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hdphoto1.wdp" manifest:media-type=""/>
  <manifest:file-entry manifest:full-path="media/image3.png" manifest:media-type="image/png"/>
  <manifest:file-entry manifest:full-path="media/image4.tmp" manifest:media-type="image/png"/>
  <manifest:file-entry manifest:full-path="media/image5.png" manifest:media-type="image/png"/>
  <manifest:file-entry manifest:full-path="media/hdphoto2.wdp" manifest:media-type=""/>
  <manifest:file-entry manifest:full-path="media/image6.tmp" manifest:media-type="image/png"/>
  <manifest:file-entry manifest:full-path="media/image7.tmp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system" svg:panose-1="0 0 0 0 0 0 0 0 0 0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>
          <style:tab-stop style:type="center" style:position="-2.1659in"/>
        </style:tab-stops>
      </style:paragraph-properties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6pt"/>
    </style:style>
    <style:style style:name="T1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21" style:parent-style-name="頁首" style:family="paragraph">
      <style:paragraph-properties fo:margin-top="0.125in">
        <style:tab-stops>
          <style:tab-stop style:type="right" style:position="-2.1659in"/>
        </style:tab-stops>
      </style:paragraph-properties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3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3" style:parent-style-name="頁首" style:family="paragraph">
      <style:paragraph-properties fo:line-height="0.1388in">
        <style:tab-stops>
          <style:tab-stop style:type="right" style:position="-2.1659in"/>
        </style:tab-stops>
      </style:paragraph-properties>
    </style:style>
    <style:style style:name="T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35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P36" style:parent-style-name="頁首" style:family="paragraph">
      <style:paragraph-properties style:line-height-at-least="0.2777in">
        <style:tab-stops>
          <style:tab-stop style:type="center" style:position="-1.9687in"/>
        </style:tab-stops>
      </style:paragraph-properties>
    </style:style>
    <style:style style:name="T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olumn52" style:family="table-column">
      <style:table-column-properties style:column-width="0.9416in"/>
    </style:style>
    <style:style style:name="TableColumn53" style:family="table-column">
      <style:table-column-properties style:column-width="2.343in"/>
    </style:style>
    <style:style style:name="TableColumn54" style:family="table-column">
      <style:table-column-properties style:column-width="2.3437in"/>
    </style:style>
    <style:style style:name="TableColumn55" style:family="table-column">
      <style:table-column-properties style:column-width="2.4437in"/>
    </style:style>
    <style:style style:name="Table51" style:family="table">
      <style:table-properties style:width="8.0722in" fo:margin-left="0.5673in" table:align="lef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頁首" style:family="paragraph">
      <style:paragraph-properties fo:text-align="center" style:line-height-at-least="0.2777in">
        <style:tab-stops>
          <style:tab-stop style:type="center" style:position="-1.9687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83" style:parent-style-name="頁首" style:family="paragraph">
      <style:paragraph-properties fo:margin-top="0.125in"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05" style:parent-style-name="頁首" style:family="paragraph">
      <style:paragraph-properties fo:margin-top="0.125in"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1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107" style:parent-style-name="內文" style:family="paragraph">
      <style:paragraph-properties fo:line-height="0.2361in"/>
      <style:text-properties style:font-name="新細明體" style:font-name-asian="新細明體" fo:font-weight="bold" style:font-weight-asian="bold" fo:font-size="14pt" style:font-size-asian="14pt" style:font-size-complex="14pt" fo:background-color="#FFFFFF"/>
    </style:style>
    <style:style style:name="T1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2" style:parent-style-name="頁首" style:family="paragraph">
      <style:paragraph-properties style:line-height-at-least="0.2777in"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3" style:parent-style-name="頁首" style:family="paragraph">
      <style:paragraph-properties fo:margin-bottom="0.05in" style:line-height-at-least="0.2777in" fo:margin-left="0.1951in" fo:text-indent="-0.2951in">
        <style:tab-stops>
          <style:tab-stop style:type="center" style:position="-2.1638in"/>
          <style:tab-stop style:type="center" style:position="2.6888in"/>
          <style:tab-stop style:type="right" style:position="5.5729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125" style:parent-style-name="頁首" style:family="paragraph">
      <style:paragraph-properties fo:margin-bottom="0.125in" style:line-height-at-least="0.2777in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6" style:parent-style-name="頁首" style:family="paragraph">
      <style:paragraph-properties fo:margin-bottom="0.025in" style:line-height-at-least="0.2777in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7" style:parent-style-name="頁首" style:family="paragraph">
      <style:paragraph-properties fo:margin-bottom="0.025in" style:line-height-at-least="0.2777in" fo:margin-left="0.1951in" fo:text-indent="0.0006in">
        <style:tab-stops>
          <style:tab-stop style:type="center" style:position="-2.1638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0" style:parent-style-name="頁首" style:family="paragraph">
      <style:paragraph-properties fo:margin-bottom="0.025in" style:line-height-at-least="0.2777in" fo:margin-left="0.1951in" fo:text-indent="0.0006in">
        <style:tab-stops>
          <style:tab-stop style:type="center" style:position="-2.1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1" style:parent-style-name="頁首" style:family="paragraph">
      <style:paragraph-properties fo:margin-bottom="0.025in"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13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133" style:parent-style-name="內文" style:family="paragraph">
      <style:paragraph-properties fo:line-height="0.2361in"/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4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4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3" style:parent-style-name="頁首" style:family="paragraph">
      <style:paragraph-properties fo:margin-bottom="0.025in" style:line-height-at-least="0.2777in" fo:margin-left="0.1951in" fo:text-indent="0.0006in">
        <style:tab-stops>
          <style:tab-stop style:type="center" style:position="-2.1638in"/>
          <style:tab-stop style:type="center" style:position="2.6888in"/>
          <style:tab-stop style:type="right" style:position="5.5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4" style:parent-style-name="頁首" style:family="paragraph">
      <style:paragraph-properties fo:margin-bottom="0.025in" style:line-height-at-least="0.2777in" fo:margin-left="0.1951in" fo:text-indent="0.0006in">
        <style:tab-stops>
          <style:tab-stop style:type="center" style:position="-2.1638in"/>
          <style:tab-stop style:type="center" style:position="2.6888in"/>
          <style:tab-stop style:type="right" style:position="5.5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5" style:parent-style-name="頁首" style:family="paragraph">
      <style:paragraph-properties fo:margin-bottom="0.025in"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6" style:parent-style-name="頁首" style:family="paragraph">
      <style:paragraph-properties fo:margin-bottom="0.025in" style:line-height-at-least="0.2777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7" style:parent-style-name="頁首" style:family="paragraph">
      <style:paragraph-properties fo:margin-bottom="0.05in" style:line-height-at-least="0.2777in" fo:margin-left="0.1965in" fo:text-indent="-0.2951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149" style:parent-style-name="內文" style:family="paragraph">
      <style:paragraph-properties fo:line-height="0.2361in"/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77" style:parent-style-name="頁首" style:family="paragraph">
      <style:paragraph-properties style:line-height-at-least="0.2777in" fo:margin-left="0.1965in" fo:text-indent="-0.2951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1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87" style:parent-style-name="頁首" style:family="paragraph">
      <style:paragraph-properties style:line-height-at-least="0.2777in" fo:margin-left="0.1965in" fo:text-indent="0.0006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88" style:parent-style-name="頁首" style:family="paragraph">
      <style:paragraph-properties style:line-height-at-least="0.2777in" fo:margin-left="0.1965in" fo:text-indent="0.0006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89" style:parent-style-name="頁首" style:family="paragraph">
      <style:paragraph-properties style:line-height-at-least="0.2777in" fo:margin-left="0.1965in" fo:text-indent="0.0006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90" style:parent-style-name="頁首" style:family="paragraph">
      <style:paragraph-properties fo:margin-bottom="0.125in" style:line-height-at-least="0.2777in" fo:margin-left="0.1965in" fo:text-indent="-0.2951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91" style:parent-style-name="頁首" style:family="paragraph">
      <style:paragraph-properties fo:margin-bottom="0.05in" style:line-height-at-least="0.2777in" fo:margin-left="0.1965in" fo:text-indent="-0.2951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92" style:parent-style-name="頁首" style:family="paragraph">
      <style:paragraph-properties style:line-height-at-least="0.2777in" fo:margin-left="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93" style:parent-style-name="頁首" style:family="paragraph">
      <style:paragraph-properties style:line-height-at-least="0.2777in" fo:margin-left="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94" style:parent-style-name="頁首" style:family="paragraph">
      <style:paragraph-properties style:line-height-at-least="0.2777in" fo:margin-left="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196" style:parent-style-name="內文" style:family="paragraph">
      <style:paragraph-properties fo:line-height="0.2361in"/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09" style:parent-style-name="頁首" style:family="paragraph">
      <style:paragraph-properties fo:margin-bottom="0.05in" style:line-height-at-least="0.2777in" fo:margin-left="0.1965in" fo:text-indent="-0.2951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0" style:parent-style-name="頁首" style:family="paragraph">
      <style:paragraph-properties fo:margin-bottom="0.05in" style:line-height-at-least="0.2777in" fo:margin-left="0.1965in" fo:text-indent="-0.2951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1" style:parent-style-name="頁首" style:family="paragraph">
      <style:paragraph-properties style:line-height-at-least="0.2777in" fo:margin-left="0.1965in" fo:margin-right="4.6048in" fo:text-indent="-0.2951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2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213" style:parent-style-name="內文" style:family="paragraph">
      <style:paragraph-properties fo:line-height="0.2361in"/>
      <style:text-properties style:font-name="新細明體" style:font-name-asian="新細明體" fo:font-weight="bold" style:font-weight-asian="bold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5" style:parent-style-name="頁首" style:family="paragraph">
      <style:paragraph-properties style:line-height-at-least="0.2777in" fo:margin-left="0.1965in" fo:margin-right="4.4083in" fo:text-indent="0.0006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6" style:parent-style-name="頁首" style:family="paragraph">
      <style:paragraph-properties fo:margin-bottom="0.05in" style:line-height-at-least="0.2777in" fo:margin-left="0.1965in" fo:text-indent="0.0006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7" style:parent-style-name="頁首" style:family="paragraph">
      <style:paragraph-properties style:line-height-at-least="0.2777in" fo:margin-left="0.1965in" fo:text-indent="-0.2951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8" style:parent-style-name="頁首" style:family="paragraph">
      <style:paragraph-properties style:line-height-at-least="0.2777in" fo:margin-left="0.1965in" fo:text-indent="0.0006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9" style:parent-style-name="頁首" style:family="paragraph">
      <style:paragraph-properties style:line-height-at-least="0.2777in" fo:margin-left="0.1965in" fo:text-indent="0.0006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20" style:parent-style-name="頁首" style:family="paragraph">
      <style:paragraph-properties fo:margin-top="0.125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P22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2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3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5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27" style:parent-style-name="內文" style:family="paragraph">
      <style:paragraph-properties style:line-height-at-least="0.2777in"/>
    </style:style>
    <style:style style:name="T2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9" style:parent-style-name="預設段落字型" style:family="text">
      <style:text-properties style:font-name="標楷體" style:font-name-asian="標楷體" style:font-name-complex="TimesNewRoman" style:font-size-complex="12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font-name-complex="TimesNewRoman" style:font-size-complex="12pt"/>
    </style:style>
    <style:style style:name="P231" style:parent-style-name="內文" style:family="paragraph">
      <style:paragraph-properties style:line-height-at-least="0.2777in"/>
      <style:text-properties style:font-name="標楷體" style:font-name-asian="標楷體" style:font-name-complex="TimesNewRoman" style:font-size-complex="12pt"/>
    </style:style>
    <style:style style:name="P232" style:parent-style-name="內文" style:family="paragraph">
      <style:paragraph-properties style:line-height-at-least="0.2777in"/>
      <style:text-properties style:font-name="標楷體" style:font-name-asian="標楷體" style:font-name-complex="TimesNewRoman" style:font-size-complex="12pt"/>
    </style:style>
    <style:style style:name="P233" style:parent-style-name="內文" style:family="paragraph">
      <style:paragraph-properties style:line-height-at-least="0.2777in"/>
      <style:text-properties style:font-name="標楷體" style:font-name-asian="標楷體" style:font-name-complex="TimesNewRoman" style:font-size-complex="12pt"/>
    </style:style>
    <style:style style:name="P234" style:parent-style-name="內文" style:family="paragraph">
      <style:paragraph-properties style:line-height-at-least="0.2777in"/>
      <style:text-properties style:font-name="標楷體" style:font-name-asian="標楷體" style:font-name-complex="TimesNewRoman" style:font-size-complex="12pt"/>
    </style:style>
    <style:style style:name="P235" style:parent-style-name="內文" style:family="paragraph">
      <style:paragraph-properties style:line-height-at-least="0.2777in"/>
    </style:style>
    <style:style style:name="T2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238" style:parent-style-name="內文" style:family="paragraph">
      <style:paragraph-properties style:line-height-at-least="0.2777in" fo:margin-left="0.2951in">
        <style:tab-stops/>
      </style:paragraph-properties>
    </style:style>
    <style:style style:name="T23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4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4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243" style:parent-style-name="內文" style:family="paragraph">
      <style:paragraph-properties fo:margin-bottom="0.075in" style:line-height-at-least="0.2777in" fo:margin-left="0.2951in">
        <style:tab-stops/>
      </style:paragraph-properties>
      <style:text-properties style:font-name="標楷體" style:font-name-asian="標楷體" style:font-name-complex="標楷體" fo:color="#000000" style:letter-kerning="false" style:font-size-complex="12pt"/>
    </style:style>
    <style:style style:name="TableColumn245" style:family="table-column">
      <style:table-column-properties style:column-width="8.6479in"/>
    </style:style>
    <style:style style:name="Table244" style:family="table">
      <style:table-properties style:width="8.6479in" fo:margin-left="0.3854in" table:align="left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style:line-height-at-least="0.2777in" fo:margin-left="0.1069in" fo:margin-right="0.1215in" fo:text-indent="0.29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49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250" style:parent-style-name="內文" style:family="paragraph">
      <style:paragraph-properties style:text-autospace="none" style:line-height-at-least="0.2777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51" style:parent-style-name="內文" style:family="paragraph">
      <style:paragraph-properties style:text-autospace="none" style:line-height-at-least="0.2777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52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253" style:parent-style-name="內文" style:family="paragraph">
      <style:paragraph-properties style:text-autospace="none" style:line-height-at-least="0.2777in" fo:margin-left="0.2951in">
        <style:tab-stops/>
      </style:paragraph-properties>
    </style:style>
    <style:style style:name="T254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25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25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25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60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6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65" style:parent-style-name="內文" style:family="paragraph">
      <style:paragraph-properties style:text-autospace="none" style:line-height-at-least="0.2777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66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267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268" style:parent-style-name="內文" style:family="paragraph">
      <style:paragraph-properties style:text-autospace="none" style:line-height-at-least="0.2777in" fo:margin-left="0.2951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7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7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72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27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74" style:parent-style-name="內文" style:family="paragraph">
      <style:paragraph-properties style:text-autospace="none" style:line-height-at-least="0.2777in" fo:margin-left="0.2951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75" style:parent-style-name="內文" style:family="paragraph">
      <style:paragraph-properties style:text-autospace="none" fo:margin-top="0.075in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276" style:parent-style-name="內文" style:family="paragraph">
      <style:paragraph-properties style:text-autospace="none" style:line-height-at-least="0.2777in" fo:margin-left="0.39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77" style:parent-style-name="內文" style:family="paragraph">
      <style:paragraph-properties style:text-autospace="none" style:line-height-at-least="0.2777in" fo:margin-left="0.39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27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279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280" style:parent-style-name="預設段落字型" style:family="text">
      <style:text-properties style:font-name="標楷體" style:font-name-asian="標楷體" style:font-name-complex="TimesNewRoman" style:font-size-complex="12pt"/>
    </style:style>
    <style:style style:name="P281" style:parent-style-name="內文" style:family="paragraph">
      <style:paragraph-properties style:line-height-at-least="0.2777in" fo:margin-left="0.2951in" fo:text-indent="0.0986in">
        <style:tab-stops/>
      </style:paragraph-properties>
      <style:text-properties style:font-name="標楷體" style:font-name-asian="標楷體" style:font-name-complex="TimesNewRoman" style:font-size-complex="12pt"/>
    </style:style>
    <style:style style:name="P282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2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87" style:parent-style-name="內文" style:family="paragraph">
      <style:paragraph-properties style:line-height-at-least="0.2777in" fo:margin-left="0.2951in" fo:text-indent="0.098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88" style:parent-style-name="內文" style:family="paragraph">
      <style:paragraph-properties style:punctuation-wrap="simple" style:text-autospace="none" style:snap-to-layout-grid="false" style:line-height-at-least="0.2777in" fo:margin-left="0.2951in" fo:text-indent="-0.2951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290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91" style:parent-style-name="預設段落字型" style:family="text">
      <style:text-properties style:font-name="標楷體" style:font-name-asian="標楷體" style:font-name-complex="Times New Roman" style:letter-kerning="false" style:font-size-complex="12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93" style:parent-style-name="預設段落字型" style:family="text">
      <style:text-properties style:font-name="標楷體" style:font-name-asian="標楷體" style:font-name-complex="Times New Roman" style:letter-kerning="false" style:font-size-complex="12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295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2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9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99" style:parent-style-name="內文" style:family="paragraph">
      <style:paragraph-properties style:text-autospace="none" style:line-height-at-least="0.2777in"/>
    </style:style>
    <style:style style:name="T30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1" style:parent-style-name="預設段落字型" style:family="text">
      <style:text-properties style:font-name="標楷體" style:font-name-asian="標楷體" style:font-name-complex="新細明體" fo:color="#000000" style:letter-kerning="false" style:font-size-complex="12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03" style:parent-style-name="內文" style:family="paragraph">
      <style:paragraph-properties style:text-autospace="none" style:line-height-at-least="0.2777in" fo:margin-left="0.393in">
        <style:tab-stops/>
      </style:paragraph-properties>
    </style:style>
    <style:style style:name="T30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5" style:parent-style-name="預設段落字型" style:family="text">
      <style:text-properties style:font-name="標楷體" style:font-name-asian="標楷體" style:font-name-complex="新細明體" fo:color="#000000" style:text-scale="25%" style:letter-kerning="false" style:font-size-complex="12pt"/>
    </style:style>
    <style:style style:name="T30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7" style:parent-style-name="預設段落字型" style:family="text">
      <style:text-properties style:font-name="標楷體" style:font-name-asian="標楷體" style:font-name-complex="新細明體" fo:color="#000000" style:text-scale="25%" style:letter-kerning="false" style:font-size-complex="12pt"/>
    </style:style>
    <style:style style:name="T30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9" style:parent-style-name="預設段落字型" style:family="text">
      <style:text-properties style:font-name="標楷體" style:font-name-asian="標楷體" style:font-name-complex="新細明體" fo:color="#000000" style:text-scale="25%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1" style:parent-style-name="預設段落字型" style:family="text">
      <style:text-properties style:font-name="標楷體" style:font-name-asian="標楷體" style:font-name-complex="新細明體" fo:color="#000000" style:text-scale="25%" style:letter-kerning="false" style:font-size-complex="12pt"/>
    </style:style>
    <style:style style:name="T31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13" style:parent-style-name="內文" style:family="paragraph">
      <style:paragraph-properties style:text-autospace="none" style:line-height-at-least="0.2777in" fo:margin-left="0.393in">
        <style:tab-stops/>
      </style:paragraph-properties>
    </style:style>
    <style:style style:name="T31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5" style:parent-style-name="預設段落字型" style:family="text">
      <style:text-properties style:font-name="標楷體" style:font-name-asian="標楷體" style:font-name-complex="新細明體" fo:color="#000000" style:text-scale="25%" style:letter-kerning="false" style:font-size-complex="12pt"/>
    </style:style>
    <style:style style:name="T31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7" style:parent-style-name="預設段落字型" style:family="text">
      <style:text-properties style:font-name="標楷體" style:font-name-asian="標楷體" style:font-name-complex="新細明體" fo:color="#000000" style:text-scale="25%" style:letter-kerning="false" style:font-size-complex="12pt"/>
    </style:style>
    <style:style style:name="T31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2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2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22" style:parent-style-name="預設段落字型" style:family="text">
      <style:text-properties style:font-name="標楷體" style:font-name-asian="標楷體" style:font-name-complex="新細明體" fo:color="#000000" style:text-scale="25%" style:letter-kerning="false" style:font-size-complex="12pt"/>
    </style:style>
    <style:style style:name="T32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2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25" style:parent-style-name="內文" style:family="paragraph">
      <style:paragraph-properties style:text-autospace="none" style:line-height-at-least="0.2777in"/>
    </style:style>
    <style:style style:name="T326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8" style:parent-style-name="預設段落字型" style:family="text">
      <style:text-properties style:font-name="標楷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30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style:letter-kerning="false" style:font-size-complex="12pt"/>
    </style:style>
    <style:style style:name="P331" style:parent-style-name="內文" style:family="paragraph">
      <style:paragraph-properties style:text-autospace="none" style:line-height-at-least="0.2777in" fo:text-indent="0.3333in"/>
    </style:style>
    <style:style style:name="T33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3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P334" style:parent-style-name="內文" style:family="paragraph">
      <style:paragraph-properties style:text-autospace="none" style:line-height-at-least="0.2777in" fo:margin-left="0.393in" fo:text-indent="-0.393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36" style:parent-style-name="預設段落字型" style:family="text">
      <style:text-properties style:font-name="標楷體" style:font-name-asian="標楷體" style:font-name-complex="新細明體" fo:color="#000000" style:letter-kerning="false" style:font-size-complex="12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3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40" style:parent-style-name="預設段落字型" style:family="text">
      <style:text-properties style:font-name="標楷體" style:font-name-asian="標楷體" style:font-name-complex="MS Gothic" fo:color="#000000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4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43" style:parent-style-name="內文" style:family="paragraph">
      <style:paragraph-properties style:text-autospace="none" style:line-height-at-least="0.2777in" fo:margin-left="0.39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44" style:parent-style-name="內文" style:family="paragraph">
      <style:paragraph-properties style:punctuation-wrap="simple" style:text-autospace="none" style:line-height-at-least="0.2777in"/>
    </style:style>
    <style:style style:name="T345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7" style:parent-style-name="內文" style:family="paragraph">
      <style:paragraph-properties style:punctuation-wrap="simple" style:text-autospace="none" style:line-height-at-least="0.2777in"/>
      <style:text-properties style:font-name="Times New Roman" style:font-name-asian="標楷體" style:font-name-complex="Times New Roman" style:font-size-complex="12pt"/>
    </style:style>
    <style:style style:name="P348" style:parent-style-name="內文" style:family="paragraph">
      <style:paragraph-properties style:punctuation-wrap="simple" style:text-autospace="none" style:line-height-at-least="0.2777in" fo:margin-left="0.393in">
        <style:tab-stops/>
      </style:paragraph-properties>
    </style:style>
    <style:style style:name="T3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51" style:parent-style-name="內文" style:family="paragraph">
      <style:paragraph-properties style:punctuation-wrap="simple" style:text-autospace="none" style:line-height-at-least="0.2777in" fo:margin-left="0.393in">
        <style:tab-stops/>
      </style:paragraph-properties>
    </style:style>
    <style:style style:name="T3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54" style:parent-style-name="內文" style:family="paragraph">
      <style:paragraph-properties style:punctuation-wrap="simple" style:text-autospace="none" style:line-height-at-least="0.2777in" fo:margin-left="0.393in">
        <style:tab-stops/>
      </style:paragraph-properties>
    </style:style>
    <style:style style:name="T3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58" style:parent-style-name="內文" style:family="paragraph">
      <style:paragraph-properties style:punctuation-wrap="simple" style:text-autospace="none" style:line-height-at-least="0.2777in" fo:margin-left="0.39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359" style:parent-style-name="內文" style:family="paragraph">
      <style:paragraph-properties style:text-autospace="none" style:line-height-at-least="0.2777in" fo:margin-left="0.2951in" fo:text-indent="-0.2951in">
        <style:tab-stops/>
      </style:paragraph-properties>
    </style:style>
    <style:style style:name="T36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1" style:parent-style-name="預設段落字型" style:family="text">
      <style:text-properties style:font-name="標楷體" style:font-name-asian="標楷體" style:font-name-complex="Calibri" fo:color="#000000" style:letter-kerning="false" style:font-size-complex="12pt"/>
    </style:style>
    <style:style style:name="T36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63" style:parent-style-name="內文" style:family="paragraph">
      <style:paragraph-properties style:line-height-at-least="0.2777in" fo:margin-left="0.25in" fo:text-indent="-0.25in">
        <style:tab-stops>
          <style:tab-stop style:type="left" style:position="0.4583in"/>
        </style:tab-stops>
      </style:paragraph-properties>
    </style:style>
    <style:style style:name="T364" style:parent-style-name="預設段落字型" style:family="text">
      <style:text-properties style:font-name="標楷體" style:font-name-asian="標楷體" style:font-name-complex="Times New Roman" style:font-size-complex="10pt"/>
    </style:style>
    <style:style style:name="T36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66" style:parent-style-name="內文" style:family="paragraph">
      <style:paragraph-properties style:snap-to-layout-grid="false" style:line-height-at-least="0.2777in"/>
    </style:style>
    <style:style style:name="T367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36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369" style:parent-style-name="頁首" style:family="paragraph">
      <style:paragraph-properties fo:margin-top="0.125in">
        <style:tab-stops>
          <style:tab-stop style:type="right" style:position="-2.1659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ableColumn371" style:family="table-column">
      <style:table-column-properties style:column-width="8.6395in"/>
    </style:style>
    <style:style style:name="Table370" style:family="table">
      <style:table-properties style:width="8.6395in" fo:margin-left="0in" table:align="left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style:line-height-at-least="0.2777in" fo:margin-left="0.0986in" fo:margin-right="0.1215in" fo:text-indent="0.3368in">
        <style:tab-stops/>
      </style:paragraph-properties>
      <style:text-properties style:font-name="標楷體" style:font-name-asian="標楷體" style:font-name-complex="Times New Roman" fo:color="#000000" style:font-size-complex="14pt"/>
    </style:style>
    <style:style style:name="P375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76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77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78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79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</style:style>
    <style:style style:name="T380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T381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T382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P383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84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85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86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87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88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89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90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91" style:parent-style-name="內文" style:family="paragraph">
      <style:paragraph-properties style:snap-to-layout-grid="false" style:line-height-at-least="0.2777in" fo:margin-left="0.3333in" fo:margin-right="0.076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392" style:parent-style-name="內文" style:list-style-name="LFO1" style:family="paragraph">
      <style:paragraph-properties style:snap-to-layout-grid="false" style:line-height-at-least="0.2777in" fo:margin-right="0.175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olumn394" style:family="table-column">
      <style:table-column-properties style:column-width="0.9611in"/>
    </style:style>
    <style:style style:name="TableColumn395" style:family="table-column">
      <style:table-column-properties style:column-width="0.6888in"/>
    </style:style>
    <style:style style:name="TableColumn396" style:family="table-column">
      <style:table-column-properties style:column-width="0.6895in"/>
    </style:style>
    <style:style style:name="TableColumn397" style:family="table-column">
      <style:table-column-properties style:column-width="0.7875in"/>
    </style:style>
    <style:style style:name="TableColumn398" style:family="table-column">
      <style:table-column-properties style:column-width="0.7875in"/>
    </style:style>
    <style:style style:name="Table393" style:family="table">
      <style:table-properties style:width="3.9145in" fo:margin-left="0.4027in" table:align="left"/>
    </style:style>
    <style:style style:name="TableRow399" style:family="table-row">
      <style:table-row-properties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fo:text-align="center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 fo:text-align="center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center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Row410" style:family="table-row">
      <style:table-row-properties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style:line-height-at-least="0.2777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32" style:parent-style-name="內文" style:family="paragraph">
      <style:paragraph-properties style:snap-to-layout-grid="false" style:line-height-at-least="0.2777in" fo:text-indent="0.3333in">
        <style:tab-stops>
          <style:tab-stop style:type="left" style:position="0.2958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33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</style:style>
    <style:style style:name="T434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T435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4pt"/>
    </style:style>
    <style:style style:name="T436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P437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38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39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40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41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42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</style:style>
    <style:style style:name="T443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T444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4pt"/>
    </style:style>
    <style:style style:name="T445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P446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47" style:parent-style-name="內文" style:list-style-name="LFO1" style:family="paragraph">
      <style:paragraph-properties style:snap-to-layout-grid="false" style:line-height-at-least="0.2777in" fo:margin-right="0.076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48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49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50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  <style:text-properties style:font-name="標楷體" style:font-name-asian="標楷體" style:font-name-complex="Times New Roman" fo:color="#000000" style:font-size-complex="14pt"/>
    </style:style>
    <style:style style:name="P451" style:parent-style-name="內文" style:list-style-name="LFO1" style:family="paragraph">
      <style:paragraph-properties style:snap-to-layout-grid="false" style:line-height-at-least="0.2777in">
        <style:tab-stops>
          <style:tab-stop style:type="left" style:position="-0.0375in"/>
        </style:tab-stops>
      </style:paragraph-properties>
    </style:style>
    <style:style style:name="T452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P453" style:parent-style-name="內文" style:family="paragraph">
      <style:paragraph-properties style:snap-to-layout-grid="false" style:line-height-at-least="0.2777in" fo:margin-left="0.3333in">
        <style:tab-stops>
          <style:tab-stop style:type="left" style:position="-0.0375in"/>
        </style:tab-stops>
      </style:paragraph-properties>
    </style:style>
    <style:style style:name="T454" style:parent-style-name="預設段落字型" style:family="text">
      <style:text-properties style:font-name="標楷體" style:font-name-asian="標楷體" style:font-name-complex="Times New Roman" fo:color="#000000" style:font-size-complex="14pt"/>
    </style:style>
    <style:style style:name="P455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456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6pt" style:font-size-asian="16pt"/>
    </style:style>
    <style:style style:name="P466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T467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468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469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470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471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472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P473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474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475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family="graphic" style:name="a1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3125in solid #7f7f7f" fo:background-color="#000000" style:wrap="run-through" style:run-through="foreground" draw:opacity="100%" style:horizontal-rel="paragraph" style:vertical-rel="paragraph" style:horizontal-pos="from-left" style:vertical-pos="from-top" draw:color-mode="greyscale"/>
    </style:style>
    <style:style style:family="graphic" style:name="a12" style:parent-style-name="Graphics">
      <style:graphic-properties fo:border="0.03125in solid #7f7f7f" fo:background-color="#000000" draw:opacity="100%" draw:color-mode="greyscale"/>
    </style:style>
    <style:style style:family="graphic" style:name="a1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2083in solid #7f7f7f" fo:background-color="transparent"/>
    </style:style>
    <style:style style:family="graphic" style:name="a1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2083in solid #7f7f7f" fo:background-color="transparent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2083in solid #7f7f7f" fo:background-color="transparent" fo:clip="rect(0.13528in, 0in, 0.09964in, 0in)"/>
    </style:style>
    <style:style style:family="graphic" style:name="a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solid #000000" fo:background-color="transparent"/>
    </style:style>
    <style:style style:family="graphic" style:name="a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11">新北市立溪崑國民中學</text:span><text:span text:style-name="T12">10</text:span><text:span text:style-name="T13">5</text:span><text:span text:style-name="T14">學年度第</text:span><text:span text:style-name="T15">一</text:span><text:span text:style-name="T16">學期第</text:span><text:span text:style-name="T17">三</text:span><text:span text:style-name="T18">次定期評量</text:span><text:span text:style-name="T19">社會</text:span><text:span text:style-name="T20">科試卷</text:span></text:p>
      <text:p text:style-name="P21"><text:span text:style-name="T22">　　</text:span><text:span text:style-name="T23"><text:s text:c="8"/></text:span><text:span text:style-name="T24">　　　　　　　　</text:span><text:span text:style-name="T25"><text:s/></text:span><text:span text:style-name="T26"><text:s/></text:span><text:span text:style-name="T27">九年級</text:span><text:span text:style-name="T28">　　　</text:span><text:span text:style-name="T29">班座號</text:span><text:span text:style-name="T30">　　　</text:span><text:span text:style-name="T31">姓名</text:span><text:span text:style-name="T32"><text:s text:c="14"/></text:span></text:p>
      <text:p text:style-name="P33"><text:span text:style-name="T34"><draw:connector draw:type="line" svg:x1="0.02361in" svg:y1="0.09097in" svg:x2="9.00278in" svg:y2="0.09097in" draw:z-index="251659264" draw:id="id0" draw:style-name="a0" draw:name="Line 2" text:anchor-type="paragraph"><svg:title/><svg:desc/></draw:connector></text:span></text:p>
      <text:p text:style-name="P35">地理科</text:p>
      <text:p text:style-name="P36"><text:span text:style-name="T37">1</text:span><text:span text:style-name="T38">.</text:span><text:span text:style-name="T39">北美洲可分為三大地形區，下表為三大地形區的比較，請問哪一項敘述</text:span><text:span text:style-name="T40">「正確」？</text:span><text:span text:style-name="T41"><text:s/></text:span><text:span text:style-name="T42">(A)</text:span><text:span text:style-name="T43">甲</text:span><text:span text:style-name="T44"><text:s text:c="2"/>(B)</text:span><text:span text:style-name="T45">乙</text:span><text:span text:style-name="T46"><text:s text:c="2"/>(C)</text:span><text:span text:style-name="T47">丙</text:span><text:span text:style-name="T48"><text:s text:c="2"/>(D)</text:span><text:span text:style-name="T49">丁</text:span><text:span text:style-name="T50">。</text:span>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分區</text:p>
          </table:table-cell>
          <table:table-cell table:style-name="TableCell59">
            <text:p text:style-name="P60">西部高山區</text:p>
          </table:table-cell>
          <table:table-cell table:style-name="TableCell61">
            <text:p text:style-name="P62">中部平原區</text:p>
          </table:table-cell>
          <table:table-cell table:style-name="TableCell63">
            <text:p text:style-name="P64">東部山地高原區</text:p>
          </table:table-cell>
        </table:table-row>
        <table:table-row table:style-name="TableRow65">
          <table:table-cell table:style-name="TableCell66">
            <text:p text:style-name="P67">地形主體</text:p>
          </table:table-cell>
          <table:table-cell table:style-name="TableCell68">
            <text:p text:style-name="P69">(甲)安地斯山脈</text:p>
          </table:table-cell>
          <table:table-cell table:style-name="TableCell70">
            <text:p text:style-name="P71">北美大平原</text:p>
          </table:table-cell>
          <table:table-cell table:style-name="TableCell72">
            <text:p text:style-name="P73">拉布拉多高原、阿帕拉契山脈</text:p>
          </table:table-cell>
        </table:table-row>
        <table:table-row table:style-name="TableRow74">
          <table:table-cell table:style-name="TableCell75">
            <text:p text:style-name="P76">地形特徵</text:p>
          </table:table-cell>
          <table:table-cell table:style-name="TableCell77">
            <text:p text:style-name="P78">(乙)位於太平洋及歐亞板塊<text:line-break/>交界帶，多火山地震</text:p>
          </table:table-cell>
          <table:table-cell table:style-name="TableCell79">
            <text:p text:style-name="P80">(丙)南部曾受冰河作用影響，<text:line-break/>多冰蝕湖，土壤貧瘠</text:p>
          </table:table-cell>
          <table:table-cell table:style-name="TableCell81">
            <text:p text:style-name="P82">(丁)地質古老，山勢平緩，<text:line-break/>礦產資源豐富</text:p>
          </table:table-cell>
        </table:table-row>
      </table:table>
      <text:p text:style-name="P83"><text:span text:style-name="T84">2.</text:span><text:span text:style-name="T85">北美洲具有多元的種族及文化，請問：關於北美洲多元族群的特色，下列敘述何者</text:span><text:span text:style-name="T86">「</text:span><text:span text:style-name="T87">正確</text:span><text:span text:style-name="T88">」</text:span><text:span text:style-name="T89">？<text:s/></text:span><text:span text:style-name="T90"><text:line-break/></text:span><text:span text:style-name="T91">(A)</text:span><text:span text:style-name="T92">原住民為由歐洲跨海而來的印地安人和因紐特人</text:span><text:span text:style-name="T93"><text:s text:c="3"/>(B)加拿大</text:span><text:span text:style-name="T94">的法裔人口聚集在溫哥華，曾多次舉行公投爭取獨立</text:span><text:span text:style-name="T95"><text:s/></text:span><text:span text:style-name="T96"><text:line-break/></text:span><text:span text:style-name="T97">(C)</text:span><text:span text:style-name="T98">美國的族群組成以</text:span><text:span text:style-name="T99">歐裔</text:span><text:span text:style-name="T100">白種人的人數最多，非洲裔次之 <text:s/>(D)</text:span><text:span text:style-name="T101">歐巴馬為</text:span><text:span text:style-name="T102">美國第一位非</text:span><text:span text:style-name="T103">裔總統，</text:span><text:span text:style-name="T104">歷史意義重大。</text:span></text:p>
      <text:p text:style-name="P105"><text:span text:style-name="T106"><draw:g draw:z-index="251661312" draw:name="群組 11" draw:id="id3" draw:style-name="a3" text:anchor-type="paragraph"><svg:title/><svg:desc/><draw:frame draw:id="id1" draw:style-name="a1" draw:name="圖片 7" svg:x="6.33333in" svg:y="0.45208in" svg:width="2.77958in" svg:height="2.32153in" style:rel-width="scale" style:rel-height="scale"><draw:image xlink:href="media/image1.png" xlink:type="simple" xlink:show="embed" xlink:actuate="onLoad"/><svg:title/><svg:desc/></draw:frame><draw:frame draw:id="id2" draw:style-name="a2" draw:name="文字方塊 10" svg:x="8.35072in" svg:y="0.56851in" svg:width="0.78678in" svg:height="0.42266in" style:rel-width="scale" style:rel-height="scale"><draw:text-box><text:p text:style-name="P107">圖(一)</text:p></draw:text-box><svg:title/><svg:desc/></draw:frame></draw:g></text:span><text:span text:style-name="T108">3.右</text:span><text:span text:style-name="T109">圖(</text:span><text:span text:style-name="T110">一</text:span><text:span text:style-name="T111">)</text:span><text:span text:style-name="T112">為北美洲氣候分布圖，請問圖</text:span><text:span text:style-name="T113">中哪些氣候類型的形成，受到暖流的影響較明顯？ <text:s/></text:span><text:span text:style-name="T114"><text:line-break/></text:span><text:span text:style-name="T115">(A)</text:span><text:span text:style-name="T116">甲己</text:span><text:span text:style-name="T117"><text:s text:c="2"/>(B)</text:span><text:span text:style-name="T118">戊己</text:span><text:span text:style-name="T119"><text:s text:c="2"/>(C)</text:span><text:span text:style-name="T120">乙戊</text:span><text:span text:style-name="T121"><text:s text:c="2"/>(D)乙己。</text:span></text:p>
      <text:p text:style-name="P122">4.圖(一)中的己區位於美國西南部沿海，請問該地的氣候圖應為下列何者？<text:line-break/><text:s/><text:s text:c="6"/>(A)<text:s text:c="17"/>(B) <text:s text:c="15"/>(C) <text:s text:c="14"/>(D)</text:p>
      <text:p text:style-name="P123"><text:span text:style-name="T124"><draw:frame draw:style-name="a4" draw:name="圖片 14" text:anchor-type="as-char" svg:x="0in" svg:y="0in" svg:width="6.3369in" svg:height="1.76522in" style:rel-width="scale" style:rel-height="scale"><draw:image xlink:href="media/image2.png" xlink:type="simple" xlink:show="embed" xlink:actuate="onLoad"/><svg:title/><svg:desc/></draw:frame></text:span></text:p>
      <text:p text:style-name="P125">5.美國亞利桑那州的鳳凰城位於圖(一)中的丙區，其NBA球隊名稱以太陽（Suns）為隊名，顯示該地氣候乾燥、日照光強烈。請問：丙區氣候乾燥的主因為何?<text:s text:c="2"/>(A)位於西風背風側<text:s/><text:s/>(B)地勢高，水氣少<text:s/><text:s/>(C)加利福尼亞涼流流經<text:s/><text:s/>(D)距海遙遠。</text:p>
      <text:p text:style-name="P126">6.北美洲的農業發展具有以下特色：</text:p>
      <text:p text:style-name="P127"><text:span text:style-name="T128">(甲)經營方式粗放 <text:s/>(乙)機械化程度高 <text:s/>(丙)專業化的大規模農作帶 <text:s/>(丁)以市場為導向的商業性農業</text:span><text:span text:style-name="T129">。</text:span></text:p>
      <text:p text:style-name="P130">請問上述正確的有幾項？　(A)一項<text:s text:c="2"/>(B)二項<text:s text:c="2"/>(C)三項<text:s text:c="2"/>(D)四項。</text:p>
      <text:p text:style-name="P131"><text:span text:style-name="T132"><draw:g draw:z-index="251663360" draw:name="群組 23" draw:id="id6" draw:style-name="a7" text:anchor-type="paragraph"><svg:title/><svg:desc/><draw:frame draw:id="id4" draw:style-name="a5" draw:name="圖片 22" svg:x="5.83611in" svg:y="0.12665in" svg:width="3.2in" svg:height="2.20807in" style:rel-width="scale" style:rel-height="scale"><draw:image xlink:href="media/image3.png" xlink:type="simple" xlink:show="embed" xlink:actuate="onLoad"/><svg:title/><svg:desc/></draw:frame><draw:frame draw:id="id5" draw:style-name="a6" draw:name="文字方塊 15" svg:x="6.16129in" svg:y="0.06597in" svg:width="0.76297in" svg:height="0.43772in" style:rel-width="scale" style:rel-height="scale"><draw:text-box><text:p text:style-name="P133">圖(二)<text:s/></text:p></draw:text-box><svg:title/><svg:desc/></draw:frame></draw:g></text:span><text:span text:style-name="T134">7.右圖</text:span><text:span text:style-name="T135">(</text:span><text:span text:style-name="T136">二</text:span><text:span text:style-name="T137">)</text:span><text:span text:style-name="T138">為北美洲的都市分布圖，關於圖中各都市的特色敘述如下：</text:span><text:span text:style-name="T139"><text:line-break/></text:span><text:span text:style-name="T140">(甲)</text:span><text:span text:style-name="T141">微軟</text:span><text:span text:style-name="T142">企業總部設於此處。</text:span></text:p>
      <text:p text:style-name="P143">(乙)美國第二大城，好萊塢電影行銷全球。<text:line-break/>(丙)矽谷高科技公司雲集。</text:p>
      <text:p text:style-name="P144">(丁)位於聖羅倫斯河岸，為世界最大的內陸港。<text:line-break/>(戊)為美國首都和全美第一大城，自由女神像為該城象徵。<text:line-break/>(己)汽車工業發達，通用、福特等汽車大廠皆設廠於此。<text:line-break/>請問上列敘述正確的有那幾項？　<text:line-break/>(A)甲乙丙<text:s text:c="2"/>(B)甲丁己<text:s text:c="2"/>(C)乙丙己<text:s text:c="2"/>(D)甲戊己。</text:p>
      <text:p text:style-name="P145">8.美國哪一個農業帶鄰近五大湖區，當地具有人口眾多、靠近市場的優勢？<text:line-break/>(A)酪農帶　(B)小麥帶　(C)棉花帶　(D)玉米帶。</text:p>
      <text:p text:style-name="P146">9.目前與我國有正式邦交關係的國家，以中美地峽和西印度群島地區<text:line-break/>為數最多。請問這兩個地區的國家，在地理環境上有何特色？<text:line-break/>(A)中美地峽位於板塊交界帶，常有火山地震。 <text:s/>(B)西印度群島散佈在加勒比海及太平洋上。<text:line-break/>(C)中美洲的邦交國與台灣之間有時差，冬夏季節也相反。 <text:s/>(D)產業以商業化的農牧業為主，出口小麥和肉品。</text:p>
      <text:soft-page-break/>
      <text:p text:style-name="P147"><text:span text:style-name="T148"><draw:g draw:z-index="251664384" draw:name="群組 28" draw:id="id9" draw:style-name="a10" text:anchor-type="paragraph"><svg:title/><svg:desc/><draw:frame draw:id="id7" draw:style-name="a8" draw:name="圖片 27" svg:x="6.06389in" svg:y="0.15in" svg:width="2.92917in" svg:height="3.19861in" style:rel-width="scale" style:rel-height="scale"><draw:image xlink:href="media/image4.tmp" xlink:type="simple" xlink:show="embed" xlink:actuate="onLoad"/><svg:title/><svg:desc/></draw:frame><draw:frame draw:id="id8" draw:style-name="a9" draw:name="文字方塊 25" svg:x="8.04325in" svg:y="0.29249in" svg:width="0.73125in" svg:height="0.41944in" style:rel-width="scale" style:rel-height="scale"><draw:text-box><text:p text:style-name="P149">圖(三)　</text:p></draw:text-box><svg:title/><svg:desc/></draw:frame></draw:g></text:span><text:span text:style-name="T150">10.蔡瑛雯找到新工作後的第一次出國即是前往拉丁美洲旅遊，她的行程如下：</text:span><text:span text:style-name="T151"><text:line-break/></text:span><text:span text:style-name="T152">(1)到古巴參觀海明威故居，購買堪稱為藝術品的高級雪茄。</text:span><text:span text:style-name="T153"><text:line-break/></text:span><text:span text:style-name="T154">(2)到巴拿馬參加運河拓寬竣工典禮，看到48公尺寬的貨輪通過新船閘。</text:span><text:span text:style-name="T155"><text:line-break/></text:span><text:span text:style-name="T156">(3)到秘魯造訪馬丘比丘</text:span><text:span text:style-name="T157">遺址</text:span><text:span text:style-name="T158">，並與可愛的駱馬和羊駝合照。</text:span><text:span text:style-name="T159"><text:line-break/></text:span><text:span text:style-name="T160">(4)在觀星聖地──智利北部的阿他加馬沙漠夜空看到璀璨的銀河。</text:span><text:span text:style-name="T161"><text:line-break/></text:span><text:span text:style-name="T162">(5)在阿根廷與牛仔一同徜徉彭巴草原，到球場與七萬人一同看足球賽。</text:span><text:span text:style-name="T163"><text:line-break/></text:span><text:span text:style-name="T164">右圖(三)為拉丁美洲政區圖，請將蔡瑛雯到訪的國家代號依序排列出來：</text:span><text:span text:style-name="T165"><text:line-break/></text:span><text:span text:style-name="T166">(A)</text:span><text:span text:style-name="T167">乙</text:span><text:span text:style-name="T168">丙</text:span><text:span text:style-name="T169">己庚辛　</text:span><text:span text:style-name="T170">(B)</text:span><text:span text:style-name="T171">乙丙丁庚辛　</text:span><text:span text:style-name="T172">(C)</text:span><text:span text:style-name="T173">乙丙戊庚辛　</text:span><text:span text:style-name="T174">(D)</text:span><text:span text:style-name="T175">甲丙丁戊庚</text:span><text:span text:style-name="T176">。</text:span></text:p>
      <text:p text:style-name="P177"><text:span text:style-name="T178"><draw:frame draw:z-index="251665408" draw:style-name="a11" draw:name="圖片 68" text:anchor-type="paragraph" svg:x="6.08403in" svg:y="1.1125in" svg:width="1.71528in" svg:height="1.81806in" style:rel-width="scale" style:rel-height="scale"><draw:image xlink:href="media/image5.png" xlink:type="simple" xlink:show="embed" xlink:actuate="onLoad"/><svg:title/><svg:desc/></draw:frame></text:span><text:span text:style-name="T179">11.右圖(三)中</text:span><text:span text:style-name="T180">，甲國的首都海拔2250公尺，丁國首都海拔2640公尺，</text:span><text:span text:style-name="T181"><text:line-break/></text:span><text:span text:style-name="T182">己國首都海拔3600</text:span><text:span text:style-name="T183">公尺，這些</text:span><text:span text:style-name="T184">首都之所以位於高地，主要原因為何？</text:span><text:span text:style-name="T185"><text:line-break/></text:span><text:span text:style-name="T186">(A)氣候較為涼爽 <text:s/></text:span></text:p>
      <text:p text:style-name="P187">(B)殖民時期為輸出農礦資源而快速發展</text:p>
      <text:p text:style-name="P188">(C)早期為躲避戰亂而避居高山 <text:s/></text:p>
      <text:p text:style-name="P189">(D)鄉村過於貧窮而往都市集中</text:p>
      <text:p text:style-name="P190">12.圖(三)的辛國，首都為布宜諾斯艾利斯，該地的氣候圖如右，<text:line-break/>請問：此圖所顯示的氣候類型，主要受何種因素影響？<text:line-break/>(A)赤道低氣壓帶籠罩　<text:s text:c="2"/>(B)暖流流經及東南信風吹拂<text:line-break/>(C)行星風帶隨季節移動　(D)位於西風背風側及涼流流經。</text:p>
      <text:p text:style-name="P191">13.巴西是南美洲第一大國，下列為關於巴西的敘述：<text:s/></text:p>
      <text:p text:style-name="P192">(甲)與美國、加拿大簽署自由貿易協定後，吸引許多外商投資設廠。<text:line-break/>(乙)受昔日殖民影響，主要語言為西班牙語，信仰天主教。　</text:p>
      <text:p text:style-name="P193">(丙)因氣候過於濕熱，人口集中在高山及山間盆地。　<text:line-break/>(丁)具有充沛的水力、豐富的鐵礦與廣大的可耕地等自然環境優勢　</text:p>
      <text:p text:style-name="P194"><text:span text:style-name="T195"><draw:g draw:z-index="251666432" draw:name="群組 65" draw:id="id12" draw:style-name="a14" text:anchor-type="paragraph"><svg:title/><svg:desc/><draw:frame draw:id="id10" draw:style-name="a12" draw:name="圖片 31" svg:x="5.99236in" svg:y="0.21596in" svg:width="2.89583in" svg:height="1.95556in" style:rel-width="scale" style:rel-height="scale"><draw:image xlink:href="media/image6.tmp" xlink:type="simple" xlink:show="embed" xlink:actuate="onLoad"/><svg:title/><svg:desc/></draw:frame><draw:frame draw:id="id11" draw:style-name="a13" draw:name="文字方塊 64" svg:x="6.04444in" svg:y="0.20556in" svg:width="0.73056in" svg:height="0.41938in" style:rel-width="scale" style:rel-height="scale"><draw:text-box><text:p text:style-name="P196">圖(四)　</text:p></draw:text-box><svg:title/><svg:desc/></draw:frame></draw:g></text:span><text:span text:style-name="T197">(戊)被列為「金磚四國」之一。</text:span><text:span text:style-name="T198"><text:line-break/></text:span><text:span text:style-name="T199">上述正確的有哪幾項？ <text:s/></text:span><text:span text:style-name="T200">(A)</text:span><text:span text:style-name="T201">甲乙</text:span><text:span text:style-name="T202"><text:s text:c="2"/>(B)</text:span><text:span text:style-name="T203">乙丙</text:span><text:span text:style-name="T204"><text:s text:c="2"/>(C)</text:span><text:span text:style-name="T205">丁戊</text:span><text:span text:style-name="T206"><text:s text:c="2"/>(D)</text:span><text:span text:style-name="T207">乙戊</text:span><text:span text:style-name="T208">。</text:span></text:p>
      <text:p text:style-name="P209">14.右圖(四)為Google Ｅarth在美墨國界某一段的衛星影像，國界兩側的發<text:line-break/>展差距極大。令人驚訝的是，建築密集看似較繁榮的是在墨西哥這一側，<text:line-break/>美國這邊反而是鄉村農田景觀。請問造成此種現象的原因與何者「無關」？<text:line-break/>(A)北美自由貿易協定的簽署　(B)眾多外商到墨西哥的投資加工出口業<text:line-break/>(C)美國的商業性農業較發達　(D)墨西哥的工資較低廉</text:p>
      <text:p text:style-name="P210">15.中南美洲國家因過去被殖民帝國統治，造成經濟發展的問題。<text:line-break/>請問下列哪一種現象「並非」殖民地式經濟的影響？<text:line-break/>(A)產業所需的資金和技術高度依賴歐美國家。 <text:s/><text:s text:c="14"/>(B)低緯地區的人口集中於高地上的山間盆地。<text:line-break/>(C)大量出口單一作物與礦產，易受國際市場價格波動影響。 <text:s/><text:s text:c="2"/>(D)沿海的港口都市因為輸出農、礦原料而快速發展。</text:p>
      <text:p text:style-name="P211"><text:span text:style-name="T212"><draw:g draw:z-index="251662336" draw:name="群組 21" draw:id="id15" draw:style-name="a17" text:anchor-type="paragraph"><svg:title/><svg:desc/><draw:frame draw:id="id13" draw:style-name="a15" draw:name="圖片 2" svg:x="5.05139in" svg:y="0.1125in" svg:width="2.62778in" svg:height="2.01875in" style:rel-width="scale" style:rel-height="scale"><draw:image xlink:href="media/image7.tmp" xlink:type="simple" xlink:show="embed" xlink:actuate="onLoad"/><svg:title/><svg:desc/></draw:frame><draw:frame draw:id="id14" draw:style-name="a16" draw:name="文字方塊 20" svg:x="5.05973in" svg:y="1.68079in" svg:width="0.7315in" svg:height="0.4197in" style:rel-width="scale" style:rel-height="scale"><draw:text-box><text:p text:style-name="P213">圖(五)　</text:p></draw:text-box><svg:title/><svg:desc/></draw:frame></draw:g></text:span><text:span text:style-name="T214">16.中美洲的西印度群島可分為三個部分，如右圖(五)所示。</text:span></text:p>
      <text:p text:style-name="P215">請問圖中的代號如果依據大安地列斯群島、小安地列斯群島、巴哈馬群島的順序，應如何排列？</text:p>
      <text:p text:style-name="P216">(A)甲乙丙　(B)甲丙乙　(C)乙甲丙　(D)乙丙甲</text:p>
      <text:p text:style-name="P217">17.(甲)日商在委內瑞拉投資煉油廠 <text:s/></text:p>
      <text:p text:style-name="P218">(乙)台塑集團擴建位於墨西哥灣旁的德州石化廠<text:line-break/>(丙)美商在墨西哥投資汽車工廠　</text:p>
      <text:p text:style-name="P219">(丁)中國企業在巴西投資鋼鐵工業<text:line-break/>請問上述哪些企業在選擇設廠地點時，以「原料區位」為重要考量？<text:line-break/>(A)甲乙丙　(B)甲乙丁　(C)甲丙丁　(D)乙丙丁。</text:p>
      <text:soft-page-break/>
      <text:p text:style-name="P220">歷史科</text:p>
      <text:p text:style-name="P221"><text:span text:style-name="T222">18、</text:span><text:span text:style-name="T223">曉晴</text:span><text:span text:style-name="T224">在閱讀一本名人傳記，文中敘述到：『他在1610年公開支持「日心說」後，受到一些哲學家和天主教士強烈的反對， <text:s text:c="2"/>認為此說法是錯誤且有違聖經的。最後他發明高倍望遠鏡證實太陽才是宇宙的中心，甚至發表著作「關於托勒密和哥白尼兩大世界體系的對話」來捍衛他的觀點，最後卻被判定「有強烈異端嫌疑」，在軟禁下度過餘生。』請問</text:span><text:span text:style-name="T225">曉晴</text:span><text:span text:style-name="T226">閱讀何人的傳記？ (A)蘇格拉底 (B)哥白尼 (C)伽利略 (D)牛頓。</text:span></text:p>
      <text:p text:style-name="P227"><text:span text:style-name="T228">19、</text:span><text:span text:style-name="T229">智玲</text:span><text:span text:style-name="T230">整理了一份資料，是科學家們在科學革命時所提出的見解和理論。請問：在資料中何者有錯誤，需要重新查閱史料？</text:span></text:p>
      <text:p text:style-name="P231"><text:s text:c="4"/>(A)哥白尼提出「太陽中心說」，挑戰中古時期以地球為宇宙中心的說法<text:s/></text:p>
      <text:p text:style-name="P232"><text:s text:c="4"/>(B)伽利略用望遠鏡以實際觀察，證實太陽為宇宙中心的觀念</text:p>
      <text:p text:style-name="P233"><text:s text:c="4"/>(C)牛頓發現萬有引力定律、三大運動定律，被譽為「近代物理學之父」</text:p>
      <text:p text:style-name="P234"><text:s text:c="4"/>(D)笛卡兒提倡歸納法，以嚴謹的邏輯推論來獲得真知，「我思故我在」為其名言。<text:s/></text:p>
      <text:p text:style-name="P235"><text:span text:style-name="T236">20、</text:span><text:span text:style-name="T237">十八世紀不僅在思想上，以及在政治和經濟上，皆有革命的成果展現，這些成果有：</text:span></text:p>
      <text:p text:style-name="P238"><text:span text:style-name="T239">（甲）光榮革命 （乙）啟蒙運動<text:s/></text:span><text:span text:style-name="T240">（丙）</text:span><text:span text:style-name="T241">法國大革命（丁）科學革命（戊）工業革命</text:span><text:span text:style-name="T242">。</text:span></text:p>
      <text:p text:style-name="P243">以上正確的是？ (A)甲丙丁 (B)乙丙戊 (C)丙丁戊 (D)甲乙丁。<text:s/></text:p>
      <table:table table:style-name="Table244">
        <table:table-columns>
          <table:table-column table:style-name="TableColumn245"/>
        </table:table-columns>
        <table:table-row table:style-name="TableRow246">
          <table:table-cell table:style-name="TableCell247">
            <text:p text:style-name="P248">雕塑家羅丹參觀博物館，面對一些人物塑像時，曾有感而發說：「瞧！伏爾泰面對的盧梭，目光中含有無限精微的氣息，那是十八世紀諸人物的共同特性。他們都是懷疑者，他們批評從古代以來認為天經地義的「道理」，他們都有監視的目光。」請回答21-23題：</text:p>
          </table:table-cell>
        </table:table-row>
      </table:table>
      <text:p text:style-name="P249">21、羅丹所說的「十八世紀諸人物的共同特性」是指什麼？</text:p>
      <text:p text:style-name="P250">（A）運用科學方法與理性態度，思考人類社會活動的現象<text:s text:c="2"/>（B）提倡歸納或實驗的方法，推翻古代的各項定律和學說</text:p>
      <text:p text:style-name="P251">（C）尊從人文主義，否定天主教的各項教規<text:s/><text:s text:c="2"/>（D）反對政府過度干預經濟環境，要讓人民享有公平的生活權利。</text:p>
      <text:p text:style-name="P252">22、下列哪些歐洲君王的施政作風，便是受到此思潮的影響？</text:p>
      <text:p text:style-name="P253"><text:span text:style-name="T254">（甲）</text:span><text:span text:style-name="T255">標榜宗教寬容<text:s/></text:span><text:span text:style-name="T256">（乙）</text:span><text:span text:style-name="T257">愛好藝術與科學研究</text:span><text:span text:style-name="T258">（丙）</text:span><text:span text:style-name="T259">推廣教育</text:span><text:span text:style-name="T260">（丁）</text:span><text:span text:style-name="T261">實行司法改革</text:span><text:span text:style-name="T262">（戊）</text:span><text:span text:style-name="T263">鼓勵言論自由</text:span><text:span text:style-name="T264">。</text:span></text:p>
      <text:p text:style-name="P265">（A）甲乙丙丁 （B）乙丙丁戊（C）甲丙丁戊 （D）甲乙丙丁戊。</text:p>
      <text:p text:style-name="P266">23、請完成關於「十八世紀諸人物的思想」的介紹：□ 提出「主權在民」的觀念，著有《民約論》一書。 □質疑傳統教會</text:p>
      <text:p text:style-name="P267"><text:s text:c="4"/>與政治權威。□提出「三權分立」 的主張，落實在美國的憲法架構中。□的答案依序是？</text:p>
      <text:p text:style-name="P268"><text:span text:style-name="T269">（A）孟德斯鳩→洛克→盧梭</text:span><text:span text:style-name="T270"><text:s text:c="2"/></text:span><text:span text:style-name="T271">（B</text:span><text:span text:style-name="T272">）</text:span><text:span text:style-name="T273">伏爾泰→孟德斯鳩→狄德羅</text:span></text:p>
      <text:p text:style-name="P274">（C）盧梭→伏爾泰→孟德斯鳩（D）洛克→孟德斯鳩→伏爾泰。</text:p>
      <text:p text:style-name="P275">24、「大憲章」與「權利法案」是英國議會發展史中重要的文獻資料，兩份文件所共同強調的精神為何？<text:s/></text:p>
      <text:p text:style-name="P276">(A)兩者均保障全體人民的權利<text:bookmark-start text:name="Q_03AFC489D2C34F1181E9CF95258811AD"/><text:s/><text:s/>(B)兩者均限制英國國王的王權<text:s/></text:p>
      <text:p text:style-name="P277">(C)兩者均同意恢復舊教的權利<text:s/><text:s/>(D)兩者均融入天賦人權之思想。<text:s/></text:p>
      <text:p text:style-name="P278"><text:span text:style-name="T279">25、</text:span><text:span text:style-name="T280">自由女神像是紐約的著名地標，是法國在西元1876年送給美國建國百年的生日禮物。頭上戴有象徵世界七大洲的七道 <text:s text:c="3"/>光芒皇冠，右手高舉象徵自由的火炬，左手則捧著一份由傑佛遜等人起草的文件，內容濃縮啟蒙時期重要的政治學說，並譴責英國的專制統治。請問：是下列那一份文件？<text:s/></text:span></text:p>
      <text:p text:style-name="P281">(A)《權利法案》 (B)《人權宣言》 (C)《獨立宣言》 (D)《拿破崙法典》。</text:p>
      <text:p text:style-name="P282"><text:span text:style-name="T283">26、</text:span><text:span text:style-name="T284">二十世紀初著名作家D.H. Lawrence，以工業革命為時代背景所寫的小說</text:span><text:span text:style-name="T285">《查泰萊夫人與他的情人》，書中有段對當時</text:span><text:span text:style-name="T286"><text:s text:c="4"/>歐洲某個小鎮景觀的描述：「除了噪音，永不停工的煤礦場傳來的噪音之外，沒有別的聲音；除了煤礦坑上一排排雪亮 <text:s text:c="3"/>的電燈外，沒有別的光…還有那推動一切活動無窮盡的貪婪…」。根據這段小說的時代背景，請問：在當時那個小鎮上， <text:s text:c="3"/>應該還可能看到什麼景象？<text:s/></text:span></text:p>
      <text:p text:style-name="P287">(A)黑死病造成很多人死亡 (B)手工業日漸興盛 (C) 礦工們過著富裕的生活 (D)有許多兒童在礦坑工作。</text:p>
      <text:p text:style-name="P288"><text:span text:style-name="T289">27、</text:span><text:span text:style-name="T290">著名音樂家</text:span><text:span text:style-name="T291">貝多芬</text:span><text:span text:style-name="T292">所寫的《英雄交響曲》，原本是要獻給歷史上的一位革命英雄。但因此人在西元1804年公開稱帝，使 <text:s text:c="3"/>得</text:span><text:span text:style-name="T293">貝多芬</text:span><text:span text:style-name="T294">憤恨不已，公開稱呼其為暴君，擦掉英雄的字樣，改稱為《第三交響曲》。 請問：這位被貝多芬稱為暴君的人物為何人？ (A)羅伯斯比爾 (B)拿破崙 (C)路易拿破崙 (D)克倫威爾。</text:span></text:p>
      <text:p text:style-name="P295"><text:span text:style-name="T296">28、</text:span><text:span text:style-name="T297">美國名著《飄》，劇中主角白瑞德曾說：「我們南部大多數人的毛病，……就在於旅行不夠，或即使旅行夠了，並不曾得 <text:s text:c="3"/>到旅行的益處。……我見過工廠、鐵廠、船廠，見過鐵礦、煤礦，這是我們所沒有的東西，不是嗎？我們有的只是棉花、奴隸和傲慢。」請問這本小說，是以哪一個事件作為故事背景？</text:span></text:p>
      <text:p text:style-name="P298">（A）南北戰爭（B）獨立戰爭（C）西拓運動（D）工業革命。</text:p>
      <text:soft-page-break/>
      <text:p text:style-name="P299"><text:span text:style-name="T300">29、</text:span><text:span text:style-name="T301">郝萌</text:span><text:span text:style-name="T302">要利用寒假到美國旅遊，如果他想參訪美國獨立建國初期的歷史古蹟，應該參加下列哪一旅遊團？<text:s/></text:span></text:p>
      <text:p text:style-name="P303"><text:span text:style-name="T304">(Ａ)《浪漫假期》夏威夷風情</text:span><text:span text:style-name="T305">　</text:span><text:span text:style-name="T306">6</text:span><text:span text:style-name="T307">　</text:span><text:span text:style-name="T308">日遊 (Ｂ)《戀戀美東》都會博覽</text:span><text:span text:style-name="T309">　</text:span><text:span text:style-name="T310">10</text:span><text:span text:style-name="T311">　</text:span><text:span text:style-name="T312">日遊<text:s/></text:span></text:p>
      <text:p text:style-name="P313"><text:span text:style-name="T314">(Ｃ)《陽光美南》佛羅里達</text:span><text:span text:style-name="T315">　</text:span><text:span text:style-name="T316">9</text:span><text:span text:style-name="T317">　</text:span><text:span text:style-name="T318">日遊</text:span><text:span text:style-name="T319"><text:s text:c="2"/></text:span><text:span text:style-name="T320"><text:s/>(Ｄ)《歡樂美西》大峽</text:span><text:span text:style-name="T321">谷</text:span><text:span text:style-name="T322">　</text:span><text:span text:style-name="T323">8</text:span><text:span text:style-name="T324">日遊。</text:span></text:p>
      <text:p text:style-name="P325"><text:span text:style-name="T326">30、</text:span><text:span text:style-name="T327">課堂上歷史老師要各組上台，報告19世紀初法國總統</text:span><text:span text:style-name="T328">路易拿破崙</text:span><text:span text:style-name="T329">的相關史實，但有一組的論述錯誤，請問是哪一組？</text:span></text:p>
      <text:p text:style-name="P330"><text:s text:c="4"/>(Ａ)小丸子組：改共和為帝國<text:s/><text:s text:c="10"/>(Ｂ)蛋黃哥組：自稱拿破崙三世<text:s/></text:p>
      <text:p text:style-name="P331"><text:span text:style-name="T332">(Ｃ)史努比組：發動英法聯軍，攻打中國 (Ｄ)冰雪奇緣組：制定拿破崙法典</text:span><text:span text:style-name="T333">。</text:span></text:p>
      <text:p text:style-name="P334"><text:span text:style-name="T335">31、</text:span><text:bookmark-end text:name="Q_03AFC489D2C34F1181E9CF95258811AD"/><text:span text:style-name="T336">恬恬</text:span><text:span text:style-name="T337">將美國獨立運動和法國大革命做比較分析，發現兩者有許多的共同點，包括</text:span><text:span text:style-name="T338"><text:s/></text:span><text:span text:style-name="T339">（甲）都發生在17世紀 （乙）都因徵稅問題而引發（丙）都受啟蒙運動民主思想的影響（丁）都因外力介入而失敗</text:span><text:span text:style-name="T340">（戊）</text:span><text:span text:style-name="T341">都成立過民主共和國</text:span><text:span text:style-name="T342">。</text:span></text:p>
      <text:p text:style-name="P343">以上正確的有：(A)甲乙丙（B)乙丙丁（C）乙丙戊（D）丙丁戊。</text:p>
      <text:p text:style-name="P344"><text:span text:style-name="T345">32、</text:span><text:span text:style-name="T346">歷史課堂上老師要同學做分組討論，報告主題是關於社會主義學說的相關論述，但有一組資料引用錯誤。請問是下列哪</text:span></text:p>
      <text:p text:style-name="P347"><text:s text:c="4"/>一組？<text:s/></text:p>
      <text:p text:style-name="P348"><text:span text:style-name="T349">(Ａ)英雄聯盟組：社會主義學說會出現，是為了解決工業革命所產生的社會問題</text:span><text:span text:style-name="T350"><text:s/></text:span></text:p>
      <text:p text:style-name="P351"><text:span text:style-name="T352">(Ｂ)進擊巨人組：激進派傾向採取革命手段達成目標</text:span><text:span text:style-name="T353"><text:s/></text:span></text:p>
      <text:p text:style-name="P354"><text:span text:style-name="T355">(Ｃ)刀劍神域組：</text:span><text:span text:style-name="T356">溫和派主張以改革、立法方式來解決問題</text:span><text:span text:style-name="T357"><text:s/></text:span></text:p>
      <text:p text:style-name="P358">(Ｄ)神魔之塔組：馬克思主義主張廢除公有財產，提倡私有財產。</text:p>
      <text:p text:style-name="P359"><text:span text:style-name="T360">33、十八世紀英國確立了議會政治，但在</text:span><text:span text:style-name="T361">1830</text:span><text:span text:style-name="T362">年代英國工業重鎮曼徹斯特卻仍出現民眾手持標語，走上街頭，他們主要是向 <text:s text:c="3"/>政府提出哪一項政治訴求？（A）宗教信仰自由（B）調整選區的議員席次（C）廢除政黨政治（D）保障言論自由。<text:s/></text:span></text:p>
      <text:p text:style-name="P363"><text:span text:style-name="T364">34、</text:span><text:span text:style-name="T365">「他是一位現實主義的政治家，也是歐洲保守主義的巨擘。他仇視自由主義與民族主義，視民主政治為亂政，民族主義為奧國最大的威脅，認為法國大革命思想是洪水猛獸，相信革命破壞秩序而非建立秩序。」請問：上述內容是描述何人？<text:s/></text:span></text:p>
      <text:p text:style-name="P366"><text:span text:style-name="T367"><text:s text:c="3"/></text:span><text:span text:style-name="T368">(A) 梅特涅 (B) 路易十四 (C) 詹姆士二世 (D) 路易十六。</text:span></text:p>
      <text:p text:style-name="P369">公民科</text:p>
      <table:table table:style-name="Table370">
        <table:table-columns>
          <table:table-column table:style-name="TableColumn371"/>
        </table:table-columns>
        <table:table-row table:style-name="TableRow372">
          <table:table-cell table:style-name="TableCell373">
            <text:p text:style-name="P374">小雨目前就讀國中九年級，與爸爸、媽媽以及哥哥、姐姐同住，爸爸在房屋仲介公司上班，媽媽是家管，姐姐在量販店工作，負責盤點、補貨的工作，哥哥則是大學畢業後，先在貿易公司當業務，現因個人理念自行離職，雖寄出了不少封的履歷表，也面試了幾家公司，目前仍在待業中。</text:p>
          </table:table-cell>
        </table:table-row>
      </table:table>
      <text:list text:style-name="LFO1">
        <text:list-item text:start-value="35">
          <text:p text:style-name="P375">請問小雨家中，「就業」及「失業」人數各有幾人？(A)二人；二人　(B)三人；二人　(C)二人；一人　(D) 三人，一人。</text:p>
        </text:list-item>
      </text:list>
      <text:list text:style-name="LFO1" text:continue-numbering="true">
        <text:list-item>
          <text:p text:style-name="P376">小雨規劃國中畢業後，想利用暑假去打工賺零用錢，而依法小雨只能擔任童工。請問：文中的「依法」主要是依據何項法律？(A)就業保險法　(B)勞動基準法　(C)兒童及少年福利與權益保障法　(D)少年事件處理法。<text:s/></text:p>
        </text:list-item>
      </text:list>
      <text:list text:style-name="LFO1" text:continue-numbering="true">
        <text:list-item>
          <text:p text:style-name="P377">承上題，我國有關「童工」的規定，以下敘述有幾項合乎規定？</text:p>
        </text:list-item>
      </text:list>
      <text:p text:style-name="P378">(甲)童工是指年滿十五歲以上，十八歲未滿之受僱從事工作者。　(乙) 童工不得從事危險性或有害性之工作。</text:p>
      <text:p text:style-name="P379"><text:span text:style-name="T380">(丙)每日之工作時間不得超過八小時</text:span><text:span text:style-name="T381">。</text:span><text:span text:style-name="T382">　(丁)不得於午後八時至翌晨六時之時間內工作。</text:span></text:p>
      <text:p text:style-name="P383">(A)一項　(B)二項　(C)三項　(D)四項。<text:s/></text:p>
      <text:list text:style-name="LFO1" text:continue-numbering="true">
        <text:list-item>
          <text:p text:style-name="P384">爸爸知道小雨的想法後，就跟小雨分享了已故台塑集團創辦人王永慶先生所說的「節省一塊錢，等於賺一塊錢。」爸爸這句話乃是在提醒小雨何者的重要性？(A)節流　(B)開源　(C)量入為出　(D)分散風險。<text:s/></text:p>
        </text:list-item>
      </text:list>
      <text:list text:style-name="LFO1" text:continue-numbering="true">
        <text:list-item>
          <text:p text:style-name="P385">小雨除了幫忙做家事，也想到老師提到有關「綠色消費」的觀念，不只節能減碳、減少能源的浪費，也可以減少家裡的開銷。請問以下哪項行為符合此觀念？</text:p>
        </text:list-item>
      </text:list>
      <text:p text:style-name="P386">(A)使用環保材質的產品　(B)避免購買過度包裝的商品　(C)落實3R3E原則　(D)以上皆是。</text:p>
      <text:list text:style-name="LFO1" text:continue-numbering="true">
        <text:list-item>
          <text:p text:style-name="P387">小雨的姐姐在工作忙碌之餘，也利用時間積極進修、充實專業技能。請問小雨的姐姐此種行為除了符合終身學習的精神，也是屬於職場上何種概念的意涵？(A)企業倫理　(B)企業的社會責任　(C)工作倫理　(D)分散風險。<text:s/></text:p>
        </text:list-item>
      </text:list>
      <text:list text:style-name="LFO1" text:continue-numbering="true">
        <text:list-item>
          <text:p text:style-name="P388">小雨的哥哥因是自動離職，依法不能請領失業給付，請問此處的「依法」指的是何項法律？</text:p>
        </text:list-item>
      </text:list>
      <text:p text:style-name="P389">(A)勞動基準法　(B)就業保險法　(C)全民健康保險法　(D)社會救助法<text:s/></text:p>
      <text:list text:style-name="LFO1" text:continue-numbering="true">
        <text:list-item>
          <text:p text:style-name="P390">小雨的哥哥曾考慮要自己創業，但想到自行創業要面臨的挑戰，還是作罷。請問相較於受僱者，以下何者不是創業者所須面對的挑戰與壓力？　<text:line-break/>(A)創業者要籌措資金，當資金週轉不靈時，借貸的利息和還款壓力大。　(B)創業者要有創新精神，還要有承擔風險的能力　(C)經營過程要隨時掌握經濟環境的變化　(D)企業為了獲利，有時難免鑽法律漏洞，必須小心掩飾，以免受罰。</text:p>
        </text:list-item>
      </text:list>
      <text:p text:style-name="P391"/>
      <text:soft-page-break/>
      <text:list text:style-name="LFO1" text:continue-numbering="true">
        <text:list-item>
          <text:p text:style-name="P392">經濟學上的投資報酬率是指所得利潤占投資金額的比率。附表是小雨的爸爸運用甲、乙、丙、丁四種投資理財工具，投資時資金與投資一年後獲利情形比較表。請問表中所使用的投資理財工具中，何者的投資報酬率最高？</text:p>
        </text:list-item>
      </text:list>
      <table:table table:style-name="Table393">
        <table:table-columns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</table:table-columns>
        <table:table-row table:style-name="TableRow399">
          <table:table-cell table:style-name="TableCell400">
            <text:p text:style-name="P401">理財管道</text:p>
          </table:table-cell>
          <table:table-cell table:style-name="TableCell402">
            <text:p text:style-name="P403">甲</text:p>
          </table:table-cell>
          <table:table-cell table:style-name="TableCell404">
            <text:p text:style-name="P405">乙</text:p>
          </table:table-cell>
          <table:table-cell table:style-name="TableCell406">
            <text:p text:style-name="P407">丙</text:p>
          </table:table-cell>
          <table:table-cell table:style-name="TableCell408">
            <text:p text:style-name="P409">丁</text:p>
          </table:table-cell>
        </table:table-row>
        <table:table-row table:style-name="TableRow410">
          <table:table-cell table:style-name="TableCell411">
            <text:p text:style-name="P412">投資(元)</text:p>
          </table:table-cell>
          <table:table-cell table:style-name="TableCell413">
            <text:p text:style-name="P414">30,000</text:p>
          </table:table-cell>
          <table:table-cell table:style-name="TableCell415">
            <text:p text:style-name="P416">50,000</text:p>
          </table:table-cell>
          <table:table-cell table:style-name="TableCell417">
            <text:p text:style-name="P418">100,000</text:p>
          </table:table-cell>
          <table:table-cell table:style-name="TableCell419">
            <text:p text:style-name="P420">150,000</text:p>
          </table:table-cell>
        </table:table-row>
        <table:table-row table:style-name="TableRow421">
          <table:table-cell table:style-name="TableCell422">
            <text:p text:style-name="P423">獲利(元)</text:p>
          </table:table-cell>
          <table:table-cell table:style-name="TableCell424">
            <text:p text:style-name="P425">2,400</text:p>
          </table:table-cell>
          <table:table-cell table:style-name="TableCell426">
            <text:p text:style-name="P427">5,000</text:p>
          </table:table-cell>
          <table:table-cell table:style-name="TableCell428">
            <text:p text:style-name="P429">6,000</text:p>
          </table:table-cell>
          <table:table-cell table:style-name="TableCell430">
            <text:p text:style-name="P431">7,500</text:p>
          </table:table-cell>
        </table:table-row>
      </table:table>
      <text:p text:style-name="P432">(A)甲　(B)乙　(C)丙　(D)丁</text:p>
      <text:list text:style-name="LFO1" text:continue-numbering="true">
        <text:list-item>
          <text:p text:style-name="P433"><text:span text:style-name="T434">承上題，在小雨爸爸的理財工具中，其中「丁」是以南非原物料為投資標的的境外型基金，請問以下有關「共同基金」的相關敘述，何者</text:span><text:span text:style-name="T435">錯誤</text:span><text:span text:style-name="T436">？</text:span></text:p>
        </text:list-item>
      </text:list>
      <text:p text:style-name="P437">(A)集合眾多投資人的資金，交由某一專業機構管理運用　(B)投資人須交付固定比例的金額作為基金的管理費　</text:p>
      <text:p text:style-name="P438">(C)投資虧損由基金經理人負責<text:s text:c="22"/>　(D)共同基金本身具有分散風險的概念。</text:p>
      <text:list text:style-name="LFO1" text:continue-numbering="true">
        <text:list-item>
          <text:p text:style-name="P439">目前，運用理財工具來開源極為普遍，趨勢多元化、國際化、專業化，以常見的理財工具有共同基金、股票、政府公債做比較，一般而言，這三者風險高低為何（由風險高到低）？　<text:line-break/>(A)股票＞共同基金＞政府公債　(B) 政府公債＞共同基金＞股票　</text:p>
        </text:list-item>
      </text:list>
      <text:p text:style-name="P440">(C)共同基金＞政府公債＞股票　(D)股票＞政府公債＞共同基金。</text:p>
      <text:list text:style-name="LFO1" text:continue-numbering="true">
        <text:list-item>
          <text:p text:style-name="P441">面對社會各界反核的聲浪，同時又得考量電力供應的問題，經濟部能源局表示，為逐步達成政府「穩健減核」的能源願景，將力求達到能源多元化，參考各種可能的電力供需選項。請問：上述「能源多元化」的說法，是希望達成何種效果？(A)減少能源的使用　(B)避免能源的浪費　(C)尋找可替代的能源　(D)回收能源再利用。<text:s/></text:p>
        </text:list-item>
      </text:list>
      <text:list text:style-name="LFO1" text:continue-numbering="true">
        <text:list-item>
          <text:p text:style-name="P442"><text:span text:style-name="T443">為了維持環境的永續發展，政府制定相關的政策或法律，希望在經濟發展與環境保育上取得平衡。下列何者</text:span><text:span text:style-name="T444">並非</text:span><text:span text:style-name="T445">環境立法的主要方向？　</text:span></text:p>
        </text:list-item>
      </text:list>
      <text:p text:style-name="P446">(A)鼓勵外部成本　(B)規範破壞資源的行動　(C)善用有限的自然資源　(D)加強各種替代資源的開發與利用。</text:p>
      <text:list text:style-name="LFO1" text:continue-numbering="true">
        <text:list-item>
          <text:p text:style-name="P447">承上題，從個人、企業、政府，以至於世界各國，一方面為了追求經濟發展，另一方面得考量開發資源對環境保育的影響，每每讓各國政府的立法與執行陷入兩難。請問：這樣的現象符合經濟學的哪項原理(法則)？</text:p>
        </text:list-item>
      </text:list>
      <text:p text:style-name="P448">(A)比較利益原理　(B)分散風險原則　(C)受益原則　(D)機會成本。</text:p>
      <text:list text:style-name="LFO1" text:continue-numbering="true">
        <text:list-item>
          <text:p text:style-name="P449">據媒體報導「○○廣告製作公司昨天為了拍攝怪獸彈珠手遊廣告，竟然到宜蘭縣大同鄉梵梵野溪撒鹽拍廣告，遭民眾痛批破壞環境，宜蘭縣政府團隊到場勘查，現場仍有殘留鹽巴，環保局表示，將依照依廢棄物清理法及水汙法開罰，並限期復原，否則連續處分。文化局表示，該公司提出審核並未通過，將列黑名單，不再給予拍片協助。請問上述有關企業如此的行為明顯違反哪項企業倫理？</text:p>
        </text:list-item>
      </text:list>
      <text:p text:style-name="P450">(A)保障消費者權益　(B)維護員工權益　(C)重視環境保護　(D)從事社會公益。</text:p>
      <text:list text:style-name="LFO1" text:continue-numbering="true">
        <text:list-item>
          <text:p text:style-name="P451"><text:span text:style-name="T452">承上題，宜蘭縣政府環保局依法開罰廣告公司，並限期復原，否則連續處分的作法，主要是屬於政府的何項職能？</text:span></text:p>
        </text:list-item>
      </text:list>
      <text:p text:style-name="P453"><text:span text:style-name="T454">(A)處理外部效果　(B)改善所得分配　(C)維持經濟秩序　(D) 提供公共財。</text:span></text:p>
      <text:p text:style-name="P455"/>
      <text:soft-page-break/>
      <text:p text:style-name="P456">105-1-3<text:s/>九年級社會科―解答</text:p>
      <text:p text:style-name="P466">01-10<text:s text:c="3"/>DDCCA<text:s/><text:s text:c="2"/>DBAAC</text:p>
      <text:p text:style-name="內文"><text:span text:style-name="T467">11-20</text:span><text:span text:style-name="T468"><text:s text:c="3"/></text:span><text:span text:style-name="T469">ABCCB<text:s/></text:span><text:span text:style-name="T470"><text:s/></text:span><text:span text:style-name="T471"><text:s/>DB</text:span><text:s/><text:span text:style-name="T472">CDB</text:span></text:p>
      <text:p text:style-name="P473">21-30<text:s text:c="3"/>ADCBC<text:s text:c="3"/>DBABD</text:p>
      <text:p text:style-name="P474">31-40<text:s text:c="3"/>CDBAC<text:s text:c="3"/>BCADC</text:p>
      <text:p text:style-name="P475">41-50<text:s text:c="3"/>BDBCA<text:s text:c="3"/>CADCA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system" svg:panose-1="0 0 0 0 0 0 0 0 0 0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57" style:parent-style-name="頁尾" style:family="paragraph">
      <style:paragraph-properties fo:text-align="center"/>
    </style:style>
    <style:style style:name="T458" style:parent-style-name="預設段落字型" style:family="text">
      <style:text-properties style:language-asian="zh" style:country-asian="TW"/>
    </style:style>
    <style:style style:name="T459" style:parent-style-name="預設段落字型" style:family="text">
      <style:text-properties fo:language="zh" fo:country="TW" style:language-asian="zh" style:country-asian="TW"/>
    </style:style>
    <style:style style:name="T460" style:parent-style-name="預設段落字型" style:family="text">
      <style:text-properties style:language-asian="zh" style:country-asian="TW"/>
    </style:style>
    <style:style style:name="T461" style:parent-style-name="預設段落字型" style:family="text">
      <style:text-properties style:font-name="新細明體" style:language-asian="zh" style:country-asian="TW"/>
    </style:style>
    <style:style style:name="T462" style:parent-style-name="預設段落字型" style:family="text">
      <style:text-properties style:language-asian="zh" style:country-asian="TW"/>
    </style:style>
    <style:style style:name="T463" style:parent-style-name="預設段落字型" style:family="text">
      <style:text-properties style:language-asian="zh" style:country-asian="TW"/>
    </style:style>
    <style:style style:name="T464" style:parent-style-name="預設段落字型" style:family="text">
      <style:text-properties style:language-asian="zh" style:country-asian="TW"/>
    </style:style>
    <style:style style:name="P465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</text:span><text:span text:style-name="T7">共</text:span><text:span text:style-name="T8">5</text:span><text:span text:style-name="T9">頁</text:span></text:p>
        <text:p text:style-name="P10"/>
      </style:footer>
    </style:master-page>
    <style:master-page style:name="MP1" style:page-layout-name="PL1">
      <style:footer>
        <text:p text:style-name="P457"><text:span text:style-name="T458">第</text:span><text:span text:style-name="T459"><text:page-number text:fixed="false">1</text:page-number></text:span><text:span text:style-name="T460">頁</text:span><text:span text:style-name="T461">，</text:span><text:span text:style-name="T462">共</text:span><text:span text:style-name="T463">5</text:span><text:span text:style-name="T464">頁</text:span></text:p>
        <text:p text:style-name="P46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36:00Z</meta:creation-date>
    <dc:date>2026-02-04T11:36:00Z</dc:date>
    <meta:template xlink:href="Normal" xlink:type="simple"/>
    <meta:editing-cycles>2</meta:editing-cycles>
    <meta:editing-duration>PT0S</meta:editing-duration>
    <meta:document-statistic meta:page-count="6" meta:paragraph-count="15" meta:word-count="1162" meta:character-count="7774" meta:row-count="55" meta:non-whitespace-character-count="6627"/>
  </office:meta>
</office:document-meta>
</file>