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>
          <style:tab-stop style:type="center" style:position="-2.1659in"/>
        </style:tab-stops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language-asian="zh" style:country-asian="TW"/>
    </style:style>
    <style:style style:name="T24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6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0" style:parent-style-name="頁首" style:family="paragraph">
      <style:paragraph-properties fo:line-height="0.1388in">
        <style:tab-stops>
          <style:tab-stop style:type="right" style:position="-2.1659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2" style:parent-style-name="頁首" style:family="paragraph">
      <style:paragraph-properties fo:margin-top="0.125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letter-spacing="-0.0041in" style:font-size-complex="12pt" fo:language="en" fo:country="US" style:language-asian="zh" style:country-asian="TW"/>
    </style:style>
    <style:style style:name="T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T36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7" style:parent-style-name="預設段落字型" style:family="text">
      <style:text-properties style:font-name="標楷體" style:font-name-asian="標楷體" style:letter-kerning="false" fo:font-size="12pt" style:font-size-asian="12pt" style:font-size-complex="12pt"/>
    </style:style>
    <style:style style:name="T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1" style:parent-style-name="內文" style:list-style-name="LFO1" style:family="paragraph">
      <style:paragraph-properties style:snap-to-layout-grid="false" fo:text-align="justify" style:line-height-at-least="0.2777in"/>
    </style:style>
    <style:style style:name="T42" style:parent-style-name="預設段落字型" style:family="text">
      <style:text-properties style:font-name="標楷體" style:font-name-asian="標楷體" fo:letter-spacing="-0.0041in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6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47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48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49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0" style:parent-style-name="內文" style:list-style-name="LFO1" style:family="paragraph">
      <style:paragraph-properties style:snap-to-layout-grid="false" fo:text-align="justify" style:line-height-at-least="0.2777in"/>
    </style:style>
    <style:style style:name="T51" style:parent-style-name="預設段落字型" style:family="text">
      <style:text-properties style:font-name="Calibri" style:font-name-asian="新細明體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P53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54" style:parent-style-name="內文" style:list-style-name="LFO1" style:family="paragraph">
      <style:paragraph-properties style:snap-to-layout-grid="false" fo:text-align="justify" style:line-height-at-least="0.2777in" fo:margin-right="2.9319in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family="paragraph">
      <style:paragraph-properties style:snap-to-layout-grid="false" fo:text-align="justify" style:line-height-at-least="0.2777in" fo:margin-left="0.25in" fo:margin-right="2.9319in">
        <style:tab-stops/>
      </style:paragraph-properties>
      <style:text-properties style:font-name="標楷體" style:font-name-asian="標楷體" style:font-size-complex="12pt"/>
    </style:style>
    <style:style style:name="P59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60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61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62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63" style:parent-style-name="預設段落字型" style:family="text">
      <style:text-properties style:font-name="Calibri" style:font-name-asian="新細明體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P72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73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4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75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76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77" style:parent-style-name="預設段落字型" style:family="text">
      <style:text-properties style:font-name="Calibri" style:font-name-asian="新細明體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P86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87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88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89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90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92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93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94" style:parent-style-name="預設段落字型" style:family="text">
      <style:text-properties style:font-name="Calibri" style:font-name-asian="新細明體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P103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104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105" style:parent-style-name="內文" style:list-style-name="LFO1" style:family="paragraph">
      <style:paragraph-properties style:snap-to-layout-grid="false" fo:text-align="justify" style:line-height-at-least="0.2777in" fo:margin-right="2.8333in"/>
      <style:text-properties style:font-name="標楷體" style:font-name-asian="標楷體" style:font-size-complex="12pt"/>
    </style:style>
    <style:style style:name="P106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107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108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109" style:parent-style-name="內文" style:list-style-name="LFO1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P110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</style:style>
    <style:style style:name="T111" style:parent-style-name="預設段落字型" style:family="text">
      <style:text-properties style:font-name="Calibri" style:font-name-asian="新細明體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P122" style:parent-style-name="內文" style:list-style-name="LFO1" style:family="paragraph">
      <style:paragraph-properties style:snap-to-layout-grid="false" fo:text-align="justify" style:line-height-at-least="0.2777in" fo:margin-right="3.425in"/>
      <style:text-properties style:font-name="標楷體" style:font-name-asian="標楷體" style:font-size-complex="12pt"/>
    </style:style>
    <style:style style:name="P123" style:parent-style-name="內文" style:family="paragraph">
      <style:paragraph-properties style:snap-to-layout-grid="false" fo:text-align="justify" style:line-height-at-least="0.2777in" fo:margin-left="0.25in">
        <style:tab-stops/>
      </style:paragraph-properties>
      <style:text-properties style:font-name="標楷體" style:font-name-asian="標楷體" style:font-size-complex="12pt"/>
    </style:style>
    <style:style style:name="P124" style:parent-style-name="頁首" style:family="paragraph">
      <style:paragraph-properties fo:margin-top="0.125in" style:line-height-at-least="0.2777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25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2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28" style:parent-style-name="頁首" style:family="paragraph">
      <style:paragraph-properties style:line-height-at-least="0.2777in" fo:margin-left="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32" style:parent-style-name="頁首" style:family="paragraph">
      <style:paragraph-properties style:line-height-at-least="0.2777in" fo:margin-left="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3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3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36" style:parent-style-name="頁首" style:family="paragraph">
      <style:paragraph-properties fo:margin-top="0.125in" style:line-height-at-least="0.2777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olumn138" style:family="table-column">
      <style:table-column-properties style:column-width="1.2145in"/>
    </style:style>
    <style:style style:name="TableColumn139" style:family="table-column">
      <style:table-column-properties style:column-width="1.2152in"/>
    </style:style>
    <style:style style:name="TableColumn140" style:family="table-column">
      <style:table-column-properties style:column-width="1.2152in"/>
    </style:style>
    <style:style style:name="Table137" style:family="table">
      <style:table-properties style:width="3.6451in" fo:margin-left="1.3548in" table:align="left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60" style:parent-style-name="內文" style:family="paragraph">
      <style:paragraph-properties fo:widows="2" fo:orphans="2" style:line-height-at-least="0.2777in" fo:margin-left="0.2951in" fo:text-indent="-0.2951in">
        <style:tab-stops/>
      </style:paragraph-properties>
      <style:text-properties style:font-name="標楷體" style:font-name-asian="標楷體" style:font-name-complex="Times New Roman" fo:color="#000000" style:letter-kerning="false" style:font-size-complex="14pt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頁首" style:family="paragraph">
      <style:paragraph-properties fo:text-align="center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82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85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86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89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90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93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94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97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1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99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00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03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07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11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ableColumn215" style:family="table-column">
      <style:table-column-properties style:column-width="1.2798in"/>
    </style:style>
    <style:style style:name="TableColumn216" style:family="table-column">
      <style:table-column-properties style:column-width="3.7409in"/>
    </style:style>
    <style:style style:name="Table214" style:family="table">
      <style:table-properties style:width="5.0208in" fo:margin-left="0.4687in" table:align="lef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237" style:family="table-row">
      <style:table-row-properties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42" style:parent-style-name="頁首" style:family="paragraph">
      <style:paragraph-properties fo:margin-top="0.125in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45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48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49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52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56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60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text-underline-type="single" style:text-underline-style="wave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65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68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72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76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79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8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83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T2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87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90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92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2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94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295" style:parent-style-name="頁首" style:family="paragraph">
      <style:paragraph-properties style:line-height-at-least="0.2777in" fo:margin-left="0.2458in" fo:margin-right="3.0298in" fo:text-indent="-0.2458in">
        <style:tab-stops>
          <style:tab-stop style:type="left" style:position="0.0875in"/>
          <style:tab-stop style:type="center" style:position="2.6381in"/>
          <style:tab-stop style:type="right" style:position="5.5222in"/>
        </style:tab-stops>
      </style:paragraph-properties>
    </style:style>
    <style:style style:name="T296" style:parent-style-name="預設段落字型" style:family="text">
      <style:text-properties fo:language="en" fo:country="US" style:language-asian="zh" style:country-asian="TW"/>
    </style:style>
    <style:style style:name="T2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299" style:parent-style-name="頁首" style:family="paragraph">
      <style:paragraph-properties style:line-height-at-least="0.2777in" fo:margin-left="0.2951in" fo:margin-right="2.6368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3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301" style:parent-style-name="頁首" style:family="paragraph">
      <style:paragraph-properties style:line-height-at-least="0.2777in" fo:margin-left="0.2951in" fo:margin-right="2.6368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3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303" style:parent-style-name="頁首" style:family="paragraph">
      <style:paragraph-properties style:line-height-at-least="0.2777in" fo:margin-left="0.2951in" fo:margin-right="2.6368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305" style:parent-style-name="頁首" style:family="paragraph">
      <style:paragraph-properties style:line-height-at-least="0.2777in" fo:margin-left="0.2951in" fo:margin-right="2.6368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306" style:parent-style-name="頁首" style:family="paragraph">
      <style:paragraph-properties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3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309" style:parent-style-name="頁首" style:family="paragraph">
      <style:paragraph-properties fo:margin-top="0.125in" style:line-height-at-least="0.2777in" fo:margin-left="0.2951in" fo:text-indent="-0.29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3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312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</style:style>
    <style:style style:name="T3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314" style:parent-style-name="頁首" style:family="paragraph">
      <style:paragraph-properties style:line-height-at-least="0.2777in" fo:margin-left="0.2951in" fo:text-indent="-0.0451in">
        <style:tab-stops>
          <style:tab-stop style:type="left" style:position="0.0381in"/>
          <style:tab-stop style:type="center" style:position="2.5888in"/>
          <style:tab-stop style:type="right" style:position="5.4729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315" style:parent-style-name="頁首" style:family="paragraph">
      <style:paragraph-properties fo:margin-top="0.125in" style:line-height-at-least="0.2777in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316" style:parent-style-name="頁首" style:family="paragraph">
      <style:paragraph-properties style:line-height-at-least="0.2777in">
        <style:tab-stops/>
      </style:paragraph-properties>
    </style:style>
    <style:style style:name="T317" style:parent-style-name="預設段落字型" style:family="text">
      <style:text-properties style:font-name="新細明體" style:font-name-asian="新細明體" style:language-asian="zh" style:country-asian="TW"/>
    </style:style>
    <style:style style:name="T318" style:parent-style-name="預設段落字型" style:family="text">
      <style:text-properties style:font-name="新細明體" style:font-name-asian="新細明體"/>
    </style:style>
    <style:style style:name="T319" style:parent-style-name="預設段落字型" style:family="text">
      <style:text-properties style:font-name="新細明體" style:font-name-asian="新細明體"/>
    </style:style>
    <style:style style:name="T32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2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2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2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2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2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2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2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2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2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3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3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3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33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3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P335" style:parent-style-name="頁首" style:family="paragraph">
      <style:paragraph-properties style:line-height-at-least="0.2777in">
        <style:tab-stops/>
      </style:paragraph-properties>
    </style:style>
    <style:style style:name="T33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3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3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3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4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4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42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43" style:parent-style-name="預設段落字型" style:family="text">
      <style:text-properties style:font-name="新細明體" style:font-name-asian="新細明體"/>
    </style:style>
    <style:style style:name="P344" style:parent-style-name="頁首" style:family="paragraph">
      <style:paragraph-properties style:line-height-at-least="0.2777in">
        <style:tab-stops/>
      </style:paragraph-properties>
    </style:style>
    <style:style style:name="T34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4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4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4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50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51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52" style:parent-style-name="預設段落字型" style:family="text">
      <style:text-properties style:font-name="新細明體" style:font-name-asian="新細明體"/>
    </style:style>
    <style:style style:name="P353" style:parent-style-name="頁首" style:family="paragraph">
      <style:paragraph-properties style:line-height-at-least="0.2777in">
        <style:tab-stops/>
      </style:paragraph-properties>
    </style:style>
    <style:style style:name="T354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55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56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 style:language-asian="zh" style:country-asian="TW"/>
    </style:style>
    <style:style style:name="T357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58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59" style:parent-style-name="預設段落字型" style:family="text">
      <style:text-properties style:font-name="新細明體" style:font-name-asian="新細明體" fo:color="#000000" style:letter-kerning="false" fo:font-size="12pt" style:font-size-asian="12pt" style:font-size-complex="12pt"/>
    </style:style>
    <style:style style:name="T360" style:parent-style-name="預設段落字型" style:family="text">
      <style:text-properties style:font-name="新細明體" style:font-name-asian="新細明體"/>
    </style:style>
    <style:style style:name="P361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62" style:parent-style-name="預設段落字型" style:family="text">
      <style:text-properties style:font-name="新細明體" style:font-name-asian="新細明體" fo:color="#000000" style:letter-kerning="false" style:font-size-complex="12pt"/>
    </style:style>
    <style:style style:name="T363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2pt"/>
    </style:style>
    <style:style style:name="T364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2pt"/>
    </style:style>
    <style:style style:name="T365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2pt"/>
    </style:style>
    <style:style style:name="T366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2pt"/>
    </style:style>
    <style:style style:name="T367" style:parent-style-name="預設段落字型" style:family="text">
      <style:text-properties style:font-name="新細明體" style:font-name-asian="新細明體" style:font-name-complex="Times New Roman" fo:color="#000000" style:letter-kerning="false" style:font-size-complex="12pt"/>
    </style:style>
    <style:style style:name="T36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369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70" style:parent-style-name="預設段落字型" style:family="text">
      <style:text-properties style:font-name="新細明體" style:font-name-asian="新細明體"/>
    </style:style>
    <style:style style:name="T37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72" style:parent-style-name="預設段落字型" style:family="text">
      <style:text-properties style:font-name="新細明體" style:font-name-asian="新細明體"/>
    </style:style>
    <style:style style:name="T37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74" style:parent-style-name="預設段落字型" style:family="text">
      <style:text-properties style:font-name="新細明體" style:font-name-asian="新細明體"/>
    </style:style>
    <style:style style:name="T37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76" style:parent-style-name="預設段落字型" style:family="text">
      <style:text-properties style:font-name="新細明體" style:font-name-asian="新細明體"/>
    </style:style>
    <style:style style:name="T37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78" style:parent-style-name="預設段落字型" style:family="text">
      <style:text-properties style:font-name="新細明體" style:font-name-asian="新細明體"/>
    </style:style>
    <style:style style:name="T379" style:parent-style-name="預設段落字型" style:family="text">
      <style:text-properties style:font-name="新細明體" style:font-name-asian="新細明體"/>
    </style:style>
    <style:style style:name="P38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8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7" style:parent-style-name="預設段落字型" style:family="text">
      <style:text-properties style:font-name="新細明體" style:font-name-asian="新細明體" style:font-name-complex="Times New Roman" style:font-size-complex="10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8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390" style:parent-style-name="內文" style:family="paragraph">
      <style:paragraph-properties style:line-height-at-least="0.2777in" fo:margin-left="0.0833in" fo:text-indent="0.0833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391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39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9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9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95" style:parent-style-name="預設段落字型" style:family="text">
      <style:text-properties style:font-name="新細明體" style:font-name-asian="新細明體" style:font-name-complex="Times New Roman" fo:font-style="italic" style:font-style-asian="italic" style:font-size-complex="10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9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9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39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0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0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40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0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04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0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0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0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0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09" style:parent-style-name="預設段落字型" style:family="text">
      <style:text-properties style:font-name="新細明體" style:font-name-asian="新細明體" style:font-name-complex="Times New Roman" style:font-size-complex="10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3" style:parent-style-name="預設段落字型" style:family="text">
      <style:text-properties style:font-name="新細明體" style:font-name-asian="新細明體" style:font-name-complex="Times New Roman" style:font-size-complex="10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1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2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3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3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3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43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34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35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3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3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3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39" style:parent-style-name="預設段落字型" style:family="text">
      <style:text-properties style:font-name="新細明體" style:font-name-asian="新細明體"/>
    </style:style>
    <style:style style:name="T440" style:parent-style-name="預設段落字型" style:family="text">
      <style:text-properties style:font-name="新細明體" style:font-name-asian="新細明體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新細明體" style:font-name-asian="新細明體"/>
    </style:style>
    <style:style style:name="T442" style:parent-style-name="預設段落字型" style:family="text">
      <style:text-properties style:font-name="新細明體" style:font-name-asian="新細明體"/>
    </style:style>
    <style:style style:name="T443" style:parent-style-name="預設段落字型" style:family="text">
      <style:text-properties style:font-name="新細明體" style:font-name-asian="新細明體"/>
    </style:style>
    <style:style style:name="T444" style:parent-style-name="預設段落字型" style:family="text">
      <style:text-properties style:font-name="新細明體" style:font-name-asian="新細明體"/>
    </style:style>
    <style:style style:name="T445" style:parent-style-name="預設段落字型" style:family="text">
      <style:text-properties style:font-name="新細明體" style:font-name-asian="新細明體"/>
    </style:style>
    <style:style style:name="T446" style:parent-style-name="預設段落字型" style:family="text">
      <style:text-properties style:font-name="新細明體" style:font-name-asian="新細明體"/>
    </style:style>
    <style:style style:name="T447" style:parent-style-name="預設段落字型" style:family="text">
      <style:text-properties style:font-name="新細明體" style:font-name-asian="新細明體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新細明體" style:font-name-asian="新細明體"/>
    </style:style>
    <style:style style:name="P449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5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5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52" style:parent-style-name="預設段落字型" style:family="text">
      <style:text-properties style:font-name="新細明體" style:font-name-asian="新細明體"/>
    </style:style>
    <style:style style:name="T45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54" style:parent-style-name="預設段落字型" style:family="text">
      <style:text-properties style:font-name="新細明體" style:font-name-asian="新細明體"/>
    </style:style>
    <style:style style:name="T45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56" style:parent-style-name="預設段落字型" style:family="text">
      <style:text-properties style:font-name="新細明體" style:font-name-asian="新細明體"/>
    </style:style>
    <style:style style:name="T45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58" style:parent-style-name="預設段落字型" style:family="text">
      <style:text-properties style:font-name="新細明體" style:font-name-asian="新細明體"/>
    </style:style>
    <style:style style:name="T459" style:parent-style-name="預設段落字型" style:family="text">
      <style:text-properties style:font-name="新細明體" style:font-name-asian="新細明體"/>
    </style:style>
    <style:style style:name="T460" style:parent-style-name="預設段落字型" style:family="text">
      <style:text-properties style:font-name="新細明體" style:font-name-asian="新細明體"/>
    </style:style>
    <style:style style:name="T461" style:parent-style-name="預設段落字型" style:family="text">
      <style:text-properties style:font-name="新細明體" style:font-name-asian="新細明體"/>
    </style:style>
    <style:style style:name="T462" style:parent-style-name="預設段落字型" style:family="text">
      <style:text-properties style:font-name="新細明體" style:font-name-asian="新細明體"/>
    </style:style>
    <style:style style:name="T463" style:parent-style-name="預設段落字型" style:family="text">
      <style:text-properties style:font-name="新細明體" style:font-name-asian="新細明體"/>
    </style:style>
    <style:style style:name="T464" style:parent-style-name="預設段落字型" style:family="text">
      <style:text-properties style:font-name="新細明體" style:font-name-asian="新細明體"/>
    </style:style>
    <style:style style:name="T465" style:parent-style-name="預設段落字型" style:family="text">
      <style:text-properties style:font-name="新細明體" style:font-name-asian="新細明體"/>
    </style:style>
    <style:style style:name="P46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67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468" style:parent-style-name="內文" style:family="paragraph">
      <style:paragraph-properties style:line-height-at-least="0.2777in" fo:margin-left="0.3333in" fo:text-indent="-0.3333in">
        <style:tab-stops/>
      </style:paragraph-properties>
    </style:style>
    <style:style style:name="T46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2" style:parent-style-name="預設段落字型" style:family="text">
      <style:text-properties style:font-name="新細明體" style:font-name-asian="新細明體"/>
    </style:style>
    <style:style style:name="T473" style:parent-style-name="預設段落字型" style:family="text">
      <style:text-properties style:font-name="新細明體" style:font-name-asian="新細明體"/>
    </style:style>
    <style:style style:name="T474" style:parent-style-name="預設段落字型" style:family="text">
      <style:text-properties style:font-name="新細明體" style:font-name-asian="新細明體"/>
    </style:style>
    <style:style style:name="T47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7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8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8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8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483" style:parent-style-name="預設段落字型" style:family="text">
      <style:text-properties style:font-name="新細明體" style:font-name-asian="新細明體"/>
    </style:style>
    <style:style style:name="T484" style:parent-style-name="預設段落字型" style:family="text">
      <style:text-properties style:font-name="新細明體" style:font-name-asian="新細明體"/>
    </style:style>
    <style:style style:name="T485" style:parent-style-name="預設段落字型" style:family="text">
      <style:text-properties style:font-name="新細明體" style:font-name-asian="新細明體"/>
    </style:style>
    <style:style style:name="T486" style:parent-style-name="預設段落字型" style:family="text">
      <style:text-properties style:font-name="新細明體" style:font-name-asian="新細明體"/>
    </style:style>
    <style:style style:name="T487" style:parent-style-name="預設段落字型" style:family="text">
      <style:text-properties style:font-name="新細明體" style:font-name-asian="新細明體"/>
    </style:style>
    <style:style style:name="T488" style:parent-style-name="預設段落字型" style:family="text">
      <style:text-properties style:font-name="新細明體" style:font-name-asian="新細明體"/>
    </style:style>
    <style:style style:name="T489" style:parent-style-name="預設段落字型" style:family="text">
      <style:text-properties style:font-name="新細明體" style:font-name-asian="新細明體"/>
    </style:style>
    <style:style style:name="T490" style:parent-style-name="預設段落字型" style:family="text">
      <style:text-properties style:font-name="新細明體" style:font-name-asian="新細明體"/>
    </style:style>
    <style:style style:name="TableColumn492" style:family="table-column">
      <style:table-column-properties style:column-width="1.477in"/>
    </style:style>
    <style:style style:name="TableColumn493" style:family="table-column">
      <style:table-column-properties style:column-width="1.1812in"/>
    </style:style>
    <style:style style:name="TableColumn494" style:family="table-column">
      <style:table-column-properties style:column-width="1.575in"/>
    </style:style>
    <style:style style:name="TableColumn495" style:family="table-column">
      <style:table-column-properties style:column-width="1.7715in"/>
    </style:style>
    <style:style style:name="Table491" style:family="table">
      <style:table-properties style:width="6.0048in" fo:margin-left="0.8625in" table:align="left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fo:font-weight="bold" style:font-weight-asian="bold" style:font-size-complex="10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fo:font-weight="bold" style:font-weight-asian="bold" style:font-size-complex="10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fo:font-weight="bold" style:font-weight-asian="bold" style:font-size-complex="10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fo:font-weight="bold" style:font-weight-asian="bold" style:font-size-complex="10pt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Row514" style:family="table-row">
      <style:table-row-properties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Row523" style:family="table-row">
      <style:table-row-properties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 style:line-height-at-least="0.2777in"/>
      <style:text-properties style:font-name="標楷體" style:font-name-asian="標楷體" style:font-name-complex="Times New Roman" style:font-size-complex="10pt"/>
    </style:style>
    <style:style style:name="P541" style:parent-style-name="頁首" style:family="paragraph">
      <style:paragraph-properties fo:margin-top="0.125in" style:line-height-at-least="0.2777in"/>
    </style:style>
    <style:style style:name="T542" style:parent-style-name="預設段落字型" style:family="text">
      <style:text-properties style:font-name="新細明體" fo:font-size="12pt" style:font-size-asian="12pt" style:font-size-complex="12pt"/>
    </style:style>
    <style:style style:name="T543" style:parent-style-name="預設段落字型" style:family="text">
      <style:text-properties style:font-name="新細明體" fo:font-size="12pt" style:font-size-asian="12pt" style:font-size-complex="12pt" style:language-asian="zh" style:country-asian="TW"/>
    </style:style>
    <style:style style:name="T544" style:parent-style-name="預設段落字型" style:family="text">
      <style:text-properties style:font-name="新細明體" style:font-name-asian="新細明體" style:font-name-complex="Calibri" fo:font-size="12pt" style:font-size-asian="12pt" style:font-size-complex="12pt" style:language-asian="zh" style:country-asian="TW"/>
    </style:style>
    <style:style style:name="T545" style:parent-style-name="預設段落字型" style:family="text">
      <style:text-properties style:font-name="新細明體" style:font-name-asian="新細明體" style:font-name-complex="Calibri" fo:font-size="12pt" style:font-size-asian="12pt" style:font-size-complex="12pt" style:language-asian="zh" style:country-asian="TW"/>
    </style:style>
    <style:style style:name="T546" style:parent-style-name="預設段落字型" style:family="text">
      <style:text-properties style:font-name="新細明體" style:font-name-asian="新細明體" style:font-name-complex="Calibri" fo:font-size="12pt" style:font-size-asian="12pt" style:font-size-complex="12pt" style:language-asian="zh" style:country-asian="TW"/>
    </style:style>
    <style:style style:name="T547" style:parent-style-name="預設段落字型" style:family="text">
      <style:text-properties style:font-name="新細明體" style:font-name-asian="新細明體" style:font-name-complex="Calibri" fo:font-size="12pt" style:font-size-asian="12pt" style:font-size-complex="12pt" style:language-asian="zh" style:country-asian="TW"/>
    </style:style>
    <style:style style:name="T548" style:parent-style-name="預設段落字型" style:family="text">
      <style:text-properties style:font-name="新細明體" style:font-name-asian="新細明體" style:font-name-complex="Calibri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549" style:parent-style-name="預設段落字型" style:family="text">
      <style:text-properties style:font-name="新細明體" style:font-name-asian="新細明體" style:font-name-complex="Calibri" fo:font-size="12pt" style:font-size-asian="12pt" style:font-size-complex="12pt" style:language-asian="zh" style:country-asian="TW"/>
    </style:style>
    <style:style style:name="TableColumn551" style:family="table-column">
      <style:table-column-properties style:column-width="1.575in"/>
    </style:style>
    <style:style style:name="TableColumn552" style:family="table-column">
      <style:table-column-properties style:column-width="2.0666in"/>
    </style:style>
    <style:style style:name="TableColumn553" style:family="table-column">
      <style:table-column-properties style:column-width="1.9687in"/>
    </style:style>
    <style:style style:name="Table550" style:family="table">
      <style:table-properties style:width="5.6104in" fo:margin-left="0.7673in" table:align="left"/>
    </style:style>
    <style:style style:name="TableRow554" style:family="table-row">
      <style:table-row-properties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頁首" style:family="paragraph">
      <style:paragraph-properties fo:text-align="center"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頁首" style:family="paragraph">
      <style:paragraph-properties fo:text-align="center"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頁首" style:family="paragraph">
      <style:paragraph-properties fo:text-align="center"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561" style:family="table-row">
      <style:table-row-properties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頁首" style:family="paragraph">
      <style:paragraph-properties style:line-height-at-least="0.2777in">
        <style:tab-stops/>
      </style:paragraph-properties>
    </style:style>
    <style:style style:name="T56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頁首" style:family="paragraph">
      <style:paragraph-properties style:line-height-at-least="0.2777in">
        <style:tab-stops/>
      </style:paragraph-properties>
    </style:style>
    <style:style style:name="T57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4" style:parent-style-name="預設段落字型" style:family="text"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T57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581" style:family="table-row">
      <style:table-row-properties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頁首" style:family="paragraph">
      <style:paragraph-properties style:line-height-at-least="0.2777in">
        <style:tab-stops/>
      </style:paragraph-properties>
    </style:style>
    <style:style style:name="T58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85" style:parent-style-name="預設段落字型" style:family="text"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T58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Row592" style:family="table-row">
      <style:table-row-properties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頁首" style:family="paragraph">
      <style:paragraph-properties style:line-height-at-least="0.2777in">
        <style:tab-stops/>
      </style:paragraph-properties>
    </style:style>
    <style:style style:name="T59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96" style:parent-style-name="預設段落字型" style:family="text">
      <style:text-properties style:font-name="新細明體" style:font-name-asian="新細明體" fo:font-size="12pt" style:font-size-asian="12pt" style:font-size-complex="12pt" style:language-asian="zh" style:country-asian="TW"/>
    </style:style>
    <style:style style:name="T59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頁首" style:family="paragraph">
      <style:paragraph-properties style:line-height-at-least="0.2777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2pt" style:language-asian="zh" style:country-asian="TW"/>
    </style:style>
    <style:style style:name="P603" style:parent-style-name="內文" style:family="paragraph">
      <style:text-properties text:display="none"/>
    </style:style>
    <style:style style:name="TableColumn605" style:family="table-column">
      <style:table-column-properties style:column-width="0.6062in" style:use-optimal-column-width="false"/>
    </style:style>
    <style:style style:name="TableColumn606" style:family="table-column">
      <style:table-column-properties style:column-width="2.4138in" style:use-optimal-column-width="false"/>
    </style:style>
    <style:style style:name="Table604" style:family="table">
      <style:table-properties style:width="3.0201in" fo:margin-left="0in" table:align="left"/>
    </style:style>
    <style:style style:name="TableRow607" style:family="table-row">
      <style:table-row-properties style:min-row-height="0.2486in" style:use-optimal-row-height="false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表內文-居中" style:family="paragraph">
      <style:paragraph-properties fo:margin-left="0.9625in" fo:text-indent="-0.9625in">
        <style:tab-stops>
          <style:tab-stop style:type="right" style:position="-0.3305in"/>
          <style:tab-stop style:type="left" style:position="0.6027in"/>
          <style:tab-stop style:type="left" style:position="1.5555in"/>
          <style:tab-stop style:type="left" style:position="2.518in"/>
        </style:tab-stops>
      </style:paragraph-properties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表內文-居中" style:family="paragraph">
      <style:paragraph-properties fo:margin-left="0.9625in" fo:text-indent="-0.9625in">
        <style:tab-stops>
          <style:tab-stop style:type="right" style:position="-0.3305in"/>
          <style:tab-stop style:type="left" style:position="0.6027in"/>
          <style:tab-stop style:type="left" style:position="1.5555in"/>
          <style:tab-stop style:type="left" style:position="2.518in"/>
        </style:tab-stops>
      </style:paragraph-properties>
    </style:style>
    <style:style style:name="TableRow612" style:family="table-row">
      <style:table-row-properties style:min-row-height="0.2597in" style:use-optimal-row-height="false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表內文-居中" style:family="paragraph">
      <style:paragraph-properties fo:margin-left="0.9625in" fo:text-indent="-0.9625in">
        <style:tab-stops>
          <style:tab-stop style:type="right" style:position="-0.3305in"/>
          <style:tab-stop style:type="left" style:position="0.6027in"/>
          <style:tab-stop style:type="left" style:position="1.5555in"/>
          <style:tab-stop style:type="left" style:position="2.518in"/>
        </style:tab-stops>
      </style:paragraph-properties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表內文-居中" style:family="paragraph">
      <style:paragraph-properties fo:text-align="start" fo:margin-left="0in" fo:text-indent="0in">
        <style:tab-stops>
          <style:tab-stop style:type="right" style:position="0.6319in"/>
          <style:tab-stop style:type="left" style:position="1.5652in"/>
          <style:tab-stop style:type="left" style:position="2.518in"/>
          <style:tab-stop style:type="left" style:position="3.4805in"/>
        </style:tab-stops>
      </style:paragraph-properties>
    </style:style>
    <style:style style:name="TableRow617" style:family="table-row">
      <style:table-row-properties style:min-row-height="0.2486in" style:use-optimal-row-height="false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表內文-居中" style:family="paragraph">
      <style:paragraph-properties fo:margin-left="0.9625in" fo:text-indent="-0.9625in">
        <style:tab-stops>
          <style:tab-stop style:type="right" style:position="-0.3305in"/>
          <style:tab-stop style:type="left" style:position="0.6027in"/>
          <style:tab-stop style:type="left" style:position="1.5555in"/>
          <style:tab-stop style:type="left" style:position="2.518in"/>
        </style:tab-stops>
      </style:paragraph-properties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表內文-居中" style:family="paragraph">
      <style:paragraph-properties fo:text-align="start" fo:margin-left="0in" fo:text-indent="0in">
        <style:tab-stops>
          <style:tab-stop style:type="right" style:position="0.6319in"/>
          <style:tab-stop style:type="left" style:position="1.5652in"/>
          <style:tab-stop style:type="left" style:position="2.518in"/>
          <style:tab-stop style:type="left" style:position="3.4805in"/>
        </style:tab-stops>
      </style:paragraph-properties>
    </style:style>
    <style:style style:name="TableRow622" style:family="table-row">
      <style:table-row-properties style:min-row-height="0.2486in" style:use-optimal-row-height="false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表內文-居中" style:family="paragraph">
      <style:paragraph-properties fo:margin-left="0.9625in" fo:text-indent="-0.9625in">
        <style:tab-stops>
          <style:tab-stop style:type="right" style:position="-0.3305in"/>
          <style:tab-stop style:type="left" style:position="0.6027in"/>
          <style:tab-stop style:type="left" style:position="1.5555in"/>
          <style:tab-stop style:type="left" style:position="2.518in"/>
        </style:tab-stops>
      </style:paragraph-properties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表內文-居中" style:family="paragraph">
      <style:paragraph-properties fo:text-align="start" fo:margin-left="0in" fo:text-indent="0in">
        <style:tab-stops>
          <style:tab-stop style:type="right" style:position="0.6319in"/>
          <style:tab-stop style:type="left" style:position="1.5652in"/>
          <style:tab-stop style:type="left" style:position="2.518in"/>
          <style:tab-stop style:type="left" style:position="3.4805in"/>
        </style:tab-stops>
      </style:paragraph-properties>
    </style:style>
    <style:style style:name="TableRow627" style:family="table-row">
      <style:table-row-properties style:min-row-height="0.2597in" style:use-optimal-row-height="false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表內文-居中" style:family="paragraph">
      <style:paragraph-properties fo:margin-left="0.9625in" fo:text-indent="-0.9625in">
        <style:tab-stops>
          <style:tab-stop style:type="right" style:position="-0.3305in"/>
          <style:tab-stop style:type="left" style:position="0.6027in"/>
          <style:tab-stop style:type="left" style:position="1.5555in"/>
          <style:tab-stop style:type="left" style:position="2.518in"/>
        </style:tab-stops>
      </style:paragraph-properties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表內文-居中" style:family="paragraph">
      <style:paragraph-properties fo:text-align="start" fo:margin-left="0in" fo:text-indent="0in">
        <style:tab-stops>
          <style:tab-stop style:type="right" style:position="0.6319in"/>
          <style:tab-stop style:type="left" style:position="1.5652in"/>
          <style:tab-stop style:type="left" style:position="2.518in"/>
          <style:tab-stop style:type="left" style:position="3.4805in"/>
        </style:tab-stops>
      </style:paragraph-properties>
    </style:style>
    <style:style style:name="P632" style:parent-style-name="國中題目" style:family="paragraph">
      <style:paragraph-properties fo:margin-top="0.125in" style:line-height-at-least="0.2777in" fo:margin-left="0.2951in" fo:margin-right="4.0152in" fo:text-indent="-0.2951in">
        <style:tab-stops/>
      </style:paragraph-properties>
    </style:style>
    <style:style style:name="T633" style:parent-style-name="預設段落字型" style:family="text">
      <style:text-properties style:font-name="新細明體" style:font-size-complex="10pt"/>
    </style:style>
    <style:style style:name="T634" style:parent-style-name="預設段落字型" style:family="text">
      <style:text-properties style:font-name="新細明體" style:font-size-complex="10pt"/>
    </style:style>
    <style:style style:name="T635" style:parent-style-name="預設段落字型" style:family="text">
      <style:text-properties style:font-name="新細明體" style:font-name-asian="新細明體"/>
    </style:style>
    <style:style style:name="T636" style:parent-style-name="預設段落字型" style:family="text">
      <style:text-properties style:font-name="新細明體" style:font-name-asian="新細明體"/>
    </style:style>
    <style:style style:name="T637" style:parent-style-name="預設段落字型" style:family="text">
      <style:text-properties style:font-name="新細明體" style:font-name-asian="新細明體"/>
    </style:style>
    <style:style style:name="T638" style:parent-style-name="預設段落字型" style:family="text">
      <style:text-properties style:font-name="新細明體" style:font-name-asian="新細明體"/>
    </style:style>
    <style:style style:name="T639" style:parent-style-name="預設段落字型" style:family="text">
      <style:text-properties style:font-name="新細明體" style:font-name-asian="新細明體"/>
    </style:style>
    <style:style style:name="T640" style:parent-style-name="預設段落字型" style:family="text">
      <style:text-properties style:font-name="新細明體" style:font-name-asian="新細明體"/>
    </style:style>
    <style:style style:name="T641" style:parent-style-name="預設段落字型" style:family="text">
      <style:text-properties style:font-name="新細明體" style:font-name-asian="新細明體"/>
    </style:style>
    <style:style style:name="T642" style:parent-style-name="預設段落字型" style:family="text">
      <style:text-properties style:font-name="新細明體" style:font-name-asian="新細明體"/>
    </style:style>
    <style:style style:name="T643" style:parent-style-name="預設段落字型" style:family="text">
      <style:text-properties style:font-name="新細明體" style:font-name-asian="新細明體"/>
    </style:style>
    <style:style style:name="P644" style:parent-style-name="國中題目" style:family="paragraph">
      <style:paragraph-properties style:line-height-at-least="0.2777in" fo:text-indent="0.1666in"/>
    </style:style>
    <style:style style:name="T645" style:parent-style-name="預設段落字型" style:family="text">
      <style:text-properties style:font-name="新細明體" style:font-size-complex="10pt"/>
    </style:style>
    <style:style style:name="T646" style:parent-style-name="預設段落字型" style:family="text">
      <style:text-properties style:font-name="新細明體" style:font-name-asian="新細明體"/>
    </style:style>
    <style:style style:name="T647" style:parent-style-name="預設段落字型" style:family="text">
      <style:text-properties style:font-name="新細明體" style:font-name-asian="新細明體"/>
    </style:style>
    <style:style style:name="T648" style:parent-style-name="預設段落字型" style:family="text">
      <style:text-properties style:font-name="新細明體" style:font-size-complex="10pt"/>
    </style:style>
    <style:style style:name="T649" style:parent-style-name="預設段落字型" style:family="text">
      <style:text-properties style:font-name="新細明體" style:font-name-asian="新細明體"/>
    </style:style>
    <style:style style:name="T650" style:parent-style-name="預設段落字型" style:family="text">
      <style:text-properties style:font-name="新細明體" style:font-name-asian="新細明體"/>
    </style:style>
    <style:style style:name="T651" style:parent-style-name="預設段落字型" style:family="text">
      <style:text-properties style:font-name="新細明體" style:font-size-complex="10pt"/>
    </style:style>
    <style:style style:name="T652" style:parent-style-name="預設段落字型" style:family="text">
      <style:text-properties style:font-name="新細明體" style:font-name-asian="新細明體"/>
    </style:style>
    <style:style style:name="T653" style:parent-style-name="預設段落字型" style:family="text">
      <style:text-properties style:font-name="新細明體" style:font-name-asian="新細明體"/>
    </style:style>
    <style:style style:name="T654" style:parent-style-name="預設段落字型" style:family="text">
      <style:text-properties style:font-name="新細明體" style:font-size-complex="10pt"/>
    </style:style>
    <style:style style:name="T655" style:parent-style-name="預設段落字型" style:family="text">
      <style:text-properties style:font-name="新細明體" style:font-name-asian="新細明體"/>
    </style:style>
    <style:style style:name="T656" style:parent-style-name="預設段落字型" style:family="text">
      <style:text-properties style:font-name="新細明體" style:font-name-asian="新細明體"/>
    </style:style>
    <style:style style:name="T657" style:parent-style-name="預設段落字型" style:family="text">
      <style:text-properties style:font-name="新細明體" style:font-name-asian="新細明體"/>
    </style:style>
    <style:style style:name="T658" style:parent-style-name="預設段落字型" style:family="text">
      <style:text-properties style:font-name="新細明體" style:font-name-asian="新細明體"/>
    </style:style>
    <style:style style:name="T659" style:parent-style-name="預設段落字型" style:family="text">
      <style:text-properties style:font-name="新細明體" style:font-name-asian="新細明體"/>
    </style:style>
    <style:style style:name="T660" style:parent-style-name="預設段落字型" style:family="text">
      <style:text-properties style:font-name="新細明體" style:font-name-asian="新細明體"/>
    </style:style>
    <style:style style:name="T661" style:parent-style-name="預設段落字型" style:family="text">
      <style:text-properties style:font-name="新細明體" style:font-name-asian="新細明體"/>
    </style:style>
    <style:style style:name="T662" style:parent-style-name="預設段落字型" style:family="text">
      <style:text-properties style:font-name="新細明體" style:font-name-asian="新細明體"/>
    </style:style>
    <style:style style:name="T663" style:parent-style-name="預設段落字型" style:family="text">
      <style:text-properties style:font-name="新細明體" style:font-name-asian="新細明體"/>
    </style:style>
    <style:style style:name="P664" style:parent-style-name="內文" style:family="paragraph">
      <style:paragraph-properties fo:widows="2" fo:orphans="2" fo:margin-top="0.25in" style:line-height-at-least="0.2777in" fo:margin-left="0.0826in">
        <style:tab-stops/>
      </style:paragraph-properties>
      <style:text-properties style:font-name="新細明體" style:font-name-asian="新細明體" style:font-size-complex="12pt"/>
    </style:style>
    <style:style style:name="P665" style:parent-style-name="內文" style:family="paragraph">
      <style:paragraph-properties fo:widows="2" fo:orphans="2" style:line-height-at-least="0.2777in"/>
    </style:style>
    <style:style style:name="T666" style:parent-style-name="預設段落字型" style:family="text">
      <style:text-properties style:font-name="新細明體" style:font-name-asian="新細明體" style:font-size-complex="12pt"/>
    </style:style>
    <style:style style:name="P667" style:parent-style-name="內文" style:family="paragraph">
      <style:paragraph-properties fo:widows="2" fo:orphans="2" style:line-height-at-least="0in"/>
    </style:style>
    <style:style style:name="T668" style:parent-style-name="預設段落字型" style:family="text">
      <style:text-properties style:font-name="標楷體" style:font-name-asian="標楷體" style:font-name-complex="Helvetica" fo:font-weight="bold" style:font-weight-asian="bold" fo:color="#3F3F41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style:font-name-complex="Helvetica" fo:font-weight="bold" style:font-weight-asian="bold" fo:color="#3F3F41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style:font-name-complex="Helvetica" fo:color="#3F3F41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style:font-name-complex="Helvetica" fo:color="#3F3F41" fo:font-size="14pt" style:font-size-asian="14pt" style:font-size-complex="14pt"/>
    </style:style>
    <style:style style:name="T672" style:parent-style-name="預設段落字型" style:family="text">
      <style:text-properties style:font-name="Helvetica" style:font-name-complex="Helvetica" fo:color="#616161" fo:background-color="#FFFFFF"/>
    </style:style>
    <style:style style:name="T673" style:parent-style-name="預設段落字型" style:family="text">
      <style:text-properties style:font-name="Helvetica" style:font-name-complex="Helvetica" fo:color="#616161" fo:background-color="#FFFFFF"/>
    </style:style>
    <style:style style:name="T674" style:parent-style-name="預設段落字型" style:family="text">
      <style:text-properties style:font-name="Helvetica" style:font-name-complex="Helvetica" fo:color="#616161" fo:background-color="#FFFFFF"/>
    </style:style>
    <style:style style:name="T675" style:parent-style-name="預設段落字型" style:family="text">
      <style:text-properties style:font-name="Helvetica" style:font-name-complex="Helvetica" fo:color="#616161" fo:background-color="#FFFFFF"/>
    </style:style>
    <style:style style:name="T676" style:parent-style-name="預設段落字型" style:family="text">
      <style:text-properties style:font-name="Helvetica" style:font-name-complex="Helvetica" fo:color="#616161" fo:background-color="#FFFFFF"/>
    </style:style>
    <style:style style:name="T677" style:parent-style-name="預設段落字型" style:family="text">
      <style:text-properties style:font-name="Helvetica" style:font-name-complex="Helvetica" fo:color="#616161" fo:background-color="#FFFFFF"/>
    </style:style>
    <style:style style:name="T678" style:parent-style-name="預設段落字型" style:family="text">
      <style:text-properties style:font-name="Helvetica" style:font-name-complex="Helvetica" fo:color="#616161" fo:background-color="#FFFFFF"/>
    </style:style>
    <style:style style:name="T679" style:parent-style-name="預設段落字型" style:family="text">
      <style:text-properties style:font-name="Helvetica" style:font-name-complex="Helvetica" fo:color="#616161" fo:background-color="#FFFFFF"/>
    </style:style>
    <style:style style:name="T680" style:parent-style-name="預設段落字型" style:family="text">
      <style:text-properties style:font-name="Helvetica" style:font-name-complex="Helvetica" fo:color="#616161" fo:background-color="#FFFFFF"/>
    </style:style>
    <style:style style:name="T681" style:parent-style-name="預設段落字型" style:family="text">
      <style:text-properties style:font-name="Helvetica" style:font-name-complex="Helvetica" fo:color="#616161" fo:background-color="#FFFFFF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/>
    </style:style>
    <style:style style:name="T684" style:parent-style-name="預設段落字型" style:family="text">
      <style:text-properties style:font-name="標楷體" style:font-name-asian="標楷體"/>
    </style:style>
    <style:style style:name="P685" style:parent-style-name="內文" style:family="paragraph">
      <style:paragraph-properties fo:text-indent="0.1666in"/>
      <style:text-properties style:font-name="標楷體" style:font-name-asian="標楷體"/>
    </style:style>
    <style:style style:name="P686" style:parent-style-name="內文" style:family="paragraph">
      <style:text-properties style:font-name="標楷體" style:font-name-asian="標楷體"/>
    </style:style>
    <style:style style:name="P687" style:parent-style-name="內文" style:family="paragraph">
      <style:paragraph-properties fo:text-indent="0.1666in"/>
    </style:style>
    <style:style style:name="T688" style:parent-style-name="預設段落字型" style:family="text">
      <style:text-properties style:font-name="標楷體" style:font-name-asian="標楷體"/>
    </style:style>
    <style:style style:name="T689" style:parent-style-name="預設段落字型" style:family="text">
      <style:text-properties style:font-name="標楷體" style:font-name-asian="標楷體"/>
    </style:style>
    <style:style style:name="T690" style:parent-style-name="預設段落字型" style:family="text">
      <style:text-properties style:font-name="標楷體" style:font-name-asian="標楷體"/>
    </style:style>
    <style:style style:name="T691" style:parent-style-name="預設段落字型" style:family="text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T697" style:parent-style-name="預設段落字型" style:family="text">
      <style:text-properties style:font-name="標楷體" style:font-name-asian="標楷體"/>
    </style:style>
    <style:style style:name="T698" style:parent-style-name="預設段落字型" style:family="text">
      <style:text-properties style:font-name="標楷體" style:font-name-asian="標楷體"/>
    </style:style>
    <style:style style:name="T699" style:parent-style-name="預設段落字型" style:family="text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/>
    </style:style>
    <style:style style:name="T703" style:parent-style-name="預設段落字型" style:family="text">
      <style:text-properties style:font-name="標楷體" style:font-name-asian="標楷體"/>
    </style:style>
    <style:style style:name="T704" style:parent-style-name="預設段落字型" style:family="text">
      <style:text-properties style:font-name="標楷體" style:font-name-asian="標楷體"/>
    </style:style>
    <style:style style:name="T705" style:parent-style-name="預設段落字型" style:family="text">
      <style:text-properties style:font-name="標楷體" style:font-name-asian="標楷體"/>
    </style:style>
    <style:style style:name="T706" style:parent-style-name="預設段落字型" style:family="text">
      <style:text-properties style:font-name="標楷體" style:font-name-asian="標楷體"/>
    </style:style>
    <style:style style:name="T707" style:parent-style-name="預設段落字型" style:family="text">
      <style:text-properties style:font-name="標楷體" style:font-name-asian="標楷體"/>
    </style:style>
    <style:style style:name="T708" style:parent-style-name="預設段落字型" style:family="text">
      <style:text-properties style:font-name="標楷體" style:font-name-asian="標楷體"/>
    </style:style>
    <style:style style:name="T709" style:parent-style-name="預設段落字型" style:family="text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 style:font-weight-complex="bold" style:font-size-complex="12pt"/>
    </style:style>
    <style:style style:name="P714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15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16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17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18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19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20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21" style:parent-style-name="內文" style:family="paragraph">
      <style:paragraph-properties fo:widows="2" fo:orphans="2" style:line-height-at-least="0.2777in"/>
      <style:text-properties style:font-name="新細明體" style:font-name-asian="新細明體" style:font-size-complex="12pt"/>
    </style:style>
    <style:style style:name="P72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2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24" style:parent-style-name="內文" style:family="paragraph">
      <style:paragraph-properties style:line-height-at-least="0.2777in" fo:margin-left="0.0833in" fo:text-indent="0.0833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25" style:parent-style-name="內文" style:family="paragraph">
      <style:paragraph-properties style:line-height-at-least="0.2777in" fo:margin-left="0.0833in" fo:text-indent="0.0833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2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72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2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2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73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3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73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3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74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41" style:parent-style-name="內文" style:family="paragraph">
      <style:paragraph-properties style:line-height-at-least="0.2777in" fo:margin-left="0.0833in" fo:text-indent="0.0833in">
        <style:tab-stops/>
      </style:paragraph-properties>
      <style:text-properties style:font-name="新細明體" style:font-name-asian="新細明體" style:font-name-complex="Times New Roman" style:font-size-complex="10pt"/>
    </style:style>
    <style:style style:name="P74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74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4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45" style:parent-style-name="預設段落字型" style:family="text">
      <style:text-properties style:font-name="新細明體" style:font-name-asian="新細明體" style:font-size-complex="12pt"/>
    </style:style>
    <style:style style:name="T74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4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48" style:parent-style-name="預設段落字型" style:family="text">
      <style:text-properties style:font-name="新細明體"/>
    </style:style>
    <style:style style:name="T74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756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75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5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6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3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4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5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6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7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8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79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80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81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T782" style:parent-style-name="預設段落字型" style:family="text">
      <style:text-properties style:font-name="新細明體" style:font-name-asian="新細明體" style:font-name-complex="Times New Roman" style:font-size-complex="10pt"/>
    </style:style>
    <style:style style:name="P783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6pt" style:font-size-asian="16pt"/>
    </style:style>
    <style:style style:name="P789" style:parent-style-name="內文" style:family="paragraph">
      <style:paragraph-properties fo:line-height="0.375in"/>
      <style:text-properties style:font-name="Times New Roman" style:font-name-asian="標楷體" style:font-name-complex="Times New Roman" fo:letter-spacing="0.0416in" fo:font-size="16pt" style:font-size-asian="16pt"/>
    </style:style>
    <style:style style:name="P790" style:parent-style-name="內文" style:family="paragraph">
      <style:paragraph-properties fo:line-height="0.375in"/>
    </style:style>
    <style:style style:name="T791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792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793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794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795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T796" style:parent-style-name="預設段落字型" style:family="text">
      <style:text-properties style:font-name="Times New Roman" style:font-name-asian="標楷體" style:font-name-complex="Times New Roman" fo:letter-spacing="0.0416in" fo:font-size="16pt" style:font-size-asian="16pt"/>
    </style:style>
    <style:style style:name="P797" style:parent-style-name="內文" style:family="paragraph">
      <style:paragraph-properties fo:line-height="0.375in"/>
      <style:text-properties style:font-name="Times New Roman" style:font-name-asian="標楷體" style:font-name-complex="Times New Roman" fo:letter-spacing="0.0416in" fo:font-size="16pt" style:font-size-asian="16pt"/>
    </style:style>
    <style:style style:name="P798" style:parent-style-name="內文" style:family="paragraph">
      <style:paragraph-properties fo:line-height="0.375in"/>
      <style:text-properties style:font-name="Times New Roman" style:font-name-asian="標楷體" style:font-name-complex="Times New Roman" fo:letter-spacing="0.0416in" fo:font-size="16pt" style:font-size-asian="16pt"/>
    </style:style>
    <style:style style:name="P799" style:parent-style-name="內文" style:family="paragraph">
      <style:paragraph-properties fo:line-height="0.375in"/>
      <style:text-properties style:font-name="Times New Roman" style:font-name-asian="標楷體" style:font-name-complex="Times New Roman" fo:letter-spacing="0.0416in" fo:font-size="16pt" style:font-size-asian="16pt"/>
    </style:style>
    <style:style style:name="P800" style:parent-style-name="內文" style:family="paragraph">
      <style:text-properties style:font-name="Times New Roman" style:font-name-asian="標楷體" style:font-name-complex="Times New Roman" fo:letter-spacing="0.0416in" fo:font-size="16pt" style:font-size-asian="16pt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outside" fo:clip="rect(0.25666in, 0.32102in, 0.20534in, 0in)" style:horizontal-rel="paragraph" style:vertical-rel="paragraph" style:horizontal-pos="from-left" style:vertical-pos="from-top" draw:luminance="4%" draw:contrast="0%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6%" draw:contrast="0%"/>
    </style:style>
    <style:style style:family="graphic" style:name="a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10%" draw:contrast="0%"/>
    </style:style>
  </office:automatic-styles>
  <office:body>
    <office:text text:use-soft-page-breaks="true">
      <text:p text:style-name="P1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三</text:span><text:span text:style-name="T14">次定期評量</text:span><text:span text:style-name="T15">社會</text:span><text:span text:style-name="T16">科試卷</text:span></text:p>
      <text:p text:style-name="P17"><text:span text:style-name="T18">　　</text:span><text:span text:style-name="T19"><text:s text:c="8"/></text:span><text:span text:style-name="T20">　　　　　　　　</text:span><text:span text:style-name="T21"><text:s/></text:span><text:span text:style-name="T22"><text:s/></text:span><text:span text:style-name="T23">八</text:span><text:span text:style-name="T24">年級</text:span><text:span text:style-name="T25">　　　</text:span><text:span text:style-name="T26">班座號</text:span><text:span text:style-name="T27">　　　</text:span><text:span text:style-name="T28">姓名</text:span><text:span text:style-name="T29"><text:s text:c="14"/></text:span></text:p>
      <text:p text:style-name="P30"><text:span text:style-name="T31"><draw:connector draw:type="line" svg:x1="0.02361in" svg:y1="0.09097in" svg:x2="9.00278in" svg:y2="0.09097in" draw:z-index="251659264" draw:id="id0" draw:style-name="a0" draw:name="Line 2" text:anchor-type="paragraph"><svg:title/><svg:desc/></draw:connector></text:span></text:p>
      <text:p text:style-name="P32"><text:span text:style-name="T33"><draw:frame draw:z-index="251670528" draw:style-name="a1" draw:name="圖片 9" text:anchor-type="paragraph" svg:x="6.86042in" svg:y="0.01181in" svg:width="2.14722in" svg:height="1.69931in" style:rel-width="scale" style:rel-height="scale"><draw:image xlink:href="media/image1.png" xlink:type="simple" xlink:show="embed" xlink:actuate="onLoad"/><svg:title/><svg:desc>中國</svg:desc></draw:frame></text:span><text:span text:style-name="T34">地理</text:span><text:span text:style-name="T35">科</text:span></text:p>
      <text:p text:style-name="頁首"><text:span text:style-name="T36">一、選擇題：</text:span><text:span text:style-name="T37"><text:s/></text:span><text:span text:style-name="T38">（每題</text:span><text:span text:style-name="T39">2</text:span><text:span text:style-name="T40">分）</text:span></text:p>
      <text:list text:style-name="LFO1" text:continue-numbering="true">
        <text:list-item>
          <text:p text:style-name="P41"><text:span text:style-name="T42">中國為金磚四國之一，為世界新興的消費市場。請問：</text:span><text:span text:style-name="T43">以下哪兩項是中國經濟發展的優勢？　</text:span><text:span text:style-name="T44"><text:s text:c="2"/></text:span></text:p>
        </text:list-item>
      </text:list>
      <text:p text:style-name="P45">(A)市場、技術　(B)勞力、資金　(C)市場、勞力　(D)資金、技術。</text:p>
      <text:list text:style-name="LFO1" text:continue-numbering="true">
        <text:list-item>
          <text:p text:style-name="P46">右圖為中國某糧食作物分布圖。由圖判斷此種作物應為何？　</text:p>
        </text:list-item>
      </text:list>
      <text:p text:style-name="P47">(A)小麥　(B)稻米　(C)茶樹　(D)棉花。</text:p>
      <text:list text:style-name="LFO1" text:continue-numbering="true">
        <text:list-item>
          <text:p text:style-name="P48">台糖公司以製造砂糖起家，若政府開放對中國投資後，可到下列哪個地區發展，以利取得最充足的原料來源？　</text:p>
        </text:list-item>
      </text:list>
      <text:p text:style-name="P49">(A)內蒙古高原　(B)華北平原　(C)黃土高原　(D)珠江三角洲。</text:p>
      <text:list text:style-name="LFO1" text:continue-numbering="true">
        <text:list-item>
          <text:p text:style-name="P50"><text:span text:style-name="T51"><draw:frame draw:z-index="251665408" draw:style-name="a2" draw:name="圖片 8" text:anchor-type="paragraph" svg:x="6.17917in" svg:y="0.12153in" svg:width="2.84375in" svg:height="1.69028in" style:rel-width="scale" style:rel-height="scale"><draw:image xlink:href="media/image2.jpeg" xlink:type="simple" xlink:show="embed" xlink:actuate="onLoad"/><svg:title/><svg:desc/></draw:frame></text:span><text:span text:style-name="T52">中國農作物收穫次數各地不同，主要是因為哪項因素的差異？　</text:span></text:p>
        </text:list-item>
      </text:list>
      <text:p text:style-name="P53">(A)地形　(B)緯度　<text:s text:c="3"/>(C)雨量　(D)面積。</text:p>
      <text:list text:style-name="LFO1" text:continue-numbering="true">
        <text:list-item>
          <text:p text:style-name="P54"><text:span text:style-name="T55">右圖為中國「絲綢之路經濟帶」示意圖。根據圖中資料判斷，下列何者</text:span><text:span text:style-name="T56">不在</text:span><text:span text:style-name="T57">中國「絲綢之路經濟帶」的經濟發展範圍內？　</text:span></text:p>
        </text:list-item>
      </text:list>
      <text:p text:style-name="P58">(A)中亞　(B)西亞　(C)歐洲　(D)南亞。</text:p>
      <text:list text:style-name="LFO1" text:continue-numbering="true">
        <text:list-item>
          <text:p text:style-name="P59">「南水北調」是將「南水」調往下列哪個流域？　</text:p>
        </text:list-item>
      </text:list>
      <text:p text:style-name="P60">(A)珠江　(B)長江　(C)黑龍江　(D)黃河。</text:p>
      <text:list text:style-name="LFO1" text:continue-numbering="true">
        <text:list-item>
          <text:p text:style-name="P61">三河牛是中國著名的乳、肉兼用品種，因位於三河地區而得名。請問：當地傳統的牧業經營型態最主要採用何種方式？　</text:p>
        </text:list-item>
      </text:list>
      <text:p text:style-name="P62"><text:span text:style-name="T63"><draw:frame draw:z-index="251669504" draw:style-name="a3" draw:name="圖片 7" text:anchor-type="paragraph" svg:x="6.24236in" svg:y="0.06667in" svg:width="2.75in" svg:height="1.48542in" style:rel-width="scale" style:rel-height="scale"><draw:image xlink:href="media/image3.jpeg" xlink:type="simple" xlink:show="embed" xlink:actuate="onLoad"/><svg:title/><svg:desc/></draw:frame></text:span><text:span text:style-name="T64">(A)</text:span><text:span text:style-name="T65">欄牧　</text:span><text:span text:style-name="T66">(B)</text:span><text:span text:style-name="T67">放牧　</text:span><text:span text:style-name="T68">(C)</text:span><text:span text:style-name="T69">游牧　</text:span><text:span text:style-name="T70">(D)</text:span><text:span text:style-name="T71">山牧季移。</text:span></text:p>
      <text:list text:style-name="LFO1" text:continue-numbering="true">
        <text:list-item>
          <text:p text:style-name="P72">右圖是中國三級產業產值占GDP的比重變化圖。</text:p>
        </text:list-item>
      </text:list>
      <text:p text:style-name="P73">請問：何時第二級產業穩定超過第一級產業？　</text:p>
      <text:p text:style-name="P74">(A)1957年　(B)1960年　(C)1970年　(D)1980年。</text:p>
      <text:list text:style-name="LFO1" text:continue-numbering="true">
        <text:list-item>
          <text:p text:style-name="P75">秦嶺、淮河一線是中國重要的地理界線。下列哪項產業活動差異不以此為界？　<text:s text:c="7"/></text:p>
        </text:list-item>
      </text:list>
      <text:p text:style-name="P76"><text:span text:style-name="T77"><draw:frame draw:z-index="251666432" draw:style-name="a4" draw:name="圖片 6" text:anchor-type="paragraph" svg:x="6.27361in" svg:y="0.28194in" svg:width="2.61319in" svg:height="1.72431in" style:rel-width="scale" style:rel-height="scale"><draw:image xlink:href="media/image4.jpeg" xlink:type="simple" xlink:show="embed" xlink:actuate="onLoad"/><svg:title/><svg:desc/></draw:frame></text:span><text:span text:style-name="T78">(A)</text:span><text:span text:style-name="T79">水田、旱田　</text:span><text:span text:style-name="T80">(B)</text:span><text:span text:style-name="T81">甜菜、甘蔗　</text:span><text:span text:style-name="T82">(C)</text:span><text:span text:style-name="T83">稻米、小麥　</text:span><text:span text:style-name="T84">(D)</text:span><text:span text:style-name="T85">農業、牧業。</text:span></text:p>
      <text:list text:style-name="LFO1" text:continue-numbering="true">
        <text:list-item>
          <text:p text:style-name="P86">土壤鹽鹼化多發生於乾旱或半乾旱地區，會造成土地鹽分過高而無法耕種。</text:p>
        </text:list-item>
      </text:list>
      <text:p text:style-name="P87">請問：土壤鹽鹼化與下列何種人為因素最為相關？　</text:p>
      <text:p text:style-name="P88">(A)過度灌溉　(B)圍湖造田　(C)超抽地下水<text:s text:c="2"/>　(D)畜牧太多。</text:p>
      <text:list text:style-name="LFO1" text:continue-numbering="true">
        <text:list-item>
          <text:p text:style-name="P89">右圖為中國國際貿易發展圖。由圖中可發現什麼樣的訊息？　</text:p>
        </text:list-item>
      </text:list>
      <text:p text:style-name="P90">(A)貿易總額高居世界之冠　(B)進口原料最多　</text:p>
      <text:p text:style-name="P91">(C)貿易呈現出超<text:s text:c="8"/>　(D)貿易總額逐年降低。</text:p>
      <text:list text:style-name="LFO1" text:continue-numbering="true">
        <text:list-item>
          <text:p text:style-name="P92">中國近年來正在實施「三北防護林工程」，此生態工程主要是用來防止下列哪個環境問題的惡化？　</text:p>
        </text:list-item>
      </text:list>
      <text:p text:style-name="P93"><text:span text:style-name="T94"><draw:frame draw:z-index="251667456" draw:style-name="a5" draw:name="圖片 5" text:anchor-type="paragraph" svg:x="6.27639in" svg:y="0.17778in" svg:width="2.61458in" svg:height="1.96042in" style:rel-width="scale" style:rel-height="scale"><draw:image xlink:href="media/image5.jpeg" xlink:type="simple" xlink:show="embed" xlink:actuate="onLoad"/><svg:title/><svg:desc/></draw:frame></text:span><text:span text:style-name="T95">(A)</text:span><text:span text:style-name="T96">沙漠化　</text:span><text:span text:style-name="T97">(B)</text:span><text:span text:style-name="T98">圍湖造田　</text:span><text:span text:style-name="T99">(C)</text:span><text:span text:style-name="T100">土壤鹽鹼化　</text:span><text:span text:style-name="T101">(D)</text:span><text:span text:style-name="T102">水災。</text:span></text:p>
      <text:list text:style-name="LFO1" text:continue-numbering="true">
        <text:list-item>
          <text:p text:style-name="P103">下列哪種氣候區內的平均每人所擁有水資源居全中國之冠？　</text:p>
        </text:list-item>
      </text:list>
      <text:p text:style-name="P104">(A)季風　(B)高地　(C)沙漠　(D)草原。</text:p>
      <text:list text:style-name="LFO1" text:continue-numbering="true">
        <text:list-item>
          <text:p text:style-name="P105">右圖為中國河川分布圖。圖中哪條河川的中下游地區，因過度開墾，在雨季時常發生水患，目前中國政府正積極推動「退耕還湖」、「退耕還河」等政策？　</text:p>
        </text:list-item>
      </text:list>
      <text:p text:style-name="P106">(A)甲　(B)乙　(C)丙<text:s text:c="4"/>　(D)丁。</text:p>
      <text:list text:style-name="LFO1" text:continue-numbering="true">
        <text:list-item>
          <text:p text:style-name="P107">中國首都北京常易發生霧霾的問題。請問：此情況以哪一季節最為嚴重？　</text:p>
        </text:list-item>
      </text:list>
      <text:p text:style-name="P108">(A)春　(B)夏　(C)秋　(D)冬。</text:p>
      <text:list text:style-name="LFO1" text:continue-numbering="true">
        <text:list-item>
          <text:p text:style-name="P109">內蒙古高原東部以放牧為主，西側則以游牧居多，造成兩地畜牧方式有所差別的原因為何？　</text:p>
        </text:list-item>
      </text:list>
      <text:p text:style-name="P110"><text:span text:style-name="T111"><draw:frame draw:z-index="251668480" draw:style-name="a6" draw:name="圖片 4" text:anchor-type="paragraph" svg:x="5.95069in" svg:y="0.25347in" svg:width="2.82292in" svg:height="1.125in" style:rel-width="scale" style:rel-height="scale"><draw:image xlink:href="media/image6.jpeg" xlink:type="simple" xlink:show="embed" xlink:actuate="onLoad"/><svg:title/><svg:desc/></draw:frame></text:span><text:span text:style-name="T112">(A)</text:span><text:span text:style-name="T113">氣溫　</text:span><text:span text:style-name="T114">(B)</text:span><text:span text:style-name="T115">地形</text:span><text:span text:style-name="T116"><text:s text:c="5"/></text:span><text:span text:style-name="T117">　</text:span><text:span text:style-name="T118">(C)</text:span><text:span text:style-name="T119">雨量　</text:span><text:span text:style-name="T120">(D)</text:span><text:span text:style-name="T121">土壤。</text:span></text:p>
      <text:list text:style-name="LFO1" text:continue-numbering="true">
        <text:list-item>
          <text:p text:style-name="P122">右圖為西元2014年臺商在中國投資比例圖。請問：根據投資地區判斷，臺商於中國的投資，以哪個經濟圈的比例最高？　</text:p>
        </text:list-item>
      </text:list>
      <text:p text:style-name="P123">(A)長三角經濟圈　(B)珠三角經濟圈　(C)環渤海經濟圈<text:s/></text:p>
      <text:soft-page-break/>
      <text:p text:style-name="P124">歷史科</text:p>
      <text:p text:style-name="P125"><text:span text:style-name="T126">18</text:span><text:span text:style-name="T127">.宋神宗時，王安石推行新政進行改革，下列敘述何者正確？</text:span></text:p>
      <text:p text:style-name="P128"><text:span text:style-name="T129">(A)宋朝自開國以來，面臨藩鎮割據的問題，亟需解決</text:span><text:span text:style-name="T130"><text:s text:c="2"/></text:span><text:span text:style-name="T131">(B)結果大為成功，使北宋的國勢增強</text:span></text:p>
      <text:p text:style-name="P132"><text:span text:style-name="T133">(C)新政以富國強兵為目標</text:span><text:span text:style-name="T134"><text:s text:c="26"/></text:span><text:span text:style-name="T135">(D)朝中大臣組成新黨反對新政的推動。</text:span></text:p>
      <text:p text:style-name="P136">◎下列是有關宋遼金元時期人物與事件的表格，內容分為三個主題。請依據表格資料回答問題：</text:p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主題一</text:p>
          </table:table-cell>
          <table:table-cell table:style-name="TableCell144">
            <text:p text:style-name="P145">主題二</text:p>
          </table:table-cell>
          <table:table-cell table:style-name="TableCell146">
            <text:p text:style-name="P147">主題三</text:p>
          </table:table-cell>
        </table:table-row>
        <table:table-row table:style-name="TableRow148">
          <table:table-cell table:style-name="TableCell149">
            <text:p text:style-name="P150">漢人</text:p>
          </table:table-cell>
          <table:table-cell table:style-name="TableCell151">
            <text:p text:style-name="P152">宋</text:p>
          </table:table-cell>
          <table:table-cell table:style-name="TableCell153" table:number-rows-spanned="2">
            <text:p text:style-name="P154">澶淵之盟</text:p>
          </table:table-cell>
        </table:table-row>
        <table:table-row table:style-name="TableRow155">
          <table:table-cell table:style-name="TableCell156">
            <text:p text:style-name="P157">契丹</text:p>
          </table:table-cell>
          <table:table-cell table:style-name="TableCell158">
            <text:p text:style-name="P159">遼</text:p>
          </table:table-cell>
          <table:covered-table-cell>
            <text:p text:style-name="P160"/>
          </table:covered-table-cell>
        </table:table-row>
        <table:table-row table:style-name="TableRow161">
          <table:table-cell table:style-name="TableCell162">
            <text:p text:style-name="P163">党項</text:p>
          </table:table-cell>
          <table:table-cell table:style-name="TableCell164">
            <text:p text:style-name="P165">西夏</text:p>
          </table:table-cell>
          <table:table-cell table:style-name="TableCell166">
            <text:p text:style-name="P167">宋夏和議</text:p>
          </table:table-cell>
        </table:table-row>
        <table:table-row table:style-name="TableRow168">
          <table:table-cell table:style-name="TableCell169">
            <text:p text:style-name="P170">女真</text:p>
          </table:table-cell>
          <table:table-cell table:style-name="TableCell171">
            <text:p text:style-name="P172">金</text:p>
          </table:table-cell>
          <table:table-cell table:style-name="TableCell173">
            <text:p text:style-name="P174">聯金滅遼</text:p>
          </table:table-cell>
        </table:table-row>
        <table:table-row table:style-name="TableRow175">
          <table:table-cell table:style-name="TableCell176">
            <text:p text:style-name="P177">蒙古</text:p>
          </table:table-cell>
          <table:table-cell table:style-name="TableCell178">
            <text:p text:style-name="P179">元</text:p>
          </table:table-cell>
          <table:table-cell table:style-name="TableCell180">
            <text:p text:style-name="P181">滅宋建元</text:p>
          </table:table-cell>
        </table:table-row>
      </table:table>
      <text:p text:style-name="P182"><text:span text:style-name="T183">19</text:span><text:span text:style-name="T184">.宋朝每年支付歲幣給周邊國家，以謀求和平，下列哪一組國家皆收受宋朝贈與的財物？</text:span></text:p>
      <text:p text:style-name="P185">(A)契丹、女真(B) 党項、女真(C)契丹、党項(D) 党項、蒙古。</text:p>
      <text:p text:style-name="P186"><text:span text:style-name="T187">20</text:span><text:span text:style-name="T188">.上表中五個勢力結盟或敵對的情形，下列敘述何者正確？</text:span></text:p>
      <text:p text:style-name="P189">(A)澶淵之盟中，宋遼以君臣相稱(B)北宋聯蒙古滅遼(C)遼、西夏合力對抗蒙古(D)南宋與蒙古結盟滅金。</text:p>
      <text:p text:style-name="P190"><text:span text:style-name="T191">21</text:span><text:span text:style-name="T192">.針對主題三的事件，可推知中國外交的變化為何？</text:span></text:p>
      <text:p text:style-name="P193">(A)接受夷夏並存的新形勢(B)天朝上國的地位更加鞏固(C)「以夷制夷」的策略成功(D)實行朝貢貿易制度。</text:p>
      <text:p text:style-name="P194"><text:span text:style-name="T195">22</text:span><text:span text:style-name="T196">.蒙古人為第一個統一中國的草原民族，並發展成橫跨歐、亞的大帝國，統治中國的時間卻僅短短九十年。</text:span></text:p>
      <text:p text:style-name="P197"><text:span text:style-name="T198">請問：下列何者「不是」元朝滅亡的原因？</text:span></text:p>
      <text:p text:style-name="P199">(A)帝位紛爭不斷(B)採行種族融合政策(C)貴族貪污腐化(D)財政紊亂，賦役繁重。</text:p>
      <text:p text:style-name="P200"><text:span text:style-name="T201">23</text:span><text:span text:style-name="T202">.關於張擇端〈清明上河圖〉所描繪的城市生活，下列敘述何者錯誤？</text:span></text:p>
      <text:p text:style-name="P203"><text:span text:style-name="T204">(A)呈現北宋首都汴京城的繁華景象</text:span><text:span text:style-name="T205"><text:s text:c="2"/></text:span><text:span text:style-name="T206">(B)採取坊市分離制度，正店、瓦子等各種店舖林立</text:span></text:p>
      <text:p text:style-name="P207"><text:span text:style-name="T208">(C)夜市的出現</text:span><text:span text:style-name="T209"><text:s text:c="20"/></text:span><text:span text:style-name="T210">(D)從事進出口貿易的商人須接受市舶司的管理。</text:span></text:p>
      <text:p text:style-name="P211"><text:span text:style-name="T212">24</text:span><text:span text:style-name="T213">.下列關於宋元時期文學、史學、科技成就的敘述，何者正確？(A)乙丁(B)甲丙丁(C)丙丁戊(D)甲乙</text:span></text:p>
      <table:table table:style-name="Table214">
        <table:table-columns>
          <table:table-column table:style-name="TableColumn215"/>
          <table:table-column table:style-name="TableColumn216"/>
        </table:table-columns>
        <table:table-row table:style-name="TableRow217">
          <table:table-cell table:style-name="TableCell218">
            <text:p text:style-name="P219">甲、資治通鑑</text:p>
          </table:table-cell>
          <table:table-cell table:style-name="TableCell220">
            <text:p text:style-name="P221">北宋司馬光主編，是中國第一部紀傳體通史</text:p>
          </table:table-cell>
        </table:table-row>
        <table:table-row table:style-name="TableRow222">
          <table:table-cell table:style-name="TableCell223">
            <text:p text:style-name="P224">乙、夢溪筆談</text:p>
          </table:table-cell>
          <table:table-cell table:style-name="TableCell225">
            <text:p text:style-name="P226">北宋沈括著，記錄當時重要的科技發明</text:p>
          </table:table-cell>
        </table:table-row>
        <table:table-row table:style-name="TableRow227">
          <table:table-cell table:style-name="TableCell228">
            <text:p text:style-name="P229">丙、四書集注</text:p>
          </table:table-cell>
          <table:table-cell table:style-name="TableCell230">
            <text:p text:style-name="P231">南宋朱熹著，為宋代科舉考試的定本</text:p>
          </table:table-cell>
        </table:table-row>
        <table:table-row table:style-name="TableRow232">
          <table:table-cell table:style-name="TableCell233">
            <text:p text:style-name="P234">丁、竇娥冤</text:p>
          </table:table-cell>
          <table:table-cell table:style-name="TableCell235">
            <text:p text:style-name="P236">關漢卿的元曲作品，描寫寡婦沉冤得雪的故事</text:p>
          </table:table-cell>
        </table:table-row>
        <table:table-row table:style-name="TableRow237">
          <table:table-cell table:style-name="TableCell238">
            <text:p text:style-name="P239">戊、火藥</text:p>
          </table:table-cell>
          <table:table-cell table:style-name="TableCell240">
            <text:p text:style-name="P241">改變戰爭的型態，經阿拉伯人傳入歐洲</text:p>
          </table:table-cell>
        </table:table-row>
      </table:table>
      <text:p text:style-name="P242"><text:span text:style-name="T243">25</text:span><text:span text:style-name="T244">.明太祖出身寒微，個性猜忌，以謀逆罪下令逮捕宰相胡惟庸並處死。此事件與明太祖的哪一個措施有關，對後世影響深遠？(A)興文字獄，摧殘文人(B)設立錦衣衛，監視臣民(C)分封諸子為王(D)廢除宰相制度。</text:span></text:p>
      <text:p text:style-name="P245"><text:span text:style-name="T246">26</text:span><text:span text:style-name="T247">.明惠帝實行削藩，燕王起兵攻入南京，史稱「靖難之變」。燕王能有足夠的力量叛亂，是因為明太祖推行何種政策？</text:span></text:p>
      <text:p text:style-name="P248">(A)重用宦官，主持東廠(B)分封諸子於內地及邊防要地(C)廢除宰相制度(D)清查戶口，減輕賦役。</text:p>
      <text:p text:style-name="P249"><text:span text:style-name="T250">27</text:span><text:span text:style-name="T251">.鄭和七次下西洋，史稱「三保太監下西洋」，下列敘述何者正確？</text:span></text:p>
      <text:p text:style-name="P252"><text:span text:style-name="T253">(A)明朝聲威遠播，奠定日後華人在東南亞的基礎</text:span><text:span text:style-name="T254"><text:s text:c="3"/></text:span><text:span text:style-name="T255">(B)主要動機是探險和貿易，向海外進行拓殖</text:span></text:p>
      <text:p text:style-name="P256"><text:span text:style-name="T257">(C)「西洋」即今日的南洋西區與大西洋一帶</text:span><text:span text:style-name="T258"><text:s text:c="7"/></text:span><text:span text:style-name="T259">(D)首航是在明太祖在位時出發。</text:span></text:p>
      <text:p text:style-name="P260"><text:span text:style-name="T261">28</text:span><text:span text:style-name="T262">.</text:span><text:span text:style-name="T263">汴河懷古詩</text:span><text:span text:style-name="T264">裡：「盡道隋亡為此河，至今千里賴通波。」，說明南北通運便利。明成祖的何項建設，使南方物資能順利運往北方？(A)遷都北京(B)修築長城(C)疏通京杭大運河(D)經營海上貿易。</text:span></text:p>
      <text:p text:style-name="P265"><text:span text:style-name="T266">29</text:span><text:span text:style-name="T267">.自廢除九品官人法後，科舉制度成為歷代主要的取才方式。請問：下列敘述何者正確？</text:span></text:p>
      <text:p text:style-name="P268"><text:span text:style-name="T269">(A)科舉制度始於唐代，沿用至清代</text:span><text:span text:style-name="T270"><text:s text:c="2"/></text:span><text:span text:style-name="T271">(B)唐代科舉以明經科特別受到重視</text:span></text:p>
      <text:p text:style-name="P272"><text:span text:style-name="T273">(C)宋代採取彌封、謄錄等防弊措施</text:span><text:span text:style-name="T274"><text:s text:c="2"/></text:span><text:span text:style-name="T275">(D)明清時期以八股文取士，培養士人創造思考的能力。</text:span></text:p>
      <text:p text:style-name="P276"><text:span text:style-name="T277">30</text:span><text:span text:style-name="T278">.明清時期，海外貿易興盛，經濟繁榮發展。有關明清對外貿易的情形，下列敘述何者「錯誤」？</text:span></text:p>
      <text:p text:style-name="P279"><text:span text:style-name="T280">(A)明朝防備倭寇，實施海禁政策</text:span><text:span text:style-name="T281"><text:s text:c="13"/></text:span><text:span text:style-name="T282">(B)明成祖時，朝貢貿易達到高峰</text:span></text:p>
      <text:p text:style-name="P283"><text:span text:style-name="T284">(C)隨著對外貿易的開展，白銀大量流入中國</text:span><text:span text:style-name="T285"><text:s text:c="3"/></text:span><text:span text:style-name="T286">(D)清初為了平定三藩之亂，實施海禁政策。</text:span></text:p>
      <text:soft-page-break/>
      <text:p text:style-name="P287"><text:span text:style-name="T288">31</text:span><text:span text:style-name="T289">.雍正皇帝以傳教士介入宮廷政爭為由，實施禁教，中西文化交流隨之中斷。請問：我們對於此事件及其影響應如何解釋？(A)傳教士不允許中國教徒祭孔祭祖，違背中國民俗，應該禁止傳教</text:span></text:p>
      <text:p text:style-name="P290"><text:span text:style-name="T291">(B)中國是天朝上國，物產富足，不需要與外國互通有無</text:span></text:p>
      <text:p text:style-name="P292"><text:span text:style-name="T293">(C)中國文化較西方進步，不必學習西方知識</text:span></text:p>
      <text:p text:style-name="P294">(D)此時歐洲處於科學、工業革命時代，中國閉關自守，影響社會經濟發展。</text:p>
      <text:p text:style-name="P295"><text:span text:style-name="T296"><draw:frame draw:z-index="251663360" draw:style-name="a7" draw:name="圖片 3" text:anchor-type="paragraph" svg:x="6.50556in" svg:y="0.08264in" svg:width="2.56597in" svg:height="1.5in" style:rel-width="scale" style:rel-height="scale"><draw:image xlink:href="media/image7.jpeg" xlink:type="simple" xlink:show="embed" xlink:actuate="onLoad"/><svg:title/><svg:desc>01-明清海上絲路圖</svg:desc></draw:frame></text:span><text:span text:style-name="T297">32</text:span><text:span text:style-name="T298">.右圖是明清時期的海上貿易情形，請問：關於圖中「西班牙人航線」的敘述，何者錯誤？</text:span></text:p>
      <text:p text:style-name="P299"><text:span text:style-name="T300">(A)將原產美洲的番薯、玉米、花生和馬鈴薯等作物傳入中國，促進明清人口成長</text:span></text:p>
      <text:p text:style-name="P301"><text:span text:style-name="T302">(B)澳門為絲綢轉運的重要據點</text:span></text:p>
      <text:p text:style-name="P303"><text:span text:style-name="T304">(C)美洲白銀大量流入中國，形成以白銀為主的貨幣制度</text:span></text:p>
      <text:p text:style-name="P305">(D)此路線為「海上絲路」。</text:p>
      <text:p text:style-name="P306"><text:span text:style-name="T307">33</text:span><text:span text:style-name="T308">.承上題，首先發現通往亞洲新航路的歐洲國家為何？(A)葡萄牙(B)西班牙(C)荷蘭(D)英國。</text:span></text:p>
      <text:p text:style-name="P309"><text:span text:style-name="T310">34</text:span><text:span text:style-name="T311">.明清時期來華的傳教士將西方科學知識與技術傳入中國，包括下列哪幾項？</text:span></text:p>
      <text:p text:style-name="P312"><text:span text:style-name="T313">(甲)天文曆法(乙)瓷器(丙)園林建築(丁)數學(戊)火炮</text:span></text:p>
      <text:p text:style-name="P314">(A)甲乙戊(B)甲丁戊(C)甲丙丁戊(D)甲乙丙丁戊。</text:p>
      <text:p text:style-name="P315">公民科</text:p>
      <text:p text:style-name="P316"><text:span text:style-name="T317">35</text:span><text:span text:style-name="T318">.</text:span><text:span text:style-name="T319"><text:s/></text:span><text:span text:style-name="T320">依據公民投票</text:span><text:span text:style-name="T321">法，</text:span><text:span text:style-name="T322">我國公民投票的門檻，若投票權人</text:span><text:span text:style-name="T323">數</text:span><text:span text:style-name="T324">為</text:span><text:span text:style-name="T325">180</text:span><text:span text:style-name="T326">0</text:span><text:span text:style-name="T327">萬，請問</text:span><text:span text:style-name="T328">:<text:s/></text:span><text:span text:style-name="T329">以下有</text:span><text:span text:style-name="T330">哪</text:span><text:span text:style-name="T331">幾項公投案結果為</text:span><text:span text:style-name="T332">贊成</text:span><text:span text:style-name="T333">通過</text:span><text:span text:style-name="T334">?</text:span></text:p>
      <text:p text:style-name="P335"><text:span text:style-name="T336"><text:s text:c="4"/></text:span><text:span text:style-name="T337">第</text:span><text:span text:style-name="T338">一</text:span><text:span text:style-name="T339">案:</text:span><text:span text:style-name="T340"><text:s/></text:span><text:span text:style-name="T341">800</text:span><text:span text:style-name="T342">萬人去投票，其中450萬人贊成，350萬人反對</text:span><text:span text:style-name="T343">。</text:span></text:p>
      <text:p text:style-name="P344"><text:span text:style-name="T345"><text:s text:c="4"/></text:span><text:span text:style-name="T346">第</text:span><text:span text:style-name="T347">二</text:span><text:span text:style-name="T348">案:</text:span><text:span text:style-name="T349"><text:s/></text:span><text:span text:style-name="T350">900</text:span><text:span text:style-name="T351">萬人去投票，其中450萬人贊成，450萬人反對</text:span><text:span text:style-name="T352">。</text:span></text:p>
      <text:p text:style-name="P353"><text:span text:style-name="T354"><text:s text:c="4"/></text:span><text:span text:style-name="T355">第</text:span><text:span text:style-name="T356">三</text:span><text:span text:style-name="T357">案:</text:span><text:span text:style-name="T358"><text:s/>1000</text:span><text:span text:style-name="T359">萬人去投票，其中400萬人贊成，350萬人反對，250萬張無效票</text:span><text:span text:style-name="T360">。</text:span></text:p>
      <text:p text:style-name="P361"><text:span text:style-name="T362"><text:s text:c="4"/></text:span><text:span text:style-name="T363">第</text:span><text:span text:style-name="T364">四</text:span><text:span text:style-name="T365">案:</text:span><text:span text:style-name="T366"><text:s/>1200</text:span><text:span text:style-name="T367">萬人去投票，其中800萬人贊成，400萬人反對</text:span><text:span text:style-name="T368">。</text:span></text:p>
      <text:p text:style-name="P369"><text:span text:style-name="T370"><text:s text:c="2"/></text:span><text:span text:style-name="T371">（Ａ）</text:span><text:span text:style-name="T372">第一、四案</text:span><text:span text:style-name="T373">（Ｂ）</text:span><text:span text:style-name="T374">第二、四案</text:span><text:span text:style-name="T375">（Ｃ）</text:span><text:span text:style-name="T376">第三、四案</text:span><text:span text:style-name="T377">（Ｄ）</text:span><text:span text:style-name="T378">第二、三案</text:span><text:span text:style-name="T379">。</text:span></text:p>
      <text:p text:style-name="P380"><text:span text:style-name="T381">36</text:span><text:span text:style-name="T382"><text:s/></text:span><text:span text:style-name="T383">承上題，</text:span><text:span text:style-name="T384">公民投票的投票權人資格</text:span><text:span text:style-name="T385">，</text:span><text:span text:style-name="T386">下列</text:span><text:span text:style-name="T387">錯誤</text:span><text:span text:style-name="T388">的是</text:span><text:span text:style-name="T389">？</text:span></text:p>
      <text:p text:style-name="P390">（Ａ）具有中華民國國籍<text:s/>（Ｂ）年滿20歲<text:s/>（Ｃ）未受監護宣告<text:s/>（Ｄ）在公民投票案所在地設籍四個月以上。</text:p>
      <text:p text:style-name="P391"><text:span text:style-name="T392">37</text:span><text:span text:style-name="T393">.</text:span><text:span text:style-name="T394">我國不論是中央選舉或地方選舉,普遍呈現投票率偏低的情形,因此有人主張應推動「不在籍投票制度」,讓不方便或不可能到指定投票所投票的選民(例如:</text:span><text:span text:style-name="T395">金門縣烏坵鄉</text:span><text:span text:style-name="T396">來回可能要花上半個月時間),仍可以行使投票權。此不在籍投票制度的設計主要在解決哪一個選舉原則產生的問題</text:span><text:span text:style-name="T397">？ （Ａ）</text:span><text:span text:style-name="T398">親自</text:span><text:span text:style-name="T399">投票原則（Ｂ）</text:span><text:span text:style-name="T400">秘密</text:span><text:span text:style-name="T401">投票原則（Ｃ）普通原則（Ｄ）平等原則。</text:span></text:p>
      <text:p text:style-name="P402">38. 承上題，日本也有「不在籍投票制度」,但要填入選舉人證號碼。請問:填入選舉人證號碼可能違反何項選舉原則？</text:p>
      <text:p text:style-name="P403"><text:s text:c="3"/>（Ａ）普通原則<text:s/>（Ｂ）親自投票原則（Ｃ）秘密投票原則（Ｄ）平等原則。</text:p>
      <text:p text:style-name="P404"><text:span text:style-name="T405">39</text:span><text:span text:style-name="T406">.<text:s/></text:span><text:span text:style-name="T407">現代力量</text:span><text:span text:style-name="T408">黨員</text:span><text:span text:style-name="T409">昌國</text:span><text:span text:style-name="T410">今年三十二歲，他對政治有濃厚的興趣，經過黨內初選獲勝而代表</text:span><text:span text:style-name="T411">現代力量</text:span><text:span text:style-name="T412">將出馬競選地方公職人員。請問：</text:span><text:span text:style-name="T413">昌國</text:span><text:span text:style-name="T414">可以有資格登記參選哪些公職人員？ 【甲】</text:span><text:span text:style-name="T415">新北市市長</text:span><text:span text:style-name="T416">【乙】</text:span><text:span text:style-name="T417">新北市</text:span><text:span text:style-name="T418">板橋</text:span><text:span text:style-name="T419">區</text:span><text:span text:style-name="T420">民代表【丙】</text:span><text:span text:style-name="T421">新北市</text:span><text:span text:style-name="T422">議員【丁】立法委員【戊】</text:span><text:span text:style-name="T423">新北市烏來區長</text:span><text:span text:style-name="T424">：（Ａ）甲丙戊（Ｂ）甲丙</text:span><text:span text:style-name="T425">丁</text:span><text:span text:style-name="T426">（Ｃ）甲</text:span><text:span text:style-name="T427">乙</text:span><text:span text:style-name="T428">丙</text:span><text:span text:style-name="T429">戊</text:span><text:span text:style-name="T430">（Ｄ）甲乙丙</text:span><text:span text:style-name="T431">丁</text:span><text:span text:style-name="T432">。</text:span></text:p>
      <text:p text:style-name="P433">40. 下列有關「政黨」與「利益團體」的敘述，哪些是正確的？ 【甲】前者關心多面向政策；後者僅關心特定對象權益【乙】前者成員組成同質性較高；後者成員組成異質性較高【丙】選舉期間,前者會提名候選人參選；後者通常只表態立場一致候選人<text:s/>【丁】皆是自願性團體,也是參與政治表達意見的重要管道：<text:s/></text:p>
      <text:p text:style-name="P434"><text:s text:c="3"/>（Ａ）甲乙丙<text:s/>（Ｂ）甲乙丁（Ｃ）乙丙丁（Ｄ）甲丙丁。</text:p>
      <text:p text:style-name="P435">41.<text:s/>為爭取婚姻平權,由「台灣伴侶權益推動聯盟」等團體共同發起的「婚姻平權、為愛做伴侶」彩虹圍城活動, 在立法院舉行集會, 以音樂舞蹈等一連串活動希望立法院儘早通過『民法』納入同性婚姻的婚姻平權法案。台灣伴侶權益推動聯盟是採何種方式企圖影響政府政策？（Ａ）公聽會陳情（Ｂ）示威遊行宣傳（Ｃ）直接參與選舉（Ｄ）傳播媒體遊說。</text:p>
      <text:p text:style-name="P436"><text:span text:style-name="T437">42</text:span><text:span text:style-name="T438">.</text:span><text:span text:style-name="T439"><text:s/></text:span><text:span text:style-name="T440">楊如雲</text:span><text:span text:style-name="T441">雖出生於政治世家，卻因志趣不合而選擇到鄉下教書。但一夕間，在公職選舉中連任六屆的父親因空難過世，</text:span><text:span text:style-name="T442">他</text:span><text:span text:style-name="T443">回到家鄉繼承父親遺志，代替父親參選。選舉中，他以年輕、改革為口號，並提出補助育兒津貼、營造優質育嬰環境等社福政見而當選。從一個原本對政治毫無興趣的教師，慢慢發現自己心中對於政治也有熱忱，最後以完成父親理想且成為傑出的政治人物而自豪</text:span><text:span text:style-name="T444">。</text:span><text:span text:style-name="T445">依文中敘述</text:span><text:span text:style-name="T446">，下列何者最可能是</text:span><text:span text:style-name="T447">楊如雲</text:span><text:span text:style-name="T448">父親所擔任的公職？</text:span></text:p>
      <text:p text:style-name="P449"><text:span text:style-name="T450"><text:s text:c="3"/></text:span><text:span text:style-name="T451">（Ａ）</text:span><text:span text:style-name="T452">和美鎮鎮長</text:span><text:span text:style-name="T453">（Ｂ）</text:span><text:span text:style-name="T454">高雄市市長</text:span><text:span text:style-name="T455">（Ｃ）</text:span><text:span text:style-name="T456">新竹縣縣議員</text:span><text:span text:style-name="T457">（Ｄ）</text:span><text:span text:style-name="T458">臺灣省省諮議員</text:span><text:span text:style-name="T459">。</text:span><text:span text:style-name="T460"><text:s/></text:span><text:span text:style-name="T461">【</text:span><text:span text:style-name="T462">仿</text:span><text:span text:style-name="T463">會考</text:span><text:span text:style-name="T464">題</text:span><text:span text:style-name="T465">】</text:span></text:p>
      <text:soft-page-break/>
      <text:p text:style-name="P466">43.<text:s/>面對高齡社會,社福團體組成「中華民國長期照護推動聯盟」,推動長期照護法(104年已通過)和長照保險法,以減輕長期照護家庭負擔。請問：中華民國長期照護推動聯盟屬於何種類型團體？<text:s/></text:p>
      <text:p text:style-name="P467"><text:s text:c="3"/>（Ａ）自身利益團體（Ｂ）政治團體（Ｃ）非自願團體（Ｄ）公共利益團體。</text:p>
      <text:p text:style-name="P468"><text:span text:style-name="T469">44</text:span><text:span text:style-name="T470">.</text:span><text:span text:style-name="T471"><text:s/></text:span><text:span text:style-name="T472">附</text:span><text:span text:style-name="T473">表</text:span><text:span text:style-name="T474">為我國辦理立法委員選舉時四位國民的相關資料。根據資料判斷，下列哪一個人最有可能在本次選舉中具有投票資格？<text:s/></text:span><text:span text:style-name="T475">（Ａ）</text:span><text:span text:style-name="T476">周湯好</text:span><text:span text:style-name="T477">（Ｂ）</text:span><text:span text:style-name="T478">華宸宇</text:span><text:span text:style-name="T479">（Ｃ）</text:span><text:span text:style-name="T480">南祝賀</text:span><text:span text:style-name="T481">（Ｄ）</text:span><text:span text:style-name="T482">樸保健</text:span><text:span text:style-name="T483">。</text:span><text:span text:style-name="T484"><text:s text:c="2"/></text:span><text:span text:style-name="T485">【</text:span><text:span text:style-name="T486">仿</text:span><text:span text:style-name="T487">會</text:span><text:span text:style-name="T488">基測題</text:span><text:span text:style-name="T489">】</text:span><text:span text:style-name="T490"><text:s/></text:span></text:p>
      <table:table table:style-name="Table491">
        <table:table-columns>
          <table:table-column table:style-name="TableColumn492"/>
          <table:table-column table:style-name="TableColumn493"/>
          <table:table-column table:style-name="TableColumn494"/>
          <table:table-column table:style-name="TableColumn495"/>
        </table:table-columns>
        <table:table-row table:style-name="TableRow496">
          <table:table-cell table:style-name="TableCell497">
            <text:p text:style-name="P498">姓名</text:p>
          </table:table-cell>
          <table:table-cell table:style-name="TableCell499">
            <text:p text:style-name="P500">年齡(歲)</text:p>
          </table:table-cell>
          <table:table-cell table:style-name="TableCell501">
            <text:p text:style-name="P502">在選區設籍時間</text:p>
          </table:table-cell>
          <table:table-cell table:style-name="TableCell503">
            <text:p text:style-name="P504">備註</text:p>
          </table:table-cell>
        </table:table-row>
        <table:table-row table:style-name="TableRow505">
          <table:table-cell table:style-name="TableCell506">
            <text:p text:style-name="P507">周湯好</text:p>
          </table:table-cell>
          <table:table-cell table:style-name="TableCell508">
            <text:p text:style-name="P509">17</text:p>
          </table:table-cell>
          <table:table-cell table:style-name="TableCell510">
            <text:p text:style-name="P511">八個月</text:p>
          </table:table-cell>
          <table:table-cell table:style-name="TableCell512">
            <text:p text:style-name="P513">實施感化教育中</text:p>
          </table:table-cell>
        </table:table-row>
        <table:table-row table:style-name="TableRow514">
          <table:table-cell table:style-name="TableCell515">
            <text:p text:style-name="P516">華宸宇</text:p>
          </table:table-cell>
          <table:table-cell table:style-name="TableCell517">
            <text:p text:style-name="P518">26</text:p>
          </table:table-cell>
          <table:table-cell table:style-name="TableCell519">
            <text:p text:style-name="P520">三個月</text:p>
          </table:table-cell>
          <table:table-cell table:style-name="TableCell521">
            <text:p text:style-name="P522">曾有詐欺罪前科</text:p>
          </table:table-cell>
        </table:table-row>
        <table:table-row table:style-name="TableRow523">
          <table:table-cell table:style-name="TableCell524">
            <text:p text:style-name="P525">南祝賀</text:p>
          </table:table-cell>
          <table:table-cell table:style-name="TableCell526">
            <text:p text:style-name="P527">43</text:p>
          </table:table-cell>
          <table:table-cell table:style-name="TableCell528">
            <text:p text:style-name="P529">六個月</text:p>
          </table:table-cell>
          <table:table-cell table:style-name="TableCell530">
            <text:p text:style-name="P531">禠奪公權尚未復權</text:p>
          </table:table-cell>
        </table:table-row>
        <table:table-row table:style-name="TableRow532">
          <table:table-cell table:style-name="TableCell533">
            <text:p text:style-name="P534">樸保健</text:p>
          </table:table-cell>
          <table:table-cell table:style-name="TableCell535">
            <text:p text:style-name="P536">66</text:p>
          </table:table-cell>
          <table:table-cell table:style-name="TableCell537">
            <text:p text:style-name="P538">九個月</text:p>
          </table:table-cell>
          <table:table-cell table:style-name="TableCell539">
            <text:p text:style-name="P540">受法院監護宣告</text:p>
          </table:table-cell>
        </table:table-row>
      </table:table>
      <text:p text:style-name="P541"><text:span text:style-name="T542">45.</text:span><text:span text:style-name="T543"><text:s/></text:span><text:span text:style-name="T544">下表關於</text:span><text:span text:style-name="T545">「</text:span><text:span text:style-name="T546">政黨</text:span><text:span text:style-name="T547">制度型態」中，敘述政府權力和人民權益的優缺點，何者</text:span><text:span text:style-name="T548">不正確</text:span><text:span text:style-name="T549">？</text:span>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</table:table-columns>
        <table:table-row table:style-name="TableRow554">
          <table:table-cell table:style-name="TableCell555">
            <text:p text:style-name="P556">政黨型態</text:p>
          </table:table-cell>
          <table:table-cell table:style-name="TableCell557">
            <text:p text:style-name="P558">政府權力</text:p>
          </table:table-cell>
          <table:table-cell table:style-name="TableCell559">
            <text:p text:style-name="P560">人民權益</text:p>
          </table:table-cell>
        </table:table-row>
        <table:table-row table:style-name="TableRow561">
          <table:table-cell table:style-name="TableCell562">
            <text:p text:style-name="P563"><text:span text:style-name="T564">（Ａ）</text:span><text:span text:style-name="T565">一黨獨大</text:span></text:p>
          </table:table-cell>
          <table:table-cell table:style-name="TableCell566">
            <text:p text:style-name="P567">權力集中、效率較高</text:p>
          </table:table-cell>
          <table:table-cell table:style-name="TableCell568">
            <text:p text:style-name="P569">容易忽視少數民意</text:p>
          </table:table-cell>
        </table:table-row>
        <table:table-row table:style-name="TableRow570">
          <table:table-cell table:style-name="TableCell571">
            <text:p text:style-name="P572"><text:span text:style-name="T573">（</text:span><text:span text:style-name="T574">B</text:span><text:span text:style-name="T575">）</text:span><text:span text:style-name="T576">一黨專政</text:span></text:p>
          </table:table-cell>
          <table:table-cell table:style-name="TableCell577">
            <text:p text:style-name="P578">缺乏他黨監督容易濫權</text:p>
          </table:table-cell>
          <table:table-cell table:style-name="TableCell579">
            <text:p text:style-name="P580">各階層民意被剝奪</text:p>
          </table:table-cell>
        </table:table-row>
        <table:table-row table:style-name="TableRow581">
          <table:table-cell table:style-name="TableCell582">
            <text:p text:style-name="P583"><text:span text:style-name="T584">（</text:span><text:span text:style-name="T585">C</text:span><text:span text:style-name="T586">）</text:span><text:span text:style-name="T587">兩黨制</text:span></text:p>
          </table:table-cell>
          <table:table-cell table:style-name="TableCell588">
            <text:p text:style-name="P589">組聯合政府、責任分明</text:p>
          </table:table-cell>
          <table:table-cell table:style-name="TableCell590">
            <text:p text:style-name="P591">人民選擇較少</text:p>
          </table:table-cell>
        </table:table-row>
        <table:table-row table:style-name="TableRow592">
          <table:table-cell table:style-name="TableCell593">
            <text:p text:style-name="P594"><text:span text:style-name="T595">（</text:span><text:span text:style-name="T596">D</text:span><text:span text:style-name="T597">）</text:span><text:span text:style-name="T598">多黨制</text:span></text:p>
          </table:table-cell>
          <table:table-cell table:style-name="TableCell599">
            <text:p text:style-name="P600">政策不易貫徹、衝突多</text:p>
          </table:table-cell>
          <table:table-cell table:style-name="TableCell601">
            <text:p text:style-name="P602">可反映多元民意</text:p>
          </table:table-cell>
        </table:table-row>
      </table:table>
      <text:p text:style-name="P603"/>
      <table:table table:style-name="Table604">
        <table:table-columns>
          <table:table-column table:style-name="TableColumn605"/>
          <table:table-column table:style-name="TableColumn606"/>
        </table:table-columns>
        <table:table-row table:style-name="TableRow607">
          <table:table-cell table:style-name="TableCell608">
            <text:p text:style-name="P609">國家</text:p>
          </table:table-cell>
          <table:table-cell table:style-name="TableCell610">
            <text:p text:style-name="P611">國會席次資料</text:p>
          </table:table-cell>
        </table:table-row>
        <table:table-row table:style-name="TableRow612">
          <table:table-cell table:style-name="TableCell613">
            <text:p text:style-name="P614">甲</text:p>
          </table:table-cell>
          <table:table-cell table:style-name="TableCell615">
            <text:p text:style-name="P616">第二大黨獲得20%的席次</text:p>
          </table:table-cell>
        </table:table-row>
        <table:table-row table:style-name="TableRow617">
          <table:table-cell table:style-name="TableCell618">
            <text:p text:style-name="P619">乙</text:p>
          </table:table-cell>
          <table:table-cell table:style-name="TableCell620">
            <text:p text:style-name="P621">第二大黨獲得47%的席次</text:p>
          </table:table-cell>
        </table:table-row>
        <table:table-row table:style-name="TableRow622">
          <table:table-cell table:style-name="TableCell623">
            <text:p text:style-name="P624">丙</text:p>
          </table:table-cell>
          <table:table-cell table:style-name="TableCell625">
            <text:p text:style-name="P626">第三大黨獲得2%的席次</text:p>
          </table:table-cell>
        </table:table-row>
        <table:table-row table:style-name="TableRow627">
          <table:table-cell table:style-name="TableCell628">
            <text:p text:style-name="P629">丁</text:p>
          </table:table-cell>
          <table:table-cell table:style-name="TableCell630">
            <text:p text:style-name="P631">第三大黨獲得31%的席次</text:p>
          </table:table-cell>
        </table:table-row>
      </table:table>
      <text:p text:style-name="P632"><text:span text:style-name="T633">46</text:span><text:span text:style-name="T634">.</text:span><text:span text:style-name="T635"><text:s/></text:span><text:span text:style-name="T636">附</text:span><text:span text:style-name="T637">表為甲、乙、丙、丁四國在最近一次國會選舉後的席次資料。若此四國的政黨制度型態相當穩定，且各國前三大黨在每次國會改選後獲得的席次總和，占總席次的比例皆超過95%，根據表中資料判斷，下列</text:span><text:span text:style-name="T638">哪些國家</text:span><text:span text:style-name="T639">的政黨制度型態最</text:span><text:span text:style-name="T640">有可</text:span><text:span text:style-name="T641">能傾向</text:span><text:span text:style-name="T642">兩</text:span><text:span text:style-name="T643">黨制？</text:span></text:p>
      <text:p text:style-name="P644"><text:span text:style-name="T645">（Ａ）</text:span><text:span text:style-name="T646">甲</text:span><text:span text:style-name="T647">乙</text:span><text:span text:style-name="T648">（Ｂ）</text:span><text:span text:style-name="T649">乙</text:span><text:span text:style-name="T650">丙</text:span><text:span text:style-name="T651">（Ｃ）</text:span><text:span text:style-name="T652">丙</text:span><text:span text:style-name="T653">丁</text:span><text:span text:style-name="T654">（Ｄ）</text:span><text:span text:style-name="T655">甲</text:span><text:span text:style-name="T656">丁</text:span><text:span text:style-name="T657">。</text:span><text:span text:style-name="T658"><text:s/></text:span><text:span text:style-name="T659">【</text:span><text:span text:style-name="T660">仿</text:span><text:span text:style-name="T661">會考</text:span><text:span text:style-name="T662">題</text:span><text:span text:style-name="T663">】</text:span></text:p>
      <text:p text:style-name="P664">＊請閱讀下列報導後，回答第47至<text:s/>50題<text:s/>:</text:p>
      <text:p text:style-name="P665"><text:span text:style-name="T666"><draw:frame draw:z-index="251661312" draw:id="id1" draw:style-name="a8" draw:name="文字方塊 2" text:anchor-type="paragraph" svg:x="0.24236in" svg:y="0.09931in" svg:width="8.35278in" svg:height="2.375in" style:rel-width="scale" style:rel-height="scale"><draw:text-box><text:p text:style-name="P667"><text:span text:style-name="T668">《勞基法》修正案三讀</text:span><text:span text:style-name="T669">通過</text:span><text:span text:style-name="T670"><text:s/></text:span><text:span text:style-name="T671"><text:s text:c="2"/></text:span><text:span text:style-name="T672">2016</text:span><text:span text:style-name="T673">年</text:span><text:span text:style-name="T674">12</text:span><text:span text:style-name="T675">月</text:span><text:span text:style-name="T676">06</text:span><text:span text:style-name="T677">日</text:span><text:span text:style-name="T678"><text:s/></text:span><text:span text:style-name="T679">報導</text:span><text:span text:style-name="T680">:</text:span><text:span text:style-name="T681"><text:s text:c="19"/></text:span></text:p><text:p text:style-name="內文"><text:s text:c="2"/><text:span text:style-name="T682">立法院會處理一例一休，歷經數小時協商破局，朝野上演表決大</text:span><text:span text:style-name="T683">戰</text:span><text:span text:style-name="T684">於晚間10點8分三讀通過《勞動基準法》修正案，明訂勞工每7日中應有2日休息，1日為例假，1日為休息日，並配合刪除勞工7天假，規定國定假日全國一致，回歸內政部及主管機關規定。修法條文也明訂，刪除七天假的規定「自106年1月1日施行」。</text:span></text:p><text:p text:style-name="P685">朝野協商破局後，在野黨痛批執政黨毫無誠意，雙方一度在主席台爆發嚴重推擠衝突，多數黨成功搶回主席台。</text:p><text:p text:style-name="P686">經表決，立法院長蘇嘉全宣布，今日院會處理到《勞動基準法》結束；隨後進行逐條討論、表決。</text:p><text:p text:style-name="P687"><text:span text:style-name="T688">立法</text:span><text:span text:style-name="T689">委</text:span><text:span text:style-name="T690">員</text:span><text:span text:style-name="T691">則輪番發言，</text:span><text:span text:style-name="T692">甲</text:span><text:span text:style-name="T693">立</text:span><text:span text:style-name="T694">法</text:span><text:span text:style-name="T695">委</text:span><text:span text:style-name="T696">員</text:span><text:span text:style-name="T697">指出，總統蔡英文在競選時承諾，要讓專業立委進立法院，為什麼新國會現在又變這樣？專業的</text:span><text:span text:style-name="T698">乙</text:span><text:span text:style-name="T699">立</text:span><text:span text:style-name="T700">法</text:span><text:span text:style-name="T701">委</text:span><text:span text:style-name="T702">員</text:span><text:span text:style-name="T703">不願進場表決，黨意凌駕民意。</text:span><text:span text:style-name="T704">丙</text:span><text:span text:style-name="T705">立</text:span><text:span text:style-name="T706">法</text:span><text:span text:style-name="T707">委</text:span><text:span text:style-name="T708">員</text:span><text:span text:style-name="T709">則不滿批，痛罵</text:span><text:span text:style-name="T710">甲立委黨團</text:span><text:span text:style-name="T711">只會說謊，「你們只會說謊、靠謊言茁壯」。</text:span><text:span text:style-name="T712"><text:s/></text:span><text:s text:c="27"/><text:span text:style-name="T713">（摘錄自：中時電子報）</text:span></text:p></draw:text-box><svg:title/><svg:desc/></draw:frame></text:span></text:p>
      <text:p text:style-name="P714"/>
      <text:p text:style-name="P715"/>
      <text:p text:style-name="P716"/>
      <text:p text:style-name="P717"/>
      <text:p text:style-name="P718"/>
      <text:p text:style-name="P719"/>
      <text:p text:style-name="P720"/>
      <text:p text:style-name="P721"/>
      <text:p text:style-name="P722">47.<text:s/>立法委員現有113席，甲政黨在國會中占有5席, 躍居國會第三大黨，組織政黨須向內政部提出申請。</text:p>
      <text:p text:style-name="P723"><text:s text:c="3"/>此乃憲法保障人民的什麼權利？<text:s/>並依哪一條法律來組織政黨？</text:p>
      <text:p text:style-name="P724">（Ａ）結社自由、«人民團體法»（Ｂ）結社自由、«政黨組織法»<text:s/></text:p>
      <text:p text:style-name="P725">（Ｃ）集會自由、«人民團體法»（Ｄ）集會自由、«公職人員選舉罷免法»。</text:p>
      <text:p text:style-name="P726"><text:span text:style-name="T727">48</text:span><text:span text:style-name="T728">.<text:s/></text:span><text:span text:style-name="T729">請問：此次</text:span>爆發嚴重推擠衝突霸佔主席台事件淪為多數暴力<text:span text:style-name="T730">，最有可能違反哪一項政黨政治運作原則</text:span><text:span text:style-name="T731">？<text:s/></text:span></text:p>
      <text:p text:style-name="P732"><text:s text:c="2"/>（Ａ）依法組成公平競爭（Ｂ）國家優先人民第一（Ｃ）服從少數尊重多數（Ｄ）和平溝通理性協商。</text:p>
      <text:p text:style-name="P733"><text:span text:style-name="T734">49</text:span><text:span text:style-name="T735">.<text:s/></text:span>總統蔡英文在競選時承諾，要讓專業立委進立法院<text:span text:style-name="T736">。</text:span>有關選舉的功能<text:span text:style-name="T737">下列敘述何者</text:span><text:span text:style-name="T738">正確</text:span><text:span text:style-name="T739">？</text:span></text:p>
      <text:p text:style-name="P740"><text:s text:c="2"/>（Ａ）透過選舉決定元首才能指派地方首長組織政府<text:s text:c="2"/>（Ｂ）選舉期間各政黨基本上是處於合作的狀態</text:p>
      <text:p text:style-name="P741">（Ｃ）取得執政權後，將政見落實為政策展現責任政治（Ｄ）選舉結果可以判定該候選人是否違法,進而受到唾棄。</text:p>
      <text:p text:style-name="P742"><text:span text:style-name="T743">50</text:span><text:span text:style-name="T744">.<text:s/></text:span><text:span text:style-name="T745">根據報導中，的公職人員</text:span>「立法院長」<text:span text:style-name="T746">、</text:span>「總統」<text:span text:style-name="T747">、</text:span>「立法委員」<text:span text:style-name="T748">，</text:span><text:span text:style-name="T749">需</text:span><text:span text:style-name="T750">年滿</text:span><text:span text:style-name="T751">幾</text:span><text:span text:style-name="T752">歲</text:span><text:span text:style-name="T753">才</text:span><text:span text:style-name="T754">具有被選舉人資格</text:span><text:span text:style-name="T755">？</text:span></text:p>
      <text:p text:style-name="P756"><text:span text:style-name="T757"><text:s text:c="3"/>依序為</text:span><text:span text:style-name="T758">：（Ａ）</text:span><text:span text:style-name="T759">23</text:span><text:span text:style-name="T760">、</text:span><text:span text:style-name="T761">40</text:span><text:span text:style-name="T762">、</text:span><text:span text:style-name="T763">23</text:span><text:span text:style-name="T764">（Ｂ）</text:span><text:span text:style-name="T765">30</text:span><text:span text:style-name="T766">、</text:span><text:span text:style-name="T767">40</text:span><text:span text:style-name="T768">、</text:span><text:span text:style-name="T769">23</text:span><text:span text:style-name="T770">（Ｃ）</text:span><text:span text:style-name="T771">26</text:span><text:span text:style-name="T772">、</text:span><text:span text:style-name="T773">30</text:span><text:span text:style-name="T774">、</text:span><text:span text:style-name="T775">23</text:span><text:span text:style-name="T776">（Ｄ）</text:span><text:span text:style-name="T777">26</text:span><text:span text:style-name="T778">、</text:span><text:span text:style-name="T779">40</text:span><text:span text:style-name="T780">、</text:span><text:span text:style-name="T781">23</text:span><text:span text:style-name="T782">。</text:span></text:p>
      <text:soft-page-break/>
      <text:p text:style-name="P783">105-1-3<text:s/>八年級社會科―解答</text:p>
      <text:p text:style-name="P789">01-10<text:s text:c="3"/>CBABD <text:s/><text:s/>DBCDA</text:p>
      <text:p text:style-name="P790"><text:span text:style-name="T791">11-20</text:span><text:span text:style-name="T792"><text:s text:c="3"/></text:span><text:span text:style-name="T793">CABBD <text:s/></text:span><text:span text:style-name="T794"><text:s/></text:span><text:span text:style-name="T795">CA</text:span><text:s/><text:span text:style-name="T796">CCD</text:span></text:p>
      <text:p text:style-name="P797">21-30<text:s text:c="3"/>ABBAD<text:s text:c="3"/>BACCD</text:p>
      <text:p text:style-name="P798">31-40<text:s text:c="3"/>DBABC<text:s text:c="3"/>DACAD</text:p>
      <text:p text:style-name="P799">41-50<text:s text:c="3"/>BCDCC<text:s text:c="3"/>BADCA</text:p>
      <text:p text:style-name="P8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 svg:panose-1="0 0 0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國中題目字元" style:display-name="國中題目 字元" style:family="text">
      <style:text-properties style:font-name="Times New Roman" style:font-name-asian="新細明體" style:font-name-complex="Times New Roman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表內文-居中" style:display-name="*表內文-居中" style:family="paragraph" style:parent-style-name="內文">
      <style:paragraph-properties style:snap-to-layout-grid="false" fo:text-align="center" fo:margin-left="0.6659in" fo:text-indent="-0.6659in">
        <style:tab-stops>
          <style:tab-stop style:type="right" style:position="-0.034in"/>
          <style:tab-stop style:type="left" style:position="0.8993in"/>
          <style:tab-stop style:type="left" style:position="1.852in"/>
          <style:tab-stop style:type="left" style:position="2.8145in"/>
        </style:tab-stops>
      </style:paragraph-properties>
      <style:text-properties style:font-name="Times New Roman" style:font-name-asian="標楷體" style:font-name-complex="Times New Roman" fo:color="#000000" style:letter-kerning="false" fo:font-size="13pt" style:font-size-asian="13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P6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84" style:parent-style-name="頁尾" style:family="paragraph">
      <style:paragraph-properties fo:text-align="center"/>
    </style:style>
    <style:style style:name="T785" style:parent-style-name="預設段落字型" style:family="text">
      <style:text-properties style:language-asian="zh" style:country-asian="TW"/>
    </style:style>
    <style:style style:name="T786" style:parent-style-name="預設段落字型" style:family="text">
      <style:text-properties fo:language="zh" fo:country="TW" style:language-asian="zh" style:country-asian="TW"/>
    </style:style>
    <style:style style:name="T787" style:parent-style-name="預設段落字型" style:family="text">
      <style:text-properties style:language-asian="zh" style:country-asian="TW"/>
    </style:style>
    <style:style style:name="P788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</text:span></text:p>
        <text:p text:style-name="P6"/>
      </style:footer>
    </style:master-page>
    <style:master-page style:name="MP1" style:page-layout-name="PL1">
      <style:footer>
        <text:p text:style-name="P784"><text:span text:style-name="T785">第</text:span><text:span text:style-name="T786"><text:page-number text:fixed="false">1</text:page-number></text:span><text:span text:style-name="T787">頁</text:span></text:p>
        <text:p text:style-name="P78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36:00Z</meta:creation-date>
    <dc:date>2026-02-04T11:36:00Z</dc:date>
    <meta:template xlink:href="Normal" xlink:type="simple"/>
    <meta:editing-cycles>2</meta:editing-cycles>
    <meta:editing-duration>PT0S</meta:editing-duration>
    <meta:document-statistic meta:page-count="5" meta:paragraph-count="12" meta:word-count="917" meta:character-count="6134" meta:row-count="43" meta:non-whitespace-character-count="5229"/>
  </office:meta>
</office:document-meta>
</file>