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新特明體" svg:font-family="華康新特明體" style:font-family-generic="modern" style:font-pitch="fixed"/>
  </office:font-face-decl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8" style:parent-style-name="頁首" style:family="paragraph">
      <style:paragraph-properties fo:margin-top="0.125in">
        <style:tab-stops/>
      </style:paragraph-properties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0" style:parent-style-name="頁首" style:family="paragraph">
      <style:paragraph-properties fo:line-height="0.1388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2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33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2.8541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53" style:parent-style-name="內文" style:family="paragraph">
      <style:paragraph-properties style:punctuation-wrap="simple" fo:text-align="justify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76" style:parent-style-name="內文" style:family="paragraph">
      <style:paragraph-properties style:punctuation-wrap="simple" fo:text-align="justify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7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99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09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1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18" style:parent-style-name="內文" style:family="paragraph">
      <style:paragraph-properties style:punctuation-wrap="simple" fo:text-align="justify" style:vertical-align="middle" style:line-height-at-least="0.2777in" fo:margin-left="0.7868in">
        <style:tab-stops>
          <style:tab-stop style:type="left" style:position="-2.9527in"/>
        </style:tab-stops>
      </style:paragraph-properties>
    </style:style>
    <style:style style:name="T11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29" style:parent-style-name="內文" style:family="paragraph">
      <style:paragraph-properties style:punctuation-wrap="simple" fo:text-align="justify" style:vertical-align="middle" style:line-height-at-least="0.2777in" fo:margin-left="0.7868in">
        <style:tab-stops>
          <style:tab-stop style:type="left" style:position="-2.9527in"/>
        </style:tab-stops>
      </style:paragraph-properties>
    </style:style>
    <style:style style:name="T13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41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新細明體" style:font-name-complex="Times New Roman" style:letter-kerning="false" style:font-size-complex="12pt" fo:language="zh" fo:country="TW"/>
    </style:style>
    <style:style style:name="T1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51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76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87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8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93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19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新細明體" style:font-name-complex="Times New Roman" style:font-size-complex="12pt" style:text-underline-type="doub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201" style:parent-style-name="內文" style:family="paragraph">
      <style:paragraph-properties style:punctuation-wrap="simple" fo:text-align="justify" style:vertical-align="middle" style:line-height-at-least="0.2777in" fo:margin-left="0.752in" fo:text-indent="0.0354in">
        <style:tab-stops/>
      </style:paragraph-properties>
    </style:style>
    <style:style style:name="T20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0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1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1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1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2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2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23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2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2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2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3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3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3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3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37" style:parent-style-name="內文" style:family="paragraph">
      <style:paragraph-properties style:punctuation-wrap="simple" fo:text-align="justify" style:vertical-align="middle" style:line-height-at-least="0.2777in" fo:margin-left="0.75in" fo:text-indent="-0.0833in">
        <style:tab-stops>
          <style:tab-stop style:type="left" style:position="-0.5826in"/>
          <style:tab-stop style:type="left" style:position="-0.3312in"/>
          <style:tab-stop style:type="left" style:position="0.0034in"/>
        </style:tab-stops>
      </style:paragraph-properties>
    </style:style>
    <style:style style:name="T2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3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241" style:parent-style-name="內文" style:family="paragraph">
      <style:paragraph-properties style:punctuation-wrap="simple" fo:text-align="justify" style:vertical-align="middle" style:line-height-at-least="0.2777in" fo:margin-left="0.75in" fo:text-indent="-0.0833in">
        <style:tab-stops>
          <style:tab-stop style:type="left" style:position="-0.5826in"/>
          <style:tab-stop style:type="left" style:position="-0.3312in"/>
          <style:tab-stop style:type="left" style:position="0.0034in"/>
        </style:tab-stops>
      </style:paragraph-properties>
    </style:style>
    <style:style style:name="T24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5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59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6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6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268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2.918in"/>
        </style:tab-stops>
      </style:paragraph-properties>
    </style:style>
    <style:style style:name="T26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7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7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7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7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278" style:parent-style-name="內文" style:family="paragraph">
      <style:paragraph-properties style:punctuation-wrap="simple" fo:text-align="justify" style:vertical-align="middle" style:line-height-at-least="0.2777in" fo:margin-left="0.752in" fo:text-indent="-0.0625in">
        <style:tab-stops>
          <style:tab-stop style:type="left" style:position="-2.918in"/>
        </style:tab-stops>
      </style:paragraph-properties>
    </style:style>
    <style:style style:name="T2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8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29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96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0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0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0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0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06" style:parent-style-name="內文" style:family="paragraph">
      <style:paragraph-properties style:punctuation-wrap="simple" fo:text-align="justify" style:vertical-align="middle" style:line-height-at-least="0.2777in" fo:margin-left="0.75in" fo:text-indent="-0.0833in">
        <style:tab-stops>
          <style:tab-stop style:type="left" style:position="-0.5826in"/>
          <style:tab-stop style:type="left" style:position="-0.3312in"/>
          <style:tab-stop style:type="left" style:position="0.0034in"/>
        </style:tab-stops>
      </style:paragraph-properties>
    </style:style>
    <style:style style:name="T30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0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09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310" style:parent-style-name="內文" style:family="paragraph">
      <style:paragraph-properties style:punctuation-wrap="simple" fo:text-align="justify" style:vertical-align="middle" style:line-height-at-least="0.2777in" fo:margin-left="0.6881in">
        <style:tab-stops/>
      </style:paragraph-properties>
    </style:style>
    <style:style style:name="T31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1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18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319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320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3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2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2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25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326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327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3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29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330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331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33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3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3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3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36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3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4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4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4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4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46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3333in"/>
          <style:tab-stop style:type="left" style:position="0.0013in"/>
        </style:tab-stops>
      </style:paragraph-properties>
    </style:style>
    <style:style style:name="T3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4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5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5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5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55" style:parent-style-name="內文" style:family="paragraph">
      <style:paragraph-properties style:punctuation-wrap="simple" fo:text-align="justify" style:vertical-align="middle" style:line-height-at-least="0.2777in" fo:margin-left="0.752in" fo:text-indent="-0.0625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P356" style:parent-style-name="內文" style:family="paragraph">
      <style:paragraph-properties style:punctuation-wrap="simple" fo:text-align="justify" style:vertical-align="middle" style:line-height-at-least="0.2777in" fo:margin-left="0.752in" fo:text-indent="-0.0625in">
        <style:tab-stops/>
      </style:paragraph-properties>
    </style:style>
    <style:style style:name="T3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6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7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72" style:parent-style-name="內文" style:family="paragraph">
      <style:paragraph-properties style:punctuation-wrap="simple" fo:text-align="justify" style:vertical-align="middle" style:line-height-at-least="0.2777in" fo:margin-left="0.6666in" fo:text-indent="-0.6666in">
        <style:tab-stops>
          <style:tab-stop style:type="left" style:position="-0.4993in"/>
          <style:tab-stop style:type="left" style:position="-0.2479in"/>
          <style:tab-stop style:type="left" style:position="0.0868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7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7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7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8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8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8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9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9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9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0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0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0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0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404" style:parent-style-name="內文" style:family="paragraph">
      <style:paragraph-properties style:punctuation-wrap="simple" fo:text-align="justify" style:vertical-align="middle" style:line-height-at-least="0.2777in" fo:margin-left="0.6666in" fo:text-indent="-0.6666in">
        <style:tab-stops>
          <style:tab-stop style:type="left" style:position="-0.4993in"/>
          <style:tab-stop style:type="left" style:position="-0.2479in"/>
          <style:tab-stop style:type="left" style:position="0.0868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405" style:parent-style-name="內文" style:family="paragraph">
      <style:paragraph-properties style:punctuation-wrap="simple" fo:text-align="justify" style:vertical-align="middle" style:line-height-at-least="0.2777in" fo:margin-left="0.3222in" fo:text-indent="-0.3222in">
        <style:tab-stops>
          <style:tab-stop style:type="left" style:position="-0.1548in"/>
          <style:tab-stop style:type="left" style:position="0.0965in"/>
          <style:tab-stop style:type="left" style:position="0.4312in"/>
        </style:tab-stops>
      </style:paragraph-properties>
    </style:style>
    <style:style style:name="T406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407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408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409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41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18" style:parent-style-name="內文" style:family="paragraph">
      <style:paragraph-properties style:punctuation-wrap="simple" fo:text-align="justify" style:vertical-align="middle" style:line-height-at-least="0.2777in" fo:margin-left="0.6666in" fo:text-indent="-0.6666in">
        <style:tab-stops>
          <style:tab-stop style:type="left" style:position="-0.4993in"/>
          <style:tab-stop style:type="left" style:position="-0.2479in"/>
          <style:tab-stop style:type="left" style:position="0.0868in"/>
        </style:tab-stops>
      </style:paragraph-properties>
    </style:style>
    <style:style style:name="T41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2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32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440" style:parent-style-name="內文" style:family="paragraph">
      <style:paragraph-properties style:punctuation-wrap="simple" fo:text-align="justify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44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44" style:parent-style-name="內文" style:family="paragraph">
      <style:paragraph-properties style:punctuation-wrap="simple" fo:text-align="justify" style:vertical-align="middle" style:line-height-at-least="0.2777in" fo:margin-left="0.75in" fo:text-indent="-0.0833in">
        <style:tab-stops>
          <style:tab-stop style:type="left" style:position="-0.5826in"/>
          <style:tab-stop style:type="left" style:position="-0.3312in"/>
          <style:tab-stop style:type="left" style:position="0.0034in"/>
        </style:tab-stops>
      </style:paragraph-properties>
    </style:style>
    <style:style style:name="T4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6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462" style:parent-style-name="內文" style:family="paragraph">
      <style:paragraph-properties style:punctuation-wrap="simple" fo:text-align="justify" style:vertical-align="middle" style:line-height-at-least="0.2777in" fo:margin-left="0.75in" fo:text-indent="-0.0833in">
        <style:tab-stops>
          <style:tab-stop style:type="left" style:position="-0.5826in"/>
          <style:tab-stop style:type="left" style:position="-0.3312in"/>
          <style:tab-stop style:type="left" style:position="0.0034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463" style:parent-style-name="內文" style:family="paragraph">
      <style:paragraph-properties style:punctuation-wrap="simple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46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6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7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7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7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7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7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478" style:parent-style-name="內文" style:family="paragraph">
      <style:paragraph-properties style:punctuation-wrap="simple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47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8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8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85" style:parent-style-name="內文" style:family="paragraph">
      <style:paragraph-properties style:punctuation-wrap="simple" style:vertical-align="middle" style:line-height-at-least="0.2777in" fo:margin-left="0.6881in">
        <style:tab-stops>
          <style:tab-stop style:type="left" style:position="-2.6569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486" style:parent-style-name="內文" style:family="paragraph">
      <style:paragraph-properties style:punctuation-wrap="simple" style:vertical-align="middle" style:line-height-at-least="0.2777in" fo:margin-left="0.6881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P487" style:parent-style-name="內文" style:family="paragraph">
      <style:paragraph-properties style:punctuation-wrap="simple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4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9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9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9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9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9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9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9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501" style:parent-style-name="內文" style:family="paragraph">
      <style:paragraph-properties style:punctuation-wrap="simple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50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0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505" style:parent-style-name="內文" style:family="paragraph">
      <style:paragraph-properties style:punctuation-wrap="simple" style:vertical-align="middle" style:line-height-at-least="0.2777in" fo:margin-left="0.752in" fo:text-indent="-0.0625in">
        <style:tab-stops>
          <style:tab-stop style:type="left" style:position="-2.7208in"/>
          <style:tab-stop style:type="left" style:position="-2.2291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506" style:parent-style-name="內文" style:family="paragraph">
      <style:paragraph-properties style:punctuation-wrap="simple" style:vertical-align="middle" style:line-height-at-least="0.2777in" fo:margin-left="0.7479in" fo:text-indent="-0.0597in">
        <style:tab-stops>
          <style:tab-stop style:type="left" style:position="-0.5805in"/>
          <style:tab-stop style:type="left" style:position="-0.3291in"/>
          <style:tab-stop style:type="left" style:position="0.0055in"/>
        </style:tab-stops>
      </style:paragraph-properties>
    </style:style>
    <style:style style:name="T50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1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517" style:parent-style-name="內文" style:family="paragraph">
      <style:paragraph-properties style:text-autospace="none" style:snap-to-layout-grid="false" fo:text-align="justify" style:line-height-at-least="0.2777in" fo:margin-left="0.75in" fo:margin-right="4.0152in" fo:text-indent="-0.75in">
        <style:tab-stops>
          <style:tab-stop style:type="left" style:position="0.0833in"/>
        </style:tab-stops>
      </style:paragraph-properties>
    </style:style>
    <style:style style:name="T5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22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2pt"/>
    </style:style>
    <style:style style:name="T523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524" style:parent-style-name="內文" style:family="paragraph">
      <style:paragraph-properties style:text-autospace="none" style:snap-to-layout-grid="false" fo:text-align="justify" style:line-height-at-least="0.2777in" fo:text-indent="0.6881in">
        <style:tab-stops>
          <style:tab-stop style:type="left" style:position="0.8333in"/>
        </style:tab-stops>
      </style:paragraph-properties>
    </style:style>
    <style:style style:name="T52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P526" style:parent-style-name="內文" style:family="paragraph">
      <style:paragraph-properties style:text-autospace="none" style:snap-to-layout-grid="false" fo:text-align="justify" style:line-height-at-least="0.2777in" fo:margin-left="0.75in" fo:text-indent="-0.8333in">
        <style:tab-stops>
          <style:tab-stop style:type="left" style:position="-0.1666in"/>
          <style:tab-stop style:type="left" style:position="0.0833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527" style:parent-style-name="內文" style:family="paragraph">
      <style:paragraph-properties style:text-autospace="none" style:snap-to-layout-grid="false" fo:text-align="justify" style:line-height-at-least="0.2777in" fo:margin-left="0.75in" fo:text-indent="-0.8333in">
        <style:tab-stops>
          <style:tab-stop style:type="left" style:position="-0.1666in"/>
          <style:tab-stop style:type="left" style:position="0.0833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528" style:parent-style-name="內文" style:family="paragraph">
      <style:paragraph-properties style:text-autospace="none" style:snap-to-layout-grid="false" fo:text-align="justify" style:line-height-at-least="0.2777in">
        <style:tab-stops>
          <style:tab-stop style:type="left" style:position="3.6979in"/>
        </style:tab-stops>
      </style:paragraph-properties>
      <style:text-properties style:font-name="Times New Roman" style:font-name-asian="新細明體" style:font-name-complex="Times New Roman" fo:color="#000000" style:letter-kerning="false" style:font-size-complex="12pt"/>
    </style:style>
    <style:style style:name="P529" style:parent-style-name="內文" style:family="paragraph">
      <style:paragraph-properties style:punctuation-wrap="simple" style:vertical-align="middle" style:line-height-at-least="0.2777in" fo:margin-right="3.325in"/>
    </style:style>
    <style:style style:name="T530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5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33" style:parent-style-name="內文" style:family="paragraph">
      <style:paragraph-properties style:punctuation-wrap="simple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534" style:parent-style-name="內文" style:family="paragraph">
      <style:paragraph-properties style:punctuation-wrap="simple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53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3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537" style:parent-style-name="內文" style:family="paragraph">
      <style:paragraph-properties style:punctuation-wrap="simple" style:vertical-align="middle" style:line-height-at-least="0.2777in" fo:margin-left="0.5909in" fo:margin-right="3.5215in" fo:text-indent="-0.5909in">
        <style:tab-stops/>
      </style:paragraph-properties>
    </style:style>
    <style:style style:name="T5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54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556" style:parent-style-name="內文" style:family="paragraph">
      <style:paragraph-properties style:punctuation-wrap="simple" style:vertical-align="middle" style:line-height-at-least="0.2777in" fo:margin-left="0.5902in">
        <style:tab-stops/>
      </style:paragraph-properties>
    </style:style>
    <style:style style:name="T55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6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6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562" style:parent-style-name="內文" style:family="paragraph">
      <style:paragraph-properties style:punctuation-wrap="simple" style:vertical-align="middle" style:line-height-at-least="0.2777in" fo:margin-left="0.6881in">
        <style:tab-stops/>
      </style:paragraph-properties>
    </style:style>
    <style:style style:name="T563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564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565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66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68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569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570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71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72" style:parent-style-name="預設段落字型" style:family="text">
      <style:text-properties style:font-name="新細明體" style:font-name-asian="新細明體" style:font-name-complex="Times New Roman" fo:font-weight="bold" style:font-weight-asian="bold" style:text-scale="60%" style:font-size-complex="12pt"/>
    </style:style>
    <style:style style:name="T57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5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75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576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577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78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80" style:parent-style-name="預設段落字型" style:family="text">
      <style:text-properties style:font-name="新細明體" style:font-name-asian="新細明體" style:font-name-complex="Times New Roman" fo:letter-spacing="-0.0097in" style:text-scale="60%" style:font-size-complex="12pt"/>
    </style:style>
    <style:style style:name="T581" style:parent-style-name="預設段落字型" style:family="text">
      <style:text-properties style:font-name="華康新特明體" style:font-name-asian="新細明體" style:font-name-complex="Times New Roman" fo:letter-spacing="-0.0097in" style:text-scale="82%" style:font-size-complex="12pt"/>
    </style:style>
    <style:style style:name="T582" style:parent-style-name="預設段落字型" style:family="text">
      <style:text-properties style:font-name="新細明體" style:font-name-asian="新細明體" style:font-name-complex="Times New Roman" style:text-scale="60%" style:font-size-complex="12pt"/>
    </style:style>
    <style:style style:name="T58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585" style:parent-style-name="內文" style:family="paragraph">
      <style:paragraph-properties style:punctuation-wrap="simple" style:vertical-align="middle" style:line-height-at-least="0.2777in" fo:margin-left="0.5909in" fo:margin-right="3.425in" fo:text-indent="-0.5909in">
        <style:tab-stops>
          <style:tab-stop style:type="left" style:position="-0.5076in"/>
        </style:tab-stops>
      </style:paragraph-properties>
    </style:style>
    <style:style style:name="T5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9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599" style:parent-style-name="內文" style:family="paragraph">
      <style:paragraph-properties style:punctuation-wrap="simple" style:vertical-align="middle" style:line-height-at-least="0.2777in" fo:margin-left="0.752in" fo:text-indent="-0.752in">
        <style:tab-stops>
          <style:tab-stop style:type="left" style:position="-0.5847in"/>
          <style:tab-stop style:type="left" style:position="-0.3333in"/>
          <style:tab-stop style:type="left" style:position="0.0013in"/>
        </style:tab-stops>
      </style:paragraph-properties>
    </style:style>
    <style:style style:name="T60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0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0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0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604" style:parent-style-name="內文" style:family="paragraph">
      <style:paragraph-properties style:punctuation-wrap="simple" style:vertical-align="middle" style:line-height-at-least="0.2777in" fo:margin-left="0.752in" fo:text-indent="-0.0625in">
        <style:tab-stops>
          <style:tab-stop style:type="left" style:position="-2.918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605" style:parent-style-name="內文" style:family="paragraph">
      <style:paragraph-properties style:punctuation-wrap="simple" fo:text-align="justify" style:vertical-align="top" style:line-height-at-least="0.2777in" fo:margin-left="0.5909in" fo:text-indent="-0.5909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1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1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618" style:parent-style-name="內文" style:family="paragraph">
      <style:paragraph-properties style:punctuation-wrap="simple" style:vertical-align="middle" style:line-height-at-least="0.2777in" fo:margin-left="0.752in" fo:text-indent="-0.0625in">
        <style:tab-stops>
          <style:tab-stop style:type="left" style:position="-2.918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619" style:parent-style-name="內文" style:family="paragraph">
      <style:paragraph-properties style:punctuation-wrap="simple" fo:text-align="justify" style:vertical-align="top" style:line-height-at-least="0.2777in" fo:margin-left="0.5909in" fo:text-indent="-0.5909in">
        <style:tab-stops>
          <style:tab-stop style:type="left" style:position="-2.7569in"/>
        </style:tab-stops>
      </style:paragraph-properties>
    </style:style>
    <style:style style:name="T6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2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2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626" style:parent-style-name="內文" style:family="paragraph">
      <style:paragraph-properties style:punctuation-wrap="simple" style:vertical-align="middle" style:line-height-at-least="0.2777in" fo:margin-left="0.752in" fo:text-indent="-0.0625in">
        <style:tab-stops>
          <style:tab-stop style:type="left" style:position="-2.918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627" style:parent-style-name="頁首" style:family="paragraph">
      <style:paragraph-properties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28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629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6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33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634" style:parent-style-name="預設段落字型" style:family="text">
      <style:text-properties style:font-name="標楷體"/>
    </style:style>
    <style:style style:name="T635" style:parent-style-name="預設段落字型" style:family="text">
      <style:text-properties style:font-name="標楷體"/>
    </style:style>
    <style:style style:name="T636" style:parent-style-name="預設段落字型" style:family="text">
      <style:text-properties style:font-name="標楷體"/>
    </style:style>
    <style:style style:name="T637" style:parent-style-name="預設段落字型" style:family="text">
      <style:text-properties style:font-name="標楷體"/>
    </style:style>
    <style:style style:name="T638" style:parent-style-name="預設段落字型" style:family="text">
      <style:text-properties style:font-name="標楷體"/>
    </style:style>
    <style:style style:name="T639" style:parent-style-name="預設段落字型" style:family="text">
      <style:text-properties style:font-name="標楷體"/>
    </style:style>
    <style:style style:name="T640" style:parent-style-name="預設段落字型" style:family="text">
      <style:text-properties style:font-name="標楷體"/>
    </style:style>
    <style:style style:name="T641" style:parent-style-name="預設段落字型" style:family="text">
      <style:text-properties style:font-name="標楷體"/>
    </style:style>
    <style:style style:name="T642" style:parent-style-name="預設段落字型" style:family="text">
      <style:text-properties style:font-name="標楷體"/>
    </style:style>
    <style:style style:name="T643" style:parent-style-name="預設段落字型" style:family="text">
      <style:text-properties style:font-name="標楷體"/>
    </style:style>
    <style:style style:name="T644" style:parent-style-name="預設段落字型" style:family="text">
      <style:text-properties style:font-name="標楷體"/>
    </style:style>
    <style:style style:name="T645" style:parent-style-name="預設段落字型" style:family="text">
      <style:text-properties style:font-name="標楷體"/>
    </style:style>
    <style:style style:name="P646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6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50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651" style:parent-style-name="預設段落字型" style:family="text">
      <style:text-properties style:font-name="標楷體"/>
    </style:style>
    <style:style style:name="T652" style:parent-style-name="預設段落字型" style:family="text">
      <style:text-properties style:font-name="標楷體"/>
    </style:style>
    <style:style style:name="T653" style:parent-style-name="預設段落字型" style:family="text">
      <style:text-properties style:font-name="標楷體"/>
    </style:style>
    <style:style style:name="T654" style:parent-style-name="預設段落字型" style:family="text">
      <style:text-properties style:font-name="標楷體"/>
    </style:style>
    <style:style style:name="T655" style:parent-style-name="預設段落字型" style:family="text">
      <style:text-properties style:font-name="標楷體"/>
    </style:style>
    <style:style style:name="T656" style:parent-style-name="預設段落字型" style:family="text">
      <style:text-properties style:font-name="標楷體"/>
    </style:style>
    <style:style style:name="T657" style:parent-style-name="預設段落字型" style:family="text">
      <style:text-properties style:font-name="標楷體"/>
    </style:style>
    <style:style style:name="T658" style:parent-style-name="預設段落字型" style:family="text">
      <style:text-properties style:font-name="標楷體"/>
    </style:style>
    <style:style style:name="T659" style:parent-style-name="預設段落字型" style:family="text">
      <style:text-properties style:font-name="標楷體"/>
    </style:style>
    <style:style style:name="T660" style:parent-style-name="預設段落字型" style:family="text">
      <style:text-properties style:font-name="標楷體"/>
    </style:style>
    <style:style style:name="T661" style:parent-style-name="預設段落字型" style:family="text">
      <style:text-properties style:font-name="標楷體"/>
    </style:style>
    <style:style style:name="T662" style:parent-style-name="預設段落字型" style:family="text">
      <style:text-properties style:font-name="標楷體"/>
    </style:style>
    <style:style style:name="P663" style:parent-style-name="內文" style:family="paragraph">
      <style:paragraph-properties style:line-height-at-least="0.2777in" fo:margin-left="0.6881in" fo:margin-right="0.175in" fo:text-indent="-0.6881in">
        <style:tab-stops/>
      </style:paragraph-properties>
    </style:style>
    <style:style style:name="T6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7" style:parent-style-name="預設段落字型" style:family="text">
      <style:text-properties style:font-name="標楷體"/>
    </style:style>
    <style:style style:name="T668" style:parent-style-name="預設段落字型" style:family="text">
      <style:text-properties style:font-name="標楷體"/>
    </style:style>
    <style:style style:name="T669" style:parent-style-name="預設段落字型" style:family="text">
      <style:text-properties style:font-name="標楷體"/>
    </style:style>
    <style:style style:name="T670" style:parent-style-name="預設段落字型" style:family="text">
      <style:text-properties style:font-name="標楷體"/>
    </style:style>
    <style:style style:name="T671" style:parent-style-name="預設段落字型" style:family="text">
      <style:text-properties style:font-name="標楷體"/>
    </style:style>
    <style:style style:name="T672" style:parent-style-name="預設段落字型" style:family="text">
      <style:text-properties style:font-name="標楷體"/>
    </style:style>
    <style:style style:name="T673" style:parent-style-name="預設段落字型" style:family="text">
      <style:text-properties style:font-name="標楷體"/>
    </style:style>
    <style:style style:name="T674" style:parent-style-name="預設段落字型" style:family="text">
      <style:text-properties style:font-name="標楷體"/>
    </style:style>
    <style:style style:name="T675" style:parent-style-name="預設段落字型" style:family="text">
      <style:text-properties style:font-name="標楷體"/>
    </style:style>
    <style:style style:name="T676" style:parent-style-name="預設段落字型" style:family="text">
      <style:text-properties style:font-name="標楷體"/>
    </style:style>
    <style:style style:name="T677" style:parent-style-name="預設段落字型" style:family="text">
      <style:text-properties style:font-name="標楷體"/>
    </style:style>
    <style:style style:name="T678" style:parent-style-name="預設段落字型" style:family="text">
      <style:text-properties style:font-name="標楷體"/>
    </style:style>
    <style:style style:name="P679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6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83" style:parent-style-name="內文" style:family="paragraph">
      <style:paragraph-properties style:punctuation-wrap="simple" style:text-autospace="none" style:snap-to-layout-grid="false" style:line-height-at-least="0.2777in" fo:margin-left="0.6868in" fo:text-indent="0.0986in">
        <style:tab-stops/>
      </style:paragraph-properties>
    </style:style>
    <style:style style:name="P684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685" style:parent-style-name="預設段落字型" style:family="text">
      <style:text-properties style:font-name="標楷體"/>
    </style:style>
    <style:style style:name="T686" style:parent-style-name="預設段落字型" style:family="text">
      <style:text-properties style:font-name="標楷體"/>
    </style:style>
    <style:style style:name="T687" style:parent-style-name="預設段落字型" style:family="text">
      <style:text-properties style:font-name="標楷體"/>
    </style:style>
    <style:style style:name="T688" style:parent-style-name="預設段落字型" style:family="text">
      <style:text-properties style:font-name="標楷體"/>
    </style:style>
    <style:style style:name="T689" style:parent-style-name="預設段落字型" style:family="text">
      <style:text-properties style:font-name="標楷體"/>
    </style:style>
    <style:style style:name="T690" style:parent-style-name="預設段落字型" style:family="text">
      <style:text-properties style:font-name="標楷體"/>
    </style:style>
    <style:style style:name="T691" style:parent-style-name="預設段落字型" style:family="text">
      <style:text-properties style:font-name="標楷體"/>
    </style:style>
    <style:style style:name="T692" style:parent-style-name="預設段落字型" style:family="text">
      <style:text-properties style:font-name="標楷體"/>
    </style:style>
    <style:style style:name="T693" style:parent-style-name="預設段落字型" style:family="text">
      <style:text-properties style:font-name="標楷體"/>
    </style:style>
    <style:style style:name="T694" style:parent-style-name="預設段落字型" style:family="text">
      <style:text-properties style:font-name="標楷體"/>
    </style:style>
    <style:style style:name="T695" style:parent-style-name="預設段落字型" style:family="text">
      <style:text-properties style:font-name="標楷體"/>
    </style:style>
    <style:style style:name="T696" style:parent-style-name="預設段落字型" style:family="text">
      <style:text-properties style:font-name="標楷體"/>
    </style:style>
    <style:style style:name="P697" style:parent-style-name="內文" style:family="paragraph">
      <style:paragraph-properties style:line-height-at-least="0.2777in" fo:margin-left="0.6868in" fo:text-indent="0.0013in">
        <style:tab-stops/>
      </style:paragraph-properties>
      <style:text-properties style:font-name="新細明體"/>
    </style:style>
    <style:style style:name="P698" style:parent-style-name="內文" style:family="paragraph">
      <style:paragraph-properties style:punctuation-wrap="simple" style:text-autospace="none" style:snap-to-layout-grid="false" fo:margin-bottom="0.125in" style:line-height-at-least="0.2777in" fo:margin-left="0.6881in" fo:text-indent="-0.6881in">
        <style:tab-stops/>
      </style:paragraph-properties>
    </style:style>
    <style:style style:name="TableColumn700" style:family="table-column">
      <style:table-column-properties style:column-width="1.0055in"/>
    </style:style>
    <style:style style:name="TableColumn701" style:family="table-column">
      <style:table-column-properties style:column-width="1.175in"/>
    </style:style>
    <style:style style:name="TableColumn702" style:family="table-column">
      <style:table-column-properties style:column-width="1.1881in"/>
    </style:style>
    <style:style style:name="Table699" style:family="table">
      <style:table-properties style:width="3.3687in" fo:margin-left="0.7645in" table:align="left"/>
    </style:style>
    <style:style style:name="TableRow703" style:family="table-row">
      <style:table-row-properties/>
    </style:style>
    <style:style style:name="TableCell70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TableCell706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707" style:parent-style-name="內文" style:family="paragraph">
      <style:paragraph-properties style:punctuation-wrap="simple" style:text-autospace="none" style:snap-to-layout-grid="false" style:line-height-at-least="0.2777in" fo:margin-left="0.0013in">
        <style:tab-stops/>
      </style:paragraph-properties>
    </style:style>
    <style:style style:name="P708" style:parent-style-name="內文" style:family="paragraph">
      <style:paragraph-properties style:punctuation-wrap="simple" style:text-autospace="none" style:snap-to-layout-grid="false" style:line-height-at-least="0.2777in" fo:margin-left="0.0013in">
        <style:tab-stops/>
      </style:paragraph-properties>
    </style:style>
    <style:style style:name="T709" style:parent-style-name="預設段落字型" style:family="text">
      <style:text-properties style:text-scale="25%"/>
    </style:style>
    <style:style style:name="T710" style:parent-style-name="預設段落字型" style:family="text">
      <style:text-properties style:text-scale="25%"/>
    </style:style>
    <style:style style:name="TableCell711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712" style:parent-style-name="內文" style:family="paragraph">
      <style:paragraph-properties style:punctuation-wrap="simple" style:text-autospace="none" style:snap-to-layout-grid="false" fo:text-align="center" style:line-height-at-least="0.2777in" fo:margin-left="0.0013in">
        <style:tab-stops/>
      </style:paragraph-properties>
    </style:style>
    <style:style style:name="P713" style:parent-style-name="內文" style:family="paragraph">
      <style:paragraph-properties style:punctuation-wrap="simple" style:text-autospace="none" style:snap-to-layout-grid="false" fo:text-align="center" style:line-height-at-least="0.2777in" fo:margin-left="0.0013in">
        <style:tab-stops/>
      </style:paragraph-properties>
    </style:style>
    <style:style style:name="T714" style:parent-style-name="預設段落字型" style:family="text">
      <style:text-properties style:text-scale="25%"/>
    </style:style>
    <style:style style:name="T715" style:parent-style-name="預設段落字型" style:family="text">
      <style:text-properties style:text-scale="25%"/>
    </style:style>
    <style:style style:name="TableRow716" style:family="table-row">
      <style:table-row-properties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TableRow723" style:family="table-row">
      <style:table-row-properties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style:punctuation-wrap="simple" style:text-autospace="none" style:snap-to-layout-grid="false" fo:text-align="center" style:line-height-at-least="0.2777in" fo:margin-left="0.6881in" fo:text-indent="-0.6881in">
        <style:tab-stops/>
      </style:paragraph-properties>
    </style:style>
    <style:style style:name="P730" style:parent-style-name="內文" style:family="paragraph">
      <style:paragraph-properties style:punctuation-wrap="simple" style:text-autospace="none" style:snap-to-layout-grid="false" fo:margin-top="0.125in" style:line-height-at-least="0.2777in" fo:margin-left="0.6881in" fo:text-indent="-0.6881in">
        <style:tab-stops/>
      </style:paragraph-properties>
    </style:style>
    <style:style style:name="T7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4" style:parent-style-name="預設段落字型" style:family="text">
      <style:text-properties style:font-name="標楷體"/>
    </style:style>
    <style:style style:name="T735" style:parent-style-name="預設段落字型" style:family="text">
      <style:text-properties style:font-name="標楷體"/>
    </style:style>
    <style:style style:name="T736" style:parent-style-name="預設段落字型" style:family="text">
      <style:text-properties style:font-name="標楷體"/>
    </style:style>
    <style:style style:name="T737" style:parent-style-name="預設段落字型" style:family="text">
      <style:text-properties style:font-name="標楷體"/>
    </style:style>
    <style:style style:name="T738" style:parent-style-name="預設段落字型" style:family="text">
      <style:text-properties style:font-name="標楷體"/>
    </style:style>
    <style:style style:name="T739" style:parent-style-name="預設段落字型" style:family="text">
      <style:text-properties style:font-name="標楷體"/>
    </style:style>
    <style:style style:name="T740" style:parent-style-name="預設段落字型" style:family="text">
      <style:text-properties style:font-name="標楷體"/>
    </style:style>
    <style:style style:name="T741" style:parent-style-name="預設段落字型" style:family="text">
      <style:text-properties style:font-name="標楷體"/>
    </style:style>
    <style:style style:name="T742" style:parent-style-name="預設段落字型" style:family="text">
      <style:text-properties style:font-name="標楷體"/>
    </style:style>
    <style:style style:name="T743" style:parent-style-name="預設段落字型" style:family="text">
      <style:text-properties style:font-name="標楷體"/>
    </style:style>
    <style:style style:name="T744" style:parent-style-name="預設段落字型" style:family="text">
      <style:text-properties style:font-name="標楷體"/>
    </style:style>
    <style:style style:name="T745" style:parent-style-name="預設段落字型" style:family="text">
      <style:text-properties style:font-name="標楷體"/>
    </style:style>
    <style:style style:name="P746" style:parent-style-name="內文" style:family="paragraph">
      <style:paragraph-properties style:snap-to-layout-grid="false" fo:margin-bottom="0.25in" style:line-height-at-least="0.2777in" fo:margin-left="0.6881in" fo:text-indent="-0.6881in">
        <style:tab-stops/>
      </style:paragraph-properties>
    </style:style>
    <style:style style:name="T7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50" style:parent-style-name="內文" style:family="paragraph">
      <style:paragraph-properties style:snap-to-layout-grid="false" style:line-height-at-least="0.2777in" fo:margin-left="0.6868in" fo:text-indent="0.0013in">
        <style:tab-stops/>
      </style:paragraph-properties>
    </style:style>
    <style:style style:name="T751" style:parent-style-name="預設段落字型" style:family="text">
      <style:text-properties style:text-position="-972.7% 100%"/>
    </style:style>
    <style:style style:name="T752" style:parent-style-name="預設段落字型" style:family="text">
      <style:text-properties style:font-name="標楷體"/>
    </style:style>
    <style:style style:name="T753" style:parent-style-name="預設段落字型" style:family="text">
      <style:text-properties style:font-name="標楷體"/>
    </style:style>
    <style:style style:name="T754" style:parent-style-name="預設段落字型" style:family="text">
      <style:text-properties style:font-name="標楷體"/>
    </style:style>
    <style:style style:name="T755" style:parent-style-name="預設段落字型" style:family="text">
      <style:text-properties style:font-name="標楷體" style:text-scale="25%"/>
    </style:style>
    <style:style style:name="T756" style:parent-style-name="預設段落字型" style:family="text">
      <style:text-properties style:text-position="-1318.1% 100%"/>
    </style:style>
    <style:style style:name="T757" style:parent-style-name="預設段落字型" style:family="text">
      <style:text-properties style:font-name="標楷體"/>
    </style:style>
    <style:style style:name="T758" style:parent-style-name="預設段落字型" style:family="text">
      <style:text-properties style:font-name="標楷體"/>
    </style:style>
    <style:style style:name="T759" style:parent-style-name="預設段落字型" style:family="text">
      <style:text-properties style:font-name="標楷體"/>
    </style:style>
    <style:style style:name="T760" style:parent-style-name="預設段落字型" style:family="text">
      <style:text-properties style:text-position="-1327.2% 100%"/>
    </style:style>
    <style:style style:name="T761" style:parent-style-name="預設段落字型" style:family="text">
      <style:text-properties style:text-position="-1327.2% 100%"/>
    </style:style>
    <style:style style:name="T762" style:parent-style-name="預設段落字型" style:family="text">
      <style:text-properties style:font-name="標楷體" style:text-scale="25%"/>
    </style:style>
    <style:style style:name="T763" style:parent-style-name="預設段落字型" style:family="text">
      <style:text-properties style:font-name="標楷體"/>
    </style:style>
    <style:style style:name="T764" style:parent-style-name="預設段落字型" style:family="text">
      <style:text-properties style:font-name="標楷體"/>
    </style:style>
    <style:style style:name="T765" style:parent-style-name="預設段落字型" style:family="text">
      <style:text-properties style:font-name="標楷體"/>
    </style:style>
    <style:style style:name="T766" style:parent-style-name="預設段落字型" style:family="text">
      <style:text-properties style:text-position="-1145.4% 100%"/>
    </style:style>
    <style:style style:name="T767" style:parent-style-name="預設段落字型" style:family="text">
      <style:text-properties style:font-name="標楷體" style:text-scale="25%"/>
    </style:style>
    <style:style style:name="T768" style:parent-style-name="預設段落字型" style:family="text">
      <style:text-properties style:font-name="標楷體"/>
    </style:style>
    <style:style style:name="T769" style:parent-style-name="預設段落字型" style:family="text">
      <style:text-properties style:font-name="標楷體"/>
    </style:style>
    <style:style style:name="T770" style:parent-style-name="預設段落字型" style:family="text">
      <style:text-properties style:font-name="標楷體" style:text-scale="25%"/>
    </style:style>
    <style:style style:name="P771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P772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7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76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777" style:parent-style-name="預設段落字型" style:family="text">
      <style:text-properties style:font-name="標楷體"/>
    </style:style>
    <style:style style:name="T778" style:parent-style-name="預設段落字型" style:family="text">
      <style:text-properties style:font-name="標楷體"/>
    </style:style>
    <style:style style:name="T779" style:parent-style-name="預設段落字型" style:family="text">
      <style:text-properties style:font-name="標楷體"/>
    </style:style>
    <style:style style:name="T780" style:parent-style-name="預設段落字型" style:family="text">
      <style:text-properties style:font-name="標楷體"/>
    </style:style>
    <style:style style:name="T781" style:parent-style-name="預設段落字型" style:family="text">
      <style:text-properties style:font-name="標楷體"/>
    </style:style>
    <style:style style:name="T782" style:parent-style-name="預設段落字型" style:family="text">
      <style:text-properties style:font-name="標楷體"/>
    </style:style>
    <style:style style:name="P783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784" style:parent-style-name="預設段落字型" style:family="text">
      <style:text-properties style:font-name="標楷體"/>
    </style:style>
    <style:style style:name="T785" style:parent-style-name="預設段落字型" style:family="text">
      <style:text-properties style:font-name="標楷體"/>
    </style:style>
    <style:style style:name="T786" style:parent-style-name="預設段落字型" style:family="text">
      <style:text-properties style:font-name="標楷體"/>
    </style:style>
    <style:style style:name="T787" style:parent-style-name="預設段落字型" style:family="text">
      <style:text-properties style:font-name="標楷體"/>
    </style:style>
    <style:style style:name="T788" style:parent-style-name="預設段落字型" style:family="text">
      <style:text-properties style:font-name="標楷體"/>
    </style:style>
    <style:style style:name="T789" style:parent-style-name="預設段落字型" style:family="text">
      <style:text-properties style:font-name="標楷體"/>
    </style:style>
    <style:style style:name="P790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7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94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795" style:parent-style-name="預設段落字型" style:family="text">
      <style:text-properties style:font-name="標楷體"/>
    </style:style>
    <style:style style:name="T796" style:parent-style-name="預設段落字型" style:family="text">
      <style:text-properties style:font-name="標楷體"/>
    </style:style>
    <style:style style:name="T797" style:parent-style-name="預設段落字型" style:family="text">
      <style:text-properties style:font-name="標楷體"/>
    </style:style>
    <style:style style:name="T798" style:parent-style-name="預設段落字型" style:family="text">
      <style:text-properties style:font-name="標楷體"/>
    </style:style>
    <style:style style:name="T799" style:parent-style-name="預設段落字型" style:family="text">
      <style:text-properties style:font-name="標楷體"/>
    </style:style>
    <style:style style:name="T800" style:parent-style-name="預設段落字型" style:family="text">
      <style:text-properties style:font-name="標楷體"/>
    </style:style>
    <style:style style:name="T801" style:parent-style-name="預設段落字型" style:family="text">
      <style:text-properties style:font-name="標楷體"/>
    </style:style>
    <style:style style:name="T802" style:parent-style-name="預設段落字型" style:family="text">
      <style:text-properties style:font-name="標楷體"/>
    </style:style>
    <style:style style:name="T803" style:parent-style-name="預設段落字型" style:family="text">
      <style:text-properties style:font-name="標楷體"/>
    </style:style>
    <style:style style:name="T804" style:parent-style-name="預設段落字型" style:family="text">
      <style:text-properties style:font-name="標楷體"/>
    </style:style>
    <style:style style:name="T805" style:parent-style-name="預設段落字型" style:family="text">
      <style:text-properties style:font-name="標楷體"/>
    </style:style>
    <style:style style:name="T806" style:parent-style-name="預設段落字型" style:family="text">
      <style:text-properties style:font-name="標楷體"/>
    </style:style>
    <style:style style:name="P807" style:parent-style-name="內文" style:family="paragraph">
      <style:paragraph-properties style:snap-to-layout-grid="false" style:line-height-at-least="0.2777in" fo:margin-left="0.6881in" fo:text-indent="-0.6881in">
        <style:tab-stops/>
      </style:paragraph-properties>
    </style:style>
    <style:style style:name="T8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11" style:parent-style-name="內文" style:family="paragraph">
      <style:paragraph-properties style:snap-to-layout-grid="false" style:line-height-at-least="0.2777in" fo:margin-left="0.6868in" fo:text-indent="0.0013in">
        <style:tab-stops/>
      </style:paragraph-properties>
    </style:style>
    <style:style style:name="T812" style:parent-style-name="預設段落字型" style:family="text">
      <style:text-properties style:font-name="標楷體"/>
    </style:style>
    <style:style style:name="T813" style:parent-style-name="預設段落字型" style:family="text">
      <style:text-properties style:font-name="標楷體"/>
    </style:style>
    <style:style style:name="T814" style:parent-style-name="預設段落字型" style:family="text">
      <style:text-properties style:font-name="標楷體"/>
    </style:style>
    <style:style style:name="T815" style:parent-style-name="預設段落字型" style:family="text">
      <style:text-properties style:font-name="標楷體"/>
    </style:style>
    <style:style style:name="T816" style:parent-style-name="預設段落字型" style:family="text">
      <style:text-properties style:font-name="標楷體"/>
    </style:style>
    <style:style style:name="T817" style:parent-style-name="預設段落字型" style:family="text">
      <style:text-properties style:font-name="標楷體"/>
    </style:style>
    <style:style style:name="T818" style:parent-style-name="預設段落字型" style:family="text">
      <style:text-properties style:font-name="標楷體"/>
    </style:style>
    <style:style style:name="T819" style:parent-style-name="預設段落字型" style:family="text">
      <style:text-properties style:font-name="標楷體"/>
    </style:style>
    <style:style style:name="T820" style:parent-style-name="預設段落字型" style:family="text">
      <style:text-properties style:font-name="標楷體"/>
    </style:style>
    <style:style style:name="T821" style:parent-style-name="預設段落字型" style:family="text">
      <style:text-properties style:font-name="標楷體"/>
    </style:style>
    <style:style style:name="T822" style:parent-style-name="預設段落字型" style:family="text">
      <style:text-properties style:font-name="標楷體"/>
    </style:style>
    <style:style style:name="T823" style:parent-style-name="預設段落字型" style:family="text">
      <style:text-properties style:font-name="標楷體"/>
    </style:style>
    <style:style style:name="T824" style:parent-style-name="預設段落字型" style:family="text">
      <style:text-properties style:font-name="標楷體"/>
    </style:style>
    <style:style style:name="P825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8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29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830" style:parent-style-name="預設段落字型" style:family="text">
      <style:text-properties style:font-name="標楷體"/>
    </style:style>
    <style:style style:name="T831" style:parent-style-name="預設段落字型" style:family="text">
      <style:text-properties style:font-name="標楷體"/>
    </style:style>
    <style:style style:name="T832" style:parent-style-name="預設段落字型" style:family="text">
      <style:text-properties style:font-name="標楷體"/>
    </style:style>
    <style:style style:name="P833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834" style:parent-style-name="預設段落字型" style:family="text">
      <style:text-properties style:font-name="標楷體"/>
    </style:style>
    <style:style style:name="T835" style:parent-style-name="預設段落字型" style:family="text">
      <style:text-properties style:font-name="標楷體"/>
    </style:style>
    <style:style style:name="T836" style:parent-style-name="預設段落字型" style:family="text">
      <style:text-properties style:font-name="標楷體"/>
    </style:style>
    <style:style style:name="P837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838" style:parent-style-name="預設段落字型" style:family="text">
      <style:text-properties style:font-name="標楷體"/>
    </style:style>
    <style:style style:name="T839" style:parent-style-name="預設段落字型" style:family="text">
      <style:text-properties style:font-name="標楷體"/>
    </style:style>
    <style:style style:name="T840" style:parent-style-name="預設段落字型" style:family="text">
      <style:text-properties style:font-name="標楷體"/>
    </style:style>
    <style:style style:name="P841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842" style:parent-style-name="預設段落字型" style:family="text">
      <style:text-properties style:font-name="標楷體"/>
    </style:style>
    <style:style style:name="T843" style:parent-style-name="預設段落字型" style:family="text">
      <style:text-properties style:font-name="標楷體"/>
    </style:style>
    <style:style style:name="T844" style:parent-style-name="預設段落字型" style:family="text">
      <style:text-properties style:font-name="標楷體"/>
    </style:style>
    <style:style style:name="P845" style:parent-style-name="內文" style:family="paragraph">
      <style:paragraph-properties style:punctuation-wrap="simple" style:text-autospace="none" style:snap-to-layout-grid="false" fo:margin-top="0.125in" style:line-height-at-least="0.2777in" fo:margin-left="0.6881in" fo:margin-right="4.1131in" fo:text-indent="-0.6881in">
        <style:tab-stops/>
      </style:paragraph-properties>
    </style:style>
    <style:style style:name="P846" style:parent-style-name="內文" style:family="paragraph">
      <style:paragraph-properties style:punctuation-wrap="simple" style:text-autospace="none" style:snap-to-layout-grid="false" fo:margin-top="0.125in" style:line-height-at-least="0.2777in" fo:margin-left="0.6881in" fo:text-indent="-0.6881in">
        <style:tab-stops/>
      </style:paragraph-properties>
    </style:style>
    <style:style style:name="T8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50" style:parent-style-name="預設段落字型" style:family="text">
      <style:text-properties style:font-name="標楷體"/>
    </style:style>
    <style:style style:name="T851" style:parent-style-name="預設段落字型" style:family="text">
      <style:text-properties style:font-name="標楷體"/>
    </style:style>
    <style:style style:name="T852" style:parent-style-name="預設段落字型" style:family="text">
      <style:text-properties style:font-name="標楷體"/>
    </style:style>
    <style:style style:name="T853" style:parent-style-name="預設段落字型" style:family="text">
      <style:text-properties style:font-name="標楷體"/>
    </style:style>
    <style:style style:name="T854" style:parent-style-name="預設段落字型" style:family="text">
      <style:text-properties style:font-name="標楷體"/>
    </style:style>
    <style:style style:name="T855" style:parent-style-name="預設段落字型" style:family="text">
      <style:text-properties style:font-name="標楷體"/>
    </style:style>
    <style:style style:name="T856" style:parent-style-name="預設段落字型" style:family="text">
      <style:text-properties style:font-name="標楷體"/>
    </style:style>
    <style:style style:name="T857" style:parent-style-name="預設段落字型" style:family="text">
      <style:text-properties style:font-name="標楷體"/>
    </style:style>
    <style:style style:name="T858" style:parent-style-name="預設段落字型" style:family="text">
      <style:text-properties style:font-name="標楷體"/>
    </style:style>
    <style:style style:name="T859" style:parent-style-name="預設段落字型" style:family="text">
      <style:text-properties style:font-name="標楷體"/>
    </style:style>
    <style:style style:name="T860" style:parent-style-name="預設段落字型" style:family="text">
      <style:text-properties style:font-name="標楷體"/>
    </style:style>
    <style:style style:name="T861" style:parent-style-name="預設段落字型" style:family="text">
      <style:text-properties style:font-name="標楷體"/>
    </style:style>
    <style:style style:name="P862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8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6" style:parent-style-name="預設段落字型" style:family="text">
      <style:text-properties style:font-name="標楷體"/>
    </style:style>
    <style:style style:name="T867" style:parent-style-name="預設段落字型" style:family="text">
      <style:text-properties style:font-name="標楷體"/>
    </style:style>
    <style:style style:name="T868" style:parent-style-name="預設段落字型" style:family="text">
      <style:text-properties style:font-name="標楷體"/>
    </style:style>
    <style:style style:name="T869" style:parent-style-name="預設段落字型" style:family="text">
      <style:text-properties style:font-name="標楷體"/>
    </style:style>
    <style:style style:name="T870" style:parent-style-name="預設段落字型" style:family="text">
      <style:text-properties style:font-name="標楷體"/>
    </style:style>
    <style:style style:name="T871" style:parent-style-name="預設段落字型" style:family="text">
      <style:text-properties style:font-name="標楷體"/>
    </style:style>
    <style:style style:name="T872" style:parent-style-name="預設段落字型" style:family="text">
      <style:text-properties style:font-name="標楷體"/>
    </style:style>
    <style:style style:name="T873" style:parent-style-name="預設段落字型" style:family="text">
      <style:text-properties style:font-name="標楷體"/>
    </style:style>
    <style:style style:name="T874" style:parent-style-name="預設段落字型" style:family="text">
      <style:text-properties style:font-name="標楷體"/>
    </style:style>
    <style:style style:name="T875" style:parent-style-name="預設段落字型" style:family="text">
      <style:text-properties style:font-name="標楷體"/>
    </style:style>
    <style:style style:name="T876" style:parent-style-name="預設段落字型" style:family="text">
      <style:text-properties style:font-name="標楷體"/>
    </style:style>
    <style:style style:name="T877" style:parent-style-name="預設段落字型" style:family="text">
      <style:text-properties style:font-name="標楷體"/>
    </style:style>
    <style:style style:name="P878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8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82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883" style:parent-style-name="預設段落字型" style:family="text">
      <style:text-properties style:font-name="標楷體"/>
    </style:style>
    <style:style style:name="T884" style:parent-style-name="預設段落字型" style:family="text">
      <style:text-properties style:font-name="標楷體"/>
    </style:style>
    <style:style style:name="T885" style:parent-style-name="預設段落字型" style:family="text">
      <style:text-properties style:font-name="標楷體"/>
    </style:style>
    <style:style style:name="T886" style:parent-style-name="預設段落字型" style:family="text">
      <style:text-properties style:font-name="標楷體"/>
    </style:style>
    <style:style style:name="T887" style:parent-style-name="預設段落字型" style:family="text">
      <style:text-properties style:font-name="標楷體"/>
    </style:style>
    <style:style style:name="T888" style:parent-style-name="預設段落字型" style:family="text">
      <style:text-properties style:font-name="標楷體"/>
    </style:style>
    <style:style style:name="T889" style:parent-style-name="預設段落字型" style:family="text">
      <style:text-properties style:font-name="標楷體"/>
    </style:style>
    <style:style style:name="T890" style:parent-style-name="預設段落字型" style:family="text">
      <style:text-properties style:font-name="標楷體"/>
    </style:style>
    <style:style style:name="T891" style:parent-style-name="預設段落字型" style:family="text">
      <style:text-properties style:font-name="標楷體"/>
    </style:style>
    <style:style style:name="T892" style:parent-style-name="預設段落字型" style:family="text">
      <style:text-properties style:font-name="標楷體"/>
    </style:style>
    <style:style style:name="T893" style:parent-style-name="預設段落字型" style:family="text">
      <style:text-properties style:font-name="標楷體"/>
    </style:style>
    <style:style style:name="T894" style:parent-style-name="預設段落字型" style:family="text">
      <style:text-properties style:font-name="標楷體"/>
    </style:style>
    <style:style style:name="P895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ableColumn897" style:family="table-column">
      <style:table-column-properties style:column-width="8.9305in"/>
    </style:style>
    <style:style style:name="Table896" style:family="table">
      <style:table-properties style:width="8.9305in" fo:margin-left="0in" table:align="left"/>
    </style:style>
    <style:style style:name="TableRow898" style:family="table-row">
      <style:table-row-properties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style:line-height-at-least="0.3055in" fo:margin-left="0.0986in" fo:margin-right="0.1368in" fo:text-indent="0.393in">
        <style:tab-stops/>
      </style:paragraph-properties>
      <style:text-properties style:font-name="Times New Roman"/>
    </style:style>
    <style:style style:name="P901" style:parent-style-name="內文" style:family="paragraph">
      <style:paragraph-properties style:line-height-at-least="0.3055in" fo:margin-left="0.0986in" fo:margin-right="0.1368in" fo:text-indent="0.393in">
        <style:tab-stops/>
      </style:paragraph-properties>
      <style:text-properties style:font-name="Times New Roman"/>
    </style:style>
    <style:style style:name="P902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9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06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907" style:parent-style-name="預設段落字型" style:family="text">
      <style:text-properties style:font-name="標楷體"/>
    </style:style>
    <style:style style:name="T908" style:parent-style-name="預設段落字型" style:family="text">
      <style:text-properties style:font-name="標楷體"/>
    </style:style>
    <style:style style:name="T909" style:parent-style-name="預設段落字型" style:family="text">
      <style:text-properties style:font-name="標楷體"/>
    </style:style>
    <style:style style:name="T910" style:parent-style-name="預設段落字型" style:family="text">
      <style:text-properties style:font-name="標楷體"/>
    </style:style>
    <style:style style:name="T911" style:parent-style-name="預設段落字型" style:family="text">
      <style:text-properties style:font-name="標楷體"/>
    </style:style>
    <style:style style:name="T912" style:parent-style-name="預設段落字型" style:family="text">
      <style:text-properties style:font-name="標楷體"/>
    </style:style>
    <style:style style:name="T913" style:parent-style-name="預設段落字型" style:family="text">
      <style:text-properties style:font-name="標楷體"/>
    </style:style>
    <style:style style:name="T914" style:parent-style-name="預設段落字型" style:family="text">
      <style:text-properties style:font-name="標楷體"/>
    </style:style>
    <style:style style:name="T915" style:parent-style-name="預設段落字型" style:family="text">
      <style:text-properties style:font-name="標楷體"/>
    </style:style>
    <style:style style:name="T916" style:parent-style-name="預設段落字型" style:family="text">
      <style:text-properties style:font-name="標楷體"/>
    </style:style>
    <style:style style:name="T917" style:parent-style-name="預設段落字型" style:family="text">
      <style:text-properties style:font-name="標楷體"/>
    </style:style>
    <style:style style:name="T918" style:parent-style-name="預設段落字型" style:family="text">
      <style:text-properties style:font-name="標楷體"/>
    </style:style>
    <style:style style:name="T919" style:parent-style-name="預設段落字型" style:family="text">
      <style:text-properties style:font-name="標楷體"/>
    </style:style>
    <style:style style:name="P920" style:parent-style-name="內文" style:family="paragraph">
      <style:paragraph-properties style:punctuation-wrap="simple" style:text-autospace="none" style:snap-to-layout-grid="false" style:line-height-at-least="0.2777in" fo:margin-left="0.6881in" fo:text-indent="-0.6881in">
        <style:tab-stops/>
      </style:paragraph-properties>
    </style:style>
    <style:style style:name="T9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24" style:parent-style-name="內文" style:family="paragraph">
      <style:paragraph-properties style:punctuation-wrap="simple" style:text-autospace="none" style:snap-to-layout-grid="false" style:line-height-at-least="0.2777in" fo:margin-left="0.6868in" fo:text-indent="0.0013in">
        <style:tab-stops/>
      </style:paragraph-properties>
    </style:style>
    <style:style style:name="T925" style:parent-style-name="預設段落字型" style:family="text">
      <style:text-properties style:font-name="標楷體"/>
    </style:style>
    <style:style style:name="T926" style:parent-style-name="預設段落字型" style:family="text">
      <style:text-properties style:font-name="標楷體"/>
    </style:style>
    <style:style style:name="T927" style:parent-style-name="預設段落字型" style:family="text">
      <style:text-properties style:font-name="標楷體"/>
    </style:style>
    <style:style style:name="T928" style:parent-style-name="預設段落字型" style:family="text">
      <style:text-properties style:font-name="標楷體"/>
    </style:style>
    <style:style style:name="T929" style:parent-style-name="預設段落字型" style:family="text">
      <style:text-properties style:font-name="標楷體"/>
    </style:style>
    <style:style style:name="T930" style:parent-style-name="預設段落字型" style:family="text">
      <style:text-properties style:font-name="標楷體"/>
    </style:style>
    <style:style style:name="T931" style:parent-style-name="預設段落字型" style:family="text">
      <style:text-properties style:font-name="標楷體"/>
    </style:style>
    <style:style style:name="T932" style:parent-style-name="預設段落字型" style:family="text">
      <style:text-properties style:font-name="標楷體"/>
    </style:style>
    <style:style style:name="T933" style:parent-style-name="預設段落字型" style:family="text">
      <style:text-properties style:font-name="標楷體"/>
    </style:style>
    <style:style style:name="T934" style:parent-style-name="預設段落字型" style:family="text">
      <style:text-properties style:font-name="標楷體"/>
    </style:style>
    <style:style style:name="T935" style:parent-style-name="預設段落字型" style:family="text">
      <style:text-properties style:font-name="標楷體"/>
    </style:style>
    <style:style style:name="T936" style:parent-style-name="預設段落字型" style:family="text">
      <style:text-properties style:font-name="標楷體"/>
    </style:style>
    <style:style style:name="T937" style:parent-style-name="預設段落字型" style:family="text">
      <style:text-properties style:font-name="標楷體"/>
    </style:style>
    <style:style style:name="T938" style:parent-style-name="預設段落字型" style:family="text">
      <style:text-properties style:font-name="標楷體"/>
    </style:style>
    <style:style style:name="P939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9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43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944" style:parent-style-name="預設段落字型" style:family="text">
      <style:text-properties style:font-name="標楷體"/>
    </style:style>
    <style:style style:name="T945" style:parent-style-name="預設段落字型" style:family="text">
      <style:text-properties style:font-name="標楷體"/>
    </style:style>
    <style:style style:name="T946" style:parent-style-name="預設段落字型" style:family="text">
      <style:text-properties style:font-name="標楷體"/>
    </style:style>
    <style:style style:name="T947" style:parent-style-name="預設段落字型" style:family="text">
      <style:text-properties style:font-name="標楷體"/>
    </style:style>
    <style:style style:name="T948" style:parent-style-name="預設段落字型" style:family="text">
      <style:text-properties style:font-name="標楷體"/>
    </style:style>
    <style:style style:name="T949" style:parent-style-name="預設段落字型" style:family="text">
      <style:text-properties style:font-name="標楷體"/>
    </style:style>
    <style:style style:name="P950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951" style:parent-style-name="預設段落字型" style:family="text">
      <style:text-properties style:font-name="標楷體"/>
    </style:style>
    <style:style style:name="T952" style:parent-style-name="預設段落字型" style:family="text">
      <style:text-properties style:font-name="標楷體"/>
    </style:style>
    <style:style style:name="T953" style:parent-style-name="預設段落字型" style:family="text">
      <style:text-properties style:font-name="標楷體"/>
    </style:style>
    <style:style style:name="T954" style:parent-style-name="預設段落字型" style:family="text">
      <style:text-properties style:font-name="標楷體"/>
    </style:style>
    <style:style style:name="T955" style:parent-style-name="預設段落字型" style:family="text">
      <style:text-properties style:font-name="標楷體"/>
    </style:style>
    <style:style style:name="T956" style:parent-style-name="預設段落字型" style:family="text">
      <style:text-properties style:font-name="標楷體"/>
    </style:style>
    <style:style style:name="P957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9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61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962" style:parent-style-name="預設段落字型" style:family="text">
      <style:text-properties style:font-name="標楷體"/>
    </style:style>
    <style:style style:name="T963" style:parent-style-name="預設段落字型" style:family="text">
      <style:text-properties style:font-name="標楷體"/>
    </style:style>
    <style:style style:name="T964" style:parent-style-name="預設段落字型" style:family="text">
      <style:text-properties style:font-name="標楷體"/>
    </style:style>
    <style:style style:name="T965" style:parent-style-name="預設段落字型" style:family="text">
      <style:text-properties style:font-name="標楷體"/>
    </style:style>
    <style:style style:name="T966" style:parent-style-name="預設段落字型" style:family="text">
      <style:text-properties style:font-name="標楷體"/>
    </style:style>
    <style:style style:name="T967" style:parent-style-name="預設段落字型" style:family="text">
      <style:text-properties style:font-name="標楷體"/>
    </style:style>
    <style:style style:name="P968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969" style:parent-style-name="預設段落字型" style:family="text">
      <style:text-properties style:font-name="標楷體"/>
    </style:style>
    <style:style style:name="T970" style:parent-style-name="預設段落字型" style:family="text">
      <style:text-properties style:font-name="標楷體"/>
    </style:style>
    <style:style style:name="T971" style:parent-style-name="預設段落字型" style:family="text">
      <style:text-properties style:font-name="標楷體"/>
    </style:style>
    <style:style style:name="T972" style:parent-style-name="預設段落字型" style:family="text">
      <style:text-properties style:font-name="標楷體"/>
    </style:style>
    <style:style style:name="T973" style:parent-style-name="預設段落字型" style:family="text">
      <style:text-properties style:font-name="標楷體"/>
    </style:style>
    <style:style style:name="T974" style:parent-style-name="預設段落字型" style:family="text">
      <style:text-properties style:font-name="標楷體"/>
    </style:style>
    <style:style style:name="P975" style:parent-style-name="內文" style:family="paragraph">
      <style:paragraph-properties style:line-height-at-least="0.2777in"/>
    </style:style>
    <style:style style:name="P976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77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978" style:parent-style-name="預設段落字型" style:family="text">
      <style:text-properties style:font-name="標楷體" style:font-name-asian="標楷體" style:font-name-complex="Times New Roman"/>
    </style:style>
    <style:style style:name="T979" style:parent-style-name="預設段落字型" style:family="text">
      <style:text-properties style:font-name="標楷體" style:font-name-asian="標楷體" style:font-name-complex="Times New Roman"/>
    </style:style>
    <style:style style:name="T980" style:parent-style-name="預設段落字型" style:family="text">
      <style:text-properties style:font-name="標楷體" style:font-name-asian="標楷體" style:font-name-complex="Times New Roman"/>
    </style:style>
    <style:style style:name="T98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982" style:parent-style-name="預設段落字型" style:family="text">
      <style:text-properties style:font-name="標楷體" style:font-name-asian="標楷體" style:font-name-complex="Arial"/>
    </style:style>
    <style:style style:name="P983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984" style:parent-style-name="預設段落字型" style:family="text">
      <style:text-properties style:font-name="標楷體" style:font-name-asian="標楷體" style:font-name-complex="Arial"/>
    </style:style>
    <style:style style:name="T98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986" style:parent-style-name="預設段落字型" style:family="text">
      <style:text-properties style:font-name="標楷體" style:font-name-asian="標楷體" style:font-name-complex="Arial"/>
    </style:style>
    <style:style style:name="T987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988" style:parent-style-name="預設段落字型" style:family="text">
      <style:text-properties style:font-name="標楷體" style:font-name-asian="標楷體" style:font-name-complex="Arial"/>
    </style:style>
    <style:style style:name="P989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990" style:parent-style-name="預設段落字型" style:family="text">
      <style:text-properties style:font-name="標楷體" style:font-name-asian="標楷體" style:font-name-complex="Arial"/>
    </style:style>
    <style:style style:name="T991" style:parent-style-name="預設段落字型" style:family="text">
      <style:text-properties style:font-name="標楷體" style:font-name-asian="標楷體" style:font-name-complex="Arial"/>
    </style:style>
    <style:style style:name="T992" style:parent-style-name="預設段落字型" style:family="text">
      <style:text-properties style:font-name="標楷體" style:font-name-asian="標楷體" style:font-name-complex="Arial"/>
    </style:style>
    <style:style style:name="T99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994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995" style:parent-style-name="預設段落字型" style:family="text">
      <style:text-properties style:font-name="標楷體" style:font-name-asian="標楷體" style:font-name-complex="Times New Roman"/>
    </style:style>
    <style:style style:name="T996" style:parent-style-name="預設段落字型" style:family="text">
      <style:text-properties style:font-name="標楷體" style:font-name-asian="標楷體" style:font-name-complex="Times New Roman"/>
    </style:style>
    <style:style style:name="T997" style:parent-style-name="預設段落字型" style:family="text">
      <style:text-properties style:font-name="標楷體" style:font-name-asian="標楷體" style:font-name-complex="Times New Roman"/>
    </style:style>
    <style:style style:name="T99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999" style:parent-style-name="預設段落字型" style:family="text">
      <style:text-properties style:font-name="標楷體" style:font-name-asian="標楷體" style:font-name-complex="Arial"/>
    </style:style>
    <style:style style:name="P1000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1001" style:parent-style-name="預設段落字型" style:family="text">
      <style:text-properties style:font-name="標楷體" style:font-name-asian="標楷體" style:font-name-complex="Arial"/>
    </style:style>
    <style:style style:name="T1002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003" style:parent-style-name="預設段落字型" style:family="text">
      <style:text-properties style:font-name="標楷體" style:font-name-asian="標楷體" style:font-name-complex="Arial"/>
    </style:style>
    <style:style style:name="T100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005" style:parent-style-name="預設段落字型" style:family="text">
      <style:text-properties style:font-name="標楷體" style:font-name-asian="標楷體" style:font-name-complex="Arial"/>
    </style:style>
    <style:style style:name="P1006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1007" style:parent-style-name="預設段落字型" style:family="text">
      <style:text-properties style:font-name="標楷體" style:font-name-asian="標楷體" style:font-name-complex="Arial"/>
    </style:style>
    <style:style style:name="T100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009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010" style:parent-style-name="預設段落字型" style:family="text">
      <style:text-properties style:font-name="標楷體" style:font-name-asian="標楷體" style:font-name-complex="Arial"/>
    </style:style>
    <style:style style:name="T101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012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013" style:parent-style-name="預設段落字型" style:family="text">
      <style:text-properties style:font-name="標楷體" style:font-name-asian="標楷體" style:font-name-complex="Times New Roman"/>
    </style:style>
    <style:style style:name="T1014" style:parent-style-name="預設段落字型" style:family="text">
      <style:text-properties style:font-name="標楷體" style:font-name-asian="標楷體" style:font-name-complex="Times New Roman"/>
    </style:style>
    <style:style style:name="T1015" style:parent-style-name="預設段落字型" style:family="text">
      <style:text-properties style:font-name="標楷體" style:font-name-asian="標楷體" style:font-name-complex="Times New Roman"/>
    </style:style>
    <style:style style:name="T1016" style:parent-style-name="預設段落字型" style:family="text">
      <style:text-properties style:font-name="標楷體" style:font-name-asian="標楷體" style:font-name-complex="Arial"/>
    </style:style>
    <style:style style:name="P1017" style:parent-style-name="內文Web" style:family="paragraph">
      <style:paragraph-properties style:vertical-align="baseline" fo:margin-top="0in" fo:margin-bottom="0.125in" style:line-height-at-least="0.2777in" fo:margin-left="0.6868in" fo:background-color="#FFFFFF">
        <style:tab-stops/>
      </style:paragraph-properties>
      <style:text-properties style:font-name="標楷體" style:font-name-asian="標楷體" style:font-name-complex="Arial"/>
    </style:style>
    <style:style style:name="TableColumn1019" style:family="table-column">
      <style:table-column-properties style:column-width="1.0055in"/>
    </style:style>
    <style:style style:name="TableColumn1020" style:family="table-column">
      <style:table-column-properties style:column-width="2.4381in"/>
    </style:style>
    <style:style style:name="TableColumn1021" style:family="table-column">
      <style:table-column-properties style:column-width="2.1444in"/>
    </style:style>
    <style:style style:name="TableColumn1022" style:family="table-column">
      <style:table-column-properties style:column-width="2.7819in"/>
    </style:style>
    <style:style style:name="Table1018" style:family="table">
      <style:table-properties style:width="8.3701in" fo:margin-left="0in" table:align="center"/>
    </style:style>
    <style:style style:name="TableRow1023" style:family="table-row">
      <style:table-row-properties/>
    </style:style>
    <style:style style:name="TableCell10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025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7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9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31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Row1032" style:family="table-row">
      <style:table-row-properties/>
    </style:style>
    <style:style style:name="TableCell103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034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036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038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3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40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P1041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042" style:parent-style-name="預設段落字型" style:family="text">
      <style:text-properties style:font-name="標楷體" style:font-name-asian="標楷體" style:font-name-complex="Times New Roman"/>
    </style:style>
    <style:style style:name="T1043" style:parent-style-name="預設段落字型" style:family="text">
      <style:text-properties style:font-name="標楷體" style:font-name-asian="標楷體" style:font-name-complex="Times New Roman"/>
    </style:style>
    <style:style style:name="T1044" style:parent-style-name="預設段落字型" style:family="text">
      <style:text-properties style:font-name="標楷體" style:font-name-asian="標楷體" style:font-name-complex="Times New Roman"/>
    </style:style>
    <style:style style:name="T1045" style:parent-style-name="預設段落字型" style:family="text">
      <style:text-properties style:font-name="標楷體" style:font-name-asian="標楷體" style:font-name-complex="Arial"/>
    </style:style>
    <style:style style:name="T1046" style:parent-style-name="預設段落字型" style:family="text">
      <style:text-properties style:font-name="標楷體" style:font-name-asian="標楷體" style:font-name-complex="Arial"/>
    </style:style>
    <style:style style:name="P1047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048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049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050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051" style:parent-style-name="內文Web" style:family="paragraph">
      <style:paragraph-properties style:vertical-align="baseline" fo:margin-top="0in" fo:margin-bottom="0.125in" style:line-height-at-least="0.2777in" fo:margin-left="0.6881in" fo:text-indent="-0.6881in" fo:background-color="#FFFFFF">
        <style:tab-stops/>
      </style:paragraph-properties>
    </style:style>
    <style:style style:name="T1052" style:parent-style-name="預設段落字型" style:family="text">
      <style:text-properties style:font-name="標楷體" style:font-name-asian="標楷體" style:font-name-complex="Times New Roman"/>
    </style:style>
    <style:style style:name="T1053" style:parent-style-name="預設段落字型" style:family="text">
      <style:text-properties style:font-name="標楷體" style:font-name-asian="標楷體" style:font-name-complex="Times New Roman"/>
    </style:style>
    <style:style style:name="T1054" style:parent-style-name="預設段落字型" style:family="text">
      <style:text-properties style:font-name="標楷體" style:font-name-asian="標楷體" style:font-name-complex="Times New Roman"/>
    </style:style>
    <style:style style:name="T105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056" style:parent-style-name="預設段落字型" style:family="text">
      <style:text-properties style:font-name="標楷體" style:font-name-asian="標楷體" style:font-name-complex="Arial"/>
    </style:style>
    <style:style style:name="TableColumn1058" style:family="table-column">
      <style:table-column-properties style:column-width="1.877in"/>
    </style:style>
    <style:style style:name="TableColumn1059" style:family="table-column">
      <style:table-column-properties style:column-width="3.3736in"/>
    </style:style>
    <style:style style:name="TableColumn1060" style:family="table-column">
      <style:table-column-properties style:column-width="3.3312in"/>
    </style:style>
    <style:style style:name="Table1057" style:family="table">
      <style:table-properties style:width="8.5819in" fo:margin-left="0.3347in" table:align="left"/>
    </style:style>
    <style:style style:name="TableRow1061" style:family="table-row">
      <style:table-row-properties/>
    </style:style>
    <style:style style:name="TableCell106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063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5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6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67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Row1068" style:family="table-row">
      <style:table-row-properties/>
    </style:style>
    <style:style style:name="TableCell10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070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71" style:parent-style-name="預設段落字型" style:family="text">
      <style:text-properties style:font-name="標楷體" style:font-name-asian="標楷體" style:font-name-complex="Arial"/>
    </style:style>
    <style:style style:name="T1072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7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Cell10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77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7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Row1079" style:family="table-row">
      <style:table-row-properties/>
    </style:style>
    <style:style style:name="TableCell10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081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8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Cell10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86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87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Row1088" style:family="table-row">
      <style:table-row-properties/>
    </style:style>
    <style:style style:name="TableCell10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090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9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Cell10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95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096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Row1097" style:family="table-row">
      <style:table-row-properties/>
    </style:style>
    <style:style style:name="TableCell109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099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/>
    </style:style>
    <style:style style:name="TableCell11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101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  <style:text-properties style:font-name="標楷體" style:font-name-asian="標楷體" style:font-name-complex="Arial" style:language-asian="zh" style:country-asian="HK"/>
    </style:style>
    <style:style style:name="TableCell110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03" style:parent-style-name="內文Web" style:family="paragraph">
      <style:paragraph-properties fo:text-align="center" style:vertical-align="baseline" fo:margin-top="0in" fo:margin-bottom="0in" style:line-height-at-least="0.2777in" fo:margin-left="0.6881in" fo:text-indent="-0.6881in">
        <style:tab-stops/>
      </style:paragraph-properties>
    </style:style>
    <style:style style:name="T110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105" style:parent-style-name="頁首" style:family="paragraph">
      <style:paragraph-properties style:line-height-at-least="0.2777in" fo:margin-left="0.5736in" fo:text-indent="-0.5736in">
        <style:tab-stops>
          <style:tab-stop style:type="right" style:position="-2.7395in"/>
        </style:tab-stops>
      </style:paragraph-properties>
      <style:text-properties style:font-name="標楷體" style:font-name-asian="標楷體" style:font-size-complex="12pt" style:language-asian="zh" style:country-asian="TW"/>
    </style:style>
    <style:style style:name="P1106" style:parent-style-name="頁首" style:family="paragraph">
      <style:paragraph-properties style:line-height-at-least="0.2777in" fo:margin-left="0.6881in" fo:margin-right="0.275in" fo:text-indent="-0.6881in">
        <style:tab-stops>
          <style:tab-stop style:type="right" style:position="-2.8541in"/>
        </style:tab-stops>
      </style:paragraph-properties>
    </style:style>
    <style:style style:name="T1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0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T1111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T1112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T1113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T1114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T1115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P1116" style:parent-style-name="頁首" style:family="paragraph">
      <style:paragraph-properties style:line-height-at-least="0.2777in" fo:margin-left="0.6868in" fo:margin-right="0.275in" fo:text-indent="0.0013in">
        <style:tab-stops>
          <style:tab-stop style:type="right" style:position="-2.8527in"/>
        </style:tab-stops>
      </style:paragraph-properties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P1117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118" style:parent-style-name="預設段落字型" style:family="text">
      <style:text-properties style:font-name="標楷體" style:font-name-asian="標楷體" style:font-name-complex="Times New Roman"/>
    </style:style>
    <style:style style:name="T1119" style:parent-style-name="預設段落字型" style:family="text">
      <style:text-properties style:font-name="標楷體" style:font-name-asian="標楷體" style:font-name-complex="Times New Roman"/>
    </style:style>
    <style:style style:name="T1120" style:parent-style-name="預設段落字型" style:family="text">
      <style:text-properties style:font-name="標楷體" style:font-name-asian="標楷體" style:font-name-complex="Times New Roman"/>
    </style:style>
    <style:style style:name="T112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2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6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7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29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30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3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32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133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 style:language-asian="zh" style:country-asian="HK"/>
    </style:style>
    <style:style style:name="P1134" style:parent-style-name="頁首" style:family="paragraph">
      <style:paragraph-properties style:line-height-at-least="0.2777in" fo:margin-left="0.6881in" fo:text-indent="-0.6881in">
        <style:tab-stops>
          <style:tab-stop style:type="right" style:position="-2.8541in"/>
        </style:tab-stops>
      </style:paragraph-properties>
    </style:style>
    <style:style style:name="T11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1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38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P1139" style:parent-style-name="頁首" style:family="paragraph">
      <style:paragraph-properties style:line-height-at-least="0.2777in" fo:margin-left="0.6868in" fo:text-indent="0.0013in">
        <style:tab-stops>
          <style:tab-stop style:type="right" style:position="-2.8527in"/>
        </style:tab-stops>
      </style:paragraph-properties>
    </style:style>
    <style:style style:name="T1140" style:parent-style-name="預設段落字型" style:family="text"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P1141" style:parent-style-name="頁首" style:family="paragraph">
      <style:paragraph-properties style:line-height-at-least="0.2777in" fo:margin-left="0.6868in" fo:text-indent="0.0013in">
        <style:tab-stops>
          <style:tab-stop style:type="right" style:position="-2.8527in"/>
        </style:tab-stops>
      </style:paragraph-properties>
      <style:text-properties style:font-name="標楷體" style:font-name-asian="標楷體" style:font-name-complex="Arial" style:letter-kerning="false" fo:font-size="12pt" style:font-size-asian="12pt" style:font-size-complex="12pt"/>
    </style:style>
    <style:style style:name="P1142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143" style:parent-style-name="預設段落字型" style:family="text">
      <style:text-properties style:font-name="標楷體" style:font-name-asian="標楷體" style:font-name-complex="Times New Roman"/>
    </style:style>
    <style:style style:name="T1144" style:parent-style-name="預設段落字型" style:family="text">
      <style:text-properties style:font-name="標楷體" style:font-name-asian="標楷體" style:font-name-complex="Times New Roman"/>
    </style:style>
    <style:style style:name="T1145" style:parent-style-name="預設段落字型" style:family="text">
      <style:text-properties style:font-name="標楷體" style:font-name-asian="標楷體" style:font-name-complex="Times New Roman"/>
    </style:style>
    <style:style style:name="T1146" style:parent-style-name="預設段落字型" style:family="text">
      <style:text-properties style:font-name="標楷體" style:font-name-asian="標楷體" style:font-name-complex="Arial"/>
    </style:style>
    <style:style style:name="P1147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148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149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150" style:parent-style-name="預設段落字型" style:family="text">
      <style:text-properties style:font-name="標楷體" style:font-name-asian="標楷體" style:font-name-complex="Times New Roman"/>
    </style:style>
    <style:style style:name="T1151" style:parent-style-name="預設段落字型" style:family="text">
      <style:text-properties style:font-name="標楷體" style:font-name-asian="標楷體" style:font-name-complex="Times New Roman"/>
    </style:style>
    <style:style style:name="T1152" style:parent-style-name="預設段落字型" style:family="text">
      <style:text-properties style:font-name="標楷體" style:font-name-asian="標楷體" style:font-name-complex="Times New Roman"/>
    </style:style>
    <style:style style:name="T115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54" style:parent-style-name="預設段落字型" style:family="text">
      <style:text-properties style:font-name="標楷體" style:font-name-asian="標楷體" style:font-name-complex="Arial"/>
    </style:style>
    <style:style style:name="T115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56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 style:language-asian="zh" style:country-asian="HK"/>
    </style:style>
    <style:style style:name="T1157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58" style:parent-style-name="預設段落字型" style:family="text">
      <style:text-properties style:font-name="標楷體" style:font-name-asian="標楷體" style:font-name-complex="Arial"/>
    </style:style>
    <style:style style:name="T1159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60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 style:language-asian="zh" style:country-asian="HK"/>
    </style:style>
    <style:style style:name="T116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62" style:parent-style-name="預設段落字型" style:family="text">
      <style:text-properties style:font-name="標楷體" style:font-name-asian="標楷體" style:font-name-complex="Arial"/>
    </style:style>
    <style:style style:name="T116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64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 style:language-asian="zh" style:country-asian="HK"/>
    </style:style>
    <style:style style:name="T116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166" style:parent-style-name="預設段落字型" style:family="text">
      <style:text-properties style:font-name="標楷體" style:font-name-asian="標楷體" style:font-name-complex="Arial"/>
    </style:style>
    <style:style style:name="T1167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1168" style:parent-style-name="預設段落字型" style:family="text">
      <style:text-properties style:font-name="標楷體" style:font-name-asian="標楷體" style:font-name-complex="Arial"/>
    </style:style>
    <style:style style:name="P1169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170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171" style:parent-style-name="預設段落字型" style:family="text">
      <style:text-properties style:font-name="標楷體" style:font-name-asian="標楷體" style:font-name-complex="Times New Roman"/>
    </style:style>
    <style:style style:name="T1172" style:parent-style-name="預設段落字型" style:family="text">
      <style:text-properties style:font-name="標楷體" style:font-name-asian="標楷體" style:font-name-complex="Times New Roman"/>
    </style:style>
    <style:style style:name="T1173" style:parent-style-name="預設段落字型" style:family="text">
      <style:text-properties style:font-name="標楷體" style:font-name-asian="標楷體" style:font-name-complex="Times New Roman"/>
    </style:style>
    <style:style style:name="T1174" style:parent-style-name="預設段落字型" style:family="text">
      <style:text-properties style:font-name="標楷體" style:font-name-asian="標楷體" style:font-name-complex="Arial"/>
    </style:style>
    <style:style style:name="P1175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176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177" style:parent-style-name="預設段落字型" style:family="text">
      <style:text-properties style:font-name="標楷體" style:font-name-asian="標楷體" style:font-name-complex="Times New Roman"/>
    </style:style>
    <style:style style:name="T1178" style:parent-style-name="預設段落字型" style:family="text">
      <style:text-properties style:font-name="標楷體" style:font-name-asian="標楷體" style:font-name-complex="Times New Roman"/>
    </style:style>
    <style:style style:name="T1179" style:parent-style-name="預設段落字型" style:family="text">
      <style:text-properties style:font-name="標楷體" style:font-name-asian="標楷體" style:font-name-complex="Times New Roman"/>
    </style:style>
    <style:style style:name="T1180" style:parent-style-name="預設段落字型" style:family="text">
      <style:text-properties style:font-name="標楷體" style:font-name-asian="標楷體" style:font-name-complex="Arial"/>
    </style:style>
    <style:style style:name="P1181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182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  <style:text-properties style:font-name="標楷體" style:font-name-asian="標楷體" style:font-name-complex="Arial"/>
    </style:style>
    <style:style style:name="P1183" style:parent-style-name="內文Web" style:family="paragraph">
      <style:paragraph-properties style:vertical-align="baseline" fo:margin-top="0in" fo:margin-bottom="0in" style:line-height-at-least="0.2777in" fo:background-color="#FFFFFF"/>
    </style:style>
    <style:style style:name="T1184" style:parent-style-name="預設段落字型" style:family="text">
      <style:text-properties style:font-name="標楷體" style:font-name-asian="標楷體" style:font-name-complex="Arial"/>
    </style:style>
    <style:style style:name="T118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ableColumn1187" style:family="table-column">
      <style:table-column-properties style:column-width="8.5819in"/>
    </style:style>
    <style:style style:name="Table1186" style:family="table">
      <style:table-properties style:width="8.5819in" fo:margin-left="0.3347in" table:align="left"/>
    </style:style>
    <style:style style:name="TableRow1188" style:family="table-row">
      <style:table-row-properties style:min-row-height="1.9284in"/>
    </style:style>
    <style:style style:name="TableCell118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90" style:parent-style-name="內文Web" style:family="paragraph">
      <style:paragraph-properties style:vertical-align="baseline" fo:margin-top="0in" fo:margin-bottom="0in" style:line-height-at-least="0.3055in" fo:margin-left="0.1583in" fo:margin-right="0.2201in" fo:text-indent="0.2951in">
        <style:tab-stops/>
      </style:paragraph-properties>
    </style:style>
    <style:style style:name="T1191" style:parent-style-name="預設段落字型" style:family="text">
      <style:text-properties style:font-name="標楷體" style:font-name-asian="標楷體" fo:background-color="#FFFFFF" style:language-asian="zh" style:country-asian="HK"/>
    </style:style>
    <style:style style:name="T1192" style:parent-style-name="預設段落字型" style:family="text">
      <style:text-properties style:font-name="標楷體" style:font-name-asian="標楷體" fo:background-color="#FFFFFF"/>
    </style:style>
    <style:style style:name="T1193" style:parent-style-name="預設段落字型" style:family="text">
      <style:text-properties style:font-name="標楷體" style:font-name-asian="標楷體" fo:background-color="#FFFFFF" style:language-asian="zh" style:country-asian="HK"/>
    </style:style>
    <style:style style:name="T1194" style:parent-style-name="預設段落字型" style:family="text">
      <style:text-properties style:font-name="標楷體" style:font-name-asian="標楷體" fo:background-color="#FFFFFF"/>
    </style:style>
    <style:style style:name="T1195" style:parent-style-name="預設段落字型" style:family="text">
      <style:text-properties style:font-name="標楷體" style:font-name-asian="標楷體" fo:background-color="#FFFFFF"/>
    </style:style>
    <style:style style:name="T1196" style:parent-style-name="預設段落字型" style:family="text">
      <style:text-properties style:font-name="標楷體" style:font-name-asian="標楷體" fo:background-color="#FFFFFF" style:language-asian="zh" style:country-asian="HK"/>
    </style:style>
    <style:style style:name="T1197" style:parent-style-name="預設段落字型" style:family="text">
      <style:text-properties style:font-name="標楷體" style:font-name-asian="標楷體" fo:background-color="#FFFFFF"/>
    </style:style>
    <style:style style:name="T1198" style:parent-style-name="預設段落字型" style:family="text">
      <style:text-properties style:font-name="標楷體" style:font-name-asian="標楷體" fo:background-color="#FFFFFF" style:language-asian="zh" style:country-asian="HK"/>
    </style:style>
    <style:style style:name="T1199" style:parent-style-name="預設段落字型" style:family="text">
      <style:text-properties style:font-name="標楷體" style:font-name-asian="標楷體" fo:background-color="#FFFFFF"/>
    </style:style>
    <style:style style:name="T1200" style:parent-style-name="預設段落字型" style:family="text">
      <style:text-properties style:font-name="標楷體" style:font-name-asian="標楷體" fo:background-color="#FFFFFF" style:language-asian="zh" style:country-asian="HK"/>
    </style:style>
    <style:style style:name="T1201" style:parent-style-name="預設段落字型" style:family="text">
      <style:text-properties style:font-name="標楷體" style:font-name-asian="標楷體" fo:background-color="#FFFFFF"/>
    </style:style>
    <style:style style:name="T1202" style:parent-style-name="預設段落字型" style:family="text">
      <style:text-properties style:font-name="標楷體" style:font-name-asian="標楷體" fo:background-color="#FFFFFF" style:language-asian="zh" style:country-asian="HK"/>
    </style:style>
    <style:style style:name="P1203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204" style:parent-style-name="預設段落字型" style:family="text">
      <style:text-properties style:font-name="標楷體" style:font-name-asian="標楷體" style:font-name-complex="Times New Roman"/>
    </style:style>
    <style:style style:name="T1205" style:parent-style-name="預設段落字型" style:family="text">
      <style:text-properties style:font-name="標楷體" style:font-name-asian="標楷體" style:font-name-complex="Times New Roman"/>
    </style:style>
    <style:style style:name="T1206" style:parent-style-name="預設段落字型" style:family="text">
      <style:text-properties style:font-name="標楷體" style:font-name-asian="標楷體" style:font-name-complex="Times New Roman"/>
    </style:style>
    <style:style style:name="T1207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08" style:parent-style-name="預設段落字型" style:family="text">
      <style:text-properties style:font-name="標楷體" style:font-name-asian="標楷體" style:font-name-complex="Arial"/>
    </style:style>
    <style:style style:name="T1209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10" style:parent-style-name="預設段落字型" style:family="text">
      <style:text-properties style:font-name="標楷體" style:font-name-asian="標楷體" style:font-name-complex="Arial"/>
    </style:style>
    <style:style style:name="T121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12" style:parent-style-name="預設段落字型" style:family="text">
      <style:text-properties style:font-name="標楷體" style:font-name-asian="標楷體" style:font-name-complex="Arial"/>
    </style:style>
    <style:style style:name="T121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14" style:parent-style-name="預設段落字型" style:family="text">
      <style:text-properties style:font-name="標楷體" style:font-name-asian="標楷體" style:font-name-complex="Arial"/>
    </style:style>
    <style:style style:name="T1215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216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217" style:parent-style-name="預設段落字型" style:family="text">
      <style:text-properties style:font-name="標楷體" style:font-name-asian="標楷體" style:font-name-complex="Times New Roman"/>
    </style:style>
    <style:style style:name="T1218" style:parent-style-name="預設段落字型" style:family="text">
      <style:text-properties style:font-name="標楷體" style:font-name-asian="標楷體" style:font-name-complex="Times New Roman"/>
    </style:style>
    <style:style style:name="T1219" style:parent-style-name="預設段落字型" style:family="text">
      <style:text-properties style:font-name="標楷體" style:font-name-asian="標楷體" style:font-name-complex="Times New Roman"/>
    </style:style>
    <style:style style:name="T1220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21" style:parent-style-name="預設段落字型" style:family="text">
      <style:text-properties style:font-name="標楷體" style:font-name-asian="標楷體" style:font-name-complex="Arial"/>
    </style:style>
    <style:style style:name="T1222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23" style:parent-style-name="預設段落字型" style:family="text">
      <style:text-properties style:font-name="標楷體" style:font-name-asian="標楷體" style:font-name-complex="Arial"/>
    </style:style>
    <style:style style:name="T122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25" style:parent-style-name="預設段落字型" style:family="text">
      <style:text-properties style:font-name="標楷體" style:font-name-asian="標楷體" style:font-name-complex="Arial"/>
    </style:style>
    <style:style style:name="P1226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1227" style:parent-style-name="預設段落字型" style:family="text">
      <style:text-properties style:font-name="標楷體" style:font-name-asian="標楷體" style:font-name-complex="Arial"/>
    </style:style>
    <style:style style:name="T122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29" style:parent-style-name="預設段落字型" style:family="text">
      <style:text-properties style:font-name="標楷體" style:font-name-asian="標楷體" style:font-name-complex="Arial"/>
    </style:style>
    <style:style style:name="T1230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31" style:parent-style-name="預設段落字型" style:family="text">
      <style:text-properties style:font-name="標楷體" style:font-name-asian="標楷體" style:font-name-complex="Arial"/>
    </style:style>
    <style:style style:name="P1232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1233" style:parent-style-name="預設段落字型" style:family="text">
      <style:text-properties style:font-name="標楷體" style:font-name-asian="標楷體" style:font-name-complex="Arial"/>
    </style:style>
    <style:style style:name="T123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35" style:parent-style-name="預設段落字型" style:family="text">
      <style:text-properties style:font-name="標楷體" style:font-name-asian="標楷體" style:font-name-complex="Arial"/>
    </style:style>
    <style:style style:name="T1236" style:parent-style-name="預設段落字型" style:family="text">
      <style:text-properties style:font-name="標楷體" style:font-name-asian="標楷體" style:font-name-complex="Arial"/>
    </style:style>
    <style:style style:name="T1237" style:parent-style-name="預設段落字型" style:family="text">
      <style:text-properties style:font-name="標楷體" style:font-name-asian="標楷體" style:font-name-complex="Arial"/>
    </style:style>
    <style:style style:name="T123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239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240" style:parent-style-name="預設段落字型" style:family="text">
      <style:text-properties style:font-name="標楷體" style:font-name-asian="標楷體" style:font-name-complex="Times New Roman"/>
    </style:style>
    <style:style style:name="T1241" style:parent-style-name="預設段落字型" style:family="text">
      <style:text-properties style:font-name="標楷體" style:font-name-asian="標楷體" style:font-name-complex="Times New Roman"/>
    </style:style>
    <style:style style:name="T1242" style:parent-style-name="預設段落字型" style:family="text">
      <style:text-properties style:font-name="標楷體" style:font-name-asian="標楷體" style:font-name-complex="Times New Roman"/>
    </style:style>
    <style:style style:name="T124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44" style:parent-style-name="預設段落字型" style:family="text">
      <style:text-properties style:font-name="標楷體" style:font-name-asian="標楷體" style:font-name-complex="Arial"/>
    </style:style>
    <style:style style:name="P1245" style:parent-style-name="內文Web" style:family="paragraph">
      <style:paragraph-properties style:vertical-align="baseline" fo:margin-top="0in" fo:margin-bottom="0in" style:line-height-at-least="0.2777in" fo:margin-left="0.6868in" fo:text-indent="0.0013in" fo:background-color="#FFFFFF">
        <style:tab-stops/>
      </style:paragraph-properties>
    </style:style>
    <style:style style:name="T1246" style:parent-style-name="預設段落字型" style:family="text">
      <style:text-properties style:font-name="標楷體" style:font-name-asian="標楷體" style:font-name-complex="Arial"/>
    </style:style>
    <style:style style:name="T1247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48" style:parent-style-name="預設段落字型" style:family="text">
      <style:text-properties style:font-name="標楷體" style:font-name-asian="標楷體" style:font-name-complex="Arial"/>
    </style:style>
    <style:style style:name="T1249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50" style:parent-style-name="預設段落字型" style:family="text">
      <style:text-properties style:font-name="標楷體" style:font-name-asian="標楷體" style:font-name-complex="Arial"/>
    </style:style>
    <style:style style:name="T1251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52" style:parent-style-name="預設段落字型" style:family="text">
      <style:text-properties style:font-name="標楷體" style:font-name-asian="標楷體" style:font-name-complex="Arial"/>
    </style:style>
    <style:style style:name="T1253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254" style:parent-style-name="內文Web" style:family="paragraph">
      <style:paragraph-properties style:vertical-align="baseline" fo:margin-top="0in" fo:margin-bottom="0in" style:line-height-at-least="0.2777in" fo:margin-left="0.6881in" fo:text-indent="-0.6881in" fo:background-color="#FFFFFF">
        <style:tab-stops/>
      </style:paragraph-properties>
    </style:style>
    <style:style style:name="T1255" style:parent-style-name="預設段落字型" style:family="text">
      <style:text-properties style:font-name="標楷體" style:font-name-asian="標楷體" style:font-name-complex="Times New Roman"/>
    </style:style>
    <style:style style:name="T1256" style:parent-style-name="預設段落字型" style:family="text">
      <style:text-properties style:font-name="標楷體" style:font-name-asian="標楷體" style:font-name-complex="Times New Roman"/>
    </style:style>
    <style:style style:name="T1257" style:parent-style-name="預設段落字型" style:family="text">
      <style:text-properties style:font-name="標楷體" style:font-name-asian="標楷體" style:font-name-complex="Times New Roman"/>
    </style:style>
    <style:style style:name="T125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59" style:parent-style-name="預設段落字型" style:family="text">
      <style:text-properties style:font-name="標楷體" style:font-name-asian="標楷體" style:font-name-complex="Arial"/>
    </style:style>
    <style:style style:name="T1260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61" style:parent-style-name="預設段落字型" style:family="text">
      <style:text-properties style:font-name="標楷體" style:font-name-asian="標楷體" style:font-name-complex="Arial"/>
    </style:style>
    <style:style style:name="T1262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63" style:parent-style-name="預設段落字型" style:family="text">
      <style:text-properties style:font-name="標楷體" style:font-name-asian="標楷體" style:font-name-complex="Arial"/>
    </style:style>
    <style:style style:name="T1264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65" style:parent-style-name="預設段落字型" style:family="text">
      <style:text-properties style:font-name="標楷體" style:font-name-asian="標楷體" style:font-name-complex="Arial"/>
    </style:style>
    <style:style style:name="T1266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67" style:parent-style-name="預設段落字型" style:family="text">
      <style:text-properties style:font-name="標楷體" style:font-name-asian="標楷體" style:font-name-complex="Arial"/>
    </style:style>
    <style:style style:name="T1268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T1269" style:parent-style-name="預設段落字型" style:family="text">
      <style:text-properties style:font-name="標楷體" style:font-name-asian="標楷體" style:font-name-complex="Arial"/>
    </style:style>
    <style:style style:name="T1270" style:parent-style-name="預設段落字型" style:family="text">
      <style:text-properties style:font-name="標楷體" style:font-name-asian="標楷體" style:font-name-complex="Arial" style:language-asian="zh" style:country-asian="HK"/>
    </style:style>
    <style:style style:name="P127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72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1279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80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81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82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T1283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284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新北市立溪崑國民中學</text:span><text:span text:style-name="T9">10</text:span><text:span text:style-name="T10">5</text:span><text:span text:style-name="T11">學年度第</text:span><text:span text:style-name="T12">一</text:span><text:span text:style-name="T13">學期第</text:span><text:span text:style-name="T14">三</text:span><text:span text:style-name="T15">次定期評量</text:span><text:span text:style-name="T16">社會</text:span><text:span text:style-name="T17">科試卷</text:span></text:p>
      <text:p text:style-name="P18"><text:span text:style-name="T19">　　</text:span><text:span text:style-name="T20"><text:s text:c="8"/></text:span><text:span text:style-name="T21">　　　　　　　　</text:span><text:span text:style-name="T22"><text:s/></text:span><text:span text:style-name="T23"><text:s/></text:span><text:span text:style-name="T24">七年級</text:span><text:span text:style-name="T25">　　　</text:span><text:span text:style-name="T26">班座號</text:span><text:span text:style-name="T27">　　　</text:span><text:span text:style-name="T28">姓名</text:span><text:span text:style-name="T29"><text:s text:c="14"/></text:span></text:p>
      <text:p text:style-name="P30"><text:span text:style-name="T31"><draw:connector draw:type="line" svg:x1="0.02361in" svg:y1="0.07014in" svg:x2="9.00278in" svg:y2="0.07014in" draw:z-index="251659264" draw:id="id0" draw:style-name="a0" draw:name="Line 2" text:anchor-type="paragraph"><svg:title/><svg:desc/></draw:connector></text:span></text:p>
      <text:p text:style-name="P32">地理科</text:p>
      <text:p text:style-name="P33"><text:span text:style-name="T34">( <text:s text:c="2"/>) 1、</text:span><text:span text:style-name="T35">地球上的水資源以液態</text:span><text:span text:style-name="T36">、</text:span><text:span text:style-name="T37">氣態</text:span><text:span text:style-name="T38">、</text:span><text:span text:style-name="T39">固態散布在各地</text:span><text:span text:style-name="T40">。</text:span><text:span text:style-name="T41">水在大氣</text:span><text:span text:style-name="T42">、</text:span><text:span text:style-name="T43">海洋</text:span><text:span text:style-name="T44">、</text:span><text:span text:style-name="T45">陸地中以不同型態變化</text:span><text:span text:style-name="T46">，</text:span><text:span text:style-name="T47">周而復始持續進行著</text:span><text:span text:style-name="T48">，</text:span><text:span text:style-name="T49">這過程稱為</text:span><text:span text:style-name="T50">【</text:span><text:span text:style-name="T51">水循環</text:span><text:span text:style-name="T52">】。</text:span></text:p>
      <text:p text:style-name="P53"><text:span text:style-name="T54"><text:s text:c="8"/></text:span><text:span text:style-name="T55">水循環包含：</text:span><text:span text:style-name="T56">(</text:span><text:span text:style-name="T57">甲</text:span><text:span text:style-name="T58">)</text:span><text:span text:style-name="T59">蒸發散</text:span><text:span text:style-name="T60"><text:s text:c="2"/></text:span><text:span text:style-name="T61">(</text:span><text:span text:style-name="T62">乙</text:span><text:span text:style-name="T63">)</text:span><text:span text:style-name="T64">逕流</text:span><text:span text:style-name="T65"><text:s text:c="2"/></text:span><text:span text:style-name="T66">(</text:span><text:span text:style-name="T67">丙</text:span><text:span text:style-name="T68">)</text:span><text:span text:style-name="T69">降水</text:span><text:span text:style-name="T70"><text:s/>(</text:span><text:span text:style-name="T71">丁</text:span><text:span text:style-name="T72">)</text:span><text:span text:style-name="T73">凝結</text:span><text:span text:style-name="T74"><text:s/></text:span><text:span text:style-name="T75">等過程。</text:span></text:p>
      <text:p text:style-name="P76"><text:span text:style-name="T77">　　　　水循環</text:span><text:span text:style-name="T78"><text:s/></text:span><text:span text:style-name="T79">依【正確】的排列順序為何？</text:span><text:span text:style-name="T80">(</text:span><text:span text:style-name="T81">Ａ</text:span><text:span text:style-name="T82">)</text:span><text:span text:style-name="T83">甲丁乙丙　</text:span><text:span text:style-name="T84">(</text:span><text:span text:style-name="T85">Ｂ</text:span><text:span text:style-name="T86">)</text:span><text:span text:style-name="T87"><text:s/></text:span><text:span text:style-name="T88">乙丁丙甲</text:span><text:span text:style-name="T89"><text:s text:c="3"/></text:span><text:span text:style-name="T90">(</text:span><text:span text:style-name="T91">Ｃ</text:span><text:span text:style-name="T92">)</text:span><text:span text:style-name="T93">丁丙乙甲　</text:span><text:span text:style-name="T94">(</text:span><text:span text:style-name="T95">Ｄ</text:span><text:span text:style-name="T96">)</text:span><text:span text:style-name="T97">乙丙丁甲</text:span><text:span text:style-name="T98">。</text:span></text:p>
      <text:p text:style-name="P99"><text:span text:style-name="T100">( <text:s text:c="2"/>)<text:s/></text:span><text:span text:style-name="T101">2</text:span><text:span text:style-name="T102">、</text:span><text:span text:style-name="T103">台灣大小河川有１５０多條</text:span><text:span text:style-name="T104">，</text:span><text:span text:style-name="T105">其中河流長度較長</text:span><text:span text:style-name="T106">，</text:span><text:span text:style-name="T107">流域面積較大的主要河川有２１條</text:span><text:span text:style-name="T108">。</text:span></text:p>
      <text:p text:style-name="P109"><text:span text:style-name="T110">　　　　請問</text:span><text:span text:style-name="T111">：</text:span><text:span text:style-name="T112">有關台灣河川的敘述，下列何者</text:span><text:span text:style-name="T113">【</text:span><text:span text:style-name="T114">正確</text:span><text:span text:style-name="T115">】？</text:span><text:span text:style-name="T116">　</text:span><text:span text:style-name="T117"><text:s/></text:span></text:p>
      <text:p text:style-name="P118"><text:span text:style-name="T119">(</text:span><text:span text:style-name="T120">Ａ</text:span><text:span text:style-name="T121">)</text:span><text:span text:style-name="T122">濁水溪是全台水位最穩定河川　　　</text:span><text:span text:style-name="T123">（</text:span><text:span text:style-name="T124">Ｂ</text:span><text:span text:style-name="T125">)</text:span><text:span text:style-name="T126"><text:s/></text:span><text:span text:style-name="T127">高屏溪是台灣流域面積最大河川　</text:span><text:span text:style-name="T128"><text:s/></text:span></text:p>
      <text:p text:style-name="P129"><text:span text:style-name="T130">(</text:span><text:span text:style-name="T131">Ｃ</text:span><text:span text:style-name="T132">)</text:span><text:span text:style-name="T133"><text:s/></text:span><text:span text:style-name="T134">大甲溪是全台最長河川　</text:span><text:span text:style-name="T135"><text:s text:c="10"/></text:span><text:span text:style-name="T136">(</text:span><text:span text:style-name="T137">Ｄ</text:span><text:span text:style-name="T138">)</text:span><text:span text:style-name="T139">淡水河是水力發電最豐富河川</text:span><text:span text:style-name="T140">。</text:span></text:p>
      <text:p text:style-name="P141"><text:span text:style-name="T142">( <text:s text:c="2"/>)<text:s/></text:span><text:span text:style-name="T143">3</text:span><text:span text:style-name="T144">、</text:span><text:span text:style-name="T145">臺灣平均年降水量約</text:span><text:span text:style-name="T146">2</text:span><text:span text:style-name="T147">,</text:span><text:span text:style-name="T148">500mm</text:span><text:span text:style-name="T149">，但台灣每人每年可分配到用水量卻低於世界平均值</text:span><text:span text:style-name="T150">。</text:span></text:p>
      <text:p text:style-name="P151"><text:span text:style-name="T152">　　　　請問：下列選項中哪一個</text:span><text:span text:style-name="T153">【</text:span><text:span text:style-name="T154">不是</text:span><text:span text:style-name="T155">】</text:span><text:span text:style-name="T156">造成台灣水資源不足的原因？</text:span><text:span text:style-name="T157"><text:line-break/>(</text:span><text:span text:style-name="T158">Ａ</text:span><text:span text:style-name="T159">)</text:span><text:span text:style-name="T160">年雨量不足　　</text:span><text:span text:style-name="T161">(</text:span><text:span text:style-name="T162">Ｂ</text:span><text:span text:style-name="T163">)</text:span><text:span text:style-name="T164">人口密度高</text:span><text:span text:style-name="T165"><text:s/></text:span><text:span text:style-name="T166">　</text:span><text:span text:style-name="T167">(</text:span><text:span text:style-name="T168">Ｃ</text:span><text:span text:style-name="T169">)</text:span><text:span text:style-name="T170">降水時間與空間分布不均　　</text:span><text:span text:style-name="T171">(</text:span><text:span text:style-name="T172">Ｄ</text:span><text:span text:style-name="T173">)</text:span><text:span text:style-name="T174">河川坡陡流急</text:span><text:span text:style-name="T175">。</text:span></text:p>
      <text:p text:style-name="P176"><text:span text:style-name="T177">( <text:s text:c="2"/>)</text:span><text:span text:style-name="T178"><text:s/>4</text:span><text:span text:style-name="T179">、</text:span><text:span text:style-name="T180">開台至今</text:span><text:span text:style-name="T181">，</text:span><text:span text:style-name="T182">南部貨物運送到北部</text:span><text:span text:style-name="T183">，都不是以河運為主，</text:span><text:span text:style-name="T184">清領時期的台灣，以海運為主</text:span><text:span text:style-name="T185">，</text:span><text:span text:style-name="T186">今日則以陸運為主。</text:span></text:p>
      <text:p text:style-name="P187"><text:span text:style-name="T188">　　　　</text:span><text:span text:style-name="T189">『</text:span><text:span text:style-name="T190">橋梁</text:span><text:span text:style-name="T191">』</text:span><text:span text:style-name="T192">在台灣是聯繫南北兩地重要工具</text:span></text:p>
      <text:p text:style-name="P193"><text:span text:style-name="T194"><text:s text:c="8"/></text:span><text:span text:style-name="T195">請問</text:span><text:span text:style-name="T196">：</text:span><text:span text:style-name="T197">台灣橋樑多</text:span><text:span text:style-name="T198">南北走向</text:span><text:span text:style-name="T199">，</text:span><text:span text:style-name="T200">受下列哪一因素影響？</text:span></text:p>
      <text:p text:style-name="P201"><text:span text:style-name="T202">(</text:span><text:span text:style-name="T203">Ａ</text:span><text:span text:style-name="T204">)</text:span><text:span text:style-name="T205">河川東西流向　　</text:span><text:span text:style-name="T206">(</text:span><text:span text:style-name="T207">Ｂ</text:span><text:span text:style-name="T208">)</text:span><text:span text:style-name="T209">河短</text:span><text:span text:style-name="T210">、</text:span><text:span text:style-name="T211">坡陡</text:span><text:span text:style-name="T212">、</text:span><text:span text:style-name="T213">流急　</text:span><text:span text:style-name="T214">(</text:span><text:span text:style-name="T215">Ｃ</text:span><text:span text:style-name="T216">)</text:span><text:span text:style-name="T217">河川流量變化大　　</text:span><text:span text:style-name="T218">(</text:span><text:span text:style-name="T219">Ｄ</text:span><text:span text:style-name="T220">)</text:span><text:span text:style-name="T221">河川泥沙含量高</text:span><text:span text:style-name="T222">。</text:span></text:p>
      <text:p text:style-name="P223"><text:span text:style-name="T224">( <text:s text:c="2"/>)</text:span><text:span text:style-name="T225"><text:s/>5</text:span><text:span text:style-name="T226">、</text:span><text:span text:style-name="T227">每年春節回阿公家過新年</text:span><text:span text:style-name="T228">，</text:span><text:span text:style-name="T229">阿公總是牽著我的手沿著堤岸散步</text:span><text:span text:style-name="T230">，看見</text:span><text:span text:style-name="T231">裸露荒涼的河床</text:span><text:span text:style-name="T232">，</text:span><text:span text:style-name="T233">阿公說</text:span><text:span text:style-name="T234">：</text:span><text:span text:style-name="T235">「每年冬末的河流乾枯最明顯的時候」</text:span><text:span text:style-name="T236">。</text:span></text:p>
      <text:p text:style-name="P237"><text:span text:style-name="T238">請問</text:span><text:span text:style-name="T239">：</text:span><text:span text:style-name="T240">阿公說法最能證明下列哪項事實？</text:span></text:p>
      <text:p text:style-name="P241"><text:span text:style-name="T242">(</text:span><text:span text:style-name="T243">Ａ</text:span><text:span text:style-name="T244">)</text:span><text:span text:style-name="T245">台灣河川坡陡流急　　</text:span><text:span text:style-name="T246">(</text:span><text:span text:style-name="T247">Ｂ</text:span><text:span text:style-name="T248">)</text:span><text:span text:style-name="T249">台灣河川荒溪型特色　　</text:span><text:span text:style-name="T250">(</text:span><text:span text:style-name="T251">Ｃ</text:span><text:span text:style-name="T252">)</text:span><text:span text:style-name="T253">台灣河川最具水力價值　　</text:span><text:span text:style-name="T254">(</text:span><text:span text:style-name="T255">Ｄ</text:span><text:span text:style-name="T256">)</text:span><text:span text:style-name="T257">台灣河川東西分流</text:span><text:span text:style-name="T258">。</text:span></text:p>
      <text:p text:style-name="P259"><text:span text:style-name="T260">( <text:s text:c="2"/>)</text:span><text:span text:style-name="T261"><text:s/>6</text:span><text:span text:style-name="T262">、</text:span><text:span text:style-name="T263">台灣河川水流湍急，無航運之利但具有豐富水力資源，除發電之外</text:span><text:span text:style-name="T264">，</text:span><text:span text:style-name="T265">提供農田灌溉</text:span><text:span text:style-name="T266">、</text:span><text:span text:style-name="T267">工業用水。</text:span></text:p>
      <text:p text:style-name="P268"><text:span text:style-name="T269">　　　　請問</text:span><text:span text:style-name="T270">：</text:span><text:span text:style-name="T271">有關水庫引水配對</text:span><text:span text:style-name="T272">，</text:span><text:span text:style-name="T273">下列何者</text:span><text:span text:style-name="T274">【</text:span><text:span text:style-name="T275">錯誤</text:span><text:span text:style-name="T276">】</text:span><text:span text:style-name="T277">？</text:span></text:p>
      <text:p text:style-name="P278"><text:span text:style-name="T279">(</text:span><text:span text:style-name="T280">Ａ</text:span><text:span text:style-name="T281">)</text:span><text:span text:style-name="T282">翡翠水庫──大漢溪　　</text:span><text:span text:style-name="T283">(</text:span><text:span text:style-name="T284">Ｂ</text:span><text:span text:style-name="T285">)</text:span><text:span text:style-name="T286">德基水庫──大甲溪　</text:span><text:span text:style-name="T287">(</text:span><text:span text:style-name="T288">Ｃ</text:span><text:span text:style-name="T289">)</text:span><text:span text:style-name="T290">日月潭──濁水溪　　</text:span><text:span text:style-name="T291">(</text:span><text:span text:style-name="T292">Ｄ</text:span><text:span text:style-name="T293">)</text:span><text:span text:style-name="T294">曾文水庫──曾文溪</text:span><text:span text:style-name="T295">。</text:span></text:p>
      <text:p text:style-name="P296"><text:span text:style-name="T297">( <text:s text:c="2"/>)</text:span><text:span text:style-name="T298"><text:s/>7</text:span><text:span text:style-name="T299">、</text:span><text:span text:style-name="T300">臺灣農業生產地常見埤塘、水圳等水利設施，例如桃園台地多埤塘</text:span><text:span text:style-name="T301">，</text:span><text:span text:style-name="T302">在溪崑國中附近有張厝圳</text:span><text:span text:style-name="T303">、</text:span><text:span text:style-name="T304">後村圳</text:span><text:span text:style-name="T305">、劉厝圳，</text:span></text:p>
      <text:p text:style-name="P306"><text:span text:style-name="T307">日治時期興建烏山頭水庫解決嘉南平原乾季缺水問題</text:span><text:span text:style-name="T308">。</text:span></text:p>
      <text:p text:style-name="P309"><text:s text:c="9"/>請問：台灣西南部每逢冬末春初經常乾旱而導致休耕、限水主要原因為何？<text:s/><text:s text:c="2"/></text:p>
      <text:p text:style-name="P310"><text:span text:style-name="T311">(</text:span><text:span text:style-name="T312">Ａ</text:span><text:span text:style-name="T313">)</text:span><text:span text:style-name="T314">距海遙遠</text:span><text:span text:style-name="T315">，</text:span><text:span text:style-name="T316">水氣不足　　</text:span><text:span text:style-name="T317"><text:s/></text:span><text:span text:style-name="T318">(</text:span><text:span text:style-name="T319">Ｂ</text:span><text:span text:style-name="T320">)</text:span><text:span text:style-name="T321">地勢低平</text:span><text:span text:style-name="T322">，</text:span><text:span text:style-name="T323">水氣難提升</text:span><text:span text:style-name="T324"><text:s text:c="2"/></text:span><text:span text:style-name="T325"><text:s/>(</text:span><text:span text:style-name="T326">Ｃ</text:span><text:span text:style-name="T327">)</text:span><text:span text:style-name="T328">居東北季風背風側　</text:span><text:span text:style-name="T329">(</text:span><text:span text:style-name="T330">Ｄ</text:span><text:span text:style-name="T331">)</text:span><text:span text:style-name="T332">沿海寒流經過</text:span><text:span text:style-name="T333">，</text:span><text:span text:style-name="T334">氣流下沉</text:span><text:span text:style-name="T335">。</text:span></text:p>
      <text:p text:style-name="P336"><text:span text:style-name="T337">( <text:s text:c="2"/>)</text:span><text:span text:style-name="T338"><text:s/>8</text:span><text:span text:style-name="T339">、</text:span><text:span text:style-name="T340">近年來環保意識抬頭</text:span><text:span text:style-name="T341">，維護</text:span><text:span text:style-name="T342">環境生態</text:span><text:span text:style-name="T343">、資源</text:span><text:span text:style-name="T344">永續利用成為主流</text:span><text:span text:style-name="T345">。</text:span></text:p>
      <text:p text:style-name="P346"><text:span text:style-name="T347">　　　　請問</text:span><text:span text:style-name="T348">：</text:span><text:span text:style-name="T349">有關台灣環境保育的敘述</text:span><text:span text:style-name="T350">，</text:span><text:span text:style-name="T351">下列何者</text:span><text:span text:style-name="T352">【</text:span><text:span text:style-name="T353">正確</text:span><text:span text:style-name="T354">】？</text:span></text:p>
      <text:p text:style-name="P355">(Ａ)每年夏季黑面琵鷺在曾文溪口濕地覓食　　　　　　　　(Ｂ)水庫上游興建攔砂壩有助於增加國土面積</text:p>
      <text:p text:style-name="P356"><text:span text:style-name="T357">(</text:span><text:span text:style-name="T358">Ｃ</text:span><text:span text:style-name="T359">)</text:span><text:span text:style-name="T360">台灣西南沿海地層下陷造成海岸侵蝕</text:span><text:span text:style-name="T361">，</text:span><text:span text:style-name="T362">國土流失　　　　</text:span><text:span text:style-name="T363">(</text:span><text:span text:style-name="T364">Ｄ</text:span><text:span text:style-name="T365">)</text:span><text:span text:style-name="T366">台灣年雨量</text:span><text:span text:style-name="T367">2500</text:span><text:span text:style-name="T368">毫米</text:span><text:span text:style-name="T369">，</text:span><text:span text:style-name="T370">河川水流湍急適合航運</text:span><text:span text:style-name="T371">。</text:span></text:p>
      <text:p text:style-name="P372"><text:span text:style-name="T373">( <text:s text:c="2"/>)</text:span><text:span text:style-name="T374"><text:s/>9</text:span><text:span text:style-name="T375">、</text:span><text:span text:style-name="T376">嘉義阿里山森林火車遠近馳名</text:span><text:span text:style-name="T377">，</text:span><text:span text:style-name="T378">從嘉義出發經北門</text:span><text:span text:style-name="T379">、</text:span><text:span text:style-name="T380">竹崎</text:span><text:span text:style-name="T381">、</text:span><text:span text:style-name="T382">樟腦寮</text:span><text:span text:style-name="T383">、</text:span><text:span text:style-name="T384">獨立山</text:span><text:span text:style-name="T385">、</text:span><text:span text:style-name="T386">梨園寮</text:span><text:span text:style-name="T387">、</text:span><text:span text:style-name="T388">交力坪</text:span><text:span text:style-name="T389">、</text:span><text:span text:style-name="T390">水社寮</text:span><text:span text:style-name="T391">、</text:span><text:span text:style-name="T392">到奮起湖終點阿里山</text:span><text:span text:style-name="T393">，從海平面高度，一路爬升2200公尺。</text:span><text:span text:style-name="T394">上山途中從竹子</text:span><text:span text:style-name="T395">、</text:span><text:span text:style-name="T396">樟樹</text:span><text:span text:style-name="T397">、</text:span><text:span text:style-name="T398">溫帶水果</text:span><text:span text:style-name="T399">、</text:span><text:span text:style-name="T400">到紅檜</text:span><text:span text:style-name="T401">、</text:span><text:span text:style-name="T402">扁柏</text:span><text:span text:style-name="T403">隨高度不同而變化，到阿里山還可看見台灣獨一無二的一葉蘭。沿途林相變化從闊葉林、針闊混合林到針葉林，豐富植物景觀變化。</text:span></text:p>
      <text:p text:style-name="P404">　　　　請問：下列敘述何者最適合說明阿里山林相變化？</text:p>
      <text:p text:style-name="P405"><text:span text:style-name="T406">　　　　　　　　　</text:span><text:span text:style-name="T407">(</text:span><text:span text:style-name="T408">Ａ</text:span><text:span text:style-name="T409">)</text:span><text:span text:style-name="T410">為發展木材工業準備　　</text:span><text:span text:style-name="T411"><text:s text:c="17"/></text:span><text:span text:style-name="T412">(</text:span><text:span text:style-name="T413">Ｂ</text:span><text:span text:style-name="T414">)</text:span><text:span text:style-name="T415"><text:s/></text:span><text:span text:style-name="T416">台灣位處高緯且多高山島嶼</text:span><text:span text:style-name="T417"><text:s text:c="2"/></text:span></text:p>
      <text:p text:style-name="P418"><text:span text:style-name="T419"><text:s text:c="8"/></text:span><text:span text:style-name="T420">(</text:span><text:span text:style-name="T421">Ｃ</text:span><text:span text:style-name="T422">)</text:span><text:span text:style-name="T423">阿里山林相複雜多變</text:span><text:span text:style-name="T424">，</text:span><text:span text:style-name="T425">受年雨量多寡影響</text:span><text:span text:style-name="T426"><text:s/></text:span><text:span text:style-name="T427"><text:s/></text:span><text:span text:style-name="T428">(</text:span><text:span text:style-name="T429">Ｄ</text:span><text:span text:style-name="T430">)</text:span><text:span text:style-name="T431">台灣位處低緯且多高山島嶼</text:span></text:p>
      <text:p text:style-name="P432"><text:span text:style-name="T433">( <text:s text:c="2"/>)</text:span><text:span text:style-name="T434">10</text:span><text:span text:style-name="T435">、</text:span><text:span text:style-name="T436">政府為確保水庫水源乾淨提供安全用水</text:span><text:span text:style-name="T437">，</text:span><text:span text:style-name="T438">對水庫的自然環境維護不遺餘力，以避免水源汙染問題產生</text:span><text:span text:style-name="T439">。</text:span></text:p>
      <text:p text:style-name="P440"><text:span text:style-name="T441">　　　　請問</text:span><text:span text:style-name="T442">：目前</text:span><text:span text:style-name="T443">提供樹林區與溪崑地區自來水來自下列哪一水庫？</text:span></text:p>
      <text:p text:style-name="P444"><text:span text:style-name="T445">(</text:span><text:span text:style-name="T446">Ａ</text:span><text:span text:style-name="T447">)</text:span><text:span text:style-name="T448">德基水庫　　</text:span><text:span text:style-name="T449">(</text:span><text:span text:style-name="T450">Ｂ</text:span><text:span text:style-name="T451">)</text:span><text:span text:style-name="T452">翡翠水庫　</text:span><text:span text:style-name="T453">(</text:span><text:span text:style-name="T454">Ｃ</text:span><text:span text:style-name="T455">)</text:span><text:span text:style-name="T456">新山水庫　　</text:span><text:span text:style-name="T457">(</text:span><text:span text:style-name="T458">Ｄ</text:span><text:span text:style-name="T459">)</text:span><text:span text:style-name="T460">石門水庫</text:span><text:span text:style-name="T461">。</text:span></text:p>
      <text:p text:style-name="P462"/>
      <text:p text:style-name="P463"><text:span text:style-name="T464"><draw:frame draw:z-index="251663360" draw:style-name="a1" draw:name="圖片 2" text:anchor-type="paragraph" svg:x="5.82986in" svg:y="0.01319in" svg:width="3.07826in" svg:height="0.93913in" style:rel-width="scale" style:rel-height="scale"><draw:image xlink:href="media/image1.jpeg" xlink:type="simple" xlink:show="embed" xlink:actuate="onLoad"/><svg:title/><svg:desc>YKI151U-5-1</svg:desc></draw:frame></text:span><text:span text:style-name="T465">( <text:s text:c="2"/>)</text:span><text:span text:style-name="T466">11</text:span><text:span text:style-name="T467">、</text:span><text:span text:style-name="T468">右圖為河流水系圖</text:span><text:span text:style-name="T469">。</text:span><text:span text:style-name="T470">甲</text:span><text:span text:style-name="T471">、</text:span><text:span text:style-name="T472">乙</text:span><text:span text:style-name="T473">、</text:span><text:span text:style-name="T474">丙</text:span><text:span text:style-name="T475">、</text:span><text:span text:style-name="T476">丁分別位在不同地點</text:span><text:span text:style-name="T477">。</text:span></text:p>
      <text:p text:style-name="P478"><text:span text:style-name="T479"><text:s text:c="8"/>請問：有</text:span><text:span text:style-name="T480">關水系特徵的敘述，下列何者</text:span><text:span text:style-name="T481">【</text:span><text:span text:style-name="T482">正確</text:span><text:span text:style-name="T483">】</text:span><text:span text:style-name="T484">？</text:span></text:p>
      <text:p text:style-name="P485">(Ａ)水汙染最嚴重在甲地<text:s text:c="8"/>(Ｂ)甲地是乙地集水區範圍</text:p>
      <text:p text:style-name="P486">(Ｃ)地勢最低的地點在丙地<text:s text:c="6"/>(Ｄ)土石流最可能在丁地</text:p>
      <text:p text:style-name="P487"><text:span text:style-name="T488">( <text:s text:c="2"/>)</text:span><text:span text:style-name="T489">12</text:span><text:span text:style-name="T490">、</text:span><text:span text:style-name="T491">台灣主要河川有２１條</text:span><text:span text:style-name="T492">，</text:span><text:span text:style-name="T493">河川東西分流</text:span><text:span text:style-name="T494">，</text:span><text:span text:style-name="T495">其中流域面積最大</text:span><text:span text:style-name="T496">，</text:span><text:span text:style-name="T497">最長河流多分布在西部</text:span><text:span text:style-name="T498">，</text:span><text:span text:style-name="T499">西部平原範圍廣且大</text:span><text:span text:style-name="T500">。</text:span></text:p>
      <text:p text:style-name="P501"><text:span text:style-name="T502">　　　　　請問</text:span><text:span text:style-name="T503">：</text:span><text:span text:style-name="T504">台灣河川東西分流受下列哪一因素影響最大？</text:span></text:p>
      <text:p text:style-name="P505">(Ａ)島嶼形狀狹長　　　(Ｂ)地勢起伏很大　</text:p>
      <text:p text:style-name="P506"><text:span text:style-name="T507"><draw:frame draw:z-index="251662336" draw:style-name="a2" draw:name="圖片 3" text:anchor-type="paragraph" svg:x="5.82569in" svg:y="0.01319in" svg:width="3.02083in" svg:height="1.73958in" style:rel-width="scale" style:rel-height="scale"><draw:image xlink:href="media/image2.jpeg" xlink:type="simple" xlink:show="embed" xlink:actuate="onLoad"/><svg:title/><svg:desc>16-1</svg:desc></draw:frame></text:span><text:span text:style-name="T508">(</text:span><text:span text:style-name="T509">Ｃ</text:span><text:span text:style-name="T510">)</text:span><text:span text:style-name="T511">山脈南北縱走　　</text:span><text:span text:style-name="T512"><text:s text:c="2"/></text:span><text:span text:style-name="T513">(</text:span><text:span text:style-name="T514">Ｄ</text:span><text:span text:style-name="T515">)</text:span><text:span text:style-name="T516">降水分布不均</text:span></text:p>
      <text:p text:style-name="P517"><text:span text:style-name="T518">( <text:s text:c="2"/>)</text:span><text:span text:style-name="T519">13</text:span><text:span text:style-name="T520">、</text:span><text:span text:style-name="T521">台灣因板塊擠壓</text:span><text:span text:style-name="T522">，地形急遽抬升，短短數十公里距離內，海拔高度由0公尺爬升到4000公尺，因地形落差大氣候呈現垂直變化，多樣地形和氣候，孕育不同動植物。</text:span><text:span text:style-name="T523"><text:tab/></text:span></text:p>
      <text:p text:style-name="P524"><text:span text:style-name="T525">右圖為臺灣天然植物垂直分布圖，由圖判斷下列何者敘述正確？　</text:span></text:p>
      <text:p text:style-name="P526"><text:s text:c="9"/>(A)緯度愈高，植物林相愈茂密　(B)海拔高度愈高，植物愈茂密</text:p>
      <text:p text:style-name="P527"><text:s text:c="9"/>(C)雨量愈多，植物種類愈多　<text:s text:c="2"/>(D)氣溫愈高，植物種類愈複雜。</text:p>
      <text:p text:style-name="P528"/>
      <text:p text:style-name="P529"><text:span text:style-name="T530"><draw:frame draw:z-index="251661312" draw:style-name="a3" draw:name="圖片 4" text:anchor-type="paragraph" svg:x="5.77361in" svg:y="0.15208in" svg:width="3.1875in" svg:height="3.89583in" style:rel-width="scale" style:rel-height="scale"><draw:image xlink:href="media/image3.jpeg" xlink:type="simple" xlink:show="embed" xlink:actuate="onLoad"/><svg:title/><svg:desc>17-1</svg:desc></draw:frame></text:span><text:span text:style-name="T531"><text:s text:c="3"/></text:span><text:span text:style-name="T532">「國家公園」，是指具有國家代表性之自然區域或人文史蹟。自1872美國設立世界上第一座國家公園—黃石國家公園起，迄今全球已超過3800座的國家公園。台灣自1961年開始推動國家公園與自然保育工作，1972年制定「國家公園法」之後，相繼成立墾丁、玉山、陽明山、太魯閣、雪霸、金門、東沙環礁、台江與澎湖南方四島共計9座國家公園。為有效執行國家公園經營管理之任務，於內政部轄下成立國家公園管理處，以維護國家資產。</text:span></text:p>
      <text:p text:style-name="P533"/>
      <text:p text:style-name="P534"><text:span text:style-name="T535">請回答下列問題</text:span><text:span text:style-name="T536">：</text:span></text:p>
      <text:p text:style-name="P537"><text:span text:style-name="T538">( <text:s text:c="2"/>)</text:span><text:span text:style-name="T539">14</text:span><text:span text:style-name="T540">、</text:span><text:span text:style-name="T541">「八通關古道」</text:span><text:span text:style-name="T542">於</text:span><text:span text:style-name="T543">1875</text:span><text:span text:style-name="T544">年開闢</text:span><text:span text:style-name="T545">，八通關</text:span><text:span text:style-name="T546">指該地為</text:span><text:span text:style-name="T547">四</text:span><text:span text:style-name="T548">通</text:span><text:span text:style-name="T549">八</text:span><text:span text:style-name="T550">達</text:span><text:span text:style-name="T551">，</text:span><text:span text:style-name="T552">可通東埔</text:span><text:span text:style-name="T553"><text:s/></text:span><text:span text:style-name="T554">玉山、大水窟、玉里，為登山人士來往必經之地</text:span><text:span text:style-name="T555">。</text:span></text:p>
      <text:p text:style-name="P556"><text:span text:style-name="T557">請問：</text:span><text:span text:style-name="T558">八通關古道</text:span><text:span text:style-name="T559">位在哪一國家公園</text:span><text:span text:style-name="T560">？</text:span><text:span text:style-name="T561"><text:s/></text:span></text:p>
      <text:p text:style-name="P562"><text:span text:style-name="T563">(</text:span><text:span text:style-name="T564">Ａ</text:span><text:span text:style-name="T565">)</text:span><text:span text:style-name="T566"><text:s/></text:span><text:span text:style-name="T567">B <text:s/></text:span><text:span text:style-name="T568">(</text:span><text:span text:style-name="T569">Ｂ</text:span><text:span text:style-name="T570">)</text:span><text:span text:style-name="T571"><text:s text:c="2"/></text:span><text:span text:style-name="T572">C</text:span><text:span text:style-name="T573"><text:s/></text:span><text:span text:style-name="T574"><text:s text:c="2"/></text:span><text:span text:style-name="T575">(</text:span><text:span text:style-name="T576">Ｃ</text:span><text:span text:style-name="T577">)</text:span><text:span text:style-name="T578"><text:s/></text:span><text:span text:style-name="T579">D <text:s/></text:span><text:span text:style-name="T580">(</text:span><text:span text:style-name="T581">Ｄ</text:span><text:span text:style-name="T582">)</text:span><text:span text:style-name="T583"><text:s/></text:span><text:span text:style-name="T584">Ａ</text:span></text:p>
      <text:p text:style-name="P585"><text:span text:style-name="T586">( <text:s text:c="2"/>)</text:span><text:span text:style-name="T587">15</text:span><text:span text:style-name="T588">、</text:span><text:span text:style-name="T589">「櫻花鉤吻鮭」是在冰河時期來到台灣的</text:span><text:span text:style-name="T590">魚種</text:span><text:span text:style-name="T591">，經數次</text:span><text:a office:title="河川襲奪" xlink:href="https://zh.wikipedia.org/wiki/%E6%B2%B3%E5%B7%9D%E8%A5%B2%E5%A5%AA" office:target-frame-name="_top" xlink:show="replace"><text:span text:style-name="T592">河川襲奪</text:span></text:a><text:span text:style-name="T593">，少數魚群被陸封</text:span><text:span text:style-name="T594">，</text:span><text:span text:style-name="T595">目前</text:span><text:span text:style-name="T596">棲身在大甲溪上游</text:span><text:span text:style-name="T597">七家灣溪</text:span><text:span text:style-name="T598">。</text:span></text:p>
      <text:p text:style-name="P599"><text:span text:style-name="T600"><text:s text:c="7"/></text:span><text:span text:style-name="T601">請問</text:span><text:span text:style-name="T602">：想觀賞</text:span><text:span text:style-name="T603">國寶級「櫻花鉤吻鮭」可前往哪座國家公園參訪？</text:span></text:p>
      <text:p text:style-name="P604">(Ａ)<text:s/>E <text:s text:c="3"/>(Ｂ)<text:s/>D <text:s text:c="2"/>(Ｃ)<text:s/>B <text:s text:c="2"/>(Ｄ)<text:s/>A</text:p>
      <text:p text:style-name="P605"><text:span text:style-name="T606">( <text:s text:c="2"/>)</text:span><text:span text:style-name="T607">16</text:span><text:span text:style-name="T608">、</text:span><text:span text:style-name="T609">中央山脈在歐亞板塊與菲律賓板塊碰撞交界地極速造山運動</text:span><text:span text:style-name="T610">，</text:span><text:span text:style-name="T611">在立霧溪急速下切作用形成奇特高山</text:span><text:span text:style-name="T612">、</text:span><text:span text:style-name="T613">峽谷地形</text:span><text:span text:style-name="T614">。</text:span><text:span text:style-name="T615">請問</text:span><text:span text:style-name="T616">：</text:span><text:span text:style-name="T617">想欣賞立霧溪切割峽谷地形要去哪一國家公園？</text:span></text:p>
      <text:p text:style-name="P618">(Ａ)<text:s/>Ｄ　(Ｂ)<text:s/>F <text:s text:c="2"/>(Ｃ)<text:s/>Ｂ<text:s/>(Ｄ)<text:s/>Ｃ</text:p>
      <text:p text:style-name="P619"><text:span text:style-name="T620">( <text:s text:c="2"/>)</text:span><text:span text:style-name="T621">17</text:span><text:span text:style-name="T622">、</text:span><text:span text:style-name="T623">每年來自朝鮮半島瀕臨絕種的黑面琵鷺，會在曾文溪口、四草濕地、鹽水濕地、七股鹽田濕地度冬，其中</text:span><text:span text:style-name="T624">80</text:span><text:span text:style-name="T625">％黑面琵鷺會在曾文溪口。請問：到哪一國家公園可近距離觀賞黑面琵鷺活動？</text:span></text:p>
      <text:p text:style-name="P626">(Ａ)<text:s/>E <text:s text:c="3"/>(Ｂ)<text:s/>F <text:s text:c="2"/>(Ｃ)<text:s/>I <text:s/>(Ｄ)<text:s/>H</text:p>
      <text:p text:style-name="P627"/>
      <text:p text:style-name="P628">歷史科</text:p>
      <text:p text:style-name="P629"><text:span text:style-name="T630">( <text:s text:c="2"/>)</text:span><text:span text:style-name="T631">18</text:span><text:span text:style-name="T632">、</text:span>清領前期，泉州人阿信移民來臺。他主要信仰的神明，應是下列何者？　<text:bookmark-start text:name="OP1_2CBD50095E514574AFBBE78403889FC2"/></text:p>
      <text:p text:style-name="P633"><text:span text:style-name="T634">(</text:span><text:span text:style-name="T635">Ａ</text:span><text:span text:style-name="T636">)</text:span><text:bookmark-start text:name="OPTG1_2CBD50095E514574AFBBE78403889FC2"/>有應公　<text:bookmark-start text:name="OP2_2CBD50095E514574AFBBE78403889FC2"/><text:bookmark-end text:name="OP1_2CBD50095E514574AFBBE78403889FC2"/><text:bookmark-end text:name="OPTG1_2CBD50095E514574AFBBE78403889FC2"/><text:span text:style-name="T637">(</text:span><text:span text:style-name="T638">Ｂ</text:span><text:span text:style-name="T639">)</text:span><text:bookmark-start text:name="OPTG2_2CBD50095E514574AFBBE78403889FC2"/>三山國王　<text:bookmark-start text:name="OP3_2CBD50095E514574AFBBE78403889FC2"/><text:bookmark-end text:name="OP2_2CBD50095E514574AFBBE78403889FC2"/><text:bookmark-end text:name="OPTG2_2CBD50095E514574AFBBE78403889FC2"/><text:span text:style-name="T640">(</text:span><text:span text:style-name="T641">Ｃ</text:span><text:span text:style-name="T642">)</text:span><text:bookmark-start text:name="OPTG3_2CBD50095E514574AFBBE78403889FC2"/>開漳聖王　<text:bookmark-start text:name="OP4_2CBD50095E514574AFBBE78403889FC2"/><text:bookmark-end text:name="OP3_2CBD50095E514574AFBBE78403889FC2"/><text:bookmark-end text:name="OPTG3_2CBD50095E514574AFBBE78403889FC2"/><text:span text:style-name="T643">(</text:span><text:span text:style-name="T644">Ｄ</text:span><text:span text:style-name="T645">)</text:span><text:bookmark-start text:name="OPTG4_2CBD50095E514574AFBBE78403889FC2"/>保生大帝<text:bookmark-end text:name="OP4_2CBD50095E514574AFBBE78403889FC2"/><text:bookmark-end text:name="OPTG4_2CBD50095E514574AFBBE78403889FC2"/>。</text:p>
      <text:p text:style-name="P646"><text:span text:style-name="T647">( <text:s text:c="2"/>)</text:span><text:span text:style-name="T648">19</text:span><text:span text:style-name="T649">、</text:span>阿布是生活在清領前期的貧寒子弟，如果他想要接受教育的話，最有可能到下列哪一個教育機構就讀？　<text:bookmark-start text:name="OP1_DC4CF8D3BFA64CCC93E44059CE6810D7"/></text:p>
      <text:p text:style-name="P650"><text:span text:style-name="T651">(</text:span><text:span text:style-name="T652">Ａ</text:span><text:span text:style-name="T653">)</text:span><text:bookmark-start text:name="OPTG1_DC4CF8D3BFA64CCC93E44059CE6810D7"/>義學　<text:bookmark-start text:name="OP2_DC4CF8D3BFA64CCC93E44059CE6810D7"/><text:bookmark-end text:name="OP1_DC4CF8D3BFA64CCC93E44059CE6810D7"/><text:bookmark-end text:name="OPTG1_DC4CF8D3BFA64CCC93E44059CE6810D7"/><text:span text:style-name="T654">(</text:span><text:span text:style-name="T655">Ｂ</text:span><text:span text:style-name="T656">)</text:span><text:bookmark-start text:name="OPTG2_DC4CF8D3BFA64CCC93E44059CE6810D7"/>書院　<text:bookmark-start text:name="OP3_DC4CF8D3BFA64CCC93E44059CE6810D7"/><text:bookmark-end text:name="OP2_DC4CF8D3BFA64CCC93E44059CE6810D7"/><text:bookmark-end text:name="OPTG2_DC4CF8D3BFA64CCC93E44059CE6810D7"/><text:span text:style-name="T657">(</text:span><text:span text:style-name="T658">Ｃ</text:span><text:span text:style-name="T659">)</text:span><text:bookmark-start text:name="OPTG3_DC4CF8D3BFA64CCC93E44059CE6810D7"/>縣學　<text:bookmark-start text:name="OP4_DC4CF8D3BFA64CCC93E44059CE6810D7"/><text:bookmark-end text:name="OP3_DC4CF8D3BFA64CCC93E44059CE6810D7"/><text:bookmark-end text:name="OPTG3_DC4CF8D3BFA64CCC93E44059CE6810D7"/><text:span text:style-name="T660">(</text:span><text:span text:style-name="T661">Ｄ</text:span><text:span text:style-name="T662">)</text:span><text:bookmark-start text:name="OPTG4_DC4CF8D3BFA64CCC93E44059CE6810D7"/>府學<text:bookmark-end text:name="OP4_DC4CF8D3BFA64CCC93E44059CE6810D7"/><text:bookmark-end text:name="OPTG4_DC4CF8D3BFA64CCC93E44059CE6810D7"/>。</text:p>
      <text:p text:style-name="P663"><text:span text:style-name="T664">( <text:s text:c="2"/>)</text:span><text:span text:style-name="T665">20</text:span><text:span text:style-name="T666">、</text:span>珮慈趁著假期回到屏東車城鄉的奶奶家，偶然看到一處墓碑，上面刻著「大日本琉球藩民五十四名墓」，請問：<text:soft-page-break/>這和哪一歷史事件有關？　<text:bookmark-start text:name="OP1_D839EAE8039F4A31B83B9C090931A21D"/><text:span text:style-name="T667">(</text:span><text:span text:style-name="T668">Ａ</text:span><text:span text:style-name="T669">)</text:span><text:bookmark-start text:name="OPTG1_D839EAE8039F4A31B83B9C090931A21D"/>郭懷一事件　<text:bookmark-start text:name="OP2_D839EAE8039F4A31B83B9C090931A21D"/><text:bookmark-end text:name="OP1_D839EAE8039F4A31B83B9C090931A21D"/><text:bookmark-end text:name="OPTG1_D839EAE8039F4A31B83B9C090931A21D"/><text:span text:style-name="T670">(</text:span><text:span text:style-name="T671">Ｂ</text:span><text:span text:style-name="T672">)</text:span><text:bookmark-start text:name="OPTG2_D839EAE8039F4A31B83B9C090931A21D"/>朱一貴事件　<text:bookmark-start text:name="OP3_D839EAE8039F4A31B83B9C090931A21D"/><text:bookmark-end text:name="OP2_D839EAE8039F4A31B83B9C090931A21D"/><text:bookmark-end text:name="OPTG2_D839EAE8039F4A31B83B9C090931A21D"/><text:span text:style-name="T673">(</text:span><text:span text:style-name="T674">Ｃ</text:span><text:span text:style-name="T675">)</text:span><text:bookmark-start text:name="OPTG4_D839EAE8039F4A31B83B9C090931A21D"/><text:bookmark-start text:name="OPTG3_D839EAE8039F4A31B83B9C090931A21D"/>牡丹社事件<text:bookmark-end text:name="OPTG4_D839EAE8039F4A31B83B9C090931A21D"/>　<text:bookmark-start text:name="OP4_D839EAE8039F4A31B83B9C090931A21D"/><text:bookmark-end text:name="OP3_D839EAE8039F4A31B83B9C090931A21D"/><text:bookmark-end text:name="OPTG3_D839EAE8039F4A31B83B9C090931A21D"/><text:span text:style-name="T676">(</text:span><text:span text:style-name="T677">Ｄ</text:span><text:span text:style-name="T678">)</text:span><text:bookmark-end text:name="OP4_D839EAE8039F4A31B83B9C090931A21D"/>林爽文事件。</text:p>
      <text:p text:style-name="P679"><draw:frame draw:z-index="251665408" draw:style-name="a4" draw:name="圖片 10" text:anchor-type="paragraph" svg:x="6.13819in" svg:y="0.02292in" svg:width="2.58125in" svg:height="2.59444in" style:rel-width="scale" style:rel-height="scale"><draw:image xlink:href="media/image4.png" xlink:type="simple" xlink:show="embed" xlink:actuate="onLoad"/><svg:title/><svg:desc/></draw:frame><text:span text:style-name="T680">( <text:s text:c="2"/>)</text:span><text:span text:style-name="T681">21</text:span><text:span text:style-name="T682">、</text:span>小慧在蒐集資料的過程中看到一幅圖（如附圖）。</text:p>
      <text:p text:style-name="P683">這幅圖最可能是說明下列何人的政績？</text:p>
      <text:p text:style-name="P684"><text:span text:style-name="T685">(</text:span><text:span text:style-name="T686">Ａ</text:span><text:span text:style-name="T687">)</text:span>鄭經　<text:span text:style-name="T688">(</text:span><text:span text:style-name="T689">Ｂ</text:span><text:span text:style-name="T690">)</text:span>沈葆楨　<text:span text:style-name="T691">(</text:span><text:span text:style-name="T692">Ｃ</text:span><text:span text:style-name="T693">)</text:span>施琅　<text:span text:style-name="T694">(</text:span><text:span text:style-name="T695">Ｄ</text:span><text:span text:style-name="T696">)</text:span>劉銘傳。</text:p>
      <text:p text:style-name="P697"/>
      <text:p text:style-name="P698">※附表是清領前期臺灣地區科舉人數統計表。請根據此表，回答以下問題。</text:p>
      <table:table table:style-name="Table699">
        <table:table-columns>
          <table:table-column table:style-name="TableColumn700"/>
          <table:table-column table:style-name="TableColumn701"/>
          <table:table-column table:style-name="TableColumn702"/>
        </table:table-columns>
        <table:table-row table:style-name="TableRow703">
          <table:table-cell table:style-name="TableCell704">
            <text:p text:style-name="P705">項目</text:p>
          </table:table-cell>
          <table:table-cell table:style-name="TableCell706">
            <text:p text:style-name="P707">康熙、雍正時期</text:p>
            <text:p text:style-name="P708">（1684<text:span text:style-name="T709">　</text:span>～<text:span text:style-name="T710">　</text:span>1735）</text:p>
          </table:table-cell>
          <table:table-cell table:style-name="TableCell711">
            <text:p text:style-name="P712">嘉慶、道光時期</text:p>
            <text:p text:style-name="P713">（1796<text:span text:style-name="T714">　</text:span>～<text:span text:style-name="T715">　</text:span>1850）</text:p>
          </table:table-cell>
        </table:table-row>
        <table:table-row table:style-name="TableRow716">
          <table:table-cell table:style-name="TableCell717">
            <text:p text:style-name="P718">舉人</text:p>
          </table:table-cell>
          <table:table-cell table:style-name="TableCell719">
            <text:p text:style-name="P720">15</text:p>
          </table:table-cell>
          <table:table-cell table:style-name="TableCell721">
            <text:p text:style-name="P722">74</text:p>
          </table:table-cell>
        </table:table-row>
        <table:table-row table:style-name="TableRow723">
          <table:table-cell table:style-name="TableCell724">
            <text:p text:style-name="P725">進士</text:p>
          </table:table-cell>
          <table:table-cell table:style-name="TableCell726">
            <text:p text:style-name="P727">0</text:p>
          </table:table-cell>
          <table:table-cell table:style-name="TableCell728">
            <text:p text:style-name="P729">6</text:p>
          </table:table-cell>
        </table:table-row>
      </table:table>
      <text:p text:style-name="P730"><text:span text:style-name="T731">( <text:s text:c="2"/>)</text:span><text:span text:style-name="T732">22</text:span><text:span text:style-name="T733">、</text:span>由此表可看出，嘉慶、道光時期臺灣考上舉人、進士的人數增多。請問：之所以會出現這樣的轉變，主要原因應該是下列何者？　<text:span text:style-name="T734">(</text:span><text:span text:style-name="T735">Ａ</text:span><text:span text:style-name="T736">)</text:span>臺灣已無械鬥與民變，社會安定　<text:span text:style-name="T737">(</text:span><text:span text:style-name="T738">Ｂ</text:span><text:span text:style-name="T739">)</text:span>清廷實施渡臺禁令，女眷無法來臺　<text:span text:style-name="T740">(</text:span><text:span text:style-name="T741">Ｃ</text:span><text:span text:style-name="T742">)</text:span>文教機構陸續增設，人民受教育的機會增多　<text:span text:style-name="T743">(</text:span><text:span text:style-name="T744">Ｄ</text:span><text:span text:style-name="T745">)</text:span>工商業者廣設「郊」，帶動了讀書風氣。</text:p>
      <text:p text:style-name="P746"><text:bookmark-start text:name="Q_D79006AD7CFF42F5BC5955B7E011C15F"/><text:span text:style-name="T747">( <text:s text:c="2"/>)</text:span><text:span text:style-name="T748">23</text:span><text:span text:style-name="T749">、</text:span>下列臺灣在各時期的行政區劃圖，何者是劉銘傳來臺後所調整的行政區劃分？　<text:bookmark-start text:name="OP1_D79006AD7CFF42F5BC5955B7E011C15F"/></text:p>
      <text:p text:style-name="P750"><text:span text:style-name="T751"><draw:frame draw:z-index="251667456" draw:style-name="a5" draw:name="圖片 5" text:anchor-type="paragraph" svg:x="7.07569in" svg:y="-0.00069in" svg:width="1.44792in" svg:height="1.98958in" style:rel-width="scale" style:rel-height="scale"><draw:image xlink:href="media/image5.png" xlink:type="simple" xlink:show="embed" xlink:actuate="onLoad"/><svg:title/><svg:desc/></draw:frame></text:span><text:span text:style-name="T752">(</text:span><text:span text:style-name="T753">Ａ</text:span><text:span text:style-name="T754">)</text:span><text:bookmark-start text:name="OPTG1_D79006AD7CFF42F5BC5955B7E011C15F"/><text:span text:style-name="T755">　</text:span><text:span text:style-name="T756"><draw:frame draw:style-name="a6" draw:name="圖片 8" text:anchor-type="as-char" svg:x="0in" svg:y="0in" svg:width="1.52083in" svg:height="2.15625in" style:rel-width="scale" style:rel-height="scale"><draw:image xlink:href="media/image6.png" xlink:type="simple" xlink:show="embed" xlink:actuate="onLoad"/><svg:title/><svg:desc/></draw:frame></text:span>　<text:bookmark-start text:name="OP2_D79006AD7CFF42F5BC5955B7E011C15F"/><text:bookmark-end text:name="OP1_D79006AD7CFF42F5BC5955B7E011C15F"/><text:bookmark-end text:name="OPTG1_D79006AD7CFF42F5BC5955B7E011C15F"/><text:span text:style-name="T757">(</text:span><text:span text:style-name="T758">Ｂ</text:span><text:span text:style-name="T759">)</text:span><text:bookmark-start text:name="OPTG2_D79006AD7CFF42F5BC5955B7E011C15F"/><text:span text:style-name="T760"><text:s/></text:span><text:span text:style-name="T761"><draw:frame draw:style-name="a7" draw:name="圖片 7" text:anchor-type="as-char" svg:x="0in" svg:y="0in" svg:width="1.52083in" svg:height="2.09375in" style:rel-width="scale" style:rel-height="scale"><draw:image xlink:href="media/image7.png" xlink:type="simple" xlink:show="embed" xlink:actuate="onLoad"/><svg:title/><svg:desc/></draw:frame></text:span><text:span text:style-name="T762">　</text:span><text:span text:style-name="T763">(</text:span><text:span text:style-name="T764">Ｃ</text:span><text:span text:style-name="T765">)</text:span><text:span text:style-name="T766"><draw:frame draw:style-name="a8" draw:name="圖片 6" text:anchor-type="as-char" svg:x="0in" svg:y="0in" svg:width="1.375in" svg:height="1.89583in" style:rel-width="scale" style:rel-height="scale"><draw:image xlink:href="media/image8.png" xlink:type="simple" xlink:show="embed" xlink:actuate="onLoad"/><svg:title/><svg:desc/></draw:frame></text:span>　<text:bookmark-start text:name="OP3_D79006AD7CFF42F5BC5955B7E011C15F"/><text:bookmark-start text:name="OPTG3_D79006AD7CFF42F5BC5955B7E011C15F"/><text:bookmark-end text:name="OP2_D79006AD7CFF42F5BC5955B7E011C15F"/><text:bookmark-end text:name="OPTG2_D79006AD7CFF42F5BC5955B7E011C15F"/><text:span text:style-name="T767">　</text:span><text:bookmark-start text:name="OP4_D79006AD7CFF42F5BC5955B7E011C15F"/><text:bookmark-end text:name="OP3_D79006AD7CFF42F5BC5955B7E011C15F"/><text:bookmark-end text:name="OPTG3_D79006AD7CFF42F5BC5955B7E011C15F"/>(<text:span text:style-name="T768">Ｄ</text:span><text:span text:style-name="T769">)</text:span><text:bookmark-start text:name="OPTG4_D79006AD7CFF42F5BC5955B7E011C15F"/><text:span text:style-name="T770">　</text:span><text:bookmark-end text:name="OP4_D79006AD7CFF42F5BC5955B7E011C15F"/><text:bookmark-end text:name="OPTG4_D79006AD7CFF42F5BC5955B7E011C15F"/></text:p>
      <text:p text:style-name="P771"><text:bookmark-end text:name="Q_D79006AD7CFF42F5BC5955B7E011C15F"/></text:p>
      <text:p text:style-name="P772"><text:bookmark-start text:name="Q_5E64F43D68C149EF88B59AFE917012FD"/><text:span text:style-name="T773">( <text:s text:c="2"/>)</text:span><text:span text:style-name="T774">24</text:span><text:span text:style-name="T775">、</text:span>清朝統治時期，臺灣械鬥迭起，社會動盪不安。主要原因最可能為下列何者？　<text:bookmark-start text:name="OP1_5E64F43D68C149EF88B59AFE917012FD"/></text:p>
      <text:p text:style-name="P776"><text:span text:style-name="T777">(</text:span><text:span text:style-name="T778">Ａ</text:span><text:span text:style-name="T779">)</text:span><text:bookmark-start text:name="OPTG1_5E64F43D68C149EF88B59AFE917012FD"/>來臺移民爭奪土地水源及利益，因而聚眾結黨鬥毆　<text:bookmark-start text:name="OP2_5E64F43D68C149EF88B59AFE917012FD"/><text:bookmark-end text:name="OP1_5E64F43D68C149EF88B59AFE917012FD"/><text:bookmark-end text:name="OPTG1_5E64F43D68C149EF88B59AFE917012FD"/><text:span text:style-name="T780">(</text:span><text:span text:style-name="T781">Ｂ</text:span><text:span text:style-name="T782">)</text:span><text:bookmark-start text:name="OPTG2_5E64F43D68C149EF88B59AFE917012FD"/>外國商人壟斷經濟大權，郊商難以競爭而爆發衝突</text:p>
      <text:p text:style-name="P783"><text:bookmark-start text:name="OP3_5E64F43D68C149EF88B59AFE917012FD"/><text:bookmark-end text:name="OP2_5E64F43D68C149EF88B59AFE917012FD"/><text:bookmark-end text:name="OPTG2_5E64F43D68C149EF88B59AFE917012FD"/><text:span text:style-name="T784">(</text:span><text:span text:style-name="T785">Ｃ</text:span><text:span text:style-name="T786">)</text:span><text:bookmark-start text:name="OPTG3_5E64F43D68C149EF88B59AFE917012FD"/><text:s/>漢人的本性勇武好鬥，引起社會動盪<text:s text:c="6"/><text:bookmark-start text:name="OP4_5E64F43D68C149EF88B59AFE917012FD"/><text:bookmark-end text:name="OP3_5E64F43D68C149EF88B59AFE917012FD"/><text:bookmark-end text:name="OPTG3_5E64F43D68C149EF88B59AFE917012FD"/><text:span text:style-name="T787">(</text:span><text:span text:style-name="T788">Ｄ</text:span><text:span text:style-name="T789">)</text:span><text:bookmark-start text:name="OPTG4_5E64F43D68C149EF88B59AFE917012FD"/>原住民土地遭到洋人侵占，生活窘困被迫武力抗爭<text:bookmark-end text:name="OP4_5E64F43D68C149EF88B59AFE917012FD"/><text:bookmark-end text:name="OPTG4_5E64F43D68C149EF88B59AFE917012FD"/>。</text:p>
      <text:p text:style-name="P790"><text:bookmark-end text:name="Q_5E64F43D68C149EF88B59AFE917012FD"/><text:span text:style-name="T791">( <text:s text:c="2"/>)</text:span><text:span text:style-name="T792">25</text:span><text:span text:style-name="T793">、</text:span>報載桃園的葉五美公祠清明掃墓時，約湧進近8,000名葉氏子孫。始祖葉春日，於清朝雍正13年渡海來臺，後生下5子，由於5個人名字為人間5大美事，後代子孫稱之為「葉五美公」。請問這種祭祀對象應是指下列何者？　<text:bookmark-start text:name="OP1_63B85A9265D847FB8D15A57AE215699C"/></text:p>
      <text:p text:style-name="P794"><text:span text:style-name="T795">(</text:span><text:span text:style-name="T796">Ａ</text:span><text:span text:style-name="T797">)</text:span><text:bookmark-start text:name="OPTG1_63B85A9265D847FB8D15A57AE215699C"/>開臺祖　<text:bookmark-start text:name="OP2_63B85A9265D847FB8D15A57AE215699C"/><text:bookmark-end text:name="OP1_63B85A9265D847FB8D15A57AE215699C"/><text:bookmark-end text:name="OPTG1_63B85A9265D847FB8D15A57AE215699C"/><text:span text:style-name="T798">(</text:span><text:span text:style-name="T799">Ｂ</text:span><text:span text:style-name="T800">)</text:span><text:bookmark-start text:name="OPTG2_63B85A9265D847FB8D15A57AE215699C"/>唐山祖　<text:bookmark-start text:name="OP3_63B85A9265D847FB8D15A57AE215699C"/><text:bookmark-end text:name="OP2_63B85A9265D847FB8D15A57AE215699C"/><text:bookmark-end text:name="OPTG2_63B85A9265D847FB8D15A57AE215699C"/><text:span text:style-name="T801">(</text:span><text:span text:style-name="T802">Ｃ</text:span><text:span text:style-name="T803">)</text:span><text:bookmark-start text:name="OPTG3_63B85A9265D847FB8D15A57AE215699C"/>媽祖　<text:bookmark-start text:name="OP4_63B85A9265D847FB8D15A57AE215699C"/><text:bookmark-end text:name="OP3_63B85A9265D847FB8D15A57AE215699C"/><text:bookmark-end text:name="OPTG3_63B85A9265D847FB8D15A57AE215699C"/><text:span text:style-name="T804">(</text:span><text:span text:style-name="T805">Ｄ</text:span><text:span text:style-name="T806">)</text:span><text:bookmark-start text:name="OPTG4_63B85A9265D847FB8D15A57AE215699C"/>土地公<text:bookmark-end text:name="OP4_63B85A9265D847FB8D15A57AE215699C"/><text:bookmark-end text:name="OPTG4_63B85A9265D847FB8D15A57AE215699C"/>。</text:p>
      <text:p text:style-name="P807"><text:bookmark-start text:name="Q_4003A8203B39452EB62FAD98407069AB"/><text:span text:style-name="T808">( <text:s text:c="2"/>)</text:span><text:span text:style-name="T809">26</text:span><text:span text:style-name="T810">、</text:span>台灣俗諺「三年一小反，五年一大亂」，這句話是在什麼樣的時空背景下產生的？　<text:bookmark-start text:name="OP1_4003A8203B39452EB62FAD98407069AB"/></text:p>
      <text:p text:style-name="P811"><text:span text:style-name="T812">(</text:span><text:span text:style-name="T813">Ａ</text:span><text:span text:style-name="T814">)</text:span><text:bookmark-start text:name="OPTG1_4003A8203B39452EB62FAD98407069AB"/>清初採取積極治臺政策，行政區劃與人員分配不均　<text:bookmark-start text:name="OP2_4003A8203B39452EB62FAD98407069AB"/><text:bookmark-end text:name="OP1_4003A8203B39452EB62FAD98407069AB"/><text:bookmark-end text:name="OPTG1_4003A8203B39452EB62FAD98407069AB"/><text:span text:style-name="T815">(</text:span><text:span text:style-name="T816">Ｂ</text:span><text:span text:style-name="T817">)</text:span><text:bookmark-start text:name="OPTG2_4003A8203B39452EB62FAD98407069AB"/>治臺官員過於積極處理地方事務　<text:bookmark-start text:name="OP3_4003A8203B39452EB62FAD98407069AB"/><text:bookmark-end text:name="OP2_4003A8203B39452EB62FAD98407069AB"/><text:bookmark-end text:name="OPTG2_4003A8203B39452EB62FAD98407069AB"/><text:span text:style-name="T818">(</text:span><text:span text:style-name="T819">Ｃ</text:span><text:span text:style-name="T820">)</text:span><text:bookmark-start text:name="OPTG3_4003A8203B39452EB62FAD98407069AB"/>無業無家室的原住民過多，成為社會動亂的原因　<text:bookmark-start text:name="OP4_4003A8203B39452EB62FAD98407069AB"/><text:bookmark-end text:name="OP3_4003A8203B39452EB62FAD98407069AB"/><text:bookmark-end text:name="OPTG3_4003A8203B39452EB62FAD98407069AB"/><text:span text:style-name="T821">(</text:span><text:span text:style-name="T822">Ｄ</text:span><text:span text:style-name="T823">)</text:span><text:bookmark-start text:name="OPTG4_4003A8203B39452EB62FAD98407069AB"/><text:span text:style-name="T824">來台漢人</text:span>為求自保，組成各種團體，會黨勢力盛行<text:bookmark-end text:name="OP4_4003A8203B39452EB62FAD98407069AB"/><text:bookmark-end text:name="OPTG4_4003A8203B39452EB62FAD98407069AB"/>。</text:p>
      <text:p text:style-name="P825"><text:bookmark-start text:name="Q_0B5AA05EC22C4C08AB5753D2F74BE2F5"/><text:span text:style-name="T826">( <text:s text:c="2"/>)</text:span><text:span text:style-name="T827">27</text:span><text:span text:style-name="T828">、</text:span>清領時期與臺灣原住民生存空間相關的政策，下列敘述何者正確？　<text:bookmark-start text:name="OP1_0B5AA05EC22C4C08AB5753D2F74BE2F5"/></text:p>
      <text:p text:style-name="P829"><text:span text:style-name="T830">(</text:span><text:span text:style-name="T831">Ａ</text:span><text:span text:style-name="T832">)</text:span><text:bookmark-start text:name="OPTG1_0B5AA05EC22C4C08AB5753D2F74BE2F5"/>畫界封山措施執行讓漢人難以入山開墾　<text:bookmark-start text:name="OP2_0B5AA05EC22C4C08AB5753D2F74BE2F5"/><text:bookmark-end text:name="OP1_0B5AA05EC22C4C08AB5753D2F74BE2F5"/><text:bookmark-end text:name="OPTG1_0B5AA05EC22C4C08AB5753D2F74BE2F5"/></text:p>
      <text:p text:style-name="P833"><draw:frame draw:z-index="251666432" draw:style-name="a9" draw:name="圖片 9" text:anchor-type="paragraph" svg:x="5.21875in" svg:y="0.01319in" svg:width="3.875in" svg:height="1.60139in" style:rel-width="scale" style:rel-height="scale"><draw:image xlink:href="media/image9.png" xlink:type="simple" xlink:show="embed" xlink:actuate="onLoad"/><svg:title/><svg:desc/></draw:frame><text:span text:style-name="T834">(</text:span><text:span text:style-name="T835">Ｂ</text:span><text:span text:style-name="T836">)</text:span><text:bookmark-start text:name="OPTG2_0B5AA05EC22C4C08AB5753D2F74BE2F5"/>修築北、中、南三條通往東部的道路是丁日昌的決定<text:bookmark-start text:name="OP3_0B5AA05EC22C4C08AB5753D2F74BE2F5"/><text:bookmark-end text:name="OP2_0B5AA05EC22C4C08AB5753D2F74BE2F5"/><text:bookmark-end text:name="OPTG2_0B5AA05EC22C4C08AB5753D2F74BE2F5"/></text:p>
      <text:p text:style-name="P837"><text:span text:style-name="T838">(</text:span><text:span text:style-name="T839">Ｃ</text:span><text:span text:style-name="T840">)</text:span><text:bookmark-start text:name="OPTG3_0B5AA05EC22C4C08AB5753D2F74BE2F5"/>劉銘傳對原住民採取征討與安撫並行的策略　<text:bookmark-start text:name="OP4_0B5AA05EC22C4C08AB5753D2F74BE2F5"/><text:bookmark-end text:name="OP3_0B5AA05EC22C4C08AB5753D2F74BE2F5"/><text:bookmark-end text:name="OPTG3_0B5AA05EC22C4C08AB5753D2F74BE2F5"/></text:p>
      <text:p text:style-name="P841"><text:span text:style-name="T842">(</text:span><text:span text:style-name="T843">Ｄ</text:span><text:span text:style-name="T844">)</text:span><text:bookmark-end text:name="OP4_0B5AA05EC22C4C08AB5753D2F74BE2F5"/>清領全時期禁止漢人與原住民通婚。</text:p>
      <text:p text:style-name="P845"><text:bookmark-end text:name="Q_4003A8203B39452EB62FAD98407069AB"/><text:bookmark-end text:name="Q_0B5AA05EC22C4C08AB5753D2F74BE2F5"/>※清領後期開港通商後，貿易額大增，附圖為臺灣某時期兩大港口的海關出口值統計圖。</text:p>
      <text:p text:style-name="P846"><text:bookmark-start text:name="Q_D1BF466E62604863BAF16FD6363636A4"/><text:bookmark-start text:name="Q_9AA8BC93310E48BD90A9029DE98C3291"/><text:span text:style-name="T847">( <text:s text:c="2"/>)</text:span><text:span text:style-name="T848">28</text:span><text:span text:style-name="T849">、</text:span>由圖中內容判斷，甲港口最可能位於臺灣何處？　<text:bookmark-start text:name="OP1_D55F63C0597B4FD4A2F14BCBF8EC1C92"/><text:span text:style-name="T850">(</text:span><text:span text:style-name="T851">Ａ</text:span><text:span text:style-name="T852">)</text:span><text:bookmark-start text:name="OPTG1_D55F63C0597B4FD4A2F14BCBF8EC1C92"/>打狗　<text:bookmark-start text:name="OP2_D55F63C0597B4FD4A2F14BCBF8EC1C92"/><text:bookmark-end text:name="OP1_D55F63C0597B4FD4A2F14BCBF8EC1C92"/><text:bookmark-end text:name="OPTG1_D55F63C0597B4FD4A2F14BCBF8EC1C92"/><text:span text:style-name="T853">(</text:span><text:span text:style-name="T854">Ｂ</text:span><text:span text:style-name="T855">)</text:span><text:bookmark-start text:name="OPTG2_D55F63C0597B4FD4A2F14BCBF8EC1C92"/>雞籠　<text:bookmark-start text:name="OP3_D55F63C0597B4FD4A2F14BCBF8EC1C92"/><text:bookmark-end text:name="OP2_D55F63C0597B4FD4A2F14BCBF8EC1C92"/><text:bookmark-end text:name="OPTG2_D55F63C0597B4FD4A2F14BCBF8EC1C92"/><text:span text:style-name="T856">(</text:span><text:span text:style-name="T857">Ｃ</text:span><text:span text:style-name="T858">)</text:span><text:bookmark-start text:name="OPTG3_D55F63C0597B4FD4A2F14BCBF8EC1C92"/>淡水　<text:bookmark-start text:name="OP4_D55F63C0597B4FD4A2F14BCBF8EC1C92"/><text:bookmark-end text:name="OP3_D55F63C0597B4FD4A2F14BCBF8EC1C92"/><text:bookmark-end text:name="OPTG3_D55F63C0597B4FD4A2F14BCBF8EC1C92"/><text:span text:style-name="T859">(</text:span><text:span text:style-name="T860">Ｄ</text:span><text:span text:style-name="T861">)</text:span><text:bookmark-start text:name="OPTG4_D55F63C0597B4FD4A2F14BCBF8EC1C92"/>安平<text:bookmark-end text:name="OP4_D55F63C0597B4FD4A2F14BCBF8EC1C92"/><text:bookmark-end text:name="OPTG4_D55F63C0597B4FD4A2F14BCBF8EC1C92"/>。</text:p>
      <text:p text:style-name="P862"><text:span text:style-name="T863">( <text:s text:c="2"/>)</text:span><text:span text:style-name="T864">29</text:span><text:span text:style-name="T865">、</text:span>此時期商品往來情形的敘述，何者正確？　<text:bookmark-start text:name="OP1_D1BF466E62604863BAF16FD6363636A4"/><text:span text:style-name="T866">(</text:span><text:span text:style-name="T867">Ａ</text:span><text:span text:style-name="T868">)</text:span><text:bookmark-start text:name="OPTG1_D1BF466E62604863BAF16FD6363636A4"/>進口商品以香料為大宗，主要來自英國　<text:bookmark-start text:name="OP2_D1BF466E62604863BAF16FD6363636A4"/><text:bookmark-end text:name="OP1_D1BF466E62604863BAF16FD6363636A4"/><text:bookmark-end text:name="OPTG1_D1BF466E62604863BAF16FD6363636A4"/><text:span text:style-name="T869">(</text:span><text:span text:style-name="T870">Ｂ</text:span><text:span text:style-name="T871">)</text:span><text:bookmark-start text:name="OPTG2_D1BF466E62604863BAF16FD6363636A4"/>出口商品以糖最多，占出口總值一半有餘　<text:bookmark-start text:name="OP3_D1BF466E62604863BAF16FD6363636A4"/><text:bookmark-end text:name="OP2_D1BF466E62604863BAF16FD6363636A4"/><text:bookmark-end text:name="OPTG2_D1BF466E62604863BAF16FD6363636A4"/><text:span text:style-name="T872">(</text:span><text:span text:style-name="T873">Ｃ</text:span><text:span text:style-name="T874">)</text:span><text:bookmark-start text:name="OPTG3_D1BF466E62604863BAF16FD6363636A4"/>樟腦產於中、北部，由淡水出口　<text:bookmark-start text:name="OP4_D1BF466E62604863BAF16FD6363636A4"/><text:bookmark-end text:name="OP3_D1BF466E62604863BAF16FD6363636A4"/><text:bookmark-end text:name="OPTG3_D1BF466E62604863BAF16FD6363636A4"/><text:span text:style-name="T875">(</text:span><text:span text:style-name="T876">Ｄ</text:span><text:span text:style-name="T877">)</text:span><text:bookmark-end text:name="OP4_D1BF466E62604863BAF16FD6363636A4"/>紡織品是台灣在地生產。</text:p>
      <text:p text:style-name="P878"><text:bookmark-end text:name="Q_D1BF466E62604863BAF16FD6363636A4"/><text:soft-page-break/><text:span text:style-name="T879">( <text:s text:c="2"/>)</text:span><text:span text:style-name="T880">30</text:span><text:span text:style-name="T881">、</text:span>開港後有許多外國傳教士來臺傳教，留下不少遺跡。請問下列哪一座建築物就是其中之一？　<text:bookmark-start text:name="OP1_CA583D4184AA4CCB880BE379F281A152"/></text:p>
      <text:p text:style-name="P882"><text:span text:style-name="T883">(</text:span><text:span text:style-name="T884">Ａ</text:span><text:span text:style-name="T885">)</text:span><text:bookmark-start text:name="OPTG1_CA583D4184AA4CCB880BE379F281A152"/>台南得記洋行　<text:bookmark-start text:name="OP2_CA583D4184AA4CCB880BE379F281A152"/><text:bookmark-end text:name="OP1_CA583D4184AA4CCB880BE379F281A152"/><text:bookmark-end text:name="OPTG1_CA583D4184AA4CCB880BE379F281A152"/><text:span text:style-name="T886">(</text:span><text:span text:style-name="T887">Ｂ</text:span><text:span text:style-name="T888">)</text:span><text:bookmark-start text:name="OPTG2_CA583D4184AA4CCB880BE379F281A152"/>草屯登瀛書院　<text:bookmark-start text:name="OP3_CA583D4184AA4CCB880BE379F281A152"/><text:bookmark-end text:name="OP2_CA583D4184AA4CCB880BE379F281A152"/><text:bookmark-end text:name="OPTG2_CA583D4184AA4CCB880BE379F281A152"/><text:span text:style-name="T889">(</text:span><text:span text:style-name="T890">Ｃ</text:span><text:span text:style-name="T891">)</text:span><text:bookmark-start text:name="OPTG3_CA583D4184AA4CCB880BE379F281A152"/>樹林百年老廟濟安宮　<text:bookmark-start text:name="OP4_CA583D4184AA4CCB880BE379F281A152"/><text:bookmark-end text:name="OP3_CA583D4184AA4CCB880BE379F281A152"/><text:bookmark-end text:name="OPTG3_CA583D4184AA4CCB880BE379F281A152"/><text:span text:style-name="T892">(</text:span><text:span text:style-name="T893">Ｄ</text:span><text:span text:style-name="T894">)</text:span><text:bookmark-start text:name="OPTG4_CA583D4184AA4CCB880BE379F281A152"/>淡水牛津學堂<text:bookmark-end text:name="OP4_CA583D4184AA4CCB880BE379F281A152"/><text:bookmark-end text:name="OPTG4_CA583D4184AA4CCB880BE379F281A152"/>。</text:p>
      <text:p text:style-name="P895">※請閱讀下段的敘述，回答下列問題：</text:p>
      <table:table table:style-name="Table896">
        <table:table-columns>
          <table:table-column table:style-name="TableColumn897"/>
        </table:table-columns>
        <table:table-row table:style-name="TableRow898">
          <table:table-cell table:style-name="TableCell899">
            <text:p text:style-name="P900"><text:bookmark-end text:name="Q_9AA8BC93310E48BD90A9029DE98C3291"/>1853年，艋舺的泉州三邑頂郊郊商，竟然燒毀安溪移民的信仰中心艋舺祖師廟，借道偷襲下郊的泉州府同安人，史稱「頂下郊拚」。同安人大敗，先奔往大龍峒，但不受當地同安移民接納，再轉到大稻埕，沿著淡水河建起毗鄰店屋，建造奉祀地方神霞海城隍的廟宇。</text:p>
            <text:p text:style-name="P901">19世紀中期，尚未淤積的台北淡水河，可航行來自閩南一帶的戎克船。這些大稻埕碼頭帶來的船利，除了方便移民人潮上岸外，更可帶動商業的運作。1879年臺北府城正式開府並成為臺灣首府。當時以茶葉，稻米，樟腦，中藥，甚至鴉片等買賣為主的「中街」與「中北街」的尚未貫通兩街道，已是臺北的遍布洋行、店舖、商家的重要聚落，與艋舺不相上下。1891年首建經過大稻埕的全臺第一條鐵路，則正式確定迪化街的臺北商業樞紐地位。</text:p>
          </table:table-cell>
        </table:table-row>
      </table:table>
      <text:p text:style-name="P902"><text:bookmark-start text:name="Q_93D2F59984454399BB714C1DABF0677F"/><text:span text:style-name="T903">( <text:s text:c="2"/>)</text:span><text:span text:style-name="T904">31</text:span><text:span text:style-name="T905">、</text:span>臺北府城的設立，與鐵路的興建，是何人治臺時的建設成果之一？　<text:bookmark-start text:name="OP1_93D2F59984454399BB714C1DABF0677F"/></text:p>
      <text:p text:style-name="P906"><text:span text:style-name="T907">(</text:span><text:span text:style-name="T908">Ａ</text:span><text:span text:style-name="T909">)</text:span><text:bookmark-start text:name="OPTG1_93D2F59984454399BB714C1DABF0677F"/>沈葆楨　<text:bookmark-start text:name="OP2_93D2F59984454399BB714C1DABF0677F"/><text:bookmark-end text:name="OP1_93D2F59984454399BB714C1DABF0677F"/><text:bookmark-end text:name="OPTG1_93D2F59984454399BB714C1DABF0677F"/><text:span text:style-name="T910">(</text:span><text:span text:style-name="T911">Ｂ</text:span><text:span text:style-name="T912">)</text:span><text:bookmark-start text:name="OPTG2_93D2F59984454399BB714C1DABF0677F"/><text:span text:style-name="T913">丁</text:span>日昌　<text:bookmark-start text:name="OP3_93D2F59984454399BB714C1DABF0677F"/><text:bookmark-end text:name="OP2_93D2F59984454399BB714C1DABF0677F"/><text:bookmark-end text:name="OPTG2_93D2F59984454399BB714C1DABF0677F"/><text:span text:style-name="T914">(</text:span><text:span text:style-name="T915">Ｃ</text:span><text:span text:style-name="T916">)</text:span><text:bookmark-start text:name="OPTG3_93D2F59984454399BB714C1DABF0677F"/>劉銘傳　<text:bookmark-start text:name="OP4_93D2F59984454399BB714C1DABF0677F"/><text:bookmark-end text:name="OP3_93D2F59984454399BB714C1DABF0677F"/><text:bookmark-end text:name="OPTG3_93D2F59984454399BB714C1DABF0677F"/><text:span text:style-name="T917">(</text:span><text:span text:style-name="T918">Ｄ</text:span><text:span text:style-name="T919">)</text:span><text:bookmark-start text:name="OPTG4_93D2F59984454399BB714C1DABF0677F"/>邵友濂<text:bookmark-end text:name="OP4_93D2F59984454399BB714C1DABF0677F"/><text:bookmark-end text:name="OPTG4_93D2F59984454399BB714C1DABF0677F"/>。</text:p>
      <text:p text:style-name="P920"><text:bookmark-end text:name="Q_93D2F59984454399BB714C1DABF0677F"/><text:span text:style-name="T921">( <text:s text:c="2"/>)</text:span><text:span text:style-name="T922">32</text:span><text:span text:style-name="T923">、</text:span>承上題，以下哪項並「非」是這位首長的政績？</text:p>
      <text:p text:style-name="P924"><text:span text:style-name="T925">(</text:span><text:span text:style-name="T926">Ａ</text:span><text:span text:style-name="T927">)</text:span>廢除渡台禁令　<text:span text:style-name="T928">(</text:span><text:span text:style-name="T929">Ｂ</text:span><text:span text:style-name="T930">)</text:span><text:span text:style-name="T931">設立台北郵政總局</text:span>　<text:span text:style-name="T932">(</text:span><text:span text:style-name="T933">Ｃ</text:span><text:span text:style-name="T934">)</text:span>設立新式學堂　<text:span text:style-name="T935">(</text:span><text:span text:style-name="T936">Ｄ</text:span><text:span text:style-name="T937">)</text:span><text:span text:style-name="T938">電報線遠達福州</text:span>。</text:p>
      <text:p text:style-name="P939"><text:span text:style-name="T940">( <text:s text:c="2"/>)</text:span><text:span text:style-name="T941">33</text:span><text:span text:style-name="T942">、</text:span>承上題，他來台是因為要處理那件大事？　<text:bookmark-start text:name="OP1_3217F737AE1D42D9A17CD22538933ED1"/></text:p>
      <text:p text:style-name="P943"><text:span text:style-name="T944">(</text:span><text:span text:style-name="T945">Ａ</text:span><text:span text:style-name="T946">)</text:span><text:bookmark-start text:name="OPTG1_3217F737AE1D42D9A17CD22538933ED1"/>英法聯軍後開港通港　<text:bookmark-start text:name="OP2_3217F737AE1D42D9A17CD22538933ED1"/><text:bookmark-end text:name="OP1_3217F737AE1D42D9A17CD22538933ED1"/><text:bookmark-end text:name="OPTG1_3217F737AE1D42D9A17CD22538933ED1"/><text:s text:c="4"/><text:span text:style-name="T947">(</text:span><text:span text:style-name="T948">Ｂ</text:span><text:span text:style-name="T949">)</text:span><text:bookmark-start text:name="OPTG2_3217F737AE1D42D9A17CD22538933ED1"/>牡丹社事件，日軍侵犯臺灣　<text:bookmark-start text:name="OP3_3217F737AE1D42D9A17CD22538933ED1"/><text:bookmark-end text:name="OP2_3217F737AE1D42D9A17CD22538933ED1"/><text:bookmark-end text:name="OPTG2_3217F737AE1D42D9A17CD22538933ED1"/></text:p>
      <text:p text:style-name="P950"><text:span text:style-name="T951">(</text:span><text:span text:style-name="T952">Ｃ</text:span><text:span text:style-name="T953">)</text:span><text:bookmark-start text:name="OPTG3_3217F737AE1D42D9A17CD22538933ED1"/>中法戰爭，法軍攻占基隆　<text:bookmark-start text:name="OP4_3217F737AE1D42D9A17CD22538933ED1"/><text:bookmark-end text:name="OP3_3217F737AE1D42D9A17CD22538933ED1"/><text:bookmark-end text:name="OPTG3_3217F737AE1D42D9A17CD22538933ED1"/><text:span text:style-name="T954">(</text:span><text:span text:style-name="T955">Ｄ</text:span><text:span text:style-name="T956">)</text:span><text:bookmark-start text:name="OPTG4_3217F737AE1D42D9A17CD22538933ED1"/>光緒初年，日本吞併琉球<text:bookmark-end text:name="OP4_3217F737AE1D42D9A17CD22538933ED1"/><text:bookmark-end text:name="OPTG4_3217F737AE1D42D9A17CD22538933ED1"/>。</text:p>
      <text:p text:style-name="P957"><text:span text:style-name="T958">( <text:s text:c="2"/>)</text:span><text:span text:style-name="T959">34</text:span><text:span text:style-name="T960">、</text:span>承上題，19世紀中期住在臺北的居民，可能會有怎麼樣的生活經驗？　</text:p>
      <text:p text:style-name="P961"><text:span text:style-name="T962">(</text:span><text:span text:style-name="T963">Ａ</text:span><text:span text:style-name="T964">)</text:span>坐火車到高雄遊覽　<text:s text:c="10"/><text:span text:style-name="T965">(</text:span><text:span text:style-name="T966">Ｂ</text:span><text:span text:style-name="T967">)</text:span>日本攻打台北的原住民　</text:p>
      <text:p text:style-name="P968"><text:span text:style-name="T969">(</text:span><text:span text:style-name="T970">Ｃ</text:span><text:span text:style-name="T971">)</text:span>曾目睹西班牙人占領臺灣北部　<text:span text:style-name="T972">(</text:span><text:span text:style-name="T973">Ｄ</text:span><text:span text:style-name="T974">)</text:span>不用搭船到福建省福州考科舉，在台北應考即可。</text:p>
      <text:p text:style-name="P975"/>
      <text:p text:style-name="P976">公民科</text:p>
      <text:p text:style-name="P977"><text:span text:style-name="T978">( <text:s text:c="2"/>)</text:span><text:span text:style-name="T979">35</text:span><text:span text:style-name="T980">、</text:span><text:span text:style-name="T981">小玉因為和班上同學佳佳口角而交惡，因而在臉書上張貼關於佳佳的不實言論，造成同學們對佳佳的議論與批評。關於此事，下列敘述何者正確？</text:span><text:span text:style-name="T982"><text:s/></text:span></text:p>
      <text:p text:style-name="P983"><text:span text:style-name="T984">(A)</text:span><text:span text:style-name="T985">此為網路霸凌，應適時適當地表達自己不舒服的感受</text:span><text:span text:style-name="T986"><text:s/>(B)</text:span><text:span text:style-name="T987">不要小題大作以免傷害同學感情</text:span><text:span text:style-name="T988"><text:s/></text:span></text:p>
      <text:p text:style-name="P989"><text:span text:style-name="T990">(C)身體上的傷害才算霸凌，網路上散播謠言不算霸凌<text:s/></text:span><text:span text:style-name="T991"><text:s text:c="2"/></text:span><text:span text:style-name="T992">(D)</text:span><text:span text:style-name="T993">忍一時風平浪靜，畢業時就可以遠離他了。</text:span></text:p>
      <text:p text:style-name="P994"><text:span text:style-name="T995">( <text:s text:c="2"/>)</text:span><text:span text:style-name="T996">36</text:span><text:span text:style-name="T997">、</text:span><text:span text:style-name="T998">每個人一生中的學習管道有很多，下列哪一個人的學習途徑與其他人不同？</text:span><text:span text:style-name="T999"><text:s/></text:span></text:p>
      <text:p text:style-name="P1000"><text:span text:style-name="T1001">(A)</text:span><text:span text:style-name="T1002">參加線上學習課程和國外老師練習英語對話的傑森</text:span><text:span text:style-name="T1003"><text:s/>(B)</text:span><text:span text:style-name="T1004">在科技大學研究所就讀的珊珊</text:span><text:span text:style-name="T1005"><text:s/></text:span></text:p>
      <text:p text:style-name="P1006"><text:span text:style-name="T1007">(C)</text:span><text:span text:style-name="T1008">和社區大學同學參加部落文化之旅的王爺爺</text:span><text:span text:style-name="T1009"><text:s text:c="6"/></text:span><text:span text:style-name="T1010"><text:s/>(D)</text:span><text:span text:style-name="T1011">到故宮博物院參觀清代文物展的錢龍。</text:span></text:p>
      <text:p text:style-name="P1012"><text:span text:style-name="T1013">( <text:s text:c="2"/>)</text:span><text:span text:style-name="T1014">37</text:span><text:span text:style-name="T1015">、</text:span><text:span text:style-name="T1016">下表是快樂國中社會週的活動內容。請依此判斷，下列何者最可能是社會週中學生的學習重點？<text:s/></text:span></text:p>
      <text:p text:style-name="P1017">(A)落實終身學習理念 (B)培養民主法治素養 (C)提高社區參與程度 (D)尊重包容多元文化。</text:p>
      <table:table table:style-name="Table1018">
        <table:table-columns>
          <table:table-column table:style-name="TableColumn1019"/>
          <table:table-column table:style-name="TableColumn1020"/>
          <table:table-column table:style-name="TableColumn1021"/>
          <table:table-column table:style-name="TableColumn1022"/>
        </table:table-columns>
        <table:table-row table:style-name="TableRow1023">
          <table:table-cell table:style-name="TableCell1024">
            <text:p text:style-name="P1025">項目</text:p>
          </table:table-cell>
          <table:table-cell table:style-name="TableCell1026">
            <text:p text:style-name="P1027">班級海報製作</text:p>
          </table:table-cell>
          <table:table-cell table:style-name="TableCell1028">
            <text:p text:style-name="P1029">校外教學</text:p>
          </table:table-cell>
          <table:table-cell table:style-name="TableCell1030">
            <text:p text:style-name="P1031">學生自治活動</text:p>
          </table:table-cell>
        </table:table-row>
        <table:table-row table:style-name="TableRow1032">
          <table:table-cell table:style-name="TableCell1033">
            <text:p text:style-name="P1034">內容</text:p>
          </table:table-cell>
          <table:table-cell table:style-name="TableCell1035">
            <text:p text:style-name="P1036">主題：人道關懷及人權發展</text:p>
          </table:table-cell>
          <table:table-cell table:style-name="TableCell1037">
            <text:p text:style-name="P1038">參觀學校附近的市議會</text:p>
          </table:table-cell>
          <table:table-cell table:style-name="TableCell1039">
            <text:p text:style-name="P1040">舉辦學生自治會會長的選舉活動</text:p>
          </table:table-cell>
        </table:table-row>
      </table:table>
      <text:p text:style-name="P1041"><text:span text:style-name="T1042">( <text:s text:c="2"/>)</text:span><text:span text:style-name="T1043">38</text:span><text:span text:style-name="T1044">、</text:span><text:span text:style-name="T1045">下列四位學生自治會會長的候選人</text:span><text:span text:style-name="T1046">，何人所提的政見有違學生自治原則？<text:s/></text:span></text:p>
      <text:p text:style-name="P1047">(A)三葉：我建議午休用餐時間播放新聞或具有教育意義的影片，以及改善校內各項公共設施。</text:p>
      <text:p text:style-name="P1048">(B)小俊：我建議將廁所的門加高，增加隱密性，並於教室增設電腦以利同學進行資料查詢。</text:p>
      <text:p text:style-name="P1049">(C)阿諾：我建議學校興建風雨操場、重鋪跑道並增加校內班際間的各項競賽活動。<text:s/></text:p>
      <text:p text:style-name="P1050">(D)阿龍：我建議學校放寬服裝儀容檢查標準並增加體育課的授課時數。</text:p>
      <text:p text:style-name="P1051"><text:span text:style-name="T1052">( <text:s text:c="2"/>)</text:span><text:span text:style-name="T1053">39</text:span><text:span text:style-name="T1054">、</text:span><text:span text:style-name="T1055">下表是立花瀧在公民課時做的筆記，但他不小心抄錯一個地方，請替他找出來。</text:span><text:span text:style-name="T1056"><text:s/></text:span></text:p>
      <table:table table:style-name="Table1057">
        <table:table-columns>
          <table:table-column table:style-name="TableColumn1058"/>
          <table:table-column table:style-name="TableColumn1059"/>
          <table:table-column table:style-name="TableColumn1060"/>
        </table:table-columns>
        <table:table-row table:style-name="TableRow1061">
          <table:table-cell table:style-name="TableCell1062">
            <text:p text:style-name="P1063"/>
          </table:table-cell>
          <table:table-cell table:style-name="TableCell1064">
            <text:p text:style-name="P1065">傳統鄉村社區</text:p>
          </table:table-cell>
          <table:table-cell table:style-name="TableCell1066">
            <text:p text:style-name="P1067">現代都市社區</text:p>
          </table:table-cell>
        </table:table-row>
        <table:table-row table:style-name="TableRow1068">
          <table:table-cell table:style-name="TableCell1069">
            <text:p text:style-name="P1070"><text:span text:style-name="T1071">(A)</text:span><text:span text:style-name="T1072">組成方式</text:span></text:p>
          </table:table-cell>
          <table:table-cell table:style-name="TableCell1073">
            <text:p text:style-name="P1074"><text:span text:style-name="T1075">因血緣或地緣關係組成</text:span></text:p>
          </table:table-cell>
          <table:table-cell table:style-name="TableCell1076">
            <text:p text:style-name="P1077"><text:span text:style-name="T1078">因工作或其他因素而組成</text:span></text:p>
          </table:table-cell>
        </table:table-row>
        <table:table-row table:style-name="TableRow1079">
          <table:table-cell table:style-name="TableCell1080">
            <text:p text:style-name="P1081">(B)居住形式</text:p>
          </table:table-cell>
          <table:table-cell table:style-name="TableCell1082">
            <text:p text:style-name="P1083"><text:span text:style-name="T1084">農村、漁村</text:span></text:p>
          </table:table-cell>
          <table:table-cell table:style-name="TableCell1085">
            <text:p text:style-name="P1086"><text:span text:style-name="T1087">公寓、大廈</text:span></text:p>
          </table:table-cell>
        </table:table-row>
        <table:table-row table:style-name="TableRow1088">
          <table:table-cell table:style-name="TableCell1089">
            <text:p text:style-name="P1090">(C)居民互動</text:p>
          </table:table-cell>
          <table:table-cell table:style-name="TableCell1091">
            <text:p text:style-name="P1092"><text:span text:style-name="T1093">有密切的互動、工作性質相似</text:span></text:p>
          </table:table-cell>
          <table:table-cell table:style-name="TableCell1094">
            <text:p text:style-name="P1095"><text:span text:style-name="T1096">人際互動較不緊密</text:span></text:p>
          </table:table-cell>
        </table:table-row>
        <table:table-row table:style-name="TableRow1097">
          <table:table-cell table:style-name="TableCell1098">
            <text:p text:style-name="P1099">(D)社區參與</text:p>
          </table:table-cell>
          <table:table-cell table:style-name="TableCell1100">
            <text:p text:style-name="P1101">社區意識不強烈、社區參與意願較低落</text:p>
          </table:table-cell>
          <table:table-cell table:style-name="TableCell1102">
            <text:p text:style-name="P1103"><text:span text:style-name="T1104">對地方較有認同感，參與社區事務踴躍</text:span></text:p>
          </table:table-cell>
        </table:table-row>
      </table:table>
      <text:p text:style-name="P1105"/>
      <text:p text:style-name="P1106"><text:span text:style-name="T1107">( <text:s text:c="2"/>)</text:span><text:span text:style-name="T1108">40</text:span><text:span text:style-name="T1109">、</text:span><text:span text:style-name="T1110">白玉蘿蔔是美濃秋冬季節的</text:span><text:span text:style-name="T1111">主要</text:span><text:span text:style-name="T1112">經濟作物，有別於其他品種的蘿蔔，全台灣至今只有在美濃地區種植，此種「瘦長型蘿蔔」口感獨特、季節限定，也是客家飲食文化中重要的醃漬食材</text:span><text:span text:style-name="T1113">。自2006年推廣白玉蘿蔔節的活動以來，歷經產銷平衡的努力</text:span><text:span text:style-name="T1114">並透過寓教於樂的拔蘿蔔田園體驗，吸引眾多的旅遊人潮，每年創造出近3億的經濟產值。</text:span><text:span text:style-name="T1115">請問：這是屬於哪一種類型的社區發展？<text:s/></text:span></text:p>
      <text:p text:style-name="P1116">(A)環保生態 (B)人文教育 (C)產業發展 (D)環境景觀。</text:p>
      <text:p text:style-name="P1117"><text:span text:style-name="T1118">( <text:s text:c="2"/>)</text:span><text:span text:style-name="T1119">41</text:span><text:span text:style-name="T1120">、</text:span><text:span text:style-name="T1121">荷蘭藝術家Jeroen Koolhaas與Dre Urhahn</text:span><text:span text:style-name="T1122">的貧民窟彩繪計劃</text:span><text:span text:style-name="T1123">，在世界上最暴力的地方進行社區彩繪的工作</text:span><text:span text:style-name="T1124">，</text:span><text:span text:style-name="T1125">讓巴西與美國費城的貧民窟改頭換面。</text:span><text:span text:style-name="T1126">最重要的是</text:span><text:span text:style-name="T1127">藝術改變居住環境，也帶給當地青年希望</text:span><text:span text:style-name="T1128">。</text:span><text:span text:style-name="T1129">當地青年加入彩繪工作，對自己被稱為「藝術家」感到驕傲，彩繪社區不僅僅美化了生活環境，</text:span><text:span text:style-name="T1130">對外吸引遊客，提升治安，</text:span><text:span text:style-name="T1131">還提高了就業率、居民對地方的認同感及榮譽感。</text:span><text:span text:style-name="T1132">而在台灣也有不少社區推動了彩繪街景的活動。</text:span></text:p>
      <text:p text:style-name="P1133">請問：此種社區發展屬於哪一種類型？ (A)產業發展 (B)環保生態 (C)環境景觀 (D)人文教育。</text:p>
      <text:p text:style-name="P1134"><text:span text:style-name="T1135">( <text:s text:c="2"/>)</text:span><text:span text:style-name="T1136">42</text:span><text:span text:style-name="T1137">、</text:span><text:span text:style-name="T1138">承上題，下列何項敘述最能突顯彩繪貧民窟計劃的精神？<text:s/></text:span></text:p>
      <text:p text:style-name="P1139"><text:span text:style-name="T1140">(A)凝聚社區意識，發展社區文化 (B)結合跨國企業，凸顯地方特色<text:s/></text:span></text:p>
      <text:p text:style-name="P1141">(C)宣導犯罪防治，維護社區治安 (D)落實基礎建設，提升生活品質。</text:p>
      <text:p text:style-name="P1142"><text:span text:style-name="T1143">( <text:s text:c="2"/>)</text:span><text:span text:style-name="T1144">43</text:span><text:span text:style-name="T1145">、</text:span><text:span text:style-name="T1146">班會課開始，同學陸續就坐，準備開會。請問開會的第一個步驟為下列何者？<text:s/></text:span></text:p>
      <text:p text:style-name="P1147">(A)由導師指定主席、司儀及紀錄 (B)導師宣布班會開始<text:s/></text:p>
      <text:p text:style-name="P1148">(C)由同學選出主席、司儀及紀錄 (D)先由班級幹部進行工作報告。</text:p>
      <text:p text:style-name="P1149"><text:span text:style-name="T1150">( <text:s text:c="2"/>)</text:span><text:span text:style-name="T1151">44</text:span><text:span text:style-name="T1152">、</text:span><text:span text:style-name="T1153">本週的班會課討論寒假班郊遊的地點，小海舉手</text:span><text:span text:style-name="T1154">(</text:span><text:span text:style-name="T1155">甲)</text:span><text:span text:style-name="T1156">提案</text:span><text:span text:style-name="T1157">到木柵動物園，阿司表示必須有</text:span><text:span text:style-name="T1158">(</text:span><text:span text:style-name="T1159">乙)</text:span><text:span text:style-name="T1160">二人以上附議</text:span><text:span text:style-name="T1161">才可以，此時風間向主席提出</text:span><text:span text:style-name="T1162">(</text:span><text:span text:style-name="T1163">丙)</text:span><text:span text:style-name="T1164">秩序問題</text:span><text:span text:style-name="T1165">，表示只要一人即可。之後大雄提議到六福村，小千建議去故宮博物院參觀，經討論後</text:span><text:span text:style-name="T1166">，主席裁示波(丁)</text:span><text:span text:style-name="T1167">後提議先表決</text:span><text:span text:style-name="T1168">，並以多數決進行表決。</text:span></text:p>
      <text:p text:style-name="P1169">請問，上述畫線部分正確的是？ (A)甲 (B)乙 (C)丙 (D)丁。</text:p>
      <text:p text:style-name="P1170"><text:span text:style-name="T1171">( <text:s text:c="2"/>)</text:span><text:span text:style-name="T1172">45</text:span><text:span text:style-name="T1173">、</text:span><text:span text:style-name="T1174">承上題，若表決後木柵動物園和六福村同票，此時應以何種方式決定？<text:s/></text:span></text:p>
      <text:p text:style-name="P1175">(A)請導師裁示 (B)重新表決一次 (C)抽籤決定 (D)由主席裁決。</text:p>
      <text:p text:style-name="P1176"><text:span text:style-name="T1177">( <text:s text:c="2"/>)</text:span><text:span text:style-name="T1178">46</text:span><text:span text:style-name="T1179">、</text:span><text:span text:style-name="T1180">技安於開班會時吵鬧不休，大雄轉頭叫技安安靜一點，卻在下課時被技安找人痛毆一頓。關於上述內容，下列何項敘述正確？<text:s/></text:span></text:p>
      <text:p text:style-name="P1181">(A)針對開會時的情況，大雄可以提出秩序問題 (B)大雄可聲請保護令，以免再被技安報復<text:s/></text:p>
      <text:p text:style-name="P1182">(C)大雄可撥打教育部的反霸凌專線<text:s/><text:s text:c="10"/>(D)大雄可向學校性別平等教育委員會通報以替自己討回公道。</text:p>
      <text:p text:style-name="P1183"><text:span text:style-name="T1184">◎<text:s/></text:span><text:span text:style-name="T1185">請閱讀下列報導後，回答47-50題</text:span></text:p>
      <table:table table:style-name="Table1186">
        <table:table-columns>
          <table:table-column table:style-name="TableColumn1187"/>
        </table:table-columns>
        <table:table-row table:style-name="TableRow1188">
          <table:table-cell table:style-name="TableCell1189">
            <text:p text:style-name="P1190"><text:span text:style-name="T1191">新北市</text:span><text:span text:style-name="T1192">石門嵩山社區擁有得天獨厚的地理環境，百年前先民就利用陽明山火山岩石砌成梯田，為全台唯一的石砌梯田。但農村人口外移，沒有足夠的人力務農，使用農藥破壞當地生態，造成水梯田逐漸棄耕及陸化。歷經20多年荒蕪，居民不捨先民的土地荒廢，</text:span><text:span text:style-name="T1193">為了傳承先人開墾的智慧，</text:span><text:span text:style-name="T1194">社區發展協會推動保存及復育水梯田特殊的農業文化地景，引水、蓄水、維護環境，並推廣無毒有機耕作</text:span><text:span text:style-name="T1195">，</text:span><text:span text:style-name="T1196">現</text:span><text:span text:style-name="T1197">已發現有虎皮蛙、澤蛙、黃星鳳蝶回到棲地</text:span><text:span text:style-name="T1198">。遊客來到此地，</text:span><text:span text:style-name="T1199">可選購當地種植的黑米、空心菜、匏瓜、南瓜等農產品</text:span><text:span text:style-name="T1200">，</text:span><text:span text:style-name="T1201">遊覽農村與山間景色，透過生態環境的解說與討論</text:span><text:span text:style-name="T1202">，認識豐富的自然與文化風，可謂人生一大樂事。</text:span></text:p>
          </table:table-cell>
        </table:table-row>
      </table:table>
      <text:p text:style-name="P1203"><text:span text:style-name="T1204">( <text:s text:c="2"/>)</text:span><text:span text:style-name="T1205">47</text:span><text:span text:style-name="T1206">、</text:span><text:span text:style-name="T1207">石門嵩山社區的作法最符合下列哪種意涵？</text:span><text:span text:style-name="T1208"><text:s/>(A)</text:span><text:span text:style-name="T1209">社區意識</text:span><text:span text:style-name="T1210"><text:s/>(B)</text:span><text:span text:style-name="T1211">社區管理</text:span><text:span text:style-name="T1212"><text:s/>(C)</text:span><text:span text:style-name="T1213">社區組織</text:span><text:span text:style-name="T1214"><text:s/>(D)</text:span><text:span text:style-name="T1215">社區營造。</text:span></text:p>
      <text:p text:style-name="P1216"><text:span text:style-name="T1217">( <text:s text:c="2"/>)</text:span><text:span text:style-name="T1218">48</text:span><text:span text:style-name="T1219">、</text:span><text:span text:style-name="T1220">根據上文</text:span><text:span text:style-name="T1221">，</text:span><text:span text:style-name="T1222">針對石門嵩山社區居民的努力</text:span><text:span text:style-name="T1223">，</text:span><text:span text:style-name="T1224">下列哪一項敘述正確？</text:span><text:span text:style-name="T1225"><text:s/></text:span></text:p>
      <text:p text:style-name="P1226"><text:span text:style-name="T1227">(A)</text:span><text:span text:style-name="T1228">這是屬於環保生態及產業發展的社區營造目標</text:span><text:span text:style-name="T1229"><text:s/>(B)</text:span><text:span text:style-name="T1230">此為文化部主導辦理的地方活動</text:span><text:span text:style-name="T1231"><text:s/></text:span></text:p>
      <text:p text:style-name="P1232"><text:span text:style-name="T1233">(C)</text:span><text:span text:style-name="T1234">此社區營造計畫由地方政府負責推動</text:span><text:span text:style-name="T1235"><text:s/></text:span><text:span text:style-name="T1236"><text:s text:c="8"/></text:span><text:span text:style-name="T1237">(D)</text:span><text:span text:style-name="T1238">此為短期抗爭的社區參與形式。</text:span></text:p>
      <text:p text:style-name="P1239"><text:span text:style-name="T1240">( <text:s text:c="2"/>)</text:span><text:span text:style-name="T1241">49</text:span><text:span text:style-name="T1242">、</text:span><text:span text:style-name="T1243">政府所扮演的角色是？</text:span><text:span text:style-name="T1244"><text:s/></text:span></text:p>
      <text:p text:style-name="P1245"><text:span text:style-name="T1246">(A)</text:span><text:span text:style-name="T1247">社區發展的計畫者</text:span><text:span text:style-name="T1248"><text:s/>(B)</text:span><text:span text:style-name="T1249">社區發展的協力者</text:span><text:span text:style-name="T1250"><text:s/>(C)</text:span><text:span text:style-name="T1251">社區發展的爭取者</text:span><text:span text:style-name="T1252"><text:s/>(D)</text:span><text:span text:style-name="T1253">社區發展的執行者。</text:span></text:p>
      <text:soft-page-break/>
      <text:p text:style-name="P1254"><text:span text:style-name="T1255">( <text:s text:c="2"/>)</text:span><text:span text:style-name="T1256">50</text:span><text:span text:style-name="T1257">、</text:span><text:span text:style-name="T1258">文中提及居民因不</text:span><text:span text:style-name="T1259">捨</text:span><text:span text:style-name="T1260">先民的土地荒廢，為傳承先人開墾的智慧，於是推動保存及復育水梯田的農業文化地景，可見</text:span><text:span text:style-name="T1261">推動</text:span><text:span text:style-name="T1262">社區發展的重要因素是？</text:span><text:span text:style-name="T1263"><text:s/>(A)</text:span><text:span text:style-name="T1264">社區居民</text:span><text:span text:style-name="T1265"><text:s/>(B)</text:span><text:span text:style-name="T1266">社區意識</text:span><text:span text:style-name="T1267"><text:s/>(C)</text:span><text:span text:style-name="T1268">社區管理</text:span><text:span text:style-name="T1269"><text:s/>(D)</text:span><text:span text:style-name="T1270">社區組織。</text:span></text:p>
      <text:p text:style-name="P1271"/>
      <text:soft-page-break/>
      <text:p text:style-name="P1272">105-1-3<text:s/>七年級社會科―解答</text:p>
      <text:p text:style-name="P1279">01-10<text:s text:c="3"/>CBAAB <text:s text:c="2"/>ACCDD</text:p>
      <text:p text:style-name="P1280">11-20<text:s text:c="3"/>BCDCC <text:s text:c="2"/>DADAC</text:p>
      <text:p text:style-name="P1281">21-30<text:s text:c="3"/>BCBAA <text:s text:c="2"/>DCCCD</text:p>
      <text:p text:style-name="P1282">31-40<text:s text:c="3"/>CACDA <text:s text:c="2"/>BBDDC</text:p>
      <text:p text:style-name="內文"><text:span text:style-name="T1283">41-50</text:span><text:span text:style-name="T1284"><text:s text:c="3"/>CACCD <text:s text:c="2"/>CDABB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新特明體" svg:font-family="華康新特明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Ari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P7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273" style:parent-style-name="頁尾" style:family="paragraph">
      <style:paragraph-properties fo:text-align="center"/>
    </style:style>
    <style:style style:name="T1274" style:parent-style-name="預設段落字型" style:family="text">
      <style:text-properties style:language-asian="zh" style:country-asian="TW"/>
    </style:style>
    <style:style style:name="T1275" style:parent-style-name="預設段落字型" style:family="text">
      <style:text-properties fo:language="zh" fo:country="TW" style:language-asian="zh" style:country-asian="TW"/>
    </style:style>
    <style:style style:name="T1276" style:parent-style-name="預設段落字型" style:family="text">
      <style:text-properties style:language-asian="zh" style:country-asian="TW"/>
    </style:style>
    <style:style style:name="T1277" style:parent-style-name="預設段落字型" style:family="text">
      <style:text-properties style:font-name="新細明體" style:language-asian="zh" style:country-asian="TW"/>
    </style:style>
    <style:style style:name="P1278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共5頁</text:span></text:p>
        <text:p text:style-name="P7"/>
      </style:footer>
    </style:master-page>
    <style:master-page style:name="MP1" style:page-layout-name="PL1">
      <style:header>
        <text:p text:style-name="頁首"/>
      </style:header>
      <style:footer>
        <text:p text:style-name="P1273"><text:span text:style-name="T1274">第</text:span><text:span text:style-name="T1275"><text:page-number text:fixed="false">1</text:page-number></text:span><text:span text:style-name="T1276">頁</text:span><text:span text:style-name="T1277">，共5頁</text:span></text:p>
        <text:p text:style-name="P127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36:00Z</meta:creation-date>
    <dc:date>2026-02-04T11:36:00Z</dc:date>
    <meta:template xlink:href="Normal" xlink:type="simple"/>
    <meta:editing-cycles>2</meta:editing-cycles>
    <meta:editing-duration>PT0S</meta:editing-duration>
    <meta:document-statistic meta:page-count="7" meta:paragraph-count="15" meta:word-count="1190" meta:character-count="7964" meta:row-count="56" meta:non-whitespace-character-count="6789"/>
  </office:meta>
</office:document-meta>
</file>