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png" manifest:media-type="image/png"/>
  <manifest:file-entry manifest:full-path="media/image13.jpeg" manifest:media-type="image/jpeg"/>
  <manifest:file-entry manifest:full-path="media/image1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0" style:parent-style-name="頁首" style:family="paragraph">
      <style:paragraph-properties fo:margin-top="0.125in"/>
    </style:style>
    <style:style style:name="T1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1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1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2" style:parent-style-name="頁首" style:family="paragraph">
      <style:paragraph-properties fo:line-height="0.1388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5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9" style:parent-style-name="內文" style:list-style-name="LFO1" style:family="paragraph">
      <style:paragraph-properties style:snap-to-layout-grid="false" fo:text-align="justify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P52" style:parent-style-name="內文" style:list-style-name="LFO1" style:family="paragraph">
      <style:paragraph-properties style:snap-to-layout-grid="false" fo:text-align="justify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text-scale="25%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text-scale="25%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text-scale="25%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P78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79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80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81" style:parent-style-name="內文" style:list-style-name="LFO1" style:family="paragraph">
      <style:paragraph-properties style:snap-to-layout-grid="false" fo:text-align="justify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P99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00" style:parent-style-name="內文" style:list-style-name="LFO1" style:family="paragraph">
      <style:paragraph-properties style:snap-to-layout-grid="false" fo:text-align="justify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text-scale="25%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text-scale="25%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P123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24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25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126" style:parent-style-name="內文" style:family="paragraph">
      <style:paragraph-properties style:punctuation-wrap="simple" style:text-autospace="none" style:snap-to-layout-grid="false" fo:text-align="center" style:line-height-at-least="0.25in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P135" style:parent-style-name="內文" style:list-style-name="LFO1" style:family="paragraph">
      <style:paragraph-properties style:snap-to-layout-grid="false" fo:text-align="justify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P156" style:parent-style-name="內文" style:list-style-name="LFO1" style:family="paragraph">
      <style:paragraph-properties style:snap-to-layout-grid="false" fo:text-align="justify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P175" style:parent-style-name="內文" style:list-style-name="LFO1" style:family="paragraph">
      <style:paragraph-properties style:snap-to-layout-grid="false" fo:text-align="justify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text-scale="25%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text-scale="25%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P199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200" style:parent-style-name="內文" style:list-style-name="LFO1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201" style:parent-style-name="內文" style:list-style-name="LFO1" style:family="paragraph">
      <style:paragraph-properties style:snap-to-layout-grid="false" fo:text-align="justify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color="#000000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209" style:parent-style-name="預設段落字型" style:family="text">
      <style:text-properties style:font-name="標楷體" style:font-name-asian="標楷體" fo:color="#000000" style:text-scale="200%" style:font-size-complex="12pt"/>
    </style:style>
    <style:style style:name="T210" style:parent-style-name="預設段落字型" style:family="text">
      <style:text-properties style:font-name="標楷體" style:font-name-asian="標楷體" fo:color="#000000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fo:color="#000000" style:font-size-complex="12pt"/>
    </style:style>
    <style:style style:name="T215" style:parent-style-name="預設段落字型" style:family="text">
      <style:text-properties style:font-name="標楷體" style:font-name-asian="標楷體" fo:color="#000000" style:text-scale="200%" style:font-size-complex="12pt"/>
    </style:style>
    <style:style style:name="T216" style:parent-style-name="預設段落字型" style:family="text">
      <style:text-properties style:font-name="標楷體" style:font-name-asian="標楷體" fo:color="#000000" style:font-size-complex="12pt"/>
    </style:style>
    <style:style style:name="T217" style:parent-style-name="預設段落字型" style:family="text">
      <style:text-properties style:font-name="標楷體" style:font-name-asian="標楷體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size-complex="12pt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fo:color="#000000" style:text-scale="200%" style:font-size-complex="12pt"/>
    </style:style>
    <style:style style:name="T222" style:parent-style-name="預設段落字型" style:family="text">
      <style:text-properties style:font-name="標楷體" style:font-name-asian="標楷體" fo:color="#000000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fo:color="#000000" style:font-size-complex="12pt"/>
    </style:style>
    <style:style style:name="T227" style:parent-style-name="預設段落字型" style:family="text">
      <style:text-properties style:font-name="標楷體" style:font-name-asian="標楷體" fo:color="#000000" style:text-scale="200%" style:font-size-complex="12pt"/>
    </style:style>
    <style:style style:name="T228" style:parent-style-name="預設段落字型" style:family="text">
      <style:text-properties style:font-name="標楷體" style:font-name-asian="標楷體" fo:color="#000000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fo:color="#000000" style:font-size-complex="12pt"/>
    </style:style>
    <style:style style:name="P231" style:parent-style-name="內文" style:family="paragraph">
      <style:paragraph-properties style:snap-to-layout-grid="false" fo:text-align="justify"/>
    </style:style>
    <style:style style:name="T232" style:parent-style-name="預設段落字型" style:family="text">
      <style:text-properties style:font-name="標楷體" style:font-name-asian="標楷體" style:font-name-complex="標楷體" style:font-size-complex="12pt"/>
    </style:style>
    <style:style style:name="T233" style:parent-style-name="預設段落字型" style:family="text">
      <style:text-properties style:font-name="標楷體" style:font-name-asian="標楷體" style:font-name-complex="標楷體" style:font-size-complex="12pt"/>
    </style:style>
    <style:style style:name="P234" style:parent-style-name="內文" style:list-style-name="LFO1" style:family="paragraph">
      <style:paragraph-properties style:snap-to-layout-grid="false" fo:text-align="justify"/>
    </style:style>
    <style:style style:name="T235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236" style:parent-style-name="內文" style:list-style-name="LFO1" style:family="paragraph">
      <style:paragraph-properties style:snap-to-layout-grid="false" fo:text-align="justify"/>
    </style:style>
    <style:style style:name="T237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238" style:parent-style-name="內文" style:list-style-name="LFO1" style:family="paragraph">
      <style:paragraph-properties style:snap-to-layout-grid="false" fo:text-align="justify"/>
    </style:style>
    <style:style style:name="T239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240" style:parent-style-name="內文" style:family="paragraph">
      <style:paragraph-properties style:snap-to-layout-grid="false" fo:text-align="justify" fo:margin-left="0.25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ableColumn243" style:family="table-column">
      <style:table-column-properties style:column-width="1.4131in"/>
    </style:style>
    <style:style style:name="TableColumn244" style:family="table-column">
      <style:table-column-properties style:column-width="1.4881in"/>
    </style:style>
    <style:style style:name="TableColumn245" style:family="table-column">
      <style:table-column-properties style:column-width="1.4881in"/>
    </style:style>
    <style:style style:name="TableColumn246" style:family="table-column">
      <style:table-column-properties style:column-width="1.4881in"/>
    </style:style>
    <style:style style:name="TableColumn247" style:family="table-column">
      <style:table-column-properties style:column-width="1.4888in"/>
    </style:style>
    <style:style style:name="TableColumn248" style:family="table-column">
      <style:table-column-properties style:column-width="1.4888in"/>
    </style:style>
    <style:style style:name="Table242" style:family="table">
      <style:table-properties style:width="8.8555in" fo:margin-left="0.075in" table:align="left"/>
    </style:style>
    <style:style style:name="TableRow249" style:family="table-row">
      <style:table-row-properties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62" style:family="table-row">
      <style:table-row-properties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8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289" style:parent-style-name="內文" style:list-style-name="LFO1" style:family="paragraph">
      <style:paragraph-properties style:snap-to-layout-grid="false" fo:text-align="justify"/>
    </style:style>
    <style:style style:name="T290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291" style:parent-style-name="內文" style:list-style-name="LFO1" style:family="paragraph">
      <style:paragraph-properties style:snap-to-layout-grid="false" fo:text-align="justify"/>
    </style:style>
    <style:style style:name="T292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293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294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295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296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297" style:parent-style-name="內文" style:list-style-name="LFO1" style:family="paragraph">
      <style:paragraph-properties style:snap-to-layout-grid="false" fo:text-align="justify"/>
    </style:style>
    <style:style style:name="T298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299" style:parent-style-name="內文" style:list-style-name="LFO1" style:family="paragraph">
      <style:paragraph-properties style:snap-to-layout-grid="false" fo:text-align="justify"/>
    </style:style>
    <style:style style:name="T300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301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302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03" style:parent-style-name="內文" style:list-style-name="LFO1" style:family="paragraph">
      <style:paragraph-properties style:snap-to-layout-grid="false" fo:text-align="justify"/>
    </style:style>
    <style:style style:name="T304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05" style:parent-style-name="內文" style:list-style-name="LFO1" style:family="paragraph">
      <style:paragraph-properties style:snap-to-layout-grid="false" fo:text-align="justify"/>
    </style:style>
    <style:style style:name="T306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ableColumn308" style:family="table-column">
      <style:table-column-properties style:column-width="0.777in"/>
    </style:style>
    <style:style style:name="TableColumn309" style:family="table-column">
      <style:table-column-properties style:column-width="1.2006in"/>
    </style:style>
    <style:style style:name="TableColumn310" style:family="table-column">
      <style:table-column-properties style:column-width="3.3145in"/>
    </style:style>
    <style:style style:name="Table307" style:family="table">
      <style:table-properties style:width="5.2923in" fo:margin-left="0in" table:align="center"/>
    </style:style>
    <style:style style:name="TableRow311" style:family="table-row">
      <style:table-row-properties style:min-row-height="0.1562in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318" style:family="table-row">
      <style:table-row-properties style:min-row-height="0.1638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325" style:family="table-row">
      <style:table-row-properties style:min-row-height="0.1562in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332" style:family="table-row">
      <style:table-row-properties style:min-row-height="0.1638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339" style:family="table-row">
      <style:table-row-properties style:min-row-height="0.1562in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346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47" style:parent-style-name="內文" style:list-style-name="LFO1" style:family="paragraph">
      <style:paragraph-properties style:snap-to-layout-grid="false" fo:text-align="justify"/>
    </style:style>
    <style:style style:name="T348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49" style:parent-style-name="內文" style:list-style-name="LFO1" style:family="paragraph">
      <style:paragraph-properties style:snap-to-layout-grid="false" fo:text-align="justify"/>
    </style:style>
    <style:style style:name="T350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51" style:parent-style-name="內文" style:list-style-name="LFO1" style:family="paragraph">
      <style:paragraph-properties style:snap-to-layout-grid="false" fo:text-align="justify"/>
    </style:style>
    <style:style style:name="T352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53" style:parent-style-name="內文" style:list-style-name="LFO1" style:family="paragraph">
      <style:paragraph-properties style:snap-to-layout-grid="false" fo:text-align="justify"/>
    </style:style>
    <style:style style:name="T354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355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356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57" style:parent-style-name="內文" style:list-style-name="LFO1" style:family="paragraph">
      <style:paragraph-properties style:snap-to-layout-grid="false" fo:text-align="justify"/>
    </style:style>
    <style:style style:name="T358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59" style:parent-style-name="內文" style:list-style-name="LFO1" style:family="paragraph">
      <style:paragraph-properties style:snap-to-layout-grid="false" fo:text-align="justify"/>
    </style:style>
    <style:style style:name="T360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61" style:parent-style-name="內文" style:list-style-name="LFO1" style:family="paragraph">
      <style:paragraph-properties style:snap-to-layout-grid="false" fo:text-align="justify"/>
    </style:style>
    <style:style style:name="T362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63" style:parent-style-name="內文" style:list-style-name="LFO1" style:family="paragraph">
      <style:paragraph-properties style:snap-to-layout-grid="false" fo:text-align="justify"/>
    </style:style>
    <style:style style:name="T364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P365" style:parent-style-name="內文" style:family="paragraph">
      <style:paragraph-properties style:snap-to-layout-grid="false" fo:text-align="justify"/>
    </style:style>
    <style:style style:name="T366" style:parent-style-name="預設段落字型" style:family="text">
      <style:text-properties style:font-name="標楷體" style:font-name-asian="標楷體" style:font-name-complex="標楷體" style:font-size-complex="12pt"/>
    </style:style>
    <style:style style:name="T367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368" style:parent-style-name="預設段落字型" style:family="text">
      <style:text-properties style:font-name="標楷體" style:font-name-asian="標楷體" style:font-name-complex="標楷體" style:font-size-complex="12pt"/>
    </style:style>
    <style:style style:name="P369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P370" style:parent-style-name="內文" style:family="paragraph">
      <style:text-properties style:font-name="標楷體" style:font-name-asian="標楷體"/>
    </style:style>
    <style:style style:name="TableColumn372" style:family="table-column">
      <style:table-column-properties style:column-width="0.5in" style:use-optimal-column-width="false"/>
    </style:style>
    <style:style style:name="TableColumn373" style:family="table-column">
      <style:table-column-properties style:column-width="7.125in" style:use-optimal-column-width="false"/>
    </style:style>
    <style:style style:name="TableColumn374" style:family="table-column">
      <style:table-column-properties style:column-width="1.0263in" style:use-optimal-column-width="false"/>
    </style:style>
    <style:style style:name="Table371" style:family="table">
      <style:table-properties style:width="8.6513in" fo:margin-left="0.325in" table:align="left"/>
    </style:style>
    <style:style style:name="TableRow375" style:family="table-row">
      <style:table-row-properties style:use-optimal-row-height="false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Row389" style:family="table-row">
      <style:table-row-properties style:use-optimal-row-height="false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TableRow396" style:family="table-row">
      <style:table-row-properties style:use-optimal-row-height="false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標楷體" style:font-name-asian="標楷體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text-properties style:font-name="標楷體" style:font-name-asian="標楷體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/>
    </style:style>
    <style:style style:name="TableRow403" style:family="table-row">
      <style:table-row-properties style:use-optimal-row-height="false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標楷體" style:font-name-asian="標楷體"/>
    </style:style>
    <style:style style:name="P410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P411" style:parent-style-name="內文" style:family="paragraph">
      <style:paragraph-properties fo:margin-left="0.25in" fo:text-indent="-0.25in">
        <style:tab-stops/>
      </style:paragraph-properties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/>
    </style:style>
    <style:style style:name="T430" style:parent-style-name="預設段落字型" style:family="text">
      <style:text-properties style:font-name="標楷體" style:font-name-asian="標楷體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/>
    </style:style>
    <style:style style:name="T433" style:parent-style-name="預設段落字型" style:family="text">
      <style:text-properties style:font-name="標楷體" style:font-name-asian="標楷體"/>
    </style:style>
    <style:style style:name="T434" style:parent-style-name="預設段落字型" style:family="text">
      <style:text-properties style:font-name="標楷體" style:font-name-asian="標楷體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/>
    </style:style>
    <style:style style:name="P438" style:parent-style-name="內文" style:family="paragraph">
      <style:paragraph-properties fo:margin-left="0.25in" fo:text-indent="-0.25in">
        <style:tab-stops/>
      </style:paragraph-properties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/>
    </style:style>
    <style:style style:name="P477" style:parent-style-name="內文" style:family="paragraph">
      <style:paragraph-properties fo:margin-left="0.25in" fo:text-indent="-0.25in">
        <style:tab-stops/>
      </style:paragraph-properties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/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/>
    </style:style>
    <style:style style:name="T496" style:parent-style-name="預設段落字型" style:family="text">
      <style:text-properties style:font-name="標楷體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style:font-name="標楷體" style:font-name-asian="標楷體"/>
    </style:style>
    <style:style style:name="T499" style:parent-style-name="預設段落字型" style:family="text">
      <style:text-properties style:font-name="標楷體" style:font-name-asian="標楷體"/>
    </style:style>
    <style:style style:name="T500" style:parent-style-name="預設段落字型" style:family="text">
      <style:text-properties style:font-name="標楷體" style:font-name-asian="標楷體"/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="標楷體" style:font-name-asian="標楷體"/>
    </style:style>
    <style:style style:name="T503" style:parent-style-name="預設段落字型" style:family="text">
      <style:text-properties style:font-name="標楷體" style:font-name-asian="標楷體"/>
    </style:style>
    <style:style style:name="T504" style:parent-style-name="預設段落字型" style:family="text">
      <style:text-properties style:font-name="標楷體" style:font-name-asian="標楷體"/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="標楷體" style:font-name-asian="標楷體"/>
    </style:style>
    <style:style style:name="T507" style:parent-style-name="預設段落字型" style:family="text">
      <style:text-properties style:font-name="標楷體" style:font-name-asian="標楷體"/>
    </style:style>
    <style:style style:name="P508" style:parent-style-name="內文" style:family="paragraph">
      <style:text-properties style:font-name="標楷體" style:font-name-asian="標楷體"/>
    </style:style>
    <style:style style:name="TableColumn510" style:family="table-column">
      <style:table-column-properties style:column-width="6.25in"/>
    </style:style>
    <style:style style:name="Table509" style:family="table">
      <style:table-properties style:width="6.25in" fo:margin-left="0.325in" table:align="left"/>
    </style:style>
    <style:style style:name="TableRow511" style:family="table-row">
      <style:table-row-properties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text-properties style:font-name="標楷體" style:font-name-asian="標楷體"/>
    </style:style>
    <style:style style:name="P514" style:parent-style-name="內文" style:family="paragraph">
      <style:text-properties style:font-name="標楷體" style:font-name-asian="標楷體"/>
    </style:style>
    <style:style style:name="P515" style:parent-style-name="內文" style:family="paragraph">
      <style:text-properties style:font-name="標楷體" style:font-name-asian="標楷體"/>
    </style:style>
    <style:style style:name="P516" style:parent-style-name="內文" style:family="paragraph">
      <style:text-properties style:font-name="標楷體" style:font-name-asian="標楷體"/>
    </style:style>
    <style:style style:name="P517" style:parent-style-name="內文" style:family="paragraph">
      <style:paragraph-properties fo:margin-left="0.25in" fo:text-indent="-0.25in">
        <style:tab-stops/>
      </style:paragraph-properties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 fo:color="#333333" fo:font-size="12.5pt" style:font-size-asian="12.5pt" style:font-size-complex="12.5pt" fo:background-color="#FFFFFF"/>
    </style:style>
    <style:style style:name="T521" style:parent-style-name="預設段落字型" style:family="text">
      <style:text-properties style:font-name="標楷體" style:font-name-asian="標楷體" fo:color="#333333" fo:font-size="12.5pt" style:font-size-asian="12.5pt" style:font-size-complex="12.5pt" fo:background-color="#FFFFFF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TableColumn531" style:family="table-column">
      <style:table-column-properties style:column-width="1.9062in"/>
    </style:style>
    <style:style style:name="TableColumn532" style:family="table-column">
      <style:table-column-properties style:column-width="1.9062in"/>
    </style:style>
    <style:style style:name="TableColumn533" style:family="table-column">
      <style:table-column-properties style:column-width="1.9062in"/>
    </style:style>
    <style:style style:name="TableColumn534" style:family="table-column">
      <style:table-column-properties style:column-width="1.9062in"/>
    </style:style>
    <style:style style:name="Table530" style:family="table">
      <style:table-properties style:width="7.625in" fo:margin-left="0.325in" table:align="left"/>
    </style:style>
    <style:style style:name="TableRow535" style:family="table-row">
      <style:table-row-properties/>
    </style:style>
    <style:style style:name="TableCell536" style:family="table-cell">
      <style:table-cell-properties fo:border="none" style:writing-mode="lr-tb" fo:padding-top="0in" fo:padding-left="0.075in" fo:padding-bottom="0in" fo:padding-right="0.075in"/>
    </style:style>
    <style:style style:name="P537" style:parent-style-name="內文" style:family="paragraph">
      <style:text-properties style:font-name="標楷體" style:font-name-asian="標楷體"/>
    </style:style>
    <style:style style:name="TableCell538" style:family="table-cell">
      <style:table-cell-properties fo:border="none" style:writing-mode="lr-tb" fo:padding-top="0in" fo:padding-left="0.075in" fo:padding-bottom="0in" fo:padding-right="0.075in"/>
    </style:style>
    <style:style style:name="P539" style:parent-style-name="內文" style:family="paragraph">
      <style:text-properties style:font-name="標楷體" style:font-name-asian="標楷體"/>
    </style:style>
    <style:style style:name="TableCell540" style:family="table-cell">
      <style:table-cell-properties fo:border="none" style:writing-mode="lr-tb" fo:padding-top="0in" fo:padding-left="0.075in" fo:padding-bottom="0in" fo:padding-right="0.075in"/>
    </style:style>
    <style:style style:name="P541" style:parent-style-name="內文" style:family="paragraph">
      <style:text-properties style:font-name="標楷體" style:font-name-asian="標楷體"/>
    </style:style>
    <style:style style:name="TableCell542" style:family="table-cell">
      <style:table-cell-properties fo:border="none" style:writing-mode="lr-tb" fo:padding-top="0in" fo:padding-left="0.075in" fo:padding-bottom="0in" fo:padding-right="0.075in"/>
    </style:style>
    <style:style style:name="P543" style:parent-style-name="內文" style:family="paragraph">
      <style:text-properties style:font-name="標楷體" style:font-name-asian="標楷體"/>
    </style:style>
    <style:style style:name="TableRow544" style:family="table-row">
      <style:table-row-properties/>
    </style:style>
    <style:style style:name="TableCell545" style:family="table-cell">
      <style:table-cell-properties fo:border="none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/>
    </style:style>
    <style:style style:name="TableCell547" style:family="table-cell">
      <style:table-cell-properties fo:border="none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center"/>
    </style:style>
    <style:style style:name="T54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550" style:family="table-cell">
      <style:table-cell-properties fo:border="none" style:writing-mode="lr-tb" fo:padding-top="0in" fo:padding-left="0.075in" fo:padding-bottom="0in" fo:padding-right="0.075in"/>
    </style:style>
    <style:style style:name="P551" style:parent-style-name="內文" style:family="paragraph">
      <style:paragraph-properties fo:text-align="center"/>
    </style:style>
    <style:style style:name="T55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Cell553" style:family="table-cell">
      <style:table-cell-properties fo:border="none" style:writing-mode="lr-tb" fo:padding-top="0in" fo:padding-left="0.075in" fo:padding-bottom="0in" fo:padding-right="0.075in"/>
    </style:style>
    <style:style style:name="P554" style:parent-style-name="內文" style:family="paragraph">
      <style:paragraph-properties fo:text-align="center"/>
    </style:style>
    <style:style style:name="T55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556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TableColumn558" style:family="table-column">
      <style:table-column-properties style:column-width="1.125in"/>
    </style:style>
    <style:style style:name="TableColumn559" style:family="table-column">
      <style:table-column-properties style:column-width="1.125in"/>
    </style:style>
    <style:style style:name="TableColumn560" style:family="table-column">
      <style:table-column-properties style:column-width="1.125in"/>
    </style:style>
    <style:style style:name="Table557" style:family="table">
      <style:table-properties style:width="3.375in" fo:margin-left="0.325in" table:align="left"/>
    </style:style>
    <style:style style:name="TableRow561" style:family="table-row">
      <style:table-row-properties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標楷體" style:font-name-asian="標楷體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標楷體" style:font-name-asian="標楷體"/>
    </style:style>
    <style:style style:name="TableRow568" style:family="table-row">
      <style:table-row-properties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標楷體" style:font-name-asian="標楷體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="標楷體" style:font-name-asian="標楷體"/>
    </style:style>
    <style:style style:name="TableRow575" style:family="table-row">
      <style:table-row-properties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center"/>
      <style:text-properties style:font-name="標楷體" style:font-name-asian="標楷體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="標楷體" style:font-name-asian="標楷體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text-align="center"/>
      <style:text-properties style:font-name="標楷體" style:font-name-asian="標楷體"/>
    </style:style>
    <style:style style:name="P582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TableColumn584" style:family="table-column">
      <style:table-column-properties style:column-width="0.625in"/>
    </style:style>
    <style:style style:name="TableColumn585" style:family="table-column">
      <style:table-column-properties style:column-width="1.25in"/>
    </style:style>
    <style:style style:name="TableColumn586" style:family="table-column">
      <style:table-column-properties style:column-width="1.25in"/>
    </style:style>
    <style:style style:name="TableColumn587" style:family="table-column">
      <style:table-column-properties style:column-width="1.25in"/>
    </style:style>
    <style:style style:name="TableColumn588" style:family="table-column">
      <style:table-column-properties style:column-width="2in"/>
    </style:style>
    <style:style style:name="Table583" style:family="table">
      <style:table-properties style:width="6.375in" fo:margin-left="0.325in" table:align="left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標楷體" style:font-name-asian="標楷體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/>
    </style:style>
    <style:style style:name="TableCell598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599" style:parent-style-name="內文" style:family="paragraph">
      <style:text-properties style:font-name="標楷體" style:font-name-asian="標楷體"/>
    </style:style>
    <style:style style:name="P600" style:parent-style-name="內文" style:family="paragraph">
      <style:text-properties style:font-name="標楷體" style:font-name-asian="標楷體"/>
    </style:style>
    <style:style style:name="P601" style:parent-style-name="內文" style:family="paragraph">
      <style:text-properties style:font-name="標楷體" style:font-name-asian="標楷體"/>
    </style:style>
    <style:style style:name="TableRow602" style:family="table-row">
      <style:table-row-properties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標楷體" style:font-name-asian="標楷體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paragraph-properties fo:text-align="center"/>
      <style:text-properties style:font-name="標楷體" style:font-name-asian="標楷體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paragraph-properties fo:text-align="center"/>
      <style:text-properties style:font-name="標楷體" style:font-name-asian="標楷體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/>
    </style:style>
    <style:style style:name="P611" style:parent-style-name="內文" style:family="paragraph">
      <style:text-properties style:font-name="標楷體" style:font-name-asian="標楷體"/>
    </style:style>
    <style:style style:name="TableRow612" style:family="table-row">
      <style:table-row-properties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標楷體" style:font-name-asian="標楷體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標楷體" style:font-name-asian="標楷體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標楷體" style:font-name-asian="標楷體"/>
    </style:style>
    <style:style style:name="P621" style:parent-style-name="內文" style:family="paragraph">
      <style:text-properties style:font-name="標楷體" style:font-name-asian="標楷體"/>
    </style:style>
    <style:style style:name="P622" style:parent-style-name="內文" style:family="paragraph">
      <style:paragraph-properties fo:margin-left="0.25in" fo:text-indent="-0.25in">
        <style:tab-stops/>
      </style:paragraph-properties>
    </style:style>
    <style:style style:name="T623" style:parent-style-name="預設段落字型" style:family="text">
      <style:text-properties style:font-name="標楷體" style:font-name-asian="標楷體"/>
    </style:style>
    <style:style style:name="T624" style:parent-style-name="預設段落字型" style:family="text">
      <style:text-properties style:font-name="標楷體" style:font-name-asian="標楷體"/>
    </style:style>
    <style:style style:name="T625" style:parent-style-name="預設段落字型" style:family="text">
      <style:text-properties style:font-name="標楷體" style:font-name-asian="標楷體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="標楷體" style:font-name-asian="標楷體"/>
    </style:style>
    <style:style style:name="T628" style:parent-style-name="預設段落字型" style:family="text">
      <style:text-properties style:font-name="標楷體" style:font-name-asian="標楷體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/>
    </style:style>
    <style:style style:name="T632" style:parent-style-name="預設段落字型" style:family="text">
      <style:text-properties style:font-name="標楷體" style:font-name-asian="標楷體"/>
    </style:style>
    <style:style style:name="T633" style:parent-style-name="預設段落字型" style:family="text">
      <style:text-properties style:font-name="標楷體" style:font-name-asian="標楷體"/>
    </style:style>
    <style:style style:name="T634" style:parent-style-name="預設段落字型" style:family="text">
      <style:text-properties style:font-name="標楷體" style:font-name-asian="標楷體"/>
    </style:style>
    <style:style style:name="T635" style:parent-style-name="預設段落字型" style:family="text">
      <style:text-properties style:font-name="標楷體" style:font-name-asian="標楷體"/>
    </style:style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style:font-name="標楷體" style:font-name-asian="標楷體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/>
    </style:style>
    <style:style style:name="T640" style:parent-style-name="預設段落字型" style:family="text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/>
    </style:style>
    <style:style style:name="P645" style:parent-style-name="內文" style:family="paragraph">
      <style:text-properties style:font-name="標楷體" style:font-name-asian="標楷體"/>
    </style:style>
    <style:style style:name="P646" style:parent-style-name="內文" style:family="paragraph">
      <style:text-properties style:font-name="標楷體" style:font-name-asian="標楷體"/>
    </style:style>
    <style:style style:name="P647" style:parent-style-name="內文" style:family="paragraph">
      <style:text-properties style:font-name="標楷體" style:font-name-asian="標楷體"/>
    </style:style>
    <style:style style:name="T648" style:parent-style-name="預設段落字型" style:family="text">
      <style:text-properties style:font-name-asian="標楷體" fo:font-weight="bold" style:font-weight-asian="bold" fo:color="#000000"/>
    </style:style>
    <style:style style:name="T649" style:parent-style-name="預設段落字型" style:family="text">
      <style:text-properties style:font-name="Times New Roman" style:font-weight-complex="bold" fo:color="#000000"/>
    </style:style>
    <style:style style:name="P650" style:parent-style-name="內文" style:family="paragraph">
      <style:text-properties style:font-name="標楷體" style:font-name-asian="標楷體"/>
    </style:style>
    <style:style style:name="P651" style:parent-style-name="內文" style:family="paragraph">
      <style:text-properties style:font-name="標楷體" style:font-name-asian="標楷體"/>
    </style:style>
    <style:style style:name="P652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P653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P654" style:parent-style-name="內文" style:family="paragraph">
      <style:text-properties style:font-name="標楷體" style:font-name-asian="標楷體"/>
    </style:style>
    <style:style style:name="TableColumn656" style:family="table-column">
      <style:table-column-properties style:column-width="0.8076in"/>
    </style:style>
    <style:style style:name="TableColumn657" style:family="table-column">
      <style:table-column-properties style:column-width="0.8076in"/>
    </style:style>
    <style:style style:name="TableColumn658" style:family="table-column">
      <style:table-column-properties style:column-width="0.8083in"/>
    </style:style>
    <style:style style:name="Table655" style:family="table">
      <style:table-properties style:width="2.4236in" fo:margin-left="0.3458in" table:align="left"/>
    </style:style>
    <style:style style:name="TableRow659" style:family="table-row">
      <style:table-row-properties style:min-row-height="0.2361in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/>
      <style:text-properties style:font-name="標楷體" style:font-name-asian="標楷體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="標楷體" style:font-name-asian="標楷體"/>
    </style:style>
    <style:style style:name="TableRow666" style:family="table-row">
      <style:table-row-properties style:min-row-height="0.2361in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  <style:text-properties style:font-name="標楷體" style:font-name-asian="標楷體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標楷體" style:font-name-asian="標楷體"/>
    </style:style>
    <style:style style:name="TableRow673" style:family="table-row">
      <style:table-row-properties style:min-row-height="0.2361in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/>
      <style:text-properties style:font-name="標楷體" style:font-name-asian="標楷體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/>
      <style:text-properties style:font-name="標楷體" style:font-name-asian="標楷體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/>
      <style:text-properties style:font-name="標楷體" style:font-name-asian="標楷體"/>
    </style:style>
    <style:style style:name="P680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P681" style:parent-style-name="內文" style:family="paragraph">
      <style:paragraph-properties fo:margin-left="0.25in" fo:text-indent="-0.25in">
        <style:tab-stops/>
      </style:paragraph-properties>
      <style:text-properties style:font-name="標楷體" style:font-name-asian="標楷體"/>
    </style:style>
    <style:style style:name="P682" style:parent-style-name="頁首" style:family="paragraph">
      <style:paragraph-properties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683" style:parent-style-name="頁首" style:family="paragraph">
      <style:paragraph-properties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684" style:parent-style-name="頁首" style:family="paragraph">
      <style:paragraph-properties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685" style:parent-style-name="頁首" style:family="paragraph">
      <style:paragraph-properties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686" style:parent-style-name="頁首" style:family="paragraph">
      <style:paragraph-properties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687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T69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6" style:parent-style-name="頁首" style:family="paragraph">
      <style:text-properties style:font-name="標楷體" style:font-name-asian="標楷體" fo:letter-spacing="0.0416in" fo:font-size="14pt" style:font-size-asian="14pt" style:font-size-complex="14pt"/>
    </style:style>
    <style:style style:name="P697" style:parent-style-name="內文" style:family="paragraph">
      <style:paragraph-properties style:snap-to-layout-grid="false" fo:text-align="justify"/>
    </style:style>
    <style:style style:name="T698" style:parent-style-name="預設段落字型" style:family="text">
      <style:text-properties style:font-name="標楷體" style:font-name-asian="標楷體" fo:letter-spacing="0.0416in" fo:font-size="14pt" style:font-size-asian="14pt" style:font-size-complex="14pt"/>
    </style:style>
    <style:style style:name="T699" style:parent-style-name="預設段落字型" style:family="text">
      <style:text-properties style:font-name="標楷體" style:font-name-asian="標楷體" fo:letter-spacing="0.0416in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fo:letter-spacing="0.0416in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letter-spacing="0.0416in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fo:color="#000000" fo:letter-spacing="0.0416in" style:letter-kerning="false" fo:font-size="14pt" style:font-size-asian="14pt" style:font-size-complex="14pt"/>
    </style:style>
    <style:style style:name="P703" style:parent-style-name="內文" style:family="paragraph">
      <style:paragraph-properties style:snap-to-layout-grid="false" fo:text-align="justify"/>
    </style:style>
    <style:style style:name="T704" style:parent-style-name="預設段落字型" style:family="text">
      <style:text-properties style:font-name="標楷體" style:font-name-asian="標楷體" fo:letter-spacing="0.0416in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color="#000000" fo:letter-spacing="0.0416in" style:letter-kerning="false" fo:font-size="14pt" style:font-size-asian="14pt" style:font-size-complex="14pt"/>
    </style:style>
    <style:style style:name="P706" style:parent-style-name="內文" style:family="paragraph">
      <style:paragraph-properties style:snap-to-layout-grid="false"/>
      <style:text-properties style:font-name="標楷體" style:font-name-asian="標楷體" fo:letter-spacing="0.0416in" fo:font-size="14pt" style:font-size-asian="14pt" style:font-size-complex="14pt"/>
    </style:style>
    <style:style style:name="P707" style:parent-style-name="內文" style:family="paragraph">
      <style:paragraph-properties style:snap-to-layout-grid="false"/>
      <style:text-properties style:font-name="標楷體" style:font-name-asian="標楷體" fo:letter-spacing="0.0416in" fo:font-size="14pt" style:font-size-asian="14pt" style:font-size-complex="14pt"/>
    </style:style>
    <style:style style:family="graphic" style:name="a12" style:parent-style-name="Graphics">
      <style:graphic-properties fo:border="0.01042in none" fo:background-color="#ffffff" draw:opacity="100%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10%" draw:contrast="0%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10%" draw:contrast="0%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新北市立溪崑國民中學</text:span><text:span text:style-name="T6">105</text:span><text:span text:style-name="T7">學年度第一學期第二次定期評量</text:span><text:span text:style-name="T8">社會</text:span><text:span text:style-name="T9">科試卷</text:span></text:p>
      <text:p text:style-name="P10"><text:span text:style-name="T11">　　</text:span><text:span text:style-name="T12"><text:s text:c="8"/></text:span><text:span text:style-name="T13">　　　　　　　　</text:span><text:span text:style-name="T14"><text:s/></text:span><text:span text:style-name="T15"><text:s/></text:span><text:span text:style-name="T16">九年級</text:span><text:span text:style-name="T17">　　　</text:span><text:span text:style-name="T18">班座號</text:span><text:span text:style-name="T19">　　　</text:span><text:span text:style-name="T20">姓名</text:span><text:span text:style-name="T21"><text:s text:c="14"/></text:span></text:p>
      <text:p text:style-name="P22"><draw:connector draw:type="line" svg:x1="0.02361in" svg:y1="0.08055in" svg:x2="9.00278in" svg:y2="0.08055in" draw:z-index="251655680" draw:id="id0" draw:style-name="a0" draw:name="Line 2" text:anchor-type="paragraph"><svg:title/><svg:desc/></draw:connector></text:p>
      <text:p text:style-name="頁首"><text:span text:style-name="T23">【地理部分】</text:span></text:p>
      <text:p text:style-name="頁首"><text:span text:style-name="T24">一、選擇題：</text:span><text:span text:style-name="T25"><text:s/></text:span><text:span text:style-name="T26">（每題</text:span><text:span text:style-name="T27">2</text:span><text:span text:style-name="T28">分）</text:span></text:p>
      <text:list text:style-name="LFO1" text:continue-numbering="true">
        <text:list-item>
          <text:p text:style-name="P29"><draw:frame draw:z-index="251656704" draw:style-name="a1" draw:name="圖片 3" text:anchor-type="paragraph" svg:x="7.375in" svg:y="0.34931in" svg:width="1.54861in" svg:height="1.60417in" style:rel-width="scale" style:rel-height="scale"><draw:image xlink:href="media/image1.png" xlink:type="simple" xlink:show="embed" xlink:actuate="onLoad"/><svg:title/><svg:desc/></draw:frame><text:span text:style-name="T30">近年來，北歐的企業、高收入者遷移至國外情況日漸嚴重，這和</text:span><text:span text:style-name="T31">下列何種因素</text:span><text:span text:style-name="T32">最</text:span><text:span text:style-name="T33">有關</text:span><text:span text:style-name="T34">？　</text:span><text:bookmark-start text:name="OP1_0DA99588630547B08A5E7914049213A1"/><text:span text:style-name="T35">(</text:span><text:span text:style-name="T36">Ａ</text:span><text:span text:style-name="T37">)</text:span><text:bookmark-start text:name="OPTG1_0DA99588630547B08A5E7914049213A1"/><text:span text:style-name="T38">氣候嚴寒　</text:span><text:bookmark-start text:name="OP2_0DA99588630547B08A5E7914049213A1"/><text:bookmark-end text:name="OP1_0DA99588630547B08A5E7914049213A1"/><text:bookmark-end text:name="OPTG1_0DA99588630547B08A5E7914049213A1"/><text:span text:style-name="T39">(</text:span><text:span text:style-name="T40">Ｂ</text:span><text:span text:style-name="T41">)</text:span><text:bookmark-start text:name="OPTG2_0DA99588630547B08A5E7914049213A1"/><text:span text:style-name="T42">勞力不足　</text:span><text:bookmark-start text:name="OP3_0DA99588630547B08A5E7914049213A1"/><text:bookmark-end text:name="OP2_0DA99588630547B08A5E7914049213A1"/><text:bookmark-end text:name="OPTG2_0DA99588630547B08A5E7914049213A1"/><text:span text:style-name="T43">(</text:span><text:span text:style-name="T44">Ｃ</text:span><text:span text:style-name="T45">)</text:span><text:bookmark-start text:name="OPTG3_0DA99588630547B08A5E7914049213A1"/><text:span text:style-name="T46">計劃經濟　</text:span><text:bookmark-start text:name="OP4_0DA99588630547B08A5E7914049213A1"/><text:bookmark-end text:name="OPTG3_0DA99588630547B08A5E7914049213A1"/><text:span text:style-name="T47">(</text:span><text:span text:style-name="T48">Ｄ</text:span><text:span text:style-name="T49">)</text:span><text:bookmark-start text:name="OPTG4_0DA99588630547B08A5E7914049213A1"/><text:span text:style-name="T50">社會福利</text:span><text:bookmark-end text:name="OP4_0DA99588630547B08A5E7914049213A1"/><text:bookmark-end text:name="OPTG4_0DA99588630547B08A5E7914049213A1"/><text:span text:style-name="T51">。</text:span></text:p>
        </text:list-item>
        <text:list-item>
          <text:p text:style-name="P52"><text:bookmark-end text:name="OP3_0DA99588630547B08A5E7914049213A1"/><text:span text:style-name="T53">目前北歐的工業活動相當盛行，其中聞名全球的</text:span><text:span text:style-name="T54">　</text:span><text:span text:style-name="T55">VOLVO</text:span><text:span text:style-name="T56">　</text:span><text:span text:style-name="T57">汽車、</text:span><text:span text:style-name="T58">IKEA</text:span><text:span text:style-name="T59">　</text:span><text:span text:style-name="T60">家具等生產國家，位於右圖中何處？</text:span><text:bookmark-start text:name="OP1_9583B5C951BC4EDCB5269889328D652A"/><text:span text:style-name="T61">(</text:span><text:span text:style-name="T62">Ａ</text:span><text:span text:style-name="T63">)</text:span><text:bookmark-start text:name="OPTG1_9583B5C951BC4EDCB5269889328D652A"/><text:span text:style-name="T64">甲　</text:span><text:bookmark-start text:name="OP2_9583B5C951BC4EDCB5269889328D652A"/><text:bookmark-end text:name="OP1_9583B5C951BC4EDCB5269889328D652A"/><text:bookmark-end text:name="OPTG1_9583B5C951BC4EDCB5269889328D652A"/><text:span text:style-name="T65">(</text:span><text:span text:style-name="T66">Ｂ</text:span><text:span text:style-name="T67">)</text:span><text:bookmark-start text:name="OPTG2_9583B5C951BC4EDCB5269889328D652A"/><text:span text:style-name="T68">乙　</text:span><text:bookmark-start text:name="OP3_9583B5C951BC4EDCB5269889328D652A"/><text:bookmark-end text:name="OP2_9583B5C951BC4EDCB5269889328D652A"/><text:bookmark-end text:name="OPTG2_9583B5C951BC4EDCB5269889328D652A"/><text:span text:style-name="T69">(</text:span><text:span text:style-name="T70">Ｃ</text:span><text:span text:style-name="T71">)</text:span><text:bookmark-start text:name="OPTG3_9583B5C951BC4EDCB5269889328D652A"/><text:span text:style-name="T72">丙　</text:span><text:bookmark-start text:name="OP4_9583B5C951BC4EDCB5269889328D652A"/><text:bookmark-end text:name="OP3_9583B5C951BC4EDCB5269889328D652A"/><text:bookmark-end text:name="OPTG3_9583B5C951BC4EDCB5269889328D652A"/><text:span text:style-name="T73">(</text:span><text:span text:style-name="T74">Ｄ</text:span><text:span text:style-name="T75">)</text:span><text:bookmark-start text:name="OPTG4_9583B5C951BC4EDCB5269889328D652A"/><text:span text:style-name="T76">丁</text:span><text:bookmark-end text:name="OP4_9583B5C951BC4EDCB5269889328D652A"/><text:bookmark-end text:name="OPTG4_9583B5C951BC4EDCB5269889328D652A"/><text:span text:style-name="T77">。</text:span></text:p>
        </text:list-item>
        <text:list-item>
          <text:p text:style-name="P78">承上題，右圖中哪一國家的峽灣海岸深邃壯觀最為著名？　(Ａ)甲　(Ｂ)乙　(Ｃ)丙　(Ｄ)丁。</text:p>
        </text:list-item>
        <text:list-item>
          <text:p text:style-name="P79">國內近年來吹起了一股時尚風潮，許多精品在臺灣的銷售情況甚佳。請問：國人喜愛的路易．威登（LV）是哪一國的知名品牌？<text:bookmark-start text:name="OP1_43FE353484C04014B311AB1AEF21BCD3"/><text:s/>(Ａ)<text:bookmark-start text:name="OP2_43FE353484C04014B311AB1AEF21BCD3"/><text:bookmark-end text:name="OP1_43FE353484C04014B311AB1AEF21BCD3"/>德國<text:s/>(Ｂ)<text:bookmark-start text:name="OP3_43FE353484C04014B311AB1AEF21BCD3"/><text:bookmark-end text:name="OP2_43FE353484C04014B311AB1AEF21BCD3"/>英<text:bookmark-start text:name="OPTG2_43FE353484C04014B311AB1AEF21BCD3"/>國<text:bookmark-end text:name="OPTG2_43FE353484C04014B311AB1AEF21BCD3"/><text:s/>(Ｃ)<text:bookmark-start text:name="OP4_43FE353484C04014B311AB1AEF21BCD3"/><text:bookmark-end text:name="OP3_43FE353484C04014B311AB1AEF21BCD3"/>瑞士<text:s/>(Ｄ)<text:bookmark-start text:name="OPTG4_43FE353484C04014B311AB1AEF21BCD3"/>法國<text:bookmark-end text:name="OP4_43FE353484C04014B311AB1AEF21BCD3"/><text:bookmark-end text:name="OPTG4_43FE353484C04014B311AB1AEF21BCD3"/>。</text:p>
        </text:list-item>
        <text:list-item>
          <text:p text:style-name="P80">下列何處因為宗教及族群的差異大，部分地區政治較不穩定，形成國家間紛亂的局面？<text:s text:c="5"/>　<text:bookmark-start text:name="OP1_A7DA0A0D3C7F47DEBD7FB68CA74E5F22"/>(Ａ)<text:bookmark-start text:name="OPTG1_A7DA0A0D3C7F47DEBD7FB68CA74E5F22"/>西歐　<text:bookmark-start text:name="OP2_A7DA0A0D3C7F47DEBD7FB68CA74E5F22"/><text:bookmark-end text:name="OP1_A7DA0A0D3C7F47DEBD7FB68CA74E5F22"/><text:bookmark-end text:name="OPTG1_A7DA0A0D3C7F47DEBD7FB68CA74E5F22"/>(Ｂ)<text:bookmark-start text:name="OPTG2_A7DA0A0D3C7F47DEBD7FB68CA74E5F22"/>北歐　<text:bookmark-start text:name="OP3_A7DA0A0D3C7F47DEBD7FB68CA74E5F22"/><text:bookmark-end text:name="OP2_A7DA0A0D3C7F47DEBD7FB68CA74E5F22"/><text:bookmark-end text:name="OPTG2_A7DA0A0D3C7F47DEBD7FB68CA74E5F22"/>(Ｃ)<text:bookmark-start text:name="OPTG3_A7DA0A0D3C7F47DEBD7FB68CA74E5F22"/>東歐　<text:bookmark-start text:name="OP4_A7DA0A0D3C7F47DEBD7FB68CA74E5F22"/><text:bookmark-end text:name="OP3_A7DA0A0D3C7F47DEBD7FB68CA74E5F22"/><text:bookmark-end text:name="OPTG3_A7DA0A0D3C7F47DEBD7FB68CA74E5F22"/>(Ｄ)<text:bookmark-start text:name="OPTG4_A7DA0A0D3C7F47DEBD7FB68CA74E5F22"/>南歐<text:bookmark-end text:name="OP4_A7DA0A0D3C7F47DEBD7FB68CA74E5F22"/><text:bookmark-end text:name="OPTG4_A7DA0A0D3C7F47DEBD7FB68CA74E5F22"/>。</text:p>
        </text:list-item>
        <text:list-item>
          <text:p text:style-name="P81"><draw:frame draw:z-index="251657728" draw:style-name="a2" draw:name="圖片 4" text:anchor-type="paragraph" svg:x="7.25in" svg:y="0.18125in" svg:width="1.69444in" svg:height="1.81944in" style:rel-width="scale" style:rel-height="scale"><draw:image xlink:href="media/image2.png" xlink:type="simple" xlink:show="embed" xlink:actuate="onLoad"/><svg:title/><svg:desc/></draw:frame><text:span text:style-name="T82">冰島的煉鋁工業相當發達，成為當地重要的收入來源。請問：該地區發展煉鋁最有利的條件為何？　</text:span><text:bookmark-start text:name="OP1_4B1E8450916C4455A2560196C7713D92"/><text:span text:style-name="T83">(</text:span><text:span text:style-name="T84">Ａ</text:span><text:span text:style-name="T85">)</text:span><text:bookmark-start text:name="OPTG1_4B1E8450916C4455A2560196C7713D92"/><text:span text:style-name="T86">海運便利　</text:span><text:bookmark-start text:name="OP2_4B1E8450916C4455A2560196C7713D92"/><text:bookmark-end text:name="OP1_4B1E8450916C4455A2560196C7713D92"/><text:bookmark-end text:name="OPTG1_4B1E8450916C4455A2560196C7713D92"/><text:span text:style-name="T87">(</text:span><text:span text:style-name="T88">Ｂ</text:span><text:span text:style-name="T89">)</text:span><text:bookmark-start text:name="OPTG2_4B1E8450916C4455A2560196C7713D92"/><text:span text:style-name="T90">動力充足　</text:span><text:bookmark-start text:name="OP3_4B1E8450916C4455A2560196C7713D92"/><text:bookmark-end text:name="OP2_4B1E8450916C4455A2560196C7713D92"/><text:bookmark-end text:name="OPTG2_4B1E8450916C4455A2560196C7713D92"/><text:span text:style-name="T91">(</text:span><text:span text:style-name="T92">Ｃ</text:span><text:span text:style-name="T93">)</text:span><text:bookmark-start text:name="OPTG3_4B1E8450916C4455A2560196C7713D92"/><text:span text:style-name="T94">鋁礦豐富　</text:span><text:bookmark-start text:name="OP4_4B1E8450916C4455A2560196C7713D92"/><text:bookmark-end text:name="OP3_4B1E8450916C4455A2560196C7713D92"/><text:bookmark-end text:name="OPTG3_4B1E8450916C4455A2560196C7713D92"/><text:span text:style-name="T95">(</text:span><text:span text:style-name="T96">Ｄ</text:span><text:span text:style-name="T97">)</text:span><text:bookmark-end text:name="OP4_4B1E8450916C4455A2560196C7713D92"/><text:span text:style-name="T98">勞工便宜。</text:span></text:p>
        </text:list-item>
        <text:list-item>
          <text:p text:style-name="P99">下列哪一條河川的出海口位於荷蘭鹿特丹，有利於轉口貿易的發展？<text:bookmark-start text:name="OP1_2489968D992B425B81D24422B48058B4"/>(Ａ)<text:bookmark-start text:name="OPTG1_2489968D992B425B81D24422B48058B4"/>萊因河　<text:bookmark-start text:name="OP2_2489968D992B425B81D24422B48058B4"/><text:bookmark-end text:name="OP1_2489968D992B425B81D24422B48058B4"/><text:bookmark-end text:name="OPTG1_2489968D992B425B81D24422B48058B4"/>(Ｂ)<text:bookmark-start text:name="OPTG2_2489968D992B425B81D24422B48058B4"/>多瑙河　<text:bookmark-start text:name="OP3_2489968D992B425B81D24422B48058B4"/><text:bookmark-end text:name="OP2_2489968D992B425B81D24422B48058B4"/><text:bookmark-end text:name="OPTG2_2489968D992B425B81D24422B48058B4"/>(Ｃ)<text:bookmark-start text:name="OPTG3_2489968D992B425B81D24422B48058B4"/>窩瓦河　<text:bookmark-start text:name="OP4_2489968D992B425B81D24422B48058B4"/><text:bookmark-end text:name="OP3_2489968D992B425B81D24422B48058B4"/><text:bookmark-end text:name="OPTG3_2489968D992B425B81D24422B48058B4"/>(Ｄ)<text:bookmark-start text:name="OPTG4_2489968D992B425B81D24422B48058B4"/>泰晤士河<text:bookmark-end text:name="OP4_2489968D992B425B81D24422B48058B4"/><text:bookmark-end text:name="OPTG4_2489968D992B425B81D24422B48058B4"/>。</text:p>
        </text:list-item>
        <text:list-item>
          <text:p text:style-name="P100"><text:span text:style-name="T101">北歐的緯度高，其</text:span><text:span text:style-name="T102">　</text:span><text:span text:style-name="T103">1</text:span><text:span text:style-name="T104">　</text:span><text:span text:style-name="T105">月月均溫分布如右圖所示，影響該地區氣溫分布的主要因素為下列何者？</text:span><text:bookmark-start text:name="OP1_543119ED94E94B9E9A4D6B2DBC8C541D"/><text:span text:style-name="T106">(</text:span><text:span text:style-name="T107">Ａ</text:span><text:span text:style-name="T108">)</text:span><text:bookmark-start text:name="OPTG1_543119ED94E94B9E9A4D6B2DBC8C541D"/><text:span text:style-name="T109">西風　</text:span><text:bookmark-start text:name="OP2_543119ED94E94B9E9A4D6B2DBC8C541D"/><text:bookmark-end text:name="OP1_543119ED94E94B9E9A4D6B2DBC8C541D"/><text:bookmark-end text:name="OPTG1_543119ED94E94B9E9A4D6B2DBC8C541D"/><text:span text:style-name="T110">(</text:span><text:span text:style-name="T111">Ｂ</text:span><text:span text:style-name="T112">)</text:span><text:bookmark-start text:name="OPTG2_543119ED94E94B9E9A4D6B2DBC8C541D"/><text:span text:style-name="T113">地形　</text:span><text:bookmark-start text:name="OP3_543119ED94E94B9E9A4D6B2DBC8C541D"/><text:bookmark-end text:name="OP2_543119ED94E94B9E9A4D6B2DBC8C541D"/><text:bookmark-end text:name="OPTG2_543119ED94E94B9E9A4D6B2DBC8C541D"/><text:span text:style-name="T114">(</text:span><text:span text:style-name="T115">Ｃ</text:span><text:span text:style-name="T116">)</text:span><text:bookmark-start text:name="OPTG3_543119ED94E94B9E9A4D6B2DBC8C541D"/><text:span text:style-name="T117">暖流　</text:span><text:bookmark-start text:name="OP4_543119ED94E94B9E9A4D6B2DBC8C541D"/><text:bookmark-end text:name="OP3_543119ED94E94B9E9A4D6B2DBC8C541D"/><text:bookmark-end text:name="OPTG3_543119ED94E94B9E9A4D6B2DBC8C541D"/><text:span text:style-name="T118">(</text:span><text:span text:style-name="T119">Ｄ</text:span><text:span text:style-name="T120">)</text:span><text:bookmark-start text:name="OPTG4_543119ED94E94B9E9A4D6B2DBC8C541D"/><text:span text:style-name="T121">緯度</text:span><text:bookmark-end text:name="OP4_543119ED94E94B9E9A4D6B2DBC8C541D"/><text:bookmark-end text:name="OPTG4_543119ED94E94B9E9A4D6B2DBC8C541D"/><text:span text:style-name="T122">。</text:span></text:p>
        </text:list-item>
        <text:list-item>
          <text:p text:style-name="P123">昔日東歐的共產國家實施計畫經濟，結果產生下列何項問題，因此發展較為落後？<text:bookmark-start text:name="OP1_FABD9B7C5F524B22A76A106771C75CCE"/>(Ａ)<text:bookmark-start text:name="OPTG1_FABD9B7C5F524B22A76A106771C75CCE"/>貧富分配不均　<text:bookmark-start text:name="OP2_FABD9B7C5F524B22A76A106771C75CCE"/><text:bookmark-end text:name="OP1_FABD9B7C5F524B22A76A106771C75CCE"/><text:bookmark-end text:name="OPTG1_FABD9B7C5F524B22A76A106771C75CCE"/>(Ｂ)<text:bookmark-start text:name="OPTG2_FABD9B7C5F524B22A76A106771C75CCE"/>產業發展不均　<text:bookmark-start text:name="OP3_FABD9B7C5F524B22A76A106771C75CCE"/><text:bookmark-end text:name="OP2_FABD9B7C5F524B22A76A106771C75CCE"/><text:bookmark-end text:name="OPTG2_FABD9B7C5F524B22A76A106771C75CCE"/>(Ｃ)<text:bookmark-start text:name="OPTG3_FABD9B7C5F524B22A76A106771C75CCE"/>區域發展不均　<text:bookmark-start text:name="OP4_FABD9B7C5F524B22A76A106771C75CCE"/><text:bookmark-end text:name="OP3_FABD9B7C5F524B22A76A106771C75CCE"/><text:bookmark-end text:name="OPTG3_FABD9B7C5F524B22A76A106771C75CCE"/><text:s text:c="2"/>(Ｄ)<text:bookmark-start text:name="OPTG4_FABD9B7C5F524B22A76A106771C75CCE"/>人口分布不均<text:bookmark-end text:name="OP4_FABD9B7C5F524B22A76A106771C75CCE"/><text:bookmark-end text:name="OPTG4_FABD9B7C5F524B22A76A106771C75CCE"/>。</text:p>
        </text:list-item>
        <text:list-item>
          <text:p text:style-name="P124">俄羅斯境內的東南部地區年雨量較為豐富。請問：造成當地降雨的主要因素為下列何者？<text:s text:c="2"/>　<text:bookmark-start text:name="OP1_71002675BDE848D28CB4193452F31C6B"/>(Ａ)<text:bookmark-start text:name="OPTG1_71002675BDE848D28CB4193452F31C6B"/>西風吹拂　<text:bookmark-start text:name="OP2_71002675BDE848D28CB4193452F31C6B"/><text:bookmark-end text:name="OP1_71002675BDE848D28CB4193452F31C6B"/><text:bookmark-end text:name="OPTG1_71002675BDE848D28CB4193452F31C6B"/>(Ｂ)<text:bookmark-start text:name="OPTG2_71002675BDE848D28CB4193452F31C6B"/>暖流影響　<text:bookmark-start text:name="OP3_71002675BDE848D28CB4193452F31C6B"/><text:bookmark-end text:name="OP2_71002675BDE848D28CB4193452F31C6B"/><text:bookmark-end text:name="OPTG2_71002675BDE848D28CB4193452F31C6B"/>(Ｃ)<text:bookmark-start text:name="OPTG3_71002675BDE848D28CB4193452F31C6B"/>東南季風　<text:bookmark-start text:name="OP4_71002675BDE848D28CB4193452F31C6B"/><text:bookmark-end text:name="OP3_71002675BDE848D28CB4193452F31C6B"/><text:bookmark-end text:name="OPTG3_71002675BDE848D28CB4193452F31C6B"/>(Ｄ)<text:bookmark-start text:name="OPTG4_71002675BDE848D28CB4193452F31C6B"/>颱風侵襲<text:bookmark-end text:name="OP4_71002675BDE848D28CB4193452F31C6B"/><text:bookmark-end text:name="OPTG4_71002675BDE848D28CB4193452F31C6B"/>。</text:p>
        </text:list-item>
        <text:list-item>
          <text:p text:style-name="P125">西伯利亞位於歐亞大陸的北端，面積廣大，景色荒涼。請問：西伯利亞中部區域的地形主體為下圖中何者？<text:bookmark-start text:name="OP1_EFB27EE1FE8A4FCA9A3939ACC98F83D7"/><text:s/>(Ａ)<text:bookmark-start text:name="OPTG1_EFB27EE1FE8A4FCA9A3939ACC98F83D7"/>甲<text:s text:c="4"/>　<text:bookmark-start text:name="OP2_EFB27EE1FE8A4FCA9A3939ACC98F83D7"/><text:bookmark-end text:name="OP1_EFB27EE1FE8A4FCA9A3939ACC98F83D7"/><text:bookmark-end text:name="OPTG1_EFB27EE1FE8A4FCA9A3939ACC98F83D7"/>(Ｂ)<text:bookmark-start text:name="OPTG2_EFB27EE1FE8A4FCA9A3939ACC98F83D7"/>乙　<text:bookmark-start text:name="OP3_EFB27EE1FE8A4FCA9A3939ACC98F83D7"/><text:bookmark-end text:name="OP2_EFB27EE1FE8A4FCA9A3939ACC98F83D7"/><text:bookmark-end text:name="OPTG2_EFB27EE1FE8A4FCA9A3939ACC98F83D7"/>(Ｃ)<text:bookmark-start text:name="OPTG3_EFB27EE1FE8A4FCA9A3939ACC98F83D7"/>丙　<text:bookmark-start text:name="OP4_EFB27EE1FE8A4FCA9A3939ACC98F83D7"/><text:bookmark-end text:name="OP3_EFB27EE1FE8A4FCA9A3939ACC98F83D7"/><text:bookmark-end text:name="OPTG3_EFB27EE1FE8A4FCA9A3939ACC98F83D7"/>(Ｄ)<text:bookmark-start text:name="OPTG4_EFB27EE1FE8A4FCA9A3939ACC98F83D7"/>丁<text:bookmark-end text:name="OP4_EFB27EE1FE8A4FCA9A3939ACC98F83D7"/><text:bookmark-end text:name="OPTG4_EFB27EE1FE8A4FCA9A3939ACC98F83D7"/>。</text:p>
        </text:list-item>
      </text:list>
      <text:p text:style-name="P126"><text:span text:style-name="T127"><draw:frame draw:style-name="a3" draw:name="圖片 1" text:anchor-type="as-char" svg:x="0in" svg:y="0in" svg:width="0.91667in" svg:height="0.825in" style:rel-width="scale" style:rel-height="scale"><draw:image xlink:href="media/image3.png" xlink:type="simple" xlink:show="embed" xlink:actuate="onLoad"/><svg:title/><svg:desc/></draw:frame></text:span><text:span text:style-name="T128">　</text:span><text:span text:style-name="T129"><draw:frame draw:style-name="a4" draw:name="圖片 2" text:anchor-type="as-char" svg:x="0in" svg:y="0in" svg:width="0.91667in" svg:height="0.86667in" style:rel-width="scale" style:rel-height="scale"><draw:image xlink:href="media/image4.png" xlink:type="simple" xlink:show="embed" xlink:actuate="onLoad"/><svg:title/><svg:desc/></draw:frame></text:span><text:span text:style-name="T130">　</text:span><text:span text:style-name="T131"><draw:frame draw:style-name="a5" draw:name="圖片 3" text:anchor-type="as-char" svg:x="0in" svg:y="0in" svg:width="0.91667in" svg:height="0.86667in" style:rel-width="scale" style:rel-height="scale"><draw:image xlink:href="media/image5.png" xlink:type="simple" xlink:show="embed" xlink:actuate="onLoad"/><svg:title/><svg:desc/></draw:frame></text:span><text:span text:style-name="T132">　</text:span><text:span text:style-name="T133"><draw:frame draw:style-name="a6" draw:name="圖片 4" text:anchor-type="as-char" svg:x="0in" svg:y="0in" svg:width="0.91667in" svg:height="0.85in" style:rel-width="scale" style:rel-height="scale"><draw:image xlink:href="media/image6.png" xlink:type="simple" xlink:show="embed" xlink:actuate="onLoad"/><svg:title/><svg:desc/></draw:frame></text:span><text:span text:style-name="T134">　</text:span></text:p>
      <text:list text:style-name="LFO1" text:continue-numbering="true">
        <text:list-item>
          <text:p text:style-name="P135"><text:span text:style-name="T136">歐洲的阿爾卑斯山為當地重要的地形脊梁，位於該山區的國家</text:span><text:span text:style-name="T137">不包括</text:span><text:span text:style-name="T138">下列何者？　</text:span><text:bookmark-start text:name="OP1_4987010479F140A0987843FAF32676AA"/><text:span text:style-name="T139">(</text:span><text:span text:style-name="T140">Ａ</text:span><text:span text:style-name="T141">)</text:span><text:bookmark-start text:name="OPTG1_4987010479F140A0987843FAF32676AA"/><text:span text:style-name="T142">盧森堡　</text:span><text:bookmark-start text:name="OP2_4987010479F140A0987843FAF32676AA"/><text:bookmark-end text:name="OP1_4987010479F140A0987843FAF32676AA"/><text:bookmark-end text:name="OPTG1_4987010479F140A0987843FAF32676AA"/><text:span text:style-name="T143">(</text:span><text:span text:style-name="T144">Ｂ</text:span><text:span text:style-name="T145">)</text:span><text:bookmark-start text:name="OPTG2_4987010479F140A0987843FAF32676AA"/><text:span text:style-name="T146">法國　</text:span><text:bookmark-start text:name="OP3_4987010479F140A0987843FAF32676AA"/><text:bookmark-end text:name="OP2_4987010479F140A0987843FAF32676AA"/><text:bookmark-end text:name="OPTG2_4987010479F140A0987843FAF32676AA"/><text:span text:style-name="T147">(</text:span><text:span text:style-name="T148">Ｃ</text:span><text:span text:style-name="T149">)</text:span><text:bookmark-start text:name="OPTG3_4987010479F140A0987843FAF32676AA"/><text:span text:style-name="T150">瑞士　</text:span><text:bookmark-start text:name="OP4_4987010479F140A0987843FAF32676AA"/><text:bookmark-end text:name="OP3_4987010479F140A0987843FAF32676AA"/><text:bookmark-end text:name="OPTG3_4987010479F140A0987843FAF32676AA"/><text:span text:style-name="T151">(</text:span><text:span text:style-name="T152">Ｄ</text:span><text:span text:style-name="T153">)</text:span><text:bookmark-start text:name="OPTG4_4987010479F140A0987843FAF32676AA"/><text:span text:style-name="T154">奧地利</text:span><text:bookmark-end text:name="OP4_4987010479F140A0987843FAF32676AA"/><text:bookmark-end text:name="OPTG4_4987010479F140A0987843FAF32676AA"/><text:span text:style-name="T155">。</text:span></text:p>
        </text:list-item>
        <text:list-item>
          <text:p text:style-name="P156"><draw:frame draw:z-index="251658752" draw:style-name="a7" draw:name="圖片 5" text:anchor-type="paragraph" svg:x="6.625in" svg:y="0.40347in" svg:width="2.33333in" svg:height="1.375in" style:rel-width="scale" style:rel-height="scale"><draw:image xlink:href="media/image7.png" xlink:type="simple" xlink:show="embed" xlink:actuate="onLoad"/><svg:title/><svg:desc/></draw:frame><text:span text:style-name="T157">臺糖近年來積極拓展蘭花外銷，該公司若欲參考外國花卉產業的運作過程，應該前往何國取經較有收穫？　</text:span><text:bookmark-start text:name="OP1_AB77337579EA4DA497E9D492AD693C13"/><text:span text:style-name="T158">(</text:span><text:span text:style-name="T159">Ａ</text:span><text:span text:style-name="T160">)</text:span><text:bookmark-start text:name="OPTG1_AB77337579EA4DA497E9D492AD693C13"/><text:span text:style-name="T161">比利時　</text:span><text:bookmark-start text:name="OP2_AB77337579EA4DA497E9D492AD693C13"/><text:bookmark-end text:name="OP1_AB77337579EA4DA497E9D492AD693C13"/><text:bookmark-end text:name="OPTG1_AB77337579EA4DA497E9D492AD693C13"/><text:span text:style-name="T162">(</text:span><text:span text:style-name="T163">Ｂ</text:span><text:span text:style-name="T164">)</text:span><text:bookmark-start text:name="OPTG2_AB77337579EA4DA497E9D492AD693C13"/><text:span text:style-name="T165">法國　</text:span><text:bookmark-start text:name="OP3_AB77337579EA4DA497E9D492AD693C13"/><text:bookmark-end text:name="OP2_AB77337579EA4DA497E9D492AD693C13"/><text:bookmark-end text:name="OPTG2_AB77337579EA4DA497E9D492AD693C13"/><text:span text:style-name="T166">(</text:span><text:span text:style-name="T167">Ｃ</text:span><text:span text:style-name="T168">)</text:span><text:bookmark-start text:name="OPTG3_AB77337579EA4DA497E9D492AD693C13"/><text:span text:style-name="T169">德國　</text:span><text:bookmark-start text:name="OP4_AB77337579EA4DA497E9D492AD693C13"/><text:bookmark-end text:name="OP3_AB77337579EA4DA497E9D492AD693C13"/><text:bookmark-end text:name="OPTG3_AB77337579EA4DA497E9D492AD693C13"/><text:span text:style-name="T170">(</text:span><text:span text:style-name="T171">Ｄ</text:span><text:span text:style-name="T172">)</text:span><text:bookmark-start text:name="OPTG4_AB77337579EA4DA497E9D492AD693C13"/><text:bookmark-end text:name="OP4_AB77337579EA4DA497E9D492AD693C13"/><text:span text:style-name="T173">荷蘭</text:span><text:bookmark-end text:name="OPTG4_AB77337579EA4DA497E9D492AD693C13"/><text:span text:style-name="T174">。</text:span></text:p>
        </text:list-item>
        <text:list-item>
          <text:p text:style-name="P175"><text:span text:style-name="T176">「俄羅斯境內曾出現規模達</text:span><text:span text:style-name="T177">　</text:span><text:span text:style-name="T178">6.8</text:span><text:span text:style-name="T179">　</text:span><text:span text:style-name="T180">的淺層地震，劇烈的搖晃造成當地居民恐慌，所幸至今未傳出嚴重的傷亡事件。」請問：上述新聞最可能的發生地點為右圖中何處？</text:span><text:bookmark-start text:name="OP1_79212EB3EAE447E4BACAEEC501CF83F6"/><text:span text:style-name="T181"><text:s text:c="5"/></text:span><text:span text:style-name="T182">(</text:span><text:span text:style-name="T183">Ａ</text:span><text:span text:style-name="T184">)</text:span><text:bookmark-start text:name="OPTG1_79212EB3EAE447E4BACAEEC501CF83F6"/><text:span text:style-name="T185">甲　</text:span><text:bookmark-start text:name="OP2_79212EB3EAE447E4BACAEEC501CF83F6"/><text:bookmark-end text:name="OP1_79212EB3EAE447E4BACAEEC501CF83F6"/><text:bookmark-end text:name="OPTG1_79212EB3EAE447E4BACAEEC501CF83F6"/><text:span text:style-name="T186">(</text:span><text:span text:style-name="T187">Ｂ</text:span><text:span text:style-name="T188">)</text:span><text:bookmark-start text:name="OPTG2_79212EB3EAE447E4BACAEEC501CF83F6"/><text:span text:style-name="T189">乙　</text:span><text:bookmark-start text:name="OP3_79212EB3EAE447E4BACAEEC501CF83F6"/><text:bookmark-end text:name="OP2_79212EB3EAE447E4BACAEEC501CF83F6"/><text:bookmark-end text:name="OPTG2_79212EB3EAE447E4BACAEEC501CF83F6"/><text:span text:style-name="T190">(</text:span><text:span text:style-name="T191">Ｃ</text:span><text:span text:style-name="T192">)</text:span><text:bookmark-start text:name="OPTG3_79212EB3EAE447E4BACAEEC501CF83F6"/><text:span text:style-name="T193">丙</text:span><text:bookmark-start text:name="OP4_79212EB3EAE447E4BACAEEC501CF83F6"/><text:bookmark-end text:name="OP3_79212EB3EAE447E4BACAEEC501CF83F6"/><text:bookmark-end text:name="OPTG3_79212EB3EAE447E4BACAEEC501CF83F6"/><text:span text:style-name="T194"><text:s text:c="2"/>(</text:span><text:span text:style-name="T195">Ｄ</text:span><text:span text:style-name="T196">)</text:span><text:bookmark-start text:name="OPTG4_79212EB3EAE447E4BACAEEC501CF83F6"/><text:span text:style-name="T197">丁</text:span><text:bookmark-end text:name="OP4_79212EB3EAE447E4BACAEEC501CF83F6"/><text:bookmark-end text:name="OPTG4_79212EB3EAE447E4BACAEEC501CF83F6"/><text:span text:style-name="T198">。</text:span></text:p>
        </text:list-item>
        <text:list-item>
          <text:p text:style-name="P199">承上題，請問：該國若以點圖方式來繪製人口分布狀況，右圖中哪一個地區的分布點會最密集？<text:bookmark-start text:name="OP1_1F21526FA6DC4AB4A95DC1D61DB5E539"/>(Ａ)<text:bookmark-start text:name="OPTG1_1F21526FA6DC4AB4A95DC1D61DB5E539"/>甲　<text:bookmark-start text:name="OP2_1F21526FA6DC4AB4A95DC1D61DB5E539"/><text:bookmark-end text:name="OP1_1F21526FA6DC4AB4A95DC1D61DB5E539"/><text:bookmark-end text:name="OPTG1_1F21526FA6DC4AB4A95DC1D61DB5E539"/>(Ｂ)<text:bookmark-start text:name="OPTG2_1F21526FA6DC4AB4A95DC1D61DB5E539"/>乙　<text:bookmark-start text:name="OP3_1F21526FA6DC4AB4A95DC1D61DB5E539"/><text:bookmark-end text:name="OP2_1F21526FA6DC4AB4A95DC1D61DB5E539"/><text:bookmark-end text:name="OPTG2_1F21526FA6DC4AB4A95DC1D61DB5E539"/>(Ｃ)<text:bookmark-start text:name="OPTG3_1F21526FA6DC4AB4A95DC1D61DB5E539"/>丙　<text:bookmark-start text:name="OP4_1F21526FA6DC4AB4A95DC1D61DB5E539"/><text:bookmark-end text:name="OP3_1F21526FA6DC4AB4A95DC1D61DB5E539"/><text:bookmark-end text:name="OPTG3_1F21526FA6DC4AB4A95DC1D61DB5E539"/>(Ｄ)<text:bookmark-start text:name="OPTG4_1F21526FA6DC4AB4A95DC1D61DB5E539"/>丁<text:bookmark-end text:name="OP4_1F21526FA6DC4AB4A95DC1D61DB5E539"/><text:bookmark-end text:name="OPTG4_1F21526FA6DC4AB4A95DC1D61DB5E539"/>。</text:p>
        </text:list-item>
        <text:list-item>
          <text:p text:style-name="P200">「俄羅斯在春季時由於部分河道冰封，使得上游河水無法順利流入海洋，造成沿岸地區的水患，損失相當慘重。」請問：這種現象最常出現在中國哪一條河川？<text:s text:c="8"/>　<text:bookmark-start text:name="OP1_C000F479A4A14CCBA18826E97F0F8F14"/>(Ａ)<text:bookmark-start text:name="OPTG1_C000F479A4A14CCBA18826E97F0F8F14"/>珠江　<text:bookmark-start text:name="OP2_C000F479A4A14CCBA18826E97F0F8F14"/><text:bookmark-end text:name="OP1_C000F479A4A14CCBA18826E97F0F8F14"/><text:bookmark-end text:name="OPTG1_C000F479A4A14CCBA18826E97F0F8F14"/>(Ｂ)<text:bookmark-start text:name="OPTG2_C000F479A4A14CCBA18826E97F0F8F14"/>黃河　<text:bookmark-start text:name="OP3_C000F479A4A14CCBA18826E97F0F8F14"/><text:bookmark-end text:name="OP2_C000F479A4A14CCBA18826E97F0F8F14"/><text:bookmark-end text:name="OPTG2_C000F479A4A14CCBA18826E97F0F8F14"/>(Ｃ)<text:bookmark-start text:name="OPTG3_C000F479A4A14CCBA18826E97F0F8F14"/>長江　<text:bookmark-start text:name="OP4_C000F479A4A14CCBA18826E97F0F8F14"/><text:bookmark-end text:name="OP3_C000F479A4A14CCBA18826E97F0F8F14"/><text:bookmark-end text:name="OPTG3_C000F479A4A14CCBA18826E97F0F8F14"/>(Ｄ)<text:bookmark-start text:name="OPTG4_C000F479A4A14CCBA18826E97F0F8F14"/>淮河<text:bookmark-end text:name="OP4_C000F479A4A14CCBA18826E97F0F8F14"/><text:bookmark-end text:name="OPTG4_C000F479A4A14CCBA18826E97F0F8F14"/>。</text:p>
        </text:list-item>
        <text:list-item>
          <text:p text:style-name="P201"><text:span text:style-name="T202">下列歐洲幾個國家的介紹哪一項是</text:span><text:span text:style-name="T203">錯誤</text:span><text:span text:style-name="T204">的？　</text:span><text:span text:style-name="T205">(</text:span><text:span text:style-name="T206">Ａ</text:span><text:span text:style-name="T207">)</text:span><text:span text:style-name="T208">法國</text:span><text:span text:style-name="T209">--</text:span><text:span text:style-name="T210">「世界公園」　</text:span><text:span text:style-name="T211">(</text:span><text:span text:style-name="T212">Ｂ</text:span><text:span text:style-name="T213">)</text:span><text:span text:style-name="T214">丹麥</text:span><text:span text:style-name="T215">--</text:span><text:span text:style-name="T216">「歐洲牧場」　</text:span><text:span text:style-name="T217">(</text:span><text:span text:style-name="T218">Ｃ</text:span><text:span text:style-name="T219">)</text:span><text:span text:style-name="T220">冰島</text:span><text:span text:style-name="T221">--</text:span><text:span text:style-name="T222">「冰火島」　</text:span><text:span text:style-name="T223">(</text:span><text:span text:style-name="T224">Ｄ</text:span><text:span text:style-name="T225">)</text:span><text:span text:style-name="T226">挪威</text:span><text:span text:style-name="T227">--</text:span><text:span text:style-name="T228">「永晝</text:span><text:span text:style-name="T229">、</text:span><text:span text:style-name="T230">永夜」</text:span></text:p>
        </text:list-item>
      </text:list>
      <text:p text:style-name="P231"><text:span text:style-name="T232">【歷史</text:span><text:span text:style-name="T233">部分】</text:span></text:p>
      <text:list text:style-name="LFO1" text:continue-numbering="true">
        <text:list-item>
          <text:p text:style-name="P234"><text:span text:style-name="T235">某位國王在位時致力推廣拉丁文與基督教，並在西元800年被教宗李奧三世加冕為「羅馬人的皇帝」。他不斷以武力擴張國家領土，而帝國卻在他死後逐漸分裂為東法蘭克王國、中法蘭克王國及西法蘭克王國。請問：這位被加冕的國王應該是下列何者？(A)查士丁尼(B) 鄂圖一世(C)查里曼(D)君士坦丁。</text:span></text:p>
        </text:list-item>
        <text:list-item>
          <text:p text:style-name="P236"><text:span text:style-name="T237">「查理是居住在腓特烈公爵莊園裡的農民，從未離開過莊園。他必須繳交地租給公爵，並為其服勞役。他在教堂中舉行婚禮，也讓他的兒子進入教會附設的學校學習。」根據上文所述，查理最可能生活在何時何地？(A)西元三世紀的羅馬城(B)西元十一世紀的巴黎近郊(C)西元十四世紀的君士坦丁堡附近(D)西元十一世紀的耶路撒冷。</text:span></text:p>
        </text:list-item>
        <text:list-item>
          <text:p text:style-name="P238"><text:span text:style-name="T239">中古時期，西歐地區及拜占庭帝國在各方面的發展都不相同。有關這兩個地區的比較，下列敘述何者正確？</text:span></text:p>
        </text:list-item>
      </text:list>
      <text:p text:style-name="P240"><text:span text:style-name="T241">(A)甲乙丙丁辛(B)甲乙庚辛(C)甲丙丁庚辛(D)甲乙丙丁</text:span></text:p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>項目</text:p>
          </table:table-cell>
          <table:table-cell table:style-name="TableCell252">
            <text:p text:style-name="P253">主要語文</text:p>
          </table:table-cell>
          <table:table-cell table:style-name="TableCell254">
            <text:p text:style-name="P255">政治體制</text:p>
          </table:table-cell>
          <table:table-cell table:style-name="TableCell256">
            <text:p text:style-name="P257">經濟狀況</text:p>
          </table:table-cell>
          <table:table-cell table:style-name="TableCell258">
            <text:p text:style-name="P259">宗教信仰</text:p>
          </table:table-cell>
          <table:table-cell table:style-name="TableCell260">
            <text:p text:style-name="P261">文化特色</text:p>
          </table:table-cell>
        </table:table-row>
        <table:table-row table:style-name="TableRow262">
          <table:table-cell table:style-name="TableCell263">
            <text:p text:style-name="P264">西歐</text:p>
          </table:table-cell>
          <table:table-cell table:style-name="TableCell265">
            <text:p text:style-name="P266">拉丁文</text:p>
          </table:table-cell>
          <table:table-cell table:style-name="TableCell267">
            <text:p text:style-name="P268">(乙)封建王國</text:p>
          </table:table-cell>
          <table:table-cell table:style-name="TableCell269">
            <text:p text:style-name="P270">(丙)莊園經濟</text:p>
          </table:table-cell>
          <table:table-cell table:style-name="TableCell271">
            <text:p text:style-name="P272">(戊)羅馬公教、政教合一</text:p>
          </table:table-cell>
          <table:table-cell table:style-name="TableCell273">
            <text:p text:style-name="P274">(庚)融合羅馬、基督教與希臘文化</text:p>
          </table:table-cell>
        </table:table-row>
        <table:table-row table:style-name="TableRow275">
          <table:table-cell table:style-name="TableCell276">
            <text:p text:style-name="P277">拜占庭帝國</text:p>
          </table:table-cell>
          <table:table-cell table:style-name="TableCell278">
            <text:p text:style-name="P279">(甲)希臘文</text:p>
          </table:table-cell>
          <table:table-cell table:style-name="TableCell280">
            <text:p text:style-name="P281">大一統帝國</text:p>
          </table:table-cell>
          <table:table-cell table:style-name="TableCell282">
            <text:p text:style-name="P283">(丁)農工商發達</text:p>
          </table:table-cell>
          <table:table-cell table:style-name="TableCell284">
            <text:p text:style-name="P285">(己)希臘正教、政教分離</text:p>
          </table:table-cell>
          <table:table-cell table:style-name="TableCell286">
            <text:p text:style-name="P287">(辛)影響斯拉夫民族的文化</text:p>
          </table:table-cell>
        </table:table-row>
      </table:table>
      <text:p text:style-name="P288"/>
      <text:list text:style-name="LFO1" text:continue-numbering="true">
        <text:list-item>
          <text:p text:style-name="P289"><text:span text:style-name="T290">日耳曼民族佔據西歐後，許多拜占庭皇帝企圖重振羅馬帝國聲威，其中以查士丁尼最為積極。下列有關此皇帝的事蹟敘述，何者有誤？(A)多次西征，消滅汪達爾、東哥德等王國(B)在位期間使拜占庭帝國國勢達到巔峰(C)廣建教堂，以聖索菲亞大教堂最具代表性(D)派人編篡十二表法，成為後世許多歐洲國家的法律基礎。</text:span></text:p>
        </text:list-item>
        <text:list-item>
          <text:p text:style-name="P291"><text:span text:style-name="T292">西元八世紀時，杜環以唐軍俘虜的身分來到某個國度。他曾形容該國度如下：「大食人不拜國王父母之尊，不信鬼神，祀天而已。」當時杜環可能參加哪一場戰役？在哪個國度？(A)怛羅斯之役、鄂圖曼帝國(B)十字軍東征、法蘭克王國</text:span><text:span text:style-name="T293"><text:s text:c="5"/></text:span><text:span text:style-name="T294">(C)</text:span><text:span text:style-name="T295"><text:s/></text:span><text:span text:style-name="T296">怛羅斯之役、阿拉伯帝國(D)蒙古西征、拜占庭帝國。</text:span></text:p>
        </text:list-item>
        <text:list-item>
          <text:p text:style-name="P297"><text:span text:style-name="T298">阿拉伯商人是中古時期最活躍的商人，隨著他們的行動，促成了東西文化交流。下列何者並非透過阿拉伯人傳入西方？(A)指南針(B)火藥(C)造紙術(D)印度數字系統。</text:span></text:p>
        </text:list-item>
        <text:list-item>
          <text:p text:style-name="P299"><text:span text:style-name="T300">十字軍東征雖未達成收復聖地的目標，卻有助於東西文化交流。下列敘述何者正確？(A)中國造紙術與指南針傳往歐洲</text:span><text:span text:style-name="T301"><text:s text:c="3"/></text:span><text:span text:style-name="T302">(B)歐洲的紙幣與商業技術傳入中國(C)中國人開始積極向外尋找新航路(D)東西貿易日漸興盛。</text:span></text:p>
        </text:list-item>
        <text:list-item>
          <text:p text:style-name="P303"><text:span text:style-name="T304">中古後期西歐的商業復甦，是因為人們將生產剩餘交換，才有商業交易情形出現。此情形應與下列何者有關？(A)農耕技術的進步(B)莊園經濟發達(C)封建制度的形成(D)羅馬教會勢力與日俱增。</text:span></text:p>
        </text:list-item>
        <text:list-item>
          <text:p text:style-name="P305"><text:span text:style-name="T306">文藝復興運動的興起有其特定背景，下表是有關文藝復興時期的史事，哪項出現錯誤？(A)甲(B)乙(C)丙(D)丁</text:span></text:p>
        </text:list-item>
      </text:list>
      <table:table table:style-name="Table307">
        <table:table-columns>
          <table:table-column table:style-name="TableColumn308"/>
          <table:table-column table:style-name="TableColumn309"/>
          <table:table-column table:style-name="TableColumn310"/>
        </table:table-columns>
        <table:table-row table:style-name="TableRow311">
          <table:table-cell table:style-name="TableCell312">
            <text:p text:style-name="P313"/>
          </table:table-cell>
          <table:table-cell table:style-name="TableCell314">
            <text:p text:style-name="P315">項目</text:p>
          </table:table-cell>
          <table:table-cell table:style-name="TableCell316">
            <text:p text:style-name="P317">內容</text:p>
          </table:table-cell>
        </table:table-row>
        <table:table-row table:style-name="TableRow318">
          <table:table-cell table:style-name="TableCell319">
            <text:p text:style-name="P320">甲</text:p>
          </table:table-cell>
          <table:table-cell table:style-name="TableCell321">
            <text:p text:style-name="P322">時間</text:p>
          </table:table-cell>
          <table:table-cell table:style-name="TableCell323">
            <text:p text:style-name="P324">十四世紀~十六世紀</text:p>
          </table:table-cell>
        </table:table-row>
        <table:table-row table:style-name="TableRow325">
          <table:table-cell table:style-name="TableCell326">
            <text:p text:style-name="P327">乙</text:p>
          </table:table-cell>
          <table:table-cell table:style-name="TableCell328">
            <text:p text:style-name="P329">興起地點</text:p>
          </table:table-cell>
          <table:table-cell table:style-name="TableCell330">
            <text:p text:style-name="P331">義大利半島</text:p>
          </table:table-cell>
        </table:table-row>
        <table:table-row table:style-name="TableRow332">
          <table:table-cell table:style-name="TableCell333">
            <text:p text:style-name="P334">丙</text:p>
          </table:table-cell>
          <table:table-cell table:style-name="TableCell335">
            <text:p text:style-name="P336">意義</text:p>
          </table:table-cell>
          <table:table-cell table:style-name="TableCell337">
            <text:p text:style-name="P338">古希臘、羅馬文化的再生</text:p>
          </table:table-cell>
        </table:table-row>
        <table:table-row table:style-name="TableRow339">
          <table:table-cell table:style-name="TableCell340">
            <text:p text:style-name="P341">丁</text:p>
          </table:table-cell>
          <table:table-cell table:style-name="TableCell342">
            <text:p text:style-name="P343">思想</text:p>
          </table:table-cell>
          <table:table-cell table:style-name="TableCell344">
            <text:p text:style-name="P345">以人為本的價值觀轉為以神為重心</text:p>
          </table:table-cell>
        </table:table-row>
      </table:table>
      <text:p text:style-name="P346"/>
      <text:list text:style-name="LFO1" text:continue-numbering="true">
        <text:list-item>
          <text:p text:style-name="P347"><text:span text:style-name="T348">馬基維利在「君王論」中主張君主應擺脫基督教道德的規範，改以權術治理國家，這種觀念與中國東周的哪一家思想頗為接近？(A)道家(B)法家(C)墨家(D)儒家。</text:span></text:p>
        </text:list-item>
        <text:list-item>
          <text:p text:style-name="P349"><text:span text:style-name="T350">十四世紀時，英、法兩國爆發長達百年的戰爭。下列有關此場戰爭的敘述，何者正確？(A)起因於兩國爭奪基督教世界的領導權(B)兩國人民對國家向心力提升，發展出強烈的民族意識(C)塑造了英國女英雄(貞德)的形象(D)「君王論」鼓勵市民階級支持王權擴張。</text:span></text:p>
        </text:list-item>
        <text:list-item>
          <text:p text:style-name="P351"><text:span text:style-name="T352">承上題，中國在哪個朝代的開國皇帝，也取消封建、集權中央？(A)漢高祖劉邦(B)秦始皇贏政(C)晉武帝司馬炎(D)隋文帝楊堅。</text:span></text:p>
        </text:list-item>
        <text:list-item>
          <text:p text:style-name="P353"><text:span text:style-name="T354">歐洲自十五世紀末開始進入航海探險時代，也改變了世界歷史發展的重心。以下哪項不是引發探險家們活動的原因？</text:span><text:span text:style-name="T355"><text:s text:c="3"/></text:span><text:span text:style-name="T356">(A)義大利和鄂圖曼土耳其商人獨佔東西方貿易(B)解決國內糧食缺乏的問題(C)天文地理知識與造船技術的進步(D)西歐對東方貨物的需求日增。</text:span></text:p>
        </text:list-item>
        <text:list-item>
          <text:p text:style-name="P357"><text:span text:style-name="T358">承上題，歐洲的海外拓殖對亞洲帶來極大的影響，哪個國家在太平洋上建立了「海上絲路」，將美洲白銀與農作物傳入亞洲？(A)西班牙(B)荷蘭(C)英國(D)法國。</text:span></text:p>
        </text:list-item>
        <text:list-item>
          <text:p text:style-name="P359"><text:span text:style-name="T360">大航海時代來臨後，為歐洲帶來財富，也影響世界局勢的變遷。下列關於其影響，何者敘述有誤？(A)歐洲殖民者自非洲擄掠黑人，賣往歐洲作為奴工(B)西班牙人以武力征服阿茲提克、印加文明古國(C)葡萄牙人最早來到亞洲，在澳門建立貿易據點(D)促使歐洲的重心由地中海轉向大西洋沿岸。</text:span></text:p>
        </text:list-item>
        <text:list-item>
          <text:p text:style-name="P361"><text:span text:style-name="T362">十六世紀的歐洲發生宗教改革運動，基督教世界再度分裂。下列何者是促成歐洲宗教改革的原因？(A)伊斯蘭教擴張帶來的威脅(B)教宗與君主爭奪教會領導權(C)知識份子質疑教會的權威與教會本身的腐化(D)各國君主不滿教會對工商活動的限制。</text:span></text:p>
        </text:list-item>
        <text:list-item>
          <text:p text:style-name="P363"><text:span text:style-name="T364">1860年代，基督教傳教士在大清帝國境內傳教時，卻有耶穌會與長老會的區隔，這是因為哪一事件所造成？(A)啟蒙運動(B)民族國家的興起(C)文藝復興(D)宗教改革</text:span></text:p>
        </text:list-item>
      </text:list>
      <text:p text:style-name="P365"><text:span text:style-name="T366">【</text:span><text:span text:style-name="T367">公民</text:span><text:span text:style-name="T368">部分】</text:span></text:p>
      <text:p text:style-name="P369">35.信用卡是一種塑膠貨幣。下列關於信用卡的敘述，何者正確？（A）性質為一種法定貨幣（B）只能在商品市場中交易<text:s text:c="6"/>（C）具延後支付消費款項的功能（D）在我國由中央銀行負責發行。</text:p>
      <text:p text:style-name="P370">36.下列事件與貨幣功能的配對，何者正確？</text:p>
      <table:table table:style-name="Table371">
        <table:table-columns>
          <table:table-column table:style-name="TableColumn372"/>
          <table:table-column table:style-name="TableColumn373"/>
          <table:table-column table:style-name="TableColumn374"/>
        </table:table-columns>
        <table:table-row table:style-name="TableRow375">
          <table:table-cell table:style-name="TableCell376">
            <text:p text:style-name="P377">選項</text:p>
          </table:table-cell>
          <table:table-cell table:style-name="TableCell378">
            <text:p text:style-name="P379">事<text:s text:c="8"/>件</text:p>
          </table:table-cell>
          <table:table-cell table:style-name="TableCell380">
            <text:p text:style-name="P381">貨幣功能</text:p>
          </table:table-cell>
        </table:table-row>
        <table:table-row table:style-name="TableRow382">
          <table:table-cell table:style-name="TableCell383">
            <text:p text:style-name="P384">（A）</text:p>
          </table:table-cell>
          <table:table-cell table:style-name="TableCell385">
            <text:p text:style-name="P386">使用歐付寶（行動支付）在便利商店消費</text:p>
          </table:table-cell>
          <table:table-cell table:style-name="TableCell387">
            <text:p text:style-name="P388">計價標準</text:p>
          </table:table-cell>
        </table:table-row>
        <table:table-row table:style-name="TableRow389">
          <table:table-cell table:style-name="TableCell390">
            <text:p text:style-name="P391">（B）</text:p>
          </table:table-cell>
          <table:table-cell table:style-name="TableCell392">
            <text:p text:style-name="P393">歡慶華航全面直飛歐洲，歐洲航線機票全面減價3500 元</text:p>
          </table:table-cell>
          <table:table-cell table:style-name="TableCell394">
            <text:p text:style-name="P395">交易媒介</text:p>
          </table:table-cell>
        </table:table-row>
        <table:table-row table:style-name="TableRow396">
          <table:table-cell table:style-name="TableCell397">
            <text:p text:style-name="P398">（C）</text:p>
          </table:table-cell>
          <table:table-cell table:style-name="TableCell399">
            <text:p text:style-name="P400">租來的Altis汽車撞毀，承租人需負擔拖吊費、維修費，及車輛修好前的每日<text:s/>2000<text:s/>元租車金</text:p>
          </table:table-cell>
          <table:table-cell table:style-name="TableCell401">
            <text:p text:style-name="P402">債務清償</text:p>
          </table:table-cell>
        </table:table-row>
        <table:table-row table:style-name="TableRow403">
          <table:table-cell table:style-name="TableCell404">
            <text:p text:style-name="P405">（D）</text:p>
          </table:table-cell>
          <table:table-cell table:style-name="TableCell406">
            <text:p text:style-name="P407">每月儲蓄5000元做為出國旅遊基金</text:p>
          </table:table-cell>
          <table:table-cell table:style-name="TableCell408">
            <text:p text:style-name="P409">延遲支付</text:p>
          </table:table-cell>
        </table:table-row>
      </table:table>
      <text:p text:style-name="P410">37.歷史上有許多國家曾面臨通貨膨脹問題。當社會發生通貨膨脹時，人民通常採取何種方式來因應？(甲)將現金儲存起來(乙)把現金換成黃金(丙)盡快用現金買生活用品(丁)以物易物代替貨幣交易<text:s/>（A）甲乙丙<text:s/>（B）乙丙丁<text:s/>（C）甲丙丁<text:s text:c="9"/>（D）甲乙丙丁。</text:p>
      <text:p text:style-name="P411"><text:span text:style-name="T412">38.</text:span><text:span text:style-name="T413">民國四、五十年代的台灣致力發展勞力密集產業</text:span>，<text:span text:style-name="T414">現在則是</text:span><text:span text:style-name="T415">資本技術密集的</text:span><text:span text:style-name="T416">資訊產品王國。下列何者可以說明此種轉變？</text:span><text:span text:style-name="T417">（</text:span><text:span text:style-name="T418">A</text:span><text:span text:style-name="T419">）</text:span><text:span text:style-name="T420">勞力密集產業</text:span><text:span text:style-name="T421">的比較利益增加，資訊產品的機會成本增加</text:span><text:span text:style-name="T422">（</text:span><text:span text:style-name="T423">B</text:span><text:span text:style-name="T424">）</text:span><text:span text:style-name="T425">勞力密集產業</text:span><text:span text:style-name="T426">的比較利益降低，資訊產品的機會成本下降</text:span><text:span text:style-name="T427">（</text:span><text:span text:style-name="T428">C</text:span><text:span text:style-name="T429">）</text:span><text:span text:style-name="T430">勞力密集產業</text:span><text:span text:style-name="T431">的機會成本增加，資訊產品的比較利益下降</text:span><text:span text:style-name="T432">（</text:span><text:span text:style-name="T433">D</text:span><text:span text:style-name="T434">）</text:span><text:span text:style-name="T435">勞力密集產業</text:span><text:span text:style-name="T436">的機會成本降低，資訊產品的比較利益增加</text:span><text:span text:style-name="T437">。</text:span></text:p>
      <text:soft-page-break/>
      <text:p text:style-name="P438"><text:span text:style-name="T439">39.</text:span><text:span text:style-name="T440">第二次世界大戰</text:span><text:span text:style-name="T441">德國戰敗以後，</text:span><text:span text:style-name="T442">國內</text:span><text:span text:style-name="T443">滿目瘡痍，到處都是城市廢墟，人</text:span><text:span text:style-name="T444">民</text:span><text:span text:style-name="T445">迫於無奈</text:span><text:span text:style-name="T446">透過</text:span><text:span text:style-name="T447">香菸</text:span><text:span text:style-name="T448">進行交易：</text:span><text:span text:style-name="T449">大</text:span><text:span text:style-name="T450">金額使用</text:span><text:span text:style-name="T451">一條香菸，小面值就用一包，零錢就是一根香菸。就這樣</text:span><text:span text:style-name="T452">，</text:span><text:span text:style-name="T453">德國這種看似畸形的</text:span><text:span text:style-name="T454">交易方式</text:span><text:span text:style-name="T455">實實在在的使用了</text:span><text:span text:style-name="T456">3</text:span><text:span text:style-name="T457">年，而且相當有效。</text:span><text:span text:style-name="T458">以上例而言，下列敘述何者</text:span><text:span text:style-name="T459">錯誤</text:span><text:span text:style-name="T460">？（</text:span><text:span text:style-name="T461">A</text:span><text:span text:style-name="T462">）</text:span><text:span text:style-name="T463">屬於以物易物的交易方式</text:span><text:span text:style-name="T464">（</text:span><text:span text:style-name="T465">B</text:span><text:span text:style-name="T466">）</text:span><text:span text:style-name="T467">香菸成為商品貨幣</text:span><text:span text:style-name="T468">（</text:span><text:span text:style-name="T469">C</text:span><text:span text:style-name="T470">）</text:span><text:span text:style-name="T471">香菸是當時的法定貨幣</text:span><text:span text:style-name="T472">（</text:span><text:span text:style-name="T473">D</text:span><text:span text:style-name="T474">）</text:span><text:span text:style-name="T475">香菸用「條」、「包」、「根」為單位有助分割、找零</text:span><text:span text:style-name="T476">。</text:span></text:p>
      <text:p text:style-name="P477"><text:span text:style-name="T478">40.</text:span><text:span text:style-name="T479">今年度</text:span><text:span text:style-name="T480">MLB</text:span><text:span text:style-name="T481">世界大賽</text:span><text:span text:style-name="T482">G7</text:span><text:span text:style-name="T483">殊死戰門票飆天價，最高的第七戰成交價是靠近小熊休息區的雙人票，一張要價</text:span><text:span text:style-name="T484">1.95</text:span><text:span text:style-name="T485">萬美元。比賽結果芝加哥小熊終於結束</text:span><text:span text:style-name="T486">108</text:span><text:span text:style-name="T487">年的漫長等待，在第</text:span><text:span text:style-name="T488">7</text:span><text:span text:style-name="T489">戰延長賽以</text:span><text:span text:style-name="T490">8</text:span><text:span text:style-name="T491">比</text:span><text:span text:style-name="T492">7</text:span><text:span text:style-name="T493">擊敗</text:span><text:span text:style-name="T494">68</text:span><text:span text:style-name="T495">年未奪冠的克里夫蘭印地安人，終結山羊魔咒。下列幾位球迷討論此事的說法，何人</text:span><text:span text:style-name="T496">錯誤</text:span><text:span text:style-name="T497">？（</text:span><text:span text:style-name="T498">A</text:span><text:span text:style-name="T499">）小程：門票價格是由供需雙方共同決定的（</text:span><text:span text:style-name="T500">B</text:span><text:span text:style-name="T501">）阿盛：門票飆天價是看不見的手造成的（</text:span><text:span text:style-name="T502">C</text:span><text:span text:style-name="T503">）東</text:span><text:span text:style-name="T504">東</text:span><text:span text:style-name="T505">：門票飆天價顯示門票供不應求（</text:span><text:span text:style-name="T506">D</text:span><text:span text:style-name="T507">）小淵：門票飆天價顯示此為混合型經濟制度。</text:span></text:p>
      <text:p text:style-name="P508">41.下列有關國際貿易的是非題，依序填入正確答案應為何者？（A）××××（B）×○○×（C）○××○（D）○○○○。</text:p>
      <table:table table:style-name="Table509">
        <table:table-columns>
          <table:table-column table:style-name="TableColumn510"/>
        </table:table-columns>
        <table:table-row table:style-name="TableRow511">
          <table:table-cell table:style-name="TableCell512">
            <text:p text:style-name="P513">（<text:s text:c="2"/>）1.國際分工是依據絕對利益進行，再透過市場交易，使彼此受惠。</text:p>
            <text:p text:style-name="P514">（<text:s text:c="2"/>）2.各國應選擇機會成本較低的商品，進行專業化生產，再與他國進行貿易。</text:p>
            <text:p text:style-name="P515">（<text:s text:c="2"/>）3.近年來，世界各國積極簽訂自由貿易協定，以利擴展國際貿易。</text:p>
            <text:p text:style-name="P516">（<text:s text:c="2"/>）4.我國貿易長期呈現逆差，因此累積了大量外匯存底。</text:p>
          </table:table-cell>
        </table:table-row>
      </table:table>
      <text:p text:style-name="P517"><text:span text:style-name="T518">42.</text:span><text:span text:style-name="T519">農委會農糧署發出預警，</text:span><text:span text:style-name="T520">10</text:span><text:span text:style-name="T521">月上旬復耕的高麗菜</text:span><text:span text:style-name="T522">栽種面積已超量</text:span><text:span text:style-name="T523">100</text:span><text:span text:style-name="T524">公頃，預計</text:span><text:span text:style-name="T525">12</text:span><text:span text:style-name="T526">月底上市，屆時可能導致菜價大跌。</text:span><text:span text:style-name="T527">請問：下列哪一個圖示最能說明</text:span><text:span text:style-name="T528">農糧署預警</text:span><text:span text:style-name="T529">的狀況？</text:span></text:p>
      <table:table table:style-name="Table530">
        <table:table-columns>
          <table:table-column table:style-name="TableColumn531"/>
          <table:table-column table:style-name="TableColumn532"/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>
            <text:p text:style-name="P537">（A）</text:p>
          </table:table-cell>
          <table:table-cell table:style-name="TableCell538">
            <text:p text:style-name="P539">（B）</text:p>
          </table:table-cell>
          <table:table-cell table:style-name="TableCell540">
            <text:p text:style-name="P541">（C）</text:p>
          </table:table-cell>
          <table:table-cell table:style-name="TableCell542">
            <text:p text:style-name="P543">（D）</text:p>
          </table:table-cell>
        </table:table-row>
        <table:table-row table:style-name="TableRow544">
          <table:table-cell table:style-name="TableCell545">
            <text:p text:style-name="P546"><draw:frame draw:style-name="a8" draw:name="圖片 5" text:anchor-type="as-char" svg:x="0in" svg:y="0in" svg:width="1.125in" svg:height="1.075in" style:rel-width="scale" style:rel-height="scale"><draw:image xlink:href="media/image8.jpeg" xlink:type="simple" xlink:show="embed" xlink:actuate="onLoad"/><svg:title/><svg:desc/></draw:frame></text:p>
          </table:table-cell>
          <table:table-cell table:style-name="TableCell547">
            <text:p text:style-name="P548"><text:span text:style-name="T549"><draw:frame draw:style-name="a9" draw:name="圖片 6" text:anchor-type="as-char" svg:x="0in" svg:y="0in" svg:width="1.075in" svg:height="1.05833in" style:rel-width="scale" style:rel-height="scale"><draw:image xlink:href="media/image9.jpeg" xlink:type="simple" xlink:show="embed" xlink:actuate="onLoad"/><svg:title/><svg:desc/></draw:frame></text:span></text:p>
          </table:table-cell>
          <table:table-cell table:style-name="TableCell550">
            <text:p text:style-name="P551"><text:span text:style-name="T552"><draw:frame draw:style-name="a10" draw:name="圖片 7" text:anchor-type="as-char" svg:x="0in" svg:y="0in" svg:width="0.96667in" svg:height="1.05833in" style:rel-width="scale" style:rel-height="scale"><draw:image xlink:href="media/image10.jpeg" xlink:type="simple" xlink:show="embed" xlink:actuate="onLoad"/><svg:title/><svg:desc/></draw:frame></text:span></text:p>
          </table:table-cell>
          <table:table-cell table:style-name="TableCell553">
            <text:p text:style-name="P554"><text:span text:style-name="T555"><draw:frame draw:style-name="a11" draw:name="圖片 8" text:anchor-type="as-char" svg:x="0in" svg:y="0in" svg:width="1.05in" svg:height="1.05833in" style:rel-width="scale" style:rel-height="scale"><draw:image xlink:href="media/image11.jpeg" xlink:type="simple" xlink:show="embed" xlink:actuate="onLoad"/><svg:title/><svg:desc/></draw:frame></text:span></text:p>
          </table:table-cell>
        </table:table-row>
      </table:table>
      <text:p text:style-name="P556">43.小S和志玲同住，他們單獨做家事所需的時間如下表，請問兩人應如何工作最有效率？（A）志玲洗曬衣服，小S打掃庭院（B）小S洗曬衣服，志玲打掃庭院（C）兩項工作由兩人輪流做，每次輪一項（D）兩項工作都由志玲做。</text:p>
      <table:table table:style-name="Table557">
        <table:table-columns>
          <table:table-column table:style-name="TableColumn558"/>
          <table:table-column table:style-name="TableColumn559"/>
          <table:table-column table:style-name="TableColumn560"/>
        </table:table-columns>
        <table:table-row table:style-name="TableRow561">
          <table:table-cell table:style-name="TableCell562">
            <text:p text:style-name="P563"/>
          </table:table-cell>
          <table:table-cell table:style-name="TableCell564">
            <text:p text:style-name="P565">小S</text:p>
          </table:table-cell>
          <table:table-cell table:style-name="TableCell566">
            <text:p text:style-name="P567">志玲</text:p>
          </table:table-cell>
        </table:table-row>
        <table:table-row table:style-name="TableRow568">
          <table:table-cell table:style-name="TableCell569">
            <text:p text:style-name="P570">洗曬衣服</text:p>
          </table:table-cell>
          <table:table-cell table:style-name="TableCell571">
            <text:p text:style-name="P572">60分鐘</text:p>
          </table:table-cell>
          <table:table-cell table:style-name="TableCell573">
            <text:p text:style-name="P574">50分鐘</text:p>
          </table:table-cell>
        </table:table-row>
        <table:table-row table:style-name="TableRow575">
          <table:table-cell table:style-name="TableCell576">
            <text:p text:style-name="P577">打掃庭院</text:p>
          </table:table-cell>
          <table:table-cell table:style-name="TableCell578">
            <text:p text:style-name="P579">30分鐘</text:p>
          </table:table-cell>
          <table:table-cell table:style-name="TableCell580">
            <text:p text:style-name="P581">40分鐘</text:p>
          </table:table-cell>
        </table:table-row>
      </table:table>
      <text:p text:style-name="P582">44.小岩、小太與小冬三人，以同時段由其中二人工作的方式輪班生產饅頭與包子，且每人一次只負責生產一項產品，下表為他們的產能狀況。若小太與小岩搭檔生產時，小岩在生產饅頭上具有比較利益；而小太與小冬搭檔生產時，小冬在生產包子上具有比較利益。請判斷下列說明何者正確？（甲）表中X可能為30（乙）三人中，小岩生產饅頭的機會成本最高（丙）三人中，小岩在包子上具有絕對利益（丁）三人中，小冬在包子上最具比較利益（A）甲乙（B）乙丙（C）甲丙（D）丙丁。</text:p>
      <table:table table:style-name="Table583">
        <table:table-columns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>
            <text:p text:style-name="P591"/>
          </table:table-cell>
          <table:table-cell table:style-name="TableCell592">
            <text:p text:style-name="P593">小岩</text:p>
          </table:table-cell>
          <table:table-cell table:style-name="TableCell594">
            <text:p text:style-name="P595">小太</text:p>
          </table:table-cell>
          <table:table-cell table:style-name="TableCell596">
            <text:p text:style-name="P597">小冬</text:p>
          </table:table-cell>
          <table:table-cell table:style-name="TableCell598" table:number-rows-spanned="3">
            <text:p text:style-name="P599"/>
            <text:p text:style-name="P600"/>
            <text:p text:style-name="P601">單位：個/小時</text:p>
          </table:table-cell>
        </table:table-row>
        <table:table-row table:style-name="TableRow602">
          <table:table-cell table:style-name="TableCell603">
            <text:p text:style-name="P604">饅頭</text:p>
          </table:table-cell>
          <table:table-cell table:style-name="TableCell605">
            <text:p text:style-name="P606">50</text:p>
          </table:table-cell>
          <table:table-cell table:style-name="TableCell607">
            <text:p text:style-name="P608">40</text:p>
          </table:table-cell>
          <table:table-cell table:style-name="TableCell609">
            <text:p text:style-name="P610">25</text:p>
          </table:table-cell>
          <table:covered-table-cell>
            <text:p text:style-name="P611"/>
          </table:covered-table-cell>
        </table:table-row>
        <table:table-row table:style-name="TableRow612">
          <table:table-cell table:style-name="TableCell613">
            <text:p text:style-name="P614">包子</text:p>
          </table:table-cell>
          <table:table-cell table:style-name="TableCell615">
            <text:p text:style-name="P616">40</text:p>
          </table:table-cell>
          <table:table-cell table:style-name="TableCell617">
            <text:p text:style-name="P618">X</text:p>
          </table:table-cell>
          <table:table-cell table:style-name="TableCell619">
            <text:p text:style-name="P620">25</text:p>
          </table:table-cell>
          <table:covered-table-cell>
            <text:p text:style-name="P621"/>
          </table:covered-table-cell>
        </table:table-row>
      </table:table>
      <text:p text:style-name="P622"><text:span text:style-name="T623">45.</text:span><text:span text:style-name="T624">下圖為英鎊兌新台幣的匯率走勢圖（</text:span><text:span text:style-name="T625">1</text:span><text:span text:style-name="T626">英磅可兌換的新台幣）請問：根據圖中資料判斷，下列敘述何者正確？</text:span><text:span text:style-name="T627">（</text:span><text:span text:style-name="T628">A</text:span><text:span text:style-name="T629">）</text:span><text:span text:style-name="T630">台灣貿易商出口商品至英國競爭力降低</text:span><text:span text:style-name="T631">（</text:span><text:span text:style-name="T632">B</text:span><text:span text:style-name="T633">）</text:span><text:span text:style-name="T634">台灣民眾在五月兌換英鎊比十月有利</text:span><text:span text:style-name="T635">（</text:span><text:span text:style-name="T636">C</text:span><text:span text:style-name="T637">）</text:span><text:span text:style-name="T638">英鎊貶值使台灣民眾赴英旅遊意願降低</text:span><text:span text:style-name="T639">（</text:span><text:span text:style-name="T640">D</text:span><text:span text:style-name="T641">）</text:span><text:span text:style-name="T642">英鎊貶值有利英國進口商降低成本</text:span><text:span text:style-name="T643">。</text:span><text:span text:style-name="T644"><draw:frame draw:style-name="a12" draw:name="圖片 9" text:anchor-type="as-char" svg:x="0in" svg:y="0in" svg:width="8.925in" svg:height="2.85833in" style:rel-width="scale" style:rel-height="scale"><draw:image xlink:href="media/image12.png" xlink:type="simple" xlink:show="embed" xlink:actuate="onLoad"/><svg:title/><svg:desc/></draw:frame></text:span></text:p>
      <text:p text:style-name="P645"/>
      <text:p text:style-name="P646"/>
      <text:soft-page-break/>
      <text:p text:style-name="P647">◎根據下列圖表回答問題：</text:p>
      <text:p text:style-name="內文"><draw:frame draw:z-index="251659776" draw:style-name="a13" draw:name="圖片 6" text:anchor-type="paragraph" svg:x="4.75in" svg:y="-0.125in" svg:width="3.49931in" svg:height="2.25764in" style:rel-width="scale" style:rel-height="scale"><draw:image xlink:href="media/image13.jpeg" xlink:type="simple" xlink:show="embed" xlink:actuate="onLoad"/><svg:title/><svg:desc/></draw:frame><text:span text:style-name="T648"><draw:frame draw:style-name="a14" draw:name="圖片 10" text:anchor-type="as-char" svg:x="0in" svg:y="0in" svg:width="4.19167in" svg:height="1.86667in" style:rel-width="scale" style:rel-height="scale"><draw:image xlink:href="media/image14.png" xlink:type="simple" xlink:show="embed" xlink:actuate="onLoad"/><svg:title/><svg:desc>描述: 2-61</svg:desc></draw:frame></text:span><text:span text:style-name="T649"><text:s text:c="2"/></text:span></text:p>
      <text:p text:style-name="P650"/>
      <text:p text:style-name="P651">46.國內近5次基本工資的調整，會使資方的哪一部份負擔增加？（A）乙（B）丙（C）己（D）庚。</text:p>
      <text:p text:style-name="P652">47.職棒中信兄弟隊彭政閔今年具備自由球員資格，可選擇與別隊談合約，是否會繼續留在兄弟隊，成為關注焦點。彭政閔有資格重新選擇效命的球隊，屬於經濟循環圖的哪一部份？（A）甲（B）乙（C）丙（D）丁。</text:p>
      <text:p text:style-name="P653">48.下列哪一項活動發生在生產要素市場？（A）王先生為公司到「家樂福」添購印表機（B）王太太為宴請親友到「好市多」採購食材（C）王大哥為聯誼和同事到「星聚點」吃飯唱歌（D）王小妹為會考到「寶雅」買齊各類文具。</text:p>
      <text:p text:style-name="P654">◎老蔡和小淵是樂高機器人高手，每個月可組裝的密卡登與柯博文兩種機器人的數量如下表：</text:p>
      <table:table table:style-name="Table655">
        <table:table-columns>
          <table:table-column table:style-name="TableColumn656"/>
          <table:table-column table:style-name="TableColumn657"/>
          <table:table-column table:style-name="TableColumn658"/>
        </table:table-columns>
        <table:table-row table:style-name="TableRow659">
          <table:table-cell table:style-name="TableCell660">
            <text:p text:style-name="P661"/>
          </table:table-cell>
          <table:table-cell table:style-name="TableCell662">
            <text:p text:style-name="P663">密卡登</text:p>
          </table:table-cell>
          <table:table-cell table:style-name="TableCell664">
            <text:p text:style-name="P665">柯博文</text:p>
          </table:table-cell>
        </table:table-row>
        <table:table-row table:style-name="TableRow666">
          <table:table-cell table:style-name="TableCell667">
            <text:p text:style-name="P668">老蔡</text:p>
          </table:table-cell>
          <table:table-cell table:style-name="TableCell669">
            <text:p text:style-name="P670">4個</text:p>
          </table:table-cell>
          <table:table-cell table:style-name="TableCell671">
            <text:p text:style-name="P672">2個</text:p>
          </table:table-cell>
        </table:table-row>
        <table:table-row table:style-name="TableRow673">
          <table:table-cell table:style-name="TableCell674">
            <text:p text:style-name="P675">小淵</text:p>
          </table:table-cell>
          <table:table-cell table:style-name="TableCell676">
            <text:p text:style-name="P677">3個</text:p>
          </table:table-cell>
          <table:table-cell table:style-name="TableCell678">
            <text:p text:style-name="P679">2個</text:p>
          </table:table-cell>
        </table:table-row>
      </table:table>
      <text:p text:style-name="P680">49.下列敘述何者正確？（A）老蔡和小淵皆在組裝密卡登上具有絕對利益（B）老蔡組裝一個密卡登的機會成本為2個柯博文（C）小淵組裝一個柯博文的機會成本為2/3個密卡登（D）老蔡組裝密卡登同時具有絕對利益與比較利益。</text:p>
      <text:p text:style-name="P681">50.老蔡和小淵兩人爲了響應3個月後的慈善義賣會，計畫組裝12個密卡登，柯博文則愈多愈好。在這3個月中，以下何種分工方式是最佳方案？（A）兩人各用一半時間組裝密卡登，另一半時間組裝柯博文（B）小淵用全部時間組裝密卡登，老蔡用全部時間組裝柯博文（C）老蔡用全部時間組裝密卡登，小淵用全部時間組裝柯博文（D）兩人先一起組裝12個密卡登後，剩餘時間再組裝柯博文。</text:p>
      <text:p text:style-name="P682"/>
      <text:p text:style-name="P683"/>
      <text:p text:style-name="P684"/>
      <text:p text:style-name="P685"/>
      <text:p text:style-name="P686"/>
      <text:soft-page-break/>
      <text:p text:style-name="P687">105-1-2<text:s/>九年級社會科―解答</text:p>
      <text:p text:style-name="頁首"><text:span text:style-name="T691">選擇題：</text:span><text:span text:style-name="T692"><text:s/></text:span><text:span text:style-name="T693">（每題</text:span><text:span text:style-name="T694">2</text:span><text:span text:style-name="T695">分）</text:span></text:p>
      <text:p text:style-name="P696">01～10 <text:s/>DCBDC <text:s/>BACBC</text:p>
      <text:p text:style-name="P697"><text:span text:style-name="T698">11</text:span><text:span text:style-name="T699">～</text:span><text:span text:style-name="T700">20</text:span><text:span text:style-name="T701"><text:s text:c="2"/>BADAD <text:s/>BA</text:span><text:span text:style-name="T702">CBA</text:span></text:p>
      <text:p text:style-name="P703"><text:span text:style-name="T704">21～30 <text:s/></text:span><text:span text:style-name="T705">DCBDA <text:s/>DBBBB</text:span></text:p>
      <text:p text:style-name="P706">31～40 <text:s/>AACDC <text:s/>CBBCD</text:p>
      <text:p text:style-name="P707">41～50<text:s/><text:s/>BAADA<text:s text:c="2"/>DBADC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字元字元5" style:display-name="字元 字元5" style:family="text">
      <style:text-properties style:font-name-asian="華康中明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688" style:parent-style-name="頁尾" style:family="paragraph">
      <style:paragraph-properties fo:text-align="center"/>
    </style:style>
    <style:style style:name="T689" style:parent-style-name="預設段落字型" style:family="text">
      <style:text-properties fo:language="zh" fo:country="TW"/>
    </style:style>
    <style:style style:name="T690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4頁</text:p>
      </style:footer>
    </style:master-page>
    <style:master-page style:name="MP1" style:page-layout-name="PL1">
      <style:footer>
        <text:p text:style-name="P688">第<text:span text:style-name="T689"><text:page-number text:fixed="false">1</text:page-number></text:span>頁<text:span text:style-name="T690">，</text:span>共4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5學年度第一學期第二次定期評量社會科試卷</dc:title>
    <dc:description/>
    <dc:subject/>
    <meta:initial-creator>ckjhs213</meta:initial-creator>
    <dc:creator>sweettung</dc:creator>
    <meta:creation-date>2026-02-04T11:37:00Z</meta:creation-date>
    <dc:date>2026-02-04T11:37:00Z</dc:date>
    <meta:print-date>2016-11-30T08:25:00Z</meta:print-date>
    <meta:template xlink:href="Normal" xlink:type="simple"/>
    <meta:editing-cycles>2</meta:editing-cycles>
    <meta:editing-duration>PT0S</meta:editing-duration>
    <meta:document-statistic meta:page-count="5" meta:paragraph-count="12" meta:word-count="898" meta:character-count="6007" meta:row-count="42" meta:non-whitespace-character-count="5121"/>
  </office:meta>
</office:document-meta>
</file>