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emf" manifest:media-type=""/>
  <manifest:file-entry manifest:full-path="media/image3.emf" manifest:media-type=""/>
  <manifest:file-entry manifest:full-path="media/image4.emf" manifest:media-type=""/>
  <manifest:file-entry manifest:full-path="media/image5.emf" manifest:media-type="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8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20" style:parent-style-name="頁首" style:family="paragraph">
      <style:paragraph-properties fo:margin-top="0.125in">
        <style:tab-stops/>
      </style:paragraph-properties>
    </style:style>
    <style:style style:name="T2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3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3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32" style:parent-style-name="頁首" style:family="paragraph">
      <style:paragraph-properties fo:line-height="0.1388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34" style:parent-style-name="頁首" style:family="paragraph">
      <style:paragraph-properties fo:margin-top="0.125in">
        <style:tab-stops/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P35" style:parent-style-name="Default" style:family="paragraph">
      <style:paragraph-properties fo:line-height="0.2777in" fo:margin-left="0.1965in" fo:text-indent="-0.1965in">
        <style:tab-stops/>
      </style:paragraph-properties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Default" style:family="paragraph">
      <style:paragraph-properties fo:line-height="0.2777in" fo:margin-left="0.1951in">
        <style:tab-stops/>
      </style:paragraph-properties>
      <style:text-properties style:font-name="標楷體" style:font-name-asian="標楷體"/>
    </style:style>
    <style:style style:name="P43" style:parent-style-name="Default" style:family="paragraph">
      <style:paragraph-properties fo:line-height="0.2777in" fo:margin-left="0.1951in">
        <style:tab-stops/>
      </style:paragraph-properties>
      <style:text-properties style:font-name="標楷體" style:font-name-asian="標楷體"/>
    </style:style>
    <style:style style:name="P44" style:parent-style-name="Default" style:family="paragraph">
      <style:paragraph-properties fo:line-height="0.2777in" fo:margin-left="0.1965in" fo:text-indent="-0.1965in">
        <style:tab-stops/>
      </style:paragraph-properties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fo:font-weight="bold" style:font-weight-asian="bold"/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Default" style:family="paragraph">
      <style:paragraph-properties fo:line-height="0.2777in" fo:margin-left="0.1951in">
        <style:tab-stops/>
      </style:paragraph-properties>
      <style:text-properties style:font-name="標楷體" style:font-name-asian="標楷體"/>
    </style:style>
    <style:style style:name="P52" style:parent-style-name="Default" style:family="paragraph">
      <style:paragraph-properties fo:line-height="0.2777in" fo:margin-left="0.1951in">
        <style:tab-stops/>
      </style:paragraph-properties>
      <style:text-properties style:font-name="標楷體" style:font-name-asian="標楷體"/>
    </style:style>
    <style:style style:name="P53" style:parent-style-name="Default" style:family="paragraph">
      <style:paragraph-properties fo:margin-bottom="0.05in" fo:line-height="0.2777in" fo:margin-left="0.1965in" fo:text-indent="-0.1965in">
        <style:tab-stops/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weight="bold" style:font-weight-asian="bold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ableColumn60" style:family="table-column">
      <style:table-column-properties style:column-width="1.2798in"/>
    </style:style>
    <style:style style:name="TableColumn61" style:family="table-column">
      <style:table-column-properties style:column-width="1.3777in"/>
    </style:style>
    <style:style style:name="TableColumn62" style:family="table-column">
      <style:table-column-properties style:column-width="1.3784in"/>
    </style:style>
    <style:style style:name="TableColumn63" style:family="table-column">
      <style:table-column-properties style:column-width="1.3777in"/>
    </style:style>
    <style:style style:name="TableColumn64" style:family="table-column">
      <style:table-column-properties style:column-width="1.3784in"/>
    </style:style>
    <style:style style:name="Table59" style:family="table">
      <style:table-properties style:width="6.7923in" fo:margin-left="0.2722in" table:align="lef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 fo:font-weight="bold" style:font-weight-asian="bold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 fo:font-weight="bold" style:font-weight-asian="bold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Default" style:family="paragraph">
      <style:paragraph-properties fo:text-align="center"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P98" style:parent-style-name="Default" style:family="paragraph">
      <style:paragraph-properties fo:margin-top="0.05in" fo:line-height="0.2777in" fo:margin-left="0.1965in" fo:text-indent="-0.1965in">
        <style:tab-stops/>
      </style:paragraph-properties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fo:font-weight="bold" style:font-weight-asian="bold"/>
    </style:style>
    <style:style style:name="T105" style:parent-style-name="預設段落字型" style:family="text">
      <style:text-properties style:font-name="標楷體" style:font-name-asian="標楷體"/>
    </style:style>
    <style:style style:name="P106" style:parent-style-name="Default" style:family="paragraph">
      <style:paragraph-properties fo:line-height="0.2777in" fo:margin-left="0.1951in" fo:text-indent="0.1986in">
        <style:tab-stops/>
      </style:paragraph-properties>
      <style:text-properties style:font-name="標楷體" style:font-name-asian="標楷體"/>
    </style:style>
    <style:style style:name="P107" style:parent-style-name="Default" style:family="paragraph">
      <style:paragraph-properties fo:line-height="0.2777in" fo:margin-left="0.1951in" fo:text-indent="0.1986in">
        <style:tab-stops/>
      </style:paragraph-properties>
      <style:text-properties style:font-name="標楷體" style:font-name-asian="標楷體"/>
    </style:style>
    <style:style style:name="P108" style:parent-style-name="Default" style:family="paragraph">
      <style:paragraph-properties fo:line-height="0.2777in" fo:margin-left="0.1951in" fo:text-indent="0.1986in">
        <style:tab-stops/>
      </style:paragraph-properties>
      <style:text-properties style:font-name="標楷體" style:font-name-asian="標楷體"/>
    </style:style>
    <style:style style:name="P109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110" style:parent-style-name="Default" style:family="paragraph">
      <style:paragraph-properties fo:margin-top="0.05in" fo:line-height="0.2777in" fo:margin-left="0.1965in" fo:text-indent="-0.1965in">
        <style:tab-stops/>
      </style:paragraph-properties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fo:font-weight="bold" style:font-weight-asian="bold"/>
    </style:style>
    <style:style style:name="T116" style:parent-style-name="預設段落字型" style:family="text">
      <style:text-properties style:font-name="標楷體" style:font-name-asian="標楷體"/>
    </style:style>
    <style:style style:name="P117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118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119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120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121" style:parent-style-name="Default" style:family="paragraph">
      <style:paragraph-properties fo:line-height="0.2777in" fo:margin-left="0.1965in" fo:text-indent="-0.1965in">
        <style:tab-stops/>
      </style:paragraph-properties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 fo:font-weight="bold" style:font-weight-asian="bold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P127" style:parent-style-name="Default" style:family="paragraph">
      <style:paragraph-properties fo:line-height="0.2777in" fo:margin-left="0.1951in">
        <style:tab-stops/>
      </style:paragraph-properties>
      <style:text-properties style:font-name="標楷體" style:font-name-asian="標楷體"/>
    </style:style>
    <style:style style:name="P128" style:parent-style-name="Default" style:family="paragraph">
      <style:paragraph-properties fo:margin-bottom="0.125in" fo:line-height="0.2777in" fo:margin-left="0.1951in">
        <style:tab-stops/>
      </style:paragraph-properties>
      <style:text-properties style:font-name="標楷體" style:font-name-asian="標楷體"/>
    </style:style>
    <style:style style:name="P129" style:parent-style-name="Default" style:family="paragraph">
      <style:paragraph-properties fo:line-height="0.2777in" fo:margin-left="0.1965in" fo:text-indent="-0.1965in">
        <style:tab-stops/>
      </style:paragraph-properties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 fo:font-weight="bold" style:font-weight-asian="bold"/>
    </style:style>
    <style:style style:name="P135" style:parent-style-name="Default" style:family="paragraph">
      <style:paragraph-properties fo:line-height="0.2777in" fo:margin-left="0.1951in">
        <style:tab-stops/>
      </style:paragraph-properties>
      <style:text-properties style:font-name="標楷體" style:font-name-asian="標楷體"/>
    </style:style>
    <style:style style:name="P136" style:parent-style-name="Default" style:family="paragraph">
      <style:paragraph-properties fo:line-height="0.2777in" fo:margin-left="0.1965in" fo:text-indent="-0.1965in">
        <style:tab-stops/>
      </style:paragraph-properties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fo:font-weight="bold" style:font-weight-asian="bold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 fo:font-weight="bold" style:font-weight-asian="bold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fo:font-weight="bold" style:font-weight-asian="bold"/>
    </style:style>
    <style:style style:name="T146" style:parent-style-name="預設段落字型" style:family="text">
      <style:text-properties style:font-name="標楷體" style:font-name-asian="標楷體"/>
    </style:style>
    <style:style style:name="P147" style:parent-style-name="Default" style:family="paragraph">
      <style:paragraph-properties fo:line-height="0.2777in" fo:margin-left="0.1951in">
        <style:tab-stops/>
      </style:paragraph-properties>
      <style:text-properties style:font-name="標楷體" style:font-name-asian="標楷體"/>
    </style:style>
    <style:style style:name="P148" style:parent-style-name="Default" style:family="paragraph">
      <style:paragraph-properties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P149" style:parent-style-name="Default" style:family="paragraph">
      <style:paragraph-properties fo:line-height="0.2777in" fo:margin-left="0.1951in">
        <style:tab-stops/>
      </style:paragraph-properties>
      <style:text-properties style:font-name="標楷體" style:font-name-asian="標楷體"/>
    </style:style>
    <style:style style:name="P150" style:parent-style-name="Default" style:family="paragraph">
      <style:paragraph-properties fo:line-height="0.2777in" fo:margin-left="0.1965in" fo:text-indent="-0.1965in">
        <style:tab-stops/>
      </style:paragraph-properties>
      <style:text-properties style:font-name="標楷體" style:font-name-asian="標楷體"/>
    </style:style>
    <style:style style:name="P151" style:parent-style-name="Default" style:family="paragraph">
      <style:paragraph-properties fo:line-height="0.2777in" fo:margin-left="0.1951in">
        <style:tab-stops/>
      </style:paragraph-properties>
      <style:text-properties style:font-name="標楷體" style:font-name-asian="標楷體"/>
    </style:style>
    <style:style style:name="P152" style:parent-style-name="Default" style:family="paragraph">
      <style:paragraph-properties fo:line-height="0.2777in" fo:margin-left="0.1965in" fo:text-indent="-0.1965in">
        <style:tab-stops/>
      </style:paragraph-properties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 fo:font-weight="bold" style:font-weight-asian="bold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P170" style:parent-style-name="Default" style:family="paragraph">
      <style:paragraph-properties fo:line-height="0.2777in" fo:margin-left="0.1965in" fo:text-indent="-0.1965in">
        <style:tab-stops/>
      </style:paragraph-properties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fo:font-weight="bold" style:font-weight-asian="bold"/>
    </style:style>
    <style:style style:name="T174" style:parent-style-name="預設段落字型" style:family="text">
      <style:text-properties style:font-name="標楷體" style:font-name-asian="標楷體"/>
    </style:style>
    <style:style style:name="P175" style:parent-style-name="Default" style:family="paragraph">
      <style:paragraph-properties fo:line-height="0.2777in" fo:margin-left="0.1951in">
        <style:tab-stops/>
      </style:paragraph-properties>
      <style:text-properties style:font-name="標楷體" style:font-name-asian="標楷體"/>
    </style:style>
    <style:style style:name="P176" style:parent-style-name="Default" style:family="paragraph">
      <style:paragraph-properties fo:line-height="0.2777in" fo:margin-left="0.1965in" fo:text-indent="-0.1965in">
        <style:tab-stops/>
      </style:paragraph-properties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fo:font-weight="bold" style:font-weight-asian="bold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P182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183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184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185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186" style:parent-style-name="Default" style:family="paragraph">
      <style:paragraph-properties fo:line-height="0.2777in" fo:margin-left="0.1965in" fo:text-indent="-0.1965in">
        <style:tab-stops/>
      </style:paragraph-properties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fo:font-weight="bold" style:font-weight-asian="bold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P201" style:parent-style-name="Default" style:family="paragraph">
      <style:paragraph-properties fo:line-height="0.2777in" fo:margin-left="0.1965in" fo:text-indent="-0.1965in">
        <style:tab-stops/>
      </style:paragraph-properties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/>
    </style:style>
    <style:style style:name="P206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207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208" style:parent-style-name="內文" style:family="paragraph">
      <style:paragraph-properties style:text-autospace="none" fo:line-height="0.2777in" fo:margin-left="0.1965in" fo:text-indent="-0.1965in">
        <style:tab-stops/>
      </style:paragraph-properties>
    </style:style>
    <style:style style:name="T20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1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1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1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1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1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1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21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217" style:parent-style-name="Default" style:family="paragraph">
      <style:paragraph-properties fo:line-height="0.2777in" fo:margin-left="0.1951in" fo:text-indent="0.0006in">
        <style:tab-stops/>
      </style:paragraph-properties>
    </style:style>
    <style:style style:name="T218" style:parent-style-name="預設段落字型" style:family="text">
      <style:text-properties style:font-name="標楷體" style:font-name-asian="標楷體"/>
    </style:style>
    <style:style style:name="P219" style:parent-style-name="內文" style:family="paragraph">
      <style:paragraph-properties fo:text-align="center"/>
    </style:style>
    <style:style style:name="T220" style:parent-style-name="預設段落字型" style:family="text">
      <style:text-properties fo:color="#FFFFFF" fo:background-color="#000000"/>
    </style:style>
    <style:style style:name="P221" style:parent-style-name="內文" style:family="paragraph">
      <style:paragraph-properties fo:text-align="center"/>
    </style:style>
    <style:style style:name="T222" style:parent-style-name="預設段落字型" style:family="text">
      <style:text-properties fo:color="#FFFFFF" fo:background-color="#000000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Default" style:family="paragraph">
      <style:paragraph-properties fo:line-height="0.2777in" fo:margin-left="0.1951in" fo:text-indent="0.0006in">
        <style:tab-stops/>
      </style:paragraph-properties>
      <style:text-properties style:font-name="標楷體" style:font-name-asian="標楷體"/>
    </style:style>
    <style:style style:name="P229" style:parent-style-name="內文" style:family="paragraph">
      <style:paragraph-properties style:text-autospace="none" fo:line-height="0.2777in" fo:margin-left="0.1965in" fo:text-indent="-0.1965in">
        <style:tab-stops/>
      </style:paragraph-properties>
    </style:style>
    <style:style style:name="T23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3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3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3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3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23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236" style:parent-style-name="內文" style:family="paragraph">
      <style:paragraph-properties style:text-autospace="none" fo:line-height="0.2777in" fo:margin-left="0.1951in" fo:text-indent="0.000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37" style:parent-style-name="內文" style:family="paragraph">
      <style:paragraph-properties style:text-autospace="none" fo:line-height="0.2777in" fo:margin-left="0.1951in" fo:text-indent="0.0006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38" style:parent-style-name="頁首" style:family="paragraph">
      <style:paragraph-properties fo:margin-top="0.125in">
        <style:tab-stops/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P239" style:parent-style-name="頁首" style:list-style-name="LFO1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240" style:parent-style-name="頁首" style:family="paragraph">
      <style:paragraph-properties fo:line-height="0.2777in" fo:margin-left="0.3347in">
        <style:tab-stops/>
      </style:paragraph-properties>
    </style:style>
    <style:style style:name="T2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42" style:parent-style-name="頁首" style:family="paragraph">
      <style:paragraph-properties fo:line-height="0.2777in" fo:margin-left="0.3347in">
        <style:tab-stops/>
      </style:paragraph-properties>
    </style:style>
    <style:style style:name="T2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46" style:parent-style-name="清單段落" style:list-style-name="LFO1" style:family="paragraph">
      <style:paragraph-properties fo:text-align="justify" fo:line-height="0.2777in" fo:margin-left="0.3347in" fo:margin-right="0.175in" fo:text-indent="-0.3347in">
        <style:tab-stops/>
      </style:paragraph-properties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letter-kerning="false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letter-kerning="false" style:font-size-complex="12pt"/>
    </style:style>
    <style:style style:name="T251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252" style:parent-style-name="預設段落字型" style:family="text">
      <style:text-properties style:font-name="標楷體" style:font-name-asian="標楷體" style:letter-kerning="false" style:font-size-complex="12pt"/>
    </style:style>
    <style:style style:name="P253" style:parent-style-name="清單段落" style:family="paragraph">
      <style:paragraph-properties fo:text-align="justify" fo:line-height="0.2777in" fo:margin-left="0.3347in">
        <style:tab-stops/>
      </style:paragraph-properties>
    </style:style>
    <style:style style:name="T254" style:parent-style-name="預設段落字型" style:family="text">
      <style:text-properties style:font-name="標楷體" style:font-name-asian="標楷體" style:letter-kerning="false" style:font-size-complex="12pt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letter-kerning="false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letter-kerning="false" style:font-size-complex="12pt"/>
    </style:style>
    <style:style style:name="P259" style:parent-style-name="清單段落" style:family="paragraph">
      <style:paragraph-properties fo:text-align="justify" fo:line-height="0.2777in" fo:margin-left="0.3347in">
        <style:tab-stops/>
      </style:paragraph-properties>
    </style:style>
    <style:style style:name="T260" style:parent-style-name="預設段落字型" style:family="text">
      <style:text-properties style:font-name="標楷體" style:font-name-asian="標楷體" style:letter-kerning="false" style:font-size-complex="12pt"/>
    </style:style>
    <style:style style:name="T261" style:parent-style-name="預設段落字型" style:family="text">
      <style:text-properties style:font-name="標楷體" style:font-name-asian="標楷體" style:letter-kerning="false" style:font-size-complex="12pt"/>
    </style:style>
    <style:style style:name="T262" style:parent-style-name="預設段落字型" style:family="text">
      <style:text-properties style:font-name="標楷體" style:font-name-asian="標楷體" style:letter-kerning="false" style:font-size-complex="12pt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style:letter-kerning="false" style:font-size-complex="12pt"/>
    </style:style>
    <style:style style:name="P265" style:parent-style-name="國中題目" style:list-style-name="LFO1" style:family="paragraph">
      <style:paragraph-properties style:punctuation-wrap="simple" style:text-autospace="none" fo:text-align="justify" fo:line-height="0.2777in" fo:margin-left="0.3347in" fo:margin-right="0.175in" fo:text-indent="-0.3347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T267" style:parent-style-name="預設段落字型" style:family="text">
      <style:text-properties style:font-name="標楷體" style:font-name-asian="標楷體" fo:color="#000000"/>
    </style:style>
    <style:style style:name="T268" style:parent-style-name="預設段落字型" style:family="text">
      <style:text-properties style:font-name="標楷體" style:font-name-asian="標楷體" fo:color="#000000"/>
    </style:style>
    <style:style style:name="T269" style:parent-style-name="預設段落字型" style:family="text">
      <style:text-properties style:font-name="標楷體" style:font-name-asian="標楷體"/>
    </style:style>
    <style:style style:name="P270" style:parent-style-name="頁首" style:list-style-name="LFO1" style:family="paragraph">
      <style:paragraph-properties fo:line-height="0.2777in" fo:margin-left="0.3347in" fo:text-indent="-0.3347in">
        <style:tab-stops/>
      </style:paragraph-properties>
    </style:style>
    <style:style style:name="T27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72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73" style:parent-style-name="預設段落字型" style:family="text">
      <style:text-properties style:font-name="標楷體" style:font-name-asian="標楷體" fo:color="#000000"/>
    </style:style>
    <style:style style:name="T27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7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7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77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78" style:parent-style-name="預設段落字型" style:family="text">
      <style:text-properties style:font-name="標楷體" style:font-name-asian="標楷體" fo:color="#000000"/>
    </style:style>
    <style:style style:name="T279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28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8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82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8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8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8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P289" style:parent-style-name="內文" style:family="paragraph">
      <style:paragraph-properties fo:text-align="justify" fo:margin-top="0.125in" fo:margin-bottom="0.125in" fo:line-heigh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Column291" style:family="table-column">
      <style:table-column-properties style:column-width="8.6625in"/>
    </style:style>
    <style:style style:name="Table290" style:family="table">
      <style:table-properties style:width="8.6625in" fo:margin-left="0.2166in" table:align="left"/>
    </style:style>
    <style:style style:name="TableRow292" style:family="table-row">
      <style:table-row-properties style:min-row-height="0.5902in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text-align="justify" fo:line-height="0.2777in" fo:margin-left="0.1763in" fo:margin-right="0.3736in">
        <style:tab-stops/>
      </style:paragraph-properties>
      <style:text-properties style:font-name="標楷體" style:font-name-asian="標楷體" style:font-size-complex="12pt"/>
    </style:style>
    <style:style style:name="P295" style:parent-style-name="清單段落" style:list-style-name="LFO1" style:family="paragraph">
      <style:paragraph-properties fo:text-align="justify" fo:margin-top="0.125in" fo:line-height="0.2777in" fo:margin-left="0.3347in" fo:text-indent="-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296" style:parent-style-name="國中題目" style:list-style-name="LFO1" style:family="paragraph">
      <style:paragraph-properties style:punctuation-wrap="simple" style:text-autospace="none" fo:text-align="justify" fo:line-height="0.2777in" fo:margin-left="0.3347in" fo:margin-right="0.0763in" fo:text-indent="-0.3347in">
        <style:tab-stops/>
      </style:paragraph-properties>
      <style:text-properties style:font-name="標楷體" style:font-name-asian="標楷體"/>
    </style:style>
    <style:style style:name="P297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298" style:parent-style-name="清單段落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299" style:parent-style-name="清單段落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00" style:parent-style-name="內文" style:family="paragraph">
      <style:paragraph-properties fo:text-align="justify" fo:margin-top="0.125in" fo:margin-bottom="0.125in" fo:line-height="0.2777in" fo:margin-left="0.25in" fo:text-indent="-0.25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unnamed1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ableColumn305" style:family="table-column">
      <style:table-column-properties style:column-width="8.6625in"/>
    </style:style>
    <style:style style:name="Table304" style:family="table">
      <style:table-properties style:width="8.6625in" fo:margin-left="0.2166in" table:align="left"/>
    </style:style>
    <style:style style:name="TableRow306" style:family="table-row">
      <style:table-row-properties style:min-row-height="0.8708in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Web" style:family="paragraph">
      <style:paragraph-properties fo:text-align="justify" fo:margin-top="0in" fo:margin-bottom="0in" fo:line-height="0.2777in" fo:margin-left="0.1763in" fo:margin-right="0.3736in">
        <style:tab-stops/>
      </style:paragraph-properties>
    </style:style>
    <style:style style:name="T309" style:parent-style-name="unnamed1" style:family="text">
      <style:text-properties style:font-name="標楷體" style:font-name-asian="標楷體" style:letter-kerning="true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unnamed1" style:family="text">
      <style:text-properties style:font-name="標楷體" style:font-name-asian="標楷體" style:letter-kerning="true"/>
    </style:style>
    <style:style style:name="T312" style:parent-style-name="unnamed1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313" style:parent-style-name="unnamed1" style:family="text">
      <style:text-properties style:font-name="標楷體" style:font-name-asian="標楷體" style:use-window-font-color="true" style:letter-kerning="true"/>
    </style:style>
    <style:style style:name="T314" style:parent-style-name="unnamed1" style:family="text">
      <style:text-properties style:font-name="標楷體" style:font-name-asian="標楷體" style:letter-kerning="true"/>
    </style:style>
    <style:style style:name="T315" style:parent-style-name="unnamed1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316" style:parent-style-name="unnamed1" style:family="text">
      <style:text-properties style:font-name="標楷體" style:font-name-asian="標楷體" style:letter-kerning="true"/>
    </style:style>
    <style:style style:name="T317" style:parent-style-name="unnamed1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318" style:parent-style-name="unnamed1" style:family="text">
      <style:text-properties style:font-name="標楷體" style:font-name-asian="標楷體" style:letter-kerning="true"/>
    </style:style>
    <style:style style:name="T319" style:parent-style-name="unnamed1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320" style:parent-style-name="unnamed1" style:family="text">
      <style:text-properties style:font-name="標楷體" style:font-name-asian="標楷體" style:letter-kerning="true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unnamed1" style:family="text">
      <style:text-properties style:font-name="標楷體" style:font-name-asian="標楷體" style:letter-kerning="true"/>
    </style:style>
    <style:style style:name="T323" style:parent-style-name="unnamed1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324" style:parent-style-name="unnamed1" style:family="text">
      <style:text-properties style:font-name="標楷體" style:font-name-asian="標楷體" style:letter-kerning="true"/>
    </style:style>
    <style:style style:name="P325" style:parent-style-name="內文" style:family="paragraph">
      <style:paragraph-properties fo:text-align="justify" fo:line-height="0.2777in" fo:margin-left="0.25in" fo:text-indent="-0.25in">
        <style:tab-stops/>
      </style:paragraph-properties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P327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28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29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30" style:parent-style-name="清單段落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31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32" style:parent-style-name="清單段落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33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34" style:parent-style-name="清單段落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35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</style:style>
    <style:style style:name="T33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3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38" style:parent-style-name="預設段落字型" style:family="text">
      <style:text-properties style:font-name="標楷體" style:font-name-asian="標楷體" style:letter-kerning="false" style:font-size-complex="12pt"/>
    </style:style>
    <style:style style:name="T339" style:parent-style-name="預設段落字型" style:family="text">
      <style:text-properties style:font-name="標楷體" style:font-name-asian="標楷體" fo:color="#000000" style:font-size-complex="12pt"/>
    </style:style>
    <style:style style:name="T340" style:parent-style-name="預設段落字型" style:family="text">
      <style:text-properties style:font-name="標楷體" style:font-name-asian="標楷體" style:letter-kerning="false" style:font-size-complex="12pt"/>
    </style:style>
    <style:style style:name="T341" style:parent-style-name="預設段落字型" style:family="text">
      <style:text-properties style:font-name="標楷體" style:font-name-asian="標楷體" fo:color="#000000" style:font-size-complex="12pt"/>
    </style:style>
    <style:style style:name="T342" style:parent-style-name="預設段落字型" style:family="text">
      <style:text-properties style:font-name="標楷體" style:font-name-asian="標楷體" style:letter-kerning="false" style:font-size-complex="12pt"/>
    </style:style>
    <style:style style:name="T343" style:parent-style-name="預設段落字型" style:family="text">
      <style:text-properties style:font-name="標楷體" style:font-name-asian="標楷體" style:letter-kerning="false" style:font-size-complex="12pt"/>
    </style:style>
    <style:style style:name="T344" style:parent-style-name="預設段落字型" style:family="text">
      <style:text-properties style:font-name="標楷體" style:font-name-asian="標楷體" fo:color="#000000" style:font-size-complex="12pt"/>
    </style:style>
    <style:style style:name="T345" style:parent-style-name="預設段落字型" style:family="text">
      <style:text-properties style:font-name="標楷體" style:font-name-asian="標楷體" style:letter-kerning="false" style:font-size-complex="12pt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347" style:parent-style-name="預設段落字型" style:family="text">
      <style:text-properties style:font-name="標楷體" style:font-name-asian="標楷體" style:letter-kerning="false" style:font-size-complex="12pt"/>
    </style:style>
    <style:style style:name="P348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49" style:parent-style-name="清單段落" style:family="paragraph">
      <style:paragraph-properties fo:text-align="justify" fo:line-height="0.2777in" fo:margin-left="0.3347in">
        <style:tab-stops/>
      </style:paragraph-properties>
    </style:style>
    <style:style style:name="T350" style:parent-style-name="預設段落字型" style:family="text">
      <style:text-properties style:font-name="標楷體" style:font-name-asian="標楷體" style:font-size-complex="12pt"/>
    </style:style>
    <style:style style:name="T35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352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53" style:parent-style-name="清單段落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54" style:parent-style-name="內文" style:family="paragraph">
      <style:paragraph-properties fo:text-align="justify" fo:margin-top="0.125in" fo:margin-bottom="0.125in" fo:line-height="0.2777in"/>
      <style:text-properties style:font-name="標楷體" style:font-name-asian="標楷體" style:font-name-complex="Times New Roman" style:letter-kerning="false" style:font-size-complex="12pt"/>
    </style:style>
    <style:style style:name="P355" style:parent-style-name="清單段落" style:list-style-name="LFO1" style:family="paragraph">
      <style:paragraph-properties fo:text-align="justify" fo:line-height="0.2777in" fo:margin-left="0.3347in" fo:text-indent="-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56" style:parent-style-name="清單段落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357" style:parent-style-name="清單段落" style:list-style-name="LFO1" style:family="paragraph">
      <style:paragraph-properties fo:text-align="justify" fo:line-height="0.2777in" fo:margin-left="0.3347in" fo:margin-right="3.7201in" fo:text-indent="-0.3347in">
        <style:tab-stops/>
      </style:paragraph-properties>
    </style:style>
    <style:style style:name="T35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359" style:parent-style-name="清單段落" style:family="paragraph">
      <style:paragraph-properties fo:text-align="justify" fo:line-height="0.2777in" fo:margin-left="0.3347in">
        <style:tab-stops/>
      </style:paragraph-properties>
    </style:style>
    <style:style style:name="T36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361" style:parent-style-name="頁首" style:family="paragraph">
      <style:paragraph-properties fo:margin-top="0.125in">
        <style:tab-stops/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P362" style:parent-style-name="清單段落" style:list-style-name="LFO1" style:family="paragraph">
      <style:paragraph-properties fo:text-align="justify" fo:line-height="0.2777in" fo:margin-left="0.3347in" fo:margin-right="-0.0201in" fo:text-indent="-0.3347in">
        <style:tab-stops/>
      </style:paragraph-properties>
    </style:style>
    <style:style style:name="T363" style:parent-style-name="預設段落字型" style:family="text">
      <style:text-properties style:font-name="標楷體" style:font-name-asian="標楷體" fo:language="ru" fo:country="RU"/>
    </style:style>
    <style:style style:name="T3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365" style:parent-style-name="預設段落字型" style:family="text">
      <style:text-properties style:font-name="標楷體" style:font-name-asian="標楷體" fo:language="ru" fo:country="RU"/>
    </style:style>
    <style:style style:name="T3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367" style:parent-style-name="預設段落字型" style:family="text">
      <style:text-properties style:font-name="標楷體" style:font-name-asian="標楷體" fo:language="ru" fo:country="RU"/>
    </style:style>
    <style:style style:name="T368" style:parent-style-name="預設段落字型" style:family="text">
      <style:text-properties fo:language="ru" fo:country="RU"/>
    </style:style>
    <style:style style:name="T369" style:parent-style-name="預設段落字型" style:family="text">
      <style:text-properties fo:language="ru" fo:country="RU"/>
    </style:style>
    <style:style style:name="T370" style:parent-style-name="預設段落字型" style:family="text">
      <style:text-properties fo:language="ru" fo:country="RU"/>
    </style:style>
    <style:style style:name="T371" style:parent-style-name="預設段落字型" style:family="text">
      <style:text-properties fo:language="ru" fo:country="RU"/>
    </style:style>
    <style:style style:name="T372" style:parent-style-name="預設段落字型" style:family="text">
      <style:text-properties fo:language="ru" fo:country="RU"/>
    </style:style>
    <style:style style:name="T373" style:parent-style-name="預設段落字型" style:family="text">
      <style:text-properties fo:language="ru" fo:country="RU"/>
    </style:style>
    <style:style style:name="T374" style:parent-style-name="預設段落字型" style:family="text">
      <style:text-properties fo:language="ru" fo:country="RU"/>
    </style:style>
    <style:style style:name="T375" style:parent-style-name="預設段落字型" style:family="text">
      <style:text-properties fo:language="ru" fo:country="RU"/>
    </style:style>
    <style:style style:name="T376" style:parent-style-name="預設段落字型" style:family="text">
      <style:text-properties fo:language="ru" fo:country="RU"/>
    </style:style>
    <style:style style:name="T377" style:parent-style-name="預設段落字型" style:family="text">
      <style:text-properties fo:language="ru" fo:country="RU"/>
    </style:style>
    <style:style style:name="TableColumn379" style:family="table-column">
      <style:table-column-properties style:column-width="4.4298in"/>
    </style:style>
    <style:style style:name="Table378" style:family="table">
      <style:table-properties style:width="4.4298in" fo:margin-left="0.8625in" table:align="left"/>
    </style:style>
    <style:style style:name="TableRow380" style:family="table-row">
      <style:table-row-properties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style:punctuation-wrap="simple" style:text-autospace="none" style:snap-to-layout-grid="false" fo:line-height="0.2777in" fo:margin-left="0.2534in" fo:text-indent="-0.2534in">
        <style:tab-stops/>
      </style:paragraph-properties>
      <style:text-properties style:font-name="標楷體" style:font-name-asian="標楷體" style:font-name-complex="Times New Roman" fo:font-weight="bold" style:font-weight-asian="bold" style:font-size-complex="14pt"/>
    </style:style>
    <style:style style:name="P383" style:parent-style-name="內文" style:family="paragraph">
      <style:paragraph-properties style:punctuation-wrap="simple" style:text-autospace="none" style:snap-to-layout-grid="false" fo:line-height="0.2777in" fo:margin-left="0.2534in" fo:text-indent="-0.2534in">
        <style:tab-stops/>
      </style:paragraph-properties>
      <style:text-properties style:font-name="標楷體" style:font-name-asian="標楷體" style:font-name-complex="Times New Roman" fo:font-weight="bold" style:font-weight-asian="bold" style:font-size-complex="14pt"/>
    </style:style>
    <style:style style:name="P384" style:parent-style-name="內文" style:family="paragraph">
      <style:paragraph-properties style:punctuation-wrap="simple" style:text-autospace="none" style:snap-to-layout-grid="false" fo:line-height="0.2777in" fo:margin-left="0.2534in" fo:text-indent="-0.2534in">
        <style:tab-stops/>
      </style:paragraph-properties>
      <style:text-properties style:font-name="標楷體" style:font-name-asian="標楷體" style:font-name-complex="Times New Roman" fo:font-weight="bold" style:font-weight-asian="bold" style:font-size-complex="14pt"/>
    </style:style>
    <style:style style:name="P385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  <style:text-properties style:font-name="標楷體" style:font-name-asian="標楷體" fo:language="ru" fo:country="RU"/>
    </style:style>
    <style:style style:name="P386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387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</style:style>
    <style:style style:name="T388" style:parent-style-name="預設段落字型" style:family="text">
      <style:text-properties style:font-name="標楷體" style:font-name-asian="標楷體" fo:language="ru" fo:country="RU"/>
    </style:style>
    <style:style style:name="T3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390" style:parent-style-name="預設段落字型" style:family="text">
      <style:text-properties style:font-name="標楷體" style:font-name-asian="標楷體" fo:language="ru" fo:country="RU"/>
    </style:style>
    <style:style style:name="T3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392" style:parent-style-name="預設段落字型" style:family="text">
      <style:text-properties style:font-name="標楷體" style:font-name-asian="標楷體" fo:language="ru" fo:country="RU"/>
    </style:style>
    <style:style style:name="P393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394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</style:style>
    <style:style style:name="T3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396" style:parent-style-name="預設段落字型" style:family="text">
      <style:text-properties style:font-name="標楷體" style:font-name-asian="標楷體" fo:language="ru" fo:country="RU"/>
    </style:style>
    <style:style style:name="P397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398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  <style:text-properties style:font-name="標楷體" style:font-name-asian="標楷體" fo:language="ru" fo:country="RU"/>
    </style:style>
    <style:style style:name="P399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00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</style:style>
    <style:style style:name="T4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02" style:parent-style-name="預設段落字型" style:family="text">
      <style:text-properties style:font-name="標楷體" style:font-name-asian="標楷體" fo:language="ru" fo:country="RU"/>
    </style:style>
    <style:style style:name="T4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04" style:parent-style-name="預設段落字型" style:family="text">
      <style:text-properties style:font-name="標楷體" style:font-name-asian="標楷體" fo:language="ru" fo:country="RU"/>
    </style:style>
    <style:style style:name="T4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06" style:parent-style-name="預設段落字型" style:family="text">
      <style:text-properties style:font-name="標楷體" style:font-name-asian="標楷體" fo:language="ru" fo:country="RU"/>
    </style:style>
    <style:style style:name="T4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08" style:parent-style-name="預設段落字型" style:family="text">
      <style:text-properties style:font-name="標楷體" style:font-name-asian="標楷體" fo:language="ru" fo:country="RU"/>
    </style:style>
    <style:style style:name="P409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10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</style:style>
    <style:style style:name="T4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12" style:parent-style-name="預設段落字型" style:family="text">
      <style:text-properties style:font-name="標楷體" style:font-name-asian="標楷體" fo:language="ru" fo:country="RU"/>
    </style:style>
    <style:style style:name="P413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14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15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</style:style>
    <style:style style:name="T416" style:parent-style-name="預設段落字型" style:family="text">
      <style:text-properties style:font-name="標楷體" style:font-name-asian="標楷體" fo:language="ru" fo:country="RU"/>
    </style:style>
    <style:style style:name="T4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18" style:parent-style-name="預設段落字型" style:family="text">
      <style:text-properties style:font-name="標楷體" style:font-name-asian="標楷體" fo:language="ru" fo:country="RU"/>
    </style:style>
    <style:style style:name="T4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20" style:parent-style-name="預設段落字型" style:family="text">
      <style:text-properties style:font-name="標楷體" style:font-name-asian="標楷體" fo:language="ru" fo:country="RU"/>
    </style:style>
    <style:style style:name="P421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22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</style:style>
    <style:style style:name="T4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24" style:parent-style-name="預設段落字型" style:family="text">
      <style:text-properties style:font-name="標楷體" style:font-name-asian="標楷體" fo:language="ru" fo:country="RU"/>
    </style:style>
    <style:style style:name="T4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26" style:parent-style-name="預設段落字型" style:family="text">
      <style:text-properties style:font-name="標楷體" style:font-name-asian="標楷體" fo:language="ru" fo:country="RU"/>
    </style:style>
    <style:style style:name="T4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28" style:parent-style-name="預設段落字型" style:family="text">
      <style:text-properties style:font-name="標楷體" style:font-name-asian="標楷體" fo:language="ru" fo:country="RU"/>
    </style:style>
    <style:style style:name="T4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30" style:parent-style-name="預設段落字型" style:family="text">
      <style:text-properties style:font-name="標楷體" style:font-name-asian="標楷體" fo:language="ru" fo:country="RU"/>
    </style:style>
    <style:style style:name="P431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32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33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34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  <style:text-properties style:font-name="標楷體" style:font-name-asian="標楷體" fo:language="ru" fo:country="RU"/>
    </style:style>
    <style:style style:name="P435" style:parent-style-name="清單段落" style:family="paragraph">
      <style:paragraph-properties fo:text-align="justify" fo:line-height="0.2777in" fo:margin-left="0.3347in" fo:margin-right="0.0763in">
        <style:tab-stops/>
      </style:paragraph-properties>
    </style:style>
    <style:style style:name="T436" style:parent-style-name="預設段落字型" style:family="text">
      <style:text-properties style:font-name="標楷體" style:font-name-asian="標楷體" fo:language="ru" fo:country="RU"/>
    </style:style>
    <style:style style:name="T4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38" style:parent-style-name="預設段落字型" style:family="text">
      <style:text-properties style:font-name="標楷體" style:font-name-asian="標楷體" fo:language="ru" fo:country="RU"/>
    </style:style>
    <style:style style:name="P439" style:parent-style-name="清單段落" style:family="paragraph">
      <style:paragraph-properties fo:text-align="justify" fo:line-height="0.2777in" fo:margin-left="0.3347in" fo:margin-right="0.0763in">
        <style:tab-stops/>
      </style:paragraph-properties>
    </style:style>
    <style:style style:name="T440" style:parent-style-name="預設段落字型" style:family="text">
      <style:text-properties style:font-name="標楷體" style:font-name-asian="標楷體" fo:language="ru" fo:country="RU"/>
    </style:style>
    <style:style style:name="T4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42" style:parent-style-name="預設段落字型" style:family="text">
      <style:text-properties style:font-name="標楷體" style:font-name-asian="標楷體" fo:language="ru" fo:country="RU"/>
    </style:style>
    <style:style style:name="P443" style:parent-style-name="清單段落" style:family="paragraph">
      <style:paragraph-properties fo:text-align="justify" fo:line-height="0.2777in" fo:margin-left="0.3347in" fo:margin-right="0.0763in">
        <style:tab-stops/>
      </style:paragraph-properties>
    </style:style>
    <style:style style:name="T444" style:parent-style-name="預設段落字型" style:family="text">
      <style:text-properties style:font-name="標楷體" style:font-name-asian="標楷體" fo:language="ru" fo:country="RU"/>
    </style:style>
    <style:style style:name="T4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46" style:parent-style-name="預設段落字型" style:family="text">
      <style:text-properties style:font-name="標楷體" style:font-name-asian="標楷體" fo:language="ru" fo:country="RU"/>
    </style:style>
    <style:style style:name="P447" style:parent-style-name="清單段落" style:family="paragraph">
      <style:paragraph-properties fo:text-align="justify" fo:line-height="0.2777in" fo:margin-left="0.3347in" fo:margin-right="0.0763in">
        <style:tab-stops/>
      </style:paragraph-properties>
    </style:style>
    <style:style style:name="T448" style:parent-style-name="預設段落字型" style:family="text">
      <style:text-properties style:font-name="標楷體" style:font-name-asian="標楷體" fo:language="ru" fo:country="RU"/>
    </style:style>
    <style:style style:name="T4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50" style:parent-style-name="預設段落字型" style:family="text">
      <style:text-properties style:font-name="標楷體" style:font-name-asian="標楷體" fo:language="ru" fo:country="RU"/>
    </style:style>
    <style:style style:name="P451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  <style:text-properties style:font-name="標楷體" style:font-name-asian="標楷體" fo:language="ru" fo:country="RU"/>
    </style:style>
    <style:style style:name="P452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53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  <style:text-properties style:font-name="標楷體" style:font-name-asian="標楷體" fo:language="ru" fo:country="RU"/>
    </style:style>
    <style:style style:name="P454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55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</style:style>
    <style:style style:name="T4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57" style:parent-style-name="預設段落字型" style:family="text">
      <style:text-properties style:font-name="標楷體" style:font-name-asian="標楷體" fo:language="ru" fo:country="RU"/>
    </style:style>
    <style:style style:name="T4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59" style:parent-style-name="預設段落字型" style:family="text">
      <style:text-properties style:font-name="標楷體" style:font-name-asian="標楷體" fo:language="ru" fo:country="RU"/>
    </style:style>
    <style:style style:name="P460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61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62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  <style:text-properties style:font-name="標楷體" style:font-name-asian="標楷體" fo:language="ru" fo:country="RU"/>
    </style:style>
    <style:style style:name="P463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64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65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</style:style>
    <style:style style:name="T4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67" style:parent-style-name="預設段落字型" style:family="text">
      <style:text-properties style:font-name="標楷體" style:font-name-asian="標楷體" fo:language="ru" fo:country="RU"/>
    </style:style>
    <style:style style:name="T468" style:parent-style-name="預設段落字型" style:family="text">
      <style:text-properties style:font-name="標楷體" style:font-name-asian="標楷體" fo:language="ru" fo:country="RU"/>
    </style:style>
    <style:style style:name="T4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70" style:parent-style-name="預設段落字型" style:family="text">
      <style:text-properties style:font-name="標楷體" style:font-name-asian="標楷體" fo:language="ru" fo:country="RU"/>
    </style:style>
    <style:style style:name="P471" style:parent-style-name="清單段落" style:family="paragraph">
      <style:paragraph-properties fo:text-align="justify" fo:line-height="0.2777in" fo:margin-left="0.3347in" fo:margin-right="0.0763in">
        <style:tab-stops/>
      </style:paragraph-properties>
      <style:text-properties style:font-name="標楷體" style:font-name-asian="標楷體" fo:language="ru" fo:country="RU"/>
    </style:style>
    <style:style style:name="P472" style:parent-style-name="清單段落" style:list-style-name="LFO1" style:family="paragraph">
      <style:paragraph-properties fo:text-align="justify" fo:line-height="0.2777in" fo:margin-left="0.3347in" fo:margin-right="0.0763in" fo:text-indent="-0.3347in">
        <style:tab-stops/>
      </style:paragraph-properties>
    </style:style>
    <style:style style:name="T473" style:parent-style-name="預設段落字型" style:family="text">
      <style:text-properties style:font-name="標楷體" style:font-name-asian="標楷體" fo:language="ru" fo:country="RU"/>
    </style:style>
    <style:style style:name="T4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75" style:parent-style-name="預設段落字型" style:family="text">
      <style:text-properties style:font-name="標楷體" style:font-name-asian="標楷體" fo:language="ru" fo:country="RU"/>
    </style:style>
    <style:style style:name="T4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fo:language="ru" fo:country="RU"/>
    </style:style>
    <style:style style:name="T477" style:parent-style-name="預設段落字型" style:family="text">
      <style:text-properties style:font-name="標楷體" style:font-name-asian="標楷體" fo:language="ru" fo:country="RU"/>
    </style:style>
    <style:style style:name="P478" style:parent-style-name="清單段落" style:family="paragraph">
      <style:paragraph-properties fo:text-align="justify" fo:line-height="0.2777in" fo:margin-left="0.3347in" fo:margin-right="0.0763in">
        <style:tab-stops/>
      </style:paragraph-properties>
    </style:style>
    <style:style style:name="T479" style:parent-style-name="預設段落字型" style:family="text">
      <style:text-properties style:font-name="標楷體" style:font-name-asian="標楷體" fo:language="ru" fo:country="RU"/>
    </style:style>
    <style:style style:name="T480" style:parent-style-name="預設段落字型" style:family="text">
      <style:text-properties style:font-name="標楷體" style:font-name-asian="標楷體" fo:language="ru" fo:country="RU"/>
    </style:style>
    <style:style style:name="P481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P490" style:parent-style-name="Default" style:family="paragraph">
      <style:paragraph-properties fo:margin-top="0.125in" style:line-height-at-least="0in" fo:margin-left="0.3277in" fo:text-indent="-0.3277in">
        <style:tab-stops/>
      </style:paragraph-properties>
      <style:text-properties style:font-name="Times New Roman" style:font-name-asian="標楷體" style:font-name-complex="Times New Roman" fo:letter-spacing="0.0277in" fo:font-size="16pt" style:font-size-asian="16pt" style:font-size-complex="16pt"/>
    </style:style>
    <style:style style:name="P491" style:parent-style-name="Default" style:family="paragraph">
      <style:paragraph-properties fo:margin-top="0.125in" style:line-height-at-least="0in" fo:margin-left="0.3277in" fo:text-indent="-0.3277in">
        <style:tab-stops/>
      </style:paragraph-properties>
      <style:text-properties style:font-name="Times New Roman" style:font-name-asian="標楷體" style:font-name-complex="Times New Roman" fo:letter-spacing="0.0277in" fo:font-size="16pt" style:font-size-asian="16pt" style:font-size-complex="16pt"/>
    </style:style>
    <style:style style:name="P492" style:parent-style-name="Default" style:family="paragraph">
      <style:paragraph-properties fo:margin-top="0.125in" style:line-height-at-least="0in" fo:margin-left="0.3277in" fo:text-indent="-0.3277in">
        <style:tab-stops/>
      </style:paragraph-properties>
      <style:text-properties style:font-name="Times New Roman" style:font-name-asian="標楷體" style:font-name-complex="Times New Roman" fo:letter-spacing="0.0277in" fo:font-size="16pt" style:font-size-asian="16pt" style:font-size-complex="16pt"/>
    </style:style>
    <style:style style:name="P493" style:parent-style-name="Default" style:family="paragraph">
      <style:paragraph-properties fo:margin-top="0.125in" style:line-height-at-least="0in" fo:margin-left="0.3277in" fo:text-indent="-0.3277in">
        <style:tab-stops/>
      </style:paragraph-properties>
    </style:style>
    <style:style style:name="T494" style:parent-style-name="預設段落字型" style:family="text">
      <style:text-properties style:font-name="Times New Roman" style:font-name-asian="標楷體" style:font-name-complex="Times New Roman" fo:letter-spacing="0.0277in" fo:font-size="16pt" style:font-size-asian="16pt" style:font-size-complex="16pt"/>
    </style:style>
    <style:style style:name="T495" style:parent-style-name="預設段落字型" style:family="text">
      <style:text-properties style:font-name="Times New Roman" style:font-name-complex="Times New Roman" fo:letter-spacing="0.0277in" fo:font-size="16pt" style:font-size-asian="16pt" style:font-size-complex="16pt"/>
    </style:style>
    <style:style style:name="T496" style:parent-style-name="預設段落字型" style:family="text">
      <style:text-properties style:font-name="Times New Roman" style:font-name-asian="標楷體" style:font-name-complex="Times New Roman" fo:letter-spacing="0.0277in" fo:font-size="16pt" style:font-size-asian="16pt" style:font-size-complex="16pt"/>
    </style:style>
    <style:style style:name="T497" style:parent-style-name="預設段落字型" style:family="text">
      <style:text-properties style:font-name="Times New Roman" style:font-name-complex="Times New Roman" fo:letter-spacing="0.0277in" fo:font-size="16pt" style:font-size-asian="16pt" style:font-size-complex="16pt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ge-content" style:horizontal-pos="from-left" style:vertical-pos="from-top"/>
    </style:style>
    <style:style style:family="graphic" style:name="a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solid #000000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solid #000000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solid #000000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10">新北市立溪崑國民中學</text:span><text:span text:style-name="T11">10</text:span><text:span text:style-name="T12">5</text:span><text:span text:style-name="T13">學年度第</text:span><text:span text:style-name="T14">一</text:span><text:span text:style-name="T15">學期第</text:span><text:span text:style-name="T16">二</text:span><text:span text:style-name="T17">次定期評量</text:span><text:span text:style-name="T18">社會</text:span><text:span text:style-name="T19">科試卷</text:span></text:p>
      <text:p text:style-name="P20"><text:span text:style-name="T21">　　</text:span><text:span text:style-name="T22"><text:s text:c="8"/></text:span><text:span text:style-name="T23">　　　　　　　　</text:span><text:span text:style-name="T24"><text:s/></text:span><text:span text:style-name="T25"><text:s/></text:span><text:span text:style-name="T26">七年級</text:span><text:span text:style-name="T27">　　　</text:span><text:span text:style-name="T28">班座號</text:span><text:span text:style-name="T29">　　　</text:span><text:span text:style-name="T30">姓名</text:span><text:span text:style-name="T31"><text:s text:c="14"/></text:span></text:p>
      <text:p text:style-name="P32"><text:span text:style-name="T33"><draw:connector draw:type="line" svg:x1="0.02361in" svg:y1="0.07014in" svg:x2="9.00278in" svg:y2="0.07014in" draw:z-index="251659264" draw:id="id0" draw:style-name="a0" draw:name="Line 2" text:anchor-type="paragraph"><svg:title/><svg:desc/></draw:connector></text:span></text:p>
      <text:p text:style-name="P34">地理科</text:p>
      <text:p text:style-name="P35"><text:span text:style-name="T36"><draw:frame draw:z-index="251668480" draw:style-name="a1" draw:name="圖片 10" text:anchor-type="paragraph" svg:x="7.48194in" svg:y="1.29444in" svg:width="1.83671in" svg:height="2.71868in" style:rel-width="scale" style:rel-height="scale"><draw:image xlink:href="media/image1.emf" xlink:type="simple" xlink:show="embed" xlink:actuate="onLoad"/><svg:title/><svg:desc/></draw:frame></text:span><text:span text:style-name="T37">1.</text:span><text:span text:style-name="T38">台灣是四面臨海的島嶼，擁有特殊的海岸地形景觀，以下敘述何者</text:span><text:span text:style-name="T39">錯誤</text:span><text:span text:style-name="T40">?</text:span><text:span text:style-name="T41"><text:s/></text:span></text:p>
      <text:p text:style-name="P42">(A)家正:東北角海岸國家風景區的特色是岬角與海灣相間<text:s/><text:s text:c="5"/>(B)巧妮:台東外海高山與深海相臨</text:p>
      <text:p text:style-name="P43">(C)冠傑:墾丁外海珊瑚礁石嶼落霞共色<text:s text:c="8"/>(D)億欣:台灣西部多天然良港，養蚵人家甚是忙碌。</text:p>
      <text:p text:style-name="P44"><text:span text:style-name="T45">2.</text:span><text:span text:style-name="T46">下列是關於</text:span><text:span text:style-name="T47">右圖台灣</text:span><text:span text:style-name="T48">各海岸的介紹，請問哪一個是</text:span><text:span text:style-name="T49">正確</text:span><text:span text:style-name="T50">的？</text:span></text:p>
      <text:p text:style-name="P51">(A)雅婷:A海岸最彎曲，多侵蝕作用造成<text:s/>(B)芳心:B海岸可以看到黑面琵鷺在低淺的沙灘地進行覓食<text:s/></text:p>
      <text:p text:style-name="P52">(C)子耀:C海岸陡峭的海岸，多斷層作用<text:s/>(D)育安:D海岸多堆積作用。</text:p>
      <text:p text:style-name="P53"><text:span text:style-name="T54">3.</text:span><text:span text:style-name="T55">下表為臺灣北部、東部海岸的比較，何者</text:span><text:span text:style-name="T56">正確</text:span><text:span text:style-name="T57">？ (A) 甲 (B) 乙 (C) 丙 (D) 丁</text:span><text:span text:style-name="T58">。</text:span></text:p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>(甲)類型</text:p>
          </table:table-cell>
          <table:table-cell table:style-name="TableCell70">
            <text:p text:style-name="P71">(乙)海岸線</text:p>
          </table:table-cell>
          <table:table-cell table:style-name="TableCell72">
            <text:p text:style-name="P73">(丙)景觀</text:p>
          </table:table-cell>
          <table:table-cell table:style-name="TableCell74">
            <text:p text:style-name="P75">(丁)產業</text:p>
          </table:table-cell>
        </table:table-row>
        <table:table-row table:style-name="TableRow76">
          <table:table-cell table:style-name="TableCell77">
            <text:p text:style-name="P78">北部</text:p>
          </table:table-cell>
          <table:table-cell table:style-name="TableCell79">
            <text:p text:style-name="P80">沙岸</text:p>
          </table:table-cell>
          <table:table-cell table:style-name="TableCell81">
            <text:p text:style-name="P82">曲折</text:p>
          </table:table-cell>
          <table:table-cell table:style-name="TableCell83">
            <text:p text:style-name="P84">斷崖</text:p>
          </table:table-cell>
          <table:table-cell table:style-name="TableCell85">
            <text:p text:style-name="P86">養殖漁業</text:p>
          </table:table-cell>
        </table:table-row>
        <table:table-row table:style-name="TableRow87">
          <table:table-cell table:style-name="TableCell88">
            <text:p text:style-name="P89">東部</text:p>
          </table:table-cell>
          <table:table-cell table:style-name="TableCell90">
            <text:p text:style-name="P91">岩岸</text:p>
          </table:table-cell>
          <table:table-cell table:style-name="TableCell92">
            <text:p text:style-name="P93">陡直</text:p>
          </table:table-cell>
          <table:table-cell table:style-name="TableCell94">
            <text:p text:style-name="P95">潟湖</text:p>
          </table:table-cell>
          <table:table-cell table:style-name="TableCell96">
            <text:p text:style-name="P97">航運</text:p>
          </table:table-cell>
        </table:table-row>
      </table:table>
      <text:p text:style-name="P98"><text:span text:style-name="T99"><draw:frame draw:z-index="251662336" draw:style-name="a2" draw:name="圖片 3" text:anchor-type="paragraph" svg:x="5.96111in" svg:y="0.2375in" svg:width="1.65208in" svg:height="1.10417in" style:rel-width="scale" style:rel-height="scale"><draw:image xlink:href="media/image2.emf" xlink:type="simple" xlink:show="embed" xlink:actuate="onLoad"/><svg:title/><svg:desc/></draw:frame></text:span><text:span text:style-name="T100">4.</text:span><text:span text:style-name="T101">附圖為某地區海岸。請問：</text:span><text:span text:style-name="T102">以下</text:span><text:span text:style-name="T103">有幾項是</text:span><text:span text:style-name="T104">正確</text:span><text:span text:style-name="T105">的？</text:span></text:p>
      <text:p text:style-name="P106">(1)高雄港是利用此地形而興建的<text:s text:c="2"/>(2)乙的性質為大陸島</text:p>
      <text:p text:style-name="P107">(3)甲因為海水較深、少泥沙堆積，常成為天然的良港</text:p>
      <text:p text:style-name="P108">(4)乙主要分布在台灣西部海岸<text:s text:c="4"/>(5)乙區域的形成與堆積作用有關。</text:p>
      <text:p text:style-name="P109">(A)一項(B)兩項(C)三項(D)四項。</text:p>
      <text:p text:style-name="P110"><text:span text:style-name="T111"><draw:frame draw:z-index="251663360" draw:style-name="a3" draw:name="圖片 4" text:anchor-type="paragraph" svg:x="5.96111in" svg:y="0.12986in" svg:width="2.63333in" svg:height="2.47917in" style:rel-width="scale" style:rel-height="scale"><draw:image xlink:href="media/image3.emf" xlink:type="simple" xlink:show="embed" xlink:actuate="onLoad"/><svg:title/><svg:desc/></draw:frame></text:span><text:span text:style-name="T112">5.</text:span><text:span text:style-name="T113">右</text:span><text:span text:style-name="T114">圖為台灣離島分布圖。請問：下列關於景點與特色的敘述，何者</text:span><text:span text:style-name="T115">正確</text:span><text:span text:style-name="T116">？</text:span></text:p>
      <text:p text:style-name="P117">(A)甲：可欣賞獨特的玄武岩石柱<text:s/></text:p>
      <text:p text:style-name="P118">(B)乙：當地原住民因應島上特殊的氣候環境而發展出地下屋建築<text:s/></text:p>
      <text:p text:style-name="P119">(C)丙：海拔高度最高的離島</text:p>
      <text:p text:style-name="P120">(D)丁：曾為國防前線，可以看到戰爭遺跡。</text:p>
      <text:p text:style-name="P121"><text:span text:style-name="T122">6.</text:span><text:span text:style-name="T123">承上題，哪一組的島嶼形成原因</text:span><text:span text:style-name="T124">不一樣</text:span><text:span text:style-name="T125">?</text:span><text:span text:style-name="T126"><text:s/></text:span></text:p>
      <text:p text:style-name="P127">(A)金門列嶼、馬祖列嶼 (B)釣魚臺列嶼、琉球嶼</text:p>
      <text:p text:style-name="P128">(C)澎湖群島、蘭嶼<text:s text:c="5"/>(D)澎湖群島、綠島。</text:p>
      <text:p text:style-name="P129"><text:span text:style-name="T130">7.</text:span><text:span text:style-name="T131">地理老師和七年級</text:span><text:span text:style-name="T132">瀅玉</text:span><text:span text:style-name="T133">同學討論氣候特色，以下何處</text:span><text:span text:style-name="T134">夏季最涼爽?</text:span></text:p>
      <text:p text:style-name="P135">(A)阿里山(B)台北盆地(C)苗栗丘陵(D)澎湖群島。</text:p>
      <text:p text:style-name="P136"><text:span text:style-name="T137">8.</text:span><text:span text:style-name="T138">地理老師和七年級</text:span><text:span text:style-name="T139">玉如</text:span><text:span text:style-name="T140">同學討論</text:span><text:span text:style-name="T141">寒假</text:span><text:span text:style-name="T142">考察地點，何者</text:span><text:span text:style-name="T143">乾季最不明顯</text:span><text:span text:style-name="T144">，</text:span><text:span text:style-name="T145">須帶雨具</text:span><text:span text:style-name="T146">?</text:span></text:p>
      <text:p text:style-name="P147">(A)宜蘭平原(B)彰化平原(C)嘉南平原(D)屏東平原。</text:p>
      <text:p text:style-name="P148">9.新竹新埔一年一度的柿餅節又來到，傳統柿餅是利用何種自然風力風乾柿子?</text:p>
      <text:p text:style-name="P149">(A)西南風(B)東北風(C)西北風(D)東南風。</text:p>
      <text:p text:style-name="P150">10.將台灣分成熱帶季風與副熱帶季風兩種氣候類型的基本因素為?</text:p>
      <text:p text:style-name="P151">(A)緯度(B)季風(C)地形(D)距海遠近。</text:p>
      <text:p text:style-name="P152"><text:span text:style-name="T153"><draw:frame draw:z-index="251661312" draw:style-name="a4" draw:name="圖片 9" text:anchor-type="paragraph" svg:x="6.25278in" svg:y="0.52917in" svg:width="2.5625in" svg:height="1.92222in" style:rel-width="scale" style:rel-height="scale"><draw:image xlink:href="media/image4.emf" xlink:type="simple" xlink:show="embed" xlink:actuate="onLoad"/><svg:title/><svg:desc/></draw:frame></text:span><text:span text:style-name="T154">11.</text:span><text:span text:style-name="T155">某天放學時突然下起傾盆大雨，沒帶雨具的子晴子晨兩姊妹因而淋成落湯雞，但到家時雨已停止</text:span><text:span text:style-name="T156">……</text:span><text:span text:style-name="T157">，</text:span><text:span text:style-name="T158">雨勢強，雨區小，雨時短</text:span><text:span text:style-name="T159">是何種降雨特色?</text:span><text:span text:style-name="T160"><text:s text:c="3"/></text:span><text:span text:style-name="T161">(A)</text:span><text:span text:style-name="T162">地形雨</text:span><text:span text:style-name="T163">(B)</text:span><text:span text:style-name="T164">鋒面雨</text:span><text:span text:style-name="T165">(C)</text:span><text:span text:style-name="T166">對流雨</text:span><text:span text:style-name="T167">(D)</text:span><text:span text:style-name="T168">颱風雨</text:span><text:span text:style-name="T169">。</text:span></text:p>
      <text:p text:style-name="P170"><text:span text:style-name="T171">12.</text:span><text:span text:style-name="T172">臺灣各地的</text:span><text:span text:style-name="T173">降水量差異</text:span><text:span text:style-name="T174">，主要受到下列哪兩種自然條件的影響？</text:span></text:p>
      <text:p text:style-name="P175">(A)緯度和地形 (B)季風和距海遠近 (C)緯度和季風<text:s/>(D)地形和季風。</text:p>
      <text:p text:style-name="P176"><text:span text:style-name="T177">13.</text:span><text:span text:style-name="T178">哪一句</text:span><text:span text:style-name="T179">氣候諺語</text:span><text:span text:style-name="T180">最適合形容右圖特色?</text:span><text:span text:style-name="T181"><text:s/></text:span></text:p>
      <text:p text:style-name="P182">(A)西北雨落不過田埂</text:p>
      <text:p text:style-name="P183">(B)九月颱無人知</text:p>
      <text:p text:style-name="P184">(C)一月寒死龜，二月寒死牛，三月寒死播田夫</text:p>
      <text:p text:style-name="P185">(D)四月芒種雨，五月無乾土，六月火燒埔。</text:p>
      <text:soft-page-break/>
      <text:p text:style-name="P186"><text:span text:style-name="T187">14.</text:span><text:span text:style-name="T188">某火力發電廠煙囪的煙</text:span><text:span text:style-name="T189">往南飄</text:span><text:span text:style-name="T190">，此時主要吹甚麼風?</text:span><text:span text:style-name="T191"><text:s text:c="2"/></text:span><text:span text:style-name="T192">(A)</text:span><text:span text:style-name="T193">東風</text:span><text:span text:style-name="T194">(B)</text:span><text:span text:style-name="T195">西風</text:span><text:span text:style-name="T196">(C)</text:span><text:span text:style-name="T197">南風</text:span><text:span text:style-name="T198">(D)</text:span><text:span text:style-name="T199">北風</text:span><text:span text:style-name="T200">。</text:span></text:p>
      <text:p text:style-name="P201"><text:span text:style-name="T202">15.</text:span><text:span text:style-name="T203">下列何者是關於台北的</text:span><text:span text:style-name="T204">氣候</text:span><text:span text:style-name="T205">描述?</text:span></text:p>
      <text:p text:style-name="P206">(A)氣象預報未來一周高溫達30度以上<text:s/>(B)今天下午下了一場西北雨</text:p>
      <text:p text:style-name="P207">(C)因颱風來襲，明天放假一天<text:s text:c="7"/>(D)夏季溼熱，冬季濕涼，寒流來襲，低於10度以下。</text:p>
      <text:p text:style-name="P208"><text:span text:style-name="T209">16.</text:span><text:span text:style-name="T210">新聞報導：「</text:span><text:span text:style-name="T211">教師節梅姬</text:span><text:span text:style-name="T212">颱風威力強大，風雨交加造成</text:span><text:span text:style-name="T213">東部</text:span><text:span text:style-name="T214">災情。」，請問：下列有關颱風的敘述，何者</text:span><text:span text:style-name="T215">正確</text:span><text:span text:style-name="T216">？</text:span></text:p>
      <text:p text:style-name="P217"><text:span text:style-name="T218"><draw:g draw:z-index="251664384" draw:name="群組 8" draw:id="id4" draw:style-name="a8" text:anchor-type="paragraph"><svg:title/><svg:desc/><draw:frame draw:id="id1" draw:style-name="a5" draw:name="圖片 5" svg:x="6.77292in" svg:y="0.13403in" svg:width="2.01042in" svg:height="1.23958in" style:rel-width="scale" style:rel-height="scale"><draw:image xlink:href="media/image5.emf" xlink:type="simple" xlink:show="embed" xlink:actuate="onLoad"/><svg:title/><svg:desc/></draw:frame><draw:custom-shape svg:x="7.1931in" svg:y="0.30054in" svg:width="0.36847in" svg:height="0.37873in" draw:id="id2" draw:style-name="a6" draw:name="矩形 6"><svg:title/><svg:desc/><text:p text:style-name="P219"><text:span text:style-name="T220">A</text:span></text:p><draw:enhanced-geometry draw:type="non-primitive" svg:viewBox="0 0 21600 21600" draw:enhanced-path="M 0 0 L 21600 0 21600 21600 0 21600 Z N"/></draw:custom-shape><draw:custom-shape svg:x="8.35669in" svg:y="0.30054in" svg:width="0.36811in" svg:height="0.37822in" draw:id="id3" draw:style-name="a7" draw:name="矩形 7"><svg:title/><svg:desc/><text:p text:style-name="P221"><text:span text:style-name="T222">B</text:span></text:p><draw:enhanced-geometry draw:type="non-primitive" svg:viewBox="0 0 21600 21600" draw:enhanced-path="M 0 0 L 21600 0 21600 21600 0 21600 Z N"/></draw:custom-shape></draw:g></text:span><text:span text:style-name="T223">(A)</text:span><text:span text:style-name="T224">颱風來襲時，常會在沿海地區造成土石流</text:span><text:span text:style-name="T225"><text:s/></text:span><text:span text:style-name="T226">(B)</text:span><text:span text:style-name="T227">形成的條件是水溫高，對流作用強烈</text:span></text:p>
      <text:p text:style-name="P228">(C)台灣在春夏季時常受颱風侵襲<text:s text:c="11"/>(D)形成於熱帶海洋地區，屬於熱帶高氣壓。</text:p>
      <text:p text:style-name="P229"><text:span text:style-name="T230">17.</text:span><text:span text:style-name="T231">右</text:span><text:span text:style-name="T232">圖為某種降雨形式，請問何者</text:span><text:span text:style-name="T233">敘述</text:span><text:span text:style-name="T234">正確</text:span><text:span text:style-name="T235">？</text:span></text:p>
      <text:p text:style-name="P236">(A)此種降雨類型為鋒面雨<text:s text:c="12"/><text:s/>(B)冬季時，台灣南部是位在A坡位置<text:s/></text:p>
      <text:p text:style-name="P237">(C)澎湖地勢低的地區較難形成這種降雨<text:s/>(D)A坡易形成焚風。</text:p>
      <text:p text:style-name="P238">歷史科</text:p>
      <text:list text:style-name="LFO1" text:continue-numbering="true">
        <text:list-item>
          <text:p text:style-name="P239">臺灣開始有漢人的典章制度，下列哪一段歷史最能拿來印證說明？</text:p>
        </text:list-item>
      </text:list>
      <text:p text:style-name="P240"><text:span text:style-name="T241">(A)十三行文化中已有來自中國大陸的銅錢 (B)元朝在澎湖設立巡檢司<text:s/></text:span></text:p>
      <text:p text:style-name="P242"><text:span text:style-name="T243">(C)荷據時期招攬大量漢人來臺開墾<text:s/></text:span><text:span text:style-name="T244"><text:s text:c="6"/></text:span><text:span text:style-name="T245">(D)鄭氏治臺時期在臺灣推行文教措施。</text:span></text:p>
      <text:list text:style-name="LFO1" text:continue-numbering="true">
        <text:list-item>
          <text:p text:style-name="P246"><text:span text:style-name="T247">臺</text:span><text:span text:style-name="T248">灣有句諺語「有唐山公，無唐山媽」，說明</text:span><text:span text:style-name="T249">臺</text:span><text:span text:style-name="T250">灣漢人有來自中國大陸的男性祖先，卻無來自中國大陸的女性祖先。此諺語所反映的清領前期社會現象「</text:span><text:span text:style-name="T251">不</text:span><text:span text:style-name="T252">」包括下列何者？</text:span></text:p>
        </text:list-item>
      </text:list>
      <text:p text:style-name="P253"><text:span text:style-name="T254">(A)渡</text:span><text:span text:style-name="T255">臺</text:span><text:span text:style-name="T256">禁令嚴格限制漢人來</text:span><text:span text:style-name="T257">臺</text:span><text:span text:style-name="T258">不准攜家帶眷 (B)男女人口比例失衡<text:s/></text:span></text:p>
      <text:p text:style-name="P259"><text:span text:style-name="T260">(C)漢人男子娶平埔族女子為妻<text:s/></text:span><text:span text:style-name="T261"><text:s text:c="12"/></text:span><text:span text:style-name="T262">(D)推動積極的治</text:span><text:span text:style-name="T263">臺</text:span><text:span text:style-name="T264">政策。</text:span></text:p>
      <text:list text:style-name="LFO1" text:continue-numbering="true">
        <text:list-item>
          <text:p text:style-name="P265"><text:span text:style-name="T266">清領時期有一人名為施世榜，繼承父業開墾土地，費時十年，建一大圳，圳水可將當地十三堡中之八堡灌溉為良田，因此人稱八堡圳。此圳是位於今天何處？</text:span><text:span text:style-name="T267"><text:s/></text:span><text:span text:style-name="T268">(A)臺北 (B)臺中 (C)彰化 (D)高雄。</text:span><text:span text:style-name="T269"><text:s/></text:span></text:p>
        </text:list-item>
        <text:list-item>
          <text:p text:style-name="P270"><text:span text:style-name="T271">清領前</text:span><text:span text:style-name="T272">期</text:span><text:span text:style-name="T273">，</text:span><text:span text:style-name="T274">下列</text:span><text:span text:style-name="T275">哪一個行政區最</text:span><text:span text:style-name="T276">早</text:span><text:span text:style-name="T277">設立</text:span><text:span text:style-name="T278">？</text:span><text:span text:style-name="T279"><text:s/></text:span><text:span text:style-name="T280">(A)彰化</text:span><text:span text:style-name="T281">縣</text:span><text:span text:style-name="T282">(B)</text:span><text:span text:style-name="T283">臺灣縣</text:span><text:span text:style-name="T284"><text:s/>(C)</text:span><text:span text:style-name="T285">淡水廳</text:span><text:span text:style-name="T286">(D)</text:span><text:span text:style-name="T287">噶瑪蘭廳</text:span><text:span text:style-name="T288">。</text:span></text:p>
        </text:list-item>
      </text:list>
      <text:p text:style-name="P289">◎若琪看到一段關於家鄉故景的描述：</text:p>
      <table:table table:style-name="Table290">
        <table:table-columns>
          <table:table-column table:style-name="TableColumn291"/>
        </table:table-columns>
        <table:table-row table:style-name="TableRow292">
          <table:table-cell table:style-name="TableCell293">
            <text:p text:style-name="P294">1665年，臺灣第一座孔廟擇地興建。第二年正月竣工（完成），長官親率文武百官舉行釋奠（落成祭祀）典禮，觀眾達數千人，呈現出文化昇華的氣象；1666年這天，臺灣有了第一座文廟「全臺首學」，與第一個孔子聖誕日。</text:p>
          </table:table-cell>
        </table:table-row>
      </table:table>
      <text:list text:style-name="LFO1" text:continue-numbering="true">
        <text:list-item>
          <text:p text:style-name="P295">請問「全臺首學」位於何處？(A)基隆 (B)臺南 (C)臺北 (D)高雄。</text:p>
        </text:list-item>
        <text:list-item>
          <text:p text:style-name="P296">宜蘭古稱「蛤仔難」，清代吳沙招募福建、廣東等地的人民開蘭。嘉慶年間，清政府首先在此地設立哪一行政區加以治理？(A)宜蘭縣 (B)噶瑪蘭廳 (C)淡水廳 (D)諸羅縣。<text:s/></text:p>
        </text:list-item>
        <text:list-item>
          <text:p text:style-name="P297">回想鄭氏治臺期間，與英國、日本交易的貨品中，可推理出當時哪一種社會景況？</text:p>
        </text:list-item>
      </text:list>
      <text:p text:style-name="P298">(A)鄭氏政權把臺灣當成反清復明的基地 (B)臺灣已開墾到有多的餘糧輸出<text:s/></text:p>
      <text:p text:style-name="P299">(C)清廷的海禁政策發揮了極大的效用<text:s text:c="2"/><text:s/>(D)鄭氏政權重民生輕國防。</text:p>
      <text:p text:style-name="P300"><text:span text:style-name="T301">◎霈婕看到</text:span><text:span text:style-name="T302">板橋區公所網頁寫著：</text:span><text:span text:style-name="T303"><text:s/></text:span></text:p>
      <table:table table:style-name="Table304">
        <table:table-columns>
          <table:table-column table:style-name="TableColumn305"/>
        </table:table-columns>
        <table:table-row table:style-name="TableRow306">
          <table:table-cell table:style-name="TableCell307">
            <text:p text:style-name="P308"><text:span text:style-name="T309">「明鄭時期，永曆十五年﹝一六六一年﹞，以</text:span><text:span text:style-name="T310">臺</text:span><text:span text:style-name="T311">灣北部置</text:span><text:span text:style-name="T312">天興縣</text:span><text:span text:style-name="T313">（今板橋區屬天興縣）</text:span><text:span text:style-name="T314">，後改為</text:span><text:span text:style-name="T315">天興州</text:span><text:span text:style-name="T316">。清康熙廿三年﹝一六八四年﹞改北部地區，隸</text:span><text:span text:style-name="T317">諸羅縣</text:span><text:span text:style-name="T318">。雍正元年﹝一七二三年﹞置淡水廳，於是改隸</text:span><text:span text:style-name="T319">淡水廳淡水堡</text:span><text:span text:style-name="T320">。乾隆元年﹝一七三六年﹞，改隸擺接堡，光緒元年﹝一八七五年﹞，</text:span><text:span text:style-name="T321">臺</text:span><text:span text:style-name="T322">北地區置淡水縣乃隸</text:span><text:span text:style-name="T323">淡水縣擺接堡</text:span><text:span text:style-name="T324">。」</text:span></text:p>
          </table:table-cell>
        </table:table-row>
      </table:table>
      <text:p text:style-name="P325"><text:span text:style-name="T326">請回答下列25至29題：</text:span></text:p>
      <text:list text:style-name="LFO1" text:continue-numbering="true">
        <text:list-item>
          <text:p text:style-name="P327">若要研究明鄭時期的政教制度，何人的資料最值得參考？<text:s/>(A)鄭芝龍 (B)陳永華 (C)鄭克塽 (D)施琅。</text:p>
        </text:list-item>
        <text:list-item>
          <text:p text:style-name="P328">承上題，此時期臺灣的政教建設大體都是何人在位時所完成？<text:s/>(A)鄭芝龍 (B)鄭成功 (C)鄭經 (D)鄭克塽。</text:p>
        </text:list-item>
        <text:list-item>
          <text:p text:style-name="P329">清康熙皇帝保留臺灣後，在臺灣設立數個行政區域，當時管轄這些行政區域的最高階地方政府是下列何者？</text:p>
        </text:list-item>
      </text:list>
      <text:p text:style-name="P330">(A)臺灣省 (B)臺灣府 (C)福建省 (D)臺灣縣。</text:p>
      <text:list text:style-name="LFO1" text:continue-numbering="true">
        <text:list-item>
          <text:p text:style-name="P331">板橋在清代臺灣行政區中，本屬南部的諸羅縣，後改屬淡水廳，可得知臺灣發展順序方向為何？</text:p>
        </text:list-item>
      </text:list>
      <text:p text:style-name="P332">(A)由南而北 (B)由北而南 (C)由東向西 (D)沒有方向。</text:p>
      <text:list text:style-name="LFO1" text:continue-numbering="true">
        <text:list-item>
          <text:p text:style-name="P333">承上題，此行政區的擴張方向是因為下列哪項因素？</text:p>
        </text:list-item>
      </text:list>
      <text:p text:style-name="P334">(A)施琅極力爭取 (B)臺灣版圖變大 (C)嘉慶君到台一遊 (D)朱一貴事件。</text:p>
      <text:soft-page-break/>
      <text:list text:style-name="LFO1" text:continue-numbering="true">
        <text:list-item>
          <text:p text:style-name="P335"><text:span text:style-name="T336">敬渝的祖先是在鄭經時期隨林鳳將軍到林鳳營定居屯墾的漢人。到了清領時期嘉慶皇帝在位時，敬渝隻身前往現今臺北地區從商，做起生意。請問，到了年底敬渝如果要回林鳳營老家過年，他必須依序經過下列哪些行政區？<text:s/></text:span><text:span text:style-name="T337"><text:line-break/></text:span><text:span text:style-name="T338">(A)淡水廳→嘉義縣→</text:span><text:span text:style-name="T339">臺</text:span><text:span text:style-name="T340">灣縣→鳳山縣 <text:s/>(B)淡水廳→</text:span><text:span text:style-name="T341">臺</text:span><text:span text:style-name="T342">灣縣→諸羅縣→鳳山縣<text:s/></text:span><text:span text:style-name="T343"><text:line-break/>(C)淡水廳→彰化縣→鳳山縣→</text:span><text:span text:style-name="T344">臺</text:span><text:span text:style-name="T345">灣縣 <text:s/>(D)淡水廳→彰化縣→嘉義縣→</text:span><text:span text:style-name="T346">臺</text:span><text:span text:style-name="T347">灣縣。</text:span></text:p>
        </text:list-item>
        <text:list-item>
          <text:p text:style-name="P348">在臺南市的一座古蹟內有一幅對聯：「賜國姓家破君亡，永矢孤中，創基業在山窮水盡；復父書辭嚴意正，千秋大節，享俎豆於堯日舜天」。根據你對臺灣歷史的了解，這幅對聯應該是在下列哪一座古蹟中？　</text:p>
        </text:list-item>
      </text:list>
      <text:p text:style-name="P349"><text:span text:style-name="T350"><draw:frame draw:z-index="251666432" draw:style-name="a9" draw:name="圖片 2" text:anchor-type="paragraph" svg:x="6.64861in" svg:y="0.09653in" svg:width="2.02292in" svg:height="2.60069in" style:rel-width="scale" style:rel-height="scale"><draw:image xlink:href="media/image6.jpeg" xlink:type="simple" xlink:show="embed" xlink:actuate="onLoad"/><svg:title/><svg:desc>H012304</svg:desc></draw:frame></text:span><text:span text:style-name="T351">(A)延平郡王祠 (B)孔廟 (C)媽祖廟 (D)關帝廟。</text:span></text:p>
      <text:list text:style-name="LFO1" text:continue-numbering="true">
        <text:list-item>
          <text:p text:style-name="P352">鄭經主政時期，若在今高雄市一帶發生動亂，該由哪一單位負責處理亂事？</text:p>
        </text:list-item>
      </text:list>
      <text:p text:style-name="P353">(A)天興縣 (B)天興州 (C)萬年縣 (D)萬年州。<text:s/></text:p>
      <text:p text:style-name="P354">◎右圖為西元1624～1683年臺灣拓墾的情形。請問：</text:p>
      <text:list text:style-name="LFO1" text:continue-numbering="true">
        <text:list-item>
          <text:p text:style-name="P355">由右圖可知，當時臺灣的屯墾區大致分布在哪一地區？</text:p>
        </text:list-item>
      </text:list>
      <text:p text:style-name="P356">(A)臺南周圍 (B)淡水一帶 (C)東部地區 (D)恆春一帶。</text:p>
      <text:list text:style-name="LFO1" text:continue-numbering="true">
        <text:list-item>
          <text:p text:style-name="P357"><text:span text:style-name="T358">台灣高鐵終點--「左營」，其地名深具歷史意義。「左」代表位置，「營」表示軍隊屯墾區，此一地名可上溯至哪一時期？</text:span></text:p>
        </text:list-item>
      </text:list>
      <text:p text:style-name="P359"><text:span text:style-name="T360">(A)荷據時期 (B)西班牙佔領台灣 (C)鄭氏治臺時期 (D)清領時期。</text:span></text:p>
      <text:p text:style-name="P361">公民科</text:p>
      <text:list text:style-name="LFO1" text:continue-numbering="true">
        <text:list-item>
          <text:p text:style-name="P362"><text:bookmark-start text:name="Q_1092777A498A412D9E9DFD26C4527580"/><text:span text:style-name="T363">下列為</text:span><text:span text:style-name="T364">心如</text:span><text:span text:style-name="T365">和</text:span><text:span text:style-name="T366">建華</text:span><text:span text:style-name="T367">的聊天內容，由對話可知，建華的家庭應是屬於何種家庭型態？</text:span></text:p>
        </text:list-item>
      </text:list>
      <text:p text:style-name="choiceHeader">(<text:span text:style-name="T368">Ａ</text:span>)<text:span text:style-name="T369">兩地家庭</text:span><text:span text:style-name="T370"><text:s/></text:span>(<text:span text:style-name="T371">Ｂ</text:span>)<text:span text:style-name="T372">頂客家庭</text:span><text:span text:style-name="T373"><text:s/></text:span>(<text:span text:style-name="T374">Ｃ</text:span>)<text:span text:style-name="T375">單親家庭　</text:span>(<text:span text:style-name="T376">Ｄ</text:span>)<text:span text:style-name="T377">重組家庭。</text:span></text:p>
      <table:table table:style-name="Table378">
        <table:table-columns>
          <table:table-column table:style-name="TableColumn379"/>
        </table:table-columns>
        <table:table-row table:style-name="TableRow380">
          <table:table-cell table:style-name="TableCell381">
            <text:p text:style-name="P382">心如：你最近看起來心情不錯喔！</text:p>
            <text:p text:style-name="P383">建華：我繼父很關心我，而且經常帶我和我媽出去玩。</text:p>
            <text:p text:style-name="P384">心如：好羨慕唷！</text:p>
          </table:table-cell>
        </table:table-row>
      </table:table>
      <text:list text:style-name="LFO1" text:continue-numbering="true">
        <text:list-item>
          <text:p text:style-name="P385"><text:bookmark-end text:name="Q_1092777A498A412D9E9DFD26C4527580"/>屏東一位陳姓男子與妻子離異後從未扶養過女兒，現在因為要申請社會補助資格不符，竟然告女兒棄養，要求扶養費，但被認為他從沒盡照顧子女責任，判決免除女兒的扶養義務,請問判決的單位是以下哪一個?</text:p>
        </text:list-item>
      </text:list>
      <text:p text:style-name="P386">(Ａ)警察局<text:s/>(Ｂ)行政院<text:s/>(Ｃ)社會局<text:s/>(Ｄ)法院</text:p>
      <text:list text:style-name="LFO1" text:continue-numbering="true">
        <text:list-item>
          <text:p text:style-name="P387"><text:span text:style-name="T388">新婚不久的</text:span><text:span text:style-name="T389">怡雯</text:span><text:span text:style-name="T390">和朋友聚會時，拿著全家的合照向朋友介紹說：「這是我的公婆，這是我丈夫的弟弟，而這是我丈夫的姊姊。」請問：</text:span><text:span text:style-name="T391">怡雯</text:span><text:span text:style-name="T392">所介紹的這些人和怡雯間的親屬關係為下列何者？</text:span></text:p>
        </text:list-item>
      </text:list>
      <text:p text:style-name="P393">(Ａ)血親的配偶　(Ｂ)配偶的血親　(Ｃ)配偶的血親的配偶　(Ｄ)血親的配偶的血親</text:p>
      <text:list text:style-name="LFO1" text:continue-numbering="true">
        <text:list-item>
          <text:p text:style-name="P394"><text:span text:style-name="T395">林權</text:span><text:span text:style-name="T396">的大姨丈和小姨丈彼此間的親屬關係屬於下列哪一種？</text:span></text:p>
        </text:list-item>
      </text:list>
      <text:p text:style-name="P397">(Ａ) 婆媳 (Ｂ)妯娌 <text:s/>(Ｃ)姑嫂 <text:s/>(Ｄ)連襟。</text:p>
      <text:list text:style-name="LFO1" text:continue-numbering="true">
        <text:list-item>
          <text:p text:style-name="P398">不孕的沈姓夫妻想要收養父母因飛機失事雙亡，而又無其他親人的佈佈，沈姓夫妻除了應符合法律所規定的收養條件外，還須經哪一單位的核可，才算完成收養程序？</text:p>
        </text:list-item>
      </text:list>
      <text:p text:style-name="P399">(Ａ)法院　(Ｂ)警察局 <text:s/>(Ｃ)社會局　(Ｄ)戶政事務所。</text:p>
      <text:list text:style-name="LFO1" text:continue-numbering="true">
        <text:list-item>
          <text:p text:style-name="P400"><text:span text:style-name="T401">貞雯</text:span><text:span text:style-name="T402">帶著與前夫所生的小小妹嫁給</text:span><text:span text:style-name="T403">秦號</text:span><text:span text:style-name="T404">，若</text:span><text:span text:style-name="T405">秦號</text:span><text:span text:style-name="T406">未辨理收養小小妹的手續，則依《民法》而言，</text:span><text:span text:style-name="T407">秦號</text:span><text:span text:style-name="T408">與小小妹間的親屬關係為下列何者？</text:span></text:p>
        </text:list-item>
      </text:list>
      <text:p text:style-name="P409">(Ａ)姻親　(Ｂ)直系血親　(Ｃ)旁系血親　(Ｄ)擬制血親。</text:p>
      <text:list text:style-name="LFO1" text:continue-numbering="true">
        <text:list-item>
          <text:p text:style-name="P410"><text:span text:style-name="T411">小琪</text:span><text:span text:style-name="T412">和表妹、阿姨之間，是屬於哪一類的親屬關係？</text:span></text:p>
        </text:list-item>
      </text:list>
      <text:p text:style-name="P413">（甲）旁系血親（乙）直系血親（丙）法定血親（丁）自然血親</text:p>
      <text:p text:style-name="P414">(A)甲乙(B) 乙丁 (C)乙丙(D)甲丁</text:p>
      <text:list text:style-name="LFO1" text:continue-numbering="true">
        <text:list-item>
          <text:p text:style-name="P415"><text:span text:style-name="T416">由於養子</text:span><text:span text:style-name="T417">鐘碩</text:span><text:span text:style-name="T418">將他們夫妻倆趕出家門，陳先生考慮終止他們之間的收養關係,<text:s/></text:span><text:span text:style-name="T419">鐘碩</text:span><text:span text:style-name="T420">和陳先生之間屬於何種親屬關係？</text:span></text:p>
        </text:list-item>
      </text:list>
      <text:p text:style-name="P421">(Ａ)配偶　(Ｂ)姻親　(Ｃ)自然血親　(Ｄ)擬制血親</text:p>
      <text:list text:style-name="LFO1" text:continue-numbering="true">
        <text:list-item>
          <text:p text:style-name="P422"><text:span text:style-name="T423">瑢娟</text:span><text:span text:style-name="T424">原本和爸爸媽媽一家過著幸福快樂的日子，但父親車禍不幸身亡，</text:span><text:span text:style-name="T425">瑢娟</text:span><text:span text:style-name="T426">的媽媽必須辛苦地賺錢養家，但都市居不易,最後不得已帶著九歲的</text:span><text:span text:style-name="T427">瑢娟</text:span><text:span text:style-name="T428">回到鹿谷的外祖母家一起生活。請問：</text:span><text:span text:style-name="T429">瑢娟</text:span><text:span text:style-name="T430">家庭型態變化順序為何？</text:span></text:p>
        </text:list-item>
      </text:list>
      <text:p text:style-name="P431">(A)單親家庭→折衷家庭→繼親家庭<text:s/>(B)核心家庭→隔代家庭→三代家庭</text:p>
      <text:p text:style-name="P432">(C)核心家庭→單親家庭→隔代家庭<text:s/>(D)核心家庭→單親家庭→三代家庭。</text:p>
      <text:p text:style-name="P433"/>
      <text:soft-page-break/>
      <text:list text:style-name="LFO1" text:continue-numbering="true">
        <text:list-item>
          <text:p text:style-name="P434">上國一公民課時，同學們各自報告自己的家庭，請問哪位同學的敘述完全正確？</text:p>
        </text:list-item>
      </text:list>
      <text:p text:style-name="P435"><text:span text:style-name="T436">(A)</text:span><text:span text:style-name="T437">寶強</text:span><text:span text:style-name="T438">：「爸爸媽媽離婚後，繼父視我如己出，是屬於頂客家庭。」</text:span></text:p>
      <text:p text:style-name="P439"><text:span text:style-name="T440">(B)</text:span><text:span text:style-name="T441">妙麗</text:span><text:span text:style-name="T442">：「我和四個兄弟姊妹都與爸媽同住，總共七個人，是屬於核心家庭。」。</text:span></text:p>
      <text:p text:style-name="P443"><text:span text:style-name="T444">(C)</text:span><text:span text:style-name="T445">能靜</text:span><text:span text:style-name="T446">：「爸媽都在外工作，現在我和祖父母一起生活，是屬於重組家庭。」</text:span></text:p>
      <text:p text:style-name="P447"><text:span text:style-name="T448">(D)</text:span><text:span text:style-name="T449">徐征</text:span><text:span text:style-name="T450">：「我和媽媽住在高雄，爸爸則因為工作而住上海，是屬於單親家庭。」</text:span></text:p>
      <text:list text:style-name="LFO1" text:continue-numbering="true">
        <text:list-item>
          <text:p text:style-name="P451">夫妻之間常因擠牙膏從底部擠還是隨便擠等家庭小事，吵得不可開交甚至發生衝突，進而到鬧離婚的情形。請問：這是屬於哪一類型的家庭衝突？</text:p>
        </text:list-item>
      </text:list>
      <text:p text:style-name="P452">(A)家務分工的衝突(B)生活習慣的衝突(C)經濟的衝突(D)感情的衝突。</text:p>
      <text:list text:style-name="LFO1" text:continue-numbering="true">
        <text:list-item>
          <text:p text:style-name="P453">我國內政部表示，臺灣人口結構高齡化狀況嚴重影響社會經濟發展，因此政府持續積極推動多項具體措施，加強對弱勢老人的經濟安全保障，打造友善高齡社會。下列何項政策屬之？</text:p>
        </text:list-item>
      </text:list>
      <text:p text:style-name="P454">(A) 提供全薪育嬰假 (B)推動長期照顧服務<text:s/><text:s/>(C)<text:s/>開辦新移民生活適應班(D)<text:s/>幼兒托育費用補助</text:p>
      <text:list text:style-name="LFO1" text:continue-numbering="true">
        <text:list-item>
          <text:p text:style-name="P455"><text:span text:style-name="T456">李世民</text:span><text:span text:style-name="T457">經常對子女施予暴力，(甲)單位可以依(乙)法限制或禁止</text:span><text:span text:style-name="T458">李世民</text:span><text:span text:style-name="T459">行使親權。他的子女可透過政府相關管道，保護自己或家人，更可依(丙)法向(丁)單位聲請保護令。請問：上述提及的(甲)、(乙)、(丙)及(丁)分別為何？</text:span></text:p>
        </text:list-item>
      </text:list>
      <text:p text:style-name="P460">(A)法院、《民法》、《家庭暴力防治法》、法院<text:s text:c="3"/>(B)警察局、《家庭暴力防治法》、《民法》、法院</text:p>
      <text:p text:style-name="P461">(C)法院、《家庭暴力防治法》、《民法》、社會局<text:s/>(D)社會局、《民法》、《家庭暴力防治法》、法院。</text:p>
      <text:list text:style-name="LFO1" text:continue-numbering="true">
        <text:list-item>
          <text:p text:style-name="P462">臺灣目前家庭狀況的敘述，何者正確？</text:p>
        </text:list-item>
      </text:list>
      <text:p text:style-name="P463">(甲) 以大家庭為主要型態 (乙) 家庭的成員逐漸減少(丙) 離婚率有提高的情況 (丁) 單親家庭數量減少</text:p>
      <text:p text:style-name="P464">(Ａ)甲乙　(Ｂ)丙丁　(Ｃ)乙丙　(Ｄ)甲丁。</text:p>
      <text:list text:style-name="LFO1" text:continue-numbering="true">
        <text:list-item>
          <text:p text:style-name="P465"><text:span text:style-name="T466">敬騰</text:span><text:span text:style-name="T467">聽</text:span><text:span text:style-name="T468">到樓上鄰居常常毆打小孩，還伴隨著摔東西的聲音，固定每天都會上演好幾次。如果你是</text:span><text:span text:style-name="T469">敬騰</text:span><text:span text:style-name="T470">，本著道德勇氣，下列哪一種做法最好？　</text:span></text:p>
        </text:list-item>
      </text:list>
      <text:p text:style-name="P471">(Ａ)撥打113專線檢舉 <text:s text:c="2"/>(B)向鄰居抱怨　 <text:s/>(Ｃ)在自己家中裝隔音牆　 <text:s/>(Ｄ)直接上樓抗議太吵。</text:p>
      <text:list text:style-name="LFO1" text:continue-numbering="true">
        <text:list-item>
          <text:p text:style-name="P472"><text:span text:style-name="T473">某天晚上，媽媽叫</text:span><text:span text:style-name="T474">技安</text:span><text:span text:style-name="T475">去倒垃圾，但</text:span><text:span text:style-name="T476">技安</text:span><text:span text:style-name="T477">正在看電視，因此很生氣的說：「為什麼你們總是只會叫我去倒垃圾，從來不叫妹妹去倒呢？」請問：上述是屬於何種家庭衝突的類型？<text:s/></text:span></text:p>
        </text:list-item>
      </text:list>
      <text:p text:style-name="P478"><text:span text:style-name="T479">(Ａ)使用金錢的衝突　(Ｂ)時間分配的衝突　(Ｃ)家務分工的衝突　(Ｄ)生活習慣和態度的衝突。</text:span><text:span text:style-name="T480"><text:line-break/></text:span></text:p>
      <text:soft-page-break/>
      <text:p text:style-name="P481">105-1-2<text:s/>七年級社會科―解答</text:p>
      <text:p text:style-name="P490">01-10 <text:s text:c="2"/>DCBCA <text:s text:c="2"/>BAABA</text:p>
      <text:p text:style-name="P491">11-20 <text:s text:c="2"/>CDDDD <text:s text:c="2"/>BCDDC</text:p>
      <text:p text:style-name="P492">21-30 <text:s text:c="2"/>BBBAB <text:s text:c="2"/>CCADD</text:p>
      <text:p text:style-name="P493"><text:span text:style-name="T494">31-40 <text:s text:c="2"/>ADAC</text:span><text:span text:style-name="T495">D <text:s text:c="2"/>DBDAA</text:span></text:p>
      <text:p text:style-name="內文"><text:span text:style-name="T496">41-50 <text:s text:c="2"/></text:span><text:span text:style-name="T497">DDDBB <text:s text:c="2"/>BACAC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unnamed1" style:display-name="unnamed1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choiceHeader" style:display-name="choiceHeader" style:family="paragraph" style:parent-style-name="內文" style:auto-update="true">
      <style:paragraph-properties style:snap-to-layout-grid="false" fo:line-height="0.2777in" fo:margin-left="0.2513in" fo:text-indent="0.1298in">
        <style:tab-stops/>
      </style:paragraph-properties>
      <style:text-properties style:font-name="標楷體" style:font-name-asian="標楷體" style:font-name-complex="Arial" style:font-weight-complex="bold" style:letter-kerning="false" style:font-size-complex="13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482" style:parent-style-name="頁尾" style:family="paragraph">
      <style:paragraph-properties fo:text-align="center"/>
    </style:style>
    <style:style style:name="T483" style:parent-style-name="預設段落字型" style:family="text">
      <style:text-properties style:language-asian="zh" style:country-asian="TW"/>
    </style:style>
    <style:style style:name="T484" style:parent-style-name="預設段落字型" style:family="text">
      <style:text-properties fo:language="zh" fo:country="TW" style:language-asian="zh" style:country-asian="TW"/>
    </style:style>
    <style:style style:name="T485" style:parent-style-name="預設段落字型" style:family="text">
      <style:text-properties style:language-asian="zh" style:country-asian="TW"/>
    </style:style>
    <style:style style:name="T486" style:parent-style-name="預設段落字型" style:family="text">
      <style:text-properties style:font-name="新細明體" style:language-asian="zh" style:country-asian="TW"/>
    </style:style>
    <style:style style:name="T487" style:parent-style-name="預設段落字型" style:family="text">
      <style:text-properties style:language-asian="zh" style:country-asian="TW"/>
    </style:style>
    <style:style style:name="T488" style:parent-style-name="預設段落字型" style:family="text">
      <style:text-properties style:language-asian="zh" style:country-asian="TW"/>
    </style:style>
    <style:style style:name="T489" style:parent-style-name="預設段落字型" style:family="text">
      <style:text-properties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，</text:span><text:span text:style-name="T7">共</text:span><text:span text:style-name="T8">4</text:span><text:span text:style-name="T9">頁</text:span></text:p>
      </style:footer>
    </style:master-page>
    <style:master-page style:name="MP1" style:page-layout-name="PL1">
      <style:footer>
        <text:p text:style-name="P482"><text:span text:style-name="T483">第</text:span><text:span text:style-name="T484"><text:page-number text:fixed="false">1</text:page-number></text:span><text:span text:style-name="T485">頁</text:span><text:span text:style-name="T486">，</text:span><text:span text:style-name="T487">共</text:span><text:span text:style-name="T488">4</text:span><text:span text:style-name="T489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37:00Z</meta:creation-date>
    <dc:date>2026-02-04T11:37:00Z</dc:date>
    <meta:template xlink:href="Normal" xlink:type="simple"/>
    <meta:editing-cycles>2</meta:editing-cycles>
    <meta:editing-duration>PT60S</meta:editing-duration>
    <meta:document-statistic meta:page-count="5" meta:paragraph-count="11" meta:word-count="831" meta:character-count="5562" meta:row-count="39" meta:non-whitespace-character-count="4742"/>
  </office:meta>
</office:document-meta>
</file>