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．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8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．" style:num-format="１, ２, ３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style:line-height-at-least="0.3055in"/>
      <style:text-properties style:font-name="標楷體" style:font-name-asian="標楷體"/>
    </style:style>
    <style:style style:name="P21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2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3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4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5" style:parent-style-name="清單段落" style:list-style-name="LFO4" style:family="paragraph">
      <style:paragraph-properties style:line-height-at-least="0.3055in" fo:margin-left="0.3333in" fo:margin-right="0.175in">
        <style:tab-stops/>
      </style:paragraph-properties>
      <style:text-properties style:font-name="標楷體" style:font-name-asian="標楷體" style:font-size-complex="12pt"/>
    </style:style>
    <style:style style:name="P26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7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8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29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0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1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2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3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4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5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6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7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8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39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0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1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2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3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4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5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6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7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8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49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50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family="paragraph">
      <style:paragraph-properties style:line-height-at-least="0.3055in"/>
      <style:text-properties style:font-name="標楷體" style:font-name-asian="標楷體" style:font-size-complex="12pt"/>
    </style:style>
    <style:style style:name="P52" style:parent-style-name="內文" style:family="paragraph">
      <style:paragraph-properties style:punctuation-wrap="simple" style:text-autospace="none" fo:margin-left="0.6666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line-height-at-least="0.3055in"/>
      <style:text-properties style:font-name="標楷體" style:font-name-asian="標楷體"/>
    </style:style>
    <style:style style:name="P62" style:parent-style-name="清單段落" style:list-style-name="LFO4" style:family="paragraph">
      <style:paragraph-properties style:line-height-at-least="0.3055in" fo:margin-left="0.3333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letter-kerning="false" style:font-size-complex="12pt"/>
    </style:style>
    <style:style style:name="P65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letter-kerning="false" style:font-size-complex="12pt"/>
    </style:style>
    <style:style style:name="P66" style:parent-style-name="清單段落" style:list-style-name="LFO4" style:family="paragraph">
      <style:paragraph-properties style:line-height-at-least="0.3055in" fo:margin-left="0.333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letter-kerning="false" style:font-size-complex="12pt"/>
    </style:style>
    <style:style style:name="T68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letter-kerning="false" style:font-size-complex="12pt"/>
    </style:style>
    <style:style style:name="P70" style:parent-style-name="清單段落" style:family="paragraph">
      <style:paragraph-properties fo:text-align="start" style:line-height-at-least="0.3055in" fo:margin-left="0.3333in" fo:margin-right="-0.0201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letter-spacing="-0.0138in" style:letter-kerning="false" style:font-size-complex="12pt"/>
    </style:style>
    <style:style style:name="P72" style:parent-style-name="清單段落" style:list-style-name="LFO4" style:family="paragraph">
      <style:paragraph-properties fo:margin-top="0.075in" style:line-height-at-least="0.3055in" fo:margin-left="0.3347in" fo:text-indent="-0.3347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P74" style:parent-style-name="內文" style:family="paragraph">
      <style:paragraph-properties fo:line-height="0.3055in"/>
    </style:style>
    <style:style style:name="T75" style:parent-style-name="預設段落字型" style:family="text">
      <style:text-properties style:font-name="標楷體" style:font-name-asian="標楷體" style:font-size-complex="14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style:punctuation-wrap="simple" style:text-autospace="none" style:snap-to-layout-grid="false" fo:text-align="justify" style:line-height-at-least="0.3055in" fo:margin-left="0.2902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style:punctuation-wrap="simple" style:text-autospace="none" style:snap-to-layout-grid="false" fo:text-align="start" style:line-height-at-least="0.3055in" fo:margin-left="0.2902in">
        <style:tab-stops/>
      </style:paragraph-properties>
      <style:text-properties style:font-name="標楷體" style:font-name-asian="標楷體" fo:letter-spacing="-0.0138in" style:font-size-complex="12pt"/>
    </style:style>
    <style:style style:name="P79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0" style:parent-style-name="清單段落" style:list-style-name="LFO4" style:family="paragraph">
      <style:paragraph-properties fo:margin-top="0.075in"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81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2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3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4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5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6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7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8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89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0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1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2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3" style:parent-style-name="清單段落" style:family="paragraph">
      <style:paragraph-properties style:punctuation-wrap="simple" style:text-autospace="none" style:snap-to-layout-grid="false" fo:text-align="justify"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4" style:parent-style-name="清單段落" style:family="paragraph">
      <style:paragraph-properties style:punctuation-wrap="simple" style:text-autospace="none" style:snap-to-layout-grid="false" fo:text-align="justify"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5" style:parent-style-name="清單段落" style:family="paragraph">
      <style:paragraph-properties style:punctuation-wrap="simple" style:text-autospace="none" style:snap-to-layout-grid="false" fo:text-align="justify"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6" style:parent-style-name="清單段落" style:family="paragraph">
      <style:paragraph-properties style:punctuation-wrap="simple" style:text-autospace="none" style:snap-to-layout-grid="false" fo:text-align="justify"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7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98" style:parent-style-name="清單段落" style:family="paragraph">
      <style:paragraph-properties fo:text-align="start" style:line-height-at-least="0.3055in" fo:margin-left="0.3333in">
        <style:tab-stops/>
      </style:paragraph-properties>
      <style:text-properties style:font-name="標楷體" style:font-name-asian="標楷體" fo:letter-spacing="-0.0138in" style:font-size-complex="12pt"/>
    </style:style>
    <style:style style:name="P99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00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01" style:parent-style-name="清單段落" style:list-style-name="LFO4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02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03" style:parent-style-name="清單段落" style:list-style-name="LFO4" style:family="paragraph">
      <style:paragraph-properties style:line-height-at-least="0.3055in" fo:margin-left="0.3333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P105" style:parent-style-name="內文" style:family="paragraph">
      <style:paragraph-properties style:snap-to-layout-grid="false" fo:line-height="0.1666in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0" style:parent-style-name="內文" style:family="paragraph">
      <style:text-properties fo:font-size="10pt" style:font-size-asian="10pt" style:font-size-complex="10pt"/>
    </style:style>
    <style:style style:name="P111" style:parent-style-name="內文" style:family="paragraph">
      <style:paragraph-properties style:snap-to-layout-grid="false" fo:line-height="0.1666in"/>
      <style:text-properties style:font-name="標楷體" style:font-name-asian="標楷體" fo:font-size="10pt" style:font-size-asian="10pt" style:font-size-complex="10pt"/>
    </style:style>
    <style:style style:name="P112" style:parent-style-name="內文" style:family="paragraph">
      <style:paragraph-properties style:snap-to-layout-grid="false" fo:line-height="0.1666in"/>
      <style:text-properties style:font-name="標楷體"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P114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15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16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17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18" style:parent-style-name="清單段落" style:list-style-name="LFO4" style:family="paragraph">
      <style:paragraph-properties style:line-height-at-least="0.3055in" fo:margin-left="0.3333in" fo:margin-right="3.818in">
        <style:tab-stops/>
      </style:paragraph-properties>
      <style:text-properties style:font-name="標楷體" style:font-name-asian="標楷體" style:font-size-complex="12pt"/>
    </style:style>
    <style:style style:name="P119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20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21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22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23" style:parent-style-name="清單段落" style:list-style-name="LFO4" style:family="paragraph">
      <style:paragraph-properties style:line-height-at-least="0.3055in" fo:margin-left="0.3333in" fo:margin-right="-0.0201in">
        <style:tab-stops/>
      </style:paragraph-properties>
      <style:text-properties style:font-name="標楷體" style:font-name-asian="標楷體" style:font-size-complex="12pt"/>
    </style:style>
    <style:style style:name="P124" style:parent-style-name="清單段落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style:font-size-complex="12pt"/>
    </style:style>
    <style:style style:name="P125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內文" style:family="paragraph">
      <style:paragraph-properties style:snap-to-layout-grid="false" fo:margin-bottom="0.0625in" fo:line-height="0.3055in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P130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31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32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33" style:parent-style-name="內文" style:family="paragraph">
      <style:paragraph-properties style:line-height-at-least="0.3055in"/>
      <style:text-properties style:font-name="標楷體" style:font-name-asian="標楷體"/>
    </style:style>
    <style:style style:name="P134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35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36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37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38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39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0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1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42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3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44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5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6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47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8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49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50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51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52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53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54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55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56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57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58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59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0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61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2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63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4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5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6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7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68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69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70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71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72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73" style:parent-style-name="清單段落" style:list-style-name="LFO4" style:family="paragraph">
      <style:paragraph-properties style:line-height-at-least="0.3055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174" style:parent-style-name="清單段落" style:family="paragraph">
      <style:paragraph-properties style:line-height-at-least="0.3055in" fo:margin-left="0.3347in">
        <style:tab-stops/>
      </style:paragraph-properties>
      <style:text-properties style:font-name="標楷體" style:font-name-asian="標楷體" style:font-size-complex="12pt"/>
    </style:style>
    <style:style style:name="P175" style:parent-style-name="內文" style:family="paragraph">
      <style:text-properties style:font-name="標楷體" style:font-name-asian="標楷體" style:font-size-complex="12pt"/>
    </style:style>
    <style:style style:name="P176" style:parent-style-name="內文" style:family="paragraph">
      <style:text-properties style:font-name="標楷體" style:font-name-asian="標楷體" style:font-size-complex="12pt"/>
    </style:style>
    <style:style style:name="P177" style:parent-style-name="內文" style:family="paragraph">
      <style:text-properties style:font-name="標楷體" style:font-name-asian="標楷體" style:font-size-complex="12pt"/>
    </style:style>
    <style:style style:name="P178" style:parent-style-name="內文" style:family="paragraph">
      <style:text-properties style:font-name="標楷體" style:font-name-asian="標楷體" style:font-size-complex="12pt"/>
    </style:style>
    <style:style style:name="P179" style:parent-style-name="內文" style:family="paragraph">
      <style:text-properties style:font-name="標楷體" style:font-name-asian="標楷體" style:font-size-complex="12pt"/>
    </style:style>
    <style:style style:name="P180" style:parent-style-name="內文" style:family="paragraph">
      <style:text-properties style:font-name="標楷體" style:font-name-asian="標楷體" style:font-size-complex="12pt"/>
    </style:style>
    <style:style style:name="P181" style:parent-style-name="內文" style:family="paragraph">
      <style:text-properties style:font-name="標楷體" style:font-name-asian="標楷體" style:font-size-complex="12pt"/>
    </style:style>
    <style:style style:name="P182" style:parent-style-name="內文" style:family="paragraph">
      <style:text-properties style:font-name="標楷體" style:font-name-asian="標楷體" style:font-size-complex="12pt"/>
    </style:style>
    <style:style style:name="P183" style:parent-style-name="內文" style:family="paragraph">
      <style:text-properties style:font-name="標楷體" style:font-name-asian="標楷體" style:font-size-complex="12pt"/>
    </style:style>
    <style:style style:name="P184" style:parent-style-name="內文" style:family="paragraph">
      <style:text-properties style:font-name="標楷體" style:font-name-asian="標楷體" style:font-size-complex="12pt"/>
    </style:style>
    <style:style style:name="P185" style:parent-style-name="內文" style:family="paragraph">
      <style:text-properties style:font-name="標楷體" style:font-name-asian="標楷體" style:font-size-complex="12pt"/>
    </style:style>
    <style:style style:name="P186" style:parent-style-name="內文" style:family="paragraph">
      <style:text-properties style:font-name="標楷體" style:font-name-asian="標楷體" fo:font-size="16pt" style:font-size-asian="16pt"/>
    </style:style>
    <style:style style:name="P187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188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189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190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T191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P192" style:parent-style-name="內文" style:family="paragraph">
      <style:paragraph-properties fo:widows="2" fo:orphans="2"/>
    </style:style>
    <style:style style:family="graphic" style:name="a6" style:parent-style-name="Graphics">
      <style:graphic-properties fo:border="none" fo:background-color="transparent" fo:clip="rect(0in, 0in, 0in, 0in)" draw:luminance="0%" draw:contrast="-18%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>
      <style:graphic-properties fo:wrap-option="wrap" fo:padding-top="0.03937in" fo:padding-bottom="0.03937in" fo:padding-left="0.03937in" fo:padding-right="0.03937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9">
      <style:graphic-properties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non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6學年度第二學期第一次定期評量<text:s/>社會科<text:s/>試題卷</text:p>
      <text:p text:style-name="P10"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八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【地理】</text:p>
      <text:list text:style-name="LFO4" text:continue-numbering="true">
        <text:list-item>
          <text:p text:style-name="P21">中國南部地區包含華中與華南，請問：華中與華南地區分屬於哪兩個流域？</text:p>
        </text:list-item>
      </text:list>
      <text:p text:style-name="P22">（Ａ）長江、珠江（Ｂ）長江、黃河（Ｃ）長江、海河（Ｄ）黃河、珠江。</text:p>
      <text:list text:style-name="LFO4" text:continue-numbering="true">
        <text:list-item>
          <text:p text:style-name="P23">大慶、勝利為中國北部重要的礦區，依原料區位判斷，下列哪一工業最適合於上述二地設廠？</text:p>
        </text:list-item>
      </text:list>
      <text:p text:style-name="P24">（Ａ）石化工業（Ｂ）鋼鐵工業（Ｃ）造船工業（Ｄ）紡織工業。</text:p>
      <text:list text:style-name="LFO4" text:continue-numbering="true">
        <text:list-item>
          <text:p text:style-name="P25">廣西壯族自治區風景秀麗，觀光資源豐富，桂林、陽朔一帶的灕江兩岸有「山水甲天下」之譽。上文所述「山」的特色，最可能是何種原因所形成的？（Ａ）冰蝕作用（Ｂ）火山作用（Ｃ）風蝕作用（Ｄ）溶蝕作用。</text:p>
        </text:list-item>
        <text:list-item>
          <text:p text:style-name="P26">中國北部地區哪一個城市位於松花江畔，市區擁有許多俄式風情的建築，每年舉辦的冰雪節，吸引許多觀光客？</text:p>
        </text:list-item>
      </text:list>
      <text:p text:style-name="P27">（Ａ）哈爾濱（Ｂ）大連（Ｃ）瀋陽（Ｄ）天津。</text:p>
      <text:list text:style-name="LFO4" text:continue-numbering="true">
        <text:list-item>
          <text:p text:style-name="P28">上海、武漢、重慶是中國南部地區著名的大城市，這三個城市的興起與發展的共同因素為何？</text:p>
        </text:list-item>
      </text:list>
      <text:p text:style-name="P29">（Ａ）夏涼冬暖的氣候環境（Ｂ）均屬地勢低平的沿海平原（Ｃ）優質且藏量多的礦產（Ｄ）擁有便利的長江水運。</text:p>
      <text:list text:style-name="LFO4" text:continue-numbering="true">
        <text:list-item>
          <text:p text:style-name="P30">黃河流域的整治計畫中，黃河下游的治理應以何者為主？</text:p>
        </text:list-item>
      </text:list>
      <text:p text:style-name="P31">（Ａ）增加水力發電（Ｂ）強化水土保持（Ｃ）修築水庫工程（Ｄ）實施固堤分洪。</text:p>
      <text:list text:style-name="LFO4" text:continue-numbering="true">
        <text:list-item>
          <text:p text:style-name="P32">長江中、下游的湖泊因長期泥沙淤積、圍湖造田等因素，造成湖面大幅縮小，對長江最大的影響為何？</text:p>
        </text:list-item>
      </text:list>
      <text:p text:style-name="P33">（Ａ）水患增加（Ｂ）河道變直（Ｃ）河床低降（Ｄ）魚蝦資源變多。</text:p>
      <text:list text:style-name="LFO4" text:continue-numbering="true">
        <text:list-item>
          <text:p text:style-name="P34">東北地區的三江平原，由昔日的「北大荒」變成今日「北大倉」，造成這個結果的主要因素為何？</text:p>
        </text:list-item>
      </text:list>
      <text:p text:style-name="P35">（Ａ）大規模機械化耕作（Ｂ）排水設施的興修（Ｃ）大批移民開墾（Ｄ）農作物品種改良。</text:p>
      <text:list text:style-name="LFO4" text:continue-numbering="true">
        <text:list-item>
          <text:p text:style-name="P36">何地位於珠江口東側，早期曾被英國殖民，因港口條件優越，且位於世界主要航線上，成為世界著名的轉口港？</text:p>
        </text:list-item>
      </text:list>
      <text:p text:style-name="P37">（Ａ）香港（Ｂ）大連（Ｃ）上海（Ｄ）廣州。</text:p>
      <text:list text:style-name="LFO4" text:continue-numbering="true">
        <text:list-item>
          <text:p text:style-name="P38">「中關村」聚集了數千家科技公司，有「中國矽谷」之稱。請問：「中關村」位於哪一行政區的範圍內？</text:p>
        </text:list-item>
      </text:list>
      <text:p text:style-name="P39">（Ａ）北京（Ｂ）西安（Ｃ）大連（Ｄ）瀋陽。</text:p>
      <text:list text:style-name="LFO4" text:continue-numbering="true">
        <text:list-item>
          <text:p text:style-name="P40">下列哪一諺語最適合用來描述「海南島」的景觀？</text:p>
        </text:list-item>
      </text:list>
      <text:p text:style-name="P41">（Ａ）中國夏威夷（Ｂ）蜀犬吠日（Ｃ）江作青羅帶，山如碧玉簪（Ｄ）一山有四季，十里不同天。</text:p>
      <text:list text:style-name="LFO4" text:continue-numbering="true">
        <text:list-item>
          <text:p text:style-name="P42">中國利用大運河進行「南水北調」的工程，主要是為了解決何處的缺水問題？</text:p>
        </text:list-item>
      </text:list>
      <text:p text:style-name="P43">（Ａ）長江三角洲（Ｂ）內蒙古高原（Ｃ）東北平原（Ｄ）華北平原。</text:p>
      <text:list text:style-name="LFO4" text:continue-numbering="true">
        <text:list-item>
          <text:p text:style-name="P44">若將長江流域的盆地及平原從上游到下游的排列，正確順序為何？甲、兩湖盆地；乙、四川盆地；丙、鄱陽盆地；丁、長江三角洲（Ａ）甲乙丙丁（Ｂ）乙甲丙丁（Ｃ）乙丙丁甲（Ｄ）丙甲乙丁。</text:p>
        </text:list-item>
        <text:list-item>
          <text:p text:style-name="P45">小珍對於中國的古蹟興趣濃厚，去年暑假不但探訪絲路起點，還參觀了兵馬俑遺址。請問：她探訪的是下列哪一個城市？（Ａ）西安（Ｂ）北京（Ｃ）瀋陽（Ｄ）哈爾濱。</text:p>
        </text:list-item>
        <text:list-item>
          <text:p text:style-name="P46">小美來到雲南省昆明，發現昆明地區緯度和台北相近，但昆明的夏季氣溫卻比台北為低，最主要的影響因素為何？</text:p>
        </text:list-item>
      </text:list>
      <text:p text:style-name="P47">（Ａ）地形崎嶇（Ｂ）面積大（Ｃ）距海較近（Ｄ）地勢高。</text:p>
      <text:list text:style-name="LFO4" text:continue-numbering="true">
        <text:list-item>
          <text:p text:style-name="P48">位於珠江口西側的澳門，目前以哪些產業為主？</text:p>
        </text:list-item>
      </text:list>
      <text:p text:style-name="P49">（Ａ）博奕業、旅遊業（Ｂ）重工業、加工出口業（Ｃ）重工業、旅遊業（Ｄ）博奕業、加工出口業。</text:p>
      <text:list text:style-name="LFO4" text:continue-numbering="true">
        <text:list-item>
          <text:p text:style-name="P50">珠江上游水流湍急，富水力；中下游水量豐穩，適合航運灌溉。其水系為下列何種？ (Ａ)a(Ｂ)b(Ｃ)c(Ｄ)d。</text:p>
        </text:list-item>
      </text:list>
      <text:p text:style-name="P51"><text:s text:c="13"/><text:s/><text:s text:c="2"/>a <text:s text:c="12"/>b <text:s text:c="8"/><text:s text:c="2"/><text:s text:c="4"/>c <text:s text:c="6"/><text:s/><text:s text:c="5"/>d</text:p>
      <text:p text:style-name="P52"><text:span text:style-name="T53"><text:s/></text:span><text:span text:style-name="T54"><draw:frame draw:style-name="a1" draw:name="圖片 20" text:anchor-type="as-char" svg:x="0in" svg:y="0in" svg:width="1.08333in" svg:height="0.85417in" style:rel-width="scale" style:rel-height="scale"><draw:image xlink:href="media/image1.png" xlink:type="simple" xlink:show="embed" xlink:actuate="onLoad"/><svg:title/><svg:desc>1-1-4-A 拷貝</svg:desc></draw:frame></text:span><text:span text:style-name="T55"><text:s text:c="2"/></text:span><text:span text:style-name="T56"><draw:frame draw:style-name="a2" draw:name="圖片 19" text:anchor-type="as-char" svg:x="0in" svg:y="0in" svg:width="1.08333in" svg:height="0.85417in" style:rel-width="scale" style:rel-height="scale"><draw:image xlink:href="media/image2.png" xlink:type="simple" xlink:show="embed" xlink:actuate="onLoad"/><svg:title/><svg:desc>1-1-4-B 拷貝</svg:desc></draw:frame></text:span><text:span text:style-name="T57"><text:s text:c="2"/></text:span><text:span text:style-name="T58"><draw:frame draw:style-name="a3" draw:name="圖片 18" text:anchor-type="as-char" svg:x="0in" svg:y="0in" svg:width="1.08333in" svg:height="0.85417in" style:rel-width="scale" style:rel-height="scale"><draw:image xlink:href="media/image3.png" xlink:type="simple" xlink:show="embed" xlink:actuate="onLoad"/><svg:title/><svg:desc>1-1-4-C 拷貝</svg:desc></draw:frame></text:span><text:span text:style-name="T59"><text:s text:c="2"/></text:span><text:span text:style-name="T60"><draw:frame draw:style-name="a4" draw:name="圖片 17" text:anchor-type="as-char" svg:x="0in" svg:y="0in" svg:width="1.09852in" svg:height="0.86614in" style:rel-width="scale" style:rel-height="scale"><draw:image xlink:href="media/image4.png" xlink:type="simple" xlink:show="embed" xlink:actuate="onLoad"/><svg:title/><svg:desc>1-1-4-D 拷貝</svg:desc></draw:frame></text:span></text:p>
      <text:soft-page-break/>
      <text:p text:style-name="P61">【歷史】</text:p>
      <text:list text:style-name="LFO4" text:continue-numbering="true">
        <text:list-item>
          <text:p text:style-name="P62"><text:span text:style-name="T63">下列中國歷代重要內亂，哪些是宗室內亂？</text:span><text:span text:style-name="T64">甲：管蔡之亂、乙：黃巾之亂、丙：八王之亂、丁：安史之亂、戊：黃巢之亂、己：靖難之變、庚：流寇之亂、辛：三藩之亂、壬：太平天國之亂</text:span></text:p>
        </text:list-item>
      </text:list>
      <text:p text:style-name="P65">（A）甲丙辛 （B）甲丙己 （C）甲己辛（D）甲丙己辛。<text:s/></text:p>
      <text:list text:style-name="LFO4" text:continue-numbering="true">
        <text:list-item>
          <text:p text:style-name="P66"><text:span text:style-name="T67">清朝中期以後，由於內憂外患不斷，使得國家充滿危機，其中「太平天國」讓富庶的長江中下游地區受到破壞，嚴重打擊清朝的財政。請問：下列何者並</text:span><text:span text:style-name="T68">非</text:span><text:span text:style-name="T69">引起太平天國動亂的原因？</text:span></text:p>
        </text:list-item>
      </text:list>
      <text:p text:style-name="P70"><text:span text:style-name="T71">（A）吏治敗壞（B）人口激增，耕地不足（C）鴉片戰爭失敗，賠款使得人民負擔更重（D）官吏勤政愛民，卻不得支持。</text:span></text:p>
      <text:list text:style-name="LFO4" text:continue-numbering="true">
        <text:list-item>
          <text:p text:style-name="P72"><text:span text:style-name="T73"><draw:frame draw:z-index="251667456" draw:id="id1" draw:style-name="a5" draw:name="文字方塊 11" text:anchor-type="paragraph" svg:x="0.31528in" svg:y="0.40903in" svg:width="8.59375in" svg:height="0.46875in" style:rel-width="scale" style:rel-height="scale"><draw:text-box><text:p text:style-name="P74"><text:span text:style-name="T75">戰後，所簽訂的（甲）條約內容，除割讓（乙）給英國外，又增開（丙）為通商口岸。</text:span></text:p></draw:text-box><svg:title/><svg:desc/></draw:frame></text:span><text:span text:style-name="T76">湧惠看到一段關於「英法聯軍」的歷史描述：</text:span></text:p>
        </text:list-item>
      </text:list>
      <text:p text:style-name="P77">請問：這段歷史敘述中的甲、乙所指為何？</text:p>
      <text:p text:style-name="P78">（A）甲—北京條約；乙—九龍司 （B）甲—天津條約；乙—香港 （C）甲—北京條約；乙—香港 （D）甲—南京條約；乙—香港。</text:p>
      <text:list text:style-name="LFO4" text:continue-numbering="true">
        <text:list-item>
          <text:p text:style-name="P79">承上題，文中所描述的丙所指的港口是？（A）天津 （B）上海 （C）廣州（D）廈門。</text:p>
        </text:list-item>
        <text:list-item>
          <text:p text:style-name="P80">對於中法戰爭很感興趣的海晏，想去參訪這場戰爭波及的地點，她【不】應該前往下列何處？</text:p>
        </text:list-item>
      </text:list>
      <text:p text:style-name="P81">（A）中國大陸（B）台灣 （C）越南 （D）朝鮮半島。</text:p>
      <text:list text:style-name="LFO4" text:continue-numbering="true">
        <text:list-item>
          <text:p text:style-name="P82">2009年2月24日在法國舉行圓明園的十二生肖獸首拍賣會。請問這些圓明園獸首出自何地？ <text:s/></text:p>
        </text:list-item>
      </text:list>
      <text:p text:style-name="P83">(A)南京　(B)上海　(C) 廣州　(D) 北京。</text:p>
      <text:list text:style-name="LFO4" text:continue-numbering="true">
        <text:list-item>
          <text:p text:style-name="P84">家家在書中看到有一段話描述著：「雙方爆發戰爭，清朝戰敗，並且賠款、增開通商口岸、外人可至內地遊歷傳教。」請問：這是指何條約？</text:p>
        </text:list-item>
      </text:list>
      <text:p text:style-name="P85">（A）南京條約（B）中英法天津條約（C）中英法北京條約（D）馬關條約。</text:p>
      <text:list text:style-name="LFO4" text:continue-numbering="true">
        <text:list-item>
          <text:p text:style-name="P86">瑞軒與信夫兩人都是太平天國的士兵。下列何項【不】可能出現在他們的對話中？</text:p>
        </text:list-item>
      </text:list>
      <text:p text:style-name="P87">（A）曾國藩的湘軍實在太厲害了（B）感謝天王，讓我們擁有私人土地耕種</text:p>
      <text:p text:style-name="P88">（C）由於內鬨，我們元氣大傷<text:s text:c="2"/>（D）四處破壞寺廟與神像，似乎不太妥當。</text:p>
      <text:list text:style-name="LFO4" text:continue-numbering="true">
        <text:list-item>
          <text:p text:style-name="P89">1840的中英之戰，中國稱為「鴉片戰爭」，英國稱為「貿易（通商）戰爭」(Trade War)。請問下面選項中的敘述，何者【錯誤】？ <text:s/></text:p>
        </text:list-item>
      </text:list>
      <text:p text:style-name="P90">(A)因鴉片危害國民生計，中國要阻止進口　<text:s text:c="18"/>(B)英國需要以武力解決通商問題　</text:p>
      <text:p text:style-name="P91">(C)英國之前曾遣使來華溝通貿易問題，卻因禮儀問題不歡而散　(D)除鴉片問題以外，通商限制不大。</text:p>
      <text:list text:style-name="LFO4" text:continue-numbering="true">
        <text:list-item>
          <text:p text:style-name="P92">若琪與姿妤正在討論清朝外國傳教士來華傳教問題。</text:p>
        </text:list-item>
      </text:list>
      <text:p text:style-name="P93">若琪說：「因為清朝（甲）皇帝禁教的關係，中西交流中斷，使近代的中國人對西方人認識有限，甚至產生不必要的誤解，例如認為洋人怪眼（藍眼怕光）、怪腿（小腿細長，一擊就倒）、怪肚腸（喜好茶葉、大黃）。」</text:p>
      <text:p text:style-name="P94">姿妤說：「是啊！因為禁教，外國傳教士成為清朝政府拒絕往來戶；直到（乙）皇帝時發生英法聯軍之役，中國戰敗與英法簽約，外國傳教士才能再度到中國內地傳教。」</text:p>
      <text:p text:style-name="P95">請問：若琪與姿妤所討論的（甲）、（乙）皇帝各是誰？</text:p>
      <text:p text:style-name="P96">（A）甲—乾隆；乙—道光（B）甲—乾隆；乙—咸豐（C）甲—雍正；乙—咸豐（D）甲—雍正；乙—道光。</text:p>
      <text:list text:style-name="LFO4" text:continue-numbering="true">
        <text:list-item>
          <text:p text:style-name="P97">鴉片戰爭後，外國人約翰在廣州客棧中酒後鬧事，他大聲說：「中國的衙門沒有權力審判我，我不受中國法律的約束。」他之所以敢這麼說，主要是受到下列何種因素的影響？</text:p>
        </text:list-item>
      </text:list>
      <text:p text:style-name="P98">（A）清朝官吏不受理洋人的案件（B）清朝官員不懂英文無法審判（C）領事裁判權的保障（D）片面最惠國待遇的保護。</text:p>
      <text:list text:style-name="LFO4" text:continue-numbering="true">
        <text:list-item>
          <text:p text:style-name="P99">滿清時期藩屬眾多卻糾紛不斷。因藩屬而引發的戰爭，下列哪一項符合史實？</text:p>
        </text:list-item>
      </text:list>
      <text:p text:style-name="P100">（A）台灣－甲午戰爭 （B）緬甸－英法聯軍 （C）朝鮮－甲午戰爭 （D）琉球－甲午戰爭。</text:p>
      <text:list text:style-name="LFO4" text:continue-numbering="true">
        <text:list-item>
          <text:p text:style-name="P101">十九世紀以後覬覦中國的帝國主義國家大多是由海路侵犯中國，只有哪一個國家是從陸路侵犯中國？　</text:p>
        </text:list-item>
      </text:list>
      <text:p text:style-name="P102">(A)俄國　(B)　 法國(C)日本　(D)英國</text:p>
      <text:soft-page-break/>
      <text:list text:style-name="LFO4" text:continue-numbering="true">
        <text:list-item>
          <text:p text:style-name="P103"><text:span text:style-name="T104"><draw:g draw:z-index="251665408" draw:name="群組 12" draw:id="id5" draw:style-name="a9" text:anchor-type="paragraph"><svg:title/><svg:desc/><draw:frame draw:id="id2" draw:style-name="a6" draw:name="Picture 4" svg:x="5.39861in" svg:y="0.55486in" svg:width="3.35417in" svg:height="2.94792in" style:rel-width="scale" style:rel-height="scale"><draw:image xlink:href="media/image5.jpeg" xlink:type="simple" xlink:show="embed" xlink:actuate="onLoad"/><svg:title/><svg:desc>opium5</svg:desc></draw:frame><draw:custom-shape svg:x="5.54452in" svg:y="1.02359in" svg:width="1.53118in" svg:height="0.92165in" draw:id="id3" draw:style-name="a7" draw:name="AutoShape 5"><svg:title/><svg:desc/><text:p text:style-name="P105"><text:span text:style-name="T106">啟稟皇上：「如不禁煙，數十年後中國將無可</text:span><text:span text:style-name="T107">禦</text:span><text:span text:style-name="T108">敵之兵</text:span><text:span text:style-name="T109">，且無可充餉之銀！」</text:span></text:p><text:p text:style-name="P110"/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2209 26836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svg:x="7.51341in" svg:y="0.96147in" svg:width="1.13538in" svg:height="0.71157in" draw:id="id4" draw:style-name="a8" draw:name="AutoShape 6"><svg:title/><svg:desc/><text:p text:style-name="P111">朕就派你為欽差大臣！去廣州查禁煙吧！</text:p><text:p text:style-name="P112"/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4544 2802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draw:g></text:span><text:span text:style-name="T113">清末的兩次改革運動，自強運動維持了近三十餘年，但戊戌變法卻只維持了一百餘天就宣告夭折。請問：戊戌變法失敗的最主要原因為何？ <text:s/></text:span></text:p>
        </text:list-item>
      </text:list>
      <text:p text:style-name="P114">(A)慈禧太后與保守派發動政變　</text:p>
      <text:p text:style-name="P115">(B)英、法兩國反對，強行干預　</text:p>
      <text:p text:style-name="P116">(C)光緒皇帝反悔，轉而推翻變法　</text:p>
      <text:p text:style-name="P117">(D)康有為、梁啟超推行的變法內容激起民變因而停止。</text:p>
      <text:list text:style-name="LFO4" text:continue-numbering="true">
        <text:list-item>
          <text:p text:style-name="P118">上歷史課時，老師請學生冠傑針對右圖圖片表示意見，下列有關他的解讀哪一個符合歷史事實？</text:p>
        </text:list-item>
      </text:list>
      <text:p text:style-name="P119">（A）圖中的欽差大臣是林則徐<text:s/></text:p>
      <text:p text:style-name="P120">（B）圖中的皇帝是咸豐皇帝<text:s/></text:p>
      <text:p text:style-name="P121">（C）禁煙行動引發中法衝突<text:s/></text:p>
      <text:p text:style-name="P122">（D）外國商人從此不再向中國輸入鴉片。</text:p>
      <text:list text:style-name="LFO4" text:continue-numbering="true">
        <text:list-item>
          <text:p text:style-name="P123">鎮宏是生長在「自強運動」期間的中國平民百姓，在他生活中可以聽聞到下列哪些景象？（甲）總理各國事務衙門後來成為推行自強運動的機構（乙）福州船政局製造新式輪船（丙）江南機器製造局製造軍隊所需的槍炮彈藥（丁）同文館中的學生埋頭苦讀四書五經。</text:p>
        </text:list-item>
      </text:list>
      <text:p text:style-name="P124">（A）甲乙丙丁（B）甲丙丁 （C）甲乙丙（D）乙丙丁。</text:p>
      <text:list text:style-name="LFO4" text:continue-numbering="true">
        <text:list-item>
          <text:p text:style-name="P125"><text:span text:style-name="T126"><draw:frame draw:z-index="251666432" draw:id="id6" draw:style-name="a10" draw:name="文字方塊 16" text:anchor-type="paragraph" svg:x="0.34583in" svg:y="0.41944in" svg:width="8.57292in" svg:height="0.75625in" style:rel-width="scale" style:rel-height="scale"><draw:text-box><text:p text:style-name="P127"><text:span text:style-name="T128">……我們當然反對肢解那個帝國，而且我們也不認為美國的公眾輿論，將會支持這個政府加入目前正在進行的驚人的掠奪遊戲。同時我們意識到：保護我們在那個帝國的巨大商業利益的重要性……。</text:span></text:p></draw:text-box><svg:title/><svg:desc/></draw:frame></text:span><text:span text:style-name="T129">承翰摘錄了書中的一段話：</text:span></text:p>
        </text:list-item>
      </text:list>
      <text:p text:style-name="P130">這份史料是在敘述1899年的美國哪個事件的立場？<text:s/></text:p>
      <text:p text:style-name="P131">（A）要求中國開港通商（B）提出門戶開放政策（C）提出瓜分中國政策（D）要求在中國設廠製造</text:p>
      <text:p text:style-name="P132"/>
      <text:p text:style-name="P133">【公民】</text:p>
      <text:list text:style-name="LFO4" text:continue-numbering="true">
        <text:list-item>
          <text:p text:style-name="P134">法律無法規定所有鉅細靡遺的事項，因此會適時授權行政機關發布命令，下列何者屬之？　</text:p>
        </text:list-item>
      </text:list>
      <text:p text:style-name="P135">(Ａ)《公民投票法》　(Ｂ) 《大學遠距教學實施辦法》　(Ｃ)《地方稅法通則》　(Ｄ)《人事管理條例》。</text:p>
      <text:list text:style-name="LFO4" text:continue-numbering="true">
        <text:list-item>
          <text:p text:style-name="P136">下列關於憲法特性的說明，哪一項敘述是正確的？　</text:p>
        </text:list-item>
      </text:list>
      <text:p text:style-name="P137">(Ａ) 最高性：憲法的內容多半簡潔扼要，僅就根本事項列出規定　</text:p>
      <text:p text:style-name="P138">(Ｂ)原則性：法律和命令都不可以牴觸憲法，否則無效　</text:p>
      <text:p text:style-name="P139">(Ｃ)穩定性：憲法的位階最高，法律次之，命令最低　</text:p>
      <text:p text:style-name="P140">(Ｄ) 固定性：憲法的修改過程通常較為困難與繁複。</text:p>
      <text:list text:style-name="LFO4" text:continue-numbering="true">
        <text:list-item>
          <text:p text:style-name="P141">林欣茹到愛買購物中心購買日用品時向店員索取統一發票，請問這種行為是間接監督商家遵守「憲法」中哪一向人民的基本義務？　</text:p>
        </text:list-item>
      </text:list>
      <text:p text:style-name="P142">(Ａ)受國民教育 (Ｂ)納稅(Ｃ)服公職 (Ｄ)服兵役。</text:p>
      <text:list text:style-name="LFO4" text:continue-numbering="true">
        <text:list-item>
          <text:p text:style-name="P143">關於《中華民國憲法增修條文》的敘述，下列何者正確？　</text:p>
        </text:list-item>
      </text:list>
      <text:p text:style-name="P144">(Ａ)修改由制憲國民大會提案　(Ｂ)其效力低於憲法，高於命令　</text:p>
      <text:p text:style-name="P145">(Ｃ) 屬於狹義的法律　<text:s text:c="7"/>(Ｄ)具有最高性、固定性、原則性。</text:p>
      <text:list text:style-name="LFO4" text:continue-numbering="true">
        <text:list-item>
          <text:p text:style-name="P146">「台灣近年來食安頻頻出問題，為了讓民眾吃得安心，立法院於《食品衛生管理法》中增訂，若有業者任意添加對人體有害的物質，除提高罰鍰外，還視情節輕重納入刑責，以嚇阻業者。」請問：以上內容最能顯示法律的何項特性？</text:p>
        </text:list-item>
      </text:list>
      <text:p text:style-name="P147">(A)法律明確規定人民應該遵守的事項 (B) 法律是最高道德的標準<text:s/></text:p>
      <text:p text:style-name="P148">(C)法律是社會唯一的規範<text:s/><text:s text:c="10"/>(D)國家以強制力限制人民的財產。</text:p>
      <text:soft-page-break/>
      <text:list text:style-name="LFO4" text:continue-numbering="true">
        <text:list-item>
          <text:p text:style-name="P149">現代民主國家，強調以法治理，有了法律的保護，人民生活才有保障，下列何人對於法律的說法較正確？</text:p>
        </text:list-item>
      </text:list>
      <text:p text:style-name="P150">(A)洪一：法律是政府統治人民的工具<text:s text:c="22"/>(B)明道：政府應依法行政，以免侵犯人民權益</text:p>
      <text:p text:style-name="P151">(C)經天：法律應以民意為基礎而任意修訂，不須立法院監督<text:s text:c="2"/>(D)偉銘：法律只需規範人民行為，政府不受其規範。</text:p>
      <text:list text:style-name="LFO4" text:continue-numbering="true">
        <text:list-item>
          <text:p text:style-name="P152">修憲程序：立法委員四分之一提議，四分之三出席，出席委員四分之三決議，公告半年後，經中華民國自由地區選舉人投票複決，有效同意票過選舉人總額之半數，即通過之。我國修憲的高門檻規定，正顯示出憲法的哪項特性？</text:p>
        </text:list-item>
      </text:list>
      <text:p text:style-name="P153">(A)特殊性 (B)最高性 (C)原則性 (D)固定性。</text:p>
      <text:list text:style-name="LFO4" text:continue-numbering="true">
        <text:list-item>
          <text:p text:style-name="P154">一名學者指出：「政府推動都市更新計畫，目的是希望改善人民居住環境、復甦都市機能，但卻在不完善的法令程序下，造成建商圖利，而逼迫人民離開家園的現況。」請問：都市更新限制人民居住權利的原意，應是基於下列何者？</text:p>
        </text:list-item>
      </text:list>
      <text:p text:style-name="P155">(Ａ)防止妨礙他人自由　(Ｂ)增進公共利益　(Ｃ)避免緊急危難　(Ｄ)維持社會秩序。</text:p>
      <text:list text:style-name="LFO4" text:continue-numbering="true">
        <text:list-item>
          <text:p text:style-name="P156">孔流看到同學一本「英雄聯盟」的遊戲祕笈，於是把它拿到附近的影印店影印，老闆告訴他：「你確定要全部影印嗎？這是違法的行為喔！」請問：孔流的行為，主要是侵犯了遊戲祕笈著作人的什麼權利？ <text:s/></text:p>
        </text:list-item>
      </text:list>
      <text:p text:style-name="P157">(Ａ)自由權　(Ｂ)平等權　(Ｃ)受益權　(Ｄ)參政權。</text:p>
      <text:list text:style-name="LFO4" text:continue-numbering="true">
        <text:list-item>
          <text:p text:style-name="P158">賴公德先生正準備將車子停入身心障礙者專用停車位，遭警察取締並罰款。請問：此類停車格的設置應為法律哪一項功能的發揮？　</text:p>
        </text:list-item>
      </text:list>
      <text:p text:style-name="P159">(Ａ)規範政府權限　(Ｂ)保障人民權利　(Ｃ)促進社會進步　(Ｄ)維護社會秩序。</text:p>
      <text:list text:style-name="LFO4" text:continue-numbering="true">
        <text:list-item>
          <text:p text:style-name="P160">政府在拘提人民時，須出示拘票，並告知嫌疑犯理由及其相關權利；搜索時須出示搜索令；審問不可刑求逼供等。上述政府這些作法主要在保障人民的什麼基本權利？ <text:s/></text:p>
        </text:list-item>
      </text:list>
      <text:p text:style-name="P161">(Ａ)自由權　(Ｂ) 參政權　(Ｃ)受益權　(Ｄ) 平等權。</text:p>
      <text:list text:style-name="LFO4" text:continue-numbering="true">
        <text:list-item>
          <text:p text:style-name="P162">以下四位同學說明參政權的內涵，何者有「誤」？ <text:s/></text:p>
        </text:list-item>
      </text:list>
      <text:p text:style-name="P163">(Ａ)木村：「選舉、罷免、創制、複決及應考試、服公職都屬於參政權。」 <text:s/></text:p>
      <text:p text:style-name="P164">(Ｂ)草簡剛：「創制是指人民直接制定法律的權利；複決是指人民對於立法機關通過的法案表達同意或反對的權利。」</text:p>
      <text:p text:style-name="P165">(Ｃ)中廣：「只要是中華民國的國民都可以行使參政權。」 <text:s/></text:p>
      <text:p text:style-name="P166">(Ｄ)福山：「公民投票法是在行使創制及複決二種權利」。</text:p>
      <text:list text:style-name="LFO4" text:continue-numbering="true">
        <text:list-item>
          <text:p text:style-name="P167">台灣民眾一年出國人次超過2300萬，許多人一年出國的旅遊次數不僅一次，由此可見國人哪一項基本人權獲得保障？</text:p>
        </text:list-item>
      </text:list>
      <text:p text:style-name="P168">(A)人身自由 (B)意見自由 (C)居住自由 (D)遷徙自由。</text:p>
      <text:list text:style-name="LFO4" text:continue-numbering="true">
        <text:list-item>
          <text:p text:style-name="P169">歐巴因違反《刑法》被依法處以有期徒刑，拘禁在監獄中。請問：歐巴的哪一項基本權利受到限制？<text:s/></text:p>
        </text:list-item>
      </text:list>
      <text:p text:style-name="P170">(A)平等權 (B) 受益權 (C)自由權 (D)參政權</text:p>
      <text:list text:style-name="LFO4" text:continue-numbering="true">
        <text:list-item>
          <text:p text:style-name="P171">2016 年六月爆發我國有史以來首度空服員工會罷工抗議活動，罷工理由公會定調為：「一場休息時間的戰爭。」主要訴求是希望縮減工時，給予合理報酬等。請問：工會員工集體聚集舉行抗議活動，此行為是行使下列何項基本權利？</text:p>
        </text:list-item>
      </text:list>
      <text:p text:style-name="P172">(A)自由權 (B)平等權 (C)參政權 (D)受益權</text:p>
      <text:list text:style-name="LFO4" text:continue-numbering="true">
        <text:list-item>
          <text:p text:style-name="P173">立法院於 2015 年通過《推動募兵制暫行條例》，依法保障軍人權益，鼓勵國人志願服役。此項條列的制定影響到民眾何種憲法上的義務？<text:s/></text:p>
        </text:list-item>
      </text:list>
      <text:p text:style-name="P174">(A)受國民教育 (B)依法納稅 (C)服兵役 (D)服公職</text:p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soft-page-break/>
      <text:p text:style-name="P186">106-2-1<text:s/><text:s/><text:s/>八年級 <text:s text:c="2"/>社會科－解答</text:p>
      <text:p text:style-name="P187">01-10 <text:s text:c="2"/>AADAD <text:s text:c="2"/>DABAA</text:p>
      <text:p text:style-name="P188">11-20 <text:s text:c="2"/>ADBAD <text:s text:c="2"/>ABBDA</text:p>
      <text:p text:style-name="P189">21-30 <text:s text:c="2"/>ADDBB <text:s text:c="2"/>DCCCA</text:p>
      <text:p text:style-name="P190">31-40 <text:s text:c="2"/>AACBB <text:s text:c="2"/>DBDAB</text:p>
      <text:p text:style-name="內文"><text:span text:style-name="T191">41-50 <text:s text:c="2"/>DBCDA <text:s text:c="2"/>CDCAC</text:span></text:p>
      <text:p text:style-name="P1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．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8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．" style:num-format="１, ２, ３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5:00Z</meta:creation-date>
    <dc:date>2026-02-04T11:45:00Z</dc:date>
    <meta:template xlink:href="Normal" xlink:type="simple"/>
    <meta:editing-cycles>2</meta:editing-cycles>
    <meta:editing-duration>PT0S</meta:editing-duration>
    <meta:document-statistic meta:page-count="5" meta:paragraph-count="10" meta:word-count="816" meta:character-count="5458" meta:row-count="38" meta:non-whitespace-character-count="4652"/>
  </office:meta>
</office:document-meta>
</file>