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emf" manifest:media-type=""/>
  <manifest:file-entry manifest:full-path="media/image4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 text:start-value="35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style:line-height-at-least="0.2777in"/>
      <style:text-properties style:font-name="標楷體" style:font-name-asian="標楷體"/>
    </style:style>
    <style:style style:name="P21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TableColumn23" style:family="table-column">
      <style:table-column-properties style:column-width="1.4361in"/>
    </style:style>
    <style:style style:name="TableColumn24" style:family="table-column">
      <style:table-column-properties style:column-width="1.4361in"/>
    </style:style>
    <style:style style:name="TableColumn25" style:family="table-column">
      <style:table-column-properties style:column-width="1.4361in"/>
    </style:style>
    <style:style style:name="TableColumn26" style:family="table-column">
      <style:table-column-properties style:column-width="1.4361in"/>
    </style:style>
    <style:style style:name="TableColumn27" style:family="table-column">
      <style:table-column-properties style:column-width="1.4361in"/>
    </style:style>
    <style:style style:name="Table22" style:family="table">
      <style:table-properties style:width="7.1805in" fo:margin-left="0.4486in" table:align="lef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83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84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</style:style>
    <style:style style:name="T85" style:parent-style-name="預設段落字型" style:family="text">
      <style:text-properties fo:letter-spacing="-0.0027in"/>
    </style:style>
    <style:style style:name="T86" style:parent-style-name="預設段落字型" style:family="text">
      <style:text-properties style:font-name="標楷體" style:font-name-asian="標楷體" fo:letter-spacing="-0.0027in" style:font-size-complex="12pt"/>
    </style:style>
    <style:style style:name="T87" style:parent-style-name="預設段落字型" style:family="text">
      <style:text-properties style:font-name="標楷體" style:font-name-asian="標楷體" fo:font-weight="bold" style:font-weight-asian="bold" fo:letter-spacing="-0.0027in" style:font-size-complex="12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letter-spacing="-0.0027in" style:font-size-complex="12pt"/>
    </style:style>
    <style:style style:name="P89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fo:letter-spacing="-0.0055in" style:font-size-complex="12pt"/>
    </style:style>
    <style:style style:name="P92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93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94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95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P100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TableColumn102" style:family="table-column">
      <style:table-column-properties style:column-width="0.65in" style:use-optimal-column-width="false"/>
    </style:style>
    <style:style style:name="TableColumn103" style:family="table-column">
      <style:table-column-properties style:column-width="0.4833in" style:use-optimal-column-width="false"/>
    </style:style>
    <style:style style:name="TableColumn104" style:family="table-column">
      <style:table-column-properties style:column-width="0.4833in" style:use-optimal-column-width="false"/>
    </style:style>
    <style:style style:name="TableColumn105" style:family="table-column">
      <style:table-column-properties style:column-width="0.4833in" style:use-optimal-column-width="false"/>
    </style:style>
    <style:style style:name="TableColumn106" style:family="table-column">
      <style:table-column-properties style:column-width="0.4833in" style:use-optimal-column-width="false"/>
    </style:style>
    <style:style style:name="TableColumn107" style:family="table-column">
      <style:table-column-properties style:column-width="0.4833in" style:use-optimal-column-width="false"/>
    </style:style>
    <style:style style:name="TableColumn108" style:family="table-column">
      <style:table-column-properties style:column-width="0.4833in" style:use-optimal-column-width="false"/>
    </style:style>
    <style:style style:name="TableColumn109" style:family="table-column">
      <style:table-column-properties style:column-width="0.4833in" style:use-optimal-column-width="false"/>
    </style:style>
    <style:style style:name="Table101" style:family="table">
      <style:table-properties style:width="4.0333in" fo:margin-left="0in" table:align="left"/>
    </style:style>
    <style:style style:name="TableRow110" style:family="table-row">
      <style:table-row-properties style:min-row-height="0.2256in" style:use-optimal-row-height="false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Row115" style:family="table-row">
      <style:table-row-properties style:min-row-height="0.1888in" style:use-optimal-row-height="false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Row124" style:family="table-row">
      <style:table-row-properties style:min-row-height="0.1729in" style:use-optimal-row-height="false"/>
    </style:style>
    <style:style style:name="P125" style:parent-style-name="內文" style:family="paragraph">
      <style:paragraph-properties fo:widows="2" fo:orphans="2" style:line-height-at-least="0.2777in"/>
      <style:text-properties style:font-name="標楷體" style:font-name-asian="標楷體" style:font-size-complex="12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Row134" style:family="table-row">
      <style:table-row-properties style:min-row-height="0.2444in" style:use-optimal-row-height="false"/>
    </style:style>
    <style:style style:name="P135" style:parent-style-name="內文" style:family="paragraph">
      <style:paragraph-properties fo:widows="2" fo:orphans="2" style:line-height-at-least="0.2777in"/>
      <style:text-properties style:font-name="標楷體" style:font-name-asian="標楷體" style:font-size-complex="12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Row150" style:family="table-row">
      <style:table-row-properties style:min-row-height="0.1895in" style:use-optimal-row-height="false"/>
    </style:style>
    <style:style style:name="P151" style:parent-style-name="內文" style:family="paragraph">
      <style:paragraph-properties fo:widows="2" fo:orphans="2" style:line-height-at-least="0.2777in"/>
      <style:text-properties style:font-name="標楷體" style:font-name-asian="標楷體" style:font-size-complex="12pt"/>
    </style:style>
    <style:style style:name="P152" style:parent-style-name="內文" style:family="paragraph">
      <style:paragraph-properties fo:widows="2" fo:orphans="2" style:line-height-at-least="0.2777in"/>
      <style:text-properties style:font-name="標楷體" style:font-name-asian="標楷體" style:font-size-complex="12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text-align="center"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165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P170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71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72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73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74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T176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P178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79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80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81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82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</style:style>
    <style:style style:name="T183" style:parent-style-name="預設段落字型" style:family="text">
      <style:text-properties fo:letter-spacing="-0.0027in"/>
    </style:style>
    <style:style style:name="P184" style:parent-style-name="內文" style:family="paragraph">
      <style:paragraph-properties fo:text-align="center" style:line-height-at-least="0in"/>
      <style:text-properties fo:font-size="10pt" style:font-size-asian="10pt" style:font-size-complex="10pt"/>
    </style:style>
    <style:style style:name="P185" style:parent-style-name="內文" style:family="paragraph">
      <style:paragraph-properties fo:text-align="center" style:line-height-at-least="0in"/>
      <style:text-properties fo:font-size="10pt" style:font-size-asian="10pt" style:font-size-complex="10pt"/>
    </style:style>
    <style:style style:name="P186" style:parent-style-name="內文" style:family="paragraph">
      <style:paragraph-properties fo:text-align="center" style:line-height-at-least="0in"/>
      <style:text-properties fo:font-size="10pt" style:font-size-asian="10pt" style:font-size-complex="10pt"/>
    </style:style>
    <style:style style:name="T187" style:parent-style-name="預設段落字型" style:family="text">
      <style:text-properties style:font-name="標楷體" style:font-name-asian="標楷體" fo:letter-spacing="-0.0027in" style:font-size-complex="12pt"/>
    </style:style>
    <style:style style:name="T188" style:parent-style-name="預設段落字型" style:family="text">
      <style:text-properties style:font-name="標楷體" style:font-name-asian="標楷體" fo:font-weight="bold" style:font-weight-asian="bold" fo:letter-spacing="-0.0027in" style:font-size-complex="12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 fo:letter-spacing="-0.0027in" style:font-size-complex="12pt"/>
    </style:style>
    <style:style style:name="P190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  <style:text-properties style:font-name="標楷體" style:font-name-asian="標楷體" fo:letter-spacing="-0.0027in" style:font-size-complex="12pt"/>
    </style:style>
    <style:style style:name="P191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192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193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194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195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 style:font-size-complex="12pt"/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P201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</style:style>
    <style:style style:name="T202" style:parent-style-name="預設段落字型" style:family="text">
      <style:text-properties style:font-name-asian="標楷體"/>
    </style:style>
    <style:style style:name="T203" style:parent-style-name="預設段落字型" style:family="text">
      <style:text-properties style:font-name-asian="標楷體"/>
    </style:style>
    <style:style style:name="T204" style:parent-style-name="預設段落字型" style:family="text">
      <style:text-properties style:font-name-asian="標楷體"/>
    </style:style>
    <style:style style:name="P205" style:parent-style-name="Default" style:family="paragraph">
      <style:paragraph-properties style:snap-to-layout-grid="false" style:line-height-at-least="0.2777in" fo:margin-left="0.2951in">
        <style:tab-stops/>
      </style:paragraph-properties>
      <style:text-properties style:font-name-asian="標楷體"/>
    </style:style>
    <style:style style:name="P206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T208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P210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211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212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T214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P216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217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218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219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220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221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T223" style:parent-style-name="預設段落字型" style:family="text">
      <style:text-properties style:font-name="標楷體" style:font-name-asian="標楷體" fo:font-weight="bold" style:font-weight-asian="bold" style:font-size-complex="12pt" style:text-underline-type="double" style:text-underline-style="solid" style:text-underline-width="auto" style:text-underline-mode="continuous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P225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226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</style:style>
    <style:style style:name="T227" style:parent-style-name="預設段落字型" style:family="text">
      <style:text-properties style:font-name-asian="標楷體"/>
    </style:style>
    <style:style style:name="P228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</style:style>
    <style:style style:name="T229" style:parent-style-name="預設段落字型" style:family="text">
      <style:text-properties style:font-name-asian="標楷體"/>
    </style:style>
    <style:style style:name="T230" style:parent-style-name="預設段落字型" style:family="text">
      <style:text-properties style:font-name-asian="標楷體"/>
    </style:style>
    <style:style style:name="T231" style:parent-style-name="預設段落字型" style:family="text">
      <style:text-properties style:font-name-asian="標楷體"/>
    </style:style>
    <style:style style:name="T232" style:parent-style-name="預設段落字型" style:family="text">
      <style:text-properties style:font-name-asian="標楷體"/>
    </style:style>
    <style:style style:name="T233" style:parent-style-name="預設段落字型" style:family="text">
      <style:text-properties style:font-name-asian="標楷體"/>
    </style:style>
    <style:style style:name="T234" style:parent-style-name="預設段落字型" style:family="text">
      <style:text-properties style:font-name-asian="標楷體"/>
    </style:style>
    <style:style style:name="T235" style:parent-style-name="預設段落字型" style:family="text">
      <style:text-properties style:font-name-asian="標楷體"/>
    </style:style>
    <style:style style:name="T236" style:parent-style-name="預設段落字型" style:family="text">
      <style:text-properties style:font-name-asian="標楷體"/>
    </style:style>
    <style:style style:name="T237" style:parent-style-name="預設段落字型" style:family="text">
      <style:text-properties style:font-name-asian="標楷體"/>
    </style:style>
    <style:style style:name="T238" style:parent-style-name="預設段落字型" style:family="text">
      <style:text-properties style:font-name-asian="標楷體"/>
    </style:style>
    <style:style style:name="T239" style:parent-style-name="預設段落字型" style:family="text">
      <style:text-properties style:font-name-asian="標楷體"/>
    </style:style>
    <style:style style:name="T240" style:parent-style-name="預設段落字型" style:family="text">
      <style:text-properties style:font-name-asian="標楷體"/>
    </style:style>
    <style:style style:name="T241" style:parent-style-name="預設段落字型" style:family="text">
      <style:text-properties style:font-name-asian="標楷體"/>
    </style:style>
    <style:style style:name="T242" style:parent-style-name="預設段落字型" style:family="text">
      <style:text-properties style:font-name-asian="標楷體"/>
    </style:style>
    <style:style style:name="T243" style:parent-style-name="預設段落字型" style:family="text">
      <style:text-properties style:font-name-asian="標楷體"/>
    </style:style>
    <style:style style:name="T244" style:parent-style-name="預設段落字型" style:family="text">
      <style:text-properties style:font-name-asian="標楷體"/>
    </style:style>
    <style:style style:name="T245" style:parent-style-name="預設段落字型" style:family="text">
      <style:text-properties style:font-name-asian="標楷體"/>
    </style:style>
    <style:style style:name="P246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247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248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249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250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T252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P254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255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T257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標楷體" style:font-name-asian="標楷體" style:font-size-complex="12pt"/>
    </style:style>
    <style:style style:name="P259" style:parent-style-name="內文" style:family="paragraph">
      <style:paragraph-properties style:line-height-at-least="0.2777in"/>
      <style:text-properties style:font-name="標楷體" style:font-name-asian="標楷體"/>
    </style:style>
    <style:style style:name="P260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61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62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63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64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65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66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67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letter-kerning="false" style:font-size-complex="12pt"/>
    </style:style>
    <style:style style:name="P268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letter-kerning="false" style:font-size-complex="12pt"/>
    </style:style>
    <style:style style:name="P269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letter-kerning="false" style:font-size-complex="12pt"/>
    </style:style>
    <style:style style:name="P270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letter-kerning="false" style:font-size-complex="12pt"/>
    </style:style>
    <style:style style:name="P271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letter-kerning="false" style:font-size-complex="12pt"/>
    </style:style>
    <style:style style:name="P272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letter-kerning="false" style:font-size-complex="12pt"/>
    </style:style>
    <style:style style:name="P273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letter-kerning="false" style:font-size-complex="12pt"/>
    </style:style>
    <style:style style:name="P274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letter-kerning="false" style:font-size-complex="12pt"/>
    </style:style>
    <style:style style:name="P275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letter-kerning="false" style:font-size-complex="12pt"/>
    </style:style>
    <style:style style:name="P276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77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78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79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80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81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82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83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84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85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86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87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88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89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90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91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92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</style:style>
    <style:style style:name="T293" style:parent-style-name="預設段落字型" style:family="text">
      <style:text-properties style:font-name="標楷體" style:font-name-asian="標楷體" fo:color="#000000" style:font-size-complex="12pt"/>
    </style:style>
    <style:style style:name="P294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 fo:margin-right="2.7347in">
        <style:tab-stops/>
      </style:paragraph-properties>
      <style:text-properties style:font-name="標楷體" style:font-name-asian="標楷體" fo:color="#000000" style:font-size-complex="12pt"/>
    </style:style>
    <style:style style:name="P295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96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97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98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99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300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301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302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303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 fo:margin-right="0.0763in">
        <style:tab-stops/>
      </style:paragraph-properties>
      <style:text-properties style:font-name="標楷體" style:font-name-asian="標楷體" fo:color="#000000" style:font-size-complex="12pt"/>
    </style:style>
    <style:style style:name="P304" style:parent-style-name="內文" style:family="paragraph">
      <style:paragraph-properties style:line-height-at-least="0.2777in"/>
      <style:text-properties style:font-name="標楷體" style:font-name-asian="標楷體"/>
    </style:style>
    <style:style style:name="P305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306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307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308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309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310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311" style:parent-style-name="清單段落" style:family="paragraph">
      <style:paragraph-properties style:punctuation-wrap="simple" style:text-autospace="none" style:snap-to-layout-grid="false" fo:margin-bottom="0.075in" style:line-height-at-least="0.2777in" fo:margin-left="0.3347in">
        <style:tab-stops/>
      </style:paragraph-properties>
      <style:text-properties style:font-name="標楷體" style:font-name-asian="標楷體" style:font-size-complex="12pt"/>
    </style:style>
    <style:style style:name="TableColumn313" style:family="table-column">
      <style:table-column-properties style:column-width="8.6in"/>
    </style:style>
    <style:style style:name="Table312" style:family="table">
      <style:table-properties style:width="8.6in" fo:margin-left="0.2361in" table:align="left"/>
    </style:style>
    <style:style style:name="TableRow314" style:family="table-row">
      <style:table-row-properties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line-height-at-least="0.2777in" fo:text-indent="0.3333in"/>
      <style:text-properties style:font-name="標楷體" style:font-name-asian="標楷體" style:font-size-complex="12pt"/>
    </style:style>
    <style:style style:name="P317" style:parent-style-name="內文" style:family="paragraph">
      <style:paragraph-properties style:line-height-at-least="0.2777in" fo:text-indent="0.3333in"/>
      <style:text-properties style:font-name="標楷體" style:font-name-asian="標楷體" style:font-size-complex="12pt"/>
    </style:style>
    <style:style style:name="P318" style:parent-style-name="清單段落" style:list-style-name="LFO6" style:family="paragraph">
      <style:paragraph-properties style:punctuation-wrap="simple" style:text-autospace="none" style:snap-to-layout-grid="false" fo:margin-top="0.075in" style:line-height-at-least="0.2777in" fo:margin-left="0.3347in" fo:text-indent="-0.3347in">
        <style:tab-stops/>
      </style:paragraph-properties>
    </style:style>
    <style:style style:name="T319" style:parent-style-name="預設段落字型" style:family="text">
      <style:text-properties style:font-name="標楷體" style:font-name-asian="標楷體" style:font-size-complex="12pt"/>
    </style:style>
    <style:style style:name="T320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標楷體" style:font-name-asian="標楷體" style:font-size-complex="12pt"/>
    </style:style>
    <style:style style:name="P322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323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324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325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326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327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328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329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330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331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332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333" style:parent-style-name="清單段落" style:family="paragraph">
      <style:paragraph-properties style:punctuation-wrap="simple" style:text-autospace="none" style:snap-to-layout-grid="false" fo:margin-bottom="0.075in" style:line-height-at-least="0.2777in" fo:margin-left="0.3347in">
        <style:tab-stops/>
      </style:paragraph-properties>
      <style:text-properties style:font-name="標楷體" style:font-name-asian="標楷體" style:font-size-complex="12pt"/>
    </style:style>
    <style:style style:name="P334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style:line-height-at-least="0.2777in" fo:margin-left="0.1666in" fo:margin-right="0.1666in">
        <style:tab-stops/>
      </style:paragraph-properties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T336" style:parent-style-name="預設段落字型" style:family="text">
      <style:text-properties style:font-name="標楷體" style:font-name-asian="標楷體" style:text-scale="25%" style:font-size-complex="12pt"/>
    </style:style>
    <style:style style:name="T337" style:parent-style-name="預設段落字型" style:family="text">
      <style:text-properties style:font-name="標楷體" style:font-name-asian="標楷體" style:font-size-complex="12pt"/>
    </style:style>
    <style:style style:name="T338" style:parent-style-name="預設段落字型" style:family="text">
      <style:text-properties style:font-name="標楷體" style:font-name-asian="標楷體" style:text-scale="25%" style:font-size-complex="12pt"/>
    </style:style>
    <style:style style:name="T339" style:parent-style-name="預設段落字型" style:family="text">
      <style:text-properties style:font-name="標楷體" style:font-name-asian="標楷體" style:font-size-complex="12pt"/>
    </style:style>
    <style:style style:name="T340" style:parent-style-name="預設段落字型" style:family="text">
      <style:text-properties style:font-name="標楷體" style:font-name-asian="標楷體" style:text-scale="25%" style:font-size-complex="12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342" style:parent-style-name="預設段落字型" style:family="text">
      <style:text-properties style:font-name="標楷體" style:font-name-asian="標楷體" style:text-scale="25%" style:font-size-complex="12pt"/>
    </style:style>
    <style:style style:name="T343" style:parent-style-name="預設段落字型" style:family="text">
      <style:text-properties style:font-name="標楷體" style:font-name-asian="標楷體" style:font-size-complex="12pt"/>
    </style:style>
    <style:style style:name="T344" style:parent-style-name="預設段落字型" style:family="text">
      <style:text-properties style:font-name="標楷體" style:font-name-asian="標楷體" style:text-scale="25%" style:font-size-complex="12pt"/>
    </style:style>
    <style:style style:name="T345" style:parent-style-name="預設段落字型" style:family="text">
      <style:text-properties style:font-name="標楷體" style:font-name-asian="標楷體" style:font-size-complex="12pt"/>
    </style:style>
    <style:style style:name="P346" style:parent-style-name="清單段落" style:list-style-name="LFO6" style:family="paragraph">
      <style:paragraph-properties style:punctuation-wrap="simple" style:text-autospace="none" style:snap-to-layout-grid="false" fo:margin-top="0.075in" style:line-height-at-least="0.2777in" fo:margin-left="0.3347in" fo:text-indent="-0.3347in">
        <style:tab-stops/>
      </style:paragraph-properties>
      <style:text-properties style:font-name="標楷體" style:font-name-asian="標楷體" style:font-size-complex="12pt"/>
    </style:style>
    <style:style style:name="P347" style:parent-style-name="清單段落" style:family="paragraph">
      <style:paragraph-properties style:punctuation-wrap="simple" style:text-autospace="none" style:snap-to-layout-grid="false" fo:margin-bottom="0.075in" style:line-height-at-least="0.2777in" fo:margin-left="0.3347in">
        <style:tab-stops/>
      </style:paragraph-properties>
      <style:text-properties style:font-name="標楷體" style:font-name-asian="標楷體" style:font-size-complex="12pt"/>
    </style:style>
    <style:style style:name="TableColumn349" style:family="table-column">
      <style:table-column-properties style:column-width="0.6229in"/>
    </style:style>
    <style:style style:name="TableColumn350" style:family="table-column">
      <style:table-column-properties style:column-width="0.8423in"/>
    </style:style>
    <style:style style:name="TableColumn351" style:family="table-column">
      <style:table-column-properties style:column-width="0.8423in"/>
    </style:style>
    <style:style style:name="TableColumn352" style:family="table-column">
      <style:table-column-properties style:column-width="0.8423in"/>
    </style:style>
    <style:style style:name="Table348" style:family="table">
      <style:table-properties style:width="3.15in" fo:margin-left="0in" table:align="left"/>
    </style:style>
    <style:style style:name="TableRow353" style:family="table-row">
      <style:table-row-properties/>
    </style:style>
    <style:style style:name="TableCell35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Cell35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Cell35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Cell36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Row362" style:family="table-row">
      <style:table-row-properties/>
    </style:style>
    <style:style style:name="TableCell36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4" style:parent-style-name="內文" style:family="paragraph">
      <style:paragraph-properties style:snap-to-layout-grid="false" fo:text-align="center" style:line-height-at-least="0.2777in"/>
    </style:style>
    <style:style style:name="T365" style:parent-style-name="預設段落字型" style:family="text">
      <style:text-properties style:font-name="標楷體" style:font-name-asian="標楷體" style:font-size-complex="12pt"/>
    </style:style>
    <style:style style:name="T366" style:parent-style-name="預設段落字型" style:family="text">
      <style:text-properties style:font-name="標楷體" style:font-name-asian="標楷體" style:text-scale="25%" style:font-size-complex="12pt"/>
    </style:style>
    <style:style style:name="T367" style:parent-style-name="預設段落字型" style:family="text">
      <style:text-properties style:font-name="標楷體" style:font-name-asian="標楷體" style:font-size-complex="12pt"/>
    </style:style>
    <style:style style:name="TableCell36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Cell37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Cell37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Row374" style:family="table-row">
      <style:table-row-properties/>
    </style:style>
    <style:style style:name="TableCell37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6" style:parent-style-name="內文" style:family="paragraph">
      <style:paragraph-properties style:snap-to-layout-grid="false" fo:text-align="center" style:line-height-at-least="0.2777in"/>
    </style:style>
    <style:style style:name="T377" style:parent-style-name="預設段落字型" style:family="text">
      <style:text-properties style:font-name="標楷體" style:font-name-asian="標楷體" style:font-size-complex="12pt"/>
    </style:style>
    <style:style style:name="T378" style:parent-style-name="預設段落字型" style:family="text">
      <style:text-properties style:font-name="標楷體" style:font-name-asian="標楷體" style:text-scale="25%" style:font-size-complex="12pt"/>
    </style:style>
    <style:style style:name="T379" style:parent-style-name="預設段落字型" style:family="text">
      <style:text-properties style:font-name="標楷體" style:font-name-asian="標楷體" style:font-size-complex="12pt"/>
    </style:style>
    <style:style style:name="TableCell38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Cell38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Cell3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Row386" style:family="table-row">
      <style:table-row-properties/>
    </style:style>
    <style:style style:name="TableCell38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8" style:parent-style-name="內文" style:family="paragraph">
      <style:paragraph-properties style:snap-to-layout-grid="false" fo:text-align="center" style:line-height-at-least="0.2777in"/>
    </style:style>
    <style:style style:name="T389" style:parent-style-name="預設段落字型" style:family="text">
      <style:text-properties style:font-name="標楷體" style:font-name-asian="標楷體" style:font-size-complex="12pt"/>
    </style:style>
    <style:style style:name="T390" style:parent-style-name="預設段落字型" style:family="text">
      <style:text-properties style:font-name="標楷體" style:font-name-asian="標楷體" style:text-scale="25%" style:font-size-complex="12pt"/>
    </style:style>
    <style:style style:name="T391" style:parent-style-name="預設段落字型" style:family="text">
      <style:text-properties style:font-name="標楷體" style:font-name-asian="標楷體" style:font-size-complex="12pt"/>
    </style:style>
    <style:style style:name="TableCell39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Cell39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Cell39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Row398" style:family="table-row">
      <style:table-row-properties/>
    </style:style>
    <style:style style:name="TableCell39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0" style:parent-style-name="內文" style:family="paragraph">
      <style:paragraph-properties style:snap-to-layout-grid="false" fo:text-align="center" style:line-height-at-least="0.2777in"/>
    </style:style>
    <style:style style:name="T401" style:parent-style-name="預設段落字型" style:family="text">
      <style:text-properties style:font-name="標楷體" style:font-name-asian="標楷體" style:font-size-complex="12pt"/>
    </style:style>
    <style:style style:name="T402" style:parent-style-name="預設段落字型" style:family="text">
      <style:text-properties style:font-name="標楷體" style:font-name-asian="標楷體" style:text-scale="25%" style:font-size-complex="12pt"/>
    </style:style>
    <style:style style:name="T403" style:parent-style-name="預設段落字型" style:family="text">
      <style:text-properties style:font-name="標楷體" style:font-name-asian="標楷體" style:font-size-complex="12pt"/>
    </style:style>
    <style:style style:name="TableCell40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Cell40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Cell40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Row410" style:family="table-row">
      <style:table-row-properties/>
    </style:style>
    <style:style style:name="TableCell41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2" style:parent-style-name="內文" style:family="paragraph">
      <style:paragraph-properties style:snap-to-layout-grid="false" fo:text-align="center" style:line-height-at-least="0.2777in"/>
    </style:style>
    <style:style style:name="T413" style:parent-style-name="預設段落字型" style:family="text">
      <style:text-properties style:font-name="標楷體" style:font-name-asian="標楷體" style:font-size-complex="12pt"/>
    </style:style>
    <style:style style:name="T414" style:parent-style-name="預設段落字型" style:family="text">
      <style:text-properties style:font-name="標楷體" style:font-name-asian="標楷體" style:text-scale="25%" style:font-size-complex="12pt"/>
    </style:style>
    <style:style style:name="T415" style:parent-style-name="預設段落字型" style:family="text">
      <style:text-properties style:font-name="標楷體" style:font-name-asian="標楷體" style:font-size-complex="12pt"/>
    </style:style>
    <style:style style:name="TableCell4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Cell41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Cell42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Row422" style:family="table-row">
      <style:table-row-properties/>
    </style:style>
    <style:style style:name="TableCell42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4" style:parent-style-name="內文" style:family="paragraph">
      <style:paragraph-properties style:snap-to-layout-grid="false" fo:text-align="center" style:line-height-at-least="0.2777in"/>
    </style:style>
    <style:style style:name="T425" style:parent-style-name="預設段落字型" style:family="text">
      <style:text-properties style:font-name="標楷體" style:font-name-asian="標楷體" style:font-size-complex="12pt"/>
    </style:style>
    <style:style style:name="T426" style:parent-style-name="預設段落字型" style:family="text">
      <style:text-properties style:font-name="標楷體" style:font-name-asian="標楷體" style:text-scale="25%" style:font-size-complex="12pt"/>
    </style:style>
    <style:style style:name="T427" style:parent-style-name="預設段落字型" style:family="text">
      <style:text-properties style:font-name="標楷體" style:font-name-asian="標楷體" style:font-size-complex="12pt"/>
    </style:style>
    <style:style style:name="TableCell4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Cell4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Cell4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P434" style:parent-style-name="內文" style:family="paragraph">
      <style:paragraph-properties style:punctuation-wrap="simple" style:text-autospace="none" style:snap-to-layout-grid="false" fo:margin-top="0.05in" fo:margin-bottom="0.05in" style:line-height-at-least="0.2777in"/>
      <style:text-properties style:font-name="標楷體" style:font-name-asian="標楷體" style:font-size-complex="12pt"/>
    </style:style>
    <style:style style:name="P435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47in" fo:text-indent="-0.3347in">
        <style:tab-stops/>
      </style:paragraph-properties>
      <style:text-properties style:font-name="標楷體" style:font-name-asian="標楷體" style:font-size-complex="12pt"/>
    </style:style>
    <style:style style:name="P436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437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438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439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440" style:parent-style-name="清單段落" style:list-style-name="LFO6" style:family="paragraph">
      <style:paragraph-properties style:punctuation-wrap="simple" style:text-autospace="none" style:snap-to-layout-grid="false" fo:margin-top="0.075in" style:line-height-at-least="0.2777in" fo:margin-left="0.3347in" fo:text-indent="-0.3347in">
        <style:tab-stops/>
      </style:paragraph-properties>
      <style:text-properties style:font-name="標楷體" style:font-name-asian="標楷體" style:font-size-complex="12pt"/>
    </style:style>
    <style:style style:name="P441" style:parent-style-name="清單段落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442" style:parent-style-name="內文" style:family="paragraph">
      <style:paragraph-properties style:snap-to-layout-grid="false" style:line-height-at-least="0.2777in" fo:margin-left="0.4986in" fo:text-indent="-0.2034in">
        <style:tab-stops/>
      </style:paragraph-properties>
      <style:text-properties style:font-name="標楷體" style:font-name-asian="標楷體" style:font-size-complex="12pt"/>
    </style:style>
    <style:style style:name="P443" style:parent-style-name="內文" style:family="paragraph">
      <style:paragraph-properties style:snap-to-layout-grid="false" style:line-height-at-least="0.2777in" fo:margin-left="0.4986in" fo:text-indent="-0.2034in">
        <style:tab-stops/>
      </style:paragraph-properties>
      <style:text-properties style:font-name="標楷體" style:font-name-asian="標楷體" style:font-size-complex="12pt"/>
    </style:style>
    <style:style style:name="P444" style:parent-style-name="內文" style:family="paragraph">
      <style:paragraph-properties style:snap-to-layout-grid="false" style:line-height-at-least="0.2777in" fo:margin-left="0.4986in" fo:text-indent="-0.2034in">
        <style:tab-stops/>
      </style:paragraph-properties>
      <style:text-properties style:font-name="標楷體" style:font-name-asian="標楷體" style:font-size-complex="12pt"/>
    </style:style>
    <style:style style:name="P445" style:parent-style-name="內文" style:family="paragraph">
      <style:paragraph-properties style:snap-to-layout-grid="false" style:line-height-at-least="0.2777in" fo:margin-left="0.4986in" fo:text-indent="-0.2034in">
        <style:tab-stops/>
      </style:paragraph-properties>
      <style:text-properties style:font-name="標楷體" style:font-name-asian="標楷體" style:font-size-complex="12pt"/>
    </style:style>
    <style:style style:name="P446" style:parent-style-name="內文" style:family="paragraph">
      <style:paragraph-properties style:snap-to-layout-grid="false" style:line-height-at-least="0.2777in" fo:margin-left="0.4986in" fo:text-indent="-0.2034in">
        <style:tab-stops/>
      </style:paragraph-properties>
      <style:text-properties style:font-name="標楷體" style:font-name-asian="標楷體" style:font-size-complex="12pt"/>
    </style:style>
    <style:style style:name="P447" style:parent-style-name="清單段落" style:list-style-name="LFO6" style:family="paragraph">
      <style:paragraph-properties style:punctuation-wrap="simple" style:text-autospace="none"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448" style:parent-style-name="內文" style:family="paragraph">
      <style:paragraph-properties style:snap-to-layout-grid="false" style:line-height-at-least="0.2777in" fo:margin-left="0.1666in">
        <style:tab-stops/>
      </style:paragraph-properties>
      <style:text-properties style:font-name="標楷體" style:font-name-asian="標楷體" style:font-size-complex="12pt"/>
    </style:style>
    <style:style style:name="P449" style:parent-style-name="內文" style:family="paragraph">
      <style:paragraph-properties style:snap-to-layout-grid="false" style:line-height-at-least="0.2777in" fo:margin-left="1in" fo:text-indent="-0.8333in">
        <style:tab-stops/>
      </style:paragraph-properties>
      <style:text-properties style:font-name="標楷體" style:font-name-asian="標楷體" style:font-size-complex="12pt"/>
    </style:style>
    <style:style style:name="P450" style:parent-style-name="內文" style:family="paragraph">
      <style:paragraph-properties style:snap-to-layout-grid="false" style:line-height-at-least="0.2777in" fo:margin-left="1in" fo:text-indent="-0.8333in">
        <style:tab-stops/>
      </style:paragraph-properties>
      <style:text-properties style:font-name="標楷體" style:font-name-asian="標楷體" style:font-size-complex="12pt"/>
    </style:style>
    <style:style style:name="P451" style:parent-style-name="內文" style:family="paragraph">
      <style:paragraph-properties style:snap-to-layout-grid="false" style:line-height-at-least="0.2777in" fo:margin-left="1in" fo:text-indent="-0.75in">
        <style:tab-stops/>
      </style:paragraph-properties>
      <style:text-properties style:font-name="標楷體" style:font-name-asian="標楷體" style:font-size-complex="12pt"/>
    </style:style>
    <style:style style:name="P452" style:parent-style-name="內文" style:family="paragraph">
      <style:paragraph-properties style:snap-to-layout-grid="false" style:line-height-at-least="0.2777in" fo:margin-left="1in" fo:text-indent="-0.8333in">
        <style:tab-stops/>
      </style:paragraph-properties>
      <style:text-properties style:font-name="標楷體" style:font-name-asian="標楷體" style:font-size-complex="12pt"/>
    </style:style>
    <style:style style:name="P453" style:parent-style-name="內文" style:family="paragraph">
      <style:paragraph-properties style:snap-to-layout-grid="false" style:line-height-at-least="0.2777in" fo:margin-left="1in" fo:text-indent="-0.8333in">
        <style:tab-stops/>
      </style:paragraph-properties>
      <style:text-properties style:font-name="標楷體" style:font-name-asian="標楷體" style:font-size-complex="12pt"/>
    </style:style>
    <style:style style:name="P454" style:parent-style-name="內文" style:family="paragraph">
      <style:paragraph-properties style:snap-to-layout-grid="false" style:line-height-at-least="0.2777in" fo:text-indent="0.25in"/>
      <style:text-properties style:font-name="標楷體" style:font-name-asian="標楷體" style:font-size-complex="12pt"/>
    </style:style>
    <style:style style:name="P455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456" style:parent-style-name="內文" style:family="paragraph">
      <style:text-properties style:font-name="標楷體" style:font-name-asian="標楷體" fo:font-size="16pt" style:font-size-asian="16pt"/>
    </style:style>
    <style:style style:name="P457" style:parent-style-name="內文" style:family="paragraph">
      <style:text-properties style:font-name="標楷體" style:font-name-asian="標楷體" fo:letter-spacing="0.0416in" fo:font-size="16pt" style:font-size-asian="16pt"/>
    </style:style>
    <style:style style:name="P458" style:parent-style-name="內文" style:family="paragraph">
      <style:text-properties style:font-name="標楷體" style:font-name-asian="標楷體" fo:letter-spacing="0.0416in" fo:font-size="16pt" style:font-size-asian="16pt"/>
    </style:style>
    <style:style style:name="P459" style:parent-style-name="內文" style:family="paragraph">
      <style:text-properties style:font-name="標楷體" style:font-name-asian="標楷體" fo:letter-spacing="0.0416in" fo:font-size="16pt" style:font-size-asian="16pt"/>
    </style:style>
    <style:style style:name="P460" style:parent-style-name="內文" style:family="paragraph">
      <style:text-properties style:font-name="標楷體" style:font-name-asian="標楷體" fo:letter-spacing="0.0416in" fo:font-size="16pt" style:font-size-asian="16pt"/>
    </style:style>
    <style:style style:name="T461" style:parent-style-name="預設段落字型" style:family="text">
      <style:text-properties style:font-name="標楷體" style:font-name-asian="標楷體" fo:letter-spacing="0.0416in" fo:font-size="16pt" style:font-size-asian="16pt"/>
    </style:style>
    <style:style style:family="graphic" style:name="a6">
      <style:graphic-properties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 draw:luminance="-20%" draw:contrast="40%"/>
    </style:style>
    <style:style style:family="graphic" style:name="a1" style:parent-style-name="Graphics">
      <style:graphic-properties fo:border="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  <style:style style:family="graphic" style:name="a8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0694in solid #000000" fo:background-color="transparent" fo:clip="rect(0in, 0in, 0in, 0in)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f79646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4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f79646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5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f79646" svg:stroke-opacity="100%" svg:stroke-linecap="butt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新北市立溪崑國民中學106學年度第二學期第一次定期評量<text:s/>社會科<text:s/>試題卷</text:p>
      <text:p text:style-name="P10"><text:span text:style-name="T11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2">七</text:span><text:span text:style-name="T13">年級</text:span><text:span text:style-name="T14">　　　</text:span><text:span text:style-name="T15">班 座號</text:span><text:span text:style-name="T16">　　　</text:span><text:span text:style-name="T17"><text:s/>姓名</text:span><text:span text:style-name="T18">　　　　　　　　</text:span><text:span text:style-name="T19"><text:s/></text:span></text:p>
      <text:p text:style-name="P20">【地理】</text:p>
      <text:list text:style-name="LFO6" text:continue-numbering="true">
        <text:list-item>
          <text:p text:style-name="P21">下表是小綺國、小威國、小蓁國、小玉國的人口成長變化圖，請問:下列何者錯誤?</text:p>
        </text:list-item>
      </text:list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國家</text:p>
          </table:table-cell>
          <table:table-cell table:style-name="TableCell31">
            <text:p text:style-name="P32">出生率</text:p>
          </table:table-cell>
          <table:table-cell table:style-name="TableCell33">
            <text:p text:style-name="P34">死亡率</text:p>
          </table:table-cell>
          <table:table-cell table:style-name="TableCell35">
            <text:p text:style-name="P36">移入率</text:p>
          </table:table-cell>
          <table:table-cell table:style-name="TableCell37">
            <text:p text:style-name="P38">移出率</text:p>
          </table:table-cell>
        </table:table-row>
        <table:table-row table:style-name="TableRow39">
          <table:table-cell table:style-name="TableCell40">
            <text:p text:style-name="P41">小綺國</text:p>
          </table:table-cell>
          <table:table-cell table:style-name="TableCell42">
            <text:p text:style-name="P43">11</text:p>
          </table:table-cell>
          <table:table-cell table:style-name="TableCell44">
            <text:p text:style-name="P45">6</text:p>
          </table:table-cell>
          <table:table-cell table:style-name="TableCell46">
            <text:p text:style-name="P47">5</text:p>
          </table:table-cell>
          <table:table-cell table:style-name="TableCell48">
            <text:p text:style-name="P49">2</text:p>
          </table:table-cell>
        </table:table-row>
        <table:table-row table:style-name="TableRow50">
          <table:table-cell table:style-name="TableCell51">
            <text:p text:style-name="P52">小威國</text:p>
          </table:table-cell>
          <table:table-cell table:style-name="TableCell53">
            <text:p text:style-name="P54">40</text:p>
          </table:table-cell>
          <table:table-cell table:style-name="TableCell55">
            <text:p text:style-name="P56">36</text:p>
          </table:table-cell>
          <table:table-cell table:style-name="TableCell57">
            <text:p text:style-name="P58">0</text:p>
          </table:table-cell>
          <table:table-cell table:style-name="TableCell59">
            <text:p text:style-name="P60">19</text:p>
          </table:table-cell>
        </table:table-row>
        <table:table-row table:style-name="TableRow61">
          <table:table-cell table:style-name="TableCell62">
            <text:p text:style-name="P63">小蓁國</text:p>
          </table:table-cell>
          <table:table-cell table:style-name="TableCell64">
            <text:p text:style-name="P65">23</text:p>
          </table:table-cell>
          <table:table-cell table:style-name="TableCell66">
            <text:p text:style-name="P67">12</text:p>
          </table:table-cell>
          <table:table-cell table:style-name="TableCell68">
            <text:p text:style-name="P69">15</text:p>
          </table:table-cell>
          <table:table-cell table:style-name="TableCell70">
            <text:p text:style-name="P71">6</text:p>
          </table:table-cell>
        </table:table-row>
        <table:table-row table:style-name="TableRow72">
          <table:table-cell table:style-name="TableCell73">
            <text:p text:style-name="P74">小玉國</text:p>
          </table:table-cell>
          <table:table-cell table:style-name="TableCell75">
            <text:p text:style-name="P76">32</text:p>
          </table:table-cell>
          <table:table-cell table:style-name="TableCell77">
            <text:p text:style-name="P78">18</text:p>
          </table:table-cell>
          <table:table-cell table:style-name="TableCell79">
            <text:p text:style-name="P80">7</text:p>
          </table:table-cell>
          <table:table-cell table:style-name="TableCell81">
            <text:p text:style-name="P82">7</text:p>
          </table:table-cell>
        </table:table-row>
      </table:table>
      <text:p text:style-name="P83">(A) 小玉國自然增加率最高。 (B) 小蓁國社會增加率最高。(C) 小綺國經濟發展最落後。(D) 小威國人口增加率最低。</text:p>
      <text:list text:style-name="LFO6" text:continue-numbering="true">
        <text:list-item>
          <text:p text:style-name="P84"><text:span text:style-name="T85"><draw:frame draw:z-index="251665408" draw:style-name="a1" draw:name="圖片 9" text:anchor-type="paragraph" svg:x="5.73946in" svg:y="0.07376in" svg:width="3.2535in" svg:height="1.9494in" style:rel-width="scale" style:rel-height="scale"><draw:image xlink:href="media/image1.jpeg" xlink:type="simple" xlink:show="embed" xlink:actuate="onLoad"/><svg:title/><svg:desc>成長-11-台灣百年來人口成長曲線圖</svg:desc></draw:frame></text:span><text:span text:style-name="T86">右圖是台灣百年人口成長曲線圖，就目前人口成長狀態，下列敘述何者</text:span><text:span text:style-name="T87">錯誤</text:span><text:span text:style-name="T88">?</text:span></text:p>
        </text:list-item>
      </text:list>
      <text:p text:style-name="P89"><text:span text:style-name="T90">(A)</text:span><text:span text:style-name="T91">自然增加率為正數，日治之後台灣社會的人口成長，主要受自然增加影響。</text:span></text:p>
      <text:p text:style-name="P92">(B)出生率下降，使總人口數較過去少。</text:p>
      <text:p text:style-name="P93">(C)戰後初期，死亡率大幅降低。 <text:s text:c="2"/></text:p>
      <text:p text:style-name="P94">(D)人口成長逐漸趨緩。</text:p>
      <text:list text:style-name="LFO6" text:continue-numbering="true">
        <text:list-item>
          <text:p text:style-name="P95"><text:span text:style-name="T96">下列何者</text:span><text:span text:style-name="T97">非</text:span><text:span text:style-name="T98">台灣人口現狀特色?</text:span><text:span text:style-name="T99"><text:s text:c="2"/></text:span></text:p>
        </text:list-item>
      </text:list>
      <text:p text:style-name="P100">(A)分布不均(B)高齡化(C)少子化(D)族群、文化單一。</text:p>
      <table:table table:style-name="Table101">
        <table:table-columns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  <table:table-column table:style-name="TableColumn107"/>
          <table:table-column table:style-name="TableColumn108"/>
          <table:table-column table:style-name="TableColumn109"/>
        </table:table-columns>
        <table:table-row table:style-name="TableRow110">
          <table:table-cell table:style-name="TableCell111">
            <text:p text:style-name="P112">人口數</text:p>
          </table:table-cell>
          <table:table-cell table:style-name="TableCell113" table:number-columns-spanned="7">
            <text:p text:style-name="P114">年齡結構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rows-spanned="4">
            <text:p text:style-name="P117">20000</text:p>
          </table:table-cell>
          <table:table-cell table:style-name="TableCell118" table:number-columns-spanned="3">
            <text:p text:style-name="P119">0~14歲</text:p>
          </table:table-cell>
          <table:covered-table-cell/>
          <table:covered-table-cell/>
          <table:table-cell table:style-name="TableCell120" table:number-columns-spanned="2">
            <text:p text:style-name="P121">15~64歲</text:p>
          </table:table-cell>
          <table:covered-table-cell/>
          <table:table-cell table:style-name="TableCell122" table:number-columns-spanned="2">
            <text:p text:style-name="P123">65歲以上</text:p>
          </table:table-cell>
          <table:covered-table-cell/>
        </table:table-row>
        <table:table-row table:style-name="TableRow124">
          <table:covered-table-cell>
            <text:p text:style-name="P125"/>
          </table:covered-table-cell>
          <table:table-cell table:style-name="TableCell126">
            <text:p text:style-name="P127">比例</text:p>
          </table:table-cell>
          <table:table-cell table:style-name="TableCell128" table:number-columns-spanned="2">
            <text:p text:style-name="P129">20%</text:p>
          </table:table-cell>
          <table:covered-table-cell/>
          <table:table-cell table:style-name="TableCell130" table:number-columns-spanned="2">
            <text:p text:style-name="P131">60%</text:p>
          </table:table-cell>
          <table:covered-table-cell/>
          <table:table-cell table:style-name="TableCell132" table:number-columns-spanned="2">
            <text:p text:style-name="P133">20%</text:p>
          </table:table-cell>
          <table:covered-table-cell/>
        </table:table-row>
        <table:table-row table:style-name="TableRow134">
          <table:covered-table-cell>
            <text:p text:style-name="P135"/>
          </table:covered-table-cell>
          <table:table-cell table:style-name="TableCell136" table:number-rows-spanned="2">
            <text:p text:style-name="P137">人數</text:p>
          </table:table-cell>
          <table:table-cell table:style-name="TableCell138">
            <text:p text:style-name="P139">男性</text:p>
          </table:table-cell>
          <table:table-cell table:style-name="TableCell140">
            <text:p text:style-name="P141">2100</text:p>
          </table:table-cell>
          <table:table-cell table:style-name="TableCell142">
            <text:p text:style-name="P143">男性</text:p>
          </table:table-cell>
          <table:table-cell table:style-name="TableCell144">
            <text:p text:style-name="P145">6100</text:p>
          </table:table-cell>
          <table:table-cell table:style-name="TableCell146">
            <text:p text:style-name="P147">男性</text:p>
          </table:table-cell>
          <table:table-cell table:style-name="TableCell148">
            <text:p text:style-name="P149">2150</text:p>
          </table:table-cell>
        </table:table-row>
        <table:table-row table:style-name="TableRow150">
          <table:covered-table-cell>
            <text:p text:style-name="P151"/>
          </table:covered-table-cell>
          <table:covered-table-cell>
            <text:p text:style-name="P152"/>
          </table:covered-table-cell>
          <table:table-cell table:style-name="TableCell153">
            <text:p text:style-name="P154">女性</text:p>
          </table:table-cell>
          <table:table-cell table:style-name="TableCell155">
            <text:p text:style-name="P156">1900</text:p>
          </table:table-cell>
          <table:table-cell table:style-name="TableCell157">
            <text:p text:style-name="P158">女性</text:p>
          </table:table-cell>
          <table:table-cell table:style-name="TableCell159">
            <text:p text:style-name="P160">5900</text:p>
          </table:table-cell>
          <table:table-cell table:style-name="TableCell161">
            <text:p text:style-name="P162">女性</text:p>
          </table:table-cell>
          <table:table-cell table:style-name="TableCell163">
            <text:p text:style-name="P164">1850</text:p>
          </table:table-cell>
        </table:table-row>
      </table:table>
      <text:list text:style-name="LFO6" text:continue-numbering="true">
        <text:list-item>
          <text:p text:style-name="P165"><text:span text:style-name="T166">右</text:span><text:span text:style-name="T167">下表為大觀國人口資料，請問: 下列哪個選項敘述</text:span><text:span text:style-name="T168">正確</text:span><text:span text:style-name="T169">：</text:span></text:p>
        </text:list-item>
      </text:list>
      <text:p text:style-name="P170">(A)若該國總面積為8000平方公里，則人口密度為每平方公里5人。</text:p>
      <text:p text:style-name="P171">(B)該國性別比為99。</text:p>
      <text:p text:style-name="P172">(C)該國扶養比為66.7%<text:s/>。</text:p>
      <text:p text:style-name="P173">(D)此國為經濟落後國家。</text:p>
      <text:list text:style-name="LFO6" text:continue-numbering="true">
        <text:list-item>
          <text:p text:style-name="P174"><text:span text:style-name="T175">嘉瑩地理課時，報告人口遷移主題，下列內容何項是</text:span><text:span text:style-name="T176">錯誤的</text:span><text:span text:style-name="T177">?<text:s/></text:span></text:p>
        </text:list-item>
      </text:list>
      <text:p text:style-name="P178">(A)治安不佳、物價房價高漲、醫療不足都是人口遷移的推力。</text:p>
      <text:p text:style-name="P179">(B)空氣清新、優良學區、交通便利是人口遷移的拉力。</text:p>
      <text:p text:style-name="P180">(C)原住在雲林台西鄉的新同學小楷，全家搬來工作機會較多的新北市中心，是符合國內遷移，移入地的拉力。<text:s/></text:p>
      <text:p text:style-name="P181">(D)遠嫁來台的女性，以中國比例最高，來台工作的外籍移工也是中國比例最高。</text:p>
      <text:list text:style-name="LFO6" text:continue-numbering="true">
        <text:list-item>
          <text:p text:style-name="P182"><text:span text:style-name="T183"><draw:g draw:z-index="251663360" draw:name="群組 4" draw:id="id5" draw:style-name="a6" text:anchor-type="paragraph"><svg:title/><svg:desc/><draw:frame draw:id="id1" draw:style-name="a2" draw:name="圖片 5" svg:x="5.72917in" svg:y="0.15625in" svg:width="3.27431in" svg:height="1.40972in" style:rel-width="scale" style:rel-height="scale"><draw:image xlink:href="media/image2.png" xlink:type="simple" xlink:show="embed" xlink:actuate="onLoad"/><svg:title/><svg:desc>0114</svg:desc></draw:frame><draw:custom-shape svg:x="6.02163in" svg:y="0.18403in" svg:width="0.61036in" svg:height="0.29861in" draw:id="id2" draw:style-name="a3" draw:name="矩形 6"><svg:title/><svg:desc/><text:p text:style-name="P184">建儒國</text:p><draw:enhanced-geometry draw:type="non-primitive" svg:viewBox="0 0 21600 21600" draw:enhanced-path="M 0 0 L 21600 0 21600 21600 0 21600 Z N"/></draw:custom-shape><draw:custom-shape svg:x="7.1724in" svg:y="0.15625in" svg:width="0.61036in" svg:height="0.29861in" draw:id="id3" draw:style-name="a4" draw:name="矩形 7"><svg:title/><svg:desc/><text:p text:style-name="P185">柏薰國</text:p><draw:enhanced-geometry draw:type="non-primitive" svg:viewBox="0 0 21600 21600" draw:enhanced-path="M 0 0 L 21600 0 21600 21600 0 21600 Z N"/></draw:custom-shape><draw:custom-shape svg:x="8.1388in" svg:y="0.15625in" svg:width="0.61036in" svg:height="0.29861in" draw:id="id4" draw:style-name="a5" draw:name="矩形 8"><svg:title/><svg:desc/><text:p text:style-name="P186">則淪國</text:p><draw:enhanced-geometry draw:type="non-primitive" svg:viewBox="0 0 21600 21600" draw:enhanced-path="M 0 0 L 21600 0 21600 21600 0 21600 Z N"/></draw:custom-shape></draw:g></text:span><text:span text:style-name="T187">右圖是三個不同國家的人口金字塔圖，請根據右圖選出完全</text:span><text:span text:style-name="T188">正確</text:span><text:span text:style-name="T189">的敘述。</text:span></text:p>
        </text:list-item>
      </text:list>
      <text:p text:style-name="P190">(A)柏薰國人口金字塔的特徵是高出生率，高死亡率，幼年人口比例最高。</text:p>
      <text:p text:style-name="P191">(B)則淪國最需考慮的人口政策是節育政策。</text:p>
      <text:p text:style-name="P192">(C)建儒國的經濟發展應是最落後的，須做好老人福利。</text:p>
      <text:p text:style-name="P193">(D)目前臺灣的人口金字塔類型最接近柏薰國。</text:p>
      <text:list text:style-name="LFO6" text:continue-numbering="true">
        <text:list-item>
          <text:p text:style-name="P194">承上題，人口金字塔可以分析一地的那些資訊呢?</text:p>
        </text:list-item>
      </text:list>
      <text:p text:style-name="P195"><text:span text:style-name="T196">a.年齡比、b.性別比、c.職業比、d.扶養比、e.移入&amp;移出比，以上何者</text:span><text:span text:style-name="T197">正確?</text:span><text:span text:style-name="T198"><text:s/></text:span><text:span text:style-name="T199"><text:s/></text:span><text:span text:style-name="T200">(A)abc (B)cbd (C)abd (D)abcd。</text:span></text:p>
      <text:list text:style-name="LFO6" text:continue-numbering="true">
        <text:list-item>
          <text:p text:style-name="P201"><draw:frame draw:z-index="251664384" draw:style-name="a7" draw:name="圖片 3" text:anchor-type="paragraph" svg:x="7.38819in" svg:y="0.08403in" svg:width="1.63889in" svg:height="2.13958in" style:rel-width="scale" style:rel-height="scale"><draw:image xlink:href="media/image3.emf" xlink:type="simple" xlink:show="embed" xlink:actuate="onLoad"/><svg:title/><svg:desc/></draw:frame><text:span text:style-name="T202">台灣有</text:span><text:span text:style-name="T203">68.98%</text:span><text:span text:style-name="T204">的人口集中於六個直轄市。上述現象和下列哪一項因素關係最密切？</text:span></text:p>
        </text:list-item>
      </text:list>
      <text:p text:style-name="P205">(A)氣候(B)地形(C)產業(D)政府政策。</text:p>
      <text:list text:style-name="LFO6" text:continue-numbering="true">
        <text:list-item>
          <text:p text:style-name="P206"><text:span text:style-name="T207">右圖是台灣某農作物分布圖，哪位學生敘述</text:span><text:span text:style-name="T208">正確</text:span><text:span text:style-name="T209">?<text:s/></text:span></text:p>
        </text:list-item>
      </text:list>
      <text:p text:style-name="P210">(A)文惠:此作物為茶葉。 (B)子琁:該農作物主要分布於熱帶雨林氣候。<text:s/></text:p>
      <text:p text:style-name="P211">(C)靖峰:該作物主要分布於盆地、平原地形。 (D)春園:此作物屬於換現金的糧食作物。<text:s/></text:p>
      <text:list text:style-name="LFO6" text:continue-numbering="true">
        <text:list-item>
          <text:p text:style-name="P212"><text:span text:style-name="T213">有關台灣的農業特色，以下何者敘述</text:span><text:span text:style-name="T214">錯誤</text:span><text:span text:style-name="T215">?<text:s/></text:span></text:p>
        </text:list-item>
      </text:list>
      <text:p text:style-name="P216">(A)農無閒年，地無閒田，是形容台灣的酪農業類型。(B)周休父母帶書偉到雲林古坑遊玩，並<text:s/></text:p>
      <text:p text:style-name="P217">買了大人愛喝的”23.5”咖啡回家，此乃台灣休閒農業興起的經營特色。(C)台灣各類農產品</text:p>
      <text:p text:style-name="P218">總產量往往比他國少，主要原因為耕地狹小。(D) 臺灣是「水果王國」，不管是香蕉、芒果、鳯梨等熱帶水果，或是水蜜桃、蘋果、梨子溫帶水果，皆有生產，身為熱帶國家卻有生產溫帶水果，主要因素為地形起伏大。</text:p>
      <text:soft-page-break/>
      <text:list text:style-name="LFO6" text:continue-numbering="true">
        <text:list-item>
          <text:p text:style-name="P219">臺灣的現代化畜牧多屬欄牧而少放牧，最主要的原因為何？</text:p>
        </text:list-item>
      </text:list>
      <text:p text:style-name="P220">(A)地狹人稠(B)工資昂貴(C)畜牧是農家的副業　(D)居民經驗傳承。</text:p>
      <text:list text:style-name="LFO6" text:continue-numbering="true">
        <text:list-item>
          <text:p text:style-name="P221"><text:span text:style-name="T222">”福爾摩沙美麗之島”臺灣森林資源豐富，但近年來砍伐過度，請問下列何者</text:span><text:span text:style-name="T223">不符合</text:span><text:span text:style-name="T224">目前的林業政策方向？</text:span></text:p>
        </text:list-item>
      </text:list>
      <text:p text:style-name="P225">(A) 加強造林 (B) 推廣休閒遊憩的森林遊樂區　(C)集中砍伐天然林　(D) 保育林地　。</text:p>
      <text:list text:style-name="LFO6" text:continue-numbering="true">
        <text:list-item>
          <text:p text:style-name="P226"><text:span text:style-name="T227">雲林縣西螺鎮原是台灣早期稻作農業區，近年來成為台灣網室蔬菜的專業生產區，蔬菜的供應量占全台三分之一，目前是台北、高雄等都會區的蔬菜主要供應地。此一轉變的主因為何？</text:span></text:p>
        </text:list-item>
      </text:list>
      <text:p text:style-name="P228"><text:span text:style-name="T229">(A)</text:span><text:span text:style-name="T230"><text:s/></text:span><text:span text:style-name="T231">高速公路的修築</text:span><text:span text:style-name="T232"><text:s/></text:span><text:span text:style-name="T233">(B)</text:span><text:span text:style-name="T234"><text:s/></text:span><text:span text:style-name="T235">農村勞力不足</text:span><text:span text:style-name="T236"><text:s/></text:span><text:span text:style-name="T237">(C)</text:span><text:span text:style-name="T238"><text:s/></text:span><text:span text:style-name="T239">灌溉系統的改善</text:span><text:span text:style-name="T240"><text:s/></text:span><text:span text:style-name="T241">(D)</text:span><text:span text:style-name="T242"><text:s/></text:span><text:span text:style-name="T243">加入</text:span><text:span text:style-name="T244">WTO</text:span><text:span text:style-name="T245">的因應措施。</text:span></text:p>
      <text:list text:style-name="LFO6" text:continue-numbering="true">
        <text:list-item>
          <text:p text:style-name="P246">為了因應加入　WTO　後所帶來的衝擊，臺灣農業經營應朝何種方向發展？</text:p>
        </text:list-item>
      </text:list>
      <text:p text:style-name="P247">(A)<text:s/>發展高品質、高價值的精緻農業<text:s/>(B)<text:s/>小規模粗放式經營<text:s/>(C)<text:s/>休耕全力發展畜牧業<text:s/>(D)<text:s/>禁止外國漁業產品進口。</text:p>
      <text:list text:style-name="LFO6" text:continue-numbering="true">
        <text:list-item>
          <text:p text:style-name="P248">2018臺灣國際蘭展3/2到3/12在臺南市蘭花生物科技園區舉行，這裡有全世界最大的蝴蝶蘭溫室，以生產品質優良的蝴蝶蘭為主，吸引世界各地許多的買家到此下訂。此種農業經營方式，屬於何種農業型態？</text:p>
        </text:list-item>
      </text:list>
      <text:p text:style-name="P249">(A)集約農業　(B)粗放農業　(C) 酪農業　(D) 精緻農業。</text:p>
      <text:list text:style-name="LFO6" text:continue-numbering="true">
        <text:list-item>
          <text:p text:style-name="P250"><text:span text:style-name="T251">有關漁業，下列敘述何者</text:span><text:span text:style-name="T252">錯誤</text:span><text:span text:style-name="T253">?<text:s/></text:span></text:p>
        </text:list-item>
      </text:list>
      <text:p text:style-name="P254">(A) 去日本北海道必嘗肥美海鮮，日本東部有重要漁場，乃因黑潮、親潮兩個洋流交會。(B)五、六月是台灣屏東重要黑鮪魚季，此時漁民豐收乃拜中國沿岸流之賜。(C)四面環海、洋流分布、漁業技術皆是台灣漁業發達的優良條件。(D)避免捕撈小魚幼苗、避免使用流刺網、保護海洋生態皆是維護海洋資源的根本之道。<text:s/></text:p>
      <text:list text:style-name="LFO6" text:continue-numbering="true">
        <text:list-item>
          <text:p text:style-name="P255"><text:span text:style-name="T256">達生時報報導:蘇澳籍漁船於2018年3月3日及4日在暫定執法線東側，連續被日本水產廳取締緊追並發射水砲攻擊，…附近海域多底棲性深海大石斑、紅甘高級魚類，是台灣與日本漁民的最愛，此次台灣漁船乃在自己</text:span><text:span text:style-name="T257">經濟海域</text:span><text:span text:style-name="T258">作業，請問這是哪一種類型漁業?(A)遠洋漁業(B)近海漁業 (C)養殖漁業(D)沿海漁業。</text:span></text:p>
        </text:list-item>
      </text:list>
      <text:p text:style-name="P259">【歷史】</text:p>
      <text:list text:style-name="LFO6" text:continue-numbering="true">
        <text:list-item>
          <text:p text:style-name="P260">下列哪些項目屬於日治時期警察的工作範圍？</text:p>
        </text:list-item>
      </text:list>
      <text:p text:style-name="P261">(甲)調查戶口 (乙)環境衛生檢查 (丙)在山中設立派出所，管理原住民 (丁)維持治安 　</text:p>
      <text:p text:style-name="P262">(A)甲乙丙丁　(B)甲乙丁　(C)甲丙丁　(D)乙丙丁。</text:p>
      <text:list text:style-name="LFO6" text:continue-numbering="true">
        <text:list-item>
          <text:p text:style-name="P263">台灣官民不能接受馬關條約中將台灣、澎湖割讓給日本的決議，當時他們如何抗拒日本的接收？　</text:p>
        </text:list-item>
      </text:list>
      <text:p text:style-name="P264">(A)爭取清廷修改條約內容　(B)請求英、法等國援助抗日　(C)成立「台灣民主國」　(D)發起請願運動。</text:p>
      <text:list text:style-name="LFO6" text:continue-numbering="true">
        <text:list-item>
          <text:p text:style-name="P265">將下列史實依照時間先後順序排列，何者正確？　(甲)霧社事件<text:s/>(乙) 西來庵事件 (丙) 苗栗事件 (丁) 台灣民主國　</text:p>
        </text:list-item>
      </text:list>
      <text:p text:style-name="P266">(A)丁丙甲乙　(B)丁丙乙甲　(C)乙丁丙甲　(D)甲乙丙丁。</text:p>
      <text:list text:style-name="LFO6" text:continue-numbering="true">
        <text:list-item>
          <text:p text:style-name="P267">杰倫想寫一份有關臺灣日治時期所留下建設的歷史報告，請問下列哪位伙伴提供的意見『不能』採用？　</text:p>
        </text:list-item>
      </text:list>
      <text:p text:style-name="P268">(A)惠妹：臺灣銀行不錯，我最愛錢了！　</text:p>
      <text:p text:style-name="P269">(B)依林：北迴鐵路如何？很有研究價值喔！　</text:p>
      <text:p text:style-name="P270">(C)力宏：我看還是日月潭發電所，感覺很有氣勢！　</text:p>
      <text:p text:style-name="P271">(D)志祥：去基隆港吧！面對浪漫的海岸，多適合跟淑女們一起約會的好地點啊！</text:p>
      <text:list text:style-name="LFO6" text:continue-numbering="true">
        <text:list-item>
          <text:p text:style-name="P272">以下有關日治時期臺灣統治體制的敘述，何者『錯誤』？　</text:p>
        </text:list-item>
      </text:list>
      <text:p text:style-name="P273">(A)臺灣總督可頒布具有法律效力的命令　<text:s text:c="2"/>(B)臺灣總督集行政、立法、司法及軍事大權於一身　</text:p>
      <text:p text:style-name="P274">(C)日治時期多次調整行政區域<text:s text:c="12"/>(D)日治時期臺灣地方行政機關具有自治權。</text:p>
      <text:list text:style-name="LFO6" text:continue-numbering="true">
        <text:list-item>
          <text:p text:style-name="P275">1920年代以後，台灣知識份子不再以武裝方式抗日；而改採政治、社會運動的方式，來爭取權益，是記取哪次抗日事件慘烈犧牲的教訓？(A)西來庵事件　(B)牡丹社事件　(C)霧社事件　(D)苗栗事件。</text:p>
        </text:list-item>
        <text:list-item>
          <text:p text:style-name="P276">日治時期「皇民化運動」所推展的項目，包括下列何者？</text:p>
        </text:list-item>
      </text:list>
      <text:p text:style-name="P277">(甲)改用日姓<text:s/>(乙)說日語 (丙)養成對日本的愛國心及犧牲精神<text:s/>(丁)參拜日本神社　</text:p>
      <text:p text:style-name="P278">(A)甲乙丙丁　(B)乙丙丁　(C)甲丙丁　(D)甲乙丙。</text:p>
      <text:list text:style-name="LFO6" text:continue-numbering="true">
        <text:list-item>
          <text:p text:style-name="P279">日治時期在台灣推行的現代經濟發展的基礎工作，包括那些方面？</text:p>
        </text:list-item>
      </text:list>
      <text:p text:style-name="P280">(甲)人口普查(乙)土地調查(丙)統一發行貨幣(丁)交通建設　</text:p>
      <text:p text:style-name="P281">(A)甲乙丙　(B)甲乙丁　(C)乙丙丁　(D)甲乙丙丁。</text:p>
      <text:list text:style-name="LFO6" text:continue-numbering="true">
        <text:list-item>
          <text:p text:style-name="P282">下列關於日治時期「保甲制度」的敘述，何者正確？　</text:p>
        </text:list-item>
      </text:list>
      <text:p text:style-name="P283">(A)規定十戶為一保，十保為一甲　(B)實施連坐責任制度，嚴密控制台灣社會　(C)保甲內青壯年男子組成「防護團」，負責防範歹徒，因應各種災害　(D)是日治時期首創，總督府嚴密控制臺灣社會的工具。<text:s/></text:p>
      <text:soft-page-break/>
      <text:list text:style-name="LFO6" text:continue-numbering="true">
        <text:list-item>
          <text:p text:style-name="P284">日本在台灣的經濟政策，從「農業台灣，工業日本」轉變為「工業台灣，農業南洋」，主要是為了配合哪一項政策？　</text:p>
        </text:list-item>
      </text:list>
      <text:p text:style-name="P285">(A)皇民化政策　(B)南進政策　(C)台日共學政策　(D)同化政策。</text:p>
      <text:list text:style-name="LFO6" text:continue-numbering="true">
        <text:list-item>
          <text:p text:style-name="P286">王大路參觀博物館時，看到一面曾在臺灣歷史上有特殊意義的「藍地黃虎旗」，請問下列哪段文字才是解說牌上應該出現的說明？　</text:p>
        </text:list-item>
      </text:list>
      <text:p text:style-name="P287">(A)西元1874年，牡丹社原住民勇敢扛著代表祖靈的旗幟與侵略的日軍奮戰　</text:p>
      <text:p text:style-name="P288">(B)西元1884年，當法軍砲擊基隆時，基隆百姓以當地信仰的王爺旗幟作為精神支柱，誓死捍衛家鄉　</text:p>
      <text:p text:style-name="P289">(C)西元1895年，日軍以馬關條約割臺為由，進軍臺灣，臺灣紳民自組國家對抗　</text:p>
      <text:p text:style-name="P290">(D)西元1930年，南投原住民因不堪日人殘暴壓迫，帶著以頭目名字為符號的旗幟抗日<text:s/></text:p>
      <text:list text:style-name="LFO6" text:continue-numbering="true">
        <text:list-item>
          <text:p text:style-name="P291">臺灣歷史上曾出現多位帶領民眾反抗政府的領袖，請問下列哪一個人反抗對象與其他人『不同』？　</text:p>
        </text:list-item>
      </text:list>
      <text:p text:style-name="P292"><draw:frame draw:z-index="251661312" draw:style-name="a8" draw:name="圖片 2" text:anchor-type="paragraph" svg:x="6.50417in" svg:y="0.16875in" svg:width="2.55625in" svg:height="1.33472in" style:rel-width="scale" style:rel-height="scale"><draw:image xlink:href="media/image4.png" xlink:type="simple" xlink:show="embed" xlink:actuate="onLoad"/><svg:title/><svg:desc/></draw:frame><text:span text:style-name="T293">(A)羅福星　(B)余清芳　(C)劉永福　(D)郭懷一</text:span></text:p>
      <text:list text:style-name="LFO6" text:continue-numbering="true">
        <text:list-item>
          <text:p text:style-name="P294">右圖為西元1911～1941年臺灣工業生產指數圖。由圖中資料可知，西元1930年代以後，臺灣工業生產指數大幅上升，這與下列何者有關？　</text:p>
        </text:list-item>
      </text:list>
      <text:p text:style-name="P295">(A)推動「皇民化運動」<text:s text:c="13"/>　(B)總督府積極發展臺灣的糖業　</text:p>
      <text:p text:style-name="P296">(C)基隆到高雄西部縱貫線鐵路完工通車<text:s/>(D)為了配合「南進政策」建日月潭發電所</text:p>
      <text:list text:style-name="LFO6" text:continue-numbering="true">
        <text:list-item>
          <text:p text:style-name="P297">魏德聖導演的電影《賽德克巴萊》，內容敘述西元1930年一場重大的原住民抗日事件，主角是該起抗日事件的領袖－莫那魯道。根據敘述，請問魏德聖導演拍攝的抗日事件應為何者？<text:s/></text:p>
        </text:list-item>
      </text:list>
      <text:p text:style-name="P298">(A)西來庵事件　(B)苗栗事件　(C)霧社事件　(D)牡丹社事件。</text:p>
      <text:list text:style-name="LFO6" text:continue-numbering="true">
        <text:list-item>
          <text:p text:style-name="P299">南臺灣的平原地區原有許多「看天田」(排水不良，水利灌溉設施缺乏)，自從何條水圳完工後，就綠意盎然?<text:s/></text:p>
        </text:list-item>
      </text:list>
      <text:p text:style-name="P300">(A)瑠公圳　(B)嘉南大圳　(C)八堡圳　(D)曹公圳。</text:p>
      <text:list text:style-name="LFO6" text:continue-numbering="true">
        <text:list-item>
          <text:p text:style-name="P301">總督府確立「農業臺灣、工業日本」的基本經濟政策，將臺灣當作那兩種作物的生產地？<text:s/></text:p>
        </text:list-item>
      </text:list>
      <text:p text:style-name="P302">(A)稻米和甘蔗　(B)茶和樟腦　(C)茶和甘蔗　(D) 稻米和茶。</text:p>
      <text:list text:style-name="LFO6" text:continue-numbering="true">
        <text:list-item>
          <text:p text:style-name="P303">有句俗諺：「第一憨，種甘蔗乎會社磅。」意思是說，天下最笨的人，就是將辛苦種植的甘蔗交給會社(糖廠)秤重。請問主要原因為何？<text:s/>(A)總督府不鼓勵種植甘蔗<text:s/>(B)蔗糖因推動糖業現代化，造成產量過剩而滯銷<text:s/>(C)甘蔗的收購價格由會社單方面決定，而且會社在秤重時還偷斤減兩，因此台灣蔗農常遭到剝削<text:s/>(D)當時會社的磅秤多數過於老舊。</text:p>
        </text:list-item>
      </text:list>
      <text:p text:style-name="P304">【公民】</text:p>
      <text:list text:style-name="LFO6" text:continue-numbering="true">
        <text:list-item>
          <text:p text:style-name="P305"><text:bookmark-start text:name="Q_D656CDB73A3B43DC9C12C65A9A7E6E73"/><text:bookmark-start text:name="Z_D656CDB73A3B43DC9C12C65A9A7E6E73"/>「團體」是指由兩個或兩個以上的個人所組成，對團體有歸屬感，享有共同的規範，依據共同目標進行互動與溝通。請問：下列何者符合團體的定義？　</text:p>
        </text:list-item>
      </text:list>
      <text:p text:style-name="P306">(Ａ)溪崑國中校友會　(Ｂ)參與太陽花學運的學生　(Ｃ)在偶像簽唱會排隊的粉絲　(Ｄ)電影院的觀眾。</text:p>
      <text:list text:style-name="LFO6" text:continue-numbering="true">
        <text:list-item>
          <text:p text:style-name="P307">選社團時，媽媽希望小新加入書香服務社，但好友小君邀小新一起加入小說偵探社。請問：此時小新應該是面臨下列哪種狀況？　(Ａ)文化衝突　(Ｂ)角色衝突　(Ｃ)社會流動　(Ｄ)價值觀念混淆。</text:p>
        </text:list-item>
        <text:list-item>
          <text:p text:style-name="P308">承上題，如果小新接受了媽媽的建議加入書香服務社，小新所採取的是下列哪種互動方式？　</text:p>
        </text:list-item>
      </text:list>
      <text:p text:style-name="P309">(Ａ)合作　(Ｂ)交換　(Ｃ)同化　(Ｄ)順應。</text:p>
      <text:list text:style-name="LFO6" text:continue-numbering="true">
        <text:list-item>
          <text:p text:style-name="P310">承第36題，若小新後來選擇參加偵探小說社，加入後發現自己邏輯推理及觀察事情的能力變好了，連語文能力也進步不少。請問：上述提及「小新與好友加入偵探小說社」主要應是指何種社會化途徑？<text:s/></text:p>
        </text:list-item>
      </text:list>
      <text:p text:style-name="P311">(Ａ)家庭　(Ｂ)學校　(Ｃ)同儕團體　(Ｄ)傳播媒體。</text:p>
      <table:table table:style-name="Table312">
        <table:table-columns>
          <table:table-column table:style-name="TableColumn313"/>
        </table:table-columns>
        <table:table-row table:style-name="TableRow314">
          <table:table-cell table:style-name="TableCell315">
            <text:p text:style-name="P316">上公民課時，老師介紹環保團體時提到了荒野保護協會---於1995年成立，是個以關懷台灣為出發點，放眼全世界的環保團體。自2009年起，荒野保護協會在每年9月份的國際淨灘日，於臺灣各地舉辦淨灘活動，邀請民眾利用「臺灣國際淨灘行動記錄表（International Coastal Cleanup）」，在淨灘後登記撿拾到的廢棄物種類與數量，透過親身實地參與重新瞭解海洋現況，並反思日常生活中自己所能做的改變。</text:p>
            <text:p text:style-name="P317">小美看了之後，躍躍欲試，決定犧牲週末假日共襄盛舉。到了活動當天，開心的和家人一起參加淨灘活動。(節錄自荒野保護協會https://www.sow.org.tw/)</text:p>
          </table:table-cell>
        </table:table-row>
      </table:table>
      <text:list text:style-name="LFO6" text:continue-numbering="true">
        <text:list-item>
          <text:p text:style-name="P318"><text:span text:style-name="T319">小美覺得撿拾垃圾的過程雖然很辛苦，</text:span><text:span text:style-name="T320">但看到沙灘變得如此潔淨，這一切就值得了</text:span><text:span text:style-name="T321">。根據劃線部份所述，小美所採取的是下列哪種互動方式？　(Ａ)合作　(Ｂ)交換　(Ｃ)順應　(Ｄ)同化。</text:span></text:p>
        </text:list-item>
        <text:list-item>
          <text:p text:style-name="P322">小美參加淨灘活動，與環保團體間的互動，是屬於下列哪一類的社會互動關係？　</text:p>
        </text:list-item>
      </text:list>
      <text:p text:style-name="P323">(Ａ)人際互動　(Ｂ)群己互動　(Ｃ)團體互動　(Ｄ)肢體互動。</text:p>
      <text:soft-page-break/>
      <text:list text:style-name="LFO6" text:continue-numbering="true">
        <text:list-item>
          <text:p text:style-name="P324">小美參加此類政府機關或環保團體舉辦這樣淨灘的活動，是屬於現代公民的何種素養？</text:p>
        </text:list-item>
      </text:list>
      <text:p text:style-name="P325">(Ａ)秉持理性與尊重　(Ｂ)遵守公共秩序 (Ｃ)促進公眾利益　　(Ｄ)追求社會正義</text:p>
      <text:list text:style-name="LFO6" text:continue-numbering="true">
        <text:list-item>
          <text:p text:style-name="P326">聯合國世界人權宣言強調「人人有和平集會結社之自由，並不得被強迫加入任何團體。」請問，依集會和結社的定義分類，以下何者不屬於「結社」？</text:p>
        </text:list-item>
      </text:list>
      <text:p text:style-name="P327">(Ａ)為了政治理念加入政黨<text:s/>(Ｂ)參加西門町的明星簽唱會<text:s/>(Ｃ)替喜歡的球星成立粉絲團<text:s/>(Ｄ)成立陳金鋒的後援會。</text:p>
      <text:list text:style-name="LFO6" text:continue-numbering="true">
        <text:list-item>
          <text:p text:style-name="P328">阿力高中畢業後，和幾個國、高中的好友組了一個「○○幫」，一群人成天遊手好閒，打架滋事。為打擊幫派組織犯罪、維護社會秩序，政府特別制定下列哪項法律來因應？　<text:bookmark-start text:name="OP1_D656CDB73A3B43DC9C12C65A9A7E6E73"/></text:p>
        </text:list-item>
      </text:list>
      <text:p text:style-name="P329">(Ａ)<text:bookmark-start text:name="OPTG1_D656CDB73A3B43DC9C12C65A9A7E6E73"/>《集會遊行法》　<text:bookmark-start text:name="OP2_D656CDB73A3B43DC9C12C65A9A7E6E73"/><text:bookmark-end text:name="OP1_D656CDB73A3B43DC9C12C65A9A7E6E73"/><text:bookmark-end text:name="OPTG1_D656CDB73A3B43DC9C12C65A9A7E6E73"/>(Ｂ)<text:bookmark-start text:name="OPTG2_D656CDB73A3B43DC9C12C65A9A7E6E73"/>《人民團體法》　<text:bookmark-start text:name="OP3_D656CDB73A3B43DC9C12C65A9A7E6E73"/><text:bookmark-end text:name="OP2_D656CDB73A3B43DC9C12C65A9A7E6E73"/><text:bookmark-end text:name="OPTG2_D656CDB73A3B43DC9C12C65A9A7E6E73"/>(Ｃ)<text:bookmark-start text:name="OPTG3_D656CDB73A3B43DC9C12C65A9A7E6E73"/>《社會秩序維護法》　<text:bookmark-start text:name="OP4_D656CDB73A3B43DC9C12C65A9A7E6E73"/><text:bookmark-end text:name="OP3_D656CDB73A3B43DC9C12C65A9A7E6E73"/><text:bookmark-end text:name="OPTG3_D656CDB73A3B43DC9C12C65A9A7E6E73"/>(Ｄ)<text:bookmark-start text:name="OPTG4_D656CDB73A3B43DC9C12C65A9A7E6E73"/>《組織犯罪防制條例》<text:bookmark-end text:name="OP4_D656CDB73A3B43DC9C12C65A9A7E6E73"/><text:bookmark-end text:name="OPTG4_D656CDB73A3B43DC9C12C65A9A7E6E73"/>。</text:p>
      <text:list text:style-name="LFO6" text:continue-numbering="true">
        <text:list-item>
          <text:p text:style-name="P330"><text:bookmark-start text:name="Q_1D49717304654998A310AFD1C7AE7CBD"/><text:bookmark-start text:name="Z_1D49717304654998A310AFD1C7AE7CBD"/><text:bookmark-end text:name="Q_D656CDB73A3B43DC9C12C65A9A7E6E73"/><text:bookmark-end text:name="Z_D656CDB73A3B43DC9C12C65A9A7E6E73"/>依我國人民團體法規定，設立政黨須先召開成立大會，於會後30天內，檢具章程、會員名冊等資料，向「中央主管機關」申請備案後，程序才完成。請問：此處所提及的「中央主管機關」是指下列哪一個單位？</text:p>
        </text:list-item>
      </text:list>
      <text:p text:style-name="P331">(Ａ)內政部　(Ｂ)教育部　(Ｃ)考選部　(Ｄ)法務部<text:s/></text:p>
      <text:list text:style-name="LFO6" text:continue-numbering="true">
        <text:list-item>
          <text:p text:style-name="P332">1927年蔣渭水等人組臺灣民眾黨，這是臺灣歷史上第一個合法的政黨，曾舉辦多次演講會，討論民權、自治等概念。請問：下列哪個團體的功能取向與臺灣民眾黨不同？　</text:p>
        </text:list-item>
      </text:list>
      <text:p text:style-name="P333">(Ａ)臺灣李氏宗親會　(Ｂ)臺灣客家協會　(Ｃ)臺灣原住民族自治聯盟　(Ｄ)臺灣鐵路工會。<text:bookmark-start text:name="Q_42614201A70D490A9AA81F0ECDC213E2"/><text:bookmark-start text:name="Z_42614201A70D490A9AA81F0ECDC213E2"/><text:bookmark-end text:name="Q_1D49717304654998A310AFD1C7AE7CBD"/><text:bookmark-end text:name="Z_1D49717304654998A310AFD1C7AE7CBD"/></text:p>
      <text:p text:style-name="P334"><text:span text:style-name="T335">　 <text:s/>根據報導，美國登山家摩頓森攀登位於巴基斯坦及中國邊境的世界第二高峰</text:span><text:span text:style-name="T336">　</text:span><text:span text:style-name="T337">K2失敗後，誤入一個偏僻的穆斯林小村莊科爾飛。當他看到當地孩童因缺乏教育設施，在寒風中練字讀書，決心為他們蓋一所學校。回國後，他勤儉儲蓄並四處募款，備極艱辛，終於達成心願。後來他更擔任中亞協會的會長，持續募款，與當地宗教領袖及居民合作興學，截至</text:span><text:span text:style-name="T338">　</text:span><text:span text:style-name="T339">2008</text:span><text:span text:style-name="T340">　</text:span><text:span text:style-name="T341">年為止，替巴基斯坦、阿富汗等地偏遠村莊的孩子們蓋了</text:span><text:span text:style-name="T342">　</text:span><text:span text:style-name="T343">70</text:span><text:span text:style-name="T344">　</text:span><text:span text:style-name="T345">餘間的學校，為這些貧窮動亂地區的孩子提供受教機會。(取自翰林版習作)</text:span></text:p>
      <text:list text:style-name="LFO6" text:continue-numbering="true">
        <text:list-item>
          <text:p text:style-name="P346"><text:bookmark-start text:name="Z_92310DD8F85F4B4694AD69234A954420"/><text:bookmark-end text:name="Q_42614201A70D490A9AA81F0ECDC213E2"/><text:bookmark-end text:name="Z_42614201A70D490A9AA81F0ECDC213E2"/>摩頓森為偏遠村莊的孩子們蓋學校，為這些貧窮動亂地區的孩子提供受教機會，這符合哪一項公民應有的素養？</text:p>
        </text:list-item>
      </text:list>
      <text:p text:style-name="P347">(Ａ)秉持理性與尊重　(Ｂ)遵守公共秩序 (Ｃ)促進公眾利益　(Ｄ)追求社會正義。</text:p>
      <table:table table:style-name="Table348">
        <table:table-columns>
          <table:table-column table:style-name="TableColumn349"/>
          <table:table-column table:style-name="TableColumn350"/>
          <table:table-column table:style-name="TableColumn351"/>
          <table:table-column table:style-name="TableColumn352"/>
        </table:table-columns>
        <table:table-row table:style-name="TableRow353">
          <table:table-cell table:style-name="TableCell354">
            <text:p text:style-name="P355"/>
          </table:table-cell>
          <table:table-cell table:style-name="TableCell356">
            <text:p text:style-name="P357">政治團體</text:p>
          </table:table-cell>
          <table:table-cell table:style-name="TableCell358">
            <text:p text:style-name="P359">職業團體</text:p>
          </table:table-cell>
          <table:table-cell table:style-name="TableCell360">
            <text:p text:style-name="P361">社會團體</text:p>
          </table:table-cell>
        </table:table-row>
        <table:table-row table:style-name="TableRow362">
          <table:table-cell table:style-name="TableCell363">
            <text:p text:style-name="P364"><text:span text:style-name="T365">80</text:span><text:span text:style-name="T366">　</text:span><text:span text:style-name="T367">年</text:span></text:p>
          </table:table-cell>
          <table:table-cell table:style-name="TableCell368">
            <text:p text:style-name="P369">84</text:p>
          </table:table-cell>
          <table:table-cell table:style-name="TableCell370">
            <text:p text:style-name="P371">6,800</text:p>
          </table:table-cell>
          <table:table-cell table:style-name="TableCell372">
            <text:p text:style-name="P373">7,773</text:p>
          </table:table-cell>
        </table:table-row>
        <table:table-row table:style-name="TableRow374">
          <table:table-cell table:style-name="TableCell375">
            <text:p text:style-name="P376"><text:span text:style-name="T377">85</text:span><text:span text:style-name="T378">　</text:span><text:span text:style-name="T379">年</text:span></text:p>
          </table:table-cell>
          <table:table-cell table:style-name="TableCell380">
            <text:p text:style-name="P381">111</text:p>
          </table:table-cell>
          <table:table-cell table:style-name="TableCell382">
            <text:p text:style-name="P383">7,193</text:p>
          </table:table-cell>
          <table:table-cell table:style-name="TableCell384">
            <text:p text:style-name="P385">11,788</text:p>
          </table:table-cell>
        </table:table-row>
        <table:table-row table:style-name="TableRow386">
          <table:table-cell table:style-name="TableCell387">
            <text:p text:style-name="P388"><text:span text:style-name="T389">90</text:span><text:span text:style-name="T390">　</text:span><text:span text:style-name="T391">年</text:span></text:p>
          </table:table-cell>
          <table:table-cell table:style-name="TableCell392">
            <text:p text:style-name="P393">131</text:p>
          </table:table-cell>
          <table:table-cell table:style-name="TableCell394">
            <text:p text:style-name="P395">8,756</text:p>
          </table:table-cell>
          <table:table-cell table:style-name="TableCell396">
            <text:p text:style-name="P397">18,695</text:p>
          </table:table-cell>
        </table:table-row>
        <table:table-row table:style-name="TableRow398">
          <table:table-cell table:style-name="TableCell399">
            <text:p text:style-name="P400"><text:span text:style-name="T401">95</text:span><text:span text:style-name="T402">　</text:span><text:span text:style-name="T403">年</text:span></text:p>
          </table:table-cell>
          <table:table-cell table:style-name="TableCell404">
            <text:p text:style-name="P405">164</text:p>
          </table:table-cell>
          <table:table-cell table:style-name="TableCell406">
            <text:p text:style-name="P407">9,853</text:p>
          </table:table-cell>
          <table:table-cell table:style-name="TableCell408">
            <text:p text:style-name="P409">28,027</text:p>
          </table:table-cell>
        </table:table-row>
        <table:table-row table:style-name="TableRow410">
          <table:table-cell table:style-name="TableCell411">
            <text:p text:style-name="P412"><text:span text:style-name="T413">100</text:span><text:span text:style-name="T414">　</text:span><text:span text:style-name="T415">年</text:span></text:p>
          </table:table-cell>
          <table:table-cell table:style-name="TableCell416">
            <text:p text:style-name="P417">252</text:p>
          </table:table-cell>
          <table:table-cell table:style-name="TableCell418">
            <text:p text:style-name="P419">10,620</text:p>
          </table:table-cell>
          <table:table-cell table:style-name="TableCell420">
            <text:p text:style-name="P421">38,026</text:p>
          </table:table-cell>
        </table:table-row>
        <table:table-row table:style-name="TableRow422">
          <table:table-cell table:style-name="TableCell423">
            <text:p text:style-name="P424"><text:span text:style-name="T425">105</text:span><text:span text:style-name="T426">　</text:span><text:span text:style-name="T427">年</text:span></text:p>
          </table:table-cell>
          <table:table-cell table:style-name="TableCell428">
            <text:p text:style-name="P429">353</text:p>
          </table:table-cell>
          <table:table-cell table:style-name="TableCell430">
            <text:p text:style-name="P431">11,105</text:p>
          </table:table-cell>
          <table:table-cell table:style-name="TableCell432">
            <text:p text:style-name="P433">50,093</text:p>
          </table:table-cell>
        </table:table-row>
      </table:table>
      <text:p text:style-name="P434">◎<text:s/>附表為內政部所統計的人民團體數，請你閱讀後，回答下列問題：</text:p>
      <text:list text:style-name="LFO6" text:continue-numbering="true">
        <text:list-item>
          <text:p text:style-name="P435"><text:bookmark-start text:name="Q_92310DD8F85F4B4694AD69234A954420"/>人民可以選擇加入各種類型的團體，是因為下列何者的保障？　</text:p>
        </text:list-item>
      </text:list>
      <text:p text:style-name="P436">(Ａ)《憲法》　(Ｂ)《民法》　</text:p>
      <text:p text:style-name="P437">(Ｃ)《刑法》　(Ｄ)《組織犯罪防制條例》。</text:p>
      <text:list text:style-name="LFO6" text:continue-numbering="true">
        <text:list-item>
          <text:p text:style-name="P438">依據附表，自民國80年以來，哪種類型的團體成長最快？　</text:p>
        </text:list-item>
      </text:list>
      <text:p text:style-name="P439">(Ａ)政治團體　(Ｂ)職業團體　(Ｃ)社會團體　(Ｄ)非志願團體。<text:bookmark-start text:name="Q_FD8CD7FAB0924A4DA48C882D94B05651"/><text:bookmark-start text:name="Z_FD8CD7FAB0924A4DA48C882D94B05651"/><text:bookmark-end text:name="Z_92310DD8F85F4B4694AD69234A954420"/><text:bookmark-end text:name="Q_92310DD8F85F4B4694AD69234A954420"/></text:p>
      <text:list text:style-name="LFO6" text:continue-numbering="true">
        <text:list-item>
          <text:p text:style-name="P440"><text:bookmark-start text:name="Q_3A8FABE6479047EDBAB8CB81559F0C45"/><text:bookmark-start text:name="Z_3A8FABE6479047EDBAB8CB81559F0C45"/><text:bookmark-end text:name="Q_FD8CD7FAB0924A4DA48C882D94B05651"/><text:bookmark-end text:name="Z_FD8CD7FAB0924A4DA48C882D94B05651"/>社會互動有很多種方式，以下各種情境分別屬於何種社會互動的方式？請對照前後文，依序在空格中填入正確代號。</text:p>
        </text:list-item>
      </text:list>
      <text:p text:style-name="P441">　(甲)合作　　(乙)競爭　　(丙)衝突　　(丁)交換　　(戊)同化　　(己)順應　</text:p>
      <text:p text:style-name="P442">(１) 到國外旅遊，我應該【　　　　】當地的風土民情，以免產生誤會。</text:p>
      <text:p text:style-name="P443">(２) 他們夫妻長期個性不合，【　　　　】不斷，最後以離婚收場。</text:p>
      <text:p text:style-name="P444">(３) 我和妹妹一起【　　　　】，動手完成要送給媽媽的生日蛋糕。</text:p>
      <text:p text:style-name="P445">(４) 我從不輕易向公司請假，是為了【　　　　】全勤獎金，以增加收入。</text:p>
      <text:p text:style-name="P446">(Ａ)己丙甲丁　(Ｂ)己乙丁戊　(Ｃ)己丙甲乙　(Ｄ)戊丙甲丁</text:p>
      <text:list text:style-name="LFO6" text:continue-numbering="true">
        <text:list-item>
          <text:p text:style-name="P447"><text:bookmark-start text:name="Q_DD6B0C2131054FE6ACAC76868CA6E402"/><text:bookmark-start text:name="Z_DD6B0C2131054FE6ACAC76868CA6E402"/><text:bookmark-end text:name="Q_3A8FABE6479047EDBAB8CB81559F0C45"/><text:bookmark-end text:name="Z_3A8FABE6479047EDBAB8CB81559F0C45"/>下列為小芬家人參加的團體，請問依職業團體、社會團體、政治團體的先後順序，各有幾個？</text:p>
        </text:list-item>
      </text:list>
      <text:p text:style-name="P448"><text:s/>(１)嬸嬸是從印尼嫁到臺灣的外籍配偶，為了幫助同鄉姊妹，加入臺灣新住民發展協會。</text:p>
      <text:p text:style-name="P449"><text:s/>(２)哥哥是法律系的學生，他加入憲改聯盟，希望推動憲政改革。</text:p>
      <text:p text:style-name="P450"><text:s/>(３)爸爸是中華電信的職員，為了確保自身的工作權益，加入中華電信工會。</text:p>
      <text:p text:style-name="P451">(４)媽媽是客家人，她希望能夠保留傳統的客家文化，因此加入臺灣客家研究學會。</text:p>
      <text:p text:style-name="P452"><text:s/>(５)姑姑擔任老師多年，非常關注年金改革問題，她加入全國教師工會總聯合會。</text:p>
      <text:p text:style-name="P453"><text:s/>(６)舅舅非常關心環保議題，並希望把理念落實在政策中，因此加入了綠黨。</text:p>
      <text:p text:style-name="P454"><text:bookmark-end text:name="Q_DD6B0C2131054FE6ACAC76868CA6E402"/><text:bookmark-end text:name="Z_DD6B0C2131054FE6ACAC76868CA6E402"/>(Ａ)1，2，3　(Ｂ)3，2，1　(Ｃ)2，1，3　(Ｄ)2，2，2。</text:p>
      <text:p text:style-name="P455"/>
      <text:soft-page-break/>
      <text:p text:style-name="P456">106-2-1 <text:s/>七年級 <text:s text:c="2"/>社會科－解答</text:p>
      <text:p text:style-name="P457">01-10 <text:s text:c="2"/>CBDCD <text:s text:c="2"/>ACCAA</text:p>
      <text:p text:style-name="P458">11-20 <text:s text:c="2"/>ACAAD<text:s text:c="3"/>BBACB</text:p>
      <text:p text:style-name="P459">21-30 <text:s text:c="2"/>BDAAD <text:s text:c="2"/>BBCDD</text:p>
      <text:p text:style-name="P460">31-40 <text:s text:c="2"/>CBACA <text:s text:c="2"/>BDCBB</text:p>
      <text:p text:style-name="內文"><text:span text:style-name="T461">41-50 <text:s text:c="2"/>CBDAA <text:s text:c="2"/>DACAD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choiceHeader" style:display-name="choiceHeader" style:family="paragraph" style:parent-style-name="內文" style:auto-update="true">
      <style:paragraph-properties style:snap-to-layout-grid="false" style:line-height-at-least="0.2777in" fo:margin-left="0.2951in" fo:text-indent="-0.2951in">
        <style:tab-stops/>
      </style:paragraph-properties>
      <style:text-properties style:font-name="Times New Roman" style:font-name-asian="標楷體" style:font-name-complex="Arial" style:font-weight-complex="bold" style:letter-kerning="false" style:language-asian="ru" style:country-asian="RU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標楷體" style:font-name-asian="標楷體" fo:font-weight="normal" style:font-weight-asian="normal" fo:font-style="normal" style:font-style-asian="normal" style:text-line-through-type="none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 text:start-value="35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4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1:45:00Z</meta:creation-date>
    <dc:date>2026-02-04T11:45:00Z</dc:date>
    <meta:template xlink:href="Normal" xlink:type="simple"/>
    <meta:editing-cycles>2</meta:editing-cycles>
    <meta:editing-duration>PT0S</meta:editing-duration>
    <meta:document-statistic meta:page-count="5" meta:paragraph-count="13" meta:word-count="1045" meta:character-count="6993" meta:row-count="49" meta:non-whitespace-character-count="5961"/>
  </office:meta>
</office:document-meta>
</file>