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media/image2.png" manifest:media-type="image/png"/>
  <manifest:file-entry manifest:full-path="media/image3.jpeg" manifest:media-type="image/jpeg"/>
  <manifest:file-entry manifest:full-path="media/image4.png" manifest:media-type="image/png"/>
  <manifest:file-entry manifest:full-path="media/image5.png" manifest:media-type="image/png"/>
  <manifest:file-entry manifest:full-path="media/image6.jpeg" manifest:media-type="image/jpeg"/>
  <manifest:file-entry manifest:full-path="media/image7.png" manifest:media-type="image/png"/>
  <manifest:file-entry manifest:full-path="media/image8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Untitled" svg:font-family="Untitled" style:font-family-generic="swiss" svg:panose-1="0 0 0 0 0 0 0 0 0 0"/>
    <style:font-face style:name="Helvetica" svg:font-family="Helvetica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TimesNewRomanPSMT" svg:font-family="TimesNewRomanPSMT" style:font-family-generic="roman" svg:panose-1="0 0 0 0 0 0 0 0 0 0"/>
    <style:font-face style:name="Arial" svg:font-family="Arial" style:font-family-generic="swiss" style:font-pitch="variable" svg:panose-1="2 11 6 4 2 2 2 2 2 4"/>
    <style:font-face style:name="KaiTi" svg:font-family="KaiTi" style:font-family-generic="modern" style:font-pitch="fixed"/>
  </office:font-face-decls>
  <office:automatic-styles>
    <text:list-style style:name="LFO1">
      <text:list-level-style-bullet text:level="1" text:style-name="WW_CharLFO1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１, ２, ３, ...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21" style:parent-style-name="預設段落字型" style:family="text">
      <style:text-properties style:font-name="新細明體" style:font-name-asian="新細明體" style:font-name-complex="Times New Roman" fo:font-size="11pt" style:font-size-asian="11pt" style:font-size-complex="12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T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size="14pt" style:font-size-asian="14pt"/>
    </style:style>
    <style:style style:name="P31" style:parent-style-name="內文" style:family="paragraph">
      <style:paragraph-properties style:line-height-at-least="0.2777in"/>
      <style:text-properties style:font-name="標楷體" style:font-name-asian="標楷體"/>
    </style:style>
    <style:style style:name="P32" style:parent-style-name="內文" style:family="paragraph">
      <style:paragraph-properties style:line-height-at-least="0.2777in"/>
      <style:text-properties style:font-name="標楷體" style:font-name-asian="標楷體"/>
    </style:style>
    <style:style style:name="P33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P34" style:parent-style-name="內文" style:family="paragraph">
      <style:paragraph-properties style:line-height-at-least="0.2777in" fo:margin-left="0.2951in" fo:margin-right="4.1131in" fo:text-indent="-0.2118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50" style:parent-style-name="內文" style:family="paragraph">
      <style:paragraph-properties style:line-height-at-least="0.2777in" fo:margin-left="0.393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P53" style:parent-style-name="內文" style:family="paragraph">
      <style:paragraph-properties style:text-autospace="none" style:line-height-at-least="0.2777in" fo:margin-left="0.2951in" fo:margin-right="0.3715in" fo:text-indent="-0.2118in">
        <style:tab-stops/>
      </style:paragraph-properties>
    </style:style>
    <style:style style:name="T54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7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9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64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66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67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6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9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70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3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76" style:parent-style-name="內文" style:family="paragraph">
      <style:paragraph-properties fo:margin-bottom="0.075in" style:line-height-at-least="0.2777in" fo:margin-left="0.393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7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P80" style:parent-style-name="內文" style:family="paragraph">
      <style:paragraph-properties style:text-autospace="none" style:line-height-at-least="0.2777in" fo:margin-left="0.1819in" fo:text-indent="-0.1819in">
        <style:tab-stops/>
      </style:paragraph-properties>
    </style:style>
    <style:style style:name="T81" style:parent-style-name="預設段落字型" style:family="text">
      <style:text-properties style:font-name="新細明體" style:font-name-asian="新細明體" style:font-name-complex="標楷體" fo:color="#000000" style:letter-kerning="false" style:font-size-complex="12pt"/>
    </style:style>
    <style:style style:name="P82" style:parent-style-name="內文" style:family="paragraph">
      <style:paragraph-properties style:text-autospace="none" fo:text-indent="0.2951in"/>
    </style:style>
    <style:style style:name="T83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84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8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86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87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8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89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90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91" style:parent-style-name="內文" style:family="paragraph">
      <style:paragraph-properties style:text-autospace="none" fo:text-indent="0.2951in"/>
    </style:style>
    <style:style style:name="T92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93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94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9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96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97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9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99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00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101" style:parent-style-name="內文" style:family="paragraph">
      <style:paragraph-properties style:text-autospace="none" style:line-height-at-least="0.2777in" fo:margin-left="0.1819in" fo:text-indent="-0.1819in">
        <style:tab-stops/>
      </style:paragraph-properties>
      <style:text-properties style:font-name="新細明體" style:font-name-asian="新細明體" style:font-name-complex="標楷體" fo:color="#000000" style:letter-kerning="false" style:font-size-complex="12pt"/>
    </style:style>
    <style:style style:name="P102" style:parent-style-name="內文" style:family="paragraph">
      <style:paragraph-properties style:text-autospace="none" style:line-height-at-least="0.2777in" fo:margin-left="0.1819in" fo:text-indent="-0.1819in">
        <style:tab-stops/>
      </style:paragraph-properties>
      <style:text-properties style:font-name="新細明體" style:font-name-asian="新細明體" style:font-name-complex="標楷體" fo:color="#000000" style:letter-kerning="false" style:font-size-complex="12pt"/>
    </style:style>
    <style:style style:name="P103" style:parent-style-name="內文" style:family="paragraph">
      <style:paragraph-properties style:text-autospace="none" style:line-height-at-least="0.2777in"/>
      <style:text-properties style:font-name="新細明體" style:font-name-asian="新細明體" style:font-name-complex="標楷體" fo:color="#000000" style:letter-kerning="false" style:font-size-complex="12pt"/>
    </style:style>
    <style:style style:name="P104" style:parent-style-name="內文" style:family="paragraph">
      <style:paragraph-properties style:text-autospace="none" style:line-height-at-least="0.2777in" fo:margin-left="0.1819in" fo:text-indent="-0.0986in">
        <style:tab-stops/>
      </style:paragraph-properties>
    </style:style>
    <style:style style:name="T10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8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1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1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P114" style:parent-style-name="內文" style:family="paragraph">
      <style:paragraph-properties style:line-height-at-least="0.2777in" fo:margin-left="0.0833in">
        <style:tab-stops/>
      </style:paragraph-properties>
    </style:style>
    <style:style style:name="T11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9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120" style:parent-style-name="內文" style:family="paragraph">
      <style:paragraph-properties style:line-height-at-least="0.2777in" fo:margin-left="0.0833in" fo:text-indent="0.2118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2" style:parent-style-name="預設段落字型" style:family="text">
      <style:text-properties style:font-name="標楷體" style:font-name-asian="標楷體" style:font-name-complex="Untitled" style:font-size-complex="12pt"/>
    </style:style>
    <style:style style:name="T1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4" style:parent-style-name="預設段落字型" style:family="text">
      <style:text-properties style:font-name="標楷體" style:font-name-asian="標楷體" style:font-name-complex="Untitled" style:font-size-complex="12pt"/>
    </style:style>
    <style:style style:name="T1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6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127" style:parent-style-name="內文" style:family="paragraph">
      <style:paragraph-properties style:line-height-at-least="0.2777in" fo:margin-left="0.0833in" fo:text-indent="0.2118in">
        <style:tab-stops/>
      </style:paragraph-properties>
    </style:style>
    <style:style style:name="T12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0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31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5" style:parent-style-name="預設段落字型" style:family="text">
      <style:text-properties style:font-name="標楷體" style:font-name-asian="標楷體" style:font-name-complex="Untitled" style:font-size-complex="12pt"/>
    </style:style>
    <style:style style:name="T1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7" style:parent-style-name="預設段落字型" style:family="text">
      <style:text-properties style:font-name="標楷體" style:font-name-asian="標楷體" style:font-name-complex="Untitled" style:font-size-complex="12pt"/>
    </style:style>
    <style:style style:name="T1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9" style:parent-style-name="預設段落字型" style:family="text">
      <style:text-properties style:font-name="標楷體" style:font-name-asian="標楷體" style:font-name-complex="Untitled" style:font-size-complex="12pt"/>
    </style:style>
    <style:style style:name="T1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1" style:parent-style-name="預設段落字型" style:family="text">
      <style:text-properties style:font-name="標楷體" style:font-name-asian="標楷體" style:font-name-complex="Untitled" style:font-size-complex="12pt"/>
    </style:style>
    <style:style style:name="T1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3" style:parent-style-name="預設段落字型" style:family="text">
      <style:text-properties style:font-name="標楷體" style:font-name-asian="標楷體" style:font-name-complex="Untitled" style:font-size-complex="12pt"/>
    </style:style>
    <style:style style:name="T14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4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4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P148" style:parent-style-name="內文" style:family="paragraph">
      <style:paragraph-properties style:line-height-at-least="0.2777in"/>
    </style:style>
    <style:style style:name="T149" style:parent-style-name="預設段落字型" style:family="text">
      <style:text-properties style:font-name="新細明體" style:font-name-asian="新細明體" style:font-name-complex="Helvetica" fo:color="#000000" style:letter-kerning="false" style:font-size-complex="12pt"/>
    </style:style>
    <style:style style:name="P150" style:parent-style-name="內文" style:family="paragraph">
      <style:paragraph-properties style:text-autospace="none" fo:text-indent="0.393in"/>
      <style:text-properties style:font-name="標楷體" style:font-name-asian="標楷體" style:font-name-complex="標楷體" fo:color="#000000" style:letter-kerning="false" style:font-size-complex="12pt"/>
    </style:style>
    <style:style style:name="P151" style:parent-style-name="內文" style:family="paragraph">
      <style:paragraph-properties style:line-height-at-least="0.2777in" fo:margin-left="0.0833in" fo:text-indent="-0.0833in">
        <style:tab-stops/>
      </style:paragraph-properties>
      <style:text-properties style:font-name="新細明體" style:font-name-asian="新細明體" style:font-name-complex="Helvetica" fo:color="#000000" style:letter-kerning="false" style:font-size-complex="12pt"/>
    </style:style>
    <style:style style:name="P152" style:parent-style-name="內文" style:family="paragraph">
      <style:paragraph-properties style:line-height-at-least="0.2777in" fo:margin-left="0.0833in" fo:text-indent="-0.0833in">
        <style:tab-stops/>
      </style:paragraph-properties>
      <style:text-properties style:font-name="新細明體" style:font-name-asian="新細明體" style:font-name-complex="Helvetica" fo:color="#000000" style:letter-kerning="false" style:font-size-complex="12pt"/>
    </style:style>
    <style:style style:name="P153" style:parent-style-name="內文" style:family="paragraph">
      <style:paragraph-properties style:line-height-at-least="0.2777in" fo:margin-left="0.0833in">
        <style:tab-stops/>
      </style:paragraph-properties>
    </style:style>
    <style:style style:name="T15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7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9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P172" style:parent-style-name="內文" style:family="paragraph">
      <style:paragraph-properties style:line-height-at-least="0.2777in" fo:margin-left="0.2951in" fo:margin-right="0.0763in" fo:text-indent="-0.2118in">
        <style:tab-stops/>
      </style:paragraph-properties>
    </style:style>
    <style:style style:name="T1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7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9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2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4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7" style:parent-style-name="預設段落字型" style:family="text">
      <style:text-properties style:font-name="標楷體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0" style:parent-style-name="預設段落字型" style:family="text">
      <style:text-properties style:font-name="標楷體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style:font-size-complex="12pt"/>
    </style:style>
    <style:style style:name="P198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19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P201" style:parent-style-name="內文" style:family="paragraph">
      <style:paragraph-properties style:text-autospace="none" style:line-height-at-least="0.2777in" fo:margin-left="0.2951in" fo:text-indent="-0.2118in">
        <style:tab-stops/>
      </style:paragraph-properties>
    </style:style>
    <style:style style:name="T202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20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0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0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208" style:parent-style-name="內文" style:family="paragraph">
      <style:paragraph-properties style:text-autospace="none" fo:margin-bottom="0.05in" style:line-height-at-least="0.2777in" fo:margin-left="0.1819in" fo:text-indent="0.0986in">
        <style:tab-stops/>
      </style:paragraph-properties>
    </style:style>
    <style:style style:name="T20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1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style:font-size-complex="12pt" style:text-underline-type="doub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ableColumn215" style:family="table-column">
      <style:table-column-properties style:column-width="1.6472in"/>
    </style:style>
    <style:style style:name="TableColumn216" style:family="table-column">
      <style:table-column-properties style:column-width="1.6472in"/>
    </style:style>
    <style:style style:name="TableColumn217" style:family="table-column">
      <style:table-column-properties style:column-width="1.6472in"/>
    </style:style>
    <style:style style:name="TableColumn218" style:family="table-column">
      <style:table-column-properties style:column-width="1.6472in"/>
    </style:style>
    <style:style style:name="Table214" style:family="table">
      <style:table-properties style:width="6.5888in" style:rel-width="73.78%" fo:margin-left="0.4687in" table:align="left"/>
    </style:style>
    <style:style style:name="TableRow219" style:family="table-row">
      <style:table-row-properties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Row228" style:family="table-row">
      <style:table-row-properties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Row237" style:family="table-row">
      <style:table-row-properties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Row246" style:family="table-row">
      <style:table-row-properties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Row255" style:family="table-row">
      <style:table-row-properties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P264" style:parent-style-name="內文" style:family="paragraph">
      <style:paragraph-properties style:line-height-at-least="0.2777in" fo:margin-left="0.0833in">
        <style:tab-stops/>
      </style:paragraph-properties>
    </style:style>
    <style:style style:name="T2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9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27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271" style:parent-style-name="內文" style:family="paragraph">
      <style:paragraph-properties style:line-height-at-least="0.2777in" fo:margin-left="0.0833in" fo:text-indent="0.2118in">
        <style:tab-stops/>
      </style:paragraph-properties>
    </style:style>
    <style:style style:name="T2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3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5" style:parent-style-name="預設段落字型" style:family="text">
      <style:text-properties style:font-name="標楷體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77" style:parent-style-name="內文" style:family="paragraph">
      <style:paragraph-properties style:text-autospace="none" style:line-height-at-least="0.2777in" fo:margin-left="0.1819in" fo:text-indent="0.1131in">
        <style:tab-stops/>
      </style:paragraph-properties>
    </style:style>
    <style:style style:name="T2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P284" style:parent-style-name="內文" style:family="paragraph">
      <style:paragraph-properties style:punctuation-wrap="simple" style:text-autospace="none" style:line-height-at-least="0.2777in" fo:margin-left="0.168in" fo:text-indent="-0.0847in">
        <style:tab-stops/>
      </style:paragraph-properties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88" style:parent-style-name="內文" style:family="paragraph">
      <style:paragraph-properties style:punctuation-wrap="simple" style:text-autospace="none" style:line-height-at-least="0.2777in" fo:margin-left="0.168in" fo:text-indent="0.126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289" style:parent-style-name="內文" style:family="paragraph">
      <style:paragraph-properties style:punctuation-wrap="simple" style:text-autospace="none" style:line-height-at-least="0.2777in" fo:margin-left="0.168in" fo:text-indent="0.126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290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291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2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2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95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296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2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8" style:parent-style-name="預設段落字型" style:family="text">
      <style:text-properties style:font-name="標楷體" style:font-name-asian="標楷體" style:font-size-complex="12pt"/>
    </style:style>
    <style:style style:name="P299" style:parent-style-name="內文" style:family="paragraph">
      <style:paragraph-properties style:line-height-at-least="0.2777in" fo:margin-left="0.393in" fo:margin-right="3.818in" fo:text-indent="-0.393in">
        <style:tab-stops/>
      </style:paragraph-properties>
    </style:style>
    <style:style style:name="T30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01" style:parent-style-name="預設段落字型" style:family="text">
      <style:text-properties style:font-name="標楷體" style:font-name-asian="標楷體" style:font-size-complex="12pt"/>
    </style:style>
    <style:style style:name="T30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0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307" style:parent-style-name="內文" style:family="paragraph">
      <style:paragraph-properties style:line-height-at-least="0.2777in" fo:margin-left="0.25in" fo:margin-right="-0.0201in" fo:text-indent="0.0451in">
        <style:tab-stops/>
      </style:paragraph-properties>
    </style:style>
    <style:style style:name="T30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1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1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315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31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1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321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32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P328" style:parent-style-name="內文" style:family="paragraph">
      <style:paragraph-properties style:line-height-at-least="0.2777in"/>
    </style:style>
    <style:style style:name="T3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0" style:parent-style-name="預設段落字型" style:family="text">
      <style:text-properties style:font-name="標楷體" style:font-name-asian="標楷體" style:font-size-complex="12pt"/>
    </style:style>
    <style:style style:name="T33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32" style:parent-style-name="內文" style:family="paragraph">
      <style:paragraph-properties style:line-height-at-least="0.2777in" fo:text-indent="0.25in"/>
    </style:style>
    <style:style style:name="T3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45" style:parent-style-name="預設段落字型" style:family="text">
      <style:text-properties style:font-name="標楷體" style:font-name-asian="標楷體" style:font-size-complex="12pt"/>
    </style:style>
    <style:style style:name="P346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34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8" style:parent-style-name="預設段落字型" style:family="text">
      <style:text-properties style:font-name="標楷體" style:font-name-asian="標楷體" style:font-size-complex="12pt"/>
    </style:style>
    <style:style style:name="T3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50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35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2" style:parent-style-name="預設段落字型" style:family="text">
      <style:text-properties style:font-name="標楷體" style:font-name-asian="標楷體" style:font-size-complex="12pt"/>
    </style:style>
    <style:style style:name="P353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356" style:parent-style-name="預設段落字型" style:family="text">
      <style:text-properties style:font-name="標楷體" style:font-name-asian="標楷體" style:font-size-complex="12pt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T358" style:parent-style-name="預設段落字型" style:family="text">
      <style:text-properties style:font-name="標楷體" style:font-name-asian="標楷體" style:font-size-complex="12pt"/>
    </style:style>
    <style:style style:name="T359" style:parent-style-name="預設段落字型" style:family="text">
      <style:text-properties style:font-name="標楷體" style:font-name-asian="標楷體" style:font-size-complex="12pt"/>
    </style:style>
    <style:style style:name="P360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361" style:parent-style-name="預設段落字型" style:family="text">
      <style:text-properties style:font-name="標楷體" style:font-name-asian="標楷體" style:font-size-complex="12pt"/>
    </style:style>
    <style:style style:name="T362" style:parent-style-name="預設段落字型" style:family="text">
      <style:text-properties style:font-name="標楷體" style:font-name-asian="標楷體" style:font-size-complex="12pt"/>
    </style:style>
    <style:style style:name="T363" style:parent-style-name="預設段落字型" style:family="text">
      <style:text-properties style:font-name="標楷體" style:font-name-asian="標楷體" style:font-size-complex="12pt"/>
    </style:style>
    <style:style style:name="T364" style:parent-style-name="預設段落字型" style:family="text">
      <style:text-properties style:font-name="標楷體" style:font-name-asian="標楷體" style:font-size-complex="12pt"/>
    </style:style>
    <style:style style:name="T365" style:parent-style-name="預設段落字型" style:family="text">
      <style:text-properties style:font-name="標楷體" style:font-name-asian="標楷體" style:font-size-complex="12pt"/>
    </style:style>
    <style:style style:name="T366" style:parent-style-name="預設段落字型" style:family="text">
      <style:text-properties style:font-name="標楷體" style:font-name-asian="標楷體" style:font-size-complex="12pt"/>
    </style:style>
    <style:style style:name="P367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368" style:parent-style-name="預設段落字型" style:family="text">
      <style:text-properties style:font-name="標楷體" style:font-name-asian="標楷體" style:font-size-complex="12pt"/>
    </style:style>
    <style:style style:name="T369" style:parent-style-name="預設段落字型" style:family="text">
      <style:text-properties style:font-name="標楷體" style:font-name-asian="標楷體" style:font-size-complex="12pt"/>
    </style:style>
    <style:style style:name="T370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3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72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3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4" style:parent-style-name="預設段落字型" style:family="text">
      <style:text-properties style:font-name="標楷體" style:font-name-asian="標楷體" style:font-size-complex="12pt"/>
    </style:style>
    <style:style style:name="T3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76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377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3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81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3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3" style:parent-style-name="預設段落字型" style:family="text">
      <style:text-properties style:font-name="標楷體" style:font-name-asian="標楷體" style:font-size-complex="12pt"/>
    </style:style>
    <style:style style:name="T3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85" style:parent-style-name="內文" style:family="paragraph">
      <style:paragraph-properties style:line-height-at-least="0.2777in" fo:margin-left="0.25in" fo:text-indent="0.0451in">
        <style:tab-stops/>
      </style:paragraph-properties>
    </style:style>
    <style:style style:name="T3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7" style:parent-style-name="預設段落字型" style:family="text">
      <style:text-properties style:font-name="標楷體" style:font-name-asian="標楷體" style:font-size-complex="12pt"/>
    </style:style>
    <style:style style:name="T38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9" style:parent-style-name="預設段落字型" style:family="text">
      <style:text-properties style:font-name="標楷體" style:font-name-asian="標楷體" style:font-size-complex="12pt"/>
    </style:style>
    <style:style style:name="T39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1" style:parent-style-name="預設段落字型" style:family="text">
      <style:text-properties style:font-name="標楷體" style:font-name-asian="標楷體" style:font-size-complex="12pt"/>
    </style:style>
    <style:style style:name="TableColumn393" style:family="table-column">
      <style:table-column-properties style:column-width="0.3166in"/>
    </style:style>
    <style:style style:name="TableColumn394" style:family="table-column">
      <style:table-column-properties style:column-width="1.9201in"/>
    </style:style>
    <style:style style:name="TableColumn395" style:family="table-column">
      <style:table-column-properties style:column-width="2.6854in"/>
    </style:style>
    <style:style style:name="Table392" style:family="table">
      <style:table-properties style:width="4.9222in" fo:margin-left="0.4687in" table:align="left"/>
    </style:style>
    <style:style style:name="TableRow396" style:family="table-row">
      <style:table-row-properties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頁首" style:family="paragraph">
      <style:paragraph-properties style:line-height-at-least="0.2777in">
        <style:tab-stops>
          <style:tab-stop style:type="center" style:position="-1.9687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頁首" style:family="paragraph">
      <style:paragraph-properties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頁首" style:family="paragraph">
      <style:paragraph-properties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Row403" style:family="table-row">
      <style:table-row-properties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頁首" style:family="paragraph">
      <style:paragraph-properties style:line-height-at-least="0.2777in">
        <style:tab-stops>
          <style:tab-stop style:type="center" style:position="-1.9687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頁首" style:family="paragraph">
      <style:paragraph-properties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頁首" style:family="paragraph">
      <style:paragraph-properties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Row410" style:family="table-row">
      <style:table-row-properties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頁首" style:family="paragraph">
      <style:paragraph-properties style:line-height-at-least="0.2777in">
        <style:tab-stops>
          <style:tab-stop style:type="center" style:position="-1.9687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頁首" style:family="paragraph">
      <style:paragraph-properties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頁首" style:family="paragraph">
      <style:paragraph-properties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Row417" style:family="table-row">
      <style:table-row-properties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頁首" style:family="paragraph">
      <style:paragraph-properties style:line-height-at-least="0.2777in">
        <style:tab-stops>
          <style:tab-stop style:type="center" style:position="-1.9687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頁首" style:family="paragraph">
      <style:paragraph-properties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頁首" style:family="paragraph">
      <style:paragraph-properties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</style:style>
    <style:style style:name="T424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425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426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Row427" style:family="table-row">
      <style:table-row-properties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頁首" style:family="paragraph">
      <style:paragraph-properties style:line-height-at-least="0.2777in">
        <style:tab-stops>
          <style:tab-stop style:type="center" style:position="-1.9687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頁首" style:family="paragraph">
      <style:paragraph-properties style:line-height-at-least="0.2777in" fo:margin-left="0.2951in" fo:text-indent="-0.2951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頁首" style:family="paragraph">
      <style:paragraph-properties style:line-height-at-least="0.2777in" fo:margin-left="0.2951in" fo:text-indent="-0.2118in">
        <style:tab-stops>
          <style:tab-stop style:type="center" style:position="-2.2638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P434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3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436" style:parent-style-name="預設段落字型" style:family="text">
      <style:text-properties style:font-name="標楷體" style:font-name-asian="標楷體" style:font-size-complex="12pt"/>
    </style:style>
    <style:style style:name="T4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38" style:parent-style-name="內文" style:family="paragraph">
      <style:paragraph-properties fo:margin-top="0.05in" fo:margin-bottom="0.05in" style:line-height-at-least="0.2777in" fo:margin-left="0.25in" fo:text-indent="0.0451in">
        <style:tab-stops/>
      </style:paragraph-properties>
    </style:style>
    <style:style style:name="T439" style:parent-style-name="預設段落字型" style:family="text">
      <style:text-properties style:font-name="標楷體" style:font-name-asian="標楷體" style:font-size-complex="12pt"/>
    </style:style>
    <style:style style:name="T4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45" style:parent-style-name="內文" style:family="paragraph">
      <style:paragraph-properties fo:margin-top="0.05in" fo:margin-bottom="0.05in" style:line-height-at-least="0.2777in" fo:margin-left="0.25in" fo:text-indent="0.045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446" style:parent-style-name="內文" style:family="paragraph">
      <style:paragraph-properties fo:margin-top="0.05in" fo:margin-bottom="0.05in" style:line-height-at-least="0.2777in" fo:margin-left="0.25in" fo:text-indent="0.045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447" style:parent-style-name="內文" style:family="paragraph">
      <style:paragraph-properties style:line-height-at-least="0.2777in" fo:margin-left="0.25in">
        <style:tab-stops/>
      </style:paragraph-properties>
    </style:style>
    <style:style style:name="T44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9" style:parent-style-name="預設段落字型" style:family="text">
      <style:text-properties style:font-name="標楷體" style:font-name-asian="標楷體" style:font-size-complex="12pt"/>
    </style:style>
    <style:style style:name="T45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51" style:parent-style-name="預設段落字型" style:family="text">
      <style:text-properties style:font-name="標楷體" style:font-name-asian="標楷體" style:font-size-complex="12pt"/>
    </style:style>
    <style:style style:name="T4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53" style:parent-style-name="內文" style:family="paragraph">
      <style:paragraph-properties style:line-height-at-least="0.2777in" fo:text-indent="0.25in"/>
    </style:style>
    <style:style style:name="T45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55" style:parent-style-name="預設段落字型" style:family="text">
      <style:text-properties style:font-name="標楷體" style:font-name-asian="標楷體" style:font-size-complex="12pt"/>
    </style:style>
    <style:style style:name="P456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5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58" style:parent-style-name="預設段落字型" style:family="text">
      <style:text-properties style:font-name="標楷體" style:font-name-asian="標楷體" style:font-size-complex="12pt"/>
    </style:style>
    <style:style style:name="T4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60" style:parent-style-name="內文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461" style:parent-style-name="內文" style:family="paragraph">
      <style:paragraph-properties style:line-height-at-least="0.2777in" fo:margin-left="0.25in">
        <style:tab-stops/>
      </style:paragraph-properties>
    </style:style>
    <style:style style:name="T4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4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8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0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72" style:parent-style-name="內文" style:family="paragraph">
      <style:paragraph-properties style:line-height-at-least="0.2777in" fo:margin-left="0.25in">
        <style:tab-stops/>
      </style:paragraph-properties>
    </style:style>
    <style:style style:name="T4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4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6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0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2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4" style:parent-style-name="預設段落字型" style:family="text">
      <style:text-properties style:font-name="標楷體" style:font-name-asian="標楷體" style:font-size-complex="12pt"/>
    </style:style>
    <style:style style:name="P485" style:parent-style-name="內文" style:family="paragraph">
      <style:paragraph-properties style:line-height-at-least="0.2777in"/>
      <style:text-properties style:font-name="標楷體" style:font-name-asian="標楷體"/>
    </style:style>
    <style:style style:name="P486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487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488" style:parent-style-name="預設段落字型" style:family="text">
      <style:text-properties style:font-name="標楷體" style:font-name-asian="標楷體" style:font-size-complex="12pt"/>
    </style:style>
    <style:style style:name="T489" style:parent-style-name="預設段落字型" style:family="text">
      <style:text-properties style:font-name="標楷體" style:font-name-asian="標楷體" style:letter-kerning="false" style:font-size-complex="12pt"/>
    </style:style>
    <style:style style:name="P490" style:parent-style-name="內文" style:family="paragraph">
      <style:paragraph-properties style:line-height-at-least="0.2777in" fo:margin-left="0.293in" fo:text-indent="-0.0965in">
        <style:tab-stops/>
      </style:paragraph-properties>
      <style:text-properties style:font-name="標楷體" style:font-name-asian="標楷體" style:letter-kerning="false" style:font-size-complex="12pt"/>
    </style:style>
    <style:style style:name="P491" style:parent-style-name="內文" style:family="paragraph">
      <style:paragraph-properties style:line-height-at-least="0.2777in" fo:margin-left="0.2951in" fo:text-indent="-0.0451in">
        <style:tab-stops/>
      </style:paragraph-properties>
      <style:text-properties style:font-name="標楷體" style:font-name-asian="標楷體" style:font-size-complex="12pt"/>
    </style:style>
    <style:style style:name="P492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493" style:parent-style-name="預設段落字型" style:family="text">
      <style:text-properties style:font-name="標楷體" style:font-name-asian="標楷體" style:font-size-complex="12pt"/>
    </style:style>
    <style:style style:name="T494" style:parent-style-name="預設段落字型" style:family="text">
      <style:text-properties style:font-name="標楷體" style:font-name-asian="標楷體" style:letter-kerning="false" style:font-size-complex="12pt"/>
    </style:style>
    <style:style style:name="T495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標楷體" style:font-name-asian="標楷體" style:letter-kerning="false" style:font-size-complex="12pt"/>
    </style:style>
    <style:style style:name="T497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98" style:parent-style-name="預設段落字型" style:family="text">
      <style:text-properties style:font-name="標楷體" style:font-name-asian="標楷體" style:letter-kerning="false" style:font-size-complex="12pt"/>
    </style:style>
    <style:style style:name="T499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500" style:parent-style-name="預設段落字型" style:family="text">
      <style:text-properties style:font-name="標楷體" style:font-name-asian="標楷體" style:letter-kerning="false" style:font-size-complex="12pt"/>
    </style:style>
    <style:style style:name="T501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502" style:parent-style-name="預設段落字型" style:family="text">
      <style:text-properties style:font-name="標楷體" style:font-name-asian="標楷體" style:letter-kerning="false" style:font-size-complex="12pt"/>
    </style:style>
    <style:style style:name="T503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504" style:parent-style-name="預設段落字型" style:family="text">
      <style:text-properties style:font-name="標楷體" style:font-name-asian="標楷體" style:letter-kerning="false" style:font-size-complex="12pt"/>
    </style:style>
    <style:style style:name="P505" style:parent-style-name="內文" style:family="paragraph">
      <style:paragraph-properties style:text-autospace="none" style:line-height-at-least="0.2777in" fo:margin-left="0.2951in" fo:margin-right="0.175in" fo:text-indent="-0.2951in">
        <style:tab-stops/>
      </style:paragraph-properties>
    </style:style>
    <style:style style:name="T506" style:parent-style-name="預設段落字型" style:family="text">
      <style:text-properties style:font-name="標楷體" style:font-name-asian="標楷體" style:font-size-complex="12pt"/>
    </style:style>
    <style:style style:name="T507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50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0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0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1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12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13" style:parent-style-name="預設段落字型" style:family="text">
      <style:text-properties style:font-name="標楷體" style:font-name-asian="標楷體" style:letter-kerning="false" style:font-size-complex="12pt"/>
    </style:style>
    <style:style style:name="T514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15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516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517" style:parent-style-name="內文" style:family="paragraph">
      <style:paragraph-properties style:text-autospace="none" style:line-height-at-least="0.2777in" fo:margin-left="0.2951in" fo:margin-right="0.175in" fo:text-indent="-0.0451in">
        <style:tab-stops/>
      </style:paragraph-properties>
    </style:style>
    <style:style style:name="T51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19" style:parent-style-name="預設段落字型" style:family="text">
      <style:text-properties style:font-name="標楷體" style:font-name-asian="標楷體" style:letter-kerning="false" style:font-size-complex="12pt"/>
    </style:style>
    <style:style style:name="P520" style:parent-style-name="內文" style:family="paragraph">
      <style:paragraph-properties style:text-autospace="none" style:line-height-at-least="0.2777in" fo:margin-left="0.25in">
        <style:tab-stops/>
      </style:paragraph-properties>
    </style:style>
    <style:style style:name="T52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2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2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4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2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6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2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2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529" style:parent-style-name="內文" style:family="paragraph">
      <style:paragraph-properties style:text-autospace="none" style:line-height-at-least="0.2777in" fo:margin-left="0.2951in" fo:text-indent="-0.2951in">
        <style:tab-stops/>
      </style:paragraph-properties>
    </style:style>
    <style:style style:name="T530" style:parent-style-name="預設段落字型" style:family="text">
      <style:text-properties style:font-name="標楷體" style:font-name-asian="標楷體" style:font-size-complex="12pt"/>
    </style:style>
    <style:style style:name="T531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32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533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34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53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36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537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38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539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540" style:parent-style-name="內文" style:family="paragraph">
      <style:paragraph-properties style:text-autospace="none" style:line-height-at-least="0.2777in" fo:margin-left="0.2951in" fo:text-indent="-0.0451in">
        <style:tab-stops/>
      </style:paragraph-properties>
    </style:style>
    <style:style style:name="T54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2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4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4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545" style:parent-style-name="內文" style:family="paragraph">
      <style:paragraph-properties style:text-autospace="none" style:line-height-at-least="0.2777in" fo:margin-left="0.2951in" fo:text-indent="-0.0451in">
        <style:tab-stops/>
      </style:paragraph-properties>
    </style:style>
    <style:style style:name="T54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47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4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49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5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551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552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553" style:parent-style-name="內文" style:family="paragraph">
      <style:paragraph-properties style:text-autospace="none" style:line-height-at-least="0.2777in" fo:margin-left="0.2951in" fo:margin-right="0.0763in" fo:text-indent="-0.2951in">
        <style:tab-stops/>
      </style:paragraph-properties>
    </style:style>
    <style:style style:name="T554" style:parent-style-name="預設段落字型" style:family="text">
      <style:text-properties style:font-name="標楷體" style:font-name-asian="標楷體" style:font-size-complex="12pt"/>
    </style:style>
    <style:style style:name="T55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P556" style:parent-style-name="內文" style:family="paragraph">
      <style:paragraph-properties style:text-autospace="none" style:line-height-at-least="0.2777in" fo:margin-left="0.2951in" fo:text-indent="-0.2951in">
        <style:tab-stops/>
      </style:paragraph-properties>
      <style:text-properties style:font-name="標楷體" style:font-name-asian="標楷體" style:font-name-complex="細明體" style:letter-kerning="false" style:font-size-complex="12pt"/>
    </style:style>
    <style:style style:name="P557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558" style:parent-style-name="預設段落字型" style:family="text">
      <style:text-properties style:font-name="標楷體" style:font-name-asian="標楷體" style:font-size-complex="12pt"/>
    </style:style>
    <style:style style:name="T559" style:parent-style-name="預設段落字型" style:family="text">
      <style:text-properties style:font-name="標楷體" style:font-name-asian="標楷體"/>
    </style:style>
    <style:style style:name="P560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561" style:parent-style-name="預設段落字型" style:family="text">
      <style:text-properties style:font-name="標楷體" style:font-name-asian="標楷體"/>
    </style:style>
    <style:style style:name="P562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563" style:parent-style-name="內文" style:family="paragraph">
      <style:paragraph-properties style:line-height-at-least="0.2777in" fo:margin-left="0.25in">
        <style:tab-stops/>
      </style:paragraph-properties>
    </style:style>
    <style:style style:name="T564" style:parent-style-name="預設段落字型" style:family="text">
      <style:text-properties style:font-name="標楷體" style:font-name-asian="標楷體" style:font-size-complex="12pt"/>
    </style:style>
    <style:style style:name="T56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66" style:parent-style-name="預設段落字型" style:family="text">
      <style:text-properties style:font-name="標楷體" style:font-name-asian="標楷體" style:font-size-complex="12pt"/>
    </style:style>
    <style:style style:name="P567" style:parent-style-name="內文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568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569" style:parent-style-name="預設段落字型" style:family="text">
      <style:text-properties style:font-name="標楷體" style:font-name-asian="標楷體" style:font-size-complex="12pt"/>
    </style:style>
    <style:style style:name="T570" style:parent-style-name="預設段落字型" style:family="text">
      <style:text-properties style:font-name-asian="標楷體" style:font-name-complex="標楷體" style:font-size-complex="12pt"/>
    </style:style>
    <style:style style:name="T571" style:parent-style-name="預設段落字型" style:family="text">
      <style:text-properties style:font-name="標楷體" style:font-name-asian="標楷體" style:font-size-complex="12pt"/>
    </style:style>
    <style:style style:name="P572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573" style:parent-style-name="預設段落字型" style:family="text">
      <style:text-properties style:font-name="標楷體" style:font-name-asian="標楷體" style:font-size-complex="12pt"/>
    </style:style>
    <style:style style:name="T574" style:parent-style-name="預設段落字型" style:family="text">
      <style:text-properties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575" style:parent-style-name="預設段落字型" style:family="text">
      <style:text-properties style:font-name-asian="標楷體" style:font-name-complex="標楷體" style:font-size-complex="12pt"/>
    </style:style>
    <style:style style:name="T576" style:parent-style-name="預設段落字型" style:family="text">
      <style:text-properties style:font-name-asian="標楷體" style:font-name-complex="標楷體" style:font-size-complex="12pt"/>
    </style:style>
    <style:style style:name="T577" style:parent-style-name="預設段落字型" style:family="text">
      <style:text-properties style:font-name="標楷體" style:font-name-asian="標楷體" style:font-size-complex="12pt"/>
    </style:style>
    <style:style style:name="T578" style:parent-style-name="預設段落字型" style:family="text">
      <style:text-properties style:font-name="標楷體" style:font-name-asian="標楷體" style:font-size-complex="12pt"/>
    </style:style>
    <style:style style:name="T579" style:parent-style-name="預設段落字型" style:family="text">
      <style:text-properties style:font-name="標楷體" style:font-name-asian="標楷體" style:font-size-complex="12pt"/>
    </style:style>
    <style:style style:name="T580" style:parent-style-name="預設段落字型" style:family="text">
      <style:text-properties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581" style:parent-style-name="預設段落字型" style:family="text">
      <style:text-properties style:font-name-asian="標楷體" style:font-name-complex="標楷體" style:font-size-complex="12pt"/>
    </style:style>
    <style:style style:name="T582" style:parent-style-name="預設段落字型" style:family="text">
      <style:text-properties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583" style:parent-style-name="預設段落字型" style:family="text">
      <style:text-properties style:font-name-asian="標楷體" style:font-name-complex="標楷體" style:font-size-complex="12pt"/>
    </style:style>
    <style:style style:name="T584" style:parent-style-name="預設段落字型" style:family="text">
      <style:text-properties style:font-name="標楷體" style:font-name-asian="標楷體" style:font-size-complex="12pt"/>
    </style:style>
    <style:style style:name="T585" style:parent-style-name="預設段落字型" style:family="text">
      <style:text-properties style:font-name="標楷體" style:font-name-asian="標楷體" style:font-size-complex="12pt"/>
    </style:style>
    <style:style style:name="T586" style:parent-style-name="預設段落字型" style:family="text">
      <style:text-properties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587" style:parent-style-name="預設段落字型" style:family="text">
      <style:text-properties style:font-name-asian="標楷體" style:font-name-complex="標楷體" style:font-size-complex="12pt"/>
    </style:style>
    <style:style style:name="P588" style:parent-style-name="內文" style:family="paragraph">
      <style:paragraph-properties style:line-height-at-least="0.2777in"/>
    </style:style>
    <style:style style:name="T589" style:parent-style-name="預設段落字型" style:family="text">
      <style:text-properties style:font-name="標楷體" style:font-name-asian="標楷體" style:font-size-complex="12pt"/>
    </style:style>
    <style:style style:name="T5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91" style:parent-style-name="預設段落字型" style:family="text">
      <style:text-properties style:font-name="標楷體" style:font-name-asian="標楷體"/>
    </style:style>
    <style:style style:name="P592" style:parent-style-name="內文" style:family="paragraph">
      <style:paragraph-properties style:line-height-at-least="0.2777in"/>
    </style:style>
    <style:style style:name="T593" style:parent-style-name="預設段落字型" style:family="text">
      <style:text-properties style:font-name="標楷體" style:font-name-asian="標楷體"/>
    </style:style>
    <style:style style:name="T594" style:parent-style-name="預設段落字型" style:family="text">
      <style:text-properties style:font-name="標楷體" style:font-name-asian="標楷體"/>
    </style:style>
    <style:style style:name="T595" style:parent-style-name="預設段落字型" style:family="text">
      <style:text-properties style:font-name="標楷體" style:font-name-asian="標楷體"/>
    </style:style>
    <style:style style:name="T596" style:parent-style-name="預設段落字型" style:family="text">
      <style:text-properties style:font-name="標楷體" style:font-name-asian="標楷體"/>
    </style:style>
    <style:style style:name="T597" style:parent-style-name="預設段落字型" style:family="text">
      <style:text-properties style:font-name="標楷體" style:font-name-asian="標楷體"/>
    </style:style>
    <style:style style:name="T598" style:parent-style-name="預設段落字型" style:family="text">
      <style:text-properties style:font-name="標楷體" style:font-name-asian="標楷體"/>
    </style:style>
    <style:style style:name="T599" style:parent-style-name="預設段落字型" style:family="text">
      <style:text-properties style:font-name="標楷體" style:font-name-asian="標楷體"/>
    </style:style>
    <style:style style:name="P600" style:parent-style-name="內文" style:family="paragraph">
      <style:paragraph-properties style:line-height-at-least="0.2777in"/>
      <style:text-properties style:font-name="標楷體" style:font-name-asian="標楷體"/>
    </style:style>
    <style:style style:name="P601" style:parent-style-name="內文" style:family="paragraph">
      <style:paragraph-properties style:line-height-at-least="0.2777in"/>
      <style:text-properties style:font-name="標楷體" style:font-name-asian="標楷體"/>
    </style:style>
    <style:style style:name="P602" style:parent-style-name="內文" style:family="paragraph">
      <style:paragraph-properties style:line-height-at-least="0.2777in"/>
      <style:text-properties style:font-name="標楷體" style:font-name-asian="標楷體"/>
    </style:style>
    <style:style style:name="P603" style:parent-style-name="內文" style:family="paragraph">
      <style:paragraph-properties style:line-height-at-least="0.2777in"/>
      <style:text-properties style:font-name="標楷體" style:font-name-asian="標楷體"/>
    </style:style>
    <style:style style:name="P604" style:parent-style-name="內文" style:family="paragraph">
      <style:paragraph-properties style:line-height-at-least="0.2777in"/>
    </style:style>
    <style:style style:name="T605" style:parent-style-name="預設段落字型" style:family="text">
      <style:text-properties style:font-name="標楷體" style:font-name-asian="標楷體"/>
    </style:style>
    <style:style style:name="T606" style:parent-style-name="預設段落字型" style:family="text">
      <style:text-properties style:font-name="標楷體" style:font-name-asian="標楷體"/>
    </style:style>
    <style:style style:name="T607" style:parent-style-name="預設段落字型" style:family="text">
      <style:text-properties style:font-name="標楷體" style:font-name-asian="標楷體"/>
    </style:style>
    <style:style style:name="T608" style:parent-style-name="預設段落字型" style:family="text">
      <style:text-properties style:font-name="標楷體" style:font-name-asian="標楷體" style:font-name-complex="標楷體" style:font-size-complex="12pt"/>
    </style:style>
    <style:style style:name="T609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610" style:parent-style-name="預設段落字型" style:family="text">
      <style:text-properties style:font-name="標楷體" style:font-name-asian="標楷體" style:font-name-complex="標楷體" style:font-size-complex="12pt"/>
    </style:style>
    <style:style style:name="T611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612" style:parent-style-name="預設段落字型" style:family="text">
      <style:text-properties style:font-name="標楷體" style:font-name-asian="標楷體" style:font-name-complex="標楷體" style:font-size-complex="12pt"/>
    </style:style>
    <style:style style:name="T613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614" style:parent-style-name="預設段落字型" style:family="text">
      <style:text-properties style:font-name="標楷體" style:font-name-asian="標楷體" style:font-name-complex="標楷體" style:font-size-complex="12pt"/>
    </style:style>
    <style:style style:name="T615" style:parent-style-name="預設段落字型" style:family="text">
      <style:text-properties style:font-name="標楷體" style:font-name-asian="標楷體" style:font-size-complex="12pt"/>
    </style:style>
    <style:style style:name="T61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17" style:parent-style-name="預設段落字型" style:family="text">
      <style:text-properties style:font-name-asian="標楷體" style:font-name-complex="標楷體" style:font-size-complex="12pt"/>
    </style:style>
    <style:style style:name="P618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619" style:parent-style-name="預設段落字型" style:family="text">
      <style:text-properties style:font-name="標楷體" style:font-name-asian="標楷體" style:font-size-complex="12pt"/>
    </style:style>
    <style:style style:name="T62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621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62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623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2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625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2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627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2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629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3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631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632" style:parent-style-name="預設段落字型" style:family="text">
      <style:text-properties style:font-name="標楷體" style:font-name-asian="標楷體" style:font-size-complex="12pt"/>
    </style:style>
    <style:style style:name="T63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34" style:parent-style-name="預設段落字型" style:family="text">
      <style:text-properties style:font-name="標楷體" style:font-name-asian="標楷體" style:font-size-complex="12pt"/>
    </style:style>
    <style:style style:name="T63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36" style:parent-style-name="預設段落字型" style:family="text">
      <style:text-properties style:font-name="標楷體" style:font-name-asian="標楷體" style:font-size-complex="12pt"/>
    </style:style>
    <style:style style:name="T63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38" style:parent-style-name="預設段落字型" style:family="text">
      <style:text-properties style:font-name="標楷體" style:font-name-asian="標楷體" style:font-size-complex="12pt"/>
    </style:style>
    <style:style style:name="T63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40" style:parent-style-name="預設段落字型" style:family="text">
      <style:text-properties style:font-name="標楷體" style:font-name-asian="標楷體" style:font-size-complex="12pt"/>
    </style:style>
    <style:style style:name="T64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642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643" style:parent-style-name="內文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644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645" style:parent-style-name="預設段落字型" style:family="text">
      <style:text-properties style:font-name="標楷體" style:font-name-asian="標楷體" style:font-size-complex="12pt"/>
    </style:style>
    <style:style style:name="T64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647" style:parent-style-name="內文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648" style:parent-style-name="內文" style:family="paragraph">
      <style:paragraph-properties fo:margin-bottom="0.125in" style:line-height-at-least="0.2777in" fo:margin-left="0.25in">
        <style:tab-stops/>
      </style:paragraph-properties>
    </style:style>
    <style:style style:name="T649" style:parent-style-name="預設段落字型" style:family="text">
      <style:text-properties style:font-name="標楷體" style:font-name-asian="標楷體" style:font-size-complex="12pt"/>
    </style:style>
    <style:style style:name="T65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651" style:parent-style-name="預設段落字型" style:family="text">
      <style:text-properties style:font-name="標楷體" style:font-name-asian="標楷體" style:font-name-complex="新細明體" style:letter-kerning="false" style:font-size-complex="12pt" style:text-underline-type="single" style:text-underline-style="solid" style:text-underline-width="auto" style:text-underline-mode="continuous"/>
    </style:style>
    <style:style style:name="T65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653" style:parent-style-name="預設段落字型" style:family="text">
      <style:text-properties style:font-name="標楷體" style:font-name-asian="標楷體" style:font-size-complex="12pt"/>
    </style:style>
    <style:style style:name="T65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655" style:parent-style-name="預設段落字型" style:family="text">
      <style:text-properties style:font-name="標楷體" style:font-name-asian="標楷體" style:font-name-complex="新細明體" style:letter-kerning="false" style:font-size-complex="12pt" style:text-underline-type="single" style:text-underline-style="solid" style:text-underline-width="auto" style:text-underline-mode="continuous"/>
    </style:style>
    <style:style style:name="T65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657" style:parent-style-name="預設段落字型" style:family="text">
      <style:text-properties style:font-name="標楷體" style:font-name-asian="標楷體" style:font-size-complex="12pt"/>
    </style:style>
    <style:style style:name="T65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659" style:parent-style-name="預設段落字型" style:family="text">
      <style:text-properties style:font-name="標楷體" style:font-name-asian="標楷體" style:font-name-complex="新細明體" style:letter-kerning="false" style:font-size-complex="12pt" style:text-underline-type="single" style:text-underline-style="solid" style:text-underline-width="auto" style:text-underline-mode="continuous"/>
    </style:style>
    <style:style style:name="T66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661" style:parent-style-name="預設段落字型" style:family="text">
      <style:text-properties style:font-name="標楷體" style:font-name-asian="標楷體" style:font-size-complex="12pt"/>
    </style:style>
    <style:style style:name="T66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663" style:parent-style-name="預設段落字型" style:family="text">
      <style:text-properties style:font-name="標楷體" style:font-name-asian="標楷體" style:font-name-complex="新細明體" style:letter-kerning="false" style:font-size-complex="12pt" style:text-underline-type="single" style:text-underline-style="solid" style:text-underline-width="auto" style:text-underline-mode="continuous"/>
    </style:style>
    <style:style style:name="T664" style:parent-style-name="預設段落字型" style:family="text">
      <style:text-properties style:font-name="標楷體" style:font-name-asian="標楷體" style:font-size-complex="12pt"/>
    </style:style>
    <style:style style:name="P665" style:parent-style-name="內文" style:family="paragraph">
      <style:paragraph-properties style:snap-to-layout-grid="false" style:line-height-at-least="0.2777in"/>
    </style:style>
    <style:style style:name="T666" style:parent-style-name="預設段落字型" style:family="text">
      <style:text-properties style:font-name="標楷體" style:font-name-asian="標楷體" style:font-size-complex="12pt"/>
    </style:style>
    <style:style style:name="T6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670" style:parent-style-name="預設段落字型" style:family="text">
      <style:text-properties style:font-name-asian="標楷體" fo:font-size="13pt" style:font-size-asian="13pt" style:font-size-complex="13pt"/>
    </style:style>
    <style:style style:name="T67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672" style:parent-style-name="預設段落字型" style:family="text">
      <style:text-properties style:font-name-asian="標楷體" fo:font-size="13pt" style:font-size-asian="13pt" style:font-size-complex="13pt"/>
    </style:style>
    <style:style style:name="P673" style:parent-style-name="Default" style:family="paragraph">
      <style:paragraph-properties style:line-height-at-least="0.2777in"/>
    </style:style>
    <style:style style:name="T674" style:parent-style-name="預設段落字型" style:family="text">
      <style:text-properties style:font-name="標楷體" style:font-name-asian="標楷體"/>
    </style:style>
    <style:style style:name="T67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67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67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67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67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68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68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682" style:parent-style-name="內文" style:family="paragraph">
      <style:paragraph-properties style:text-autospace="none" style:line-height-at-least="0.2777in" fo:margin-left="0.2715in" fo:text-indent="-0.0215in">
        <style:tab-stops/>
      </style:paragraph-properties>
    </style:style>
    <style:style style:name="T683" style:parent-style-name="預設段落字型" style:family="text">
      <style:text-properties style:font-name="標楷體" style:font-name-asian="標楷體" style:font-size-complex="12pt"/>
    </style:style>
    <style:style style:name="T684" style:parent-style-name="預設段落字型" style:family="text"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T68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686" style:parent-style-name="內文" style:family="paragraph">
      <style:paragraph-properties style:text-autospace="none" style:line-height-at-least="0.2777in" fo:margin-left="0.2715in" fo:text-indent="-0.0215in">
        <style:tab-stops/>
      </style:paragraph-properties>
    </style:style>
    <style:style style:name="T687" style:parent-style-name="預設段落字型" style:family="text">
      <style:text-properties style:font-name="標楷體" style:font-name-asian="標楷體" style:font-size-complex="12pt"/>
    </style:style>
    <style:style style:name="T688" style:parent-style-name="預設段落字型" style:family="text"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P689" style:parent-style-name="內文" style:family="paragraph">
      <style:paragraph-properties style:text-autospace="none" style:line-height-at-least="0.2777in" fo:margin-left="0.2715in" fo:text-indent="-0.0215in">
        <style:tab-stops/>
      </style:paragraph-properties>
    </style:style>
    <style:style style:name="T690" style:parent-style-name="預設段落字型" style:family="text">
      <style:text-properties style:font-name="標楷體" style:font-name-asian="標楷體" style:font-size-complex="12pt"/>
    </style:style>
    <style:style style:name="T691" style:parent-style-name="預設段落字型" style:family="text">
      <style:text-properties style:font-name="標楷體" style:font-name-asian="標楷體" style:font-name-complex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692" style:parent-style-name="預設段落字型" style:family="text"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P693" style:parent-style-name="內文" style:family="paragraph">
      <style:paragraph-properties style:text-autospace="none" style:line-height-at-least="0.2777in" fo:margin-left="0.2715in" fo:text-indent="-0.0215in">
        <style:tab-stops/>
      </style:paragraph-properties>
    </style:style>
    <style:style style:name="T694" style:parent-style-name="預設段落字型" style:family="text">
      <style:text-properties style:font-name="標楷體" style:font-name-asian="標楷體" style:font-size-complex="12pt"/>
    </style:style>
    <style:style style:name="T695" style:parent-style-name="預設段落字型" style:family="text">
      <style:text-properties style:font-name="標楷體" style:font-name-asian="標楷體" style:font-name-complex="標楷體" fo:color="#000000" style:letter-kerning="false" fo:font-size="13pt" style:font-size-asian="13pt" style:font-size-complex="13pt"/>
    </style:style>
    <style:style style:name="P696" style:parent-style-name="內文" style:family="paragraph">
      <style:paragraph-properties style:text-autospace="none" style:line-height-at-least="0.2777in" fo:margin-left="0.3333in" fo:margin-right="0.0763in" fo:text-indent="-0.3333in">
        <style:tab-stops/>
      </style:paragraph-properties>
    </style:style>
    <style:style style:name="T697" style:parent-style-name="預設段落字型" style:family="text">
      <style:text-properties style:font-name="標楷體" style:font-name-asian="標楷體" style:font-size-complex="12pt"/>
    </style:style>
    <style:style style:name="T698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69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700" style:parent-style-name="內文" style:family="paragraph">
      <style:paragraph-properties fo:widows="2" fo:orphans="2" style:line-height-at-least="0.2777in" fo:margin-left="0.3333in" fo:background-color="#FFFFFF">
        <style:tab-stops/>
      </style:paragraph-properties>
      <style:text-properties style:font-name="標楷體" style:font-name-asian="標楷體" style:font-name-complex="Arial" fo:color="#000000" style:letter-kerning="false" style:font-size-complex="12pt"/>
    </style:style>
    <style:style style:name="P701" style:parent-style-name="內文" style:family="paragraph">
      <style:paragraph-properties fo:widows="2" fo:orphans="2" style:line-height-at-least="0.2777in" fo:margin-left="0.3333in" fo:background-color="#FFFFFF">
        <style:tab-stops/>
      </style:paragraph-properties>
    </style:style>
    <style:style style:name="T702" style:parent-style-name="預設段落字型" style:family="text">
      <style:text-properties style:font-name="標楷體" style:font-name-asian="標楷體" fo:color="#000000"/>
    </style:style>
    <style:style style:name="T703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704" style:parent-style-name="預設段落字型" style:family="text">
      <style:text-properties style:font-name="標楷體" style:font-name-asian="標楷體" fo:color="#000000"/>
    </style:style>
    <style:style style:name="T705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706" style:parent-style-name="預設段落字型" style:family="text">
      <style:text-properties style:font-name="標楷體" style:font-name-asian="標楷體" fo:color="#000000"/>
    </style:style>
    <style:style style:name="T707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708" style:parent-style-name="預設段落字型" style:family="text">
      <style:text-properties style:font-name="標楷體" style:font-name-asian="標楷體" fo:color="#000000"/>
    </style:style>
    <style:style style:name="T709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710" style:parent-style-name="預設段落字型" style:family="text">
      <style:text-properties style:font-name="標楷體" style:font-name-asian="標楷體" style:font-size-complex="12pt"/>
    </style:style>
    <style:style style:name="P711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712" style:parent-style-name="內文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713" style:parent-style-name="內文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714" style:parent-style-name="內文" style:family="paragraph">
      <style:text-properties style:font-name="標楷體" style:font-name-asian="標楷體"/>
    </style:style>
    <style:style style:name="P715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4pt"/>
    </style:style>
    <style:style style:name="P716" style:parent-style-name="內文" style:family="paragraph">
      <style:paragraph-properties style:line-height-at-least="0.2777in" fo:margin-left="0.2951in">
        <style:tab-stops/>
      </style:paragraph-properties>
      <style:text-properties style:font-name="標楷體" style:font-name-asian="標楷體" style:font-size-complex="14pt"/>
    </style:style>
    <style:style style:name="P717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718" style:parent-style-name="預設段落字型" style:family="text">
      <style:text-properties style:font-name="標楷體" style:font-name-asian="標楷體" style:font-size-complex="14pt"/>
    </style:style>
    <style:style style:name="T719" style:parent-style-name="預設段落字型" style:family="text">
      <style:text-properties fo:font-size="11pt" style:font-size-asian="11pt"/>
    </style:style>
    <style:style style:name="T720" style:parent-style-name="預設段落字型" style:family="text">
      <style:text-properties style:font-name="標楷體" style:font-name-asian="標楷體" style:font-size-complex="14pt"/>
    </style:style>
    <style:style style:name="P721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722" style:parent-style-name="預設段落字型" style:family="text">
      <style:text-properties style:font-name="標楷體" style:font-name-asian="標楷體" style:font-size-complex="14pt"/>
    </style:style>
    <style:style style:name="T723" style:parent-style-name="預設段落字型" style:family="text">
      <style:text-properties fo:font-size="11pt" style:font-size-asian="11pt"/>
    </style:style>
    <style:style style:name="T724" style:parent-style-name="預設段落字型" style:family="text">
      <style:text-properties style:font-name="標楷體" style:font-name-asian="標楷體" style:font-size-complex="14pt"/>
    </style:style>
    <style:style style:name="T725" style:parent-style-name="預設段落字型" style:family="text">
      <style:text-properties style:font-name="標楷體" style:font-name-asian="標楷體" style:font-size-complex="14pt"/>
    </style:style>
    <style:style style:name="T726" style:parent-style-name="預設段落字型" style:family="text">
      <style:text-properties style:font-name="標楷體" style:font-name-asian="標楷體" style:font-size-complex="14pt"/>
    </style:style>
    <style:style style:name="P727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728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729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730" style:parent-style-name="預設段落字型" style:family="text">
      <style:text-properties style:font-name="標楷體" style:font-name-asian="標楷體" style:font-size-complex="14pt"/>
    </style:style>
    <style:style style:name="T731" style:parent-style-name="預設段落字型" style:family="text">
      <style:text-properties fo:font-size="11pt" style:font-size-asian="11pt"/>
    </style:style>
    <style:style style:name="T732" style:parent-style-name="預設段落字型" style:family="text">
      <style:text-properties style:font-name="標楷體" style:font-name-asian="標楷體" style:font-size-complex="14pt"/>
    </style:style>
    <style:style style:name="P733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734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735" style:parent-style-name="預設段落字型" style:family="text">
      <style:text-properties style:font-name="標楷體" style:font-name-asian="標楷體" style:font-size-complex="14pt"/>
    </style:style>
    <style:style style:name="T736" style:parent-style-name="預設段落字型" style:family="text">
      <style:text-properties fo:font-size="11pt" style:font-size-asian="11pt"/>
    </style:style>
    <style:style style:name="T737" style:parent-style-name="預設段落字型" style:family="text">
      <style:text-properties style:font-name="標楷體" style:font-name-asian="標楷體" style:font-size-complex="14pt"/>
    </style:style>
    <style:style style:name="P738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739" style:parent-style-name="預設段落字型" style:family="text">
      <style:text-properties style:font-name="標楷體" style:font-name-asian="標楷體" style:font-size-complex="14pt"/>
    </style:style>
    <style:style style:name="T740" style:parent-style-name="預設段落字型" style:family="text">
      <style:text-properties fo:font-size="11pt" style:font-size-asian="11pt"/>
    </style:style>
    <style:style style:name="T741" style:parent-style-name="預設段落字型" style:family="text">
      <style:text-properties style:font-name="標楷體" style:font-name-asian="標楷體" style:font-size-complex="14pt"/>
    </style:style>
    <style:style style:name="P742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743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744" style:parent-style-name="預設段落字型" style:family="text">
      <style:text-properties style:font-name="標楷體" style:font-name-asian="標楷體" style:font-size-complex="14pt"/>
    </style:style>
    <style:style style:name="T745" style:parent-style-name="預設段落字型" style:family="text">
      <style:text-properties fo:font-size="11pt" style:font-size-asian="11pt"/>
    </style:style>
    <style:style style:name="T746" style:parent-style-name="預設段落字型" style:family="text">
      <style:text-properties style:font-name="標楷體" style:font-name-asian="標楷體" style:font-size-complex="14pt"/>
    </style:style>
    <style:style style:name="P747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748" style:parent-style-name="預設段落字型" style:family="text">
      <style:text-properties style:font-name="標楷體" style:font-name-asian="標楷體" style:font-size-complex="14pt"/>
    </style:style>
    <style:style style:name="T749" style:parent-style-name="預設段落字型" style:family="text">
      <style:text-properties fo:font-size="11pt" style:font-size-asian="11pt"/>
    </style:style>
    <style:style style:name="T750" style:parent-style-name="預設段落字型" style:family="text">
      <style:text-properties style:font-name="標楷體" style:font-name-asian="標楷體" style:font-size-complex="14pt"/>
    </style:style>
    <style:style style:name="P751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752" style:parent-style-name="內文" style:family="paragraph">
      <style:paragraph-properties style:line-height-at-least="0.2777in" fo:margin-left="0.2951in" fo:margin-right="0.0763in" fo:text-indent="-0.2951in">
        <style:tab-stops/>
      </style:paragraph-properties>
    </style:style>
    <style:style style:name="T753" style:parent-style-name="預設段落字型" style:family="text">
      <style:text-properties style:font-name="標楷體" style:font-name-asian="標楷體" style:font-size-complex="14pt"/>
    </style:style>
    <style:style style:name="T754" style:parent-style-name="預設段落字型" style:family="text">
      <style:text-properties fo:font-size="11pt" style:font-size-asian="11pt"/>
    </style:style>
    <style:style style:name="T755" style:parent-style-name="預設段落字型" style:family="text">
      <style:text-properties style:font-name="標楷體" style:font-name-asian="標楷體" style:font-size-complex="14pt"/>
    </style:style>
    <style:style style:name="T756" style:parent-style-name="預設段落字型" style:family="text">
      <style:text-properties style:font-name="標楷體" style:font-name-asian="標楷體" style:font-size-complex="14pt"/>
    </style:style>
    <style:style style:name="P757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758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759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760" style:parent-style-name="預設段落字型" style:family="text">
      <style:text-properties style:font-name="標楷體" style:font-name-asian="標楷體" style:font-size-complex="14pt"/>
    </style:style>
    <style:style style:name="T761" style:parent-style-name="預設段落字型" style:family="text">
      <style:text-properties fo:font-size="11pt" style:font-size-asian="11pt"/>
    </style:style>
    <style:style style:name="T762" style:parent-style-name="預設段落字型" style:family="text">
      <style:text-properties style:font-name="標楷體" style:font-name-asian="標楷體" style:font-size-complex="14pt"/>
    </style:style>
    <style:style style:name="P763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764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765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766" style:parent-style-name="預設段落字型" style:family="text">
      <style:text-properties style:font-name="標楷體" style:font-name-asian="標楷體" style:font-size-complex="14pt"/>
    </style:style>
    <style:style style:name="T767" style:parent-style-name="預設段落字型" style:family="text">
      <style:text-properties fo:font-size="11pt" style:font-size-asian="11pt"/>
    </style:style>
    <style:style style:name="T768" style:parent-style-name="預設段落字型" style:family="text">
      <style:text-properties style:font-name="標楷體" style:font-name-asian="標楷體" style:font-size-complex="14pt"/>
    </style:style>
    <style:style style:name="P769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770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771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772" style:parent-style-name="預設段落字型" style:family="text">
      <style:text-properties style:font-name="標楷體" style:font-name-asian="標楷體" style:font-size-complex="14pt"/>
    </style:style>
    <style:style style:name="T773" style:parent-style-name="預設段落字型" style:family="text">
      <style:text-properties fo:font-size="11pt" style:font-size-asian="11pt"/>
    </style:style>
    <style:style style:name="T774" style:parent-style-name="預設段落字型" style:family="text">
      <style:text-properties style:font-name="標楷體" style:font-name-asian="標楷體" style:font-size-complex="14pt"/>
    </style:style>
    <style:style style:name="P775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776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777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778" style:parent-style-name="預設段落字型" style:family="text">
      <style:text-properties style:font-name="標楷體" style:font-name-asian="標楷體" style:font-size-complex="14pt"/>
    </style:style>
    <style:style style:name="T779" style:parent-style-name="預設段落字型" style:family="text">
      <style:text-properties fo:font-size="11pt" style:font-size-asian="11pt"/>
    </style:style>
    <style:style style:name="T780" style:parent-style-name="預設段落字型" style:family="text">
      <style:text-properties style:font-name="標楷體" style:font-name-asian="標楷體" style:font-size-complex="14pt"/>
    </style:style>
    <style:style style:name="P781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782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783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784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785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786" style:parent-style-name="預設段落字型" style:family="text">
      <style:text-properties style:font-name="標楷體" style:font-name-asian="標楷體" style:font-size-complex="14pt"/>
    </style:style>
    <style:style style:name="T787" style:parent-style-name="預設段落字型" style:family="text">
      <style:text-properties fo:font-size="11pt" style:font-size-asian="11pt"/>
    </style:style>
    <style:style style:name="T788" style:parent-style-name="預設段落字型" style:family="text">
      <style:text-properties style:font-name="標楷體" style:font-name-asian="標楷體" style:font-size-complex="14pt"/>
    </style:style>
    <style:style style:name="P789" style:parent-style-name="內文" style:family="paragraph">
      <style:paragraph-properties style:line-height-at-least="0.2777in" fo:margin-left="0.2951in" fo:text-indent="-0.0451in">
        <style:tab-stops/>
      </style:paragraph-properties>
    </style:style>
    <style:style style:name="T790" style:parent-style-name="預設段落字型" style:family="text">
      <style:text-properties style:font-name="標楷體" style:font-name-asian="標楷體" style:font-size-complex="14pt"/>
    </style:style>
    <style:style style:name="T791" style:parent-style-name="預設段落字型" style:family="text">
      <style:text-properties fo:font-size="11pt" style:font-size-asian="11pt"/>
    </style:style>
    <style:style style:name="T792" style:parent-style-name="預設段落字型" style:family="text">
      <style:text-properties style:font-name="標楷體" style:font-name-asian="標楷體" style:font-size-complex="14pt"/>
    </style:style>
    <style:style style:name="T793" style:parent-style-name="預設段落字型" style:family="text">
      <style:text-properties style:font-name="標楷體" style:font-name-asian="標楷體" style:font-size-complex="14pt"/>
    </style:style>
    <style:style style:name="T794" style:parent-style-name="預設段落字型" style:family="text">
      <style:text-properties style:font-name="標楷體" style:font-name-asian="標楷體" style:font-size-complex="14pt"/>
    </style:style>
    <style:style style:name="P795" style:parent-style-name="內文" style:family="paragraph">
      <style:paragraph-properties style:line-height-at-least="0.2777in" fo:margin-left="0.2951in" fo:text-indent="-0.0451in">
        <style:tab-stops/>
      </style:paragraph-properties>
      <style:text-properties style:font-name="標楷體" style:font-name-asian="標楷體" style:font-size-complex="14pt"/>
    </style:style>
    <style:style style:name="P796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797" style:parent-style-name="預設段落字型" style:family="text">
      <style:text-properties style:font-name="標楷體" style:font-name-asian="標楷體" style:font-size-complex="14pt"/>
    </style:style>
    <style:style style:name="T798" style:parent-style-name="預設段落字型" style:family="text">
      <style:text-properties fo:font-size="11pt" style:font-size-asian="11pt"/>
    </style:style>
    <style:style style:name="T799" style:parent-style-name="預設段落字型" style:family="text">
      <style:text-properties style:font-name="標楷體" style:font-name-asian="標楷體" style:font-size-complex="14pt"/>
    </style:style>
    <style:style style:name="P800" style:parent-style-name="內文" style:family="paragraph">
      <style:paragraph-properties style:line-height-at-least="0.2777in" fo:margin-left="0.25in">
        <style:tab-stops/>
      </style:paragraph-properties>
      <style:text-properties style:font-name="標楷體" style:font-name-asian="標楷體" style:font-size-complex="14pt"/>
    </style:style>
    <style:style style:name="P801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802" style:parent-style-name="預設段落字型" style:family="text">
      <style:text-properties style:font-name="標楷體" style:font-name-asian="標楷體" style:font-size-complex="14pt"/>
    </style:style>
    <style:style style:name="T803" style:parent-style-name="預設段落字型" style:family="text">
      <style:text-properties fo:font-size="11pt" style:font-size-asian="11pt"/>
    </style:style>
    <style:style style:name="T804" style:parent-style-name="預設段落字型" style:family="text">
      <style:text-properties style:font-name="標楷體" style:font-name-asian="標楷體" style:font-size-complex="14pt"/>
    </style:style>
    <style:style style:name="P805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806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807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808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4pt"/>
    </style:style>
    <style:style style:name="P809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810" style:parent-style-name="預設段落字型" style:family="text">
      <style:text-properties style:font-name="標楷體" style:font-name-asian="標楷體" style:font-size-complex="14pt"/>
    </style:style>
    <style:style style:name="T811" style:parent-style-name="預設段落字型" style:family="text">
      <style:text-properties fo:font-size="11pt" style:font-size-asian="11pt"/>
    </style:style>
    <style:style style:name="T812" style:parent-style-name="預設段落字型" style:family="text">
      <style:text-properties style:font-name="標楷體" style:font-name-asian="標楷體" style:font-size-complex="14pt"/>
    </style:style>
    <style:style style:name="T813" style:parent-style-name="預設段落字型" style:family="text">
      <style:text-properties style:font-name="標楷體" style:font-name-asian="標楷體" style:font-size-complex="14pt"/>
    </style:style>
    <style:style style:name="T814" style:parent-style-name="預設段落字型" style:family="text">
      <style:text-properties style:font-name="標楷體" style:font-name-asian="標楷體" style:font-size-complex="14pt"/>
    </style:style>
    <style:style style:name="P815" style:parent-style-name="內文" style:family="paragraph">
      <style:text-properties style:font-name="標楷體" style:font-name-asian="標楷體"/>
    </style:style>
    <style:style style:name="P816" style:parent-style-name="內文" style:family="paragraph">
      <style:text-properties style:font-name="標楷體" style:font-name-asian="標楷體"/>
    </style:style>
    <style:style style:name="P81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818" style:parent-style-name="內文" style:family="paragraph">
      <style:text-properties style:font-name="標楷體" style:font-name-asian="標楷體"/>
    </style:style>
    <style:style style:name="P819" style:parent-style-name="內文" style:family="paragraph">
      <style:text-properties style:font-name="標楷體" style:font-name-asian="標楷體"/>
    </style:style>
    <style:style style:name="P820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821" style:parent-style-name="內文" style:family="paragraph">
      <style:text-properties style:font-name="標楷體" style:font-name-asian="標楷體" fo:font-size="14pt" style:font-size-asian="14pt"/>
    </style:style>
    <style:style style:name="P822" style:parent-style-name="內文" style:family="paragraph">
      <style:text-properties style:font-name="Times New Roman" style:font-name-asian="KaiTi" style:font-name-complex="Times New Roman" fo:letter-spacing="0.0694in" fo:font-size="14pt" style:font-size-asian="14pt"/>
    </style:style>
    <style:style style:name="P823" style:parent-style-name="內文" style:family="paragraph">
      <style:text-properties style:font-name="Times New Roman" style:font-name-asian="KaiTi" style:font-name-complex="Times New Roman" fo:letter-spacing="0.0694in" fo:font-size="14pt" style:font-size-asian="14pt"/>
    </style:style>
    <style:style style:name="P824" style:parent-style-name="內文" style:family="paragraph">
      <style:text-properties style:font-name="Times New Roman" style:font-name-asian="KaiTi" style:font-name-complex="Times New Roman" fo:letter-spacing="0.0694in" fo:font-size="14pt" style:font-size-asian="14pt"/>
    </style:style>
    <style:style style:name="T825" style:parent-style-name="預設段落字型" style:family="text">
      <style:text-properties style:font-name="Times New Roman" style:font-name-asian="KaiTi" style:font-name-complex="Times New Roman" fo:letter-spacing="0.0694in" fo:font-size="14pt" style:font-size-asian="14pt"/>
    </style:style>
    <style:style style:name="T826" style:parent-style-name="預設段落字型" style:family="text">
      <style:text-properties style:font-name="Times New Roman" style:font-name-asian="KaiTi" style:font-name-complex="Times New Roman" fo:letter-spacing="0.0694in" fo:font-size="14pt" style:font-size-asian="14pt"/>
    </style:style>
    <style:style style:name="T827" style:parent-style-name="預設段落字型" style:family="text">
      <style:text-properties style:font-name="標楷體" style:font-name-asian="標楷體"/>
    </style:style>
    <style:style style:name="T828" style:parent-style-name="預設段落字型" style:family="text">
      <style:text-properties style:font-name="Times New Roman" style:font-name-asian="KaiTi" style:font-name-complex="Times New Roman" fo:letter-spacing="0.0694in" fo:font-size="14pt" style:font-size-asian="14pt"/>
    </style:style>
    <style:style style:name="T829" style:parent-style-name="預設段落字型" style:family="text">
      <style:text-properties style:font-name="Times New Roman" style:font-name-asian="KaiTi" style:font-name-complex="Times New Roman" fo:letter-spacing="0.0694in" fo:font-size="14pt" style:font-size-asian="14pt"/>
    </style:style>
    <style:style style:name="T830" style:parent-style-name="預設段落字型" style:family="text">
      <style:text-properties style:font-name="Times New Roman" style:font-name-asian="KaiTi" style:font-name-complex="Times New Roman" fo:letter-spacing="0.0694in" fo:font-size="14pt" style:font-size-asian="14pt"/>
    </style:style>
    <style:style style:family="graphic" style:name="a1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0.01042in none" fo:background-color="transparent" fo:clip="rect(0in, 0in, 0in, 0in)" draw:luminance="20%" draw:contrast="0%"/>
    </style:style>
    <style:style style:family="graphic" style:name="a13" style:parent-style-name="Graphics">
      <style:graphic-properties fo:border="0.01042in solid #000000" fo:background-color="transparent" fo:clip="rect(0in, 0in, 0in, 0in)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10">新北市立溪崑國民中學106學年度第</text:span><text:span text:style-name="T11">二</text:span><text:span text:style-name="T12">學期第</text:span><text:span text:style-name="T13">二</text:span><text:span text:style-name="T14">次定期評量</text:span><text:span text:style-name="T15">社會</text:span><text:span text:style-name="T16">科</text:span><text:span text:style-name="T17"><text:s/></text:span><text:span text:style-name="T18">試</text:span><text:span text:style-name="T19">題卷</text:span></text:p>
      <text:p text:style-name="P20"><text:span text:style-name="T21"><draw:g draw:z-index="251667456" draw:name="群組 8" draw:id="id2" draw:style-name="a2" text:anchor-type="paragraph"><svg:title/><svg:desc/><draw:frame draw:id="id0" draw:style-name="a0" draw:name="圖片 10" svg:x="4.89861in" svg:y="0.46111in" svg:width="4.06042in" svg:height="2.50625in" style:rel-width="scale" style:rel-height="scale"><draw:image xlink:href="media/image1.emf" xlink:type="simple" xlink:show="embed" xlink:actuate="onLoad"/><svg:title/><svg:desc/></draw:frame><draw:frame draw:id="id1" draw:style-name="a1" draw:name="文字方塊 2" svg:x="7.73078in" svg:y="2.48376in" svg:width="0.5845in" svg:height="0.3211in" style:rel-width="scale" style:rel-height="scale"><draw:text-box><text:p text:style-name="內文">圖一<text:s/>一</text:p></draw:text-box><svg:title/><svg:desc/></draw:frame></draw:g></text:span><text:span text:style-name="T22">八</text:span><text:span text:style-name="T23"><draw:connector draw:type="line" svg:x1="0.05486in" svg:y1="0.41944in" svg:x2="8.92986in" svg:y2="0.41944in" draw:z-index="251659264" draw:id="id3" draw:style-name="a3" draw:name="直線接點 1" text:anchor-type="paragraph"><svg:title/><svg:desc/></draw:connector></text:span><text:span text:style-name="T24">年級</text:span><text:span text:style-name="T25">　　　</text:span><text:span text:style-name="T26">班 座號</text:span><text:span text:style-name="T27">　　　</text:span><text:span text:style-name="T28"><text:s/>姓名</text:span><text:span text:style-name="T29">　　　　　　　　</text:span><text:span text:style-name="T30"><text:s/></text:span></text:p>
      <text:p text:style-name="P31">選擇題：每題2分，共50題</text:p>
      <text:p text:style-name="P32">【地理】</text:p>
      <text:p text:style-name="P33">請根據【圖一】回答1~4題:</text:p>
      <text:p text:style-name="P34"><text:span text:style-name="T35">1</text:span><text:span text:style-name="T36">、</text:span><text:span text:style-name="T37">西北地區地處內陸，雨量稀少，多屬溫帶沙漠氣候。農業多集中有水源灌溉的綠洲或河谷。其中綠洲農業興建</text:span><text:span text:style-name="T38">【</text:span><text:span text:style-name="T39">坎兒井</text:span><text:span text:style-name="T40">】，</text:span><text:span text:style-name="T41">為避免水分蒸發，利用暗渠引水灌溉</text:span><text:span text:style-name="T42">，</text:span><text:span text:style-name="T43">種植小麥、玉米、棉花、瓜果等作物。請問：下列何地理區</text:span><text:span text:style-name="T44">，</text:span><text:span text:style-name="T45">最有可能利用</text:span><text:span text:style-name="T46">【</text:span><text:span text:style-name="T47">坎兒井</text:span><text:span text:style-name="T48">】</text:span><text:span text:style-name="T49">發展綠洲農業？</text:span></text:p>
      <text:p text:style-name="P50"><text:span text:style-name="T51">(A) 甲　(B) 丙　(C) 己　(D) 庚。</text:span><text:span text:style-name="T52">【習作】</text:span></text:p>
      <text:p text:style-name="P53"><text:span text:style-name="T54">2</text:span><text:span text:style-name="T55">、</text:span><text:span text:style-name="T56">來到</text:span><text:span text:style-name="T57">河西走廊</text:span><text:span text:style-name="T58">最大的壁畫群敦煌石窟，</text:span><text:span text:style-name="T59">敦煌</text:span><text:span text:style-name="T60">為昔日絲綢之路上重鎮，今日為歷史文化名城</text:span><text:span text:style-name="T61">。</text:span><text:span text:style-name="T62">敦煌</text:span><text:span text:style-name="T63">綠洲由</text:span><text:span text:style-name="T64">黨河</text:span><text:span text:style-name="T65">滋潤</text:span><text:span text:style-name="T66">，</text:span><text:span text:style-name="T67">是敦煌重要的水利命脈</text:span><text:span text:style-name="T68">。</text:span><text:span text:style-name="T69">請問：</text:span><text:span text:style-name="T70">河西走廊敦煌</text:span><text:span text:style-name="T71">市綠洲水源</text:span><text:span text:style-name="T72">，</text:span><text:span text:style-name="T73">主要來自何處的夏季融雪</text:span><text:span text:style-name="T74">？</text:span><text:span text:style-name="T75"><text:s/></text:span></text:p>
      <text:p text:style-name="P76"><text:span text:style-name="T77">(A)大興安嶺　 <text:s/>(B)祁連山　 (C)阿爾泰山　 (D)崑崙山</text:span><text:span text:style-name="T78">。</text:span><text:span text:style-name="T79">【中國之最】【習作】</text:span></text:p>
      <text:p text:style-name="P80"><text:span text:style-name="T81"><draw:frame draw:z-index="251665408" draw:id="id4" draw:style-name="a4" draw:name="文字方塊 2" text:anchor-type="paragraph" svg:x="0.02361in" svg:y="0.00417in" svg:width="9.03542in" svg:height="1.10417in" style:rel-width="scale" style:rel-height="scale"><draw:text-box><text:p text:style-name="P82"><text:span text:style-name="T83">稀土礦</text:span><text:span text:style-name="T84">用途相當廣泛，</text:span><text:span text:style-name="T85">如航太零件、電子、雷射、核能工業、</text:span><text:a xlink:href="https://www.moneydj.com/KMDJ/wiki/WikiViewer.aspx?Title=%u8D85%u5C0E%u9AD4" office:target-frame-name="_blank" xlink:show="new">超導體</text:a><text:span text:style-name="T86">等，是高科技產業中不可或缺的添加劑；在冶金方面更可以大幅提高鋼材合金材料的</text:span><text:span text:style-name="T87">性能，就連</text:span><text:a xlink:href="https://www.moneydj.com/KMDJ/wiki/WikiViewer.aspx?Title=%u8C50%u7530%u6C7D%u8ECA" office:target-frame-name="_blank" xlink:show="new">汽車</text:a><text:span text:style-name="T88">的 電動馬達和</text:span><text:a xlink:href="https://www.moneydj.com/KMDJ/wiki/WikiViewer.aspx?Title=%u96FB%u6C60" office:target-frame-name="_blank" xlink:show="new">電池</text:a><text:span text:style-name="T89">運作也需要耗費</text:span><text:a xlink:href="https://www.moneydj.com/KMDJ/wiki/WikiViewer.aspx?Title=%u5927%u91CF" office:target-frame-name="_blank" xlink:show="new">大量</text:a><text:span text:style-name="T90">的稀土金屬。</text:span></text:p><text:p text:style-name="P91"><text:span text:style-name="T92">全世界</text:span><text:span text:style-name="T93">約有9261萬噸稀土礦，其中有約占36%儲藏在</text:span><text:a office:title="中國" xlink:href="https://zh.wikipedia.org/wiki/%E4%B8%AD%E5%9B%BD" office:target-frame-name="_top" xlink:show="replace">中國</text:a><text:span text:style-name="T94">。</text:span><text:a office:title="內蒙古" xlink:href="https://zh.wikipedia.org/wiki/%E5%86%85%E8%92%99%E5%8F%A4" office:target-frame-name="_top" xlink:show="replace">內蒙古</text:a><text:a office:title="包頭市" xlink:href="https://zh.wikipedia.org/wiki/%E5%8C%85%E5%A4%B4%E5%B8%82" office:target-frame-name="_top" xlink:show="replace">包頭市</text:a><text:span text:style-name="T95">的</text:span><text:a office:title="白雲鄂博" xlink:href="https://zh.wikipedia.org/wiki/%E7%99%BD%E9%9B%B2%E9%84%82%E5%8D%9A" office:target-frame-name="_top" xlink:show="replace">白雲鄂博</text:a><text:span text:style-name="T96">、</text:span><text:a office:title="江西" xlink:href="https://zh.wikipedia.org/wiki/%E6%B1%9F%E8%A5%BF" office:target-frame-name="_top" xlink:show="replace">江西</text:a><text:span text:style-name="T97">、</text:span><text:a office:title="廣東" xlink:href="https://zh.wikipedia.org/wiki/%E5%B9%BF%E4%B8%9C" office:target-frame-name="_top" xlink:show="replace">廣東</text:a><text:span text:style-name="T98">、</text:span><text:a office:title="四川" xlink:href="https://zh.wikipedia.org/wiki/%E5%9B%9B%E5%B7%9D" office:target-frame-name="_top" xlink:show="replace">四川</text:a><text:span text:style-name="T99">等地混合礦儲量巨大。中國是目前世界第一大稀土礦生產國，也是稀土礦第一大出口國，約占世界出口額總量的90%</text:span><text:span text:style-name="T100">。</text:span></text:p><text:p text:style-name="內文"/></draw:text-box><svg:title/><svg:desc/></draw:frame></text:span></text:p>
      <text:p text:style-name="P101"/>
      <text:p text:style-name="P102"/>
      <text:p text:style-name="P103"/>
      <text:p text:style-name="P104"><text:span text:style-name="T105">3</text:span><text:span text:style-name="T106">、</text:span><text:span text:style-name="T107">請問：下列何處是</text:span><text:span text:style-name="T108">中國</text:span><text:span text:style-name="T109">稀土礦產</text:span><text:span text:style-name="T110">，</text:span><text:span text:style-name="T111">出產最多的</text:span><text:span text:style-name="T112">的地理區？ (A)乙 <text:s/>(B)戊 <text:s/>(C)己 <text:s text:c="2"/>(D)庚。 <text:s/></text:span><text:span text:style-name="T113">【ｐ35】【習作】</text:span></text:p>
      <text:p text:style-name="P114"><text:span text:style-name="T115">4</text:span><text:span text:style-name="T116">、</text:span><text:span text:style-name="T117">中國</text:span><text:span text:style-name="T118">西北地區氣候乾燥，</text:span><text:span text:style-name="T119">多為溫帶沙漠氣候，產業活動以畜牧業為主，少數有灌溉水源則發展綠洲農業或灌溉農業。</text:span></text:p>
      <text:p text:style-name="P120"><text:span text:style-name="T121">甲: 四周高山環繞　　乙:副熱帶</text:span><text:span text:style-name="T122">高氣壓</text:span><text:span text:style-name="T123">籠罩 <text:s/>　丙:低氣壓中心 <text:s/>　丁:距海遙遠 <text:s/>　　戊:</text:span><text:span text:style-name="T124"><text:s/>涼流經過</text:span><text:span text:style-name="T125">。</text:span><text:span text:style-name="T126"><text:s/></text:span></text:p>
      <text:p text:style-name="P127"><text:span text:style-name="T128">請問：</text:span><text:span text:style-name="T129">下列何者是</text:span><text:span text:style-name="T130">造成</text:span><text:span text:style-name="T131">中國</text:span><text:span text:style-name="T132">西部地區氣候乾燥的主要原因</text:span><text:span text:style-name="T133">？</text:span><text:span text:style-name="T134"><text:s/>(</text:span><text:span text:style-name="T135">A)乙</text:span><text:span text:style-name="T136">、</text:span><text:span text:style-name="T137">丙 <text:s/>(B)甲</text:span><text:span text:style-name="T138">、</text:span><text:span text:style-name="T139">丁 　(C)丙</text:span><text:span text:style-name="T140">、</text:span><text:span text:style-name="T141">戊 　(D)甲</text:span><text:span text:style-name="T142">、</text:span><text:span text:style-name="T143">丙</text:span><text:span text:style-name="T144">。 <text:s/></text:span><text:span text:style-name="T145"><text:s/></text:span><text:span text:style-name="T146"><text:s text:c="2"/></text:span><text:span text:style-name="T147">【p37】</text:span></text:p>
      <text:p text:style-name="P148"><text:span text:style-name="T149"><draw:frame draw:z-index="251666432" draw:id="id5" draw:style-name="a5" draw:name="文字方塊 2" text:anchor-type="paragraph" svg:x="0.01319in" svg:y="0.18819in" svg:width="9.025in" svg:height="0.62569in" style:rel-width="scale" style:rel-height="scale"><draw:text-box><text:p text:style-name="P150">內蒙古氣候乾燥，以畜牧為主，河套地區西套平原位在中國西北內陸乾旱地區，降雨量少，因引水溉灌種植水稻，稱「塞上江南」。西套稻米蒸製米飯，潔白如脂，粒粒晶瑩，黏而不膩，油潤香口，西套平原稻米榮得「珍珠米」美譽。</text:p></draw:text-box><svg:title/><svg:desc/></draw:frame></text:span></text:p>
      <text:p text:style-name="P151"/>
      <text:p text:style-name="P152"/>
      <text:p text:style-name="P153"><text:span text:style-name="T154">5</text:span><text:span text:style-name="T155">、</text:span><text:span text:style-name="T156">請問：下列何者為</text:span><text:span text:style-name="T157">河套</text:span><text:span text:style-name="T158">地區</text:span><text:span text:style-name="T159">西套平原</text:span><text:span text:style-name="T160">珍珠米的灌溉水源</text:span><text:span text:style-name="T161">？</text:span><text:span text:style-name="T162"><text:s/></text:span><text:span text:style-name="T163">(Ａ)長江</text:span><text:span text:style-name="T164"><text:s/></text:span><text:span text:style-name="T165">(Ｂ)</text:span><text:span text:style-name="T166">高山融雪<text:s/></text:span><text:span text:style-name="T167">(Ｃ)</text:span><text:span text:style-name="T168">抽取地下水</text:span><text:span text:style-name="T169"><text:s/>(Ｄ)黃河。</text:span><text:span text:style-name="T170"><text:s text:c="2"/></text:span><text:span text:style-name="T171">【p34】</text:span></text:p>
      <text:p text:style-name="P172"><text:span text:style-name="T173">6</text:span><text:span text:style-name="T174">、</text:span><text:span text:style-name="T175">新疆</text:span><text:span text:style-name="T176">以盆地為主，北疆</text:span><text:span text:style-name="T177">準噶爾盆地</text:span><text:span text:style-name="T178">，南疆</text:span><text:span text:style-name="T179">塔里木盆地</text:span><text:span text:style-name="T180">，有【三山夾兩盆】的地勢，氣候同屬溫帶沙漠氣候，經濟活動卻大大不同</text:span><text:span text:style-name="T181">。</text:span><text:span text:style-name="T182">北疆哈薩克族</text:span><text:span text:style-name="T183">以牧業為主，</text:span><text:span text:style-name="T184">南疆維吾爾族</text:span><text:span text:style-name="T185">卻以農業為主</text:span><text:span text:style-name="T186">。請問：</text:span><text:span text:style-name="T187">北疆</text:span><text:span text:style-name="T188">有來自北極海的水氣以牧業為主</text:span><text:span text:style-name="T189">，</text:span><text:span text:style-name="T190">南疆</text:span><text:span text:style-name="T191">有塔克拉瑪干沙漠的卻以農業為主</text:span><text:span text:style-name="T192">，</text:span><text:span text:style-name="T193">經濟活動差異</text:span><text:span text:style-name="T194">，</text:span><text:span text:style-name="T195">最可能的原因為何</text:span><text:span text:style-name="T196">？</text:span><text:span text:style-name="T197"><text:s/></text:span></text:p>
      <text:p text:style-name="P198"><text:span text:style-name="T199">(A)雨量的多寡　 (B)融雪量多寡　 (C)距海遠近 　(D)氣溫的高低。 <text:s text:c="2"/></text:span><text:span text:style-name="T200">【隨堂練習】</text:span></text:p>
      <text:p text:style-name="P201"><text:span text:style-name="T202">7</text:span><text:span text:style-name="T203">、</text:span><text:span text:style-name="T204">西部地區的理環境差異大，各地呈現不同地理特色</text:span><text:span text:style-name="T205">。西部地區分為西北地區與青藏地區。其中西北地區又分為內蒙古</text:span><text:span text:style-name="T206">、新疆、河西走廊三區</text:span><text:span text:style-name="T207">。　　</text:span></text:p>
      <text:p text:style-name="P208"><text:span text:style-name="T209">請問:有關西北地區的敘述</text:span><text:span text:style-name="T210">，下列敘述何者</text:span><text:span text:style-name="T211">錯誤</text:span><text:span text:style-name="T212">? (A)甲 (B)乙 (C)丙(D)丁　</text:span><text:span text:style-name="T213">【隨堂練習】</text:span></text:p>
      <table:table table:style-name="Table214">
        <table:table-columns>
          <table:table-column table:style-name="TableColumn215"/>
          <table:table-column table:style-name="TableColumn216"/>
          <table:table-column table:style-name="TableColumn217"/>
          <table:table-column table:style-name="TableColumn218"/>
        </table:table-columns>
        <table:table-row table:style-name="TableRow219">
          <table:table-cell table:style-name="TableCell220">
            <text:p text:style-name="P221">特色</text:p>
          </table:table-cell>
          <table:table-cell table:style-name="TableCell222">
            <text:p text:style-name="P223">新疆</text:p>
          </table:table-cell>
          <table:table-cell table:style-name="TableCell224">
            <text:p text:style-name="P225">內蒙古</text:p>
          </table:table-cell>
          <table:table-cell table:style-name="TableCell226">
            <text:p text:style-name="P227">河西走廊</text:p>
          </table:table-cell>
        </table:table-row>
        <table:table-row table:style-name="TableRow228">
          <table:table-cell table:style-name="TableCell229">
            <text:p text:style-name="P230">(甲)地形</text:p>
          </table:table-cell>
          <table:table-cell table:style-name="TableCell231">
            <text:p text:style-name="P232">盆地</text:p>
          </table:table-cell>
          <table:table-cell table:style-name="TableCell233">
            <text:p text:style-name="P234">高原</text:p>
          </table:table-cell>
          <table:table-cell table:style-name="TableCell235">
            <text:p text:style-name="P236">地塹</text:p>
          </table:table-cell>
        </table:table-row>
        <table:table-row table:style-name="TableRow237">
          <table:table-cell table:style-name="TableCell238">
            <text:p text:style-name="P239">(乙)氣候</text:p>
          </table:table-cell>
          <table:table-cell table:style-name="TableCell240">
            <text:p text:style-name="P241">乾燥氣候</text:p>
          </table:table-cell>
          <table:table-cell table:style-name="TableCell242">
            <text:p text:style-name="P243">乾燥氣候</text:p>
          </table:table-cell>
          <table:table-cell table:style-name="TableCell244">
            <text:p text:style-name="P245">乾燥氣候</text:p>
          </table:table-cell>
        </table:table-row>
        <table:table-row table:style-name="TableRow246">
          <table:table-cell table:style-name="TableCell247">
            <text:p text:style-name="P248">(丙)農業區</text:p>
          </table:table-cell>
          <table:table-cell table:style-name="TableCell249">
            <text:p text:style-name="P250">綠洲</text:p>
          </table:table-cell>
          <table:table-cell table:style-name="TableCell251">
            <text:p text:style-name="P252">綠洲</text:p>
          </table:table-cell>
          <table:table-cell table:style-name="TableCell253">
            <text:p text:style-name="P254">綠洲</text:p>
          </table:table-cell>
        </table:table-row>
        <table:table-row table:style-name="TableRow255">
          <table:table-cell table:style-name="TableCell256">
            <text:p text:style-name="P257">(丁)主要少數民族</text:p>
          </table:table-cell>
          <table:table-cell table:style-name="TableCell258">
            <text:p text:style-name="P259">哈薩克族、維吾爾族</text:p>
          </table:table-cell>
          <table:table-cell table:style-name="TableCell260">
            <text:p text:style-name="P261">蒙古族</text:p>
          </table:table-cell>
          <table:table-cell table:style-name="TableCell262">
            <text:p text:style-name="P263">蒙古族、藏族</text:p>
          </table:table-cell>
        </table:table-row>
      </table:table>
      <text:p text:style-name="P264"><text:span text:style-name="T265">8</text:span><text:span text:style-name="T266">、</text:span><text:span text:style-name="T267">西部地區</text:span><text:span text:style-name="T268">因位處內陸或４０００公尺以上的高原，地</text:span><text:span text:style-name="T269">理環境差異大，各地呈現不同的地理特色</text:span><text:span text:style-name="T270">。</text:span></text:p>
      <text:p text:style-name="P271"><text:span text:style-name="T272">請問:有關</text:span><text:span text:style-name="T273">西部地區</text:span><text:span text:style-name="T274">配對下列何者</text:span><text:span text:style-name="T275">錯誤</text:span><text:span text:style-name="T276">?<text:s/></text:span></text:p>
      <text:p text:style-name="P277"><text:span text:style-name="T278">(A)青藏高原－湖泊高原 <text:s/>(B)塞上江南－西套平原 <text:s/>(C)瓜果之鄉－青海湖盆地 <text:s/>(D)日光城－拉薩。</text:span><text:span text:style-name="T279">【習作p34</text:span><text:span text:style-name="T280">、</text:span><text:span text:style-name="T281">38</text:span><text:span text:style-name="T282">、</text:span><text:span text:style-name="T283">40】</text:span></text:p>
      <text:p text:style-name="P284"><text:span text:style-name="T285">9</text:span><text:span text:style-name="T286">、</text:span><text:span text:style-name="T287">中國最高的高原盆地，雨量較少，農業發展條件差，但是煤、石油、湖鹽等天然資源十分豐富，有『聚寶盆』之稱。</text:span></text:p>
      <text:p text:style-name="P288">請問：上述這段話是在描述哪一個盆地？<text:s/></text:p>
      <text:p text:style-name="P289">(A)哈密盆地　(B)柴達木盆地　(C)塔里木盆地　(D)準噶爾盆地。</text:p>
      <text:soft-page-break/>
      <text:p text:style-name="P290"><text:span text:style-name="T291"><draw:frame draw:z-index="251663360" draw:style-name="a6" draw:name="圖片 8" text:anchor-type="paragraph" svg:x="5.38889in" svg:y="-0.00069in" svg:width="3.5375in" svg:height="1.36528in" style:rel-width="scale" style:rel-height="scale"><draw:image xlink:href="media/image2.png" xlink:type="simple" xlink:show="embed" xlink:actuate="onLoad"/><svg:title/><svg:desc/></draw:frame></text:span><text:span text:style-name="T292">10</text:span><text:span text:style-name="T293">、</text:span><text:span text:style-name="T294">右圖是西部地區新疆與西藏地區的地形剖面圖。</text:span></text:p>
      <text:p text:style-name="P295">請問：【拉薩】位在下列甲、乙、丙、丁四個地理區中何地？</text:p>
      <text:p text:style-name="P296"><text:span text:style-name="T297">(A)甲 (B)乙 (C)丙 (D)丁。</text:span><text:span text:style-name="T298">【習作】</text:span></text:p>
      <text:p text:style-name="P299"><text:span text:style-name="T300">11</text:span><text:span text:style-name="T301">、</text:span><text:span text:style-name="T302">地球表面可分為三大洋</text:span><text:span text:style-name="T303">、</text:span><text:span text:style-name="T304">七大洲</text:span><text:span text:style-name="T305">；三大洋包含太平洋、印度洋、大西洋，其中太平洋面積涵蓋海洋一半以上；七大洲包含非洲、歐洲、亞洲、北美洲、南美洲、大洋洲、南極洲</text:span><text:span text:style-name="T306">。</text:span></text:p>
      <text:p text:style-name="P307"><text:span text:style-name="T308">請問：七大洲土地</text:span><text:span text:style-name="T309">，</text:span><text:span text:style-name="T310">按面積大小順序排列</text:span><text:span text:style-name="T311">，【</text:span><text:span text:style-name="T312">由大到小</text:span><text:span text:style-name="T313">】，下列何者</text:span><text:span text:style-name="T314">正確？　</text:span></text:p>
      <text:p text:style-name="P315"><text:span text:style-name="T316">(A)</text:span><text:span text:style-name="T317"><text:s/>亞洲、非洲、北美洲、歐洲、南極洲</text:span><text:span text:style-name="T318"><text:s text:c="6"/>(B)</text:span><text:span text:style-name="T319"><text:s/>亞洲、非洲、北美洲、南極洲、歐洲</text:span><text:span text:style-name="T320"><text:s/></text:span></text:p>
      <text:p text:style-name="P321"><text:span text:style-name="T322">(C)</text:span><text:span text:style-name="T323"><text:s/>非洲、亞洲、歐洲、北美洲、南極洲</text:span><text:span text:style-name="T324">　 <text:s text:c="3"/>(D)</text:span><text:span text:style-name="T325"><text:s/>亞洲、非洲、歐洲、北美洲、南極洲</text:span><text:span text:style-name="T326">。</text:span><text:span text:style-name="T327">【p48】</text:span></text:p>
      <text:p text:style-name="P328"><text:span text:style-name="T329">12</text:span><text:span text:style-name="T330">、</text:span><text:span text:style-name="T331">請問：氣候濕熱的東南亞，較常出現下列何種傳統的建築方式？</text:span></text:p>
      <text:p text:style-name="P332"><text:span text:style-name="T333">(A)<text:s/></text:span><text:span text:style-name="T334"><draw:frame draw:style-name="a7" draw:name="圖片 13" text:anchor-type="as-char" svg:x="0in" svg:y="0in" svg:width="1.65201in" svg:height="1.10423in" style:rel-width="scale" style:rel-height="scale"><draw:image xlink:href="media/image3.jpeg" xlink:type="simple" xlink:show="embed" xlink:actuate="onLoad"/><svg:title/><svg:desc>ãæç¹ªèå¤åãçåçæå°çµæ</svg:desc></draw:frame></text:span><text:span text:style-name="T335"><text:s text:c="3"/></text:span><text:span text:style-name="T336">(B)<text:s/></text:span><text:span text:style-name="T337"><draw:frame draw:style-name="a8" draw:name="圖片 2" text:anchor-type="as-char" svg:x="0in" svg:y="0in" svg:width="1.22917in" svg:height="1.11458in" style:rel-width="scale" style:rel-height="scale"><draw:image xlink:href="media/image4.png" xlink:type="simple" xlink:show="embed" xlink:actuate="onLoad"/><svg:title/><svg:desc/></draw:frame></text:span><text:span text:style-name="T338"><text:s text:c="2"/></text:span><text:span text:style-name="T339">(C)<text:s/></text:span><text:span text:style-name="T340"><draw:frame draw:style-name="a9" draw:name="圖片 3" text:anchor-type="as-char" svg:x="0in" svg:y="0in" svg:width="1.21875in" svg:height="0.84375in" style:rel-width="scale" style:rel-height="scale"><draw:image xlink:href="media/image5.png" xlink:type="simple" xlink:show="embed" xlink:actuate="onLoad"/><svg:title/><svg:desc/></draw:frame></text:span><text:span text:style-name="T341"><text:s text:c="2"/></text:span><text:span text:style-name="T342">(D)<text:s/></text:span><text:span text:style-name="T343"><draw:frame draw:style-name="a10" draw:name="圖片 4" text:anchor-type="as-char" svg:x="0in" svg:y="0in" svg:width="1.22917in" svg:height="1.09375in" style:rel-width="scale" style:rel-height="scale"><draw:image xlink:href="media/image6.jpeg" xlink:type="simple" xlink:show="embed" xlink:actuate="onLoad"/><svg:title/><svg:desc>03-02</svg:desc></draw:frame></text:span><text:span text:style-name="T344">。</text:span><text:span text:style-name="T345">【p55】</text:span></text:p>
      <text:p text:style-name="P346"><text:span text:style-name="T347">13</text:span><text:span text:style-name="T348">、</text:span><text:span text:style-name="T349">工業革命後，世界人口急劇增長，且分布不均。</text:span></text:p>
      <text:p text:style-name="P350"><text:span text:style-name="T351">請問：世界人口增加的主要原因為何</text:span><text:span text:style-name="T352">？</text:span></text:p>
      <text:p text:style-name="P353"><text:span text:style-name="T354">(Ａ)</text:span><text:span text:style-name="T355">政府獎勵生育政策成效卓著</text:span><text:span text:style-name="T356">　</text:span><text:span text:style-name="T357"><text:s/></text:span><text:span text:style-name="T358">(Ｂ)</text:span><text:span text:style-name="T359">醫療技術的進步，死亡率下降 　<text:s/></text:span></text:p>
      <text:p text:style-name="P360"><text:span text:style-name="T361">(Ｃ)</text:span><text:span text:style-name="T362">地球生態環境的改善 <text:s/>　</text:span><text:span text:style-name="T363"><text:s/></text:span><text:span text:style-name="T364"><text:s text:c="4"/></text:span><text:span text:style-name="T365">(Ｄ)</text:span><text:span text:style-name="T366">經濟發達國家人口增長過快。【習作】</text:span></text:p>
      <text:p text:style-name="P367"><text:span text:style-name="T368">14</text:span><text:span text:style-name="T369">、</text:span><text:span text:style-name="T370">自然環境形塑多樣貌的世界</text:span><text:span text:style-name="T371">，人類適應環境，在不同地區發展出多元文化景觀。</text:span></text:p>
      <text:p text:style-name="P372"><text:span text:style-name="T373">請問：下列敘述何者</text:span><text:span text:style-name="T374">【正確】</text:span><text:span text:style-name="T375">? <text:s/></text:span></text:p>
      <text:p text:style-name="P376">(A) 喜馬拉雅山是歐亞板塊與太平洋板塊交界處 <text:s text:c="2"/>(B)陸半球的中心在法國，水半球中心在紐西蘭<text:s/></text:p>
      <text:p text:style-name="P377"><text:span text:style-name="T378">(C)涵蓋經度最多的洲是亞洲<text:s/></text:span><text:span text:style-name="T379"><text:s text:c="18"/></text:span><text:span text:style-name="T380"><text:s/>(D)青藏高原有豐沛雨量的寒漠景觀。</text:span></text:p>
      <text:p text:style-name="P381"><text:span text:style-name="T382">15</text:span><text:span text:style-name="T383">、</text:span><text:span text:style-name="T384">地球受到緯度、地形、風向、洋流、距海遠近等因素影響，各地呈現多樣的氣候類型。由赤道向兩極大致可分為熱帶、溫帶、寒帶三個氣候區。</text:span></text:p>
      <text:p text:style-name="P385"><text:span text:style-name="T386">請問：有關各氣候特徵，下列何者</text:span><text:span text:style-name="T387">【</text:span><text:span text:style-name="T388">錯誤</text:span><text:span text:style-name="T389">】</text:span><text:span text:style-name="T390">？(A)甲 (B)乙 (C)丙 (D)丁</text:span><text:span text:style-name="T391">【習作】</text:span></text:p>
      <table:table table:style-name="Table392">
        <table:table-columns>
          <table:table-column table:style-name="TableColumn393"/>
          <table:table-column table:style-name="TableColumn394"/>
          <table:table-column table:style-name="TableColumn395"/>
        </table:table-columns>
        <table:table-row table:style-name="TableRow396">
          <table:table-cell table:style-name="TableCell397">
            <text:p text:style-name="P398"/>
          </table:table-cell>
          <table:table-cell table:style-name="TableCell399">
            <text:p text:style-name="P400"><text:s text:c="6"/>氣候類型</text:p>
          </table:table-cell>
          <table:table-cell table:style-name="TableCell401">
            <text:p text:style-name="P402"><text:s text:c="5"/>特　徵</text:p>
          </table:table-cell>
        </table:table-row>
        <table:table-row table:style-name="TableRow403">
          <table:table-cell table:style-name="TableCell404">
            <text:p text:style-name="P405">甲</text:p>
          </table:table-cell>
          <table:table-cell table:style-name="TableCell406">
            <text:p text:style-name="P407"><text:s text:c="3"/>熱帶雨林氣候</text:p>
          </table:table-cell>
          <table:table-cell table:style-name="TableCell408">
            <text:p text:style-name="P409"><text:s/>全年高溫多雨</text:p>
          </table:table-cell>
        </table:table-row>
        <table:table-row table:style-name="TableRow410">
          <table:table-cell table:style-name="TableCell411">
            <text:p text:style-name="P412">乙</text:p>
          </table:table-cell>
          <table:table-cell table:style-name="TableCell413">
            <text:p text:style-name="P414"><text:s text:c="3"/>溫帶沙漠氣候</text:p>
          </table:table-cell>
          <table:table-cell table:style-name="TableCell415">
            <text:p text:style-name="P416"><text:s/>全年乾燥少雨</text:p>
          </table:table-cell>
        </table:table-row>
        <table:table-row table:style-name="TableRow417">
          <table:table-cell table:style-name="TableCell418">
            <text:p text:style-name="P419">丙</text:p>
          </table:table-cell>
          <table:table-cell table:style-name="TableCell420">
            <text:p text:style-name="P421"><text:s text:c="3"/>熱帶莽原氣候</text:p>
          </table:table-cell>
          <table:table-cell table:style-name="TableCell422">
            <text:p text:style-name="P423"><text:span text:style-name="T424"><text:s/>全年高溫</text:span><text:span text:style-name="T425">，</text:span><text:span text:style-name="T426">夏雨冬乾、</text:span></text:p>
          </table:table-cell>
        </table:table-row>
        <table:table-row table:style-name="TableRow427">
          <table:table-cell table:style-name="TableCell428">
            <text:p text:style-name="P429">丁</text:p>
          </table:table-cell>
          <table:table-cell table:style-name="TableCell430">
            <text:p text:style-name="P431"><text:s text:c="3"/>溫帶地中海型氣候</text:p>
          </table:table-cell>
          <table:table-cell table:style-name="TableCell432">
            <text:p text:style-name="P433">冬暖夏涼、年溫差小、全年有雨</text:p>
          </table:table-cell>
        </table:table-row>
      </table:table>
      <text:p text:style-name="P434"><text:span text:style-name="T435">16</text:span><text:span text:style-name="T436">、</text:span><text:span text:style-name="T437">地表在內營力與外營力交互作用下，呈現多元的地貌，其中高原與平原各占全球陸地總面積約三分之一。</text:span></text:p>
      <text:p text:style-name="P438"><text:span text:style-name="T439"><draw:frame draw:z-index="251664384" draw:style-name="a11" draw:name="圖片 12" text:anchor-type="paragraph" svg:x="5.14583in" svg:y="0.14375in" svg:width="3.78819in" svg:height="1.50417in" style:rel-width="scale" style:rel-height="scale"><draw:image xlink:href="media/image7.png" xlink:type="simple" xlink:show="embed" xlink:actuate="onLoad"/><svg:title/><svg:desc/></draw:frame></text:span><text:span text:style-name="T440">(甲)落磯山脈─</text:span><text:span text:style-name="T441">─</text:span><text:span text:style-name="T442">─甲洲　</text:span><text:span text:style-name="T443"><text:s text:c="2"/></text:span><text:span text:style-name="T444">(乙)阿爾卑斯山──乙洲</text:span></text:p>
      <text:p text:style-name="P445">(丙)撒哈拉盆地──丙洲　　(丁)巴西高原───丁洲</text:p>
      <text:p text:style-name="P446">(戊)喜馬拉雅山──戊區<text:s text:c="3"/><text:s/>(己)印度平原───己區</text:p>
      <text:p text:style-name="P447"><text:span text:style-name="T448">請問:世界著名的地形區與所在洲別的配對，下列何者完全</text:span><text:span text:style-name="T449">【</text:span><text:span text:style-name="T450">正確</text:span><text:span text:style-name="T451">】</text:span><text:span text:style-name="T452">？</text:span></text:p>
      <text:p text:style-name="P453"><text:span text:style-name="T454">(A)乙、丁　(B)丙、己　(C)甲、戊　(D)乙、己。</text:span><text:span text:style-name="T455">【p51】</text:span></text:p>
      <text:p text:style-name="P456"><text:span text:style-name="T457">17</text:span><text:span text:style-name="T458">、</text:span><text:span text:style-name="T459">不同族群在不同的環境，孕育出各具特色的文化，多元文化反映在產業、交通、建築等有形事物上，也反映在語言、宗教等內在精神層面上，最後呈現出各具特色的人文景觀。</text:span></text:p>
      <text:p text:style-name="P460">請問：有關宗教配對中，下列何者配對【錯誤】？</text:p>
      <text:p text:style-name="P461"><text:span text:style-name="T462">(</text:span><text:span text:style-name="T463">A)</text:span><text:span text:style-name="T464">梵諦岡教廷聖彼得大教堂</text:span><text:span text:style-name="T465">是基督教教會中心　</text:span><text:span text:style-name="T466"><text:s/></text:span><text:span text:style-name="T467">(B)</text:span><text:span text:style-name="T468">沙烏地阿拉伯麥加</text:span><text:span text:style-name="T469">是</text:span><text:span text:style-name="T470">伊斯蘭教</text:span><text:span text:style-name="T471">教徒朝拜中心</text:span></text:p>
      <text:p text:style-name="P472"><text:span text:style-name="T473">(C)</text:span><text:span text:style-name="T474">印度瓦拉那西</text:span><text:span text:style-name="T475">是</text:span><text:span text:style-name="T476">印度教</text:span><text:span text:style-name="T477">聖城</text:span><text:span text:style-name="T478"><text:s text:c="17"/></text:span><text:span text:style-name="T479">(D)</text:span><text:span text:style-name="T480">西藏布達拉宮</text:span><text:span text:style-name="T481">是</text:span><text:span text:style-name="T482">藏傳佛教</text:span><text:span text:style-name="T483">聖殿。</text:span><text:span text:style-name="T484">【p56】</text:span></text:p>
      <text:p text:style-name="P485">【歷史】</text:p>
      <text:p text:style-name="P486">18、「天主並耶穌堂，毀謗中華黎民，上欺中華君臣，下欺中華黎民，神人共憤，......。吾等俱練義和拳，保護中原，驅逐洋寇。」試問：上述事件最早出現於下列何地？ (A)湖北省 <text:s/>(B)山東省 <text:s/>(C)四川省 <text:s/>(D)安徽省。</text:p>
      <text:p text:style-name="P487"><text:span text:style-name="T488">19、標語反映時代背景，如 (甲)</text:span><text:span text:style-name="T489">「外爭主權，內除國賊」(乙)「天下一家，共享太平」(丙)「同保大清，掃除洋孽」</text:span></text:p>
      <text:soft-page-break/>
      <text:p text:style-name="P490">(丁)「驅逐韃虜，恢復中華，創立民國，平均地權」。請將以上標語依照出現時間的先後順序進行排列，正確的是？</text:p>
      <text:p text:style-name="P491">(A)丁丙乙甲 <text:s/>(B)丙乙甲丁 <text:s/>(C)乙丙丁甲 <text:s/>(D)甲乙丙丁。</text:p>
      <text:p text:style-name="P492"><text:span text:style-name="T493">20、</text:span><text:span text:style-name="T494">末代皇帝</text:span><text:span text:style-name="T495">溥儀</text:span><text:span text:style-name="T496">，三歲登基，不到三年即被迫退位，民國政府特准他安居北京紫禁城中，「大清皇帝」名號不廢，卻只能做個有名無實的皇帝，統治權不出紫禁城一步。與此同時，城外有個實際統治民國的總統，這位總統也是逼著皇帝退位的人物，可說是一牆之隔，兩個世界。請問：這位總統為何人？ (A)</text:span><text:span text:style-name="T497">孫中山</text:span><text:span text:style-name="T498"><text:s/>(B)</text:span><text:span text:style-name="T499">袁世凱</text:span><text:span text:style-name="T500"><text:s/>(C)</text:span><text:span text:style-name="T501">黎元洪</text:span><text:span text:style-name="T502"><text:s/>(D)</text:span><text:span text:style-name="T503">曹錕</text:span><text:span text:style-name="T504">。</text:span></text:p>
      <text:p text:style-name="P505"><text:span text:style-name="T506">21、</text:span><text:span text:style-name="T507">子安</text:span><text:span text:style-name="T508">下載了最新的遊戲</text:span><text:span text:style-name="T509">APP</text:span><text:span text:style-name="T510">《知識王》，其中一個問題出現甲</text:span><text:span text:style-name="T511">--</text:span><text:span text:style-name="T512">丁四個選項，必須要排出清末民初正確的史事順序，才能擊敗對手</text:span><text:span text:style-name="T513">，</text:span><text:span text:style-name="T514">請問</text:span><text:span text:style-name="T515">子安</text:span><text:span text:style-name="T516">應該選擇下列哪個答案？</text:span></text:p>
      <text:p text:style-name="P517"><text:span text:style-name="T518">甲 ― 黃花崗之役；乙 ― 民國建立；丙 ― 保路運動；丁 ― 武昌起義</text:span><text:span text:style-name="T519">。</text:span></text:p>
      <text:p text:style-name="P520"><text:span text:style-name="T521">(A)</text:span><text:span text:style-name="T522">丁甲乙丙 <text:s text:c="2"/></text:span><text:span text:style-name="T523">(B)</text:span><text:span text:style-name="T524">丙丁甲乙 <text:s/></text:span><text:span text:style-name="T525">(C)</text:span><text:span text:style-name="T526">甲丙丁乙 <text:s/></text:span><text:span text:style-name="T527">(D)</text:span><text:span text:style-name="T528">甲丁丙乙。</text:span></text:p>
      <text:p text:style-name="P529"><text:span text:style-name="T530">22、</text:span><text:span text:style-name="T531">編劇</text:span><text:span text:style-name="T532">曾兩光</text:span><text:span text:style-name="T533">想為</text:span><text:span text:style-name="T534">李安安</text:span><text:span text:style-name="T535">導演的新電影《等一個人革命》寫劇本，無奈國中歷史不及格的</text:span><text:span text:style-name="T536">兩光</text:span><text:span text:style-name="T537">對</text:span><text:span text:style-name="T538">孫中山</text:span><text:span text:style-name="T539">的生平並不熟悉，導致劇本中出現許多錯誤。請問這部電影裡唯一正確的劇情為何？<text:s/></text:span></text:p>
      <text:p text:style-name="P540"><text:span text:style-name="T541">(A)</text:span><text:span text:style-name="T542">孫中山在英法聯軍後，決定革命而創立興中會 <text:s/></text:span><text:span text:style-name="T543">(B)</text:span><text:span text:style-name="T544">興中會後來與其他革命組織合併成為同盟會 <text:s/></text:span></text:p>
      <text:p text:style-name="P545"><text:span text:style-name="T546">(C)</text:span><text:span text:style-name="T547">中華革命黨曾發動二次革命討伐宋教仁<text:s/></text:span><text:span text:style-name="T548"><text:s text:c="6"/></text:span><text:span text:style-name="T549"><text:s/></text:span><text:span text:style-name="T550">(D)</text:span><text:span text:style-name="T551">孫中山</text:span><text:span text:style-name="T552">在討伐袁世凱失敗後，又將組織改組為國民黨。</text:span></text:p>
      <text:p text:style-name="P553"><text:span text:style-name="T554">23、</text:span><text:span text:style-name="T555">史瑞克是英國某報社的記者，在二十世紀初到中國湖北、湖南地區旅行，正巧遇到重大政治事件發生，武昌城門上的龍旗被拉下，換上了義旗。假設他以隨身攜帶的攝影器材錄製了當時的情景，則該紀錄片應與當時的哪個事件有關？</text:span></text:p>
      <text:p text:style-name="P556"><text:s text:c="4"/>(A)辛亥革命爆發 <text:s/>(B)八國聯軍之役 <text:s/>(C)清帝宣統遜位 <text:s/>(D)同盟會成立。</text:p>
      <text:p text:style-name="P557"><text:span text:style-name="T558">24、</text:span><text:span text:style-name="T559">歷史老師說：「這場戰爭就像兩個惡鄰居在主人家打架，可是主人卻不敢吭氣，最後打贏的鄰居還搶走了主人的利益」。</text:span></text:p>
      <text:p text:style-name="P560"><text:span text:style-name="T561"><text:s text:c="4"/>請問，下列哪一場戰爭的發生經過符合歷史老師上述的說法？(A)甲午戰爭 (B)中法戰爭 (C)八國聯軍 (D)日俄戰爭。</text:span></text:p>
      <text:p text:style-name="P562">25、民國初年，某「政黨」成立時的宣言：「吾黨自一次革命，國體與政體變更後，即以鞏固共和，實行民權、民生兩主義為己任。乃以宋案、借款之故，促起二次革命，不幸精神潰散，相繼敗走，扶桑三島遂為亡命客集中之地矣。......<text:s/></text:p>
      <text:p text:style-name="P563"><text:span text:style-name="T564">現在全歐戰雲密布，各國自顧不暇，無力及我。且世界金融機關已經紊亂，</text:span><text:span text:style-name="T565">袁</text:span><text:span text:style-name="T566">賊之財源既竭，餉糈自空。英雄有用武之地，正吾黨努力建功之時。......」試問：該「政黨」為下列何者？<text:s/></text:span></text:p>
      <text:p text:style-name="P567">(A)中國共產黨 <text:s/>(B)中國同盟會 <text:s/>(C)中國國民黨 <text:s/>(D)中華革命黨。</text:p>
      <text:p text:style-name="P568"><text:span text:style-name="T569">26、</text:span><text:span text:style-name="T570">有一本歷史書籍寫到民國初年某一天的北京城：「那天早晨，警察忽然叫各戶懸掛龍旗，居民們沒有辦法，只得由紙糊旗子來應付；接著，幾年沒有看見的清朝袍褂在街上出現了，一個一個好像從棺材裡面跑出來的人物；報館出了復辟消息的號外，售價比日報還貴。」你認為作者描寫的事件應該是哪一史事</text:span><text:span text:style-name="T571">？</text:span></text:p>
      <text:p text:style-name="P572"><text:span text:style-name="T573"><text:s text:c="4"/>(A)</text:span><text:span text:style-name="T574">袁世凱</text:span><text:span text:style-name="T575">稱帝</text:span><text:span text:style-name="T576"><text:s text:c="2"/></text:span><text:span text:style-name="T577">(B)</text:span><text:span text:style-name="T578">光緒皇帝重新掌政 <text:s/></text:span><text:span text:style-name="T579">(C)</text:span><text:span text:style-name="T580">張勳</text:span><text:span text:style-name="T581">擁立</text:span><text:span text:style-name="T582">溥儀</text:span><text:span text:style-name="T583">重登帝位</text:span><text:span text:style-name="T584"><text:s text:c="2"/></text:span><text:span text:style-name="T585">(D)</text:span><text:span text:style-name="T586">張作霖</text:span><text:span text:style-name="T587">入主北京城。</text:span></text:p>
      <text:p text:style-name="P588"><text:span text:style-name="T589">27、</text:span><text:span text:style-name="T590">郝聰明</text:span><text:span text:style-name="T591">在本期好讀周報中閱讀到一則消息如下:</text:span></text:p>
      <text:p text:style-name="P592"><draw:custom-shape svg:x="0.15972in" svg:y="0.09722in" svg:width="8.99306in" svg:height="1.22917in" draw:z-index="251661312" draw:id="id6" draw:style-name="a12" draw:name="圓角矩形 3" text:anchor-type="paragraph"><svg:title/><svg:desc/><text:p text:style-name="內文"><text:span text:style-name="T593"><text:s text:c="4"/>1923年6月，</text:span><text:span text:style-name="T594">某人</text:span><text:span text:style-name="T595">指使其黨羽採用各種手段進行「逼宮」，把總統黎元洪逼出北京，為自己上台當總統掃清了道路。</text:span></text:p><text:p text:style-name="內文"><text:span text:style-name="T596">但</text:span><text:span text:style-name="T597">某人</text:span><text:span text:style-name="T598">既想登上總統寶座，又要披上「合法」外衣，於是就以巨款賄賂國會議員，選舉他當總統。9月，在總統選舉的預選會上，以5000元一張選票，到處收買議員，又以40萬元的高價，收買了國會議長，共用去賄賂款1350餘萬元。就這樣賄選當上了大總統，被譏為「豬仔總統」、「賄選總統」。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text:span text:style-name="T599"><text:s text:c="7"/></text:span></text:p>
      <text:p text:style-name="P600"><text:s text:c="3"/></text:p>
      <text:p text:style-name="P601"/>
      <text:p text:style-name="P602"/>
      <text:p text:style-name="P603"/>
      <text:p text:style-name="P604"><text:span text:style-name="T605"><text:s text:c="4"/>請問:此則消息當中的</text:span><text:span text:style-name="T606">某人</text:span><text:span text:style-name="T607">指的是誰</text:span><text:span text:style-name="T608">？ (A)</text:span><text:span text:style-name="T609">段祺瑞</text:span><text:span text:style-name="T610"><text:s text:c="2"/>(B)</text:span><text:span text:style-name="T611">張勳</text:span><text:span text:style-name="T612"><text:s text:c="2"/>(C)</text:span><text:span text:style-name="T613">袁世凱</text:span><text:span text:style-name="T614"><text:s text:c="2"/></text:span><text:span text:style-name="T615">(D)</text:span><text:span text:style-name="T616">曹錕</text:span><text:span text:style-name="T617">。</text:span></text:p>
      <text:p text:style-name="P618"><text:span text:style-name="T619">28、</text:span><text:span text:style-name="T620">自隋代以來，該制度在中國實行一千多年的時間，是許多平民百姓想要做官的途徑，也吸引了相當多人報考。清代大致上繼承明代的制度，分為童試、鄉試、會試、殿試，甚至出現了只讓滿州人考試的「翻譯科」。八股文也成為了主要的應答方式，不只難以作答，更箝制了許多人的思想。請問，該制度至下列哪一個運動期間正式廢除？</text:span></text:p>
      <text:p text:style-name="P621"><text:span text:style-name="T622"><text:s text:c="4"/></text:span><text:span text:style-name="T623">(A)</text:span><text:span text:style-name="T624">庚子後新政 <text:s/></text:span><text:span text:style-name="T625">(B)</text:span><text:span text:style-name="T626">戊戌變法 <text:s/></text:span><text:span text:style-name="T627">(C)</text:span><text:span text:style-name="T628">立憲運動 <text:s/></text:span><text:span text:style-name="T629">(D)</text:span><text:span text:style-name="T630">自強運動。</text:span></text:p>
      <text:p text:style-name="P631"><text:span text:style-name="T632">29、20世紀初，海峽兩岸的華人各自為自己的民主奮鬥。台灣，以</text:span><text:span text:style-name="T633">林獻堂</text:span><text:span text:style-name="T634">、</text:span><text:span text:style-name="T635">蔣渭水</text:span><text:span text:style-name="T636">為首，向日本爭取更多屬於台灣人的民權。中國，以</text:span><text:span text:style-name="T637">陳獨秀</text:span><text:span text:style-name="T638">、</text:span><text:span text:style-name="T639">胡適</text:span><text:span text:style-name="T640">為首展開新文化運動，向一般社會大眾介紹更多的民主觀念，為落實真正的民主政治而努力。這些為民權而努力的人是以哪一階層為主體？ (A)士紳階級 <text:s/>(B)公務人員 <text:s/>(C)革命黨人 <text:s/>(D)新知識分子</text:span><text:span text:style-name="T641">。</text:span></text:p>
      <text:p text:style-name="P642">30、清末由於和外國的接觸，西方的物質文明逐漸傳入中國，像電話、電報、電燈、自來水、汽車等，甚至代表新型商業的銀行、休閒生活的舞會、咖啡館、百貨公司等，也逐漸出現在中國社會。這些新事物，最早應該是出現在哪一個大都市？</text:p>
      <text:p text:style-name="P643">(A)清朝的首都北京　(B)鴉片戰爭的簽約地南京　(C)對外通商口岸上海　(D)歷史文化古都西安。</text:p>
      <text:p text:style-name="P644"><text:span text:style-name="T645">31、</text:span><text:span text:style-name="T646">民初的軍閥以北洋派系實力最強，他們以武力解決政治衝突，並先後控制北京政府。</text:span></text:p>
      <text:soft-page-break/>
      <text:p text:style-name="P647">請問：下列關於北洋派系及其代表人物何者是正確的？</text:p>
      <text:p text:style-name="P648"><text:span text:style-name="T649">(A)</text:span><text:span text:style-name="T650">皖系～</text:span><text:span text:style-name="T651">馮國璋</text:span><text:span text:style-name="T652"><text:s/></text:span><text:span text:style-name="T653">(B)</text:span><text:span text:style-name="T654">直系～</text:span><text:span text:style-name="T655">段祺瑞</text:span><text:span text:style-name="T656"><text:s/></text:span><text:span text:style-name="T657">(C)</text:span><text:span text:style-name="T658">滇系～</text:span><text:span text:style-name="T659">唐繼堯</text:span><text:span text:style-name="T660"><text:s/></text:span><text:span text:style-name="T661">(D)</text:span><text:span text:style-name="T662">奉系～</text:span><text:span text:style-name="T663">張作霖</text:span><text:span text:style-name="T664">。</text:span></text:p>
      <text:p text:style-name="P665"><text:span text:style-name="T666"><text:s text:c="4"/></text:span><text:span text:style-name="T667"><draw:frame draw:style-name="a13" draw:name="圖片 2" text:anchor-type="as-char" svg:x="0in" svg:y="0in" svg:width="5.82292in" svg:height="1.8125in" style:rel-width="scale" style:rel-height="scale"><draw:image xlink:href="media/image8.emf" xlink:type="simple" xlink:show="embed" xlink:actuate="onLoad"/><svg:title/><svg:desc/></draw:frame></text:span><text:span text:style-name="T668"><text:s/></text:span><text:span text:style-name="T669">圖</text:span><text:span text:style-name="T670">(</text:span><text:span text:style-name="T671">一</text:span><text:span text:style-name="T672">)</text:span></text:p>
      <text:p text:style-name="P673"><text:span text:style-name="T674">32、</text:span><text:span text:style-name="T675">上圖</text:span><text:span text:style-name="T676">(</text:span><text:span text:style-name="T677">一</text:span><text:span text:style-name="T678">)</text:span><text:span text:style-name="T679">是光緒皇帝在</text:span><text:span text:style-name="T680">FaceBook</text:span><text:span text:style-name="T681">中的其中一篇貼文，請問貼文下方的回應中，何者符合史實，敘述正確？</text:span></text:p>
      <text:p text:style-name="P682"><text:span text:style-name="T683">(A)</text:span><text:span text:style-name="T684">慈禧太后：都是因為英法聯軍害得我們必須逃亡</text:span><text:span text:style-name="T685"><text:s text:c="2"/></text:span></text:p>
      <text:p text:style-name="P686"><text:span text:style-name="T687">(B)</text:span><text:span text:style-name="T688">德國大使：戰爭是因為爭奪山東而起，中國戰敗後山東自然歸我們囉！<text:s/></text:span></text:p>
      <text:p text:style-name="P689"><text:span text:style-name="T690">(C)</text:span><text:span text:style-name="T691">李鴻章</text:span><text:span text:style-name="T692">：動亂並未衝擊到東南地區，請陛下放心 <text:s/></text:span></text:p>
      <text:p text:style-name="P693"><text:span text:style-name="T694">(D)</text:span><text:span text:style-name="T695">俄國大使：各國總共要求割讓的土地是史上最多的呢！</text:span></text:p>
      <text:p text:style-name="P696"><text:span text:style-name="T697">33、</text:span><text:span text:style-name="T698">陳獨秀</text:span><text:span text:style-name="T699">（1879～1942年），生於清光緒年間，17歲考取秀才，後至日本留學，入早稻田大學學習歐洲文化。民國4年，主編《青年雜誌》（後改稱《新青年》），介紹西方文化。後受聘為北京大學文學教授，是新文化運動的重要旗手。請問：</text:span></text:p>
      <text:p text:style-name="P700">陳獨秀在《青年雜誌》創刊號提出中國人不應盲從他人，唯有遵循理性，迷信無知的風氣才能減少，中國也才能脫離蒙昧時代。請問：這是在鼓吹哪一種思想？<text:s/></text:p>
      <text:p text:style-name="P701"><text:span text:style-name="T702">(A)</text:span><text:span text:style-name="T703">儒家思想 <text:s/></text:span><text:span text:style-name="T704">(B)</text:span><text:span text:style-name="T705">仇洋反教 <text:s/></text:span><text:span text:style-name="T706">(C)</text:span><text:span text:style-name="T707">德先生 <text:s/></text:span><text:span text:style-name="T708">(D)</text:span><text:span text:style-name="T709">賽先生</text:span><text:span text:style-name="T710">。</text:span></text:p>
      <text:p text:style-name="P711">34、「新文化運動」又稱「中國的啟蒙運動」，帶有思想解放色彩，層面涵蓋政治、社會、文化、經濟，目的在創新文化。下列何者不屬於新文化運動的內涵？<text:s/></text:p>
      <text:p text:style-name="P712">(A)儒家思想再次受到重視<text:s text:c="8"/><text:s text:c="2"/>(B)北京大學校長蔡元培提倡自由學風 <text:s/></text:p>
      <text:p text:style-name="P713">(C)新知識分子大力鼓吹民主與科學 <text:s/>(D)胡適推動白話文與文學改革。</text:p>
      <text:p text:style-name="P714">【公民】</text:p>
      <text:p text:style-name="P715">35.鄒子瑜原與房東簽訂一年的租約，每月支付含水、電的固定租金，但在期間內房東以水、電費漲價為由，欲收取較高的租金，否則要鄒子瑜立即搬遷。房東的行為，違反了《民法》中的哪個原則？</text:p>
      <text:p text:style-name="P716">(A)誠實信用 (B)負擔能力 (C)契約自由 (D)受益原則</text:p>
      <text:p text:style-name="P717"><text:span text:style-name="T718">36.</text:span><text:span text:style-name="T719"><text:s/></text:span><text:span text:style-name="T720">路上有些停車位常被別人以花盆、鐵架占據，甚至有商家、攤販直接將商品擺在門口的停車位販賣。這種路霸的行為已經違反下列哪一項法律原則？(A)善良風俗 (B)公共利益 (C)誠實信用 (D)時效消滅</text:span></text:p>
      <text:p text:style-name="P721"><text:span text:style-name="T722">37.</text:span><text:span text:style-name="T723"><text:s/></text:span><text:span text:style-name="T724">瑋玲於民國90年向好友曉添借10 萬元，當時有寫借</text:span><text:span text:style-name="T725">據</text:span><text:span text:style-name="T726">,瑋玲一忙就忘了這件事，現因急需用錢而要求曉添還錢，但曉添拒不還錢。曉添這樣的行為並不違法，其最主要的原因為何？</text:span></text:p>
      <text:p text:style-name="P727">(A)因為符合《民法》的消滅時效 (B)因為好友當時立下的借據，沒有去法院公證,所以不算數</text:p>
      <text:p text:style-name="P728">(C)因為當時立的書面契約沒有第三人證明 (D)已過了法律規定的時間，所以曉添若是還錢就會違法</text:p>
      <text:p text:style-name="P729"><text:span text:style-name="T730">38.</text:span><text:span text:style-name="T731"><text:s/></text:span><text:span text:style-name="T732">王妃（13 歲）今年就讀國中一年級，喝飲料時將瓶蓋裝進信封寄往飲料公司參加抽獎，結果抽中一部個人電腦。依據上文判斷，王妃的行為是否具有法律效力？</text:span></text:p>
      <text:p text:style-name="P733">(A)無，王妃未滿20 歲 (B)無，須王妃父母的事後同意(C)有，單純獲利行為是被允許的 (D)無，飲料公司已經觸法</text:p>
      <text:p text:style-name="P734"><text:span text:style-name="T735">39.</text:span><text:span text:style-name="T736"><text:s/></text:span><text:span text:style-name="T737">豆豆先生在某智慧手機公司所購買的手機才過了半年就出現問題，於是將手機送去維修，並強調硬碟中有重要照片，希望能多注意。然而當手機修好後，卻發現硬碟中的大量照片已不見，令他傷心不已。豆豆先生依法可向廠商要求負哪種責任？(A)損害賠償 (B)債務不履行 (C)債務清償 (D)名譽受損責任</text:span></text:p>
      <text:p text:style-name="P738"><text:span text:style-name="T739">40.</text:span><text:span text:style-name="T740"><text:s/></text:span><text:span text:style-name="T741">溪崑國中校外教學去奇美博物館時，有學生打破展示台的古董花瓶，此時奇美博物館若執意要學生負起責任，則下列哪種處理方式最恰當且合法？</text:span></text:p>
      <text:p text:style-name="P742">(A)強迫學生本人自行賠償金錢(B)要求學生賠償十倍的金額(C)由學生家人賠償相當的金錢(D)由博物館提起刑事訴訟</text:p>
      <text:p text:style-name="P743"><text:span text:style-name="T744">41.</text:span><text:span text:style-name="T745"><text:s/></text:span><text:span text:style-name="T746">18 歲的子瑜與 16 歲的瑤瑤是青梅竹馬，現在他們決定攜手共組家庭，請問他們的婚姻有效條件包括幾項？</text:span></text:p>
      <text:p text:style-name="P747"><text:span text:style-name="T748">(甲)</text:span><text:span text:style-name="T749"><text:s/></text:span><text:span text:style-name="T750">到法院公證 (乙)法定代理人同意 (丙)兩位證人 (丁)書面為之 (戊)到戶政事務所登記 (己)公開儀式</text:span></text:p>
      <text:p text:style-name="P751">(A) 6 項 (B) 5 項 (C) 4 項 (D) 3 項</text:p>
      <text:p text:style-name="P752"><text:span text:style-name="T753">42.</text:span><text:span text:style-name="T754"><text:s/></text:span><text:span text:style-name="T755">媒體人周玉蔻指控前總統馬英九收受頂新 2 億獻金案，高等法院近日依「加重誹謗罪」改判周玉蔻拘役 50 天，得</text:span><text:soft-page-break/><text:span text:style-name="T756">易科罰金 5 萬元，全案定讞；台大宅王張彥文當街砍殺女友 47 刀致死，原本一審判決為無期徒刑、褫奪公權終身，但是二審法官改判 21 年有期徒刑、褫奪公權 6 年，全案可上訴。從以上兩個社會案例看來，下列敘述何者正確？</text:span></text:p>
      <text:p text:style-name="P757">(A)罰金與褫奪公權為“從刑”，無法單獨科處<text:s/><text:s/>(B)拘役、徒刑皆為“自由刑”<text:s/></text:p>
      <text:p text:style-name="P758">(C)褫奪公權尚未復權者沒有投票權<text:s text:c="11"/><text:s/>(D)罰金部分不會留下前科。</text:p>
      <text:p text:style-name="P759"><text:span text:style-name="T760">43.</text:span><text:span text:style-name="T761"><text:s/></text:span><text:span text:style-name="T762">刑法規定，不同年齡與識別能力有不同的責任能力。下列何者為無責任能力人？</text:span></text:p>
      <text:p text:style-name="P763">(甲)80 歲以上者 (乙)行為時因精神障礙或心智缺陷，以致不能辨識其行為違法者 (丙)瘖啞人 (丁)未滿 14 歲者</text:p>
      <text:p text:style-name="P764">(A)甲乙丙丁 (B)乙丙丁 (C)甲丙 (D)乙丁</text:p>
      <text:p text:style-name="P765"><text:span text:style-name="T766">44.</text:span><text:span text:style-name="T767"><text:s/></text:span><text:span text:style-name="T768">我國於民國 92 年增訂《刑法》妨害電腦使用罪。下列何者的行為觸犯了妨害電腦使用罪，必須受到刑罰？</text:span></text:p>
      <text:p text:style-name="P769">(A)民國 89 年入侵公司電腦的繡智 (B)民國 93 年開始上網寫部落格的寶寶</text:p>
      <text:p text:style-name="P770">(C)民國 94 年竊取朋友線上遊戲寶物的英愛 (D)民國 95 年開課教授「電腦入門」的英九。</text:p>
      <text:p text:style-name="P771"><text:span text:style-name="T772">45.</text:span><text:span text:style-name="T773"><text:s/></text:span><text:span text:style-name="T774">依據我國《刑法》的規定，下列何者因判斷能力有限，若有犯罪行為，得減輕處罰？　</text:span></text:p>
      <text:p text:style-name="P775">(Ａ)<text:s/>15歲的唐唐為了填飽肚子，偷吃超商的麵包　<text:s text:c="9"/>(Ｂ)<text:s/>65歲的阿匾為了打工，偽造自己的身分證</text:p>
      <text:p text:style-name="P776">(Ｃ)已滿<text:s/>18歲的小倩，於網路遊戲天堂中偷取對手的寶物<text:s text:c="4"/>(Ｄ)已滿<text:s/>20歲的若如偷了鄰居的腳踏車。</text:p>
      <text:p text:style-name="P777"><text:span text:style-name="T778">46.</text:span><text:span text:style-name="T779"><text:s/></text:span><text:span text:style-name="T780">下列哪一項是屬於構成違法性但不處罰的行為？　</text:span></text:p>
      <text:p text:style-name="P781">(Ａ)楊醫生基於醫療的需要，摘除患者的器官，以保全其生命　<text:s/></text:p>
      <text:p text:style-name="P782">(Ｂ)功德因為看不慣同學平日行為，夥同外校人士打傷同學　</text:p>
      <text:p text:style-name="P783">(Ｃ)館長幫同學把風，好讓同學趁機進行偷竊　</text:p>
      <text:p text:style-name="P784">(Ｄ)偉照為了進入夜店，偽造一張假的身分證。</text:p>
      <text:p text:style-name="P785"><text:span text:style-name="T786">47.</text:span><text:span text:style-name="T787"><text:s/></text:span><text:span text:style-name="T788">剛滿　18歲的致忠，為了送一支手機給小他3歲的女朋友睿靚，兩人到手機店趁店員不注意時偷走手機。請問：如果他們兩個被捕，將會受到什麼刑罰制裁？　</text:span></text:p>
      <text:p text:style-name="P789"><text:span text:style-name="T790">(Ａ)</text:span><text:span text:style-name="T791"><text:s/></text:span><text:span text:style-name="T792">致忠可減輕刑責，睿靚不用罰　</text:span><text:span text:style-name="T793"><text:s text:c="9"/></text:span><text:span text:style-name="T794">(Ｂ)致忠要負完全的刑事責任，睿靚可以減輕刑責　</text:span></text:p>
      <text:p text:style-name="P795">(Ｃ)致忠要負完全的刑事責任，睿靚不用罰　<text:s text:c="2"/>(Ｄ)兩個人都可以減輕刑責。</text:p>
      <text:p text:style-name="P796"><text:span text:style-name="T797">48.</text:span><text:span text:style-name="T798"><text:s/></text:span><text:span text:style-name="T799">「依照《大眾捷運法》第　50　條規定，嚼檳榔或口香糖勸告不聽，可開罰　1,500　元到　7,000　元。」</text:span></text:p>
      <text:p text:style-name="P800">請問：上述「開罰　1,500　元到　7,000　元」屬於下列何種處罰？　(Ａ)罰金　(Ｂ)罰鍰　(Ｃ)刑罰　(Ｄ)民事責任。</text:p>
      <text:p text:style-name="P801"><text:span text:style-name="T802">49.</text:span><text:span text:style-name="T803"><text:s/></text:span><text:span text:style-name="T804">下列關於「罰金」與「罰鍰」的敘述，哪一項是正確的？　</text:span></text:p>
      <text:p text:style-name="P805">(Ａ)罰金是觸犯《刑法》而產生的處罰，罰鍰是違反行政法規而產生的處罰　</text:p>
      <text:p text:style-name="P806">(Ｂ)罰金是經行政機關依法處罰的錢，罰鍰是經法院認定為犯罪所處罰的錢　</text:p>
      <text:p text:style-name="P807">(Ｃ)罰金屬於行政處分之一，罰鍰屬於主刑之一　</text:p>
      <text:p text:style-name="P808">(Ｄ)搶奪罪可能處以罰鍰，騎機車不戴安全帽可能處以罰金。</text:p>
      <text:p text:style-name="P809"><text:span text:style-name="T810">50.</text:span><text:span text:style-name="T811"><text:s/></text:span><text:span text:style-name="T812">從屏東到臺北工作的瑛聞，在回鄉的前一晚為了帶禮物給家鄉的親人，一念之差，搶了銀樓的金飾，被警方以現</text:span><text:span text:style-name="T813">行</text:span><text:span text:style-name="T814">犯當場逮捕。經法院判決，他不但回不了家鄉，反倒要坐3 年的牢，並且5 年內都不得參加國家考試。上述他所受到的處罰中，主刑和從刑各為何？(A)罰金，褫奪公權 (B)有期徒刑，褫奪公權 (C)有期徒刑，罰金 (D)拘役，罰金</text:span></text:p>
      <text:p text:style-name="P815"/>
      <text:p text:style-name="P816"/>
      <text:p text:style-name="P817">【試題結束】</text:p>
      <text:p text:style-name="P818"/>
      <text:p text:style-name="P819"/>
      <text:p text:style-name="P820"/>
      <text:soft-page-break/>
      <text:p text:style-name="P821">106-2-2 <text:s/>八年級 <text:s/>社會科－解答</text:p>
      <text:p text:style-name="P822">01-10 <text:s text:c="2"/>CBABD <text:s text:c="2"/>BCCBD</text:p>
      <text:p text:style-name="P823">11-20 <text:s text:c="2"/>BCBBD <text:s text:c="2"/>CABCB</text:p>
      <text:p text:style-name="P824">21-30 <text:s text:c="2"/>CBADD <text:s text:c="2"/>CDADC</text:p>
      <text:p text:style-name="內文"><text:span text:style-name="T825">31-40 <text:s text:c="2"/>DCDA</text:span><text:span text:style-name="T826">A <text:s text:c="2"/>BA</text:span><text:span text:style-name="T827">(送)<text:s/></text:span><text:span text:style-name="T828">CAC</text:span></text:p>
      <text:p text:style-name="內文"><text:span text:style-name="T829">41-50 <text:s text:c="2"/></text:span><text:span text:style-name="T830">CBDCA <text:s text:c="2"/>ABBAB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Untitled" svg:font-family="Untitled" style:font-family-generic="swiss" svg:panose-1="0 0 0 0 0 0 0 0 0 0"/>
    <style:font-face style:name="Helvetica" svg:font-family="Helvetica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TimesNewRomanPSMT" svg:font-family="TimesNewRomanPSMT" style:font-family-generic="roman" svg:panose-1="0 0 0 0 0 0 0 0 0 0"/>
    <style:font-face style:name="Arial" svg:font-family="Arial" style:font-family-generic="swiss" style:font-pitch="variable" svg:panose-1="2 11 6 4 2 2 2 2 2 4"/>
    <style:font-face style:name="KaiTi" svg:font-family="KaiTi" style:font-family-generic="modern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Default" style:display-name="Default" style:family="paragraph">
      <style:paragraph-properties fo:widows="0" fo:orphans="0" style:text-autospace="none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１, ２, ３, ...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5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44:00Z</meta:creation-date>
    <dc:date>2026-02-04T11:44:00Z</dc:date>
    <meta:template xlink:href="Normal" xlink:type="simple"/>
    <meta:editing-cycles>2</meta:editing-cycles>
    <meta:editing-duration>PT0S</meta:editing-duration>
    <meta:document-statistic meta:page-count="6" meta:paragraph-count="15" meta:word-count="1181" meta:character-count="7900" meta:row-count="56" meta:non-whitespace-character-count="6734"/>
  </office:meta>
</office:document-meta>
</file>