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eiryo" svg:font-family="Meiryo" style:font-family-generic="swiss" style:font-pitch="variable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3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１, ２, ３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style:line-height-at-least="0.2777in"/>
      <style:text-properties style:font-name="標楷體" style:font-name-asian="標楷體"/>
    </style:style>
    <style:style style:name="P21" style:parent-style-name="內文" style:family="paragraph">
      <style:paragraph-properties style:line-height-at-least="0.2777in"/>
      <style:text-properties style:font-name="標楷體" style:font-name-asian="標楷體"/>
    </style:style>
    <style:style style:name="P22" style:parent-style-name="內文" style:list-style-name="LFO1" style:family="paragraph">
      <style:paragraph-properties style:line-height-at-least="0.2777in"/>
      <style:text-properties style:font-name="標楷體" style:font-name-asian="標楷體"/>
    </style:style>
    <style:style style:name="TableColumn24" style:family="table-column">
      <style:table-column-properties style:column-width="1.65in"/>
    </style:style>
    <style:style style:name="TableColumn25" style:family="table-column">
      <style:table-column-properties style:column-width="2.0673in"/>
    </style:style>
    <style:style style:name="TableColumn26" style:family="table-column">
      <style:table-column-properties style:column-width="2.0673in"/>
    </style:style>
    <style:style style:name="Table23" style:family="table">
      <style:table-properties style:width="5.7847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34" style:family="table-row">
      <style:table-row-properties/>
    </style:style>
    <style:style style:name="TableCell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Row55" style:family="table-row">
      <style:table-row-properties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ell5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.2777in"/>
      <style:text-properties style:font-name="標楷體" style:font-name-asian="標楷體"/>
    </style:style>
    <style:style style:name="P62" style:parent-style-name="內文" style:family="paragraph">
      <style:paragraph-properties style:line-height-at-least="0.2777in"/>
      <style:text-properties style:font-name="標楷體" style:font-name-asian="標楷體"/>
    </style:style>
    <style:style style:name="P63" style:parent-style-name="內文" style:family="paragraph">
      <style:paragraph-properties style:line-height-at-least="0.2777in"/>
      <style:text-properties style:font-name="標楷體" style:font-name-asian="標楷體"/>
    </style:style>
    <style:style style:name="P64" style:parent-style-name="內文" style:family="paragraph">
      <style:paragraph-properties style:line-height-at-least="0.2777in"/>
      <style:text-properties style:font-name="標楷體" style:font-name-asian="標楷體"/>
    </style:style>
    <style:style style:name="P65" style:parent-style-name="內文" style:family="paragraph">
      <style:paragraph-properties style:line-height-at-least="0.2777in"/>
      <style:text-properties style:font-name="標楷體" style:font-name-asian="標楷體"/>
    </style:style>
    <style:style style:name="P66" style:parent-style-name="內文" style:family="paragraph">
      <style:paragraph-properties style:line-height-at-least="0.2777in"/>
      <style:text-properties style:font-name="標楷體" style:font-name-asian="標楷體"/>
    </style:style>
    <style:style style:name="P67" style:parent-style-name="內文" style:family="paragraph">
      <style:paragraph-properties style:line-height-at-least="0.2777in"/>
      <style:text-properties style:font-name="標楷體" style:font-name-asian="標楷體"/>
    </style:style>
    <style:style style:name="P68" style:parent-style-name="內文" style:family="paragraph">
      <style:paragraph-properties style:line-height-at-least="0.2777in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P74" style:parent-style-name="內文" style:list-style-name="LFO1" style:family="paragraph">
      <style:paragraph-properties style:line-height-at-least="0.2777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內文" style:family="paragraph">
      <style:paragraph-properties style:line-height-at-least="0.2777in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style:line-height-at-least="0.2777in" fo:margin-left="0.25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family="paragraph">
      <style:paragraph-properties style:line-height-at-least="0.2777in"/>
      <style:text-properties style:font-name="標楷體" style:font-name-asian="標楷體"/>
    </style:style>
    <style:style style:name="P102" style:parent-style-name="內文" style:family="paragraph">
      <style:paragraph-properties style:line-height-at-least="0.2777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P112" style:parent-style-name="內文" style:family="paragraph">
      <style:paragraph-properties style:line-height-at-least="0.2777in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fo:language="zh" fo:country="TW" style:language-complex="zh" style:country-complex="TW"/>
    </style:style>
    <style:style style:name="P115" style:parent-style-name="內文" style:family="paragraph">
      <style:paragraph-properties style:line-height-at-least="0.2777in"/>
    </style:style>
    <style:style style:name="T116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style:language-complex="zh" style:country-complex="TW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.2777in"/>
      <style:text-properties style:font-name="標楷體" style:font-name-asian="標楷體"/>
    </style:style>
    <style:style style:name="P126" style:parent-style-name="內文" style:family="paragraph">
      <style:paragraph-properties style:line-height-at-least="0.2777in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P135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/>
    </style:style>
    <style:style style:name="P136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/>
    </style:style>
    <style:style style:name="P137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P145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P150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 fo:color="#000000" style:font-size-complex="12pt"/>
    </style:style>
    <style:style style:name="P151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 fo:color="#000000" style:font-size-complex="12pt"/>
    </style:style>
    <style:style style:name="P152" style:parent-style-name="本文" style:family="paragraph">
      <style:paragraph-properties fo:margin-bottom="0in" style:line-height-at-least="0.2777in">
        <style:tab-stops>
          <style:tab-stop style:type="left" style:position="0.4791in"/>
        </style:tab-stops>
      </style:paragraph-properties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P156" style:parent-style-name="內文" style:family="paragraph">
      <style:paragraph-properties style:line-height-at-least="0.2777in"/>
      <style:text-properties style:font-name="標楷體" style:font-name-asian="標楷體" fo:color="#000000"/>
    </style:style>
    <style:style style:name="P157" style:parent-style-name="內文" style:family="paragraph">
      <style:paragraph-properties style:line-height-at-least="0.2777in"/>
      <style:text-properties style:font-name="標楷體" style:font-name-asian="標楷體" fo:color="#000000"/>
    </style:style>
    <style:style style:name="P158" style:parent-style-name="內文" style:family="paragraph">
      <style:paragraph-properties style:line-height-at-least="0.2777in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/>
    </style:style>
    <style:style style:name="T161" style:parent-style-name="預設段落字型" style:family="text">
      <style:text-properties style:font-name="標楷體" style:font-name-asian="標楷體"/>
    </style:style>
    <style:style style:name="TableColumn163" style:family="table-column">
      <style:table-column-properties style:column-width="1.3368in"/>
    </style:style>
    <style:style style:name="TableColumn164" style:family="table-column">
      <style:table-column-properties style:column-width="0.8458in"/>
    </style:style>
    <style:style style:name="TableColumn165" style:family="table-column">
      <style:table-column-properties style:column-width="0.7875in"/>
    </style:style>
    <style:style style:name="TableColumn166" style:family="table-column">
      <style:table-column-properties style:column-width="0.7875in"/>
    </style:style>
    <style:style style:name="TableColumn167" style:family="table-column">
      <style:table-column-properties style:column-width="0.8861in"/>
    </style:style>
    <style:style style:name="Table162" style:family="table">
      <style:table-properties style:width="4.6437in" fo:margin-left="0in" table:align="left"/>
    </style:style>
    <style:style style:name="TableRow168" style:family="table-row">
      <style:table-row-properties/>
    </style:style>
    <style:style style:name="TableCell16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.2777in" fo:margin-right="-0.0416in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P173" style:parent-style-name="內文" style:family="paragraph">
      <style:paragraph-properties style:line-height-at-least="0.2777in" fo:margin-right="-0.0416in"/>
      <style:text-properties style:font-name="標楷體" style:font-name-asian="標楷體" style:font-size-complex="12pt"/>
    </style:style>
    <style:style style:name="TableCell17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.2777in" fo:margin-left="-0.6069in" fo:margin-right="-0.0416in" fo:text-indent="0.6069in">
        <style:tab-stops>
          <style:tab-stop style:type="left" style:position="1.2791in"/>
        </style:tab-stops>
      </style:paragraph-properties>
      <style:text-properties style:font-name="標楷體" style:font-name-asian="標楷體" style:font-size-complex="12pt"/>
    </style:style>
    <style:style style:name="TableRow176" style:family="table-row">
      <style:table-row-properties/>
    </style:style>
    <style:style style:name="P177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8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Row186" style:family="table-row">
      <style:table-row-properties/>
    </style:style>
    <style:style style:name="TableCell1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Row197" style:family="table-row">
      <style:table-row-properties/>
    </style:style>
    <style:style style:name="TableCell1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Row208" style:family="table-row">
      <style:table-row-properties/>
    </style:style>
    <style:style style:name="TableCell20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TableCell21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style:line-height-at-least="0.2777in" fo:margin-right="-0.0416in"/>
      <style:text-properties style:font-name="標楷體" style:font-name-asian="標楷體" style:font-size-complex="12pt"/>
    </style:style>
    <style:style style:name="P219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20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21" style:parent-style-name="內文" style:family="paragraph">
      <style:paragraph-properties style:line-height-at-least="0.2777in" fo:margin-right="-0.0416in"/>
      <style:text-properties style:font-name="標楷體" style:font-name-asian="標楷體" style:font-size-complex="12pt"/>
    </style:style>
    <style:style style:name="P222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23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P233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34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35" style:parent-style-name="內文" style:family="paragraph">
      <style:paragraph-properties style:line-height-at-least="0.2777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236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237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238" style:parent-style-name="內文" style:family="paragraph">
      <style:paragraph-properties style:line-height-at-least="0.2777in" fo:margin-right="0.0402in"/>
      <style:text-properties style:font-name="標楷體" style:font-name-asian="標楷體" style:font-size-complex="12pt"/>
    </style:style>
    <style:style style:name="P239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240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241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P254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255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P271" style:parent-style-name="內文" style:family="paragraph">
      <style:paragraph-properties style:line-height-at-least="0.2777in" fo:margin-left="0.3333in" fo:margin-right="0.0402in" fo:text-indent="-0.3333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P281" style:parent-style-name="內文" style:family="paragraph">
      <style:paragraph-properties style:line-height-at-least="0.2777in" fo:margin-right="-0.0416in"/>
      <style:text-properties style:font-name="標楷體" style:font-name-asian="標楷體" style:font-size-complex="12pt"/>
    </style:style>
    <style:style style:name="P282" style:parent-style-name="內文" style:family="paragraph">
      <style:paragraph-properties style:line-height-at-least="0.2777in" fo:margin-right="-0.0416in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P287" style:parent-style-name="內文" style:family="paragraph">
      <style:paragraph-properties style:line-height-at-least="0.2777in" fo:margin-right="-0.0416in" fo:text-indent="0.25in"/>
      <style:text-properties style:font-name="標楷體" style:font-name-asian="標楷體" style:font-size-complex="12pt"/>
    </style:style>
    <style:style style:name="P288" style:parent-style-name="內文" style:family="paragraph">
      <style:paragraph-properties style:line-height-at-least="0.2777in" fo:margin-right="-0.0416in" fo:text-indent="0.25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paragraph-properties style:line-height-at-least="0.2777in" fo:margin-right="-0.0416in"/>
      <style:text-properties style:font-name="標楷體" style:font-name-asian="標楷體" style:font-size-complex="12pt"/>
    </style:style>
    <style:style style:name="P295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P296" style:parent-style-name="內文" style:list-style-name="LFO2" style:family="paragraph">
      <style:paragraph-properties style:snap-to-layout-grid="false" fo:text-align="justify" style:line-height-at-least="0.2777in"/>
    </style:style>
    <style:style style:name="T29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298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0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0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05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30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0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1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15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1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17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1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1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2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2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27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29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  <style:text-properties style:font-name="標楷體" style:font-name-asian="標楷體" style:font-size-complex="12pt"/>
    </style:style>
    <style:style style:name="P330" style:parent-style-name="內文" style:family="paragraph">
      <style:paragraph-properties style:snap-to-layout-grid="false" style:line-height-at-least="0.2777in" fo:margin-left="0.3937in">
        <style:tab-stops/>
      </style:paragraph-properties>
      <style:text-properties style:font-name="標楷體" style:font-name-asian="標楷體" style:font-size-complex="12pt"/>
    </style:style>
    <style:style style:name="P331" style:parent-style-name="內文" style:family="paragraph">
      <style:paragraph-properties style:snap-to-layout-grid="false" style:line-height-at-least="0.2777in" fo:margin-left="0.3937in">
        <style:tab-stops/>
      </style:paragraph-properties>
      <style:text-properties style:font-name="標楷體" style:font-name-asian="標楷體" style:font-size-complex="12pt"/>
    </style:style>
    <style:style style:name="P332" style:parent-style-name="內文" style:family="paragraph">
      <style:paragraph-properties style:snap-to-layout-grid="false" style:line-height-at-least="0.2777in" fo:margin-left="0.3937in">
        <style:tab-stops/>
      </style:paragraph-properties>
      <style:text-properties style:font-name="標楷體" style:font-name-asian="標楷體" style:font-size-complex="12pt"/>
    </style:style>
    <style:style style:name="P333" style:parent-style-name="內文" style:family="paragraph">
      <style:paragraph-properties style:snap-to-layout-grid="false" style:line-height-at-least="0.2777in" fo:margin-left="0.3937in">
        <style:tab-stops/>
      </style:paragraph-properties>
      <style:text-properties style:font-name="標楷體" style:font-name-asian="標楷體" style:font-size-complex="12pt"/>
    </style:style>
    <style:style style:name="P334" style:parent-style-name="內文" style:family="paragraph">
      <style:paragraph-properties style:snap-to-layout-grid="false" fo:text-align="justify" style:line-height-at-least="0.2777in" fo:margin-left="0.3937in">
        <style:tab-stops/>
      </style:paragraph-properties>
      <style:text-properties style:font-name="標楷體" style:font-name-asian="標楷體" style:font-size-complex="12pt"/>
    </style:style>
    <style:style style:name="P335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letter-kerning="false" style:font-size-complex="12pt"/>
    </style:style>
    <style:style style:name="P340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4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42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343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4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54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5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58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359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6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6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71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7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73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7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7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7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79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8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84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8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86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8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398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39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00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0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07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13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41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26" style:parent-style-name="內文" style:list-style-name="LFO2" style:family="paragraph">
      <style:paragraph-properties style:snap-to-layout-grid="false" fo:text-align="justify" style:line-height-at-least="0.2777in" fo:text-indent="-0.3347in"/>
    </style:style>
    <style:style style:name="T42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28" style:parent-style-name="內文" style:family="paragraph">
      <style:paragraph-properties style:snap-to-layout-grid="false" fo:text-align="justify" style:line-height-at-least="0.2777in" fo:margin-left="0.3333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4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5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7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3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40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  <style:text-properties style:font-name="標楷體" style:font-name-asian="標楷體" style:font-name-complex="Meiryo" fo:color="#000000" style:letter-kerning="false" style:font-size-complex="12pt"/>
    </style:style>
    <style:style style:name="P441" style:parent-style-name="清單段落" style:family="paragraph">
      <style:paragraph-properties style:snap-to-layout-grid="false" style:line-height-at-least="0.2777in" fo:margin-left="0.3333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43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44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46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48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50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45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P452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  <style:text-properties style:font-name="標楷體" style:font-name-asian="標楷體" style:font-size-complex="12pt"/>
    </style:style>
    <style:style style:name="P453" style:parent-style-name="清單段落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54" style:parent-style-name="清單段落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55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  <style:text-properties style:font-name="標楷體" style:font-name-asian="標楷體" style:font-size-complex="12pt"/>
    </style:style>
    <style:style style:name="P456" style:parent-style-name="清單段落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57" style:parent-style-name="清單段落" style:list-style-name="LFO2" style:family="paragraph">
      <style:paragraph-properties style:snap-to-layout-grid="false" style:line-height-at-least="0.2777in" fo:margin-left="0.3333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P468" style:parent-style-name="清單段落" style:family="paragraph">
      <style:paragraph-properties style:snap-to-layout-grid="false" style:line-height-at-least="0.2777in" fo:margin-left="0.3333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letter-kerning="false" style:font-size-complex="12pt"/>
    </style:style>
    <style:style style:name="T470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71" style:parent-style-name="預設段落字型" style:family="text">
      <style:text-properties style:font-name="標楷體" style:font-name-asian="標楷體" style:font-name-complex="Meiryo" fo:color="#000000" style:letter-kerning="false" style:font-size-complex="12pt"/>
    </style:style>
    <style:style style:name="T472" style:parent-style-name="預設段落字型" style:family="text">
      <style:text-properties style:font-name="標楷體" style:font-name-asian="標楷體" style:letter-kerning="false" style:font-size-complex="12pt"/>
    </style:style>
    <style:style style:name="P473" style:parent-style-name="清單段落" style:family="paragraph">
      <style:paragraph-properties style:snap-to-layout-grid="false" style:line-height-at-least="0.2777in" fo:margin-left="0.3333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letter-kerning="false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P476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  <style:text-properties style:font-name="標楷體" style:font-name-asian="標楷體" style:font-size-complex="12pt"/>
    </style:style>
    <style:style style:name="P477" style:parent-style-name="清單段落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78" style:parent-style-name="清單段落" style:list-style-name="LFO2" style:family="paragraph">
      <style:paragraph-properties style:snap-to-layout-grid="false" style:line-height-at-least="0.2777in" fo:margin-left="0.3333in" fo:text-indent="-0.3347in">
        <style:tab-stops/>
      </style:paragraph-properties>
    </style:style>
    <style:style style:name="T47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480" style:parent-style-name="清單段落" style:family="paragraph">
      <style:paragraph-properties style:snap-to-layout-grid="false" style:line-height-at-least="0.2777in" fo:margin-left="0.333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letter-kerning="false" style:font-size-complex="12pt"/>
    </style:style>
    <style:style style:name="T48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83" style:parent-style-name="預設段落字型" style:family="text">
      <style:text-properties style:font-name="標楷體" style:font-name-asian="標楷體" style:letter-kerning="false" style:font-size-complex="12pt"/>
    </style:style>
    <style:style style:name="T48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85" style:parent-style-name="預設段落字型" style:family="text">
      <style:text-properties style:font-name="標楷體" style:font-name-asian="標楷體" style:letter-kerning="false" style:font-size-complex="12pt"/>
    </style:style>
    <style:style style:name="T48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487" style:parent-style-name="預設段落字型" style:family="text">
      <style:text-properties style:font-name="標楷體" style:font-name-asian="標楷體" style:letter-kerning="false" style:font-size-complex="12pt"/>
    </style:style>
    <style:style style:name="T48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489" style:parent-style-name="內文" style:family="paragraph">
      <style:paragraph-properties style:line-height-at-least="0.2777in"/>
      <style:text-properties style:font-name="標楷體" style:font-name-asian="標楷體"/>
    </style:style>
    <style:style style:name="P490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91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92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93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94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95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P504" style:parent-style-name="清單段落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05" style:parent-style-name="清單段落" style:family="paragraph">
      <style:paragraph-properties style:snap-to-layout-grid="false" style:line-height-at-least="0.2777in" fo:margin-left="0.25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style:font-size-complex="12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P513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515" style:parent-style-name="預設段落字型" style:family="text">
      <style:text-properties style:font-name="標楷體" style:font-name-asian="標楷體" style:font-size-complex="12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style:font-size-complex="12pt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TableColumn531" style:family="table-column">
      <style:table-column-properties style:column-width="6.5388in"/>
    </style:style>
    <style:style style:name="Table530" style:family="table">
      <style:table-properties style:width="6.5388in" fo:margin-left="0.3708in" table:align="left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清單段落" style:family="paragraph">
      <style:paragraph-properties style:snap-to-layout-grid="false" style:line-height-at-least="0.2777in" fo:margin-left="0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35" style:parent-style-name="清單段落" style:family="paragraph">
      <style:paragraph-properties style:snap-to-layout-grid="false" style:line-height-at-least="0.2777in" fo:margin-left="0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36" style:parent-style-name="清單段落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37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542" style:family="table-column">
      <style:table-column-properties style:column-width="1.7715in"/>
    </style:style>
    <style:style style:name="TableColumn543" style:family="table-column">
      <style:table-column-properties style:column-width="2.8875in"/>
    </style:style>
    <style:style style:name="TableColumn544" style:family="table-column">
      <style:table-column-properties style:column-width="2.8875in"/>
    </style:style>
    <style:style style:name="Table541" style:family="table">
      <style:table-properties style:width="7.5465in" fo:margin-left="0.3152in" table:align="left"/>
    </style:style>
    <style:style style:name="TableRow545" style:family="table-row">
      <style:table-row-properties style:min-row-height="0.1465in"/>
    </style:style>
    <style:style style:name="TableCell546" style:family="table-cell">
      <style:table-cell-properties fo:border-top="0.0069in solid #000000" fo:border-left="0.0069in solid #000000" fo:border-bottom="0.013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547" style:parent-style-name="清單段落" style:family="paragraph">
      <style:paragraph-properties style:snap-to-layout-grid="false" fo:text-align="center"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548" style:family="table-cell">
      <style:table-cell-properties fo:border-top="0.0069in solid #000000" fo:border-left="0.0069in solid #000000" fo:border-bottom="0.013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550" style:family="table-cell">
      <style:table-cell-properties fo:border-top="0.0069in solid #000000" fo:border-left="0.0069in solid #000000" fo:border-bottom="0.013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552" style:family="table-row">
      <style:table-row-properties style:min-row-height="0.1437in"/>
    </style:style>
    <style:style style:name="TableCell55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style:snap-to-layout-grid="false" style:line-height-at-least="0.2777in" fo:margin-left="0.27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55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55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559" style:family="table-row">
      <style:table-row-properties style:min-row-height="0.1548in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style:line-height-at-least="0.2777in" fo:margin-left="0.27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566" style:family="table-row">
      <style:table-row-properties style:min-row-height="0.152in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style:line-height-at-least="0.2777in" fo:margin-left="0.27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573" style:family="table-row">
      <style:table-row-properties style:min-row-height="0.1965in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style:line-height-at-least="0.2777in" fo:margin-left="0.27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P580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style:font-name-complex="細明體" style:font-size-complex="12pt"/>
    </style:style>
    <style:style style:name="P581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82" style:parent-style-name="清單段落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83" style:parent-style-name="清單段落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84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85" style:parent-style-name="清單段落" style:list-style-name="LFO3" style:family="paragraph">
      <style:paragraph-properties style:line-height-at-least="0.2777in" fo:margin-left="1in">
        <style:tab-stops/>
      </style:paragraph-properties>
      <style:text-properties style:font-name="標楷體" style:font-name-asian="標楷體" style:font-size-complex="12pt"/>
    </style:style>
    <style:style style:name="P586" style:parent-style-name="清單段落" style:list-style-name="LFO3" style:family="paragraph">
      <style:paragraph-properties style:line-height-at-least="0.2777in" fo:margin-left="1in">
        <style:tab-stops/>
      </style:paragraph-properties>
      <style:text-properties style:font-name="標楷體" style:font-name-asian="標楷體" style:font-size-complex="12pt"/>
    </style:style>
    <style:style style:name="P587" style:parent-style-name="清單段落" style:list-style-name="LFO3" style:family="paragraph">
      <style:paragraph-properties style:line-height-at-least="0.2777in" fo:margin-left="1in">
        <style:tab-stops/>
      </style:paragraph-properties>
      <style:text-properties style:font-name="標楷體" style:font-name-asian="標楷體" style:font-size-complex="12pt"/>
    </style:style>
    <style:style style:name="P588" style:parent-style-name="清單段落" style:list-style-name="LFO3" style:family="paragraph">
      <style:paragraph-properties style:line-height-at-least="0.2777in" fo:margin-left="1in">
        <style:tab-stops/>
      </style:paragraph-properties>
      <style:text-properties style:font-name="標楷體" style:font-name-asian="標楷體" style:font-size-complex="12pt"/>
    </style:style>
    <style:style style:name="P589" style:parent-style-name="內文" style:family="paragraph">
      <style:paragraph-properties style:line-height-at-least="0.2777in" fo:text-indent="0.25in"/>
      <style:text-properties style:font-name="標楷體" style:font-name-asian="標楷體" style:font-size-complex="12pt"/>
    </style:style>
    <style:style style:name="P590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91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92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93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94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95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96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97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</style:style>
    <style:style style:name="T5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04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05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06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07" style:parent-style-name="清單段落" style:list-style-name="LFO3" style:family="paragraph">
      <style:paragraph-properties style:line-height-at-least="0.2777in" fo:margin-left="0.25in">
        <style:tab-stops/>
      </style:paragraph-properties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style:font-size-complex="12pt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 style:font-size-complex="12pt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P636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637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638" style:parent-style-name="清單段落" style:list-style-name="LFO3" style:family="paragraph">
      <style:paragraph-properties style:snap-to-layout-grid="false"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640" style:family="table-column">
      <style:table-column-properties style:column-width="1.1812in"/>
    </style:style>
    <style:style style:name="TableColumn641" style:family="table-column">
      <style:table-column-properties style:column-width="2.559in"/>
    </style:style>
    <style:style style:name="TableColumn642" style:family="table-column">
      <style:table-column-properties style:column-width="1.509in"/>
    </style:style>
    <style:style style:name="TableColumn643" style:family="table-column">
      <style:table-column-properties style:column-width="1.5097in"/>
    </style:style>
    <style:style style:name="TableColumn644" style:family="table-column">
      <style:table-column-properties style:column-width="1.5097in"/>
    </style:style>
    <style:style style:name="Table639" style:family="table">
      <style:table-properties style:width="8.2687in" fo:margin-left="0.3152in" table:align="left"/>
    </style:style>
    <style:style style:name="TableRow645" style:family="table-row">
      <style:table-row-properties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style:line-height-at-least="0.2777in" fo:text-indent="0.0833in"/>
      <style:text-properties style:font-name="標楷體" style:font-name-asian="標楷體" style:font-name-complex="Times New Roman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667" style:family="table-row">
      <style:table-row-properties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style:line-height-at-least="0.2777in" fo:text-indent="0.0833in"/>
      <style:text-properties style:font-name="標楷體" style:font-name-asian="標楷體" style:font-name-complex="Times New Roman" style:font-size-complex="12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P678" style:parent-style-name="內文" style:family="paragraph">
      <style:paragraph-properties style:line-height-at-least="0.2777in" fo:text-indent="0.0833in"/>
      <style:text-properties style:font-name="標楷體" style:font-name-asian="標楷體" style:font-size-complex="12pt"/>
    </style:style>
    <style:style style:name="TableColumn680" style:family="table-column">
      <style:table-column-properties style:column-width="8.5597in"/>
    </style:style>
    <style:style style:name="Table679" style:family="table">
      <style:table-properties style:width="8.5597in" fo:margin-left="0.3708in" table:align="left"/>
    </style:style>
    <style:style style:name="TableRow681" style:family="table-row">
      <style:table-row-properties style:min-row-height="1.2097in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style:line-height-at-least="0.2777in" fo:text-indent="0.318in"/>
    </style:style>
    <style:style style:name="T684" style:parent-style-name="預設段落字型" style:family="text">
      <style:text-properties style:font-name="標楷體" style:font-name-asian="標楷體" style:font-size-complex="12pt"/>
    </style:style>
    <style:style style:name="T685" style:parent-style-name="預設段落字型" style:family="text">
      <style:text-properties style:font-name="標楷體" style:font-name-asian="標楷體" style:font-size-complex="12pt"/>
    </style:style>
    <style:style style:name="T686" style:parent-style-name="預設段落字型" style:family="text">
      <style:text-properties style:font-name="標楷體" style:font-name-asian="標楷體" style:font-size-complex="12pt"/>
    </style:style>
    <style:style style:name="T687" style:parent-style-name="預設段落字型" style:family="text">
      <style:text-properties style:font-name="標楷體" style:font-name-asian="標楷體" style:font-size-complex="12pt"/>
    </style:style>
    <style:style style:name="T688" style:parent-style-name="預設段落字型" style:family="text">
      <style:text-properties style:font-name="標楷體" style:font-name-asian="標楷體" style:font-size-complex="12pt"/>
    </style:style>
    <style:style style:name="T689" style:parent-style-name="預設段落字型" style:family="text">
      <style:text-properties style:font-name="標楷體" style:font-name-asian="標楷體" style:font-size-complex="12pt"/>
    </style:style>
    <style:style style:name="T690" style:parent-style-name="預設段落字型" style:family="text">
      <style:text-properties style:font-name="標楷體" style:font-name-asian="標楷體" style:font-size-complex="12pt"/>
    </style:style>
    <style:style style:name="T691" style:parent-style-name="預設段落字型" style:family="text">
      <style:text-properties style:font-name="標楷體" style:font-name-asian="標楷體" style:font-size-complex="12pt"/>
    </style:style>
    <style:style style:name="T692" style:parent-style-name="預設段落字型" style:family="text">
      <style:text-properties style:font-name="標楷體" style:font-name-asian="標楷體" style:font-size-complex="12pt"/>
    </style:style>
    <style:style style:name="T693" style:parent-style-name="預設段落字型" style:family="text">
      <style:text-properties style:font-name="標楷體" style:font-name-asian="標楷體" style:font-size-complex="12pt"/>
    </style:style>
    <style:style style:name="T694" style:parent-style-name="預設段落字型" style:family="text">
      <style:text-properties style:font-name="標楷體" style:font-name-asian="標楷體" style:font-size-complex="12pt"/>
    </style:style>
    <style:style style:name="T695" style:parent-style-name="預設段落字型" style:family="text">
      <style:text-properties style:font-name="標楷體" style:font-name-asian="標楷體" style:font-size-complex="12pt"/>
    </style:style>
    <style:style style:name="T696" style:parent-style-name="預設段落字型" style:family="text">
      <style:text-properties style:font-name="標楷體" style:font-name-asian="標楷體" style:font-size-complex="12pt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698" style:parent-style-name="預設段落字型" style:family="text">
      <style:text-properties style:font-name="標楷體" style:font-name-asian="標楷體" style:font-size-complex="12pt"/>
    </style:style>
    <style:style style:name="T699" style:parent-style-name="預設段落字型" style:family="text">
      <style:text-properties style:font-name="標楷體" style:font-name-asian="標楷體" style:font-size-complex="12pt"/>
    </style:style>
    <style:style style:name="T700" style:parent-style-name="預設段落字型" style:family="text">
      <style:text-properties style:font-name="標楷體" style:font-name-asian="標楷體" style:font-size-complex="12pt"/>
    </style:style>
    <style:style style:name="T701" style:parent-style-name="預設段落字型" style:family="text">
      <style:text-properties style:font-name="標楷體" style:font-name-asian="標楷體" style:font-size-complex="12pt"/>
    </style:style>
    <style:style style:name="T70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1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12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P715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6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7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8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9" style:parent-style-name="清單段落" style:list-style-name="LFO3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20" style:parent-style-name="清單段落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21" style:parent-style-name="內文" style:family="paragraph">
      <style:paragraph-properties style:line-height-at-least="0.2777in"/>
      <style:text-properties style:font-name="標楷體" style:font-name-asian="標楷體"/>
    </style:style>
    <style:style style:name="P722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/>
    </style:style>
    <style:style style:name="P723" style:parent-style-name="內文" style:family="paragraph">
      <style:text-properties style:font-name="標楷體" style:font-name-asian="標楷體" fo:font-size="14pt" style:font-size-asian="14pt"/>
    </style:style>
    <style:style style:name="P724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725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726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727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T728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name="T729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family="graphic" style:name="a6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二學期第二次定期評量社會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選擇題：每題2分，共50題</text:p>
      <text:p text:style-name="P21">【地理】</text:p>
      <text:list text:style-name="LFO1" text:continue-numbering="true">
        <text:list-item>
          <text:p text:style-name="P22">工業類型傳統上可以分為重工業和輕工業，請問下列表格內容何者敘述『錯誤』？</text:p>
        </text:list-item>
      </text:list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重工業</text:p>
          </table:table-cell>
          <table:table-cell table:style-name="TableCell32">
            <text:p text:style-name="P33">輕工業</text:p>
          </table:table-cell>
        </table:table-row>
        <table:table-row table:style-name="TableRow34">
          <table:table-cell table:style-name="TableCell35">
            <text:p text:style-name="P36">（A）產品重量</text:p>
          </table:table-cell>
          <table:table-cell table:style-name="TableCell37">
            <text:p text:style-name="P38">重</text:p>
          </table:table-cell>
          <table:table-cell table:style-name="TableCell39">
            <text:p text:style-name="P40">輕</text:p>
          </table:table-cell>
        </table:table-row>
        <table:table-row table:style-name="TableRow41">
          <table:table-cell table:style-name="TableCell42">
            <text:p text:style-name="P43">（B）廠區規模</text:p>
          </table:table-cell>
          <table:table-cell table:style-name="TableCell44">
            <text:p text:style-name="P45">大</text:p>
          </table:table-cell>
          <table:table-cell table:style-name="TableCell46">
            <text:p text:style-name="P47">小</text:p>
          </table:table-cell>
        </table:table-row>
        <table:table-row table:style-name="TableRow48">
          <table:table-cell table:style-name="TableCell49">
            <text:p text:style-name="P50">（C）所需勞力</text:p>
          </table:table-cell>
          <table:table-cell table:style-name="TableCell51">
            <text:p text:style-name="P52">少</text:p>
          </table:table-cell>
          <table:table-cell table:style-name="TableCell53">
            <text:p text:style-name="P54">多</text:p>
          </table:table-cell>
        </table:table-row>
        <table:table-row table:style-name="TableRow55">
          <table:table-cell table:style-name="TableCell56">
            <text:p text:style-name="P57">（D）代表產業</text:p>
          </table:table-cell>
          <table:table-cell table:style-name="TableCell58">
            <text:p text:style-name="P59">食品加工廠</text:p>
          </table:table-cell>
          <table:table-cell table:style-name="TableCell60">
            <text:p text:style-name="P61">台塑六輕廠</text:p>
          </table:table-cell>
        </table:table-row>
      </table:table>
      <text:p text:style-name="P62"/>
      <text:p text:style-name="P63"/>
      <text:p text:style-name="P64"/>
      <text:p text:style-name="P65"/>
      <text:p text:style-name="P66"/>
      <text:p text:style-name="P67"/>
      <text:p text:style-name="P68"><text:span text:style-name="T69"><draw:frame draw:z-index="251661312" draw:style-name="a1" draw:name="圖片 9" text:anchor-type="paragraph" svg:x="6.68681in" svg:y="0.13403in" svg:width="2.13542in" svg:height="2.13542in" style:rel-width="scale" style:rel-height="scale"><draw:image xlink:href="media/image1.png" xlink:type="simple" xlink:show="embed" xlink:actuate="onLoad"/><svg:title/><svg:desc/></draw:frame></text:span><text:span text:style-name="T70">右圖</text:span><text:span text:style-name="T71">為影響工廠設立的區位因素圖，2-5題請參考</text:span><text:span text:style-name="T72">右</text:span><text:span text:style-name="T73">圖作答：</text:span></text:p>
      <text:list text:style-name="LFO1" text:continue-numbering="true">
        <text:list-item>
          <text:p text:style-name="P74"><text:span text:style-name="T75">為了降低生產成本，以提高產品競爭力，麵包工廠設置的區位條件應先考慮下列哪一個因素？</text:span><text:span text:style-name="T76"><text:s/></text:span><text:span text:style-name="T77">(A)</text:span><text:span text:style-name="T78">甲</text:span><text:span text:style-name="T79">　 (B)</text:span><text:span text:style-name="T80">乙</text:span><text:span text:style-name="T81">　 (C)</text:span><text:span text:style-name="T82">丙</text:span><text:span text:style-name="T83"><text:s text:c="3"/>(D)</text:span><text:span text:style-name="T84">丁</text:span><text:span text:style-name="T85">。</text:span></text:p>
        </text:list-item>
      </text:list>
      <text:p text:style-name="P86"><text:span text:style-name="T87">3</text:span><text:span text:style-name="T88">.</text:span><text:span text:style-name="T89"><text:s/>花蓮縣的</text:span><text:span text:style-name="T90">和平</text:span><text:span text:style-name="T91">水泥工業區設置點是考慮到下列哪一個因素?</text:span></text:p>
      <text:p text:style-name="P92"><text:span text:style-name="T93">(A)</text:span><text:span text:style-name="T94">甲</text:span><text:span text:style-name="T95">　 (B)</text:span><text:span text:style-name="T96">乙</text:span><text:span text:style-name="T97">　 (C)</text:span><text:span text:style-name="T98">丙</text:span><text:span text:style-name="T99"><text:s text:c="3"/>(D)</text:span><text:span text:style-name="T100">丁。</text:span></text:p>
      <text:p text:style-name="P101">4.<text:s/>造成臺灣民國50年代經濟繁榮的『加工出口區』的設置地點，所考慮的工業區位條件</text:p>
      <text:p text:style-name="P102"><text:span text:style-name="T103"><text:s text:c="2"/>『不包括』下列哪一個因素? <text:s text:c="2"/></text:span><text:span text:style-name="T104">(A)</text:span><text:span text:style-name="T105">丙</text:span><text:span text:style-name="T106">　 (B)</text:span><text:span text:style-name="T107">丁</text:span><text:span text:style-name="T108">　 (C)</text:span><text:span text:style-name="T109">戊</text:span><text:span text:style-name="T110"><text:s text:c="3"/>(D)</text:span><text:span text:style-name="T111">庚。</text:span></text:p>
      <text:p text:style-name="P112"><text:span text:style-name="T113">5.</text:span><text:span text:style-name="T114"><text:s/>臺灣的鋼鐵、造船、石化工業主要集中在高雄地區，考慮的是哪一個區位因素？</text:span></text:p>
      <text:p text:style-name="P115"><text:span text:style-name="T116"><text:s text:c="3"/></text:span><text:span text:style-name="T117">(A)</text:span><text:span text:style-name="T118">丙</text:span><text:span text:style-name="T119">　 (B)</text:span><text:span text:style-name="T120">丁</text:span><text:span text:style-name="T121">　 (C)</text:span><text:span text:style-name="T122">戊</text:span><text:span text:style-name="T123"><text:s text:c="3"/>(D)</text:span><text:span text:style-name="T124">甲。</text:span></text:p>
      <text:p text:style-name="P125">6.宏達電HTC為生產智慧型手機與平板電腦的自有品牌製造商，其所代表的工業類型『不』包括下列哪一項發展特色？</text:p>
      <text:p text:style-name="P126"><text:span text:style-name="T127">（A）附加價值高</text:span><text:span text:style-name="T128"><text:s text:c="2"/></text:span><text:span text:style-name="T129">（B）資本密集度高</text:span><text:span text:style-name="T130"><text:s text:c="2"/></text:span><text:span text:style-name="T131">（C）能源密集度高</text:span><text:span text:style-name="T132"><text:s text:c="2"/></text:span><text:span text:style-name="T133">（D）技術密集度高</text:span><text:span text:style-name="T134"><text:s/></text:span></text:p>
      <text:p text:style-name="P135">7.臺灣逐漸以產品設計與技術研發為重心，朝自創『品牌』努力，以獲取比代工更高的利潤，下列哪一個『不是』臺灣自</text:p>
      <text:p text:style-name="P136"><text:s text:c="2"/>有品牌？</text:p>
      <text:p text:style-name="P137"><text:span text:style-name="T138"><text:s text:c="2"/></text:span><text:span text:style-name="T139">(A)</text:span><text:s/><draw:frame draw:style-name="a2" draw:name="圖片 5" text:anchor-type="as-char" svg:x="0in" svg:y="0in" svg:width="1.83333in" svg:height="0.53125in" style:rel-width="scale" style:rel-height="scale"><draw:image xlink:href="media/image2.png" xlink:type="simple" xlink:show="embed" xlink:actuate="onLoad"/><svg:title/><svg:desc/></draw:frame><text:span text:style-name="T140"><text:s/>(B)</text:span><text:s/><draw:frame draw:style-name="a3" draw:name="圖片 4" text:anchor-type="as-char" svg:x="0in" svg:y="0in" svg:width="0.70833in" svg:height="0.70833in" style:rel-width="scale" style:rel-height="scale"><draw:image xlink:href="media/image3.png" xlink:type="simple" xlink:show="embed" xlink:actuate="onLoad"/><svg:title/><svg:desc>描述: åçæå°çµæ</svg:desc></draw:frame><text:s/><text:span text:style-name="T141"><text:s/>(C)</text:span><text:s/><draw:frame draw:style-name="a4" draw:name="圖片 3" text:anchor-type="as-char" svg:x="0in" svg:y="0in" svg:width="1.3125in" svg:height="0.45833in" style:rel-width="scale" style:rel-height="scale"><draw:image xlink:href="media/image4.png" xlink:type="simple" xlink:show="embed" xlink:actuate="onLoad"/><svg:title/><svg:desc/></draw:frame><text:span text:style-name="T142"><text:s/></text:span><text:span text:style-name="T143"><text:s text:c="6"/></text:span><text:span text:style-name="T144">(D)</text:span><text:s/><draw:frame draw:style-name="a5" draw:name="圖片 2" text:anchor-type="as-char" svg:x="0in" svg:y="0in" svg:width="1.42708in" svg:height="0.65625in" style:rel-width="scale" style:rel-height="scale"><draw:image xlink:href="media/image5.png" xlink:type="simple" xlink:show="embed" xlink:actuate="onLoad"/><svg:title/><svg:desc/></draw:frame></text:p>
      <text:p text:style-name="P145"><text:span text:style-name="T146"><draw:frame draw:z-index="251664384" draw:style-name="a6" draw:name="圖片 8" text:anchor-type="paragraph" svg:x="6.35139in" svg:y="0.08819in" svg:width="2.47083in" svg:height="1.52153in" style:rel-width="scale" style:rel-height="scale"><draw:image xlink:href="media/image6.png" xlink:type="simple" xlink:show="embed" xlink:actuate="onLoad"/><svg:title/><svg:desc/></draw:frame></text:span><text:span text:style-name="T147">8.<text:s/></text:span><text:span text:style-name="T148">右圖為某國四個時期的貿易總額統計圖</text:span><text:span text:style-name="T149">。請問：其中『丙』時期的貿易狀況為何？</text:span></text:p>
      <text:p text:style-name="P150"><text:s text:c="3"/>(A) 進口總值＜出口總值 <text:s text:c="2"/>(B)<text:tab/>此時期出口總額超過350億美元以上</text:p>
      <text:p text:style-name="P151"><text:s text:c="3"/>(C) 進口總值＞出口總值 <text:s text:c="2"/>(D) 入超情況是四個時期中最為嚴重的</text:p>
      <text:p text:style-name="P152"><text:span text:style-name="T153">9.</text:span><text:span text:style-name="T154"><text:s/></text:span><text:span text:style-name="T155">臺灣自民國 80 年代以來，商業型態有很大的改變，下列敘述何者『錯誤』？</text:span></text:p>
      <text:p text:style-name="P156"><text:s text:c="3"/>(A)連鎖便利商店愈來愈多<text:s text:c="7"/>(B)雜貨店在街巷中屹立不搖</text:p>
      <text:p text:style-name="P157"><text:s text:c="3"/>(C)無店鋪提供多樣化的購物方式 (D)網路購物能克服距離的限制。</text:p>
      <text:p text:style-name="P158"><text:span text:style-name="T159">10.</text:span><text:span text:style-name="T160">右表是四個聚落的三級產業就業人口比例表</text:span><text:span text:style-name="T161">，請問：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 table:number-rows-spanned="2">
            <text:p text:style-name="P170"><text:span text:style-name="T171"><draw:connector draw:type="line" svg:x1="-0.06528in" svg:y1="0.04097in" svg:x2="1.21736in" svg:y2="0.48125in" draw:z-index="251662336" draw:id="id1" draw:style-name="a7" draw:name="直線單箭頭接點 7" text:anchor-type="paragraph"><svg:title/><svg:desc/></draw:connector></text:span><text:span text:style-name="T172"><text:s text:c="7"/>聚落</text:span></text:p>
            <text:p text:style-name="P173">產業類型</text:p>
          </table:table-cell>
          <table:table-cell table:style-name="TableCell174" table:number-columns-spanned="4">
            <text:p text:style-name="P175">就業人口(%)</text:p>
          </table:table-cell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甲</text:p>
          </table:table-cell>
          <table:table-cell table:style-name="TableCell180">
            <text:p text:style-name="P181">乙</text:p>
          </table:table-cell>
          <table:table-cell table:style-name="TableCell182">
            <text:p text:style-name="P183">丙</text:p>
          </table:table-cell>
          <table:table-cell table:style-name="TableCell184">
            <text:p text:style-name="P185">丁</text:p>
          </table:table-cell>
        </table:table-row>
        <table:table-row table:style-name="TableRow186">
          <table:table-cell table:style-name="TableCell187">
            <text:p text:style-name="P188">第一級產業</text:p>
          </table:table-cell>
          <table:table-cell table:style-name="TableCell189">
            <text:p text:style-name="P190">10</text:p>
          </table:table-cell>
          <table:table-cell table:style-name="TableCell191">
            <text:p text:style-name="P192">66</text:p>
          </table:table-cell>
          <table:table-cell table:style-name="TableCell193">
            <text:p text:style-name="P194">71</text:p>
          </table:table-cell>
          <table:table-cell table:style-name="TableCell195">
            <text:p text:style-name="P196">13</text:p>
          </table:table-cell>
        </table:table-row>
        <table:table-row table:style-name="TableRow197">
          <table:table-cell table:style-name="TableCell198">
            <text:p text:style-name="P199">第二級產業</text:p>
          </table:table-cell>
          <table:table-cell table:style-name="TableCell200">
            <text:p text:style-name="P201">38</text:p>
          </table:table-cell>
          <table:table-cell table:style-name="TableCell202">
            <text:p text:style-name="P203">18</text:p>
          </table:table-cell>
          <table:table-cell table:style-name="TableCell204">
            <text:p text:style-name="P205">12</text:p>
          </table:table-cell>
          <table:table-cell table:style-name="TableCell206">
            <text:p text:style-name="P207">26</text:p>
          </table:table-cell>
        </table:table-row>
        <table:table-row table:style-name="TableRow208">
          <table:table-cell table:style-name="TableCell209">
            <text:p text:style-name="P210">第三級產業</text:p>
          </table:table-cell>
          <table:table-cell table:style-name="TableCell211">
            <text:p text:style-name="P212">52</text:p>
          </table:table-cell>
          <table:table-cell table:style-name="TableCell213">
            <text:p text:style-name="P214">16</text:p>
          </table:table-cell>
          <table:table-cell table:style-name="TableCell215">
            <text:p text:style-name="P216">17</text:p>
          </table:table-cell>
          <table:table-cell table:style-name="TableCell217">
            <text:p text:style-name="P218">61</text:p>
          </table:table-cell>
        </table:table-row>
      </table:table>
      <text:p text:style-name="P219"><text:s text:c="3"/>哪兩個聚落最有可能是『鄉村』？</text:p>
      <text:p text:style-name="P220"><text:s text:c="3"/>(A)甲乙 　(B)丙丁　(C)乙丙 <text:s text:c="2"/>(D)甲丁</text:p>
      <text:p text:style-name="P221">11.依人口遷移的因素而言，哪兩個聚落具有強大的『拉</text:p>
      <text:p text:style-name="P222"><text:s text:c="4"/>力』？<text:s/>(A) 甲丁　(B) 乙丙　(C) 甲乙<text:s/><text:s/>(D) 丙丁</text:p>
      <text:p text:style-name="P223"><text:span text:style-name="T224">12.</text:span><text:span text:style-name="T225">交通部</text:span><text:span text:style-name="T226">觀光局</text:span><text:span text:style-name="T227">推出</text:span><text:span text:style-name="T228">『</text:span><text:span text:style-name="T229">臺灣好行</text:span><text:span text:style-name="T230">』</text:span><text:span text:style-name="T231">觀光巴士，規畫</text:span><text:span text:style-name="T232">了51</text:span></text:p>
      <text:p text:style-name="P233"><text:s text:c="3"/>條觀光路線，藉此行銷臺灣各地區的獨特魅力，利用巴</text:p>
      <text:p text:style-name="P234"><text:s text:c="3"/>士帶著遊客拜訪許多美麗的偏鄉，主要是因為『公路』的何種特性？　</text:p>
      <text:p text:style-name="P235"><text:s text:c="2"/>（A）速度最快<text:s text:c="2"/>（B）機動性高<text:s text:c="2"/>（C）運輸量大<text:s text:c="2"/>（D）運費最低</text:p>
      <text:p text:style-name="P236">13.某國人口總數500萬人，而都市化程度為40％。請問該國『鄉村人口』有多少人？</text:p>
      <text:p text:style-name="P237"><text:s text:c="3"/>(A)100萬人<text:s text:c="2"/>(B)200萬人<text:s text:c="2"/>(C)300萬人<text:s text:c="2"/>(D)400萬人</text:p>
      <text:soft-page-break/>
      <text:p text:style-name="P238">14.臺灣四面環海、河流眾多，但是臺灣河川大多無航運之利。下列敘述中，何者並『不是』台灣水運不發達的原因?<text:s/></text:p>
      <text:p text:style-name="P239"><text:s text:c="2"/><text:s/>(A)<text:s/>河川東西分流、長度短<text:s/><text:s text:c="10"/>(B) 受地形影響、坡陡流急<text:s/><text:s text:c="3"/></text:p>
      <text:p text:style-name="P240"><text:s text:c="3"/>(C) 冬、夏季節流量變化大<text:s text:c="4"/><text:s/><text:s text:c="6"/>(D) 水運速度慢，不利於台灣工業發展。</text:p>
      <text:p text:style-name="P241"><text:span text:style-name="T242">1</text:span><text:span text:style-name="T243">5</text:span><text:span text:style-name="T244">.</text:span><text:span text:style-name="T245">住在</text:span><text:span text:style-name="T246">台北</text:span><text:span text:style-name="T247">的</text:span><text:span text:style-name="T248">陳</text:span><text:span text:style-name="T249">經理昨天前往</text:span><text:span text:style-name="T250">高雄</text:span><text:span text:style-name="T251">出差，度過了忙碌的一天，他昨天的行程是：(甲)用</text:span><text:span text:style-name="T252">手機傳Line</text:span><text:span text:style-name="T253"><text:s/>與客戶約見面的時間<text:s/></text:span></text:p>
      <text:p text:style-name="P254"><text:s text:c="3"/>(乙)搭Taxi到臺北車站 (丙)乘坐高鐵前往高雄 (丁)用手機確認客戶是否已經到達見面地點 (戊)晚上在旅館看<text:s/>MLB球賽轉播 (己)隔天早上到高鐵左營站搭車回家。 以上敘述屬於『運輸』行為的有哪幾項？</text:p>
      <text:p text:style-name="P255"><text:span text:style-name="T256"><draw:frame draw:z-index="251663360" draw:style-name="a8" draw:name="圖片 6" text:anchor-type="paragraph" svg:x="7.50278in" svg:y="0.23056in" svg:width="1.24792in" svg:height="1.87639in" style:rel-width="scale" style:rel-height="scale"><draw:image xlink:href="media/image7.png" xlink:type="simple" xlink:show="embed" xlink:actuate="onLoad"/><svg:title/><svg:desc/></draw:frame></text:span><text:span text:style-name="T257"><text:s text:c="2"/></text:span><text:span text:style-name="T258"><text:s/></text:span><text:span text:style-name="T259"><text:s/></text:span><text:span text:style-name="T260">(A)甲丁戊<text:s/></text:span><text:span text:style-name="T261"><text:s text:c="2"/></text:span><text:span text:style-name="T262">(B)</text:span><text:span text:style-name="T263"><text:s/></text:span><text:span text:style-name="T264">乙丙己<text:s/></text:span><text:span text:style-name="T265"><text:s text:c="2"/></text:span><text:span text:style-name="T266">(C)</text:span><text:span text:style-name="T267"><text:s/></text:span><text:span text:style-name="T268">甲乙丙 <text:s/></text:span><text:span text:style-name="T269"><text:s/></text:span><text:span text:style-name="T270">(D)乙丁戊。</text:span></text:p>
      <text:p text:style-name="P271"><text:span text:style-name="T272">1</text:span><text:span text:style-name="T273">6</text:span><text:span text:style-name="T274">.</text:span><text:span text:style-name="T275">右圖為</text:span><text:span text:style-name="T276">臺灣主要鐵路路線分布圖</text:span><text:span text:style-name="T277">。請問：造成臺灣鐵路系統呈現此種</text:span><text:span text:style-name="T278">環狀分布</text:span><text:span text:style-name="T279">的主因為何</text:span><text:span text:style-name="T280">？</text:span></text:p>
      <text:p text:style-name="P281"><text:s text:c="3"/>（A）產業<text:s text:c="2"/>（B）氣候<text:s text:c="2"/>（C）地形<text:s text:c="2"/>（D）人口</text:p>
      <text:p text:style-name="P282"><text:span text:style-name="T283">17</text:span><text:span text:style-name="T284">.承上題，每年的</text:span><text:span text:style-name="T285">平溪</text:span><text:span text:style-name="T286">天燈節雖然吸引大量的觀光人潮，卻也在歡樂過後，讓天燈殘骸遺留在樹上</text:span></text:p>
      <text:p text:style-name="P287">或山上，破壞環境。因此環保局發起淨山活動，讓在地商家、民眾和志工團體，一起至平溪淨山</text:p>
      <text:p text:style-name="P288"><text:span text:style-name="T289">撿天燈。請問：想要到達</text:span><text:span text:style-name="T290">平溪</text:span><text:span text:style-name="T291">的民眾可搭乘</text:span><text:span text:style-name="T292">右圖</text:span><text:span text:style-name="T293">哪一條支線火車上山﹖</text:span></text:p>
      <text:p text:style-name="P294"><text:s text:c="2"/>（A）甲（B）乙（C）丙（D）丁</text:p>
      <text:p text:style-name="P295">【歷史】</text:p>
      <text:list text:style-name="LFO2" text:continue-numbering="true">
        <text:list-item>
          <text:p text:style-name="P296"><text:span text:style-name="T297">從民國七十年代後期以來，台灣的民主政治有長足的進步，下列相關敘述何者【不】正確？</text:span></text:p>
        </text:list-item>
      </text:list>
      <text:p text:style-name="P298"><text:span text:style-name="T299">(A)</text:span><text:span text:style-name="T300">民國76年，蔣經國解除戒嚴</text:span><text:span text:style-name="T301"><text:s/></text:span><text:span text:style-name="T302">(B)</text:span><text:span text:style-name="T303">民國80年，李登輝廢除《動員戡亂時期臨時條款》</text:span><text:span text:style-name="T304"><text:s/></text:span></text:p>
      <text:p text:style-name="P305"><text:span text:style-name="T306">(C)</text:span><text:span text:style-name="T307">民國</text:span><text:span text:style-name="T308">83年，省長</text:span><text:span text:style-name="T309">直接民選</text:span><text:span text:style-name="T310"><text:s/></text:span><text:span text:style-name="T311"><text:s/></text:span><text:span text:style-name="T312"><text:s/></text:span><text:span text:style-name="T313">(D)</text:span><text:span text:style-name="T314">民國90年代，中央民意代表全面改選。</text:span></text:p>
      <text:list text:style-name="LFO2" text:continue-numbering="true">
        <text:list-item>
          <text:p text:style-name="P315"><text:span text:style-name="T316">戒嚴時期的台灣，人民的自由受到許多限制，下列何者不在限制的範圍內？</text:span></text:p>
        </text:list-item>
      </text:list>
      <text:p text:style-name="P317"><text:span text:style-name="T318">(A)</text:span><text:span text:style-name="T319">發表言論，批評時政</text:span><text:span text:style-name="T320"><text:s/></text:span><text:span text:style-name="T321">(B)</text:span><text:span text:style-name="T322">信仰宗教</text:span><text:span text:style-name="T323"><text:s/></text:span><text:span text:style-name="T324">(C)</text:span><text:span text:style-name="T325">集會遊行</text:span><text:span text:style-name="T326"><text:s/></text:span><text:span text:style-name="T327">(D)</text:span><text:span text:style-name="T328">成立政黨。</text:span></text:p>
      <text:list text:style-name="LFO2" text:continue-numbering="true">
        <text:list-item>
          <text:p text:style-name="P329">「二二八」國定假日前夕，溪崑校園內幾位七年級同學的對話如下：</text:p>
        </text:list-item>
      </text:list>
      <text:p text:style-name="P330">敬騰：「又可以放假一天囉！我們應該好好『慶祝』這個73年前台灣回到祖國懷抱的偉大日子。」</text:p>
      <text:p text:style-name="P331">宗緯：「是台灣人對當時的接收政府高度失望不滿，所導致的嚴重族群衝突吧！」</text:p>
      <text:p text:style-name="P332">杰倫：「是可憐的台灣人因為不願被中國政府接收而爆發的『叛亂』、『造反』啦！」</text:p>
      <text:p text:style-name="P333">俊傑：「是應該好好『紀念』這個台灣人被日本人殘酷屠殺的可怕日子才對！」</text:p>
      <text:p text:style-name="P334">你認為以上哪位同學的說法比較接近史實？<text:s text:c="2"/>(A)敬騰<text:s/>(B)宗緯<text:s/>(C)杰倫<text:s/>(D)俊傑。</text:p>
      <text:list text:style-name="LFO2" text:continue-numbering="true">
        <text:list-item>
          <text:p text:style-name="P335"><text:span text:style-name="T336">請將下列台灣民主化過程中所發生的事件按照先後順序排列<text:s/></text:span><text:span text:style-name="T337">【甲】總統直</text:span><text:span text:style-name="T338">接民</text:span><text:span text:style-name="T339">選 【乙】實施地方自治 【丙】美麗島事件 【丁】雷震事件 (A)乙丁丙甲 (B)乙丙丁甲 (C)甲丁乙丙 (D)丁甲丙乙。</text:span></text:p>
        </text:list-item>
        <text:list-item>
          <text:p text:style-name="P340"><text:span text:style-name="T341">解除戒嚴與終止《動員戡亂時期》之後，台灣社會出現重大轉變，其中【不】包括下列何者？</text:span></text:p>
        </text:list-item>
      </text:list>
      <text:p text:style-name="P342"><text:span text:style-name="T343">(A)</text:span><text:span text:style-name="T344">開放黨禁、報禁</text:span><text:span text:style-name="T345"><text:s/></text:span><text:span text:style-name="T346">(B)</text:span><text:span text:style-name="T347">中央民意代表全面改選</text:span><text:span text:style-name="T348">(C)</text:span><text:span text:style-name="T349">政黨政治走向一黨獨大</text:span><text:span text:style-name="T350"><text:s/></text:span><text:span text:style-name="T351">(D)</text:span><text:span text:style-name="T352">總統直接民選</text:span><text:span text:style-name="T353">。</text:span></text:p>
      <text:list text:style-name="LFO2" text:continue-numbering="true">
        <text:list-item>
          <text:p text:style-name="P354"><text:span text:style-name="T355">中華民國行憲後第一任至第五任</text:span><text:span text:style-name="T356">總統，權力比現今的總統大了許多。此種情形是因下列哪一項</text:span><text:span text:style-name="T357">造成總統擴權的現象？</text:span></text:p>
        </text:list-item>
      </text:list>
      <text:p text:style-name="P358"><text:span text:style-name="T359">(A)</text:span><text:span text:style-name="T360">《戒嚴令》</text:span><text:span text:style-name="T361"><text:s/></text:span><text:span text:style-name="T362">(B)</text:span><text:span text:style-name="T363"><text:s/></text:span><text:span text:style-name="T364">《中華民國憲法》</text:span><text:span text:style-name="T365"><text:s/></text:span><text:span text:style-name="T366">(C)</text:span><text:span text:style-name="T367">《動員戡亂時期臨時條款》</text:span><text:span text:style-name="T368"><text:s/></text:span><text:span text:style-name="T369">(D)</text:span><text:span text:style-name="T370">《六三法》。</text:span></text:p>
      <text:list text:style-name="LFO2" text:continue-numbering="true">
        <text:list-item>
          <text:p text:style-name="P371"><text:span text:style-name="T372">日治時期總督府為了推廣民眾守時觀念，積極採取各項措施，【不】包括下列哪一項？</text:span><text:span text:style-name="T373">(A)</text:span><text:span text:style-name="T374">引進標準時間制與星期制</text:span><text:span text:style-name="T375"><text:s/></text:span><text:span text:style-name="T376">(B)</text:span><text:span text:style-name="T377">在公共場所設立時鐘，方便人們知道時間</text:span><text:span text:style-name="T378"><text:s/></text:span><text:span text:style-name="T379">(C)</text:span><text:span text:style-name="T380">要求學校、工廠制定固定的時間表</text:span><text:span text:style-name="T381"><text:s/></text:span><text:span text:style-name="T382">(D)</text:span><text:span text:style-name="T383">鼓勵人民使用天干地支記時。</text:span></text:p>
        </text:list-item>
        <text:list-item>
          <text:p text:style-name="P384"><text:span text:style-name="T385">日本統治時期，台灣人口激增，死亡率降低。當時總督府積極推動的許多衛生醫療工作中，並【未】包括下列何者？</text:span></text:p>
        </text:list-item>
      </text:list>
      <text:p text:style-name="P386"><text:span text:style-name="T387">(A)</text:span><text:span text:style-name="T388">實施環境清潔工作</text:span><text:span text:style-name="T389"><text:s/></text:span><text:span text:style-name="T390">(B)</text:span><text:span text:style-name="T391">建立自來水、廁所等公共衛生設施</text:span><text:span text:style-name="T392"><text:s/></text:span><text:span text:style-name="T393">(C)</text:span><text:span text:style-name="T394">設立西式醫院</text:span><text:span text:style-name="T395"><text:s/></text:span><text:span text:style-name="T396">(D)</text:span><text:span text:style-name="T397">鼓勵放足、斷髮。</text:span></text:p>
      <text:list text:style-name="LFO2" text:continue-numbering="true">
        <text:list-item>
          <text:p text:style-name="P398"><text:span text:style-name="T399">台灣在清領時期吸食鴉片的風氣相當流行，日治時期總督府對於此一風氣採取何種處理方法？</text:span></text:p>
        </text:list-item>
      </text:list>
      <text:p text:style-name="P400"><text:span text:style-name="T401">(A)</text:span><text:span text:style-name="T402">透過專賣獲取巨額利潤，被知識份子批評無根絕鴉片的誠意</text:span><text:span text:style-name="T403"><text:s/></text:span><text:span text:style-name="T404">(B)</text:span><text:span text:style-name="T405">只開放英國商人販賣</text:span><text:span text:style-name="T406"><text:s/></text:span></text:p>
      <text:p text:style-name="P407"><text:span text:style-name="T408">(C)</text:span><text:span text:style-name="T409">嚴加取締，吸食者直接處以死刑</text:span><text:span text:style-name="T410"><text:s/></text:span><text:span text:style-name="T411">(D)</text:span><text:span text:style-name="T412">採用完全禁止進口政策。</text:span></text:p>
      <text:list text:style-name="LFO2" text:continue-numbering="true">
        <text:list-item>
          <text:p text:style-name="P413"><text:span text:style-name="T414">自1920年代起，台灣知識份子推動一連串社會運動，用較溫和的手段向日本政府提出台灣人的訴求。請問：關於1920年代以後的社會運動，下列何者【不】正確？</text:span><text:span text:style-name="T415">(A)</text:span><text:span text:style-name="T416">受到民族自決思潮的刺激</text:span><text:span text:style-name="T417"><text:s/></text:span><text:span text:style-name="T418">(B)</text:span><text:span text:style-name="T419">目的是為了制衡台灣總督府的專制統治</text:span><text:span text:style-name="T420"><text:s/></text:span><text:span text:style-name="T421">(C)</text:span><text:span text:style-name="T422">主要訴求是爭取台灣人的權益</text:span><text:span text:style-name="T423"><text:s/></text:span><text:span text:style-name="T424">(D)</text:span><text:span text:style-name="T425">結果是台灣人獲得完全的自治權。</text:span></text:p>
        </text:list-item>
        <text:list-item>
          <text:p text:style-name="P426"><text:span text:style-name="T427">蔣渭水認為台灣人得了「智識營養不良症」，因而創立台灣文化協會，舉辦各種文化活動，但【不】包括下列何者？</text:span></text:p>
        </text:list-item>
      </text:list>
      <text:p text:style-name="P428"><text:span text:style-name="T429">(A)</text:span><text:span text:style-name="T430">發行《台灣民報》</text:span><text:span text:style-name="T431"><text:s/></text:span><text:span text:style-name="T432">(B)</text:span><text:span text:style-name="T433">鼓勵說日語</text:span><text:span text:style-name="T434"><text:s/></text:span><text:span text:style-name="T435">(C)</text:span><text:span text:style-name="T436">舉辦演講會</text:span><text:span text:style-name="T437"><text:s/></text:span><text:span text:style-name="T438">(D)</text:span><text:span text:style-name="T439">設立讀報社。</text:span></text:p>
      <text:list text:style-name="LFO2" text:continue-numbering="true">
        <text:list-item>
          <text:p text:style-name="P440">總督府於西元1935年舉辦地方議員選舉，選民資格限年滿25歲的男性，選舉的結果，投票率高達95.9%。由此可見，當時台灣民眾對哪些民主政治的基本觀念已有初步認識？(甲)參政權(乙)自治(丙)普選(丁)直選總統。</text:p>
        </text:list-item>
      </text:list>
      <text:p text:style-name="P441"><text:span text:style-name="T442">(A)</text:span><text:span text:style-name="T443">甲乙丙</text:span><text:span text:style-name="T444">(B)</text:span><text:span text:style-name="T445">甲乙丁</text:span><text:span text:style-name="T446"><text:s/></text:span><text:span text:style-name="T447">(C)</text:span><text:span text:style-name="T448">乙丙丁</text:span><text:span text:style-name="T449"><text:s/></text:span><text:span text:style-name="T450">(D)</text:span><text:span text:style-name="T451">甲乙丙丁。</text:span></text:p>
      <text:soft-page-break/>
      <text:list text:style-name="LFO2" text:continue-numbering="true">
        <text:list-item>
          <text:p text:style-name="P452">下列有關台北帝國大學的敘述，何者正確？<text:s/></text:p>
        </text:list-item>
      </text:list>
      <text:p text:style-name="P453">(A)為了要培育新一代的台灣人而設立<text:s/><text:s/>(B)在台日人不得就讀此一學校</text:p>
      <text:p text:style-name="P454">(C)為日治時期台灣唯一的大學<text:s/><text:s text:c="6"/><text:s/>(D)即現今的台北大學。</text:p>
      <text:list text:style-name="LFO2" text:continue-numbering="true">
        <text:list-item>
          <text:p text:style-name="P455">西元1921年，林獻堂等人領導台灣人發動15次的請願活動，其目的為何？ <text:s/></text:p>
        </text:list-item>
      </text:list>
      <text:p text:style-name="P456">(A)推動地方自治 <text:s/>(B)廢除《六三法》 (C)設置「台灣議會」 (D)要求教育平等。</text:p>
      <text:list text:style-name="LFO2" text:continue-numbering="true">
        <text:list-item>
          <text:p text:style-name="P457"><text:span text:style-name="T458">依林</text:span><text:span text:style-name="T459">是民國</text:span><text:span text:style-name="T460">78年國中畢業的學生，請問她</text:span><text:span text:style-name="T461">高中、</text:span><text:span text:style-name="T462">大學</text:span><text:span text:style-name="T463">階段</text:span><text:span text:style-name="T464">(</text:span><text:span text:style-name="T465">假設她求學順利，並未重考</text:span><text:span text:style-name="T466">)</text:span><text:span text:style-name="T467">可能經歷過下列哪些歷史事件？</text:span></text:p>
        </text:list-item>
      </text:list>
      <text:p text:style-name="P468"><text:span text:style-name="T469">【甲】首次政黨輪替【乙】第二次政黨輪替【丙】三月學運【丁】首次</text:span><text:span text:style-name="T470">直</text:span><text:span text:style-name="T471">轄市市長選舉</text:span><text:span text:style-name="T472"><text:s text:c="2"/></text:span></text:p>
      <text:p text:style-name="P473"><text:span text:style-name="T474">(A)甲乙 (B)丙丁 (C)乙丁 (D)甲丙</text:span><text:span text:style-name="T475">。</text:span></text:p>
      <text:list text:style-name="LFO2" text:continue-numbering="true">
        <text:list-item>
          <text:p text:style-name="P476">玉璽是日治初期的台灣人，他若要接受初等教育，應該進入以下哪一個學校？<text:s/></text:p>
        </text:list-item>
      </text:list>
      <text:p text:style-name="P477">(A)公學校<text:s/>(B)小學校<text:s/>(C)國民小學<text:s/>(D)蕃童教育所。</text:p>
      <text:list text:style-name="LFO2" text:continue-numbering="true">
        <text:list-item>
          <text:p text:style-name="P478"><text:span text:style-name="T479">下列何人當選總統開啟了第二次政黨輪替的局面？</text:span></text:p>
        </text:list-item>
      </text:list>
      <text:p text:style-name="P480"><text:span text:style-name="T481">(A)</text:span><text:span text:style-name="T482">陳水扁<text:s/></text:span><text:span text:style-name="T483">(B)</text:span><text:span text:style-name="T484">李登輝<text:s/></text:span><text:span text:style-name="T485">(C)</text:span><text:span text:style-name="T486">蔡英文<text:s/></text:span><text:span text:style-name="T487">(D)</text:span><text:span text:style-name="T488">馬英九。</text:span></text:p>
      <text:p text:style-name="P489">【公民】</text:p>
      <text:list text:style-name="LFO3" text:continue-numbering="true">
        <text:list-item>
          <text:p text:style-name="P490">社會規範是人與人互動的過程所發展出來共同遵守的行為準則，下列何人對於社會規範的看法錯誤？</text:p>
        </text:list-item>
      </text:list>
      <text:p text:style-name="P491">(Ａ)阿光：「社會規範如同競賽中的比賽規則，每個人都應遵守，否則會造成混亂。」</text:p>
      <text:p text:style-name="P492">(Ｂ)小亮：「透過社會化的過程，我們學習從事符合社會規範的行為。」</text:p>
      <text:p text:style-name="P493">(Ｃ)小清：「社會成員可以自由選擇遵守哪些社會規範，所以只有具有公權力的政府機關執行法律才能建立社會秩序。」</text:p>
      <text:p text:style-name="P494">(Ｄ)小白：「社會分工隨著社會發展而愈來愈細膩，為了謀求整體的發展，社會規範也愈顯得重要。」</text:p>
      <text:list text:style-name="LFO3" text:continue-numbering="true">
        <text:list-item>
          <text:p text:style-name="P495"><text:span text:style-name="T496">風</text:span><text:span text:style-name="T497">俗習慣是相沿</text:span><text:span text:style-name="T498">成</text:span><text:span text:style-name="T499">習</text:span><text:span text:style-name="T500">、</text:span><text:span text:style-name="T501">約定成俗的生活慣例，</text:span><text:span text:style-name="T502">請</text:span><text:span text:style-name="T503">問下列相關敘述，何者有誤？</text:span></text:p>
        </text:list-item>
      </text:list>
      <text:p text:style-name="P504">(Ａ)反映出該社會的價值觀與文化特色　<text:s text:c="2"/>(Ｂ)是人類最早發展出的社會規範形式　</text:p>
      <text:p text:style-name="P505"><text:span text:style-name="T506">(Ｃ)會藉由</text:span><text:span text:style-name="T507">超自然的力量約束個人的行為</text:span><text:span text:style-name="T508">　(Ｄ)</text:span><text:span text:style-name="T509">受到</text:span><text:span text:style-name="T510">風</text:span><text:span text:style-name="T511">俗習慣</text:span><text:span text:style-name="T512">的影響，華人向來認為「4」是不吉利的數字。</text:span><text:bookmark-start text:name="Q_2C665B5411994187BCD438C6C00B60A4"/></text:p>
      <text:list text:style-name="LFO3" text:continue-numbering="true">
        <text:list-item>
          <text:p text:style-name="P513"><text:span text:style-name="T514">下列</text:span><text:span text:style-name="T515">是小</text:span><text:span text:style-name="T516">雨在公</text:span><text:span text:style-name="T517">民課時</text:span><text:span text:style-name="T518">負</text:span><text:span text:style-name="T519">責</text:span><text:span text:style-name="T520">報</text:span><text:span text:style-name="T521">告</text:span><text:span text:style-name="T522">的</text:span><text:span text:style-name="T523">大綱。根</text:span><text:span text:style-name="T524">據內</text:span><text:span text:style-name="T525">容判斷</text:span><text:span text:style-name="T526">，</text:span><text:span text:style-name="T527">他主要在探討下列哪</text:span><text:span text:style-name="T528">項</text:span><text:span text:style-name="T529">議題？</text:span></text:p>
        </text:list-item>
      </text:list>
      <table:table table:style-name="Table530">
        <table:table-columns>
          <table:table-column table:style-name="TableColumn531"/>
        </table:table-columns>
        <table:table-row table:style-name="TableRow532">
          <table:table-cell table:style-name="TableCell533">
            <text:p text:style-name="P534">一、是大家共同依循的準則。<text:s text:c="2"/><text:s text:c="18"/>二、判斷是非的標準。</text:p>
            <text:p text:style-name="P535">三、不具公權力，能約束內、外在行為。<text:s text:c="2"/><text:s text:c="8"/>四、舉例：夫婦有別、朋友有信</text:p>
          </table:table-cell>
        </table:table-row>
      </table:table>
      <text:p text:style-name="P536">(Ａ)風俗習慣　(Ｂ)倫理道德　(Ｃ)宗教信仰　(Ｄ)法律。</text:p>
      <text:list text:style-name="LFO3" text:continue-numbering="true">
        <text:list-item>
          <text:p text:style-name="P537"><text:span text:style-name="T538">附表中有關四種社會規範的比較，何者</text:span><text:span text:style-name="T539">錯誤</text:span><text:span text:style-name="T540">？</text:span></text:p>
        </text:list-item>
      </text:list>
      <table:table table:style-name="Table541">
        <table:table-columns>
          <table:table-column table:style-name="TableColumn542"/>
          <table:table-column table:style-name="TableColumn543"/>
          <table:table-column table:style-name="TableColumn544"/>
        </table:table-columns>
        <table:table-row table:style-name="TableRow545">
          <table:table-cell table:style-name="TableCell546">
            <text:p text:style-name="P547">選項</text:p>
          </table:table-cell>
          <table:table-cell table:style-name="TableCell548">
            <text:p text:style-name="P549">倫理道德、宗教信仰、風俗習慣</text:p>
          </table:table-cell>
          <table:table-cell table:style-name="TableCell550">
            <text:p text:style-name="P551">法律</text:p>
          </table:table-cell>
        </table:table-row>
        <table:table-row table:style-name="TableRow552">
          <table:table-cell table:style-name="TableCell553">
            <text:p text:style-name="P554">(甲)<text:s/>產生方式</text:p>
          </table:table-cell>
          <table:table-cell table:style-name="TableCell555">
            <text:p text:style-name="P556">長期累積而成</text:p>
          </table:table-cell>
          <table:table-cell table:style-name="TableCell557">
            <text:p text:style-name="P558">立法機關制定</text:p>
          </table:table-cell>
        </table:table-row>
        <table:table-row table:style-name="TableRow559">
          <table:table-cell table:style-name="TableCell560">
            <text:p text:style-name="P561">(乙)<text:s/>強制力</text:p>
          </table:table-cell>
          <table:table-cell table:style-name="TableCell562">
            <text:p text:style-name="P563">無</text:p>
          </table:table-cell>
          <table:table-cell table:style-name="TableCell564">
            <text:p text:style-name="P565">有</text:p>
          </table:table-cell>
        </table:table-row>
        <table:table-row table:style-name="TableRow566">
          <table:table-cell table:style-name="TableCell567">
            <text:p text:style-name="P568">(丙)<text:s/>作用</text:p>
          </table:table-cell>
          <table:table-cell table:style-name="TableCell569">
            <text:p text:style-name="P570">以約束人的外在行為為主</text:p>
          </table:table-cell>
          <table:table-cell table:style-name="TableCell571">
            <text:p text:style-name="P572">以啟迪人的內在良心為主</text:p>
          </table:table-cell>
        </table:table-row>
        <table:table-row table:style-name="TableRow573">
          <table:table-cell table:style-name="TableCell574">
            <text:p text:style-name="P575">(丁)<text:s/>例子</text:p>
          </table:table-cell>
          <table:table-cell table:style-name="TableCell576">
            <text:p text:style-name="P577">勸人為善</text:p>
          </table:table-cell>
          <table:table-cell table:style-name="TableCell578">
            <text:p text:style-name="P579">酒後駕車</text:p>
          </table:table-cell>
        </table:table-row>
      </table:table>
      <text:p text:style-name="P580"><text:bookmark-start text:name="OP1_2C665B5411994187BCD438C6C00B60A4"/>(Ａ)<text:bookmark-start text:name="OPTG1_2C665B5411994187BCD438C6C00B60A4"/>甲　<text:bookmark-start text:name="OP2_2C665B5411994187BCD438C6C00B60A4"/><text:bookmark-end text:name="OP1_2C665B5411994187BCD438C6C00B60A4"/><text:bookmark-end text:name="OPTG1_2C665B5411994187BCD438C6C00B60A4"/>(Ｂ)<text:bookmark-start text:name="OPTG2_2C665B5411994187BCD438C6C00B60A4"/>乙　<text:bookmark-start text:name="OP3_2C665B5411994187BCD438C6C00B60A4"/><text:bookmark-end text:name="OP2_2C665B5411994187BCD438C6C00B60A4"/><text:bookmark-end text:name="OPTG2_2C665B5411994187BCD438C6C00B60A4"/>(Ｃ)<text:bookmark-start text:name="OPTG3_2C665B5411994187BCD438C6C00B60A4"/>丙　<text:bookmark-start text:name="OP4_2C665B5411994187BCD438C6C00B60A4"/><text:bookmark-end text:name="OP3_2C665B5411994187BCD438C6C00B60A4"/><text:bookmark-end text:name="OPTG3_2C665B5411994187BCD438C6C00B60A4"/>(Ｄ)<text:bookmark-start text:name="OPTG4_2C665B5411994187BCD438C6C00B60A4"/>丁<text:bookmark-end text:name="OP4_2C665B5411994187BCD438C6C00B60A4"/><text:bookmark-end text:name="OPTG4_2C665B5411994187BCD438C6C00B60A4"/>。<text:bookmark-end text:name="Q_2C665B5411994187BCD438C6C00B60A4"/></text:p>
      <text:list text:style-name="LFO3" text:continue-numbering="true">
        <text:list-item>
          <text:p text:style-name="P581">警察對於一般民眾如果占用身心障礙者專用停車位停車，可依法對違者拖吊開罰。上述警察的做法主要顯示了法律的哪一種特性？</text:p>
        </text:list-item>
      </text:list>
      <text:p text:style-name="P582">(Ａ)法律無法規範人民的內在真實想法　(Ｂ)法律明確規定人民應該遵守的事項　</text:p>
      <text:p text:style-name="P583">(Ｃ)國家須依照一定的程序來制定法律　(Ｄ)國家可以公權力來處罰違反法律者。</text:p>
      <text:list text:style-name="LFO3" text:continue-numbering="true">
        <text:list-item>
          <text:p text:style-name="P584">為維持社會秩序，有些社會規範會被制定成法律，以強制力處罰違法的人。請選出下列情境與適用法律規範的配對正確的有幾項？</text:p>
          <text:list text:continue-numbering="true">
            <text:list-item>
              <text:list>
                <text:list-item>
                  <text:p text:style-name="P585">請大家發揮公德心，勿將家中垃圾物品隨意丟棄，違者依法處罰。《廢棄物清理法》</text:p>
                </text:list-item>
                <text:list-item>
                  <text:p text:style-name="P586">室內公共場所、室內三人以上工作場所及大眾運輸工具內全面禁止吸菸，違者依法處罰。《菸害防制法》</text:p>
                </text:list-item>
                <text:list-item>
                  <text:p text:style-name="P587">旅客於捷運禁止飲食區內飲食、嚼食口香糖或檳榔，經勸阻不聽者，依法處罰。《道路交通管理處罰條例》</text:p>
                </text:list-item>
                <text:list-item>
                  <text:p text:style-name="P588">違反食品衛生標準、食品添加物限量標準、產品未依規定標示等行為者，加重處罰。《食品安全衛生管理法》</text:p>
                </text:list-item>
              </text:list>
            </text:list-item>
          </text:list>
        </text:list-item>
      </text:list>
      <text:p text:style-name="P589">(Ａ)一項　(Ｂ)二項　(Ｃ)三項　(Ｄ)四項。</text:p>
      <text:list text:style-name="LFO3" text:continue-numbering="true">
        <text:list-item>
          <text:p text:style-name="P590">小杰平常上班不得閒，只能利用假日到附近公園運動，卻發現有民眾無視告示牌，公然在園區內騎機車，危及休憩的民眾，也破壞公園的安寧。請問此現象乃是因為部份民眾缺乏下列何種行為規範？</text:p>
        </text:list-item>
      </text:list>
      <text:p text:style-name="P591">(Ａ)第六倫　(Ｂ)工作倫理　(Ｃ)職業道德　(Ｄ)五倫。</text:p>
      <text:soft-page-break/>
      <text:list text:style-name="LFO3" text:continue-numbering="true">
        <text:list-item>
          <text:p text:style-name="P592">下列關於文化的敘述，哪些正確？(甲)文化是自然生成的<text:s/>(乙)文化可說是人類生活的全部(丙)科技、藝術皆屬於文化的一部分(丁)文化三層次的發展速度不一定一致(戊)人類並非是唯一具有文化的動物　</text:p>
        </text:list-item>
      </text:list>
      <text:p text:style-name="P593">(Ａ)甲丁戊　(Ｂ)乙丙丁　(Ｃ)乙丙戊　(Ｄ)甲乙丙。</text:p>
      <text:list text:style-name="LFO3" text:continue-numbering="true">
        <text:list-item>
          <text:p text:style-name="P594">文化可以藉由語言、文字一代一代的累積和延續，在累積的過程中會有所改變、修正與調整，並不斷的創新與進步，注入新的內涵，呈現出文化的累積性。請問：以下何者屬之？</text:p>
        </text:list-item>
      </text:list>
      <text:p text:style-name="P595">(Ａ)每個文化幾乎都有結婚儀式　<text:s text:c="10"/>(Ｂ)不同地區的結婚方式不盡相同　</text:p>
      <text:p text:style-name="P596">(Ｃ)依華人習俗，大年初二回娘家、宴請女婿　(Ｄ)通訊設備從古代烽火台、飛鴿傳書到現代的行動電話、智慧型手機。</text:p>
      <text:list text:style-name="LFO3" text:continue-numbering="true">
        <text:list-item>
          <text:p text:style-name="P597"><text:span text:style-name="T598">目前，世界各國逐漸注重保護傳統文化，例如：玻利維亞卡拉瓦亞族的安第斯傳統祭儀；中非阿卡矮人族的口述傳統等，皆已被列入聯合國非物質文化遺產名錄中；</text:span><text:span text:style-name="T599">在台灣，</text:span><text:span text:style-name="T600">九族文化村透</text:span><text:span text:style-name="T601">過</text:span><text:span text:style-name="T602">舉辦「原鄉語錄徵文」活動，希望藉由徵集原住民的智慧與天真語錄，將其祖先的智慧告訴子孫，並集結成書</text:span><text:span text:style-name="T603">。請問：這種保存文化，使傳統文化扎根的行為，符合下列哪個概念的意涵？　(Ａ)文化創新　(Ｂ)文化傳承　(Ｃ)文化交流　(Ｄ)多元文化。</text:span></text:p>
        </text:list-item>
        <text:list-item>
          <text:p text:style-name="P604">承上題，政府制定《原住民族基本法》，促進原住民族生存發展，並建立共存共榮的族群關係。請問哪項敘述最符合上述政府立法的目的？</text:p>
        </text:list-item>
      </text:list>
      <text:p text:style-name="P605">(Ａ)文化依族群發展程度而有優劣之分，必須加以區隔　(Ｂ)制定法律，促使文化單一化　</text:p>
      <text:p text:style-name="P606">(Ｃ)使原住民族文化成為主流文化，進而成為強勢文化　(Ｄ)尊重不同族群的文化，展現多元風貌。</text:p>
      <text:list text:style-name="LFO3" text:continue-numbering="true">
        <text:list-item>
          <text:p text:style-name="P607"><text:span text:style-name="T608">林懷民所創辦的「雲門舞集」，</text:span><text:span text:style-name="T609">(甲)在世界各國的演出中備受好評，今</text:span><text:span text:style-name="T610">年</text:span><text:span text:style-name="T611">已</text:span><text:span text:style-name="T612">先後在北美、</text:span><text:span text:style-name="T613">歐</text:span><text:span text:style-name="T614">洲</text:span><text:span text:style-name="T615">演出「</text:span><text:span text:style-name="T616">關於島嶼</text:span><text:span text:style-name="T617">」</text:span><text:span text:style-name="T618">，</text:span><text:span text:style-name="T619">(乙)這個作品由蔣勳朗誦描寫島嶼的名家詩文，加上金曲獎最佳專輯歌手桑布伊的吟唱。旅英服裝設計師詹朴操刀服裝設計，及新媒體藝術家周東彥設計漢字堆疊投影的視覺影像，</text:span><text:span text:style-name="T620">融入</text:span><text:span text:style-name="T621">許</text:span><text:span text:style-name="T622">多</text:span><text:span text:style-name="T623">東</text:span><text:span text:style-name="T624">西方的元素</text:span><text:span text:style-name="T625">。根據</text:span><text:span text:style-name="T626">上文</text:span><text:span text:style-name="T627">(甲)、(乙)劃</text:span><text:span text:style-name="T628">線部份，主要</text:span><text:span text:style-name="T629">分</text:span><text:span text:style-name="T630">別顯示了文化的</text:span><text:span text:style-name="T631">何</text:span><text:span text:style-name="T632">種意</text:span><text:span text:style-name="T633">涵</text:span><text:span text:style-name="T634">？</text:span><text:span text:style-name="T635">　</text:span></text:p>
        </text:list-item>
      </text:list>
      <text:p text:style-name="P636">(Ａ)甲：文化交流；乙：文化創新　(Ｂ)甲：文化傳承；乙：文化創新　</text:p>
      <text:p text:style-name="P637">(Ｃ)甲：文化交流；乙文化傳承　<text:s text:c="2"/>(Ｄ)甲：文化變遷；乙：文化傳承。</text:p>
      <text:list text:style-name="LFO3" text:continue-numbering="true">
        <text:list-item>
          <text:p text:style-name="P638"><text:bookmark-start text:name="Q_234F0F494045458AB9983A132DBBC303"/>下列關於主流文化與次文化的比較，何者正確？</text:p>
        </text:list-item>
      </text:list>
      <table:table table:style-name="Table639">
        <table:table-columns>
          <table:table-column table:style-name="TableColumn640"/>
          <table:table-column table:style-name="TableColumn641"/>
          <table:table-column table:style-name="TableColumn642"/>
          <table:table-column table:style-name="TableColumn643"/>
          <table:table-column table:style-name="TableColumn644"/>
        </table:table-columns>
        <table:table-row table:style-name="TableRow645">
          <table:table-cell table:style-name="TableCell646">
            <text:p text:style-name="P647"><text:bookmark-start text:name="OP1_234F0F494045458AB9983A132DBBC303"/><text:bookmark-start text:name="OPTG1_234F0F494045458AB9983A132DBBC303"/><text:bookmark-start text:name="OP2_234F0F494045458AB9983A132DBBC303"/><text:bookmark-start text:name="OPTG2_234F0F494045458AB9983A132DBBC303"/><text:bookmark-start text:name="OP3_234F0F494045458AB9983A132DBBC303"/><text:bookmark-start text:name="OPTG3_234F0F494045458AB9983A132DBBC303"/><text:bookmark-start text:name="OP4_234F0F494045458AB9983A132DBBC303"/><text:bookmark-start text:name="OPTG4_234F0F494045458AB9983A132DBBC303"/><text:s/></text:p>
          </table:table-cell>
          <table:table-cell table:style-name="TableCell648">
            <text:p text:style-name="P649"><text:s/>(Ａ)<text:s/><text:s/>組成原因</text:p>
          </table:table-cell>
          <table:table-cell table:style-name="TableCell650">
            <text:p text:style-name="P651"><text:s/>(Ｂ)<text:s/><text:s/>成員規模</text:p>
          </table:table-cell>
          <table:table-cell table:style-name="TableCell652">
            <text:p text:style-name="P653"><text:s/>(Ｃ)<text:s/><text:s/>等級</text:p>
          </table:table-cell>
          <table:table-cell table:style-name="TableCell654">
            <text:p text:style-name="P655"><text:s/>(Ｄ)<text:s/><text:s/>實例</text:p>
          </table:table-cell>
        </table:table-row>
        <table:table-row table:style-name="TableRow656">
          <table:table-cell table:style-name="TableCell657">
            <text:p text:style-name="P658"><text:bookmark-end text:name="OP1_234F0F494045458AB9983A132DBBC303"/><text:bookmark-end text:name="OPTG1_234F0F494045458AB9983A132DBBC303"/><text:bookmark-end text:name="OP2_234F0F494045458AB9983A132DBBC303"/><text:bookmark-end text:name="OPTG2_234F0F494045458AB9983A132DBBC303"/><text:bookmark-end text:name="OP3_234F0F494045458AB9983A132DBBC303"/><text:bookmark-end text:name="OPTG3_234F0F494045458AB9983A132DBBC303"/><text:bookmark-end text:name="OP4_234F0F494045458AB9983A132DBBC303"/><text:bookmark-end text:name="OPTG4_234F0F494045458AB9983A132DBBC303"/><text:s/>主流文化</text:p>
          </table:table-cell>
          <table:table-cell table:style-name="TableCell659">
            <text:p text:style-name="P660">社會當中特定團體的價值和信念</text:p>
          </table:table-cell>
          <table:table-cell table:style-name="TableCell661">
            <text:p text:style-name="P662"><text:s/>較小</text:p>
          </table:table-cell>
          <table:table-cell table:style-name="TableCell663">
            <text:p text:style-name="P664"><text:s/>較高</text:p>
          </table:table-cell>
          <table:table-cell table:style-name="TableCell665">
            <text:p text:style-name="P666"><text:s/>白話文</text:p>
          </table:table-cell>
        </table:table-row>
        <table:table-row table:style-name="TableRow667">
          <table:table-cell table:style-name="TableCell668">
            <text:p text:style-name="P669"><text:s/>次文化</text:p>
          </table:table-cell>
          <table:table-cell table:style-name="TableCell670">
            <text:p text:style-name="P671">社會當中多數人的價值和信念</text:p>
          </table:table-cell>
          <table:table-cell table:style-name="TableCell672">
            <text:p text:style-name="P673"><text:s/>較大</text:p>
          </table:table-cell>
          <table:table-cell table:style-name="TableCell674">
            <text:p text:style-name="P675"><text:s/>較低</text:p>
          </table:table-cell>
          <table:table-cell table:style-name="TableCell676">
            <text:p text:style-name="P677"><text:s/>火星文</text:p>
          </table:table-cell>
        </table:table-row>
      </table:table>
      <text:p text:style-name="P678"><text:bookmark-end text:name="Q_234F0F494045458AB9983A132DBBC303"/></text:p>
      <table:table table:style-name="Table679">
        <table:table-columns>
          <table:table-column table:style-name="TableColumn680"/>
        </table:table-columns>
        <table:table-row table:style-name="TableRow681">
          <table:table-cell table:style-name="TableCell682">
            <text:p text:style-name="P683"><text:span text:style-name="T684">根據行政院主計總處統計資料顯示，臺灣幾乎每個人都有一隻手機，行動電話普及率將近百分之百。再</text:span><text:span text:style-name="T685">加上</text:span><text:span text:style-name="T686">網</text:span><text:span text:style-name="T687">路</text:span><text:span text:style-name="T688">普</text:span><text:span text:style-name="T689">及，</text:span><text:span text:style-name="T690">以致</text:span><text:span text:style-name="T691">有不少人沉迷</text:span><text:span text:style-name="T692">網</text:span><text:span text:style-name="T693">路，</text:span><text:span text:style-name="T694">作息</text:span><text:span text:style-name="T695">不正常，</text:span><text:span text:style-name="T696">特別</text:span><text:span text:style-name="T697">是學齡階段的兒童及少年，影響個人、家庭、學校、甚</text:span><text:span text:style-name="T698">至</text:span><text:span text:style-name="T699">整個社會</text:span><text:span text:style-name="T700">。對此</text:span><text:span text:style-name="T701">，</text:span><text:span text:style-name="T702">立</text:span><text:span text:style-name="T703">法院通過《兒童及少年福利與權</text:span><text:span text:style-name="T704">益</text:span><text:span text:style-name="T705">保障法</text:span><text:span text:style-name="T706">》</text:span><text:span text:style-name="T707">部份條文的修正，其中一項規定就是限制</text:span><text:span text:style-name="T708">兒</text:span><text:span text:style-name="T709">童與少</text:span><text:span text:style-name="T710">年</text:span><text:span text:style-name="T711">使用手機</text:span><text:span text:style-name="T712">等3C產</text:span><text:span text:style-name="T713">品的時間</text:span><text:span text:style-name="T714">。</text:span></text:p>
          </table:table-cell>
        </table:table-row>
      </table:table>
      <text:list text:style-name="LFO3" text:continue-numbering="true">
        <text:list-item>
          <text:p text:style-name="P715">根據上文敘述，對於手機、網路普及和使用觀念不當所造成的亂象，屬於下列哪個概念的意涵？</text:p>
        </text:list-item>
      </text:list>
      <text:p text:style-name="P716">(Ａ)文化失調　(Ｂ)文化變遷　(Ｃ)文化衝突　(Ｄ)文化斷層。</text:p>
      <text:list text:style-name="LFO3" text:continue-numbering="true">
        <text:list-item>
          <text:p text:style-name="P717">請問：立法院通過修正《兒童及少年福利與權益保障法》部份條文是屬於文化的何種層次？</text:p>
        </text:list-item>
      </text:list>
      <text:p text:style-name="P718">(Ａ)器物層次　(Ｂ)制度層次　(Ｃ)精神層次　(Ｄ)理念層次。</text:p>
      <text:list text:style-name="LFO3" text:continue-numbering="true">
        <text:list-item>
          <text:p text:style-name="P719">文中劃雙底線的部份，主要是呈現文化的何種特性？</text:p>
        </text:list-item>
      </text:list>
      <text:p text:style-name="P720">(Ａ)制約性　(Ｂ)累積性　(Ｃ)差異性　(Ｄ)普遍性。</text:p>
      <text:p text:style-name="P721"/>
      <text:p text:style-name="P722"/>
      <text:soft-page-break/>
      <text:p text:style-name="P723">106-2-2 <text:s/>七年級 <text:s/>社會科－解答</text:p>
      <text:p text:style-name="P724">01-10 <text:s text:c="2"/>DDABC <text:s text:c="2"/>CDABC</text:p>
      <text:p text:style-name="P725">11-20 <text:s text:c="2"/>ABCDB <text:s text:c="2"/>CADBB</text:p>
      <text:p text:style-name="P726">21-30 <text:s text:c="2"/>ACCDD <text:s text:c="2"/>ADBAC</text:p>
      <text:p text:style-name="P727">31-40 <text:s text:c="2"/>CBADC <text:s text:c="2"/>CBCDC</text:p>
      <text:p text:style-name="內文"><text:span text:style-name="T728">41-50 <text:s text:c="2"/></text:span><text:span text:style-name="T729">ABDBD <text:s text:c="2"/>ADAB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eiryo" svg:font-family="Meiryo" style:font-family-generic="swiss" style:font-pitch="variable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3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１, ２, ３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5:00Z</meta:creation-date>
    <dc:date>2026-02-04T11:45:00Z</dc:date>
    <meta:template xlink:href="Normal" xlink:type="simple"/>
    <meta:editing-cycles>2</meta:editing-cycles>
    <meta:editing-duration>PT0S</meta:editing-duration>
    <meta:document-statistic meta:page-count="5" meta:paragraph-count="12" meta:word-count="971" meta:character-count="6498" meta:row-count="46" meta:non-whitespace-character-count="5539"/>
  </office:meta>
</office:document-meta>
</file>