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jpeg" manifest:media-type="image/jpeg"/>
  <manifest:file-entry manifest:full-path="media/image12.jpeg" manifest:media-type="image/jpeg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302in" text:list-level-position-and-space-mode="label-alignment">
          <style:list-level-label-alignment text:label-followed-by="listtab" fo:margin-left="0.6354in" fo:text-indent="-0.30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P23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24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25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26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27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28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29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30" style:parent-style-name="內文" style:family="paragraph">
      <style:paragraph-properties style:text-autospace="none" fo:text-align="justify" style:line-height-at-least="0.2777in" fo:margin-left="0.25in" fo:text-indent="-0.25in">
        <style:tab-stops>
          <style:tab-stop style:type="left" style:position="0.3333in"/>
          <style:tab-stop style:type="left" style:position="0.58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1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2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3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</style:style>
    <style:style style:name="T34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35" style:parent-style-name="清單段落" style:list-style-name="LFO3" style:family="paragraph">
      <style:paragraph-properties style:text-autospace="none" fo:text-align="justify" style:line-height-at-least="0.2777in" fo:margin-left="0.3333in" fo:margin-right="2.1451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6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7" style:parent-style-name="清單段落" style:list-style-name="LFO3" style:family="paragraph">
      <style:paragraph-properties style:text-autospace="none" fo:text-align="justify" style:line-height-at-least="0.2777in" fo:margin-left="0.3333in" fo:margin-right="2.8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8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39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40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</style:style>
    <style:style style:name="T41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42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43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44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45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</style:style>
    <style:style style:name="T46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47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48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49" style:parent-style-name="清單段落" style:list-style-name="LFO3" style:family="paragraph">
      <style:paragraph-properties style:text-autospace="none" fo:text-align="justify" style:line-height-at-least="0.2777in" fo:margin-left="0.3333in" fo:margin-right="2.6368in">
        <style:tab-stops>
          <style:tab-stop style:type="left" style:position="0.25in"/>
          <style:tab-stop style:type="left" style:position="0.5166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50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166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51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166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52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</style:style>
    <style:style style:name="T53" style:parent-style-name="預設段落字型" style:family="text">
      <style:text-properties fo:language="ru" fo:country="RU"/>
    </style:style>
    <style:style style:name="T54" style:parent-style-name="預設段落字型" style:family="text">
      <style:text-properties fo:language="ru" fo:country="RU"/>
    </style:style>
    <style:style style:name="T55" style:parent-style-name="預設段落字型" style:family="text">
      <style:text-properties fo:font-weight="bold" style:font-weight-asian="bold" fo:font-style="italic" style:font-style-asian="italic" style:text-underline-type="double" style:text-underline-style="solid" style:text-underline-width="auto" style:text-underline-mode="continuous" fo:language="ru" fo:country="RU"/>
    </style:style>
    <style:style style:name="T56" style:parent-style-name="預設段落字型" style:family="text">
      <style:text-properties fo:language="ru" fo:country="RU"/>
    </style:style>
    <style:style style:name="TableColumn58" style:family="table-column">
      <style:table-column-properties style:column-width="0.7187in"/>
    </style:style>
    <style:style style:name="TableColumn59" style:family="table-column">
      <style:table-column-properties style:column-width="1.5368in"/>
    </style:style>
    <style:style style:name="TableColumn60" style:family="table-column">
      <style:table-column-properties style:column-width="1.5375in"/>
    </style:style>
    <style:style style:name="TableColumn61" style:family="table-column">
      <style:table-column-properties style:column-width="1.5368in"/>
    </style:style>
    <style:style style:name="TableColumn62" style:family="table-column">
      <style:table-column-properties style:column-width="1.5375in"/>
    </style:style>
    <style:style style:name="Table57" style:family="table">
      <style:table-properties style:width="6.8673in" fo:margin-left="0in" table:align="lef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68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71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74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text-autospace="none" fo:text-align="center"/>
    </style:style>
    <style:style style:name="T77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85" style:parent-style-name="預設段落字型" style:family="text">
      <style:text-properties style:font-name="新細明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90" style:parent-style-name="預設段落字型" style:family="text">
      <style:text-properties style:font-name="新細明體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center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102" style:parent-style-name="預設段落字型" style:family="text">
      <style:text-properties style:font-name="新細明體"/>
    </style:style>
    <style:style style:name="P103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04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05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06" style:parent-style-name="內文" style:family="paragraph">
      <style:paragraph-properties style:text-autospace="none" fo:text-align="justify" style:line-height-at-least="0.2777in" fo:margin-left="0.8333in" fo:text-indent="-0.8333in">
        <style:tab-stops>
          <style:tab-stop style:type="left" style:position="-0.25in"/>
          <style:tab-stop style:type="left" style:position="0in"/>
        </style:tab-stops>
      </style:paragraph-properties>
    </style:style>
    <style:style style:name="T107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108" style:parent-style-name="清單段落" style:list-style-name="LFO3" style:family="paragraph">
      <style:paragraph-properties style:text-autospace="none" fo:text-align="justify" style:line-height-at-least="0.2777in" fo:margin-left="0.3333in" fo:margin-right="2.8333in">
        <style:tab-stops>
          <style:tab-stop style:type="left" style:position="0.25in"/>
          <style:tab-stop style:type="left" style:position="0.5in"/>
        </style:tab-stops>
      </style:paragraph-properties>
    </style:style>
    <style:style style:name="T109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0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1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2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3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4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5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6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7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8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19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20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T121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122" style:parent-style-name="清單段落" style:list-style-name="LFO3" style:family="paragraph">
      <style:paragraph-properties style:text-autospace="none" fo:text-align="justify" style:line-height-at-least="0.2777in" fo:margin-left="0.3333in" fo:margin-right="2.3416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23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24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25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26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27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</style:style>
    <style:style style:name="T128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129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0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1" style:parent-style-name="清單段落" style:family="paragraph">
      <style:paragraph-properties style:text-autospace="none" fo:text-align="justify" style:line-height-at-least="0.2777in" fo:margin-left="0.3333in" fo:margin-right="2.3416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2" style:parent-style-name="清單段落" style:list-style-name="LFO3" style:family="paragraph">
      <style:paragraph-properties style:text-autospace="none" fo:text-align="justify" style:line-height-at-least="0.2777in" fo:margin-left="0.3333in" fo:margin-right="2.9319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3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4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5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6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7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8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39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0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1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2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3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4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5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6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7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8" style:parent-style-name="內文" style:family="paragraph">
      <style:paragraph-properties style:text-autospace="none" fo:text-align="justify" style:line-height-at-least="0.2777in" fo:margin-left="0.2951in">
        <style:tab-stops>
          <style:tab-stop style:type="left" style:position="0.2881in"/>
          <style:tab-stop style:type="left" style:position="0.5381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49" style:parent-style-name="清單段落" style:list-style-name="LFO3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0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</style:style>
    <style:style style:name="T151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3pt"/>
    </style:style>
    <style:style style:name="P152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3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4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5" style:parent-style-name="內文" style:family="paragraph">
      <style:paragraph-properties style:text-autospace="none" fo:text-align="justify" style:line-height-at-least="0.2777in">
        <style:tab-stops>
          <style:tab-stop style:type="left" style:position="0.5833in"/>
          <style:tab-stop style:type="left" style:position="0.83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6" style:parent-style-name="內文" style:family="paragraph">
      <style:paragraph-properties style:text-autospace="none" fo:text-align="justify" fo:line-height="0.1388in">
        <style:tab-stops>
          <style:tab-stop style:type="left" style:position="0.5833in"/>
          <style:tab-stop style:type="left" style:position="0.8333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7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P158" style:parent-style-name="清單段落" style:family="paragraph">
      <style:paragraph-properties style:text-autospace="none" fo:text-align="justify" style:line-height-at-least="0.2777in" fo:margin-left="0.3333in">
        <style:tab-stops>
          <style:tab-stop style:type="left" style:position="0.25in"/>
          <style:tab-stop style:type="left" style:position="0.5in"/>
        </style:tab-stops>
      </style:paragraph-properties>
      <style:text-properties style:font-name="新細明體" style:font-name-asian="新細明體" style:font-name-complex="Times New Roman" fo:color="#000000" style:letter-kerning="false" style:font-size-complex="13pt"/>
    </style:style>
    <style:style style:name="T159" style:parent-style-name="預設段落字型" style:family="text">
      <style:text-properties style:font-name="標楷體" style:font-name-asian="標楷體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 fo:font-size="14pt" style:font-size-asian="14pt"/>
    </style:style>
    <style:style style:name="P162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63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64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65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P168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69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0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3" style:parent-style-name="清單段落" style:family="paragraph">
      <style:paragraph-properties fo:text-align="start" style:line-height-at-least="0.2777in" fo:margin-left="0.3333in">
        <style:tab-stops/>
      </style:paragraph-properties>
      <style:text-properties style:font-name="標楷體" style:font-name-asian="標楷體" fo:letter-spacing="-0.0138in" style:font-size-complex="12pt"/>
    </style:style>
    <style:style style:name="P174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5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6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7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8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9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0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P186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7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8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9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0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1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2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3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4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5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6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7" style:parent-style-name="內文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8" style:parent-style-name="內文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9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00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01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02" style:parent-style-name="內文" style:family="paragraph">
      <style:paragraph-properties style:line-height-at-least="0.2777in"/>
    </style:style>
    <style:style style:name="T203" style:parent-style-name="預設段落字型" style:family="text">
      <style:text-properties style:font-name="標楷體" style:font-name-asian="標楷體" style:font-weight-complex="bold" style:font-size-complex="12pt"/>
    </style:style>
    <style:style style:name="P204" style:parent-style-name="內文" style:family="paragraph">
      <style:paragraph-properties fo:text-indent="0.393in"/>
    </style:style>
    <style:style style:name="T20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20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fo:color="#000000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P224" style:parent-style-name="內文" style:family="paragraph">
      <style:paragraph-properties style:line-height-at-least="0.2777in"/>
      <style:text-properties style:font-name="標楷體" style:font-name-asian="標楷體" style:font-weight-complex="bold" style:font-size-complex="12pt"/>
    </style:style>
    <style:style style:name="P225" style:parent-style-name="內文" style:family="paragraph">
      <style:paragraph-properties style:line-height-at-least="0.2777in"/>
      <style:text-properties style:font-name="標楷體" style:font-name-asian="標楷體" style:font-weight-complex="bold" style:font-size-complex="12pt"/>
    </style:style>
    <style:style style:name="P226" style:parent-style-name="內文" style:family="paragraph">
      <style:paragraph-properties style:line-height-at-least="0.2777in"/>
      <style:text-properties style:font-name="標楷體" style:font-name-asian="標楷體" style:font-weight-complex="bold" style:font-size-complex="12pt"/>
    </style:style>
    <style:style style:name="P227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P232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33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34" style:parent-style-name="內文" style:family="paragraph">
      <style:text-properties style:font-name="標楷體" style:font-name-asian="標楷體" fo:font-size="14pt" style:font-size-asian="14pt"/>
    </style:style>
    <style:style style:name="P235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36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37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38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39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0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2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3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4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5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6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7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8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49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0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2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3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4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5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6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7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58" style:parent-style-name="清單段落" style:family="paragraph">
      <style:paragraph-properties style:line-height-at-least="0.2777in" fo:margin-left="0.3333in">
        <style:tab-stops/>
      </style:paragraph-properties>
    </style:style>
    <style:style style:name="T259" style:parent-style-name="預設段落字型" style:family="text">
      <style:text-properties style:font-size-complex="14pt"/>
    </style:style>
    <style:style style:name="T260" style:parent-style-name="預設段落字型" style:family="text">
      <style:text-properties fo:font-size="11pt" style:font-size-asian="11pt"/>
    </style:style>
    <style:style style:name="T261" style:parent-style-name="預設段落字型" style:family="text">
      <style:text-properties style:font-size-complex="14pt"/>
    </style:style>
    <style:style style:name="T262" style:parent-style-name="預設段落字型" style:family="text">
      <style:text-properties style:font-size-complex="14pt"/>
    </style:style>
    <style:style style:name="T263" style:parent-style-name="預設段落字型" style:family="text">
      <style:text-properties style:font-size-complex="14pt"/>
    </style:style>
    <style:style style:name="T264" style:parent-style-name="預設段落字型" style:family="text">
      <style:text-properties style:font-size-complex="14pt"/>
    </style:style>
    <style:style style:name="T265" style:parent-style-name="預設段落字型" style:family="text">
      <style:text-properties style:font-size-complex="14pt"/>
    </style:style>
    <style:style style:name="T266" style:parent-style-name="預設段落字型" style:family="text">
      <style:text-properties style:font-size-complex="14pt"/>
    </style:style>
    <style:style style:name="T267" style:parent-style-name="預設段落字型" style:family="text">
      <style:text-properties style:font-size-complex="14pt"/>
    </style:style>
    <style:style style:name="T268" style:parent-style-name="預設段落字型" style:family="text">
      <style:text-properties style:font-size-complex="14pt"/>
    </style:style>
    <style:style style:name="P269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0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1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2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3" style:parent-style-name="清單段落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4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size-complex="14pt"/>
    </style:style>
    <style:style style:name="P275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76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77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78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79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80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81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82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83" style:parent-style-name="內文" style:family="paragraph">
      <style:paragraph-properties style:line-height-at-least="0.2777in"/>
      <style:text-properties fo:font-size="14pt" style:font-size-asian="14pt" style:font-size-complex="14pt"/>
    </style:style>
    <style:style style:name="P284" style:parent-style-name="內文" style:family="paragraph">
      <style:text-properties style:font-name="標楷體" style:font-name-asian="標楷體" fo:font-size="16pt" style:font-size-asian="16pt"/>
    </style:style>
    <style:style style:name="P285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286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287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288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289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290" style:parent-style-name="內文" style:family="paragraph">
      <style:paragraph-properties fo:widows="2" fo:orphans="2"/>
    </style:style>
    <style:style style:family="graphic" style:name="a1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社會科<text:s/>試題卷</text:p>
      <text:p text:style-name="P10"><text:span text:style-name="T11"><draw:connector draw:type="line" svg:x1="0.05486in" svg:y1="0.41944in" svg:x2="8.92986in" svg:y2="0.41944in" draw:z-index="251652608" draw:id="id0" draw:style-name="a0" draw:name="直線接點 1" text:anchor-type="paragraph"><svg:title/><svg:desc/></draw:connector></text:span><text:span text:style-name="T12">八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內文"><text:span text:style-name="T20">【</text:span><text:span text:style-name="T21">地理</text:span><text:span text:style-name="T22">】</text:span></text:p>
      <text:list text:style-name="LFO3" text:continue-numbering="true">
        <text:list-item>
          <text:p text:style-name="P23">中國的國土主要位於73°E～135°E與18°N～53°N之間，居地球的東半球與北半球。</text:p>
        </text:list-item>
      </text:list>
      <text:p text:style-name="P24">請問：有關中國國土的『絕對位置』，下列何者正確？　</text:p>
      <text:p text:style-name="P25">(A)　　　　　　 <text:s/>　 <text:s text:c="5"/>(B)　　　　　　　 <text:s text:c="4"/>　(C)　　　　　　 <text:s text:c="7"/>(D)</text:p>
      <text:p text:style-name="P26"><text:span text:style-name="T27"><draw:frame draw:z-index="251653632" draw:style-name="a1" draw:name="圖片 13" text:anchor-type="paragraph" svg:x="6.71111in" svg:y="0.05278in" svg:width="1.47292in" svg:height="1.19444in" style:rel-width="scale" style:rel-height="scale"><draw:image xlink:href="media/image1.jpeg" xlink:type="simple" xlink:show="embed" xlink:actuate="onLoad"/><svg:title/><svg:desc>圖7-1</svg:desc></draw:frame></text:span><text:span text:style-name="T28"><draw:frame draw:z-index="251654656" draw:style-name="a2" draw:name="圖片 16" text:anchor-type="paragraph" svg:x="4.58472in" svg:y="0.07153in" svg:width="1.47292in" svg:height="1.19444in" style:rel-width="scale" style:rel-height="scale"><draw:image xlink:href="media/image2.jpeg" xlink:type="simple" xlink:show="embed" xlink:actuate="onLoad"/><svg:title/><svg:desc>圖7-2</svg:desc></draw:frame></text:span><text:span text:style-name="T29"><draw:frame draw:z-index="251655680" draw:style-name="a3" draw:name="圖片 14" text:anchor-type="paragraph" svg:x="2.72431in" svg:y="0.07431in" svg:width="1.45556in" svg:height="1.18056in" style:rel-width="scale" style:rel-height="scale"><draw:image xlink:href="media/image3.jpeg" xlink:type="simple" xlink:show="embed" xlink:actuate="onLoad"/><svg:title/><svg:desc>圖7-3</svg:desc></draw:frame></text:span><draw:frame draw:z-index="251656704" draw:style-name="a4" draw:name="圖片 15" text:anchor-type="paragraph" svg:x="0.68264in" svg:y="0.00903in" svg:width="1.5in" svg:height="1.21667in" style:rel-width="scale" style:rel-height="scale"><draw:image xlink:href="media/image4.jpeg" xlink:type="simple" xlink:show="embed" xlink:actuate="onLoad"/><svg:title/><svg:desc>圖7-4</svg:desc></draw:frame></text:p>
      <text:p text:style-name="P30"/>
      <text:p text:style-name="P31"/>
      <text:p text:style-name="P32"/>
      <text:p text:style-name="P33"><text:span text:style-name="T34"><draw:frame draw:z-index="251658752" draw:style-name="a5" draw:name="圖片 12" text:anchor-type="paragraph" svg:x="7.01042in" svg:y="0.18333in" svg:width="1.77292in" svg:height="1.5375in" style:rel-width="scale" style:rel-height="scale"><draw:image xlink:href="media/image5.png" xlink:type="simple" xlink:show="embed" xlink:actuate="onLoad"/><svg:title/><svg:desc/></draw:frame></text:span></text:p>
      <text:list text:style-name="LFO3" text:continue-numbering="true">
        <text:list-item>
          <text:p text:style-name="P35">中國目前有33個省級行政區，其中包含22個省，5個自治區，4個直轄市，2個特別行政區。其中四個直轄市包含天津市、北京市、上海市、重慶市，其中重慶市面積8.24平方公里是北京市、天津市、上海市總面積2.39倍，是中國最大的城市。</text:p>
        </text:list-item>
      </text:list>
      <text:p text:style-name="P36">請問：重慶市位在右圖中哪一城市？ <text:s/>(A)甲 <text:s/>(B)乙　(C)丙 <text:s/>(D)丁。</text:p>
      <text:list text:style-name="LFO3" text:continue-numbering="true">
        <text:list-item>
          <text:p text:style-name="P37">中國的疆域面積高達960萬平方公里，依據各地區的自然環境與人文特色差異，用不同分類標準來劃分地理區。</text:p>
        </text:list-item>
      </text:list>
      <text:p text:style-name="P38">請問：想了解中國各地經濟發展的概況，使用下列哪一張圖最佳？　</text:p>
      <text:p text:style-name="P39">(A)　　　　　　 <text:s/>　 <text:s text:c="8"/>(B)　　　　　　　 <text:s text:c="4"/>　 (C)　　　　　　 <text:s text:c="8"/>(D)<text:s/></text:p>
      <text:p text:style-name="P40"><draw:frame draw:style-name="a6" draw:name="圖片 5" text:anchor-type="as-char" svg:x="0in" svg:y="0in" svg:width="1.63885in" svg:height="1.28094in" style:rel-width="scale" style:rel-height="scale"><draw:image xlink:href="media/image6.png" xlink:type="simple" xlink:show="embed" xlink:actuate="onLoad"/><svg:title/><svg:desc>105-1-19</svg:desc></draw:frame><text:span text:style-name="T41"><text:s text:c="5"/></text:span><draw:frame draw:style-name="a7" draw:name="圖片 4" text:anchor-type="as-char" svg:x="0in" svg:y="0in" svg:width="1.50838in" svg:height="1.25384in" style:rel-width="scale" style:rel-height="scale"><draw:image xlink:href="media/image7.png" xlink:type="simple" xlink:show="embed" xlink:actuate="onLoad"/><svg:title/><svg:desc>105-1-20</svg:desc></draw:frame><text:span text:style-name="T42"><text:s text:c="7"/></text:span><draw:frame draw:style-name="a8" draw:name="圖片 3" text:anchor-type="as-char" svg:x="0in" svg:y="0in" svg:width="1.55408in" svg:height="1.29978in" style:rel-width="scale" style:rel-height="scale"><draw:image xlink:href="media/image8.png" xlink:type="simple" xlink:show="embed" xlink:actuate="onLoad"/><svg:title/><svg:desc>105-1-21</svg:desc></draw:frame><text:span text:style-name="T43"><text:s text:c="7"/></text:span><draw:frame draw:style-name="a9" draw:name="圖片 2" text:anchor-type="as-char" svg:x="0in" svg:y="0in" svg:width="1.55642in" svg:height="1.23571in" style:rel-width="scale" style:rel-height="scale"><draw:image xlink:href="media/image9.png" xlink:type="simple" xlink:show="embed" xlink:actuate="onLoad"/><svg:title/><svg:desc>105-1-22</svg:desc></draw:frame></text:p>
      <text:p text:style-name="P44"/>
      <text:list text:style-name="LFO3" text:continue-numbering="true">
        <text:list-item>
          <text:p text:style-name="P45"><draw:frame draw:z-index="251657728" draw:style-name="a10" draw:name="圖片 11" text:anchor-type="paragraph" svg:x="6.30486in" svg:y="-0.00069in" svg:width="2.65625in" svg:height="1.93373in" style:rel-width="scale" style:rel-height="scale"><draw:image xlink:href="media/image10.png" xlink:type="simple" xlink:show="embed" xlink:actuate="onLoad"/><svg:title/><svg:desc>103-1-16-2</svg:desc></draw:frame><text:span text:style-name="T46">日本東京位在東經135度，而中國首都北京位在東經120度。</text:span></text:p>
        </text:list-item>
      </text:list>
      <text:p text:style-name="P47">請問：日本東京時間比中國北京時間快或慢幾小時？　</text:p>
      <text:p text:style-name="P48">(A)慢1個小時　(B) 快1個小時　(C)快2個小時　(D)相同時間。</text:p>
      <text:list text:style-name="LFO3" text:continue-numbering="true">
        <text:list-item>
          <text:p text:style-name="P49">中國的疆域範圍相當廣大，國土東西橫跨經度60度，涵蓋5個時區，為了管理方便，統一使用北京時間，使得同一時間，東、西部居民生活作息卻不相同。</text:p>
        </text:list-item>
      </text:list>
      <text:p text:style-name="P50">請問：下列哪一條經線的居民，最早可以欣賞到2018年第一道日出曙光？</text:p>
      <text:p text:style-name="P51">(Ａ)135°E <text:s text:c="2"/>(Ｂ)75°E　 (Ｃ)105°E　 (Ｄ) 90°E　。</text:p>
      <text:list text:style-name="LFO3" text:continue-numbering="true">
        <text:list-item>
          <text:p text:style-name="P52"><text:bookmark-start text:name="Z_75BB7C67A815444D82E83294B6FB1818"/><text:bookmark-start text:name="Q_75BB7C67A815444D82E83294B6FB1818"/><text:span text:style-name="T53">關於中國沙岸與</text:span>岩<text:span text:style-name="T54">岸的類型比較，下列哪個選項的敘述</text:span><text:span text:style-name="T55">錯誤</text:span><text:span text:style-name="T56">？</text:span></text:p>
        </text:list-item>
      </text:list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><text:span text:style-name="T68">(Ａ)</text:span>分布</text:p>
          </table:table-cell>
          <table:table-cell table:style-name="TableCell69">
            <text:p text:style-name="P70"><text:span text:style-name="T71">(B)沿岸地形</text:span></text:p>
          </table:table-cell>
          <table:table-cell table:style-name="TableCell72">
            <text:p text:style-name="P73"><text:span text:style-name="T74">(C)海岸特性</text:span></text:p>
          </table:table-cell>
          <table:table-cell table:style-name="TableCell75">
            <text:p text:style-name="P76"><text:span text:style-name="T77">(D)產業發展</text:span></text:p>
          </table:table-cell>
        </table:table-row>
        <table:table-row table:style-name="TableRow78">
          <table:table-cell table:style-name="TableCell79">
            <text:p text:style-name="P80">岩岸</text:p>
          </table:table-cell>
          <table:table-cell table:style-name="TableCell81">
            <text:p text:style-name="P82">多分布杭州灣以北</text:p>
          </table:table-cell>
          <table:table-cell table:style-name="TableCell83">
            <text:p text:style-name="P84">多海灣<text:span text:style-name="T85">、</text:span>島嶼</text:p>
          </table:table-cell>
          <table:table-cell table:style-name="TableCell86">
            <text:p text:style-name="P87">海岸線曲折</text:p>
          </table:table-cell>
          <table:table-cell table:style-name="TableCell88">
            <text:p text:style-name="P89">航運<text:span text:style-name="T90">、捕撈</text:span>漁撈</text:p>
          </table:table-cell>
        </table:table-row>
        <table:table-row table:style-name="TableRow91">
          <table:table-cell table:style-name="TableCell92">
            <text:p text:style-name="P93">沙岸</text:p>
          </table:table-cell>
          <table:table-cell table:style-name="TableCell94">
            <text:p text:style-name="P95">多分布杭州灣以南</text:p>
          </table:table-cell>
          <table:table-cell table:style-name="TableCell96">
            <text:p text:style-name="P97">多平原</text:p>
          </table:table-cell>
          <table:table-cell table:style-name="TableCell98">
            <text:p text:style-name="P99">海岸線平直</text:p>
          </table:table-cell>
          <table:table-cell table:style-name="TableCell100">
            <text:p text:style-name="P101">鹽業<text:span text:style-name="T102">、</text:span>養殖漁業</text:p>
          </table:table-cell>
        </table:table-row>
      </table:table>
      <text:p text:style-name="P103"/>
      <text:p text:style-name="P104"/>
      <text:p text:style-name="P105"/>
      <text:p text:style-name="P106"><text:span text:style-name="T107"><draw:frame draw:z-index="251659776" draw:style-name="a11" draw:name="圖片 10" text:anchor-type="paragraph" svg:x="6.63819in" svg:y="0.21458in" svg:width="2.16667in" svg:height="1.48958in" style:rel-width="scale" style:rel-height="scale"><draw:image xlink:href="media/image11.jpeg" xlink:type="simple" xlink:show="embed" xlink:actuate="onLoad"/><svg:title/><svg:desc>1-1-1</svg:desc></draw:frame></text:span></text:p>
      <text:list text:style-name="LFO3" text:continue-numbering="true">
        <text:list-item>
          <text:p text:style-name="P108"><text:span text:style-name="T109">『</text:span><text:span text:style-name="T110">絲路』是歷史上一條著名的歐亞商旅路線，造成人類文明史上文化傳承</text:span><text:span text:style-name="T111">，</text:span><text:span text:style-name="T112">而絲路沿途的雪山、沙漠的景觀，更為其增添傳奇色彩。</text:span><text:span text:style-name="T113">由以上所述，右圖中哪個路徑最符合絲路的所在？</text:span><text:span text:style-name="T114">(A)</text:span><text:span text:style-name="T115">甲　</text:span><text:span text:style-name="T116">(B)</text:span><text:span text:style-name="T117">乙　</text:span><text:span text:style-name="T118">(C)</text:span><text:span text:style-name="T119">丙　</text:span><text:span text:style-name="T120">(D)</text:span><text:span text:style-name="T121">丁。</text:span><text:bookmark-start text:name="Z_CEFAF4823D4C413990AF61BD19D8481B"/><text:bookmark-end text:name="Z_75BB7C67A815444D82E83294B6FB1818"/><text:bookmark-end text:name="Q_75BB7C67A815444D82E83294B6FB1818"/></text:p>
        </text:list-item>
        <text:list-item>
          <text:p text:style-name="P122">中國自2014年在南海中國在南海永署島、朿瓜島、東門島、南薰島、華陽島、美濟島、渚碧島、安達礁及七連嶼，填海造陸將「礁變島」，主要目的是爭奪南海強權地位。</text:p>
        </text:list-item>
      </text:list>
      <text:p text:style-name="P123">請問：此舉將引起南海哪個國家的恐慌？(A)日本　(B)南韓　(C)菲律賓　(D)俄羅斯。</text:p>
      <text:list text:style-name="LFO3" text:continue-numbering="true">
        <text:list-item>
          <text:p text:style-name="P124"><text:bookmark-start text:name="Z_906E06D511F44C249473E0F5D3E0CDCA"/><text:bookmark-start text:name="Q_906E06D511F44C249473E0F5D3E0CDCA"/><text:soft-page-break/>人類因地制宜發展地方產業，山地地形崎嶇，不利農耕，居民廣闢梯田，以增加耕地面積。</text:p>
        </text:list-item>
      </text:list>
      <text:p text:style-name="P125">請問：中國境內哪一個盆地位於地勢第二級階梯，受到地形起伏的因素影響，以梯田方式從事農業活動？</text:p>
      <text:p text:style-name="P126"><text:bookmark-start text:name="OP1_906E06D511F44C249473E0F5D3E0CDCA"/>(Ａ)<text:bookmark-start text:name="OPTG1_906E06D511F44C249473E0F5D3E0CDCA"/><text:s/>準噶爾盆地　<text:bookmark-start text:name="OP2_906E06D511F44C249473E0F5D3E0CDCA"/><text:bookmark-end text:name="OP1_906E06D511F44C249473E0F5D3E0CDCA"/><text:bookmark-end text:name="OPTG1_906E06D511F44C249473E0F5D3E0CDCA"/><text:s/>(Ｂ)<text:bookmark-start text:name="OPTG2_906E06D511F44C249473E0F5D3E0CDCA"/><text:s/>四川盆地　<text:bookmark-start text:name="OP3_906E06D511F44C249473E0F5D3E0CDCA"/><text:bookmark-end text:name="OP2_906E06D511F44C249473E0F5D3E0CDCA"/><text:bookmark-end text:name="OPTG2_906E06D511F44C249473E0F5D3E0CDCA"/><text:s/>(Ｃ)<text:bookmark-start text:name="OPTG3_906E06D511F44C249473E0F5D3E0CDCA"/><text:s/>塔里木盆地 　<text:bookmark-start text:name="OP4_906E06D511F44C249473E0F5D3E0CDCA"/><text:bookmark-end text:name="OP3_906E06D511F44C249473E0F5D3E0CDCA"/><text:bookmark-end text:name="OPTG3_906E06D511F44C249473E0F5D3E0CDCA"/>(Ｄ)<text:bookmark-start text:name="OPTG4_906E06D511F44C249473E0F5D3E0CDCA"/><text:s/>柴達木盆地<text:bookmark-end text:name="OP4_906E06D511F44C249473E0F5D3E0CDCA"/><text:bookmark-end text:name="OPTG4_906E06D511F44C249473E0F5D3E0CDCA"/>。<text:bookmark-end text:name="Z_906E06D511F44C249473E0F5D3E0CDCA"/><text:bookmark-end text:name="Q_906E06D511F44C249473E0F5D3E0CDCA"/></text:p>
      <text:list text:style-name="LFO3" text:continue-numbering="true">
        <text:list-item>
          <text:p text:style-name="P127"><draw:frame draw:z-index="251660800" draw:style-name="a12" draw:name="圖片 9" text:anchor-type="paragraph" svg:x="6.83472in" svg:y="0.19514in" svg:width="2in" svg:height="1.54167in" style:rel-width="scale" style:rel-height="scale"><draw:image xlink:href="media/image12.jpeg" xlink:type="simple" xlink:show="embed" xlink:actuate="onLoad"/><svg:title/><svg:desc>四大高原</svg:desc></draw:frame><text:span text:style-name="T128">受板塊擠壓影響，中國東半部多東北－西南走向的山脈，其中以何者為代表？</text:span></text:p>
        </text:list-item>
      </text:list>
      <text:p text:style-name="P129">(A)秦嶺　(B)喜馬拉雅山　(C)祁連山　(D)大興安嶺。</text:p>
      <text:list text:style-name="LFO3" text:continue-numbering="true">
        <text:list-item>
          <text:p text:style-name="P130">右圖是中國四大高原的位置圖，包括內蒙古高原、青藏高原、雲貴高原、黃土高原。</text:p>
        </text:list-item>
      </text:list>
      <text:p text:style-name="P131">請問:中國四大高原中，哪一高原屬石灰岩地形，且受溶蝕作用影響，地表崎嶇不平，該高原位在右圖中何處？(A)甲 <text:s text:c="2"/>(B)乙 <text:s text:c="2"/>(C)丙 <text:s text:c="2"/>(D)丁。</text:p>
      <text:list text:style-name="LFO3" text:continue-numbering="true">
        <text:list-item>
          <text:p text:style-name="P132">中國依地形可分為三級階梯，其中第一階梯以山地、高原為主；第二級階梯則以高原和盆地地形為主；第三階梯以平原、丘陵為主。</text:p>
        </text:list-item>
      </text:list>
      <text:p text:style-name="P133">請問：下列地理區中，何者屬第一階梯？　<text:bookmark-start text:name="OP1_54EF2F6399214954B7AE74FBEC18A25E"/></text:p>
      <text:p text:style-name="P134">(Ａ)<text:bookmark-start text:name="OPTG1_54EF2F6399214954B7AE74FBEC18A25E"/>準噶爾盆地　<text:bookmark-start text:name="OP2_54EF2F6399214954B7AE74FBEC18A25E"/><text:bookmark-end text:name="OP1_54EF2F6399214954B7AE74FBEC18A25E"/><text:bookmark-end text:name="OPTG1_54EF2F6399214954B7AE74FBEC18A25E"/>(Ｂ)<text:bookmark-start text:name="OPTG2_54EF2F6399214954B7AE74FBEC18A25E"/>柴達木盆地　<text:bookmark-start text:name="OP3_54EF2F6399214954B7AE74FBEC18A25E"/><text:bookmark-end text:name="OP2_54EF2F6399214954B7AE74FBEC18A25E"/><text:bookmark-end text:name="OPTG2_54EF2F6399214954B7AE74FBEC18A25E"/>(Ｃ)<text:bookmark-start text:name="OPTG3_54EF2F6399214954B7AE74FBEC18A25E"/>內蒙古高原　<text:bookmark-start text:name="OP4_54EF2F6399214954B7AE74FBEC18A25E"/><text:bookmark-end text:name="OP3_54EF2F6399214954B7AE74FBEC18A25E"/><text:bookmark-end text:name="OPTG3_54EF2F6399214954B7AE74FBEC18A25E"/>(Ｄ)<text:bookmark-start text:name="OPTG4_54EF2F6399214954B7AE74FBEC18A25E"/>雲貴高原<text:bookmark-end text:name="OP4_54EF2F6399214954B7AE74FBEC18A25E"/><text:bookmark-end text:name="OPTG4_54EF2F6399214954B7AE74FBEC18A25E"/>。</text:p>
      <text:list text:style-name="LFO3" text:continue-numbering="true">
        <text:list-item>
          <text:p text:style-name="P135"><text:bookmark-start text:name="Q_54EF2F6399214954B7AE74FBEC18A25E"/>中國依地形可分為三級階梯。</text:p>
        </text:list-item>
      </text:list>
      <text:p text:style-name="P136">請問：位於中國地勢的第一、二級階梯分界線上，且是柴達木盆地與<text:s/>河西走廊的界山，是指下列何者？</text:p>
      <text:p text:style-name="P137">(Ａ)巫山　(B)太行山　(C)祁連山　(D)大興安嶺。<text:bookmark-start text:name="Q_CEFAF4823D4C413990AF61BD19D8481B"/><text:bookmark-end text:name="Q_54EF2F6399214954B7AE74FBEC18A25E"/></text:p>
      <text:list text:style-name="LFO3" text:continue-numbering="true">
        <text:list-item>
          <text:p text:style-name="P138"><text:bookmark-end text:name="Z_CEFAF4823D4C413990AF61BD19D8481B"/><text:bookmark-end text:name="Q_CEFAF4823D4C413990AF61BD19D8481B"/>中國山脈的走向，受到板塊擠壓方向不同而呈現空間差異，山脈走向會對當地的氣候與交通運輸產生影響。</text:p>
        </text:list-item>
      </text:list>
      <text:p text:style-name="P139">請問：中國山脈走向，其中影響西半部山脈形成的主因為何？</text:p>
      <text:p text:style-name="P140"><text:bookmark-start text:name="OP1_CEFAF4823D4C413990AF61BD19D8481B"/>(Ａ)<text:bookmark-start text:name="OPTG1_CEFAF4823D4C413990AF61BD19D8481B"/><text:s/>印澳板塊擠壓歐亞板塊　<text:bookmark-start text:name="OP2_CEFAF4823D4C413990AF61BD19D8481B"/><text:bookmark-end text:name="OP1_CEFAF4823D4C413990AF61BD19D8481B"/><text:bookmark-end text:name="OPTG1_CEFAF4823D4C413990AF61BD19D8481B"/><text:s text:c="4"/>(Ｂ)<text:bookmark-start text:name="OPTG2_CEFAF4823D4C413990AF61BD19D8481B"/><text:s/>歐亞板塊擠壓太平洋板塊</text:p>
      <text:p text:style-name="P141"><text:bookmark-start text:name="OP3_CEFAF4823D4C413990AF61BD19D8481B"/><text:bookmark-end text:name="OP2_CEFAF4823D4C413990AF61BD19D8481B"/><text:bookmark-end text:name="OPTG2_CEFAF4823D4C413990AF61BD19D8481B"/>(Ｃ)<text:bookmark-start text:name="OPTG3_CEFAF4823D4C413990AF61BD19D8481B"/><text:s/>印澳板塊擠壓太平洋板塊　<text:bookmark-start text:name="OP4_CEFAF4823D4C413990AF61BD19D8481B"/><text:bookmark-end text:name="OP3_CEFAF4823D4C413990AF61BD19D8481B"/><text:bookmark-end text:name="OPTG3_CEFAF4823D4C413990AF61BD19D8481B"/><text:s text:c="2"/>(Ｄ)<text:bookmark-start text:name="OPTG4_CEFAF4823D4C413990AF61BD19D8481B"/><text:s/>歐亞板塊擠壓菲律賓海板塊<text:bookmark-end text:name="OP4_CEFAF4823D4C413990AF61BD19D8481B"/><text:bookmark-end text:name="OPTG4_CEFAF4823D4C413990AF61BD19D8481B"/>。</text:p>
      <text:list text:style-name="LFO3" text:continue-numbering="true">
        <text:list-item>
          <text:p text:style-name="P142">中國地勢大致成西高東低，面向海洋的特色，地形上可分三階梯。</text:p>
        </text:list-item>
      </text:list>
      <text:p text:style-name="P143">請問：地勢西高東低所產生的影響，下列選項中何者正確？　</text:p>
      <text:p text:style-name="P144">(A)<text:s/>大部分河川由東向西流入太平洋　<text:s/><text:s/>(B)<text:s/>自古<text:bookmark-start text:name="OPTG4_6CBB49C0A44442528AD11E4063B091B5"/>運河、鐵路多東、西流向<text:bookmark-end text:name="OPTG4_6CBB49C0A44442528AD11E4063B091B5"/>　</text:p>
      <text:p text:style-name="P145">(C)<text:s/>西部山脈呈東—西走向 <text:s text:c="9"/><text:s/><text:s/>(D)<text:s/>暖溼的海洋氣流可吹入內地。</text:p>
      <text:list text:style-name="LFO3" text:continue-numbering="true">
        <text:list-item>
          <text:p text:style-name="P146">「九曲黃河萬里沙，浪淘風跛至天涯」「黃河水，一碗水，半碗泥。」顯示黃河含沙量高。</text:p>
        </text:list-item>
      </text:list>
      <text:p text:style-name="P147">請問：造成黃河含沙量高的原因，是黃河在流經哪個地形區後，夾帶大量泥沙所造成的？　</text:p>
      <text:p text:style-name="P148">(A)內蒙古高原　(B)黃土高原　(C) 雲貴高原　(D)青藏高原。</text:p>
      <text:list text:style-name="LFO3" text:continue-numbering="true">
        <text:list-item>
          <text:p text:style-name="P149">下圖為沿著拉薩、成都、武漢、上海所繪製的地形剖面圖， 其中 ㄅ 、 ㄆ 、 ㄇ 分別代表三個地形區。 <text:s text:c="2"/></text:p>
        </text:list-item>
      </text:list>
      <text:p text:style-name="P150"><text:span text:style-name="T151"><draw:frame draw:z-index="251662848" draw:id="id1" draw:style-name="a13" draw:name="Object 3" text:anchor-type="paragraph" svg:x="1.60764in" svg:y="0.12014in" svg:width="5.57292in" svg:height="1.35417in" style:rel-width="scale" style:rel-height="scale"><draw:object-ole draw:class-id="0C7EB3C0-57CF-11CE-AA11-000017002D24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152"/>
      <text:p text:style-name="P153"/>
      <text:p text:style-name="P154"/>
      <text:p text:style-name="P155"/>
      <text:p text:style-name="P156"/>
      <text:p text:style-name="P157">請問：依地形剖面圖判斷，圖中的「ㄆ」最可能為下列哪一個地形區？</text:p>
      <text:p text:style-name="P158">(A) 四川盆地<text:s/><text:s text:c="2"/>(B)<text:s/>青藏高原 <text:s text:c="2"/>(C)<text:s/>黃土高原 <text:s text:c="2"/>(D) 雲貴高原。</text:p>
      <text:p text:style-name="內文"><text:span text:style-name="T159">【</text:span><text:span text:style-name="T160">歷史</text:span><text:span text:style-name="T161">】</text:span></text:p>
      <text:list text:style-name="LFO3" text:continue-numbering="true">
        <text:list-item>
          <text:p text:style-name="P162">中國境內由北到南，黃河流域、長江流域都發現有新石器文化遺址，其中顯示的意義為何？<text:s/></text:p>
        </text:list-item>
      </text:list>
      <text:p text:style-name="P163">(Ａ)長江流域文化是黃河流域文化的分支<text:s text:c="2"/><text:s/>(Ｂ)中國文明並非源自一地，是呈現多元並立的發展<text:s/></text:p>
      <text:p text:style-name="P164">(Ｃ)各文明的內容是沒有差異，完全相同的<text:s/>(Ｄ)黃河流域文化比長江流域文化進步。</text:p>
      <text:list text:style-name="LFO3" text:continue-numbering="true">
        <text:list-item>
          <text:p text:style-name="P165"><text:span text:style-name="T166">小雨</text:span><text:span text:style-name="T167">參加「傳說時代的三皇、五帝」研習營。請問：下列哪一項資料，不會出現在研習營的討論會場？</text:span></text:p>
        </text:list-item>
      </text:list>
      <text:p text:style-name="P168">（A）燧人氏：教人鑽木取火<text:s text:c="3"/>（B）黃帝：部落聯盟的共主</text:p>
      <text:p text:style-name="P169">（C）贏政：首創中國皇帝制度<text:s/>（D）神農氏：教人耕種、製藥醫病。</text:p>
      <text:list text:style-name="LFO3" text:continue-numbering="true">
        <text:list-item>
          <text:p text:style-name="P170">臺灣文化由於受漢人移民影響，具有許多中國傳統文化的影子，例如過年、清明節、中元節及初一、十五等節慶，臺灣人皆有祭拜祖先的習俗，主要是來自於中國哪個朝代流傳下來的文化？ (Ａ)夏朝<text:s/>（B）商朝<text:s/>（C）周朝<text:s/>（D）漢朝。</text:p>
        </text:list-item>
        <text:list-item>
          <text:p text:style-name="P171">歷史是人類過去活動的記錄，透過各種史料的驗證與推論，學者得以重建過去的歷史。請問：我們對於「堯舜禪讓」的了解，主要是依據哪一種史料的記載？<text:s/>(A)傳說故事<text:s/>(B)考古發掘<text:s/>(C)卜辭記錄<text:s/>(D)青銅器上的文字。</text:p>
        </text:list-item>
        <text:list-item>
          <text:p text:style-name="P172">關於夏、商、周三代，下列哪些敘述是正確的？</text:p>
        </text:list-item>
      </text:list>
      <text:p text:style-name="P173">(甲)三代均立國於黃河流域<text:s/>(乙)夏朝是中國信史的開端<text:s/>(丙)三代的君主都是禪讓產生<text:s/>(丁)三代是使用青銅器的鼎盛時期。<text:s/></text:p>
      <text:p text:style-name="P174">(A)甲乙<text:s/>(B)丙丁<text:s/>(C)甲丁<text:s/>(D)乙丙。</text:p>
      <text:list text:style-name="LFO3" text:continue-numbering="true">
        <text:list-item>
          <text:p text:style-name="P175">課堂上同學們正在討論「周公」的政績。請問：下列哪一個同學的說法，才符合史實？<text:s/></text:p>
        </text:list-item>
      </text:list>
      <text:p text:style-name="P176">(A)小甲：親自率領大軍平定犬戎 的入侵<text:s/><text:s text:c="10"/>(B)小乙：制禮作樂，確立西周上下尊卑的關係<text:s/></text:p>
      <text:p text:style-name="P177">(C)小丙：提出尊王攘夷口號，以維護周天子的聲威<text:s/><text:s/>(D)小丁：下令修築馳道，藉以加強對地方的控制。</text:p>
      <text:list text:style-name="LFO3" text:continue-numbering="true">
        <text:list-item>
          <text:p text:style-name="P178">由西周到春秋戰國時期，政治、經濟、社會、學術思想各方面都有明顯的變動，下列有關春秋戰國時代變動的敘述，何者正確？<text:s/></text:p>
        </text:list-item>
      </text:list>
      <text:p text:style-name="P179">(Ａ)土地原為貴族所有，轉而逐漸形成土地私有制<text:s/><text:s/>(Ｂ)「布衣卿相」之局轉變為地方舉孝廉的「察舉」制度<text:s/></text:p>
      <text:p text:style-name="P180">(Ｃ)知識學術由自由化、平民化變為貴族壟斷<text:s/><text:s text:c="5"/>(Ｄ)思想由百家爭鳴轉為大一統的獨尊儒術。</text:p>
      <text:list text:style-name="LFO3" text:continue-numbering="true">
        <text:list-item>
          <text:p text:style-name="P181">秦代修築的馳道可分為東、南兩線，東線直達舊燕、齊之地，南線則直通吳、楚之地。請問馳道的修築是以下列哪一個地方為中心？(A)洛陽 (B)北京 (C)咸陽 (D)安陽。</text:p>
        </text:list-item>
        <text:list-item>
          <text:p text:style-name="P182"><text:span text:style-name="T183">漢朝初年國民休養生息至漢武帝時，已超過五十年，國力已經漸漸恢復，因而漢武帝在位五十四年間擁有許多積極作為，下列敘述何者</text:span><text:span text:style-name="T184">錯誤</text:span><text:span text:style-name="T185">？<text:s/></text:span></text:p>
        </text:list-item>
      </text:list>
      <text:p text:style-name="P186">(Ａ)設立太學，使法家成為主流思想<text:s text:c="2"/><text:s/>(Ｂ)確立由地方推薦人才的察舉制度<text:s/></text:p>
      <text:p text:style-name="P187">(Ｃ)首創年號，為後世各朝代所沿用<text:s/><text:s/><text:s/>(Ｄ)為討伐匈奴實施鹽鐵酒專賣制度。</text:p>
      <text:list text:style-name="LFO3" text:continue-numbering="true">
        <text:list-item>
          <text:p text:style-name="P188">中國傳統歷史學家對王莽評價向來不高，他們普遍認為王莽篡漢得位，因而是一位「偽君子」，更是一位「逆臣賊子」，但近年來史學家胡適、錢穆等人給予王莽不同的評價，他們認為王莽是書生式的政治家，也是中國第一位社會主義學者，胡適更認同王莽改革中的土地國有、均產、廢奴三大政策，並認為他具有改革的魄力與手腕，但即便如此，王莽改革終究失敗，他的失敗主要導因於哪個因素？</text:p>
        </text:list-item>
      </text:list>
      <text:p text:style-name="P189">（A）意圖不良，民眾反彈<text:s/>（B）朝令夕改，政令繁瑣（C）過度用兵，耗損民力（D）嚴刑峻法，人民不滿。</text:p>
      <text:list text:style-name="LFO3" text:continue-numbering="true">
        <text:list-item>
          <text:p text:style-name="P190">讀歷史不但可以鑑往知來，還可以訓練個人思辨的能力。下列有關漢代史學的敘述，何者正確？<text:s/></text:p>
        </text:list-item>
      </text:list>
      <text:p text:style-name="P191">(A)《史記》是通史，《漢書》是斷代史<text:s/><text:s text:c="7"/>(B)《史記》為班固所撰寫，《漢書》是司馬遷的著作<text:s/></text:p>
      <text:p text:style-name="P192">(C)《史記》完成於東漢，《漢書》完成於西漢<text:s/><text:s/>(D)《史記》的體裁為紀傳體，《漢書》則為編年體。</text:p>
      <text:list text:style-name="LFO3" text:continue-numbering="true">
        <text:list-item>
          <text:p text:style-name="P193">「由於吏治敗壞，民不聊生，終於爆發了這場大規模的叛亂。此叛亂的帶頭者創立太平道，以「蒼天以死、黃天當立」為口號，得到各地信眾響應，他們所到之處焚燒劫掠，旬月之間，鬧得全國震動。面對這場亂事，政府選幾名重臣出任牧州，並授與大權，以安定地方，此舉卻又讓這一朝走向更加衰落的局面......。」上述叛亂應發生在哪個朝代以及是那一場叛變？（A）夏朝，商湯革命（B）西周，犬戎之禍（C）西漢，王莽篡位（D）東漢，黃巾之亂。</text:p>
        </text:list-item>
        <text:list-item>
          <text:p text:style-name="P194">承上題，這場叛變後來導致該朝代政局走向哪種發展？</text:p>
        </text:list-item>
      </text:list>
      <text:p text:style-name="P195">（A）貴族沒落，平民崛起（B）封建崩解，天子地位低落（C）地方權重，群雄割據（D）外戚宦官輪流專權。</text:p>
      <text:list text:style-name="LFO3" text:continue-numbering="true">
        <text:list-item>
          <text:p text:style-name="P196">漢代的學術和科技對日後的中國產生重大的影響，下列相關敘述何者正確?</text:p>
        </text:list-item>
      </text:list>
      <text:p text:style-name="P197">(A)張機改良造紙技術，促進文化教育的發展 (B)張衡著《傷寒雜病論》，並有「醫聖」之稱<text:s/></text:p>
      <text:p text:style-name="P198">(C)班超撰寫《漢書》，為中國第一部斷代史 <text:s/>(D)華佗使用麻醉進行外科手術醫治病人。</text:p>
      <text:list text:style-name="LFO3" text:continue-numbering="true">
        <text:list-item>
          <text:p text:style-name="P199">下列為四個中國歷史上的第一，依出現的先後順序應該為何？<text:s/></text:p>
        </text:list-item>
      </text:list>
      <text:p text:style-name="P200">(甲)<text:s/>第一個使用年號的皇帝<text:s/>(乙)<text:s/>第一個亡於外族的朝代<text:s/>(丙)第一個世襲王朝<text:s/>(丁)第一個大一統帝國。<text:s/></text:p>
      <text:p text:style-name="P201">(A)甲乙丙丁<text:s/>(B)丙乙丁甲<text:s/>(C)乙丙甲丁<text:s/>(D)丙甲丁乙。</text:p>
      <text:p text:style-name="P202"><text:span text:style-name="T203"><draw:frame draw:z-index="251661824" draw:id="id2" draw:style-name="a14" draw:name="文字方塊 2" text:anchor-type="paragraph" svg:x="0.32569in" svg:y="0.05139in" svg:width="8.48958in" svg:height="1.08333in" style:rel-width="scale" style:rel-height="scale"><draw:text-box><text:p text:style-name="P204"><text:span text:style-name="T205">絲路，是因</text:span><text:span text:style-name="T206">中國的絲織品遠傳至西方而得名。台灣長跑好手</text:span><text:span text:style-name="T207">林義傑</text:span><text:span text:style-name="T208">與多位超級馬拉松跑者組成團隊，挑戰史上第一次以長跑方式穿越古絲綢之路，藉</text:span><text:span text:style-name="T209">「擁抱絲路」</text:span><text:span text:style-name="T210">活動呼籲大家愛護水資源。自2011年4月20日從</text:span><text:a office:title="土耳其" xlink:href="http://tw.news.yahoo.com/article/url/d/a/110919/58/2yzqi.html?" office:target-frame-name="_top" xlink:show="replace">土耳其</text:a><text:span text:style-name="T211">伊斯坦堡出發，途中經過</text:span><text:a office:title="伊朗" xlink:href="http://tw.news.yahoo.com/article/url/d/a/110919/58/2yzqi.html?" office:target-frame-name="_top" xlink:show="replace">伊朗</text:a><text:span text:style-name="T212">、</text:span><text:a office:title="土庫曼" xlink:href="http://tw.news.yahoo.com/article/url/d/a/110919/58/2yzqi.html?" office:target-frame-name="_top" xlink:show="replace">土庫曼</text:a><text:span text:style-name="T213">、</text:span><text:span text:style-name="T214">烏茲別克</text:span><text:span text:style-name="T215">、</text:span><text:a office:title="哈薩克" xlink:href="http://tw.news.yahoo.com/article/url/d/a/110919/58/2yzqi.html?" office:target-frame-name="_top" xlink:show="replace">哈薩克</text:a><text:span text:style-name="T216">，之後進入</text:span><text:span text:style-name="T217">新疆</text:span><text:span text:style-name="T218">、</text:span><text:span text:style-name="T219">甘肅</text:span><text:span text:style-name="T220">，並於9月16日抵達終點</text:span><text:span text:style-name="T221">西安</text:span><text:span text:style-name="T222">。</text:span></text:p><text:p text:style-name="內文"><text:span text:style-name="T223">（請回答33~34題）</text:span></text:p></draw:text-box><svg:title/><svg:desc/></draw:frame></text:span></text:p>
      <text:p text:style-name="P224"/>
      <text:p text:style-name="P225"/>
      <text:p text:style-name="P226"/>
      <text:list text:style-name="LFO3" text:continue-numbering="true">
        <text:list-item>
          <text:p text:style-name="P227"><text:span text:style-name="T228">林義傑</text:span><text:span text:style-name="T229">的粉絲雖然無法與偶像一起長跑，卻因此研究有關絲路與西域的資訊，希望能藉此來支持偶像。請問：在找資料的過程中他</text:span><text:span text:style-name="T230">們</text:span><text:span text:style-name="T231">會搜尋到最多關於誰的資訊？（A）張機（B）張騫（C）班固（D）華陀。</text:span></text:p>
        </text:list-item>
        <text:list-item>
          <text:p text:style-name="P232">漢代的絲路由長安城出發，最遠曾經與大秦貿易。請問：當時所說的「大秦」是指哪一個國家？</text:p>
        </text:list-item>
      </text:list>
      <text:p text:style-name="P233">（A）匈奴帝國（B）阿拉伯帝國（C）羅馬帝國（D）土耳其帝國。</text:p>
      <text:p text:style-name="P234">【公民】</text:p>
      <text:soft-page-break/>
      <text:list text:style-name="LFO3" text:continue-numbering="true">
        <text:list-item>
          <text:p text:style-name="P235">北愛爾蘭要買武器須經英國的同意，這表示北愛爾蘭無法行使哪項國家構成的要素？(A)主權<text:s/>(B)政府<text:s/>(C)領土<text:s/>(D)正義</text:p>
        </text:list-item>
        <text:list-item>
          <text:p text:style-name="P236">經濟部長李世光因815全台大停電而請辭下台,<text:s/>這是表現出民主政治的哪一特色?</text:p>
        </text:list-item>
      </text:list>
      <text:p text:style-name="P237">(A)民意政治(B)責任政治(C)法治政治(D)政黨政治</text:p>
      <text:list text:style-name="LFO3" text:continue-numbering="true">
        <text:list-item>
          <text:p text:style-name="P238">極力發展核武的北韓，2017/9/3宣稱成功試驗可搭載於洲際彈道導彈的氫彈。由測試引發的地震判斷，這是北韓歷來6次測試中威力最強的一次。假如測試的確是比原子彈更先進的氫彈，意味北韓核計劃邁出重大一步。國際社會強烈譴責北韓。請問有關北韓的敘述，下列何者正確？<text:s/></text:p>
        </text:list-item>
      </text:list>
      <text:p text:style-name="P239">(A)其政體與中華人民共和國、古巴相同<text:s/><text:s text:c="13"/>(B)金正恩所領導的政權符合民主政治中政黨政治運作原則<text:s/></text:p>
      <text:p text:style-name="P240">(C)從前幾任領導人來判斷，其國體與英國、日本相同<text:s/><text:s/>(D)試射氫彈屬於國家經濟上的功能。</text:p>
      <text:list text:style-name="LFO3" text:continue-numbering="true">
        <text:list-item>
          <text:p text:style-name="P241">"莫蘭蒂"颱風登陸台灣，南部風勢強勁，部分縣市紛紛宣布放颱風假，而台南市長賴清德卻宣布下午才放假，此命令引發民怨，但是市長說:一切依法行政，根據氣象局預報，台南市是中午以後才達到放假標準。由以上可得知，市長遵循了民主政治何項原則？<text:s/>(A)責任政治<text:s/>(B)法治政治<text:s/>(C)民意政治<text:s/>(D)政黨政治。</text:p>
        </text:list-item>
        <text:list-item>
          <text:p text:style-name="P242">與中華民國有107年邦交的中美洲友邦巴拿馬，2017/6/13宣布與我斷交，轉投中國懷抱。外交部長李大維昨開記者會痛批巴拿馬「欺蒙中華民國政府至最後一刻」，為維護國家主權及尊嚴，即起終止與巴拿馬外交關係<text:s/>請問，外交是國家在哪方面的重要功能？<text:s/>(A)秩序<text:s/>(B)經濟<text:s/>(C)正義<text:s/>(D)安全。</text:p>
        </text:list-item>
        <text:list-item>
          <text:p text:style-name="P243">下列四人中，何人的資格敘述符合取得我國國籍的規定？<text:s/></text:p>
        </text:list-item>
      </text:list>
      <text:p text:style-name="P244">(A)父為我國國民<text:s/>,母為越南新移民，在澎湖出生的婞純<text:s/><text:s/>(B)父母為外籍人士，來臺灣經商時生下的彩雲<text:s/></text:p>
      <text:p text:style-name="P245">(C)正準備和我國籍女友舉行婚禮的英國人阿傑<text:s/><text:s text:c="9"/>(D)申請到嘉義念大學的澳洲留學生安妮。</text:p>
      <text:list text:style-name="LFO3" text:continue-numbering="true">
        <text:list-item>
          <text:p text:style-name="P246">下列幾個外籍朋友聚在一起談論自己的國家。請問：從哪一個人的發言可看出，該國家是屬於「民主共和國」？</text:p>
        </text:list-item>
      </text:list>
      <text:p text:style-name="P247">(A) Mary<text:s/>說,<text:s/>我們女王做了67年<text:s/><text:s text:c="3"/>(B) Joy說,<text:s/>我們自己直選出總統<text:s/></text:p>
      <text:p text:style-name="P248">(C) Ruby說,<text:s/>我們的天皇想生前退位<text:s/><text:s/>(D) Jack說,<text:s/>我們的政府不受民意監督</text:p>
      <text:list text:style-name="LFO3" text:continue-numbering="true">
        <text:list-item>
          <text:p text:style-name="P249">如果以現今觀點來解釋，當年秦始皇修築長城是為了提升國家組成的什麼目？<text:s/></text:p>
        </text:list-item>
      </text:list>
      <text:p text:style-name="P250">(A)<text:s/>維持秩序<text:s/>(B)<text:s/>維護人權<text:s/>(C)<text:s/>保障安全<text:s/>(D)<text:s/>提供福利<text:s/></text:p>
      <text:list text:style-name="LFO3" text:continue-numbering="true">
        <text:list-item>
          <text:p text:style-name="P251">權力分立強調制衡監督，可以避免政府濫權，以下有關制衡關係的敘述何者正確？<text:s/></text:p>
        </text:list-item>
      </text:list>
      <text:p text:style-name="P252">(A)立法院可以對行政院長提覆議案<text:s text:c="29"/>(B)行政院可以對立法院提倒閣案</text:p>
      <text:p text:style-name="P253">(C)總統提名大法官、立法院同意<text:s/>,大法官可以解釋憲法，效力最高<text:s text:c="2"/>(D)總統可以主動解散立法院。</text:p>
      <text:list text:style-name="LFO3" text:continue-numbering="true">
        <text:list-item>
          <text:p text:style-name="P254"><text:s/>2016年除了是我國總統選舉，同時也是美國總統大選，目前美國仍處於兩大政黨候選人激烈競爭的緊張階段，請問，下列敘述何者有誤？<text:s/>(A)我國與美國的國體、政體皆相同<text:s/>(B)我國與美國皆符合民主的政黨政治運作(C)美國只有兩個政黨競爭，不符合民主<text:s/>(D)我國與美國的執政黨是看總統所屬政黨為何。</text:p>
        </text:list-item>
        <text:list-item>
          <text:p text:style-name="P255">上課時，老師說明各種職業類別後，請同學分別介紹父母的工作，其中偉郝提到：「我媽媽服務的單位，是辦理專門職業及技術人員（如會計師高考、導遊人員普考）資格的檢定。」請問：偉郝媽媽服務的單位屬於下列哪一個機關？</text:p>
        </text:list-item>
      </text:list>
      <text:p text:style-name="P256">(A)行政院<text:s/>(B)立法院<text:s/>(C)考試院<text:s/>(D)監察院。</text:p>
      <text:list text:style-name="LFO3" text:continue-numbering="true">
        <text:list-item>
          <text:p text:style-name="P257">公民課堂上，同學們針對中央政府的官員進行角色扮演的活動。請問：下列哪一位同學的臺詞完全正確？<text:s/></text:p>
        </text:list-item>
      </text:list>
      <text:p text:style-name="P258"><text:span text:style-name="T259">(A)</text:span><text:span text:style-name="T260"><text:s/></text:span><text:span text:style-name="T261">阿淦：「我是考試院院長，具有調查、糾正、彈劾、糾舉、審計權。」</text:span><text:span text:style-name="T262"><text:s/>(B)</text:span><text:span text:style-name="T263">大熊：「我是銓敘部長，依據《憲法》的規定負責辦理國家考試。」</text:span><text:span text:style-name="T264"><text:s/>(C)</text:span><text:span text:style-name="T265">阿彬：「我是司法院最高法院的法官，負責針對有疑義的法律進行解釋工作。」</text:span><text:span text:style-name="T266"><text:s/>(D)</text:span><text:span text:style-name="T267">小銘：「我是審計長，負責審查決算。</text:span><text:span text:style-name="T268">」</text:span></text:p>
      <text:list text:style-name="LFO3" text:continue-numbering="true">
        <text:list-item>
          <text:p text:style-name="P269">有關我國五院院長產生方式，正確的敘述有哪些？(A)立法院長由全國人民選出<text:s/>(B)行政院長由總統提名，經立法院同意<text:s/>(C)司法院長由總統任命<text:s/>(D)考試院長由總統提名，經立法院同意。</text:p>
        </text:list-item>
        <text:list-item>
          <text:p text:style-name="P270">阿嬌在學校的公布欄中，看到有獎徵答的題目，只要填好答案就有機會獲得精美獎品。題目是：「如果國防部部長請辭獲准，接任人選將由誰提請總統任命？」請問：其正確答案為何？<text:s/></text:p>
        </text:list-item>
      </text:list>
      <text:p text:style-name="P271">(A)監察委員<text:s/>(B)立法委員<text:s/>(C)行政院院長<text:s/>(D)立法院院長</text:p>
      <text:list text:style-name="LFO3" text:continue-numbering="true">
        <text:list-item>
          <text:p text:style-name="P272">我國設置了許多科學工業園區，積極對外招商，一方面增加就業機會、繁榮地方，一方面也增加國家的收入請問：就興建科學工業園區而言，其展現的國家目的與下列何者不同？<text:s/></text:p>
        </text:list-item>
      </text:list>
      <text:p text:style-name="P273">(A)興建蘇花改<text:s/>(B)促進產業升級<text:s/>(C)保障基本人權不受侵犯<text:s/>(D)推動各項經濟建設。</text:p>
      <text:list text:style-name="LFO3" text:continue-numbering="true">
        <text:list-item>
          <text:p text:style-name="P274">美花參加同學會聚餐，發現下列四位同學在中央政府從事公職。請問：哪些同學是在同一機關服務？立偉：負責審查中央政府總預算。欣欣：透過憲法法庭審理政黨違憲解散事項。米玉：專門處理公務人員違法失職之懲戒事項。昌戈：要到國會去接受質詢。(A)立偉、欣欣<text:s/>(B)米玉、昌戈<text:s/>(C)欣欣、米玉<text:s/>(D)立偉、昌戈。</text:p>
        </text:list-item>
      </text:list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>106-1-1 <text:s/>八年級 <text:s text:c="2"/>社會科－解答</text:p>
      <text:p text:style-name="P285">01-10 <text:s text:c="2"/>CDCBA <text:s text:c="2"/>ABCBD</text:p>
      <text:p text:style-name="P286">11-20 <text:s text:c="2"/>DBCAD <text:s text:c="2"/>BABCB</text:p>
      <text:p text:style-name="P287">21-30 <text:s text:c="2"/>ACBAC <text:s text:c="2"/>ABADC</text:p>
      <text:p text:style-name="P288">31-40 <text:s text:c="2"/>DBBCA <text:s text:c="2"/>BABDA</text:p>
      <text:p text:style-name="P289">41-50 <text:s text:c="2"/>BCCCC <text:s text:c="2"/>DDCCC</text:p>
      <text:p text:style-name="P2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3LVL5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302in" text:list-level-position-and-space-mode="label-alignment">
          <style:list-level-label-alignment text:label-followed-by="listtab" fo:margin-left="0.6354in" fo:text-indent="-0.30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3:00Z</meta:creation-date>
    <dc:date>2026-02-04T11:43:00Z</dc:date>
    <meta:print-date>2017-10-02T05:05:00Z</meta:print-date>
    <meta:template xlink:href="Normal" xlink:type="simple"/>
    <meta:editing-cycles>2</meta:editing-cycles>
    <meta:editing-duration>PT0S</meta:editing-duration>
    <meta:document-statistic meta:page-count="5" meta:paragraph-count="13" meta:word-count="985" meta:character-count="6588" meta:row-count="46" meta:non-whitespace-character-count="5616"/>
  </office:meta>
</office:document-meta>
</file>