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hdphoto1.wdp"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標楷體" svg:font-family="標楷體" style:font-family-generic="script" style:font-pitch="fixed" svg:panose-1="3 0 5 9 0 0 0 0 0 0"/>
  </office:font-face-decls>
  <office:automatic-styles>
    <text:list-style style:name="LFO2">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text:start-value="4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start" fo:line-height="0.4166in"/>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style:letter-kerning="false" fo:font-size="14pt" style:font-size-asian="14pt"/>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P17" style:parent-style-name="內文" style:family="paragraph">
      <style:paragraph-properties fo:margin-bottom="0.125in" fo:line-height="0.4166in" fo:margin-left="4.3298in">
        <style:tab-stops/>
      </style:paragraph-properties>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2" style:parent-style-name="預設段落字型" style:family="text">
      <style:text-properties style:font-name="標楷體" style:font-name-asian="標楷體" fo:font-size="14pt" style:font-size-asian="14pt"/>
    </style:style>
    <style:style style:name="T2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4" style:parent-style-name="預設段落字型" style:family="text">
      <style:text-properties style:font-name="標楷體" style:font-name-asian="標楷體" fo:font-size="14pt" style:font-size-asian="14pt"/>
    </style:style>
    <style:style style:name="T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6" style:parent-style-name="預設段落字型" style:family="text">
      <style:text-properties style:font-name="標楷體" style:font-name-asian="標楷體" fo:font-size="14pt" style:font-size-asian="14pt"/>
    </style:style>
    <style:style style:name="P27" style:parent-style-name="內文" style:family="paragraph">
      <style:text-properties style:font-name="標楷體" style:font-name-asian="標楷體" fo:font-size="14pt" style:font-size-asian="14pt"/>
    </style:style>
    <style:style style:name="P28"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P37" style:parent-style-name="清單段落" style:list-style-name="LFO7" style:family="paragraph">
      <style:paragraph-properties style:snap-to-layout-grid="false" fo:text-align="justify" style:line-height-at-least="0.2777in" fo:margin-left="0.3347in" fo:margin-right="1.9465in" fo:text-indent="-0.3347in">
        <style:tab-stops/>
      </style:paragraph-properties>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P48"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49" style:parent-style-name="預設段落字型" style:family="text">
      <style:text-properties style:font-name="標楷體" style:font-name-asian="標楷體"/>
    </style:style>
    <style:style style:name="P50" style:parent-style-name="清單段落" style:family="paragraph">
      <style:paragraph-properties style:snap-to-layout-grid="false" fo:text-align="justify" style:line-height-at-least="0.2777in" fo:margin-left="0.3347in">
        <style:tab-stops/>
      </style:paragraph-properties>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61" style:parent-style-name="預設段落字型" style:family="text">
      <style:text-properties style:font-name="標楷體" style:font-name-asian="標楷體"/>
    </style:style>
    <style:style style:name="P62" style:parent-style-name="清單段落" style:family="paragraph">
      <style:paragraph-properties style:snap-to-layout-grid="false" fo:text-align="justify" style:line-height-at-least="0.2777in" fo:margin-left="0.3347in">
        <style:tab-stops/>
      </style:paragraph-properties>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P72" style:parent-style-name="清單段落" style:list-style-name="LFO7" style:family="paragraph">
      <style:paragraph-properties style:snap-to-layout-grid="false" fo:text-align="justify" style:line-height-at-least="0.2777in" fo:margin-left="0.3347in" fo:margin-right="2.243in" fo:text-indent="-0.3347in">
        <style:tab-stops/>
      </style:paragraph-properties>
    </style:style>
    <style:style style:name="T73" style:parent-style-name="預設段落字型" style:family="text">
      <style:text-properties style:font-name="標楷體" style:font-name-asian="標楷體"/>
    </style:style>
    <style:style style:name="P74" style:parent-style-name="清單段落" style:list-style-name="LFO7" style:family="paragraph">
      <style:paragraph-properties style:snap-to-layout-grid="false" fo:text-align="justify" style:line-height-at-least="0.2777in" fo:margin-left="0.3347in" fo:margin-right="2.1451in" fo:text-indent="-0.3347in">
        <style:tab-stops/>
      </style:paragraph-properties>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text-scale="25%"/>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text-underline-type="double" style:text-underline-style="solid" style:text-underline-width="auto" style:text-underline-mode="continuou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P89"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90" style:parent-style-name="預設段落字型" style:family="text">
      <style:text-properties style:font-name="標楷體" style:font-name-asian="標楷體"/>
    </style:style>
    <style:style style:name="P91" style:parent-style-name="清單段落" style:family="paragraph">
      <style:paragraph-properties style:snap-to-layout-grid="false" fo:text-align="justify" style:line-height-at-least="0.2777in" fo:margin-left="0.3347in">
        <style:tab-stops/>
      </style:paragraph-properties>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P101"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T111" style:parent-style-name="預設段落字型" style:family="text">
      <style:text-properties style:font-name="標楷體" style:font-name-asian="標楷體"/>
    </style:style>
    <style:style style:name="P112"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text-scale="25%"/>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text-scale="25%"/>
    </style:style>
    <style:style style:name="T117" style:parent-style-name="預設段落字型" style:family="text">
      <style:text-properties style:font-name="標楷體" style:font-name-asian="標楷體"/>
    </style:style>
    <style:style style:name="P118" style:parent-style-name="清單段落" style:family="paragraph">
      <style:paragraph-properties style:snap-to-layout-grid="false" fo:text-align="justify" style:line-height-at-least="0.2777in" fo:margin-left="0.3347in">
        <style:tab-stops/>
      </style:paragraph-properties>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P128"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標楷體" style:font-name-asian="標楷體"/>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style>
    <style:style style:name="P139"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text-scale="25%"/>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text-scale="25%"/>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text-underline-type="double" style:text-underline-style="solid" style:text-underline-width="auto" style:text-underline-mode="continuous"/>
    </style:style>
    <style:style style:name="T146" style:parent-style-name="預設段落字型" style:family="text">
      <style:text-properties style:font-name="標楷體" style:font-name-asian="標楷體"/>
    </style:style>
    <style:style style:name="P147" style:parent-style-name="清單段落" style:family="paragraph">
      <style:paragraph-properties style:snap-to-layout-grid="false" fo:text-align="justify" style:line-height-at-least="0.2777in" fo:margin-left="0.3347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標楷體" style:font-name-asian="標楷體"/>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style>
    <style:style style:name="P157"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標楷體" style:font-name-asian="標楷體"/>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P168"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80" style:parent-style-name="預設段落字型" style:family="text">
      <style:text-properties style:font-name="標楷體" style:font-name-asian="標楷體"/>
    </style:style>
    <style:style style:name="P181" style:parent-style-name="清單段落" style:family="paragraph">
      <style:paragraph-properties style:snap-to-layout-grid="false" fo:text-align="justify" style:line-height-at-least="0.2777in" fo:margin-left="0.3347in">
        <style:tab-stops/>
      </style:paragraph-properties>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186" style:parent-style-name="預設段落字型" style:family="text">
      <style:text-properties style:font-name="標楷體" style:font-name-asian="標楷體"/>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P197" style:parent-style-name="清單段落" style:list-style-name="LFO7" style:family="paragraph">
      <style:paragraph-properties style:snap-to-layout-grid="false" fo:text-align="justify" style:line-height-at-least="0.2777in" fo:margin-left="0.3347in" fo:text-indent="-0.3347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標楷體" style:font-name-asian="標楷體"/>
    </style:style>
    <style:style style:name="P214" style:parent-style-name="清單段落" style:list-style-name="LFO7" style:family="paragraph">
      <style:paragraph-properties style:snap-to-layout-grid="false" fo:text-align="justify" style:line-height-at-least="0.2777in" fo:margin-left="0.3347in" fo:margin-right="2.0451in" fo:text-indent="-0.3347in">
        <style:tab-stops/>
      </style:paragraph-properties>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P225" style:parent-style-name="清單段落" style:list-style-name="LFO7" style:family="paragraph">
      <style:paragraph-properties style:snap-to-layout-grid="false" fo:text-align="justify" style:line-height-at-least="0.2777in" fo:margin-left="0.3347in" fo:margin-right="2.0451in" fo:text-indent="-0.3347in">
        <style:tab-stops/>
      </style:paragraph-properties>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標楷體"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標楷體" style:font-name-asian="標楷體"/>
    </style:style>
    <style:style style:name="T234" style:parent-style-name="預設段落字型" style:family="text">
      <style:text-properties style:font-name="標楷體"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fo:font-size="14pt" style:font-size-asian="14pt"/>
    </style:style>
    <style:style style:name="T237" style:parent-style-name="預設段落字型" style:family="text">
      <style:text-properties style:font-name="標楷體" style:font-name-asian="標楷體" style:letter-kerning="false" fo:font-size="14pt" style:font-size-asian="14pt"/>
    </style:style>
    <style:style style:name="T238" style:parent-style-name="預設段落字型" style:family="text">
      <style:text-properties style:font-name="標楷體" style:font-name-asian="標楷體" fo:font-size="14pt" style:font-size-asian="14pt"/>
    </style:style>
    <style:style style:name="P239"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240"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241"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242"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243" style:parent-style-name="內文" style:family="paragraph">
      <style:paragraph-properties style:line-height-at-least="0.2777in" fo:margin-left="0.25in" fo:text-indent="0.0451in">
        <style:tab-stops/>
      </style:paragraph-properties>
      <style:text-properties style:font-name="標楷體" style:font-name-asian="標楷體" style:font-size-complex="12pt"/>
    </style:style>
    <style:style style:name="P244"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245" style:parent-style-name="內文" style:family="paragraph">
      <style:paragraph-properties style:line-height-at-least="0.2777in" fo:margin-left="0.2465in" fo:text-indent="0.0465in">
        <style:tab-stops/>
      </style:paragraph-properties>
      <style:text-properties style:font-name="標楷體" style:font-name-asian="標楷體" style:font-size-complex="12pt"/>
    </style:style>
    <style:style style:name="P246" style:parent-style-name="內文" style:family="paragraph">
      <style:paragraph-properties style:line-height-at-least="0.2777in" fo:margin-left="0.25in" fo:text-indent="-0.25in">
        <style:tab-stops/>
      </style:paragraph-properties>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fo:color="#000000" style:letter-kerning="false"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fo:color="#000000" style:letter-kerning="false" style:font-size-complex="12pt"/>
    </style:style>
    <style:style style:name="P253" style:parent-style-name="內文" style:family="paragraph">
      <style:paragraph-properties style:line-height-at-least="0.2777in" fo:margin-left="0.25in" fo:text-indent="0.143in">
        <style:tab-stops/>
      </style:paragraph-properties>
    </style:style>
    <style:style style:name="T254" style:parent-style-name="預設段落字型" style:family="text">
      <style:text-properties style:font-name="標楷體" style:font-name-asian="標楷體" fo:color="#000000" style:letter-kerning="false" style:font-size-complex="12pt"/>
    </style:style>
    <style:style style:name="P255" style:parent-style-name="內文" style:family="paragraph">
      <style:paragraph-properties style:line-height-at-least="0.2777in" fo:margin-left="0.25in" fo:margin-right="0.175in" fo:text-indent="-0.25in">
        <style:tab-stops/>
      </style:paragraph-properties>
      <style:text-properties style:font-name="標楷體" style:font-name-asian="標楷體" style:font-size-complex="12pt"/>
    </style:style>
    <style:style style:name="P256" style:parent-style-name="內文" style:family="paragraph">
      <style:paragraph-properties style:line-height-at-least="0.2777in" fo:margin-left="0.25in" fo:text-indent="0.0451in">
        <style:tab-stops/>
      </style:paragraph-properties>
      <style:text-properties style:font-name="標楷體" style:font-name-asian="標楷體" style:font-size-complex="12pt"/>
    </style:style>
    <style:style style:name="P257" style:parent-style-name="內文" style:family="paragraph">
      <style:paragraph-properties style:line-height-at-least="0.2777in" fo:margin-left="0.25in" fo:text-indent="0.0451in">
        <style:tab-stops/>
      </style:paragraph-properties>
      <style:text-properties style:font-name="標楷體" style:font-name-asian="標楷體" style:font-size-complex="12pt"/>
    </style:style>
    <style:style style:name="P258" style:parent-style-name="內文" style:family="paragraph">
      <style:paragraph-properties style:line-height-at-least="0.2777in" fo:margin-left="0.2951in" fo:margin-right="0.4701in" fo:text-indent="-0.2951in">
        <style:tab-stops/>
      </style:paragraph-properties>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style:font-size-complex="12pt"/>
    </style:style>
    <style:style style:name="TableColumn268" style:family="table-column">
      <style:table-column-properties style:column-width="0.943in"/>
    </style:style>
    <style:style style:name="TableColumn269" style:family="table-column">
      <style:table-column-properties style:column-width="1.2798in"/>
    </style:style>
    <style:style style:name="TableColumn270" style:family="table-column">
      <style:table-column-properties style:column-width="1.402in"/>
    </style:style>
    <style:style style:name="TableColumn271" style:family="table-column">
      <style:table-column-properties style:column-width="1.2555in"/>
    </style:style>
    <style:style style:name="TableColumn272" style:family="table-column">
      <style:table-column-properties style:column-width="1.3784in"/>
    </style:style>
    <style:style style:name="Table267" style:family="table">
      <style:table-properties style:width="6.259in" fo:margin-left="0.75in" table:align="left"/>
    </style:style>
    <style:style style:name="TableRow273" style:family="table-row">
      <style:table-row-properties/>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style:line-height-at-least="0.2777in"/>
      <style:text-properties style:font-name="標楷體" style:font-name-asian="標楷體" style:font-size-complex="12pt"/>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style:line-height-at-least="0.2777in"/>
      <style:text-properties style:font-name="標楷體" style:font-name-asian="標楷體" style:font-size-complex="12pt"/>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style:line-height-at-least="0.2777in"/>
      <style:text-properties style:font-name="標楷體" style:font-name-asian="標楷體" style:font-size-complex="12pt"/>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style:line-height-at-least="0.2777in"/>
      <style:text-properties style:font-name="標楷體" style:font-name-asian="標楷體" style:font-size-complex="12pt"/>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style:line-height-at-least="0.2777in"/>
      <style:text-properties style:font-name="標楷體" style:font-name-asian="標楷體" style:font-size-complex="12pt"/>
    </style:style>
    <style:style style:name="TableRow284" style:family="table-row">
      <style:table-row-properties/>
    </style:style>
    <style:style style:name="TableCell285" style:family="table-cell">
      <style:table-cell-properties fo:border="0.0069in solid #000000" style:writing-mode="lr-tb" fo:padding-top="0in" fo:padding-left="0.0194in" fo:padding-bottom="0in" fo:padding-right="0.0194in"/>
    </style:style>
    <style:style style:name="P286" style:parent-style-name="內文" style:family="paragraph">
      <style:paragraph-properties style:line-height-at-least="0.2777in"/>
      <style:text-properties style:font-name="標楷體" style:font-name-asian="標楷體" style:font-size-complex="12pt"/>
    </style:style>
    <style:style style:name="TableCell287" style:family="table-cell">
      <style:table-cell-properties fo:border="0.0069in solid #000000" style:writing-mode="lr-tb" fo:padding-top="0in" fo:padding-left="0.0194in" fo:padding-bottom="0in" fo:padding-right="0.0194in"/>
    </style:style>
    <style:style style:name="P288" style:parent-style-name="內文" style:family="paragraph">
      <style:paragraph-properties style:line-height-at-least="0.2777in"/>
    </style:style>
    <style:style style:name="T289" style:parent-style-name="預設段落字型" style:family="text">
      <style:text-properties style:font-name="標楷體" style:font-name-asian="標楷體" style:font-size-complex="12pt"/>
    </style:style>
    <style:style style:name="T290" style:parent-style-name="預設段落字型" style:family="text">
      <style:text-properties style:font-name="標楷體" style:font-name-asian="標楷體" fo:color="#000000" style:letter-kerning="false" style:font-size-complex="12pt"/>
    </style:style>
    <style:style style:name="T291" style:parent-style-name="預設段落字型" style:family="text">
      <style:text-properties style:font-name="標楷體" style:font-name-asian="標楷體" style:font-size-complex="12pt"/>
    </style:style>
    <style:style style:name="TableCell292" style:family="table-cell">
      <style:table-cell-properties fo:border="0.0069in solid #000000" style:writing-mode="lr-tb" fo:padding-top="0in" fo:padding-left="0.0194in" fo:padding-bottom="0in" fo:padding-right="0.0194in"/>
    </style:style>
    <style:style style:name="P293" style:parent-style-name="內文" style:family="paragraph">
      <style:paragraph-properties style:line-height-at-least="0.2777in"/>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fo:color="#000000" style:letter-kerning="false" style:font-size-complex="12pt"/>
    </style:style>
    <style:style style:name="T296" style:parent-style-name="預設段落字型" style:family="text">
      <style:text-properties style:font-name="標楷體" style:font-name-asian="標楷體" style:font-size-complex="12pt"/>
    </style:style>
    <style:style style:name="TableCell297" style:family="table-cell">
      <style:table-cell-properties fo:border="0.0069in solid #000000" style:writing-mode="lr-tb" fo:padding-top="0in" fo:padding-left="0.0194in" fo:padding-bottom="0in" fo:padding-right="0.0194in"/>
    </style:style>
    <style:style style:name="P298" style:parent-style-name="內文" style:family="paragraph">
      <style:paragraph-properties style:line-height-at-least="0.2777in"/>
    </style:style>
    <style:style style:name="T299" style:parent-style-name="預設段落字型" style:family="text">
      <style:text-properties style:font-name="標楷體" style:font-name-asian="標楷體" style:font-size-complex="12pt"/>
    </style:style>
    <style:style style:name="T300" style:parent-style-name="預設段落字型" style:family="text">
      <style:text-properties style:font-name="標楷體" style:font-name-asian="標楷體" fo:color="#000000" style:letter-kerning="false" style:font-size-complex="12pt"/>
    </style:style>
    <style:style style:name="T301" style:parent-style-name="預設段落字型" style:family="text">
      <style:text-properties style:font-name="標楷體" style:font-name-asian="標楷體" style:font-size-complex="12pt"/>
    </style:style>
    <style:style style:name="TableCell302" style:family="table-cell">
      <style:table-cell-properties fo:border="0.0069in solid #000000" style:writing-mode="lr-tb" fo:padding-top="0in" fo:padding-left="0.0194in" fo:padding-bottom="0in" fo:padding-right="0.0194in"/>
    </style:style>
    <style:style style:name="P303" style:parent-style-name="內文" style:family="paragraph">
      <style:paragraph-properties style:line-height-at-least="0.2777in"/>
    </style:style>
    <style:style style:name="T304" style:parent-style-name="預設段落字型" style:family="text">
      <style:text-properties style:font-name="標楷體" style:font-name-asian="標楷體" style:font-size-complex="12pt"/>
    </style:style>
    <style:style style:name="T305" style:parent-style-name="預設段落字型" style:family="text">
      <style:text-properties style:font-name="標楷體" style:font-name-asian="標楷體" fo:color="#000000" style:letter-kerning="false" style:font-size-complex="12pt"/>
    </style:style>
    <style:style style:name="T306" style:parent-style-name="預設段落字型" style:family="text">
      <style:text-properties style:font-name="標楷體" style:font-name-asian="標楷體" style:font-size-complex="12pt"/>
    </style:style>
    <style:style style:name="P307" style:parent-style-name="內文" style:family="paragraph">
      <style:paragraph-properties style:line-height-at-least="0.2777in" fo:margin-left="0.3333in" fo:text-indent="-0.0833in">
        <style:tab-stops>
          <style:tab-stop style:type="left" style:position="0.25in"/>
        </style:tab-stops>
      </style:paragraph-properties>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fo:color="#000000" style:letter-kerning="false"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fo:color="#000000" style:letter-kerning="false"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fo:color="#000000" style:letter-kerning="false" style:font-size-complex="12pt"/>
    </style:style>
    <style:style style:name="T318" style:parent-style-name="預設段落字型" style:family="text">
      <style:text-properties style:font-name="標楷體" style:font-name-asian="標楷體" style:font-size-complex="12pt"/>
    </style:style>
    <style:style style:name="T31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fo:color="#000000" style:letter-kerning="false" style:font-size-complex="12pt"/>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26" style:parent-style-name="預設段落字型" style:family="text">
      <style:text-properties style:font-name="標楷體" style:font-name-asian="標楷體" style:font-size-complex="12pt"/>
    </style:style>
    <style:style style:name="P327" style:parent-style-name="內文" style:family="paragraph">
      <style:paragraph-properties style:line-height-at-least="0.2777in" fo:margin-left="0.3333in" fo:text-indent="-0.0833in">
        <style:tab-stops>
          <style:tab-stop style:type="left" style:position="0.25in"/>
        </style:tab-stops>
      </style:paragraph-properties>
    </style:style>
    <style:style style:name="T328" style:parent-style-name="預設段落字型" style:family="text">
      <style:text-properties style:font-name="標楷體" style:font-name-asian="標楷體" fo:color="#000000" style:letter-kerning="false" style:font-size-complex="12pt"/>
    </style:style>
    <style:style style:name="T329" style:parent-style-name="預設段落字型" style:family="text">
      <style:text-properties style:font-name="標楷體" style:font-name-asian="標楷體" fo:color="#000000" style:letter-kerning="false" style:font-size-complex="12pt"/>
    </style:style>
    <style:style style:name="T330" style:parent-style-name="預設段落字型" style:family="text">
      <style:text-properties style:font-name="標楷體" style:font-name-asian="標楷體" fo:color="#000000" style:letter-kerning="false" style:font-size-complex="12pt"/>
    </style:style>
    <style:style style:name="P331" style:parent-style-name="內文" style:family="paragraph">
      <style:paragraph-properties style:line-height-at-least="0.2777in" fo:margin-left="0.25in" fo:text-indent="-0.25in">
        <style:tab-stops/>
      </style:paragraph-properties>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fo:color="#000000" style:letter-kerning="false" style:font-size-complex="12pt"/>
    </style:style>
    <style:style style:name="P335" style:parent-style-name="內文" style:family="paragraph">
      <style:paragraph-properties style:line-height-at-least="0.2777in" fo:margin-left="0.25in" fo:text-indent="0.0451in">
        <style:tab-stops/>
      </style:paragraph-properties>
      <style:text-properties style:font-name="標楷體" style:font-name-asian="標楷體" fo:color="#000000" style:letter-kerning="false" style:font-size-complex="12pt"/>
    </style:style>
    <style:style style:name="P336" style:parent-style-name="內文" style:family="paragraph">
      <style:paragraph-properties style:line-height-at-least="0.2777in" fo:margin-left="0.25in" fo:text-indent="0.0451in">
        <style:tab-stops/>
      </style:paragraph-properties>
    </style:style>
    <style:style style:name="T337" style:parent-style-name="預設段落字型" style:family="text">
      <style:text-properties style:font-name="標楷體" style:font-name-asian="標楷體" fo:color="#000000" style:letter-kerning="false" style:font-size-complex="12pt"/>
    </style:style>
    <style:style style:name="P338" style:parent-style-name="內文" style:family="paragraph">
      <style:paragraph-properties style:line-height-at-least="0.2777in" fo:margin-left="0.393in" fo:margin-right="0.3715in" fo:text-indent="-0.393in">
        <style:tab-stops/>
      </style:paragraph-properties>
      <style:text-properties style:font-name="標楷體" style:font-name-asian="標楷體" style:font-size-complex="12pt"/>
    </style:style>
    <style:style style:name="P339" style:parent-style-name="內文" style:family="paragraph">
      <style:paragraph-properties style:line-height-at-least="0.2777in" fo:margin-left="0.25in" fo:text-indent="0.0451in">
        <style:tab-stops/>
      </style:paragraph-properties>
      <style:text-properties style:font-name="標楷體" style:font-name-asian="標楷體" style:font-size-complex="12pt"/>
    </style:style>
    <style:style style:name="P340" style:parent-style-name="內文" style:family="paragraph">
      <style:paragraph-properties style:line-height-at-least="0.2777in" fo:margin-left="0.25in" fo:text-indent="-0.25in">
        <style:tab-stops/>
      </style:paragraph-properties>
    </style:style>
    <style:style style:name="T341" style:parent-style-name="預設段落字型" style:family="text">
      <style:text-properties style:font-name="標楷體" style:font-name-asian="標楷體" style:font-size-complex="12pt"/>
    </style:style>
    <style:style style:name="T342" style:parent-style-name="預設段落字型" style:family="text">
      <style:text-properties style:font-name="標楷體" style:font-name-asian="標楷體" style:font-size-complex="12pt"/>
    </style:style>
    <style:style style:name="T343" style:parent-style-name="預設段落字型" style:family="text">
      <style:text-properties style:font-name="標楷體" style:font-name-asian="標楷體" fo:color="#000000" style:letter-kerning="false" style:font-size-complex="12pt"/>
    </style:style>
    <style:style style:name="T344" style:parent-style-name="預設段落字型" style:family="text">
      <style:text-properties style:font-name="標楷體" style:font-name-asian="標楷體" fo:color="#000000" style:letter-kerning="false" style:font-size-complex="12pt"/>
    </style:style>
    <style:style style:name="T345" style:parent-style-name="預設段落字型" style:family="text">
      <style:text-properties style:font-name="標楷體" style:font-name-asian="標楷體" fo:color="#000000" style:letter-kerning="false" style:font-size-complex="12pt"/>
    </style:style>
    <style:style style:name="P346" style:parent-style-name="內文" style:family="paragraph">
      <style:paragraph-properties style:line-height-at-least="0.2777in" fo:margin-left="0.2479in" fo:text-indent="-0.0513in">
        <style:tab-stops/>
      </style:paragraph-properties>
      <style:text-properties style:font-name="標楷體" style:font-name-asian="標楷體" fo:color="#000000" style:letter-kerning="false" style:font-size-complex="12pt"/>
    </style:style>
    <style:style style:name="P347" style:parent-style-name="內文" style:family="paragraph">
      <style:paragraph-properties style:line-height-at-least="0.2777in" fo:margin-left="0.2479in" fo:text-indent="-0.0513in">
        <style:tab-stops/>
      </style:paragraph-properties>
    </style:style>
    <style:style style:name="T348" style:parent-style-name="預設段落字型" style:family="text">
      <style:text-properties style:font-name="標楷體" style:font-name-asian="標楷體" fo:color="#000000" style:letter-kerning="false" style:font-size-complex="12pt"/>
    </style:style>
    <style:style style:name="T349" style:parent-style-name="預設段落字型" style:family="text">
      <style:text-properties style:font-name="標楷體" style:font-name-asian="標楷體" fo:color="#000000" style:letter-kerning="false" style:font-size-complex="12pt"/>
    </style:style>
    <style:style style:name="T350" style:parent-style-name="預設段落字型" style:family="text">
      <style:text-properties style:font-name="標楷體" style:font-name-asian="標楷體" fo:color="#000000" style:letter-kerning="false" style:font-size-complex="12pt"/>
    </style:style>
    <style:style style:name="P351" style:parent-style-name="內文" style:family="paragraph">
      <style:paragraph-properties style:line-height-at-least="0.2777in" fo:margin-left="0.25in" fo:text-indent="-0.25in">
        <style:tab-stops/>
      </style:paragraph-properties>
      <style:text-properties style:font-name="標楷體" style:font-name-asian="標楷體" style:font-size-complex="12pt"/>
    </style:style>
    <style:style style:name="P352" style:parent-style-name="內文" style:family="paragraph">
      <style:paragraph-properties style:line-height-at-least="0.2777in" fo:margin-left="0.2479in" fo:text-indent="-0.0513in">
        <style:tab-stops/>
      </style:paragraph-properties>
      <style:text-properties style:font-name="標楷體" style:font-name-asian="標楷體" style:font-size-complex="12pt"/>
    </style:style>
    <style:style style:name="P353" style:parent-style-name="內文" style:family="paragraph">
      <style:paragraph-properties style:line-height-at-least="0.2777in" fo:margin-left="0.25in" fo:text-indent="-0.25in">
        <style:tab-stops/>
      </style:paragraph-properties>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fo:letter-spacing="-0.0013in" style:font-size-complex="12pt"/>
    </style:style>
    <style:style style:name="T358" style:parent-style-name="預設段落字型" style:family="text">
      <style:text-properties style:font-name="標楷體" style:font-name-asian="標楷體" fo:letter-spacing="-0.0013in" style:font-size-complex="12pt"/>
    </style:style>
    <style:style style:name="T359" style:parent-style-name="預設段落字型" style:family="text">
      <style:text-properties style:font-name="標楷體" style:font-name-asian="標楷體" fo:letter-spacing="-0.0013in" style:font-size-complex="12pt"/>
    </style:style>
    <style:style style:name="T360" style:parent-style-name="預設段落字型" style:family="text">
      <style:text-properties style:font-name="標楷體" style:font-name-asian="標楷體" fo:letter-spacing="-0.0013in" style:font-size-complex="12pt"/>
    </style:style>
    <style:style style:name="T361" style:parent-style-name="預設段落字型" style:family="text">
      <style:text-properties style:font-name="標楷體" style:font-name-asian="標楷體" fo:letter-spacing="-0.0013in" style:font-size-complex="12pt"/>
    </style:style>
    <style:style style:name="T362" style:parent-style-name="預設段落字型" style:family="text">
      <style:text-properties style:font-name="標楷體" style:font-name-asian="標楷體" fo:letter-spacing="-0.0013in" style:font-size-complex="12pt"/>
    </style:style>
    <style:style style:name="T363" style:parent-style-name="預設段落字型" style:family="text">
      <style:text-properties style:font-name="標楷體" style:font-name-asian="標楷體" fo:letter-spacing="-0.0013in" style:font-size-complex="12pt"/>
    </style:style>
    <style:style style:name="P364" style:parent-style-name="內文" style:family="paragraph">
      <style:paragraph-properties style:line-height-at-least="0.2777in" fo:margin-left="0.2437in" fo:text-indent="-0.0472in">
        <style:tab-stops/>
      </style:paragraph-properties>
    </style:style>
    <style:style style:name="T365" style:parent-style-name="預設段落字型" style:family="text">
      <style:text-properties style:font-name="標楷體" style:font-name-asian="標楷體" fo:letter-spacing="-0.0013in" style:font-size-complex="12pt"/>
    </style:style>
    <style:style style:name="T366" style:parent-style-name="預設段落字型" style:family="text">
      <style:text-properties style:font-name="標楷體" style:font-name-asian="標楷體" fo:letter-spacing="-0.0013in" style:font-size-complex="12pt"/>
    </style:style>
    <style:style style:name="T367"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68"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69" style:parent-style-name="預設段落字型" style:family="text">
      <style:text-properties style:font-name="標楷體" style:font-name-asian="標楷體" fo:letter-spacing="-0.0013in" style:font-size-complex="12pt"/>
    </style:style>
    <style:style style:name="T370" style:parent-style-name="預設段落字型" style:family="text">
      <style:text-properties style:font-name="標楷體" style:font-name-asian="標楷體" fo:letter-spacing="-0.0013in" style:font-size-complex="12pt"/>
    </style:style>
    <style:style style:name="T371" style:parent-style-name="預設段落字型" style:family="text">
      <style:text-properties style:font-name="標楷體" style:font-name-asian="標楷體" fo:letter-spacing="-0.0013in" style:font-size-complex="12pt"/>
    </style:style>
    <style:style style:name="T372"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73"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74" style:parent-style-name="預設段落字型" style:family="text">
      <style:text-properties style:font-name="標楷體" style:font-name-asian="標楷體" fo:letter-spacing="-0.0013in" style:font-size-complex="12pt"/>
    </style:style>
    <style:style style:name="T375" style:parent-style-name="預設段落字型" style:family="text">
      <style:text-properties style:font-name="標楷體" style:font-name-asian="標楷體" fo:letter-spacing="-0.0013in" style:font-size-complex="12pt"/>
    </style:style>
    <style:style style:name="T376" style:parent-style-name="預設段落字型" style:family="text">
      <style:text-properties style:font-name="標楷體" style:font-name-asian="標楷體" fo:letter-spacing="-0.0013in" style:font-size-complex="12pt"/>
    </style:style>
    <style:style style:name="T377" style:parent-style-name="預設段落字型" style:family="text">
      <style:text-properties style:font-name="標楷體" style:font-name-asian="標楷體" fo:letter-spacing="-0.0013in" style:font-size-complex="12pt"/>
    </style:style>
    <style:style style:name="T378" style:parent-style-name="預設段落字型" style:family="text">
      <style:text-properties style:font-name="標楷體" style:font-name-asian="標楷體" fo:letter-spacing="-0.0013in" style:font-size-complex="12pt"/>
    </style:style>
    <style:style style:name="T379"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80"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81" style:parent-style-name="預設段落字型" style:family="text">
      <style:text-properties style:font-name="標楷體" style:font-name-asian="標楷體" fo:letter-spacing="-0.0013in" style:font-size-complex="12pt"/>
    </style:style>
    <style:style style:name="T382" style:parent-style-name="預設段落字型" style:family="text">
      <style:text-properties style:font-name="標楷體" style:font-name-asian="標楷體" fo:letter-spacing="-0.0013in" style:font-size-complex="12pt"/>
    </style:style>
    <style:style style:name="T383" style:parent-style-name="預設段落字型" style:family="text">
      <style:text-properties style:font-name="標楷體" style:font-name-asian="標楷體" fo:letter-spacing="-0.0013in" style:font-size-complex="12pt"/>
    </style:style>
    <style:style style:name="T384"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85" style:parent-style-name="預設段落字型" style:family="text">
      <style:text-properties style:font-name="標楷體" style:font-name-asian="標楷體" fo:letter-spacing="-0.0013in" style:font-size-complex="12pt" style:text-underline-type="single" style:text-underline-style="wave" style:text-underline-width="auto" style:text-underline-mode="continuous"/>
    </style:style>
    <style:style style:name="T386" style:parent-style-name="預設段落字型" style:family="text">
      <style:text-properties style:font-name="標楷體" style:font-name-asian="標楷體" fo:letter-spacing="-0.0013in" style:font-size-complex="12pt"/>
    </style:style>
    <style:style style:name="T387" style:parent-style-name="預設段落字型" style:family="text">
      <style:text-properties style:font-name="標楷體" style:font-name-asian="標楷體" fo:letter-spacing="-0.0013in" style:font-size-complex="12pt"/>
    </style:style>
    <style:style style:name="P388" style:parent-style-name="內文" style:family="paragraph">
      <style:paragraph-properties style:line-height-at-least="0.2777in" fo:margin-left="0.2437in" fo:text-indent="-0.0472in">
        <style:tab-stops/>
      </style:paragraph-properties>
    </style:style>
    <style:style style:name="T389" style:parent-style-name="預設段落字型" style:family="text">
      <style:text-properties style:font-name="標楷體" style:font-name-asian="標楷體" fo:letter-spacing="-0.0013in" style:font-size-complex="12pt"/>
    </style:style>
    <style:style style:name="T390" style:parent-style-name="預設段落字型" style:family="text">
      <style:text-properties style:font-name="標楷體" style:font-name-asian="標楷體" fo:letter-spacing="-0.0013in" style:font-size-complex="12pt"/>
    </style:style>
    <style:style style:name="T391" style:parent-style-name="預設段落字型" style:family="text">
      <style:text-properties style:font-name="標楷體" style:font-name-asian="標楷體" fo:letter-spacing="-0.0013in" style:font-size-complex="12pt"/>
    </style:style>
    <style:style style:name="T392" style:parent-style-name="預設段落字型" style:family="text">
      <style:text-properties style:font-name="標楷體" style:font-name-asian="標楷體" fo:letter-spacing="-0.0013in" style:font-size-complex="12pt"/>
    </style:style>
    <style:style style:name="T393" style:parent-style-name="預設段落字型" style:family="text">
      <style:text-properties style:font-name="標楷體" style:font-name-asian="標楷體" fo:letter-spacing="-0.0013in" style:font-size-complex="12pt"/>
    </style:style>
    <style:style style:name="T394" style:parent-style-name="預設段落字型" style:family="text">
      <style:text-properties style:font-name="標楷體" style:font-name-asian="標楷體" fo:letter-spacing="-0.0013in" style:font-size-complex="12pt"/>
    </style:style>
    <style:style style:name="T395" style:parent-style-name="預設段落字型" style:family="text">
      <style:text-properties style:font-name="標楷體" style:font-name-asian="標楷體" fo:letter-spacing="-0.0013in" style:font-size-complex="12pt"/>
    </style:style>
    <style:style style:name="T396" style:parent-style-name="預設段落字型" style:family="text">
      <style:text-properties style:font-name="標楷體" style:font-name-asian="標楷體" fo:letter-spacing="-0.0013in" style:font-size-complex="12pt"/>
    </style:style>
    <style:style style:name="T397" style:parent-style-name="預設段落字型" style:family="text">
      <style:text-properties style:font-name="標楷體" style:font-name-asian="標楷體" fo:letter-spacing="-0.0013in" style:font-size-complex="12pt"/>
    </style:style>
    <style:style style:name="T398" style:parent-style-name="預設段落字型" style:family="text">
      <style:text-properties style:font-name="標楷體" style:font-name-asian="標楷體" style:font-size-complex="12pt"/>
    </style:style>
    <style:style style:name="P399" style:parent-style-name="頁首" style:family="paragraph">
      <style:paragraph-properties style:line-height-at-least="0.2777in" fo:margin-left="0.25in" fo:text-indent="-0.25in">
        <style:tab-stops>
          <style:tab-stop style:type="center" style:position="2.634in"/>
          <style:tab-stop style:type="right" style:position="5.518in"/>
        </style:tab-stops>
      </style:paragraph-properties>
    </style:style>
    <style:style style:name="T400" style:parent-style-name="預設段落字型" style:family="text">
      <style:text-properties style:font-name="標楷體" style:font-name-asian="標楷體" fo:font-size="12pt" style:font-size-asian="12pt"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fo:color="#000000" style:letter-kerning="false" fo:font-size="12pt" style:font-size-asian="12pt" style:font-size-complex="12pt"/>
    </style:style>
    <style:style style:name="P403" style:parent-style-name="頁首" style:family="paragraph">
      <style:paragraph-properties style:line-height-at-least="0.2777in" fo:margin-left="0.25in" fo:text-indent="-0.0513in">
        <style:tab-stops>
          <style:tab-stop style:type="center" style:position="2.634in"/>
          <style:tab-stop style:type="right" style:position="5.518in"/>
        </style:tab-stops>
      </style:paragraph-properties>
      <style:text-properties style:font-name="標楷體" style:font-name-asian="標楷體" fo:color="#000000" style:letter-kerning="false" fo:font-size="12pt" style:font-size-asian="12pt" style:font-size-complex="12pt"/>
    </style:style>
    <style:style style:name="P404" style:parent-style-name="頁首" style:family="paragraph">
      <style:paragraph-properties style:line-height-at-least="0.2777in" fo:margin-left="0.25in" fo:text-indent="-0.0513in">
        <style:tab-stops>
          <style:tab-stop style:type="center" style:position="2.634in"/>
          <style:tab-stop style:type="right" style:position="5.518in"/>
        </style:tab-stops>
      </style:paragraph-properties>
      <style:text-properties style:font-name="標楷體" style:font-name-asian="標楷體" fo:color="#000000" style:letter-kerning="false" fo:font-size="12pt" style:font-size-asian="12pt" style:font-size-complex="12pt"/>
    </style:style>
    <style:style style:name="P405" style:parent-style-name="頁首" style:family="paragraph">
      <style:paragraph-properties style:line-height-at-least="0.2777in" fo:margin-left="0.3333in" fo:text-indent="-0.3333in">
        <style:tab-stops>
          <style:tab-stop style:type="center" style:position="2.5506in"/>
          <style:tab-stop style:type="right" style:position="5.4347in"/>
        </style:tab-stops>
      </style:paragraph-properties>
    </style:style>
    <style:style style:name="T406" style:parent-style-name="預設段落字型" style:family="text">
      <style:text-properties style:font-name="標楷體" style:font-name-asian="標楷體" fo:font-size="12pt" style:font-size-asian="12pt" style:font-size-complex="12pt"/>
    </style:style>
    <style:style style:name="T407" style:parent-style-name="預設段落字型" style:family="text">
      <style:text-properties style:font-name="標楷體" style:font-name-asian="標楷體" style:font-size-complex="12pt"/>
    </style:style>
    <style:style style:name="T408" style:parent-style-name="預設段落字型" style:family="text">
      <style:text-properties style:font-name="標楷體" style:font-name-asian="標楷體" fo:color="#000000" style:letter-kerning="false" fo:font-size="12pt" style:font-size-asian="12pt" style:font-size-complex="12pt"/>
    </style:style>
    <style:style style:name="P409" style:parent-style-name="頁首" style:family="paragraph">
      <style:paragraph-properties style:line-height-at-least="0.2777in" fo:margin-left="0.3312in" fo:text-indent="-0.1347in">
        <style:tab-stops>
          <style:tab-stop style:type="center" style:position="2.5527in"/>
          <style:tab-stop style:type="right" style:position="5.4368in"/>
        </style:tab-stops>
      </style:paragraph-properties>
      <style:text-properties style:font-name="標楷體" style:font-name-asian="標楷體" fo:color="#000000" style:letter-kerning="false" fo:font-size="12pt" style:font-size-asian="12pt" style:font-size-complex="12pt"/>
    </style:style>
    <style:style style:name="P410" style:parent-style-name="內文" style:family="paragraph">
      <style:paragraph-properties style:line-height-at-least="0.2777in" fo:margin-left="0.25in" fo:text-indent="-0.25in">
        <style:tab-stops/>
      </style:paragraph-properties>
    </style:style>
    <style:style style:name="T411" style:parent-style-name="預設段落字型" style:family="text">
      <style:text-properties style:font-name="標楷體" style:font-name-asian="標楷體" style:font-size-complex="12pt"/>
    </style:style>
    <style:style style:name="T412" style:parent-style-name="預設段落字型" style:family="text">
      <style:text-properties style:font-name="標楷體" style:font-name-asian="標楷體" style:font-size-complex="12pt"/>
    </style:style>
    <style:style style:name="T413" style:parent-style-name="預設段落字型" style:family="text">
      <style:text-properties style:font-name="標楷體" style:font-name-asian="標楷體" style:font-size-complex="12pt"/>
    </style:style>
    <style:style style:name="TableColumn415" style:family="table-column">
      <style:table-column-properties style:column-width="1.4361in"/>
    </style:style>
    <style:style style:name="TableColumn416" style:family="table-column">
      <style:table-column-properties style:column-width="0.875in"/>
    </style:style>
    <style:style style:name="TableColumn417" style:family="table-column">
      <style:table-column-properties style:column-width="0.875in"/>
    </style:style>
    <style:style style:name="TableColumn418" style:family="table-column">
      <style:table-column-properties style:column-width="0.875in"/>
    </style:style>
    <style:style style:name="TableColumn419" style:family="table-column">
      <style:table-column-properties style:column-width="0.875in"/>
    </style:style>
    <style:style style:name="Table414" style:family="table">
      <style:table-properties style:width="4.9361in" fo:margin-left="0.3333in" table:align="left"/>
    </style:style>
    <style:style style:name="TableRow420" style:family="table-row">
      <style:table-row-properties/>
    </style:style>
    <style:style style:name="TableCell421" style:family="table-cell">
      <style:table-cell-properties fo:border="0.0069in solid #000000" style:writing-mode="lr-tb" fo:padding-top="0in" fo:padding-left="0.0194in" fo:padding-bottom="0in" fo:padding-right="0.0194in"/>
    </style:style>
    <style:style style:name="P422" style:parent-style-name="內文" style:family="paragraph">
      <style:paragraph-properties style:line-height-at-least="0.2777in"/>
      <style:text-properties style:font-name="標楷體" style:font-name-asian="標楷體" style:font-size-complex="12pt"/>
    </style:style>
    <style:style style:name="TableCell423" style:family="table-cell">
      <style:table-cell-properties fo:border="0.0069in solid #000000" style:writing-mode="lr-tb" fo:padding-top="0in" fo:padding-left="0.0194in" fo:padding-bottom="0in" fo:padding-right="0.0194in"/>
    </style:style>
    <style:style style:name="P424" style:parent-style-name="內文" style:family="paragraph">
      <style:paragraph-properties style:line-height-at-least="0.2777in"/>
      <style:text-properties style:font-name="標楷體" style:font-name-asian="標楷體" style:font-size-complex="12pt"/>
    </style:style>
    <style:style style:name="TableCell425" style:family="table-cell">
      <style:table-cell-properties fo:border="0.0069in solid #000000" style:writing-mode="lr-tb" fo:padding-top="0in" fo:padding-left="0.0194in" fo:padding-bottom="0in" fo:padding-right="0.0194in"/>
    </style:style>
    <style:style style:name="P426" style:parent-style-name="內文" style:family="paragraph">
      <style:paragraph-properties style:line-height-at-least="0.2777in"/>
      <style:text-properties style:font-name="標楷體" style:font-name-asian="標楷體" style:font-size-complex="12pt"/>
    </style:style>
    <style:style style:name="TableCell427" style:family="table-cell">
      <style:table-cell-properties fo:border="0.0069in solid #000000" style:writing-mode="lr-tb" fo:padding-top="0in" fo:padding-left="0.0194in" fo:padding-bottom="0in" fo:padding-right="0.0194in"/>
    </style:style>
    <style:style style:name="P428" style:parent-style-name="內文" style:family="paragraph">
      <style:paragraph-properties style:line-height-at-least="0.2777in"/>
      <style:text-properties style:font-name="標楷體" style:font-name-asian="標楷體" style:font-size-complex="12pt"/>
    </style:style>
    <style:style style:name="TableCell429" style:family="table-cell">
      <style:table-cell-properties fo:border="0.0069in solid #000000" style:writing-mode="lr-tb" fo:padding-top="0in" fo:padding-left="0.0194in" fo:padding-bottom="0in" fo:padding-right="0.0194in"/>
    </style:style>
    <style:style style:name="P430" style:parent-style-name="內文" style:family="paragraph">
      <style:paragraph-properties style:line-height-at-least="0.2777in"/>
      <style:text-properties style:font-name="標楷體" style:font-name-asian="標楷體" style:font-size-complex="12pt"/>
    </style:style>
    <style:style style:name="TableRow431" style:family="table-row">
      <style:table-row-properties/>
    </style:style>
    <style:style style:name="TableCell432" style:family="table-cell">
      <style:table-cell-properties fo:border="0.0069in solid #000000" style:writing-mode="lr-tb" fo:padding-top="0in" fo:padding-left="0.0194in" fo:padding-bottom="0in" fo:padding-right="0.0194in"/>
    </style:style>
    <style:style style:name="P433" style:parent-style-name="內文" style:family="paragraph">
      <style:paragraph-properties style:line-height-at-least="0.2777in"/>
      <style:text-properties style:font-name="標楷體" style:font-name-asian="標楷體" style:font-size-complex="12pt"/>
    </style:style>
    <style:style style:name="TableCell434" style:family="table-cell">
      <style:table-cell-properties fo:border="0.0069in solid #000000" style:writing-mode="lr-tb" fo:padding-top="0in" fo:padding-left="0.0194in" fo:padding-bottom="0in" fo:padding-right="0.0194in"/>
    </style:style>
    <style:style style:name="P435" style:parent-style-name="內文" style:family="paragraph">
      <style:paragraph-properties style:line-height-at-least="0.2777in"/>
      <style:text-properties style:font-name="標楷體" style:font-name-asian="標楷體" style:font-size-complex="12pt"/>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paragraph-properties style:line-height-at-least="0.2777in"/>
      <style:text-properties style:font-name="標楷體" style:font-name-asian="標楷體" style:font-size-complex="12pt"/>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line-height-at-least="0.2777in"/>
      <style:text-properties style:font-name="標楷體" style:font-name-asian="標楷體" style:font-size-complex="12pt"/>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paragraph-properties style:line-height-at-least="0.2777in"/>
      <style:text-properties style:font-name="標楷體" style:font-name-asian="標楷體" style:font-size-complex="12pt"/>
    </style:style>
    <style:style style:name="TableRow442" style:family="table-row">
      <style:table-row-properties/>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style:line-height-at-least="0.2777in"/>
      <style:text-properties style:font-name="標楷體" style:font-name-asian="標楷體" style:font-size-complex="12pt"/>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style:line-height-at-least="0.2777in"/>
      <style:text-properties style:font-name="標楷體" style:font-name-asian="標楷體" style:font-size-complex="12pt"/>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family="paragraph">
      <style:paragraph-properties style:line-height-at-least="0.2777in"/>
      <style:text-properties style:font-name="標楷體" style:font-name-asian="標楷體" style:font-size-complex="12pt"/>
    </style:style>
    <style:style style:name="TableCell449" style:family="table-cell">
      <style:table-cell-properties fo:border="0.0069in solid #000000" style:writing-mode="lr-tb" fo:padding-top="0in" fo:padding-left="0.0194in" fo:padding-bottom="0in" fo:padding-right="0.0194in"/>
    </style:style>
    <style:style style:name="P450" style:parent-style-name="內文" style:family="paragraph">
      <style:paragraph-properties style:line-height-at-least="0.2777in"/>
      <style:text-properties style:font-name="標楷體" style:font-name-asian="標楷體" style:font-size-complex="12pt"/>
    </style:style>
    <style:style style:name="TableCell451" style:family="table-cell">
      <style:table-cell-properties fo:border="0.0069in solid #000000" style:writing-mode="lr-tb" fo:padding-top="0in" fo:padding-left="0.0194in" fo:padding-bottom="0in" fo:padding-right="0.0194in"/>
    </style:style>
    <style:style style:name="P452" style:parent-style-name="內文" style:family="paragraph">
      <style:paragraph-properties style:line-height-at-least="0.2777in"/>
      <style:text-properties style:font-name="標楷體" style:font-name-asian="標楷體" style:font-size-complex="12pt"/>
    </style:style>
    <style:style style:name="TableRow453" style:family="table-row">
      <style:table-row-properties/>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style:line-height-at-least="0.2777in"/>
      <style:text-properties style:font-name="標楷體" style:font-name-asian="標楷體" style:font-size-complex="12pt"/>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style:line-height-at-least="0.2777in"/>
      <style:text-properties style:font-name="標楷體" style:font-name-asian="標楷體" style:font-size-complex="12pt"/>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style:line-height-at-least="0.2777in"/>
      <style:text-properties style:font-name="標楷體" style:font-name-asian="標楷體" style:font-size-complex="12pt"/>
    </style:style>
    <style:style style:name="TableCell460" style:family="table-cell">
      <style:table-cell-properties fo:border="0.0069in solid #000000" style:writing-mode="lr-tb" fo:padding-top="0in" fo:padding-left="0.0194in" fo:padding-bottom="0in" fo:padding-right="0.0194in"/>
    </style:style>
    <style:style style:name="P461" style:parent-style-name="內文" style:family="paragraph">
      <style:paragraph-properties style:line-height-at-least="0.2777in"/>
      <style:text-properties style:font-name="標楷體" style:font-name-asian="標楷體" style:font-size-complex="12pt"/>
    </style:style>
    <style:style style:name="TableCell462" style:family="table-cell">
      <style:table-cell-properties fo:border="0.0069in solid #000000" style:writing-mode="lr-tb" fo:padding-top="0in" fo:padding-left="0.0194in" fo:padding-bottom="0in" fo:padding-right="0.0194in"/>
    </style:style>
    <style:style style:name="P463" style:parent-style-name="內文" style:family="paragraph">
      <style:paragraph-properties style:line-height-at-least="0.2777in"/>
      <style:text-properties style:font-name="標楷體" style:font-name-asian="標楷體" style:font-size-complex="12pt"/>
    </style:style>
    <style:style style:name="P464" style:parent-style-name="內文" style:family="paragraph">
      <style:paragraph-properties style:line-height-at-least="0.2777in" fo:margin-left="0.3319in" fo:text-indent="-0.0368in">
        <style:tab-stops/>
      </style:paragraph-properties>
      <style:text-properties style:font-name="標楷體" style:font-name-asian="標楷體" style:font-size-complex="12pt"/>
    </style:style>
    <style:style style:name="P465" style:parent-style-name="頁首" style:family="paragraph">
      <style:paragraph-properties style:line-height-at-least="0.2777in" fo:margin-left="0.3333in" fo:text-indent="-0.3333in">
        <style:tab-stops>
          <style:tab-stop style:type="center" style:position="2.5506in"/>
          <style:tab-stop style:type="right" style:position="5.4347in"/>
        </style:tab-stops>
      </style:paragraph-properties>
    </style:style>
    <style:style style:name="T466" style:parent-style-name="預設段落字型" style:family="text">
      <style:text-properties style:font-name="標楷體" style:font-name-asian="標楷體" fo:font-size="12pt" style:font-size-asian="12pt" style:font-size-complex="12pt"/>
    </style:style>
    <style:style style:name="T467" style:parent-style-name="預設段落字型" style:family="text">
      <style:text-properties style:font-name="標楷體" style:font-name-asian="標楷體" fo:font-size="12pt" style:font-size-asian="12pt" style:font-size-complex="12pt"/>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標楷體" style:font-name-asian="標楷體" fo:font-size="12pt" style:font-size-asian="12pt" style:font-size-complex="12pt"/>
    </style:style>
    <style:style style:name="T470" style:parent-style-name="預設段落字型" style:family="text">
      <style:text-properties style:font-name="標楷體" style:font-name-asian="標楷體" fo:color="#000000" style:letter-kerning="false" fo:font-size="12pt" style:font-size-asian="12pt" style:font-size-complex="12pt"/>
    </style:style>
    <style:style style:name="P471" style:parent-style-name="頁首" style:family="paragraph">
      <style:paragraph-properties style:line-height-at-least="0.2777in" fo:margin-left="0.3319in" fo:text-indent="-0.0368in">
        <style:tab-stops>
          <style:tab-stop style:type="center" style:position="2.552in"/>
          <style:tab-stop style:type="right" style:position="5.4361in"/>
        </style:tab-stops>
      </style:paragraph-properties>
      <style:text-properties style:font-name="標楷體" style:font-name-asian="標楷體" fo:color="#000000" style:letter-kerning="false" fo:font-size="12pt" style:font-size-asian="12pt" style:font-size-complex="12pt"/>
    </style:style>
    <style:style style:name="P472" style:parent-style-name="內文" style:family="paragraph">
      <style:text-properties style:font-name="標楷體" style:font-name-asian="標楷體" fo:font-size="14pt" style:font-size-asian="14pt"/>
    </style:style>
    <style:style style:name="P473" style:parent-style-name="內文" style:family="paragraph">
      <style:paragraph-properties style:line-height-at-least="0.2777in"/>
      <style:text-properties style:font-name="標楷體" style:font-name-asian="標楷體" style:font-size-complex="12pt"/>
    </style:style>
    <style:style style:name="TableColumn475" style:family="table-column">
      <style:table-column-properties style:column-width="8.5833in"/>
    </style:style>
    <style:style style:name="Table474" style:family="table">
      <style:table-properties style:width="8.5833in" fo:margin-left="0.3333in" table:align="left"/>
    </style:style>
    <style:style style:name="TableRow476" style:family="table-row">
      <style:table-row-properties/>
    </style:style>
    <style:style style:name="TableCell477" style:family="table-cell">
      <style:table-cell-properties fo:border="0.0208in double #000000" style:border-line-width="0.0069in 0.0069in 0.0069in" style:writing-mode="lr-tb" fo:padding-top="0in" fo:padding-left="0.075in" fo:padding-bottom="0in" fo:padding-right="0.075in"/>
    </style:style>
    <style:style style:name="P478" style:parent-style-name="內文Web" style:family="paragraph">
      <style:paragraph-properties style:vertical-align="baseline" fo:margin-top="0in" fo:margin-bottom="0in" style:line-height-at-least="0.2777in" fo:background-color="#FFFFFF"/>
    </style:style>
    <style:style style:name="T479" style:parent-style-name="預設段落字型" style:family="text">
      <style:text-properties style:font-name="標楷體" style:font-name-asian="標楷體" style:letter-kerning="true"/>
    </style:style>
    <style:style style:name="T480" style:parent-style-name="預設段落字型" style:family="text">
      <style:text-properties style:font-name="標楷體" style:font-name-asian="標楷體" style:font-name-complex="Helvetica" style:letter-kerning="true"/>
    </style:style>
    <style:style style:name="T481" style:parent-style-name="超連結" style:family="text">
      <style:text-properties style:font-name="標楷體" style:font-name-asian="標楷體" style:font-name-complex="Helvetica" style:letter-kerning="true"/>
    </style:style>
    <style:style style:name="T482" style:parent-style-name="預設段落字型" style:family="text">
      <style:text-properties style:font-name="標楷體" style:font-name-asian="標楷體" style:font-name-complex="Helvetica" style:letter-kerning="true"/>
    </style:style>
    <style:style style:name="T483" style:parent-style-name="超連結" style:family="text">
      <style:text-properties style:font-name="標楷體" style:font-name-asian="標楷體" style:font-name-complex="Helvetica" style:letter-kerning="true"/>
    </style:style>
    <style:style style:name="T484" style:parent-style-name="預設段落字型" style:family="text">
      <style:text-properties style:font-name="標楷體" style:font-name-asian="標楷體" style:font-name-complex="Helvetica" style:letter-kerning="true"/>
    </style:style>
    <style:style style:name="T485" style:parent-style-name="超連結" style:family="text">
      <style:text-properties style:font-name="標楷體" style:font-name-asian="標楷體" style:font-name-complex="Helvetica" style:letter-kerning="true"/>
    </style:style>
    <style:style style:name="T486" style:parent-style-name="超連結" style:family="text">
      <style:text-properties style:font-name="標楷體" style:font-name-asian="標楷體" style:font-name-complex="Helvetica" style:letter-kerning="true"/>
    </style:style>
    <style:style style:name="T487" style:parent-style-name="超連結" style:family="text">
      <style:text-properties style:font-name="標楷體" style:font-name-asian="標楷體" style:font-name-complex="Helvetica" style:letter-kerning="true"/>
    </style:style>
    <style:style style:name="T488" style:parent-style-name="預設段落字型" style:family="text">
      <style:text-properties style:font-name="標楷體" style:font-name-asian="標楷體" style:font-name-complex="Helvetica" style:letter-kerning="true"/>
    </style:style>
    <style:style style:name="T489" style:parent-style-name="超連結" style:family="text">
      <style:text-properties style:font-name="標楷體" style:font-name-asian="標楷體" style:font-name-complex="Helvetica" style:letter-kerning="true"/>
    </style:style>
    <style:style style:name="T490" style:parent-style-name="預設段落字型" style:family="text">
      <style:text-properties style:font-name="標楷體" style:font-name-asian="標楷體" style:font-name-complex="Helvetica" style:letter-kerning="true"/>
    </style:style>
    <style:style style:name="T491" style:parent-style-name="超連結" style:family="text">
      <style:text-properties style:font-name="標楷體" style:font-name-asian="標楷體" style:font-name-complex="Helvetica" style:letter-kerning="true"/>
    </style:style>
    <style:style style:name="T492" style:parent-style-name="預設段落字型" style:family="text">
      <style:text-properties style:font-name="標楷體" style:font-name-asian="標楷體" style:font-name-complex="Helvetica" style:letter-kerning="true"/>
    </style:style>
    <style:style style:name="T493" style:parent-style-name="超連結" style:family="text">
      <style:text-properties style:font-name="標楷體" style:font-name-asian="標楷體" style:font-name-complex="Helvetica" style:letter-kerning="true"/>
    </style:style>
    <style:style style:name="T494" style:parent-style-name="預設段落字型" style:family="text">
      <style:text-properties style:font-name="標楷體" style:font-name-asian="標楷體" style:font-name-complex="Helvetica" style:letter-kerning="true"/>
    </style:style>
    <style:style style:name="T495" style:parent-style-name="超連結" style:family="text">
      <style:text-properties style:font-name="標楷體" style:font-name-asian="標楷體" style:font-name-complex="Helvetica" style:letter-kerning="true"/>
    </style:style>
    <style:style style:name="T496" style:parent-style-name="預設段落字型" style:family="text">
      <style:text-properties style:font-name="標楷體" style:font-name-asian="標楷體" style:font-name-complex="Helvetica" style:letter-kerning="true"/>
    </style:style>
    <style:style style:name="T497" style:parent-style-name="超連結" style:family="text">
      <style:text-properties style:font-name="標楷體" style:font-name-asian="標楷體" style:font-name-complex="Helvetica" style:letter-kerning="true"/>
    </style:style>
    <style:style style:name="T498" style:parent-style-name="預設段落字型" style:family="text">
      <style:text-properties style:font-name="標楷體" style:font-name-asian="標楷體" style:font-name-complex="Helvetica" style:letter-kerning="true"/>
    </style:style>
    <style:style style:name="T499" style:parent-style-name="超連結" style:family="text">
      <style:text-properties style:font-name="標楷體" style:font-name-asian="標楷體" style:font-name-complex="Helvetica" style:letter-kerning="true"/>
    </style:style>
    <style:style style:name="T500" style:parent-style-name="超連結" style:family="text">
      <style:text-properties style:font-name="標楷體" style:font-name-asian="標楷體" style:font-name-complex="Helvetica" style:letter-kerning="true"/>
    </style:style>
    <style:style style:name="T501" style:parent-style-name="預設段落字型" style:family="text">
      <style:text-properties style:font-name="標楷體" style:font-name-asian="標楷體" style:font-name-complex="Helvetica" style:letter-kerning="true"/>
    </style:style>
    <style:style style:name="P502" style:parent-style-name="內文" style:family="paragraph">
      <style:paragraph-properties style:line-height-at-least="0.2777in"/>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style>
    <style:style style:name="P506" style:parent-style-name="內文" style:family="paragraph">
      <style:paragraph-properties style:line-height-at-least="0.2777in" fo:margin-left="0.2951in">
        <style:tab-stops/>
      </style:paragraph-properties>
      <style:text-properties style:font-name="標楷體" style:font-name-asian="標楷體"/>
    </style:style>
    <style:style style:name="P507" style:parent-style-name="內文" style:family="paragraph">
      <style:paragraph-properties style:line-height-at-least="0.2777in" fo:margin-left="0.2951in">
        <style:tab-stops/>
      </style:paragraph-properties>
      <style:text-properties style:font-name="標楷體" style:font-name-asian="標楷體"/>
    </style:style>
    <style:style style:name="P508" style:parent-style-name="內文" style:family="paragraph">
      <style:paragraph-properties fo:text-align="justify" style:line-height-at-least="0.2777in"/>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style>
    <style:style style:name="P512" style:parent-style-name="內文" style:family="paragraph">
      <style:paragraph-properties fo:text-align="justify" style:line-height-at-least="0.2777in" fo:margin-left="0.2951in">
        <style:tab-stops/>
      </style:paragraph-properties>
      <style:text-properties style:font-name="標楷體" style:font-name-asian="標楷體"/>
    </style:style>
    <style:style style:name="P513" style:parent-style-name="內文" style:family="paragraph">
      <style:paragraph-properties fo:text-align="justify" style:line-height-at-least="0.2777in" fo:margin-left="0.2951in">
        <style:tab-stops/>
      </style:paragraph-properties>
      <style:text-properties style:font-name="標楷體" style:font-name-asian="標楷體"/>
    </style:style>
    <style:style style:name="P514" style:parent-style-name="內文" style:family="paragraph">
      <style:paragraph-properties fo:text-align="justify" style:line-height-at-least="0.2777in" fo:margin-left="0.2951in">
        <style:tab-stops/>
      </style:paragraph-properties>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font-name-complex="新細明體" style:letter-kerning="false" style:font-size-complex="12pt"/>
    </style:style>
    <style:style style:name="P517" style:parent-style-name="內文" style:family="paragraph">
      <style:paragraph-properties fo:text-align="justify" style:line-height-at-least="0.2777in" fo:margin-left="0.2951in">
        <style:tab-stops/>
      </style:paragraph-properties>
    </style:style>
    <style:style style:name="T518" style:parent-style-name="預設段落字型" style:family="text">
      <style:text-properties style:font-name="標楷體" style:font-name-asian="標楷體" style:font-name-complex="新細明體" style:letter-kerning="false" style:font-size-complex="12pt"/>
    </style:style>
    <style:style style:name="T519" style:parent-style-name="預設段落字型" style:family="text">
      <style:text-properties style:font-name="標楷體" style:font-name-asian="標楷體" style:font-name-complex="Helvetica" style:font-size-complex="12pt"/>
    </style:style>
    <style:style style:name="T520" style:parent-style-name="預設段落字型" style:family="text">
      <style:text-properties style:font-name="標楷體" style:font-name-asian="標楷體" style:font-name-complex="新細明體" style:letter-kerning="false" style:font-size-complex="12pt"/>
    </style:style>
    <style:style style:name="P521" style:parent-style-name="內文" style:family="paragraph">
      <style:paragraph-properties style:line-height-at-least="0.2777in"/>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font-size-complex="12pt"/>
    </style:style>
    <style:style style:name="T524" style:parent-style-name="預設段落字型" style:family="text">
      <style:text-properties style:font-name="標楷體" style:font-name-asian="標楷體"/>
    </style:style>
    <style:style style:name="P525" style:parent-style-name="內文" style:family="paragraph">
      <style:paragraph-properties style:line-height-at-least="0.2777in" fo:margin-left="0.2951in">
        <style:tab-stops/>
      </style:paragraph-properties>
      <style:text-properties style:font-name="標楷體" style:font-name-asian="標楷體"/>
    </style:style>
    <style:style style:name="P526" style:parent-style-name="內文" style:family="paragraph">
      <style:paragraph-properties style:line-height-at-least="0.2777in" fo:margin-left="0.2951in" fo:text-indent="-0.2951in">
        <style:tab-stops/>
      </style:paragraph-properties>
    </style:style>
    <style:style style:name="T527" style:parent-style-name="預設段落字型" style:family="text">
      <style:text-properties style:font-name="標楷體" style:font-name-asian="標楷體"/>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style>
    <style:style style:name="T530" style:parent-style-name="預設段落字型" style:family="text">
      <style:text-properties style:font-name="標楷體" style:font-name-asian="標楷體" fo:color="#000000" style:letter-kerning="false" style:font-size-complex="12pt"/>
    </style:style>
    <style:style style:name="T531" style:parent-style-name="預設段落字型" style:family="text">
      <style:text-properties style:font-name="標楷體" style:font-name-asian="標楷體" fo:color="#000000" style:letter-kerning="false" style:font-size-complex="12pt" style:language-asian="zh" style:country-asian="HK"/>
    </style:style>
    <style:style style:name="T532" style:parent-style-name="預設段落字型" style:family="text">
      <style:text-properties style:font-name="標楷體" style:font-name-asian="標楷體" fo:color="#000000" style:letter-kerning="false" style:font-size-complex="12pt"/>
    </style:style>
    <style:style style:name="P533" style:parent-style-name="內文" style:family="paragraph">
      <style:paragraph-properties style:line-height-at-least="0.2777in" fo:margin-left="0.2951in" fo:text-indent="0.0006in">
        <style:tab-stops/>
      </style:paragraph-properties>
    </style:style>
    <style:style style:name="T534" style:parent-style-name="預設段落字型" style:family="text">
      <style:text-properties style:font-name="標楷體" style:font-name-asian="標楷體" fo:color="#000000" style:letter-kerning="false" style:font-size-complex="12pt"/>
    </style:style>
    <style:style style:name="P535" style:parent-style-name="清單段落" style:list-style-name="LFO3" style:family="paragraph">
      <style:paragraph-properties style:line-height-at-least="0.2777in" fo:margin-left="0.3333in">
        <style:tab-stops/>
      </style:paragraph-properties>
      <style:text-properties style:font-name="標楷體" style:font-name-asian="標楷體"/>
    </style:style>
    <style:style style:name="P536" style:parent-style-name="清單段落" style:family="paragraph">
      <style:paragraph-properties style:line-height-at-least="0.2777in" fo:margin-left="0.3333in">
        <style:tab-stops/>
      </style:paragraph-properties>
      <style:text-properties style:font-name="標楷體" style:font-name-asian="標楷體"/>
    </style:style>
    <style:style style:name="P537" style:parent-style-name="內文" style:family="paragraph">
      <style:paragraph-properties fo:margin-top="0.125in" style:line-height-at-least="0.2777in"/>
      <style:text-properties style:font-name="標楷體" style:font-name-asian="標楷體"/>
    </style:style>
    <style:style style:name="TableColumn539" style:family="table-column">
      <style:table-column-properties style:column-width="8.5833in"/>
    </style:style>
    <style:style style:name="Table538" style:family="table">
      <style:table-properties style:width="8.5833in" fo:margin-left="0.3333in" table:align="left"/>
    </style:style>
    <style:style style:name="TableRow540" style:family="table-row">
      <style:table-row-properties/>
    </style:style>
    <style:style style:name="TableCell541" style:family="table-cell">
      <style:table-cell-properties fo:border="0.0208in double #000000" style:border-line-width="0.0069in 0.0069in 0.0069in" style:writing-mode="lr-tb" fo:padding-top="0in" fo:padding-left="0.075in" fo:padding-bottom="0in" fo:padding-right="0.075in"/>
    </style:style>
    <style:style style:name="P542" style:parent-style-name="內文" style:family="paragraph">
      <style:paragraph-properties style:line-height-at-least="0.2777in" fo:text-indent="0.3548in">
        <style:tab-stops>
          <style:tab-stop style:type="left" style:position="-1.6736in"/>
        </style:tab-stops>
      </style:paragraph-properties>
    </style:style>
    <style:style style:name="T543" style:parent-style-name="預設段落字型" style:family="text">
      <style:text-properties style:font-name="標楷體" style:font-name-asian="標楷體" fo:color="#000000" style:font-size-complex="12pt"/>
    </style:style>
    <style:style style:name="P544" style:parent-style-name="內文" style:family="paragraph">
      <style:paragraph-properties style:line-height-at-least="0.2777in"/>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style>
    <style:style style:name="P548" style:parent-style-name="內文" style:family="paragraph">
      <style:paragraph-properties style:line-height-at-least="0.2777in" fo:text-indent="0.2951in"/>
      <style:text-properties style:font-name="標楷體" style:font-name-asian="標楷體"/>
    </style:style>
    <style:style style:name="P549" style:parent-style-name="內文" style:family="paragraph">
      <style:paragraph-properties style:line-height-at-least="0.2777in" fo:margin-left="0.2951in" fo:text-indent="-0.2951in">
        <style:tab-stops/>
      </style:paragraph-properties>
    </style:style>
    <style:style style:name="T550" style:parent-style-name="預設段落字型" style:family="text">
      <style:text-properties style:font-name="標楷體" style:font-name-asian="標楷體"/>
    </style:style>
    <style:style style:name="T551" style:parent-style-name="預設段落字型" style:family="text">
      <style:text-properties style:font-name="標楷體" style:font-name-asian="標楷體" style:font-size-complex="12pt"/>
    </style:style>
    <style:style style:name="T552" style:parent-style-name="預設段落字型" style:family="text">
      <style:text-properties style:font-name="標楷體" style:font-name-asian="標楷體"/>
    </style:style>
    <style:style style:name="P553"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554"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555" style:parent-style-name="內文" style:family="paragraph">
      <style:paragraph-properties style:line-height-at-least="0.2777in" fo:margin-left="0.2951in" fo:text-indent="-0.2951in">
        <style:tab-stops>
          <style:tab-stop style:type="left" style:position="-1.9687in"/>
        </style:tab-stops>
      </style:paragraph-properties>
    </style:style>
    <style:style style:name="T556" style:parent-style-name="預設段落字型" style:family="text">
      <style:text-properties style:font-name="標楷體" style:font-name-asian="標楷體" fo:color="#000000" style:font-size-complex="12pt"/>
    </style:style>
    <style:style style:name="T557" style:parent-style-name="預設段落字型" style:family="text">
      <style:text-properties style:font-name="標楷體" style:font-name-asian="標楷體" style:font-size-complex="12pt"/>
    </style:style>
    <style:style style:name="T558" style:parent-style-name="預設段落字型" style:family="text">
      <style:text-properties style:font-name="標楷體" style:font-name-asian="標楷體" fo:color="#000000" style:font-size-complex="12pt"/>
    </style:style>
    <style:style style:name="T559" style:parent-style-name="預設段落字型" style:family="text">
      <style:text-properties style:font-name="標楷體" style:font-name-asian="標楷體" fo:font-weight="bold" style:font-weight-asian="bold" fo:font-style="italic" style:font-style-asian="italic" fo:color="#000000"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color="#000000" style:font-size-complex="12pt"/>
    </style:style>
    <style:style style:name="P561" style:parent-style-name="內文" style:family="paragraph">
      <style:paragraph-properties style:line-height-at-least="0.2777in" fo:margin-left="0.2951in" fo:text-indent="0.0006in">
        <style:tab-stops>
          <style:tab-stop style:type="left" style:position="-1.9687in"/>
        </style:tab-stops>
      </style:paragraph-properties>
      <style:text-properties style:font-name="標楷體" style:font-name-asian="標楷體" fo:color="#000000" style:font-size-complex="12pt"/>
    </style:style>
    <style:style style:name="P562" style:parent-style-name="內文" style:family="paragraph">
      <style:paragraph-properties style:line-height-at-least="0.2777in" fo:margin-left="0.2951in" fo:text-indent="0.0006in">
        <style:tab-stops>
          <style:tab-stop style:type="left" style:position="-1.9687in"/>
        </style:tab-stops>
      </style:paragraph-properties>
      <style:text-properties style:font-name="標楷體" style:font-name-asian="標楷體" fo:color="#000000" style:font-size-complex="12pt"/>
    </style:style>
    <style:style style:name="P563" style:parent-style-name="內文" style:family="paragraph">
      <style:paragraph-properties style:line-height-at-least="0.2777in" fo:margin-left="0.3333in">
        <style:tab-stops>
          <style:tab-stop style:type="left" style:position="-2.0069in"/>
        </style:tab-stops>
      </style:paragraph-properties>
    </style:style>
    <style:style style:name="T564" style:parent-style-name="預設段落字型" style:family="text">
      <style:text-properties style:font-name="標楷體" style:font-name-asian="標楷體" fo:color="#000000" style:font-size-complex="12pt"/>
    </style:style>
    <style:style style:name="P565" style:parent-style-name="內文" style:family="paragraph">
      <style:paragraph-properties style:line-height-at-least="0.2777in" fo:margin-left="0.2951in" fo:text-indent="-0.2951in">
        <style:tab-stops/>
      </style:paragraph-properties>
    </style:style>
    <style:style style:name="T566" style:parent-style-name="預設段落字型" style:family="text">
      <style:text-properties style:font-name="標楷體" style:font-name-asian="標楷體" fo:color="#000000" style:font-size-complex="12pt"/>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標楷體" style:font-name-asian="標楷體" fo:color="#000000" style:font-size-complex="12pt"/>
    </style:style>
    <style:style style:name="P569" style:parent-style-name="內文" style:family="paragraph">
      <style:paragraph-properties style:line-height-at-least="0.2777in" fo:margin-left="0.2951in" fo:text-indent="0.0006in">
        <style:tab-stops/>
      </style:paragraph-properties>
      <style:text-properties style:font-name="標楷體" style:font-name-asian="標楷體" fo:color="#000000" style:font-size-complex="12pt"/>
    </style:style>
    <style:style style:name="P570" style:parent-style-name="內文" style:family="paragraph">
      <style:paragraph-properties style:line-height-at-least="0.2777in" fo:margin-left="0.2951in" fo:text-indent="0.0006in">
        <style:tab-stops/>
      </style:paragraph-properties>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font-size-complex="12pt"/>
    </style:style>
    <style:style style:name="P574" style:parent-style-name="內文" style:family="paragraph">
      <style:paragraph-properties style:line-height-at-least="0.2777in" fo:margin-left="0.2951in" fo:text-indent="-0.2951in">
        <style:tab-stops>
          <style:tab-stop style:type="left" style:position="-1.9687in"/>
        </style:tab-stops>
      </style:paragraph-properties>
    </style:style>
    <style:style style:name="T575" style:parent-style-name="預設段落字型" style:family="text">
      <style:text-properties style:font-name="標楷體" style:font-name-asian="標楷體"/>
    </style:style>
    <style:style style:name="T576" style:parent-style-name="預設段落字型" style:family="text">
      <style:text-properties style:font-name="標楷體" style:font-name-asian="標楷體" style:font-size-complex="12pt"/>
    </style:style>
    <style:style style:name="T577" style:parent-style-name="預設段落字型" style:family="text">
      <style:text-properties style:font-name="標楷體" style:font-name-asian="標楷體"/>
    </style:style>
    <style:style style:name="T578" style:parent-style-name="預設段落字型" style:family="text">
      <style:text-properties style:font-name="標楷體" style:font-name-asian="標楷體" fo:font-weight="bold" style:font-weight-asian="bold" fo:font-style="italic" style:font-style-asian="italic" style:text-underline-type="single" style:text-underline-style="solid" style:text-underline-width="auto" style:text-underline-mode="continuous"/>
    </style:style>
    <style:style style:name="T579" style:parent-style-name="預設段落字型" style:family="text">
      <style:text-properties style:font-name="標楷體" style:font-name-asian="標楷體"/>
    </style:style>
    <style:style style:name="P580" style:parent-style-name="內文" style:family="paragraph">
      <style:paragraph-properties style:line-height-at-least="0.2777in" fo:margin-left="0.2951in" fo:text-indent="0.0006in">
        <style:tab-stops>
          <style:tab-stop style:type="left" style:position="-1.9687in"/>
        </style:tab-stops>
      </style:paragraph-properties>
    </style:style>
    <style:style style:name="T581" style:parent-style-name="預設段落字型" style:family="text">
      <style:text-properties style:font-name="標楷體" style:font-name-asian="標楷體"/>
    </style:style>
    <style:style style:name="TableColumn583" style:family="table-column">
      <style:table-column-properties style:column-width="0.7986in" style:use-optimal-column-width="false"/>
    </style:style>
    <style:style style:name="TableColumn584" style:family="table-column">
      <style:table-column-properties style:column-width="2.3472in" style:use-optimal-column-width="false"/>
    </style:style>
    <style:style style:name="Table582" style:family="table">
      <style:table-properties style:width="3.1458in" fo:margin-left="0in" table:align="center"/>
    </style:style>
    <style:style style:name="TableRow585" style:family="table-row">
      <style:table-row-properties style:use-optimal-row-height="false"/>
    </style:style>
    <style:style style:name="TableCell586" style:family="table-cell">
      <style:table-cell-properties fo:border="0.0069in solid #000000" fo:background-color="#E6E6E6" style:writing-mode="lr-tb" style:vertical-align="middle" fo:padding-top="0in" fo:padding-left="0.0194in" fo:padding-bottom="0in" fo:padding-right="0.0194in"/>
    </style:style>
    <style:style style:name="P587" style:parent-style-name="內文" style:family="paragraph">
      <style:paragraph-properties style:snap-to-layout-grid="false" fo:text-align="center" style:line-height-at-least="0.2777in"/>
    </style:style>
    <style:style style:name="T588" style:parent-style-name="預設段落字型" style:family="text">
      <style:text-properties style:font-name="標楷體" style:font-name-asian="標楷體"/>
    </style:style>
    <style:style style:name="TableCell589" style:family="table-cell">
      <style:table-cell-properties fo:border="0.0069in solid #000000" fo:background-color="#E6E6E6"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line-height-at-least="0.2777in"/>
    </style:style>
    <style:style style:name="T591" style:parent-style-name="預設段落字型" style:family="text">
      <style:text-properties style:font-name="標楷體" style:font-name-asian="標楷體"/>
    </style:style>
    <style:style style:name="TableRow592" style:family="table-row">
      <style:table-row-properties style:use-optimal-row-height="false"/>
    </style:style>
    <style:style style:name="TableCell593" style:family="table-cell">
      <style:table-cell-properties fo:border="0.0069in solid #000000" style:writing-mode="lr-tb" style:vertical-align="middle" fo:padding-top="0in" fo:padding-left="0.0194in" fo:padding-bottom="0in" fo:padding-right="0.0194in"/>
    </style:style>
    <style:style style:name="P594" style:parent-style-name="內文" style:family="paragraph">
      <style:paragraph-properties style:snap-to-layout-grid="false" fo:text-align="center" style:line-height-at-least="0.2777in"/>
    </style:style>
    <style:style style:name="T595" style:parent-style-name="預設段落字型" style:family="text">
      <style:text-properties style:font-name="標楷體" style:font-name-asian="標楷體"/>
    </style:style>
    <style:style style:name="TableCell596" style:family="table-cell">
      <style:table-cell-properties fo:border="0.0069in solid #000000" style:writing-mode="lr-tb" style:vertical-align="middle" fo:padding-top="0in" fo:padding-left="0.0194in" fo:padding-bottom="0in" fo:padding-right="0.0194in"/>
    </style:style>
    <style:style style:name="P597" style:parent-style-name="內文" style:family="paragraph">
      <style:paragraph-properties style:snap-to-layout-grid="false" fo:text-align="center" style:line-height-at-least="0.2777in"/>
    </style:style>
    <style:style style:name="T598" style:parent-style-name="預設段落字型" style:family="text">
      <style:text-properties style:font-name="標楷體" style:font-name-asian="標楷體"/>
    </style:style>
    <style:style style:name="TableRow599" style:family="table-row">
      <style:table-row-properties style:use-optimal-row-height="false"/>
    </style:style>
    <style:style style:name="TableCell600" style:family="table-cell">
      <style:table-cell-properties fo:border="0.0069in solid #000000" style:writing-mode="lr-tb" style:vertical-align="middle" fo:padding-top="0in" fo:padding-left="0.0194in" fo:padding-bottom="0in" fo:padding-right="0.0194in"/>
    </style:style>
    <style:style style:name="P601" style:parent-style-name="內文" style:family="paragraph">
      <style:paragraph-properties style:snap-to-layout-grid="false" fo:text-align="center" style:line-height-at-least="0.2777in"/>
      <style:text-properties style:font-name="標楷體" style:font-name-asian="標楷體" style:font-size-complex="12pt"/>
    </style:style>
    <style:style style:name="TableCell602" style:family="table-cell">
      <style:table-cell-properties fo:border="0.0069in solid #000000" style:writing-mode="lr-tb" style:vertical-align="middle" fo:padding-top="0in" fo:padding-left="0.0194in" fo:padding-bottom="0in" fo:padding-right="0.0194in"/>
    </style:style>
    <style:style style:name="P603" style:parent-style-name="內文" style:family="paragraph">
      <style:paragraph-properties style:snap-to-layout-grid="false" fo:text-align="center" style:line-height-at-least="0.2777in"/>
    </style:style>
    <style:style style:name="T604" style:parent-style-name="預設段落字型" style:family="text">
      <style:text-properties style:font-name="標楷體" style:font-name-asian="標楷體"/>
    </style:style>
    <style:style style:name="TableRow605" style:family="table-row">
      <style:table-row-properties style:use-optimal-row-height="false"/>
    </style:style>
    <style:style style:name="TableCell606" style:family="table-cell">
      <style:table-cell-properties fo:border="0.0069in solid #000000" style:writing-mode="lr-tb" style:vertical-align="middle" fo:padding-top="0in" fo:padding-left="0.0194in" fo:padding-bottom="0in" fo:padding-right="0.0194in"/>
    </style:style>
    <style:style style:name="P607" style:parent-style-name="內文" style:family="paragraph">
      <style:paragraph-properties style:snap-to-layout-grid="false" fo:text-align="center" style:line-height-at-least="0.2777in"/>
    </style:style>
    <style:style style:name="T608" style:parent-style-name="預設段落字型" style:family="text">
      <style:text-properties style:font-name="標楷體" style:font-name-asian="標楷體"/>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style:snap-to-layout-grid="false" fo:text-align="center" style:line-height-at-least="0.2777in"/>
    </style:style>
    <style:style style:name="T611" style:parent-style-name="預設段落字型" style:family="text">
      <style:text-properties style:font-name="標楷體" style:font-name-asian="標楷體"/>
    </style:style>
    <style:style style:name="TableRow612" style:family="table-row">
      <style:table-row-properties style:use-optimal-row-height="false"/>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style:line-height-at-least="0.2777in"/>
    </style:style>
    <style:style style:name="T615" style:parent-style-name="預設段落字型" style:family="text">
      <style:text-properties style:font-name="標楷體" style:font-name-asian="標楷體"/>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style:snap-to-layout-grid="false" fo:text-align="center" style:line-height-at-least="0.2777in"/>
    </style:style>
    <style:style style:name="T618" style:parent-style-name="預設段落字型" style:family="text">
      <style:text-properties style:font-name="標楷體" style:font-name-asian="標楷體"/>
    </style:style>
    <style:style style:name="P619" style:parent-style-name="內文" style:family="paragraph">
      <style:paragraph-properties style:line-height-at-least="0.2777in" fo:margin-left="0.2951in" fo:text-indent="-0.2951in">
        <style:tab-stops>
          <style:tab-stop style:type="left" style:position="-1.9687in"/>
        </style:tab-stops>
      </style:paragraph-properties>
    </style:style>
    <style:style style:name="T620" style:parent-style-name="預設段落字型" style:family="text">
      <style:text-properties style:font-name="標楷體" style:font-name-asian="標楷體" fo:color="#000000" style:font-size-complex="12pt"/>
    </style:style>
    <style:style style:name="T621" style:parent-style-name="預設段落字型" style:family="text">
      <style:text-properties style:font-name="標楷體" style:font-name-asian="標楷體" style:font-size-complex="12pt"/>
    </style:style>
    <style:style style:name="T622" style:parent-style-name="預設段落字型" style:family="text">
      <style:text-properties style:font-name="標楷體" style:font-name-asian="標楷體" fo:color="#000000" style:font-size-complex="12pt"/>
    </style:style>
    <style:style style:name="P623" style:parent-style-name="內文" style:family="paragraph">
      <style:paragraph-properties style:line-height-at-least="0.2777in" fo:margin-left="0.2951in" fo:text-indent="0.0006in">
        <style:tab-stops>
          <style:tab-stop style:type="left" style:position="-1.9687in"/>
        </style:tab-stops>
      </style:paragraph-properties>
      <style:text-properties style:font-name="標楷體" style:font-name-asian="標楷體" fo:color="#000000" style:font-size-complex="12pt"/>
    </style:style>
    <style:style style:name="P624" style:parent-style-name="內文" style:family="paragraph">
      <style:paragraph-properties style:line-height-at-least="0.2777in" fo:margin-left="0.2951in" fo:text-indent="0.0006in">
        <style:tab-stops>
          <style:tab-stop style:type="left" style:position="-1.9687in"/>
        </style:tab-stops>
      </style:paragraph-properties>
      <style:text-properties style:font-name="標楷體" style:font-name-asian="標楷體" fo:color="#000000" style:font-size-complex="12pt"/>
    </style:style>
    <style:style style:name="P625" style:parent-style-name="內文" style:family="paragraph">
      <style:paragraph-properties style:line-height-at-least="0.2777in" fo:margin-left="0.2951in" fo:text-indent="-0.2951in">
        <style:tab-stops/>
      </style:paragraph-properties>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font-size-complex="12pt"/>
    </style:style>
    <style:style style:name="T628" style:parent-style-name="預設段落字型" style:family="text">
      <style:text-properties style:font-name="標楷體" style:font-name-asian="標楷體"/>
    </style:style>
    <style:style style:name="P629"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630" style:parent-style-name="內文" style:family="paragraph">
      <style:paragraph-properties style:line-height-at-least="0.2777in" fo:margin-left="0.2951in" fo:text-indent="0.0006in">
        <style:tab-stops/>
      </style:paragraph-properties>
      <style:text-properties style:font-name="標楷體" style:font-name-asian="標楷體"/>
    </style:style>
    <style:style style:name="P631" style:parent-style-name="內文" style:family="paragraph">
      <style:paragraph-properties style:line-height-at-least="0.2777in" fo:margin-left="0.2951in" fo:text-indent="-0.2951in">
        <style:tab-stops>
          <style:tab-stop style:type="left" style:position="-1.9687in"/>
        </style:tab-stops>
      </style:paragraph-properties>
    </style:style>
    <style:style style:name="T632" style:parent-style-name="預設段落字型" style:family="text">
      <style:text-properties style:font-name="標楷體" style:font-name-asian="標楷體" style:font-size-complex="12pt"/>
    </style:style>
    <style:style style:name="T633" style:parent-style-name="預設段落字型" style:family="text">
      <style:text-properties style:font-name="標楷體" style:font-name-asian="標楷體" style:font-name-complex="Helvetica" style:font-size-complex="12pt"/>
    </style:style>
    <style:style style:name="T634" style:parent-style-name="預設段落字型" style:family="text">
      <style:text-properties style:font-name="標楷體" style:font-name-asian="標楷體" style:font-name-complex="Times New Roman" style:font-size-complex="12pt"/>
    </style:style>
    <style:style style:name="T635" style:parent-style-name="預設段落字型" style:family="text">
      <style:text-properties style:font-name="標楷體" style:font-name-asian="標楷體"/>
    </style:style>
    <style:style style:name="P636" style:parent-style-name="內文" style:family="paragraph">
      <style:paragraph-properties style:line-height-at-least="0.2777in"/>
    </style:style>
    <style:style style:name="T637" style:parent-style-name="預設段落字型" style:family="text">
      <style:text-properties style:font-name="標楷體" style:font-name-asian="標楷體" style:font-size-complex="12pt"/>
    </style:style>
    <style:style style:name="T638" style:parent-style-name="預設段落字型" style:family="text">
      <style:text-properties style:font-name="標楷體" style:font-name-asian="標楷體"/>
    </style:style>
    <style:style style:name="P639" style:parent-style-name="內文" style:family="paragraph">
      <style:paragraph-properties style:line-height-at-least="0.2777in" fo:text-indent="0.2951in"/>
      <style:text-properties style:font-name="標楷體" style:font-name-asian="標楷體"/>
    </style:style>
    <style:style style:name="TableColumn641" style:family="table-column">
      <style:table-column-properties style:column-width="8.5833in"/>
    </style:style>
    <style:style style:name="Table640" style:family="table">
      <style:table-properties style:width="8.5833in" fo:margin-left="0.3333in" table:align="left"/>
    </style:style>
    <style:style style:name="TableRow642" style:family="table-row">
      <style:table-row-properties/>
    </style:style>
    <style:style style:name="TableCell643" style:family="table-cell">
      <style:table-cell-properties fo:border="0.0208in double #000000" style:border-line-width="0.0069in 0.0069in 0.0069in" style:writing-mode="lr-tb" fo:padding-top="0in" fo:padding-left="0.075in" fo:padding-bottom="0in" fo:padding-right="0.075in"/>
    </style:style>
    <style:style style:name="P644" style:parent-style-name="清單段落" style:family="paragraph">
      <style:paragraph-properties style:line-height-at-least="0.2777in" fo:margin-left="0in">
        <style:tab-stops/>
      </style:paragraph-properties>
      <style:text-properties style:font-name="標楷體" style:font-name-asian="標楷體" fo:font-weight="bold" style:font-weight-asian="bold" fo:font-style="italic" style:font-style-asian="italic"/>
    </style:style>
    <style:style style:name="P645" style:parent-style-name="清單段落" style:family="paragraph">
      <style:paragraph-properties style:line-height-at-least="0.2777in" fo:margin-left="0in">
        <style:tab-stops/>
      </style:paragraph-properties>
      <style:text-properties style:font-name="標楷體" style:font-name-asian="標楷體"/>
    </style:style>
    <style:style style:name="P646" style:parent-style-name="內文" style:family="paragraph">
      <style:paragraph-properties style:line-height-at-least="0.2777in">
        <style:tab-stops>
          <style:tab-stop style:type="left" style:position="-1.6736in"/>
        </style:tab-stops>
      </style:paragraph-properties>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fo:color="#000000" style:font-size-complex="12pt"/>
    </style:style>
    <style:style style:name="P649" style:parent-style-name="內文" style:family="paragraph">
      <style:paragraph-properties style:line-height-at-least="0.2777in" fo:text-indent="0.2951in">
        <style:tab-stops>
          <style:tab-stop style:type="left" style:position="-1.6736in"/>
        </style:tab-stops>
      </style:paragraph-properties>
      <style:text-properties style:font-name="標楷體" style:font-name-asian="標楷體" fo:color="#000000" style:font-size-complex="12pt"/>
    </style:style>
    <style:style style:name="TableColumn651" style:family="table-column">
      <style:table-column-properties style:column-width="2.85in"/>
    </style:style>
    <style:style style:name="TableColumn652" style:family="table-column">
      <style:table-column-properties style:column-width="2.8597in"/>
    </style:style>
    <style:style style:name="TableColumn653" style:family="table-column">
      <style:table-column-properties style:column-width="2.8736in"/>
    </style:style>
    <style:style style:name="Table650" style:family="table">
      <style:table-properties style:width="8.5833in" fo:margin-left="0.3333in" table:align="left"/>
    </style:style>
    <style:style style:name="TableRow654" style:family="table-row">
      <style:table-row-properties/>
    </style:style>
    <style:style style:name="TableCell65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56" style:parent-style-name="內文" style:family="paragraph">
      <style:paragraph-properties fo:text-align="center"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5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75in" fo:padding-bottom="0in" fo:padding-right="0.075in"/>
    </style:style>
    <style:style style:name="P658" style:parent-style-name="內文" style:family="paragraph">
      <style:paragraph-properties fo:text-align="center"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5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60" style:parent-style-name="內文" style:family="paragraph">
      <style:paragraph-properties fo:text-align="center" style:line-height-at-least="0.2777in">
        <style:tab-stops>
          <style:tab-stop style:type="left" style:position="-1.6736in"/>
        </style:tab-stops>
      </style:paragraph-properties>
      <style:text-properties style:font-name="標楷體" style:font-name-asian="標楷體" fo:color="#000000" style:font-size-complex="12pt"/>
    </style:style>
    <style:style style:name="TableRow661" style:family="table-row">
      <style:table-row-properties/>
    </style:style>
    <style:style style:name="TableCell662"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63"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66"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67"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Row668" style:family="table-row">
      <style:table-row-properties/>
    </style:style>
    <style:style style:name="TableCell669"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70"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73"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74"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Row675" style:family="table-row">
      <style:table-row-properties/>
    </style:style>
    <style:style style:name="TableCell676" style:family="table-cell">
      <style:table-cell-properties fo:border-top="0.0069in solid #000000" fo:border-left="0.0208in double #000000" style:border-line-width-left="0.0069in 0.0069in 0.0069in" fo:border-bottom="0.0069in solid #000000" fo:border-right="0.0069in solid #000000" style:writing-mode="lr-tb" fo:padding-top="0in" fo:padding-left="0.075in" fo:padding-bottom="0in" fo:padding-right="0.075in"/>
    </style:style>
    <style:style style:name="P677"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78" style:family="table-cell">
      <style:table-cell-properties fo:border="0.0069in solid #000000" style:writing-mode="lr-tb" fo:padding-top="0in" fo:padding-left="0.075in" fo:padding-bottom="0in" fo:padding-right="0.075in"/>
    </style:style>
    <style:style style:name="P679"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80"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681"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Row682" style:family="table-row">
      <style:table-row-properties/>
    </style:style>
    <style:style style:name="TableCell683"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fo:padding-top="0in" fo:padding-left="0.075in" fo:padding-bottom="0in" fo:padding-right="0.075in"/>
    </style:style>
    <style:style style:name="P684"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85"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75in" fo:padding-bottom="0in" fo:padding-right="0.075in"/>
    </style:style>
    <style:style style:name="P686"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TableCell68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688" style:parent-style-name="內文" style:family="paragraph">
      <style:paragraph-properties style:line-height-at-least="0.2777in">
        <style:tab-stops>
          <style:tab-stop style:type="left" style:position="-1.6736in"/>
        </style:tab-stops>
      </style:paragraph-properties>
      <style:text-properties style:font-name="標楷體" style:font-name-asian="標楷體" fo:color="#000000" style:font-size-complex="12pt"/>
    </style:style>
    <style:style style:name="P689" style:parent-style-name="內文" style:family="paragraph">
      <style:paragraph-properties style:line-height-at-least="0.2777in"/>
      <style:text-properties style:font-name="標楷體" style:font-name-asian="標楷體" style:font-size-complex="12pt"/>
    </style:style>
    <style:style style:name="P690" style:parent-style-name="內文" style:family="paragraph">
      <style:paragraph-properties style:line-height-at-least="0.2777in" fo:text-indent="0.2951in"/>
      <style:text-properties style:font-name="標楷體" style:font-name-asian="標楷體" style:font-size-complex="12pt"/>
    </style:style>
    <style:style style:name="TableColumn692" style:family="table-column">
      <style:table-column-properties style:column-width="8.5833in"/>
    </style:style>
    <style:style style:name="Table691" style:family="table">
      <style:table-properties style:width="8.5833in" fo:margin-left="0.3333in" table:align="left"/>
    </style:style>
    <style:style style:name="TableRow693" style:family="table-row">
      <style:table-row-properties/>
    </style:style>
    <style:style style:name="TableCell694" style:family="table-cell">
      <style:table-cell-properties fo:border="0.0208in double #000000" style:border-line-width="0.0069in 0.0069in 0.0069in" style:writing-mode="lr-tb" fo:padding-top="0in" fo:padding-left="0.075in" fo:padding-bottom="0in" fo:padding-right="0.075in"/>
    </style:style>
    <style:style style:name="P695" style:parent-style-name="清單段落" style:family="paragraph">
      <style:paragraph-properties style:line-height-at-least="0.2777in" fo:margin-left="0in">
        <style:tab-stops/>
      </style:paragraph-properties>
      <style:text-properties style:font-name="標楷體" style:font-name-asian="標楷體" style:font-size-complex="12pt"/>
    </style:style>
    <style:style style:name="P696" style:parent-style-name="內文" style:family="paragraph">
      <style:text-properties style:font-name="Times New Roman" style:font-name-asian="標楷體" style:font-name-complex="Times New Roman" fo:letter-spacing="0.0694in"/>
    </style:style>
    <style:style style:name="P697" style:parent-style-name="內文" style:family="paragraph">
      <style:paragraph-properties fo:text-align="center"/>
      <style:text-properties style:font-name="標楷體" style:font-name-asian="標楷體" style:font-name-complex="Times New Roman" fo:letter-spacing="0.0694in" fo:font-size="16pt" style:font-size-asian="16pt"/>
    </style:style>
    <style:style style:name="P698" style:parent-style-name="內文" style:family="paragraph">
      <style:paragraph-properties fo:widows="2" fo:orphans="2" fo:break-before="page"/>
      <style:text-properties style:font-name="標楷體" style:font-name-asian="標楷體" style:font-name-complex="Times New Roman" fo:letter-spacing="0.0694in" fo:font-size="16pt" style:font-size-asian="16pt"/>
    </style:style>
    <style:style style:name="T699" style:parent-style-name="預設段落字型" style:family="text">
      <style:text-properties style:font-name="標楷體" style:font-name-asian="標楷體" fo:font-size="14pt" style:font-size-asian="14pt"/>
    </style:style>
    <style:style style:name="T700" style:parent-style-name="預設段落字型" style:family="text">
      <style:text-properties style:font-name="標楷體" style:font-name-asian="標楷體" style:letter-kerning="false" fo:font-size="14pt" style:font-size-asian="14pt"/>
    </style:style>
    <style:style style:name="T701" style:parent-style-name="預設段落字型" style:family="text">
      <style:text-properties style:font-name="標楷體" style:font-name-asian="標楷體" fo:font-size="14pt" style:font-size-asian="14pt"/>
    </style:style>
    <style:style style:name="P702" style:parent-style-name="內文" style:family="paragraph">
      <style:text-properties style:font-name="Times New Roman" style:font-name-asian="標楷體" style:font-name-complex="Times New Roman" fo:letter-spacing="0.0694in" fo:font-size="16pt" style:font-size-asian="16pt"/>
    </style:style>
    <style:style style:name="P703" style:parent-style-name="內文" style:family="paragraph">
      <style:text-properties style:font-name="Times New Roman" style:font-name-asian="標楷體" style:font-name-complex="Times New Roman" fo:letter-spacing="0.0694in" fo:font-size="16pt" style:font-size-asian="16pt"/>
    </style:style>
    <style:style style:name="P704" style:parent-style-name="內文" style:family="paragraph">
      <style:text-properties style:font-name="Times New Roman" style:font-name-asian="標楷體" style:font-name-complex="Times New Roman" fo:letter-spacing="0.0694in" fo:font-size="16pt" style:font-size-asian="16pt"/>
    </style:style>
    <style:style style:name="P705" style:parent-style-name="內文" style:family="paragraph">
      <style:text-properties style:font-name="Times New Roman" style:font-name-asian="標楷體" style:font-name-complex="Times New Roman" fo:letter-spacing="0.0694in" fo:font-size="16pt" style:font-size-asian="16pt"/>
    </style:style>
    <style:style style:name="P706" style:parent-style-name="內文" style:family="paragraph">
      <style:text-properties style:font-name="Times New Roman" style:font-name-asian="標楷體" style:font-name-complex="Times New Roman" fo:letter-spacing="0.0694in" fo:font-size="16pt" style:font-size-asian="16pt"/>
    </style:style>
    <style:style style:name="P707" style:parent-style-name="內文" style:family="paragraph">
      <style:text-properties style:font-name="Times New Roman" style:font-name-asian="標楷體" style:font-name-complex="Times New Roman" fo:letter-spacing="0.0694in" fo:font-size="16pt" style:font-size-asian="16pt"/>
    </style:style>
    <style:style style:family="graphic" style:name="a6">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style:style style:family="graphic" style:name="a0">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7"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10">新北市立溪崑國民中學106學年度第一學期第</text:span><text:span text:style-name="T11">三</text:span><text:span text:style-name="T12">次定期評量</text:span><text:span text:style-name="T13"><text:s/>社會科</text:span><text:span text:style-name="T14"><text:s/></text:span><text:span text:style-name="T15">試</text:span><text:span text:style-name="T16">題卷</text:span></text:p>
      <text:p text:style-name="P17"><text:span text:style-name="T18"><draw:connector draw:type="line" svg:x1="0.05486in" svg:y1="0.41944in" svg:x2="8.92986in" svg:y2="0.41944in" draw:z-index="251659264" draw:id="id0" draw:style-name="a0" draw:name="直線接點 1" text:anchor-type="paragraph"><svg:title/><svg:desc/></draw:connector></text:span><text:span text:style-name="T19">八</text:span><text:span text:style-name="T20">年級</text:span><text:span text:style-name="T21">　　　</text:span><text:span text:style-name="T22">班 座號</text:span><text:span text:style-name="T23">　　　</text:span><text:span text:style-name="T24"><text:s/>姓名</text:span><text:span text:style-name="T25">　　　　　　　　</text:span><text:span text:style-name="T26"><text:s/></text:span></text:p>
      <text:p text:style-name="P27">【地理】</text:p>
      <text:list text:style-name="LFO7" text:continue-numbering="true">
        <text:list-item>
          <text:p text:style-name="P28"><draw:frame draw:z-index="251663360" draw:style-name="a1" draw:name="圖片 15" text:anchor-type="paragraph" svg:x="7.375in" svg:y="0.01597in" svg:width="1.59028in" svg:height="1.28472in" style:rel-width="scale" style:rel-height="scale"><draw:image xlink:href="media/image1.png" xlink:type="simple" xlink:show="embed" xlink:actuate="onLoad"/><svg:title/><svg:desc>104-1-5-2</svg:desc></draw:frame><text:span text:style-name="T29">中國若欲藉地利之便，和中亞地區國家進行邊境貿易，貿易機構設立在下列何處最適合？ <text:s text:c="2"/>　</text:span><text:bookmark-start text:name="OP1_A311CBCD5F424BABB21DBB9D45B3FB8B"/><text:span text:style-name="T30">(Ａ)</text:span><text:bookmark-start text:name="OPTG1_A311CBCD5F424BABB21DBB9D45B3FB8B"/><text:span text:style-name="T31">東部經濟帶　</text:span><text:bookmark-start text:name="OP2_A311CBCD5F424BABB21DBB9D45B3FB8B"/><text:bookmark-end text:name="OP1_A311CBCD5F424BABB21DBB9D45B3FB8B"/><text:bookmark-end text:name="OPTG1_A311CBCD5F424BABB21DBB9D45B3FB8B"/><text:span text:style-name="T32">(Ｂ)</text:span><text:bookmark-start text:name="OPTG2_A311CBCD5F424BABB21DBB9D45B3FB8B"/><text:span text:style-name="T33">中部經濟帶　</text:span><text:bookmark-start text:name="OP3_A311CBCD5F424BABB21DBB9D45B3FB8B"/><text:bookmark-end text:name="OP2_A311CBCD5F424BABB21DBB9D45B3FB8B"/><text:bookmark-end text:name="OPTG2_A311CBCD5F424BABB21DBB9D45B3FB8B"/><text:span text:style-name="T34">(Ｃ)</text:span><text:bookmark-start text:name="OPTG3_A311CBCD5F424BABB21DBB9D45B3FB8B"/><text:span text:style-name="T35">西部經濟帶</text:span><text:bookmark-end text:name="OP3_A311CBCD5F424BABB21DBB9D45B3FB8B"/><text:bookmark-end text:name="OPTG3_A311CBCD5F424BABB21DBB9D45B3FB8B"/><text:span text:style-name="T36"><text:s text:c="2"/>(Ｄ)南部經濟帶</text:span></text:p>
        </text:list-item>
        <text:list-item>
          <text:p text:style-name="P37"><text:span text:style-name="T38">中國曾經歷過禽流感病毒甚至傳人造成死亡。請問：依據中國各地畜牧類型的特徵來判斷，疫情最嚴重的會是右圖中的哪個地區？</text:span><text:bookmark-start text:name="OP1_0FA9AA87982C4E51BC8711B1EFD428D2"/><text:span text:style-name="T39"><text:s text:c="2"/>(Ａ)</text:span><text:bookmark-start text:name="OPTG1_0FA9AA87982C4E51BC8711B1EFD428D2"/><text:span text:style-name="T40">甲　</text:span><text:bookmark-start text:name="OP2_0FA9AA87982C4E51BC8711B1EFD428D2"/><text:bookmark-end text:name="OP1_0FA9AA87982C4E51BC8711B1EFD428D2"/><text:bookmark-end text:name="OPTG1_0FA9AA87982C4E51BC8711B1EFD428D2"/><text:span text:style-name="T41">(Ｂ)</text:span><text:bookmark-start text:name="OPTG2_0FA9AA87982C4E51BC8711B1EFD428D2"/><text:span text:style-name="T42">乙　</text:span><text:bookmark-start text:name="OP3_0FA9AA87982C4E51BC8711B1EFD428D2"/><text:bookmark-end text:name="OP2_0FA9AA87982C4E51BC8711B1EFD428D2"/><text:bookmark-end text:name="OPTG2_0FA9AA87982C4E51BC8711B1EFD428D2"/><text:span text:style-name="T43">(Ｃ)</text:span><text:bookmark-start text:name="OPTG3_0FA9AA87982C4E51BC8711B1EFD428D2"/><text:span text:style-name="T44">丙　</text:span><text:bookmark-start text:name="OP4_0FA9AA87982C4E51BC8711B1EFD428D2"/><text:bookmark-end text:name="OP3_0FA9AA87982C4E51BC8711B1EFD428D2"/><text:bookmark-end text:name="OPTG3_0FA9AA87982C4E51BC8711B1EFD428D2"/><text:span text:style-name="T45">(Ｄ)</text:span><text:bookmark-start text:name="OPTG4_0FA9AA87982C4E51BC8711B1EFD428D2"/><text:span text:style-name="T46">丁</text:span><text:bookmark-end text:name="OP4_0FA9AA87982C4E51BC8711B1EFD428D2"/><text:bookmark-end text:name="OPTG4_0FA9AA87982C4E51BC8711B1EFD428D2"/><text:span text:style-name="T47">。</text:span></text:p>
        </text:list-item>
        <text:list-item>
          <text:p text:style-name="P48"><draw:frame draw:z-index="251664384" draw:style-name="a2" draw:name="圖片 14" text:anchor-type="paragraph" svg:x="7.5in" svg:y="0.42153in" svg:width="1.45833in" svg:height="1.75in" style:rel-width="scale" style:rel-height="scale"><draw:image xlink:href="media/image2.png" xlink:type="simple" xlink:show="embed" xlink:actuate="onLoad"/><svg:title/><svg:desc>106-5-5</svg:desc></draw:frame><text:span text:style-name="T49">近年來前往中國投資設廠的臺商逐漸轉向以投資哪一種性質的產業為主？　</text:span><text:bookmark-start text:name="OP1_0B8E5894DE9D48678CBC867BB4670595"/></text:p>
        </text:list-item>
      </text:list>
      <text:p text:style-name="P50"><text:span text:style-name="T51">(Ａ)</text:span><text:bookmark-start text:name="OPTG1_0B8E5894DE9D48678CBC867BB4670595"/><text:span text:style-name="T52">加工出口業　</text:span><text:bookmark-start text:name="OP2_0B8E5894DE9D48678CBC867BB4670595"/><text:bookmark-end text:name="OP1_0B8E5894DE9D48678CBC867BB4670595"/><text:bookmark-end text:name="OPTG1_0B8E5894DE9D48678CBC867BB4670595"/><text:span text:style-name="T53">(Ｂ)</text:span><text:bookmark-start text:name="OPTG2_0B8E5894DE9D48678CBC867BB4670595"/><text:span text:style-name="T54">重工業　</text:span><text:bookmark-start text:name="OP3_0B8E5894DE9D48678CBC867BB4670595"/><text:bookmark-end text:name="OP2_0B8E5894DE9D48678CBC867BB4670595"/><text:bookmark-end text:name="OPTG2_0B8E5894DE9D48678CBC867BB4670595"/><text:span text:style-name="T55">(Ｃ)</text:span><text:bookmark-start text:name="OPTG3_0B8E5894DE9D48678CBC867BB4670595"/><text:span text:style-name="T56">高科技工業　</text:span><text:bookmark-start text:name="OP4_0B8E5894DE9D48678CBC867BB4670595"/><text:bookmark-end text:name="OP3_0B8E5894DE9D48678CBC867BB4670595"/><text:bookmark-end text:name="OPTG3_0B8E5894DE9D48678CBC867BB4670595"/><text:span text:style-name="T57">(Ｄ)</text:span><text:bookmark-start text:name="OPTG4_0B8E5894DE9D48678CBC867BB4670595"/><text:span text:style-name="T58">輕工業</text:span><text:bookmark-end text:name="OP4_0B8E5894DE9D48678CBC867BB4670595"/><text:bookmark-end text:name="OPTG4_0B8E5894DE9D48678CBC867BB4670595"/><text:span text:style-name="T59">。</text:span></text:p>
      <text:list text:style-name="LFO7" text:continue-numbering="true">
        <text:list-item>
          <text:p text:style-name="P60"><text:span text:style-name="T61">下列哪一城市位在交通要點上，為中部經濟帶中工商業最發達的現代化都市？　</text:span><text:bookmark-start text:name="OP1_9211FE1B64F947808E9F54FA32BBB176"/></text:p>
        </text:list-item>
      </text:list>
      <text:p text:style-name="P62"><text:span text:style-name="T63">(Ａ)</text:span><text:bookmark-start text:name="OPTG1_9211FE1B64F947808E9F54FA32BBB176"/><text:span text:style-name="T64">重慶　</text:span><text:bookmark-start text:name="OP2_9211FE1B64F947808E9F54FA32BBB176"/><text:bookmark-end text:name="OP1_9211FE1B64F947808E9F54FA32BBB176"/><text:bookmark-end text:name="OPTG1_9211FE1B64F947808E9F54FA32BBB176"/><text:span text:style-name="T65">(Ｂ)</text:span><text:bookmark-start text:name="OPTG2_9211FE1B64F947808E9F54FA32BBB176"/><text:span text:style-name="T66">上海　</text:span><text:bookmark-start text:name="OP3_9211FE1B64F947808E9F54FA32BBB176"/><text:bookmark-end text:name="OP2_9211FE1B64F947808E9F54FA32BBB176"/><text:bookmark-end text:name="OPTG2_9211FE1B64F947808E9F54FA32BBB176"/><text:span text:style-name="T67">(Ｃ)</text:span><text:bookmark-start text:name="OPTG3_9211FE1B64F947808E9F54FA32BBB176"/><text:span text:style-name="T68">武漢　</text:span><text:bookmark-start text:name="OP4_9211FE1B64F947808E9F54FA32BBB176"/><text:bookmark-end text:name="OP3_9211FE1B64F947808E9F54FA32BBB176"/><text:bookmark-end text:name="OPTG3_9211FE1B64F947808E9F54FA32BBB176"/><text:span text:style-name="T69">(Ｄ)</text:span><text:bookmark-start text:name="OPTG4_9211FE1B64F947808E9F54FA32BBB176"/><text:span text:style-name="T70">天津</text:span><text:bookmark-end text:name="OP4_9211FE1B64F947808E9F54FA32BBB176"/><text:bookmark-end text:name="OPTG4_9211FE1B64F947808E9F54FA32BBB176"/><text:span text:style-name="T71">。</text:span></text:p>
      <text:list text:style-name="LFO7" text:continue-numbering="true">
        <text:list-item>
          <text:p text:style-name="P72"><text:span text:style-name="T73">右圖為中國的貿易曲線圖，若依中國的貿易數據變化加以判斷，經濟改革開放後主要的貿易狀況為何？　(Ａ)貿易順差　(Ｂ)進口為主　(Ｃ)GDP偏低　(Ｄ)貿易入超。</text:span></text:p>
        </text:list-item>
        <text:list-item>
          <text:p text:style-name="P74"><text:span text:style-name="T75">1978</text:span><text:span text:style-name="T76">　</text:span><text:span text:style-name="T77">年以後中國開始實施經濟改革開放政策，首先在沿海地區陸續設立了五個經濟特區。其中</text:span><text:span text:style-name="T78">未設立</text:span><text:span text:style-name="T79">於下列哪一個城市？　</text:span><text:bookmark-start text:name="OP1_7A8D2E78928746C1AE6FEDE3DAA14FC7"/><text:span text:style-name="T80">(Ａ)</text:span><text:bookmark-start text:name="OPTG4_7A8D2E78928746C1AE6FEDE3DAA14FC7"/><text:bookmark-start text:name="OPTG1_7A8D2E78928746C1AE6FEDE3DAA14FC7"/><text:span text:style-name="T81">深圳</text:span><text:bookmark-end text:name="OPTG4_7A8D2E78928746C1AE6FEDE3DAA14FC7"/><text:span text:style-name="T82">　</text:span><text:bookmark-start text:name="OP2_7A8D2E78928746C1AE6FEDE3DAA14FC7"/><text:bookmark-end text:name="OP1_7A8D2E78928746C1AE6FEDE3DAA14FC7"/><text:bookmark-end text:name="OPTG1_7A8D2E78928746C1AE6FEDE3DAA14FC7"/><text:span text:style-name="T83">(Ｂ)</text:span><text:bookmark-start text:name="OPTG2_7A8D2E78928746C1AE6FEDE3DAA14FC7"/><text:span text:style-name="T84">廈門　</text:span><text:bookmark-start text:name="OP3_7A8D2E78928746C1AE6FEDE3DAA14FC7"/><text:bookmark-end text:name="OP2_7A8D2E78928746C1AE6FEDE3DAA14FC7"/><text:bookmark-end text:name="OPTG2_7A8D2E78928746C1AE6FEDE3DAA14FC7"/><text:span text:style-name="T85">(Ｃ)</text:span><text:bookmark-start text:name="OPTG3_7A8D2E78928746C1AE6FEDE3DAA14FC7"/><text:span text:style-name="T86">海南島　</text:span><text:bookmark-start text:name="OP4_7A8D2E78928746C1AE6FEDE3DAA14FC7"/><text:bookmark-end text:name="OP3_7A8D2E78928746C1AE6FEDE3DAA14FC7"/><text:bookmark-end text:name="OPTG3_7A8D2E78928746C1AE6FEDE3DAA14FC7"/><text:span text:style-name="T87">(Ｄ)</text:span><text:bookmark-end text:name="OP4_7A8D2E78928746C1AE6FEDE3DAA14FC7"/><text:span text:style-name="T88">喀什。</text:span></text:p>
        </text:list-item>
        <text:list-item>
          <text:p text:style-name="P89"><text:span text:style-name="T90">中國東部人口眾多且產業發達，需要大量能源供應，依中國西氣東輸的政策來判斷，天然氣多由何處運輸到東部？</text:span><text:bookmark-start text:name="OP1_FD6846D0C4EC4F0BBAC73E7E84D0DA2D"/></text:p>
        </text:list-item>
      </text:list>
      <text:p text:style-name="P91"><text:span text:style-name="T92">(Ａ)</text:span><text:bookmark-start text:name="OPTG1_FD6846D0C4EC4F0BBAC73E7E84D0DA2D"/><text:span text:style-name="T93">內蒙古　</text:span><text:bookmark-start text:name="OP2_FD6846D0C4EC4F0BBAC73E7E84D0DA2D"/><text:bookmark-end text:name="OP1_FD6846D0C4EC4F0BBAC73E7E84D0DA2D"/><text:bookmark-end text:name="OPTG1_FD6846D0C4EC4F0BBAC73E7E84D0DA2D"/><text:span text:style-name="T94">(Ｂ)</text:span><text:bookmark-start text:name="OPTG2_FD6846D0C4EC4F0BBAC73E7E84D0DA2D"/><text:span text:style-name="T95">新疆　</text:span><text:bookmark-start text:name="OP3_FD6846D0C4EC4F0BBAC73E7E84D0DA2D"/><text:bookmark-end text:name="OP2_FD6846D0C4EC4F0BBAC73E7E84D0DA2D"/><text:bookmark-end text:name="OPTG2_FD6846D0C4EC4F0BBAC73E7E84D0DA2D"/><text:span text:style-name="T96">(Ｃ)</text:span><text:bookmark-start text:name="OPTG3_FD6846D0C4EC4F0BBAC73E7E84D0DA2D"/><text:span text:style-name="T97">西藏　</text:span><text:bookmark-start text:name="OP4_FD6846D0C4EC4F0BBAC73E7E84D0DA2D"/><text:bookmark-end text:name="OP3_FD6846D0C4EC4F0BBAC73E7E84D0DA2D"/><text:bookmark-end text:name="OPTG3_FD6846D0C4EC4F0BBAC73E7E84D0DA2D"/><text:span text:style-name="T98">(Ｄ)</text:span><text:bookmark-start text:name="OPTG4_FD6846D0C4EC4F0BBAC73E7E84D0DA2D"/><text:span text:style-name="T99">雲南</text:span><text:bookmark-end text:name="OP4_FD6846D0C4EC4F0BBAC73E7E84D0DA2D"/><text:bookmark-end text:name="OPTG4_FD6846D0C4EC4F0BBAC73E7E84D0DA2D"/><text:span text:style-name="T100">。</text:span></text:p>
      <text:list text:style-name="LFO7" text:continue-numbering="true">
        <text:list-item>
          <text:p text:style-name="P101"><text:span text:style-name="T102">中國東部為經濟最發達的地區，其中北部較適合重工業的發展，南部則以輕工業為主，這是受到哪一項工業區位條件的影響？　</text:span><text:bookmark-start text:name="OP1_55D318EF9D204FAF9B65E2D97867ED8F"/><text:span text:style-name="T103">(Ａ)</text:span><text:bookmark-start text:name="OPTG1_55D318EF9D204FAF9B65E2D97867ED8F"/><text:span text:style-name="T104">原料　</text:span><text:bookmark-start text:name="OP2_55D318EF9D204FAF9B65E2D97867ED8F"/><text:bookmark-end text:name="OP1_55D318EF9D204FAF9B65E2D97867ED8F"/><text:bookmark-end text:name="OPTG1_55D318EF9D204FAF9B65E2D97867ED8F"/><text:span text:style-name="T105">(Ｂ)</text:span><text:bookmark-start text:name="OPTG2_55D318EF9D204FAF9B65E2D97867ED8F"/><text:span text:style-name="T106">勞工　</text:span><text:bookmark-start text:name="OP3_55D318EF9D204FAF9B65E2D97867ED8F"/><text:bookmark-end text:name="OP2_55D318EF9D204FAF9B65E2D97867ED8F"/><text:bookmark-end text:name="OPTG2_55D318EF9D204FAF9B65E2D97867ED8F"/><text:span text:style-name="T107">(Ｃ)</text:span><text:bookmark-start text:name="OPTG3_55D318EF9D204FAF9B65E2D97867ED8F"/><text:span text:style-name="T108">政策　</text:span><text:bookmark-start text:name="OP4_55D318EF9D204FAF9B65E2D97867ED8F"/><text:bookmark-end text:name="OP3_55D318EF9D204FAF9B65E2D97867ED8F"/><text:bookmark-end text:name="OPTG3_55D318EF9D204FAF9B65E2D97867ED8F"/><text:span text:style-name="T109">(Ｄ)</text:span><text:bookmark-start text:name="OPTG4_55D318EF9D204FAF9B65E2D97867ED8F"/><text:span text:style-name="T110">交通</text:span><text:bookmark-end text:name="OP4_55D318EF9D204FAF9B65E2D97867ED8F"/><text:bookmark-end text:name="OPTG4_55D318EF9D204FAF9B65E2D97867ED8F"/><text:span text:style-name="T111">。</text:span></text:p>
        </text:list-item>
        <text:list-item>
          <text:p text:style-name="P112"><draw:frame draw:z-index="251665408" draw:style-name="a3" draw:name="圖片 13" text:anchor-type="paragraph" svg:x="7.5in" svg:y="0.19444in" svg:width="1.42361in" svg:height="1.17986in" style:rel-width="scale" style:rel-height="scale"><draw:image xlink:href="media/image3.png" xlink:type="simple" xlink:show="embed" xlink:actuate="onLoad"/><svg:title/><svg:desc>104-5-1</svg:desc></draw:frame><text:span text:style-name="T113">中國經濟改革開放後，每人平均</text:span><text:span text:style-name="T114">　</text:span><text:span text:style-name="T115">GDP</text:span><text:span text:style-name="T116">　</text:span><text:span text:style-name="T117">仍偏低，最主要的原因為何？　</text:span><text:bookmark-start text:name="OP1_F880DD466FCE400CA29625F185B3D4F5"/></text:p>
        </text:list-item>
      </text:list>
      <text:p text:style-name="P118"><text:span text:style-name="T119">(Ａ)</text:span><text:bookmark-start text:name="OPTG1_F880DD466FCE400CA29625F185B3D4F5"/><text:span text:style-name="T120">人口眾多　</text:span><text:bookmark-start text:name="OP2_F880DD466FCE400CA29625F185B3D4F5"/><text:bookmark-end text:name="OP1_F880DD466FCE400CA29625F185B3D4F5"/><text:bookmark-end text:name="OPTG1_F880DD466FCE400CA29625F185B3D4F5"/><text:span text:style-name="T121">(Ｂ)</text:span><text:bookmark-start text:name="OPTG2_F880DD466FCE400CA29625F185B3D4F5"/><text:span text:style-name="T122">資金不足　</text:span><text:bookmark-start text:name="OP3_F880DD466FCE400CA29625F185B3D4F5"/><text:bookmark-end text:name="OP2_F880DD466FCE400CA29625F185B3D4F5"/><text:bookmark-end text:name="OPTG2_F880DD466FCE400CA29625F185B3D4F5"/><text:span text:style-name="T123">(Ｃ)</text:span><text:bookmark-start text:name="OPTG3_F880DD466FCE400CA29625F185B3D4F5"/><text:span text:style-name="T124">原料缺乏　</text:span><text:bookmark-start text:name="OP4_F880DD466FCE400CA29625F185B3D4F5"/><text:bookmark-end text:name="OP3_F880DD466FCE400CA29625F185B3D4F5"/><text:bookmark-end text:name="OPTG3_F880DD466FCE400CA29625F185B3D4F5"/><text:span text:style-name="T125">(Ｄ)</text:span><text:bookmark-start text:name="OPTG4_F880DD466FCE400CA29625F185B3D4F5"/><text:span text:style-name="T126">經濟體制封閉</text:span><text:bookmark-end text:name="OP4_F880DD466FCE400CA29625F185B3D4F5"/><text:bookmark-end text:name="OPTG4_F880DD466FCE400CA29625F185B3D4F5"/><text:span text:style-name="T127">。</text:span></text:p>
      <text:list text:style-name="LFO7" text:continue-numbering="true">
        <text:list-item>
          <text:p text:style-name="P128"><text:span text:style-name="T129">柚子是臺灣的農場老闆，為了拓展市場他決定要到中國開闢農場。若他希望農場在一年之中的生產的次數多一些，則他最好選擇右圖中的哪一個地方？</text:span><text:bookmark-start text:name="OP1_B3B0E3BBEC3241C99258D688A66F1181"/><text:span text:style-name="T130">(Ａ)</text:span><text:bookmark-start text:name="OPTG1_B3B0E3BBEC3241C99258D688A66F1181"/><text:span text:style-name="T131">甲　</text:span><text:bookmark-start text:name="OP2_B3B0E3BBEC3241C99258D688A66F1181"/><text:bookmark-end text:name="OP1_B3B0E3BBEC3241C99258D688A66F1181"/><text:bookmark-end text:name="OPTG1_B3B0E3BBEC3241C99258D688A66F1181"/><text:span text:style-name="T132">(Ｂ)</text:span><text:bookmark-start text:name="OPTG2_B3B0E3BBEC3241C99258D688A66F1181"/><text:span text:style-name="T133">乙　</text:span><text:bookmark-start text:name="OP3_B3B0E3BBEC3241C99258D688A66F1181"/><text:bookmark-end text:name="OP2_B3B0E3BBEC3241C99258D688A66F1181"/><text:bookmark-end text:name="OPTG2_B3B0E3BBEC3241C99258D688A66F1181"/><text:span text:style-name="T134">(Ｃ)</text:span><text:bookmark-start text:name="OPTG3_B3B0E3BBEC3241C99258D688A66F1181"/><text:span text:style-name="T135">丙　</text:span><text:bookmark-start text:name="OP4_B3B0E3BBEC3241C99258D688A66F1181"/><text:bookmark-end text:name="OP3_B3B0E3BBEC3241C99258D688A66F1181"/><text:bookmark-end text:name="OPTG3_B3B0E3BBEC3241C99258D688A66F1181"/><text:span text:style-name="T136">(Ｄ)</text:span><text:bookmark-start text:name="OPTG4_B3B0E3BBEC3241C99258D688A66F1181"/><text:span text:style-name="T137">丁</text:span><text:bookmark-end text:name="OP4_B3B0E3BBEC3241C99258D688A66F1181"/><text:bookmark-end text:name="OPTG4_B3B0E3BBEC3241C99258D688A66F1181"/><text:span text:style-name="T138">。</text:span></text:p>
        </text:list-item>
        <text:list-item>
          <text:p text:style-name="P139"><draw:frame draw:z-index="251666432" draw:style-name="a4" draw:name="圖片 12" text:anchor-type="paragraph" svg:x="7.5in" svg:y="0.58819in" svg:width="1.5in" svg:height="1.28125in" style:rel-width="scale" style:rel-height="scale"><draw:image xlink:href="media/image4.png" xlink:type="simple" xlink:show="embed" xlink:actuate="onLoad"/><svg:title/><svg:desc>105-6-16</svg:desc></draw:frame><text:span text:style-name="T140">中國政府在</text:span><text:span text:style-name="T141">　</text:span><text:span text:style-name="T142">2015</text:span><text:span text:style-name="T143">　</text:span><text:span text:style-name="T144">年推動「一帶一路」的政策，希望能和鄰國間的往來更加密切，其中「二十一世紀海上絲綢之路」的規畫，串連好幾個洲，但</text:span><text:span text:style-name="T145">不包括</text:span><text:span text:style-name="T146">下列哪一洲？</text:span><text:bookmark-start text:name="OP1_FDA15A97273747CE8083BA7BC78F6503"/></text:p>
        </text:list-item>
      </text:list>
      <text:p text:style-name="P147"><text:span text:style-name="T148">(Ａ)</text:span><text:bookmark-start text:name="OPTG1_FDA15A97273747CE8083BA7BC78F6503"/><text:span text:style-name="T149">亞洲　</text:span><text:bookmark-start text:name="OP2_FDA15A97273747CE8083BA7BC78F6503"/><text:bookmark-end text:name="OP1_FDA15A97273747CE8083BA7BC78F6503"/><text:bookmark-end text:name="OPTG1_FDA15A97273747CE8083BA7BC78F6503"/><text:span text:style-name="T150">(Ｂ)</text:span><text:bookmark-start text:name="OPTG2_FDA15A97273747CE8083BA7BC78F6503"/><text:span text:style-name="T151">美洲　</text:span><text:bookmark-start text:name="OP3_FDA15A97273747CE8083BA7BC78F6503"/><text:bookmark-end text:name="OP2_FDA15A97273747CE8083BA7BC78F6503"/><text:bookmark-end text:name="OPTG2_FDA15A97273747CE8083BA7BC78F6503"/><text:span text:style-name="T152">(Ｃ)</text:span><text:bookmark-start text:name="OPTG3_FDA15A97273747CE8083BA7BC78F6503"/><text:span text:style-name="T153">非洲　</text:span><text:bookmark-start text:name="OP4_FDA15A97273747CE8083BA7BC78F6503"/><text:bookmark-end text:name="OP3_FDA15A97273747CE8083BA7BC78F6503"/><text:bookmark-end text:name="OPTG3_FDA15A97273747CE8083BA7BC78F6503"/><text:span text:style-name="T154">(Ｄ)</text:span><text:bookmark-start text:name="OPTG4_FDA15A97273747CE8083BA7BC78F6503"/><text:span text:style-name="T155">歐洲</text:span><text:bookmark-end text:name="OP4_FDA15A97273747CE8083BA7BC78F6503"/><text:bookmark-end text:name="OPTG4_FDA15A97273747CE8083BA7BC78F6503"/><text:span text:style-name="T156">。</text:span></text:p>
      <text:list text:style-name="LFO7" text:continue-numbering="true">
        <text:list-item>
          <text:p text:style-name="P157"><text:span text:style-name="T158">受到全球暖化的影響，各地紛紛出現氣候異常現象，因此河川水源的供應成為大家關心的焦點。請問：中國許多大河的發源地多來自於右圖中何處？</text:span><text:bookmark-start text:name="OP1_D06413712A3D49EEB2DB5AE63701E23B"/><text:span text:style-name="T159"><text:s text:c="2"/>(Ａ)</text:span><text:bookmark-start text:name="OPTG1_D06413712A3D49EEB2DB5AE63701E23B"/><text:span text:style-name="T160">甲　</text:span><text:bookmark-start text:name="OP2_D06413712A3D49EEB2DB5AE63701E23B"/><text:bookmark-end text:name="OP1_D06413712A3D49EEB2DB5AE63701E23B"/><text:bookmark-end text:name="OPTG1_D06413712A3D49EEB2DB5AE63701E23B"/><text:span text:style-name="T161">(Ｂ)</text:span><text:bookmark-start text:name="OPTG2_D06413712A3D49EEB2DB5AE63701E23B"/><text:span text:style-name="T162">乙　</text:span><text:bookmark-start text:name="OP3_D06413712A3D49EEB2DB5AE63701E23B"/><text:bookmark-end text:name="OP2_D06413712A3D49EEB2DB5AE63701E23B"/><text:bookmark-end text:name="OPTG2_D06413712A3D49EEB2DB5AE63701E23B"/><text:span text:style-name="T163">(Ｃ)</text:span><text:bookmark-start text:name="OPTG3_D06413712A3D49EEB2DB5AE63701E23B"/><text:span text:style-name="T164">丙　</text:span><text:bookmark-start text:name="OP4_D06413712A3D49EEB2DB5AE63701E23B"/><text:bookmark-end text:name="OP3_D06413712A3D49EEB2DB5AE63701E23B"/><text:bookmark-end text:name="OPTG3_D06413712A3D49EEB2DB5AE63701E23B"/><text:span text:style-name="T165">(Ｄ)</text:span><text:bookmark-start text:name="OPTG4_D06413712A3D49EEB2DB5AE63701E23B"/><text:span text:style-name="T166">丁</text:span><text:bookmark-end text:name="OP4_D06413712A3D49EEB2DB5AE63701E23B"/><text:bookmark-end text:name="OPTG4_D06413712A3D49EEB2DB5AE63701E23B"/><text:span text:style-name="T167">。</text:span></text:p>
        </text:list-item>
        <text:list-item>
          <text:p text:style-name="P168"><text:span text:style-name="T169">初春時節，源自中國的沙塵暴對於周圍國家的影響相當明顯。請問：下列受到沙塵暴侵襲的國家中，何者影響的程度較小？　</text:span><text:bookmark-start text:name="OP1_2AC9B26BC34243A19185A362877F1833"/><text:span text:style-name="T170">(Ａ)</text:span><text:bookmark-start text:name="OPTG1_2AC9B26BC34243A19185A362877F1833"/><text:span text:style-name="T171">日本　</text:span><text:bookmark-start text:name="OP2_2AC9B26BC34243A19185A362877F1833"/><text:bookmark-end text:name="OP1_2AC9B26BC34243A19185A362877F1833"/><text:bookmark-end text:name="OPTG1_2AC9B26BC34243A19185A362877F1833"/><text:span text:style-name="T172">(Ｂ)</text:span><text:bookmark-start text:name="OPTG2_2AC9B26BC34243A19185A362877F1833"/><text:span text:style-name="T173">俄羅斯　</text:span><text:bookmark-start text:name="OP3_2AC9B26BC34243A19185A362877F1833"/><text:bookmark-end text:name="OP2_2AC9B26BC34243A19185A362877F1833"/><text:bookmark-end text:name="OPTG2_2AC9B26BC34243A19185A362877F1833"/><text:span text:style-name="T174">(Ｃ)</text:span><text:bookmark-start text:name="OPTG3_2AC9B26BC34243A19185A362877F1833"/><text:span text:style-name="T175">臺灣　</text:span><text:bookmark-start text:name="OP4_2AC9B26BC34243A19185A362877F1833"/><text:bookmark-end text:name="OP3_2AC9B26BC34243A19185A362877F1833"/><text:bookmark-end text:name="OPTG3_2AC9B26BC34243A19185A362877F1833"/><text:span text:style-name="T176">(Ｄ)</text:span><text:bookmark-start text:name="OPTG4_2AC9B26BC34243A19185A362877F1833"/><text:span text:style-name="T177">南韓</text:span><text:bookmark-end text:name="OP4_2AC9B26BC34243A19185A362877F1833"/><text:bookmark-end text:name="OPTG4_2AC9B26BC34243A19185A362877F1833"/><text:span text:style-name="T178">。</text:span></text:p>
        </text:list-item>
        <text:list-item>
          <text:p text:style-name="P179"><text:span text:style-name="T180">「南水北調」為中國近年來相當重要的水利工程，主要為解決下列哪一條河川的缺水現象？　</text:span><text:bookmark-start text:name="OP1_71568BB9BF2943E3A918B48CF78D619B"/></text:p>
        </text:list-item>
      </text:list>
      <text:p text:style-name="P181"><text:span text:style-name="T182">(Ａ)</text:span><text:bookmark-start text:name="OPTG1_71568BB9BF2943E3A918B48CF78D619B"/><text:span text:style-name="T183">珠江　</text:span><text:bookmark-start text:name="OP2_71568BB9BF2943E3A918B48CF78D619B"/><text:bookmark-end text:name="OP1_71568BB9BF2943E3A918B48CF78D619B"/><text:bookmark-end text:name="OPTG1_71568BB9BF2943E3A918B48CF78D619B"/><text:span text:style-name="T184">(</text:span><text:span text:style-name="T185">Ｂ</text:span><text:span text:style-name="T186">)</text:span><text:bookmark-start text:name="OPTG2_71568BB9BF2943E3A918B48CF78D619B"/><text:span text:style-name="T187">長江　</text:span><text:bookmark-start text:name="OP3_71568BB9BF2943E3A918B48CF78D619B"/><text:bookmark-end text:name="OP2_71568BB9BF2943E3A918B48CF78D619B"/><text:bookmark-end text:name="OPTG2_71568BB9BF2943E3A918B48CF78D619B"/><text:span text:style-name="T188">(</text:span><text:span text:style-name="T189">Ｃ</text:span><text:span text:style-name="T190">)</text:span><text:bookmark-start text:name="OPTG3_71568BB9BF2943E3A918B48CF78D619B"/><text:span text:style-name="T191">黃河　</text:span><text:bookmark-start text:name="OP4_71568BB9BF2943E3A918B48CF78D619B"/><text:bookmark-end text:name="OP3_71568BB9BF2943E3A918B48CF78D619B"/><text:bookmark-end text:name="OPTG3_71568BB9BF2943E3A918B48CF78D619B"/><text:span text:style-name="T192">(</text:span><text:span text:style-name="T193">Ｄ</text:span><text:span text:style-name="T194">)</text:span><text:bookmark-start text:name="OPTG4_71568BB9BF2943E3A918B48CF78D619B"/><text:span text:style-name="T195">黑龍江</text:span><text:bookmark-end text:name="OP4_71568BB9BF2943E3A918B48CF78D619B"/><text:bookmark-end text:name="OPTG4_71568BB9BF2943E3A918B48CF78D619B"/><text:span text:style-name="T196">。</text:span></text:p>
      <text:list text:style-name="LFO7" text:continue-numbering="true">
        <text:list-item>
          <text:p text:style-name="P197"><draw:frame draw:z-index="251667456" draw:style-name="a5" draw:name="圖片 11" text:anchor-type="paragraph" svg:x="7.32292in" svg:y="0.53264in" svg:width="1.5in" svg:height="1.27222in" style:rel-width="scale" style:rel-height="scale"><draw:image xlink:href="media/image5.png" xlink:type="simple" xlink:show="embed" xlink:actuate="onLoad"/><svg:title/><svg:desc>103-6-6</svg:desc></draw:frame><text:span text:style-name="T198">人類對土地的過度利用容易導致環境破壞，其中土壤鹽鹼化通常是因為在乾燥地區從事下列何種活動所造成的影響？　</text:span><text:bookmark-start text:name="OP1_D7125567000D4E99B121D606AE832CE6"/><text:span text:style-name="T199">(Ａ)</text:span><text:bookmark-start text:name="OPTG1_D7125567000D4E99B121D606AE832CE6"/><text:span text:style-name="T200">林業　</text:span><text:bookmark-start text:name="OP2_D7125567000D4E99B121D606AE832CE6"/><text:bookmark-end text:name="OP1_D7125567000D4E99B121D606AE832CE6"/><text:bookmark-end text:name="OPTG1_D7125567000D4E99B121D606AE832CE6"/><text:span text:style-name="T201">(</text:span><text:span text:style-name="T202">Ｂ</text:span><text:span text:style-name="T203">)</text:span><text:bookmark-start text:name="OPTG2_D7125567000D4E99B121D606AE832CE6"/><text:span text:style-name="T204">牧業　</text:span><text:bookmark-start text:name="OP3_D7125567000D4E99B121D606AE832CE6"/><text:bookmark-end text:name="OP2_D7125567000D4E99B121D606AE832CE6"/><text:bookmark-end text:name="OPTG2_D7125567000D4E99B121D606AE832CE6"/><text:span text:style-name="T205">(</text:span><text:span text:style-name="T206">Ｃ</text:span><text:span text:style-name="T207">)</text:span><text:bookmark-start text:name="OPTG3_D7125567000D4E99B121D606AE832CE6"/><text:span text:style-name="T208">礦業　</text:span><text:bookmark-start text:name="OP4_D7125567000D4E99B121D606AE832CE6"/><text:bookmark-end text:name="OP3_D7125567000D4E99B121D606AE832CE6"/><text:bookmark-end text:name="OPTG3_D7125567000D4E99B121D606AE832CE6"/><text:span text:style-name="T209">(</text:span><text:span text:style-name="T210">Ｄ</text:span><text:span text:style-name="T211">)</text:span><text:bookmark-start text:name="OPTG4_D7125567000D4E99B121D606AE832CE6"/><text:span text:style-name="T212">農業</text:span><text:bookmark-end text:name="OP4_D7125567000D4E99B121D606AE832CE6"/><text:bookmark-end text:name="OPTG4_D7125567000D4E99B121D606AE832CE6"/><text:span text:style-name="T213">。</text:span></text:p>
        </text:list-item>
        <text:list-item>
          <text:p text:style-name="P214"><text:span text:style-name="T215">中國沙塵暴的源頭主要來自內蒙古高原，引起嚴重的空氣汙染問題，這些沙塵主要是隨著哪一風向吹出來？　</text:span><text:bookmark-start text:name="OP1_B48D6178F8214004ADA58630809DB39B"/><text:span text:style-name="T216">(Ａ)</text:span><text:bookmark-start text:name="OPTG1_B48D6178F8214004ADA58630809DB39B"/><text:span text:style-name="T217">西北風　</text:span><text:bookmark-start text:name="OP2_B48D6178F8214004ADA58630809DB39B"/><text:bookmark-end text:name="OP1_B48D6178F8214004ADA58630809DB39B"/><text:bookmark-end text:name="OPTG1_B48D6178F8214004ADA58630809DB39B"/><text:span text:style-name="T218">(Ｂ)</text:span><text:bookmark-start text:name="OPTG2_B48D6178F8214004ADA58630809DB39B"/><text:span text:style-name="T219">東南風　</text:span><text:bookmark-start text:name="OP3_B48D6178F8214004ADA58630809DB39B"/><text:bookmark-end text:name="OP2_B48D6178F8214004ADA58630809DB39B"/><text:bookmark-end text:name="OPTG2_B48D6178F8214004ADA58630809DB39B"/><text:span text:style-name="T220">(Ｃ)</text:span><text:bookmark-start text:name="OPTG3_B48D6178F8214004ADA58630809DB39B"/><text:span text:style-name="T221">東北風　</text:span><text:bookmark-start text:name="OP4_B48D6178F8214004ADA58630809DB39B"/><text:bookmark-end text:name="OP3_B48D6178F8214004ADA58630809DB39B"/><text:bookmark-end text:name="OPTG3_B48D6178F8214004ADA58630809DB39B"/><text:span text:style-name="T222">(Ｄ)</text:span><text:bookmark-start text:name="OPTG4_B48D6178F8214004ADA58630809DB39B"/><text:span text:style-name="T223">西南風</text:span><text:bookmark-end text:name="OP4_B48D6178F8214004ADA58630809DB39B"/><text:bookmark-end text:name="OPTG4_B48D6178F8214004ADA58630809DB39B"/><text:span text:style-name="T224">。</text:span></text:p>
        </text:list-item>
        <text:list-item>
          <text:p text:style-name="P225"><text:span text:style-name="T226">右圖為中國地勢三級階梯的分布圖。請問：圖中的甲區域為解決相關環境問題，因此推出下列何種措施？</text:span><text:bookmark-start text:name="OP1_FABAE3C28EE841FC93D901522D762E01"/><text:span text:style-name="T227">(Ａ)</text:span><text:bookmark-start text:name="OPTG1_FABAE3C28EE841FC93D901522D762E01"/><text:span text:style-name="T228">中國的綠色長城　</text:span><text:bookmark-start text:name="OP2_FABAE3C28EE841FC93D901522D762E01"/><text:bookmark-end text:name="OP1_FABAE3C28EE841FC93D901522D762E01"/><text:bookmark-end text:name="OPTG1_FABAE3C28EE841FC93D901522D762E01"/><text:span text:style-name="T229">(Ｂ)</text:span><text:bookmark-start text:name="OPTG2_FABAE3C28EE841FC93D901522D762E01"/><text:span text:style-name="T230">退耕還湖　</text:span><text:bookmark-start text:name="OP3_FABAE3C28EE841FC93D901522D762E01"/><text:bookmark-end text:name="OP2_FABAE3C28EE841FC93D901522D762E01"/><text:bookmark-end text:name="OPTG2_FABAE3C28EE841FC93D901522D762E01"/><text:span text:style-name="T231">(Ｃ)</text:span><text:bookmark-start text:name="OPTG3_FABAE3C28EE841FC93D901522D762E01"/><text:span text:style-name="T232">退耕還林　</text:span><text:bookmark-start text:name="OP4_FABAE3C28EE841FC93D901522D762E01"/><text:bookmark-end text:name="OP3_FABAE3C28EE841FC93D901522D762E01"/><text:bookmark-end text:name="OPTG3_FABAE3C28EE841FC93D901522D762E01"/><text:span text:style-name="T233">(Ｄ)</text:span><text:bookmark-start text:name="OPTG4_FABAE3C28EE841FC93D901522D762E01"/><text:span text:style-name="T234">退耕還牧</text:span><text:bookmark-end text:name="OP4_FABAE3C28EE841FC93D901522D762E01"/><text:bookmark-end text:name="OPTG4_FABAE3C28EE841FC93D901522D762E01"/><text:span text:style-name="T235">。</text:span></text:p>
        </text:list-item>
      </text:list>
      <text:p text:style-name="內文"><text:span text:style-name="T236">【</text:span><text:span text:style-name="T237">歷史</text:span><text:span text:style-name="T238">】</text:span></text:p>
      <text:p text:style-name="P239">18、下列朝代都曾一分為二，請問那一個朝代的分裂並非因為外族入侵導致？（A）周代（B）漢代（C）晉代（D）宋代。</text:p>
      <text:p text:style-name="P240">19、東南亞的華僑眾多，其祖先多來自閩、粵，經過世代經營，現今頗具社會、經濟地位。請問閩、粵人移民東南亞，首開風氣是受下列那一歷史事件鼓舞？（A）蒙古西征（B）鄭和下西洋（C）葡萄牙發現新航路（D）清聖祖解除海禁。</text:p>
      <text:p text:style-name="P241">20、下列那一朝代沒有出現黨爭？（A）唐代（B）宋代（C）元代（D）明代。</text:p>
      <text:soft-page-break/>
      <text:p text:style-name="P242">21、明太祖何項措施，使皇帝權力達到顛峰？</text:p>
      <text:p text:style-name="P243">（A）大興文字獄（B）設錦衣衛（C）嚴懲貪官污吏（D）廢除丞相。<text:s/></text:p>
      <text:p text:style-name="P244">22、集會結社自由是現代社會的基本人權，但滿清為了鞏固政權卻大興文字獄，嚴禁士人結社，目的為何？</text:p>
      <text:p text:style-name="P245">（A）消除漢人反抗之心（B）消滅漢人文化（C）脅迫文人出仕（D）強制士人參與編纂書籍。</text:p>
      <text:p text:style-name="P246"><text:span text:style-name="T247">23</text:span><text:span text:style-name="T248">、</text:span><text:span text:style-name="T249">現在韓式</text:span><text:span text:style-name="T250">烤肉非常夯，但在以前是流行蒙古烤肉</text:span><text:span text:style-name="T251">，如果</text:span><text:span text:style-name="T252">要為早年的「蒙古烤肉店」取一個名副其實且氣勢磅礡的名字，下列哪一人名【不】適當？</text:span></text:p>
      <text:p text:style-name="P253"><text:span text:style-name="T254">（A）鐵木真（B）馬可波羅（C）忽必烈（D）成吉思汗。</text:span></text:p>
      <text:p text:style-name="P255">24、明清之際，西方文物曾大量傳入中國，而中國思想與技術也傳至西方，這樣的文化交流，因清代發生那一事件而告中斷？</text:p>
      <text:p text:style-name="P256">（A）厲行海禁政策，阻止外人入境（B）大興文字獄，排斥西學洋教</text:p>
      <text:p text:style-name="P257">（C）皇帝篤信佛教，禁止其他信仰（D）皇帝下令禁教。</text:p>
      <text:p text:style-name="P258"><text:span text:style-name="T259">25</text:span><text:span text:style-name="T260">、</text:span><text:span text:style-name="T261">柏誠</text:span><text:span text:style-name="T262">為準備歷史科考試，整理</text:span><text:span text:style-name="T263">一張「中國四大科技的西傳」簡表，但因上課不夠專心，故簡表中有部分寫錯了。請指出</text:span><text:span text:style-name="T264">錯誤</text:span><text:span text:style-name="T265">之處</text:span><text:span text:style-name="T266">，並加以更正。</text:span></text:p>
      <table:table table:style-name="Table267">
        <table:table-columns>
          <table:table-column table:style-name="TableColumn268"/>
          <table:table-column table:style-name="TableColumn269"/>
          <table:table-column table:style-name="TableColumn270"/>
          <table:table-column table:style-name="TableColumn271"/>
          <table:table-column table:style-name="TableColumn272"/>
        </table:table-columns>
        <table:table-row table:style-name="TableRow273">
          <table:table-cell table:style-name="TableCell274">
            <text:p text:style-name="P275"><text:s text:c="3"/>項目</text:p>
          </table:table-cell>
          <table:table-cell table:style-name="TableCell276">
            <text:p text:style-name="P277">造紙術</text:p>
          </table:table-cell>
          <table:table-cell table:style-name="TableCell278">
            <text:p text:style-name="P279">印刷術</text:p>
          </table:table-cell>
          <table:table-cell table:style-name="TableCell280">
            <text:p text:style-name="P281">火藥</text:p>
          </table:table-cell>
          <table:table-cell table:style-name="TableCell282">
            <text:p text:style-name="P283">指南針</text:p>
          </table:table-cell>
        </table:table-row>
        <table:table-row table:style-name="TableRow284">
          <table:table-cell table:style-name="TableCell285">
            <text:p text:style-name="P286">事件或媒介</text:p>
          </table:table-cell>
          <table:table-cell table:style-name="TableCell287">
            <text:p text:style-name="P288"><text:span text:style-name="T289">（</text:span><text:span text:style-name="T290">甲</text:span><text:span text:style-name="T291">）蒙古西征</text:span></text:p>
          </table:table-cell>
          <table:table-cell table:style-name="TableCell292">
            <text:p text:style-name="P293"><text:span text:style-name="T294">（</text:span><text:span text:style-name="T295">乙</text:span><text:span text:style-name="T296">）鄭和下西洋</text:span></text:p>
          </table:table-cell>
          <table:table-cell table:style-name="TableCell297">
            <text:p text:style-name="P298"><text:span text:style-name="T299">（</text:span><text:span text:style-name="T300">丙</text:span><text:span text:style-name="T301">）阿拉伯人</text:span></text:p>
          </table:table-cell>
          <table:table-cell table:style-name="TableCell302">
            <text:p text:style-name="P303"><text:span text:style-name="T304">（</text:span><text:span text:style-name="T305">丁</text:span><text:span text:style-name="T306">）阿拉伯人</text:span></text:p>
          </table:table-cell>
        </table:table-row>
      </table:table>
      <text:p text:style-name="P307"><text:span text:style-name="T308">（</text:span><text:span text:style-name="T309">甲</text:span><text:span text:style-name="T310">）蒙古西征改為</text:span><text:span text:style-name="T311">怛羅斯之役</text:span><text:span text:style-name="T312">（</text:span><text:span text:style-name="T313">乙</text:span><text:span text:style-name="T314">）</text:span><text:span text:style-name="T315">鄭和下西洋</text:span><text:span text:style-name="T316">改為蒙古西征（</text:span><text:span text:style-name="T317">丙</text:span><text:span text:style-name="T318">）</text:span><text:span text:style-name="T319">阿拉伯人</text:span><text:span text:style-name="T320">改為</text:span><text:span text:style-name="T321">蒙古西征</text:span><text:span text:style-name="T322">（</text:span><text:span text:style-name="T323">丁</text:span><text:span text:style-name="T324">）</text:span><text:span text:style-name="T325">阿拉伯人</text:span><text:span text:style-name="T326">改為耶穌會傳教士。</text:span></text:p>
      <text:p text:style-name="P327"><text:span text:style-name="T328">（A）甲乙丙（B）甲乙丁（C）甲丙丁（D</text:span><text:span text:style-name="T329">）</text:span><text:span text:style-name="T330">乙丙丁</text:span></text:p>
      <text:p text:style-name="P331"><text:span text:style-name="T332">26</text:span><text:span text:style-name="T333">、</text:span><text:span text:style-name="T334">在古代，紙幣的使用，可說是一項高明的交易技術，以下敘述正確的是？</text:span></text:p>
      <text:p text:style-name="P335">（甲）宋、元時，隨著商業規模擴大，紙幣應運而生（乙）北宋有會子（丙）南宋有交子（丁）元代有寶鈔。</text:p>
      <text:p text:style-name="P336"><text:span text:style-name="T337">（A）甲乙（B）甲丙（C）甲丁（D）甲丙丁。</text:span></text:p>
      <text:p text:style-name="P338">27、子庭到圖書館借了一本書，其章節包括「倭寇入侵」、「東林黨爭」、「宦官亂政」、「流寇四起」，由上述章節看來，此書指的是中國歷史上那一個朝代？</text:p>
      <text:p text:style-name="P339">（A）宋代（B）元代（C）明代（D）清代。</text:p>
      <text:p text:style-name="P340"><text:span text:style-name="T341">28</text:span><text:span text:style-name="T342">、</text:span><text:span text:style-name="T343">宋、元經濟蓬勃發展，社會呈現多采多姿的城市生活，以下敘述何者</text:span><text:span text:style-name="T344">【不】</text:span><text:span text:style-name="T345">正確？</text:span></text:p>
      <text:p text:style-name="P346">（A）坊市制度廢除，且「夜市」生意興隆（B）張擇端的清明上河圖，可看出南宋「臨安」的繁華景象</text:p>
      <text:p text:style-name="P347"><text:span text:style-name="T348">（C</text:span><text:span text:style-name="T349">）科舉制度有</text:span><text:span text:style-name="T350">利社會階層流動 （D）宋、元在廣州、泉州設有市舶司。</text:span></text:p>
      <text:p text:style-name="P351">29、若想了解元曲，可參考下列那些人的作品？</text:p>
      <text:p text:style-name="P352">（A）蘇軾、李清照（B）關漢卿、馬致遠（C）吳承恩、曹雪芹（D）羅貫中、施耐庵。</text:p>
      <text:p text:style-name="P353"><text:span text:style-name="T354">30</text:span><text:span text:style-name="T355">、</text:span><text:span text:style-name="T356">溪崑</text:span><text:span text:style-name="T357">國中舉辦</text:span><text:span text:style-name="T358">「</text:span><text:span text:style-name="T359">歷史週</text:span><text:span text:style-name="T360">」</text:span><text:span text:style-name="T361">活動,</text:span><text:span text:style-name="T362">在圖書館有中國古代文物展，下列作品請</text:span><text:span text:style-name="T363">依朝代先後順序排列展出。</text:span></text:p>
      <text:p text:style-name="P364"><text:span text:style-name="T365">(甲)</text:span><text:span text:style-name="T366"><text:s/></text:span><text:span text:style-name="T367">本草綱目</text:span><text:span text:style-name="T368">(</text:span><text:span text:style-name="T369">李時珍</text:span><text:span text:style-name="T370">)<text:s/></text:span><text:span text:style-name="T371">(乙)</text:span><text:span text:style-name="T372"><text:s/></text:span><text:span text:style-name="T373">紅樓夢</text:span><text:span text:style-name="T374">(</text:span><text:span text:style-name="T375">曹雪芹</text:span><text:span text:style-name="T376">)</text:span><text:span text:style-name="T377"><text:s/>(丙)</text:span><text:span text:style-name="T378"><text:s/></text:span><text:span text:style-name="T379">四書集注</text:span><text:span text:style-name="T380">(</text:span><text:span text:style-name="T381">朱熹</text:span><text:span text:style-name="T382">)<text:s/></text:span><text:span text:style-name="T383">(丁)</text:span><text:span text:style-name="T384"><text:s/>夢溪筆談</text:span><text:span text:style-name="T385">(</text:span><text:span text:style-name="T386">沈括</text:span><text:span text:style-name="T387">)<text:s/></text:span></text:p>
      <text:p text:style-name="P388"><text:span text:style-name="T389">（</text:span><text:span text:style-name="T390">A</text:span><text:span text:style-name="T391">）甲乙丙丁（</text:span><text:span text:style-name="T392">B</text:span><text:span text:style-name="T393">）丁丙乙甲（</text:span><text:span text:style-name="T394">C</text:span><text:span text:style-name="T395">）丁丙甲乙（</text:span><text:span text:style-name="T396">D</text:span><text:span text:style-name="T397">）丙丁甲乙。</text:span><text:span text:style-name="T398"><text:s/></text:span></text:p>
      <text:p text:style-name="P399"><text:span text:style-name="T400">31</text:span><text:span text:style-name="T401">、</text:span><text:span text:style-name="T402">滿清能以少數民族入主中原，甚至創造康、雍、乾盛世，盛世時間長達134年，最主要是得力於</text:span></text:p>
      <text:p text:style-name="P403">（A）同時採取高壓與懷柔政策<text:s text:c="2"/>（B）善用錦衣衛，東廠等特務機關</text:p>
      <text:p text:style-name="P404">（C）採用強幹弱枝政策<text:s text:c="8"/>（D）重文輕武，強調文人政治。</text:p>
      <text:p text:style-name="P405"><text:span text:style-name="T406">32</text:span><text:span text:style-name="T407">、</text:span><text:span text:style-name="T408">元代的學生敬渝，若想參加科舉考試，哪一類書是必讀的？</text:span></text:p>
      <text:p text:style-name="P409">（A）宋應星的天工開物（B）沈括的夢溪筆談（C）司馬光的資治通鑑（D）朱熹的四書集注。</text:p>
      <text:p text:style-name="P410"><text:span text:style-name="T411"><draw:connector draw:type="line" svg:x1="0.28403in" svg:y1="0.27014in" svg:x2="1.75278in" svg:y2="0.57222in" draw:z-index="251661312" draw:id="id1" draw:style-name="a6" draw:name="直線接點 2" text:anchor-type="paragraph"><svg:title/><svg:desc/></draw:connector></text:span><text:span text:style-name="T412">33</text:span><text:span text:style-name="T413">、</text:span></text:p>
      <table:table table:style-name="Table414">
        <table:table-columns>
          <table:table-column table:style-name="TableColumn415"/>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ext:p text:style-name="P422"/>
          </table:table-cell>
          <table:table-cell table:style-name="TableCell423">
            <text:p text:style-name="P424">東漢末</text:p>
          </table:table-cell>
          <table:table-cell table:style-name="TableCell425">
            <text:p text:style-name="P426">北宋初</text:p>
          </table:table-cell>
          <table:table-cell table:style-name="TableCell427">
            <text:p text:style-name="P428">北宋中</text:p>
          </table:table-cell>
          <table:table-cell table:style-name="TableCell429">
            <text:p text:style-name="P430">明後期</text:p>
          </table:table-cell>
        </table:table-row>
        <table:table-row table:style-name="TableRow431">
          <table:table-cell table:style-name="TableCell432">
            <text:p text:style-name="P433">耕地（百萬畝）</text:p>
          </table:table-cell>
          <table:table-cell table:style-name="TableCell434">
            <text:p text:style-name="P435">506</text:p>
          </table:table-cell>
          <table:table-cell table:style-name="TableCell436">
            <text:p text:style-name="P437">255</text:p>
          </table:table-cell>
          <table:table-cell table:style-name="TableCell438">
            <text:p text:style-name="P439">660</text:p>
          </table:table-cell>
          <table:table-cell table:style-name="TableCell440">
            <text:p text:style-name="P441">793</text:p>
          </table:table-cell>
        </table:table-row>
        <table:table-row table:style-name="TableRow442">
          <table:table-cell table:style-name="TableCell443">
            <text:p text:style-name="P444">人口（百萬人）</text:p>
          </table:table-cell>
          <table:table-cell table:style-name="TableCell445">
            <text:p text:style-name="P446">47</text:p>
          </table:table-cell>
          <table:table-cell table:style-name="TableCell447">
            <text:p text:style-name="P448">32</text:p>
          </table:table-cell>
          <table:table-cell table:style-name="TableCell449">
            <text:p text:style-name="P450">121</text:p>
          </table:table-cell>
          <table:table-cell table:style-name="TableCell451">
            <text:p text:style-name="P452">200</text:p>
          </table:table-cell>
        </table:table-row>
        <table:table-row table:style-name="TableRow453">
          <table:table-cell table:style-name="TableCell454">
            <text:p text:style-name="P455">人均地</text:p>
          </table:table-cell>
          <table:table-cell table:style-name="TableCell456">
            <text:p text:style-name="P457">10.76</text:p>
          </table:table-cell>
          <table:table-cell table:style-name="TableCell458">
            <text:p text:style-name="P459">7.96</text:p>
          </table:table-cell>
          <table:table-cell table:style-name="TableCell460">
            <text:p text:style-name="P461">5.45</text:p>
          </table:table-cell>
          <table:table-cell table:style-name="TableCell462">
            <text:p text:style-name="P463">3.96</text:p>
          </table:table-cell>
        </table:table-row>
      </table:table>
      <text:p text:style-name="P464">上表是歷代「人均地」（每人平均地畝數）的比例表，由表中可看出北宋中葉中國人口首度破億，請問與何種作物的人口供養力提高有關？（A）早熟稻（B）玉米（C）番薯（D）馬鈴薯。</text:p>
      <text:p text:style-name="P465"><text:span text:style-name="T466">3</text:span><text:span text:style-name="T467">4</text:span><text:span text:style-name="T468">、</text:span><text:span text:style-name="T469">嘉杰</text:span><text:span text:style-name="T470">想研究中醫的藥草與藥方，必須詳讀下列何書？</text:span></text:p>
      <text:p text:style-name="P471">（A）幾何原本（B）天工開物（C）四書集注（D）本草綱目。</text:p>
      <text:soft-page-break/>
      <text:p text:style-name="P472">【公民】</text:p>
      <text:p text:style-name="P473">◎請閱讀下列文章並回答35~39題</text:p>
      <table:table table:style-name="Table474">
        <table:table-columns>
          <table:table-column table:style-name="TableColumn475"/>
        </table:table-columns>
        <table:table-row table:style-name="TableRow476">
          <table:table-cell table:style-name="TableCell477">
            <text:p text:style-name="P478"><text:span text:style-name="T479">2018年底我國將進行地方公職人員選舉（又稱「107年九合一選舉」）。</text:span><text:span text:style-name="T480">本屆選舉選包含</text:span><text:a office:title="中華民國歷任直轄市長得票率" xlink:href="https://zhm.100ke.info/wiki/%E4%B8%AD%E8%8F%AF%E6%B0%91%E5%9C%8B%E6%AD%B7%E4%BB%BB%E7%9B%B4%E8%BD%84%E5%B8%82%E9%95%B7%E5%BE%97%E7%A5%A8%E7%8E%87" office:target-frame-name="_top" xlink:show="replace"><text:span text:style-name="T481">直轄市長</text:span></text:a><text:span text:style-name="T482">、</text:span><text:a office:title="直轄市議員" xlink:href="https://zhm.100ke.info/wiki/%E7%9B%B4%E8%BD%84%E5%B8%82%E8%AD%B0%E5%93%A1" office:target-frame-name="_top" xlink:show="replace"><text:span text:style-name="T483">直轄市議員</text:span></text:a><text:span text:style-name="T484">、</text:span><text:a office:title="臺灣原住民" xlink:href="https://zhm.100ke.info/wiki/%E8%87%BA%E7%81%A3%E5%8E%9F%E4%BD%8F%E6%B0%91" office:target-frame-name="_top" xlink:show="replace"><text:span text:style-name="T485">山地原住民</text:span></text:a><text:a office:title="區 (中華民國)" xlink:href="https://zhm.100ke.info/wiki/%E5%8D%80_(%E4%B8%AD%E8%8F%AF%E6%B0%91%E5%9C%8B)" office:target-frame-name="_top" xlink:show="replace"><text:span text:style-name="T486">區</text:span></text:a><text:a office:title="區長" xlink:href="https://zhm.100ke.info/wiki/%E5%8C%BA%E9%95%BF" office:target-frame-name="_top" xlink:show="replace"><text:span text:style-name="T487">長</text:span></text:a><text:span text:style-name="T488">及</text:span><text:a office:title="鄉鎮市區民代表" xlink:href="https://zhm.100ke.info/wiki/%E9%84%89%E9%8E%AE%E5%B8%82%E5%8D%80%E6%B0%91%E4%BB%A3%E8%A1%A8" office:target-frame-name="_top" xlink:show="replace"><text:span text:style-name="T489">區民代表</text:span></text:a><text:span text:style-name="T490">、</text:span><text:a office:title="中華民國歷任縣市長得票率" xlink:href="https://zhm.100ke.info/wiki/%E4%B8%AD%E8%8F%AF%E6%B0%91%E5%9C%8B%E6%AD%B7%E4%BB%BB%E7%B8%A3%E5%B8%82%E9%95%B7%E5%BE%97%E7%A5%A8%E7%8E%87" office:target-frame-name="_top" xlink:show="replace"><text:span text:style-name="T491">縣市長</text:span></text:a><text:span text:style-name="T492">、</text:span><text:a office:title="縣市議員" xlink:href="https://zhm.100ke.info/wiki/%E7%B8%A3%E5%B8%82%E8%AD%B0%E5%93%A1" office:target-frame-name="_top" xlink:show="replace"><text:span text:style-name="T493">縣市議員</text:span></text:a><text:span text:style-name="T494">、</text:span><text:a office:title="鄉鎮市" xlink:href="https://zhm.100ke.info/wiki/%E9%84%89%E9%8E%AE%E5%B8%82" office:target-frame-name="_top" xlink:show="replace"><text:span text:style-name="T495">鄉鎮市長</text:span></text:a><text:span text:style-name="T496">、</text:span><text:a office:title="鄉鎮市區民代表" xlink:href="https://zhm.100ke.info/wiki/%E9%84%89%E9%8E%AE%E5%B8%82%E5%8D%80%E6%B0%91%E4%BB%A3%E8%A1%A8" office:target-frame-name="_top" xlink:show="replace"><text:span text:style-name="T497">鄉鎮市民代表</text:span></text:a><text:span text:style-name="T498">及</text:span><text:a office:title="村" xlink:href="https://zhm.100ke.info/wiki/%E6%9D%91" office:target-frame-name="_top" xlink:show="replace"><text:span text:style-name="T499">村</text:span></text:a><text:a office:title="里長" xlink:href="https://zhm.100ke.info/wiki/%E9%87%8C%E9%95%B7" office:target-frame-name="_top" xlink:show="replace"><text:span text:style-name="T500">里長</text:span></text:a><text:span text:style-name="T501">。</text:span></text:p>
          </table:table-cell>
        </table:table-row>
      </table:table>
      <text:p text:style-name="P502"><text:span text:style-name="T503">35</text:span><text:span text:style-name="T504">、</text:span><text:span text:style-name="T505">依據我國《公職人員選舉罷免法》的規定，下列有關選舉過程的順序,哪項組合是正確的？<text:s/></text:span></text:p>
      <text:p text:style-name="P506">(A)登記→提名→投票→競選→開票 (B)提名→登記→競選→投票→開票<text:s/></text:p>
      <text:p text:style-name="P507">(C)競選→提名→登記→投票→開票 (D)登記→競選→提名→投票→開票。</text:p>
      <text:p text:style-name="P508"><text:span text:style-name="T509">36</text:span><text:span text:style-name="T510">、</text:span><text:span text:style-name="T511">以下是四位候選人的政見，請問誰的政見不可能在這次的選戰中出現？</text:span></text:p>
      <text:p text:style-name="P512">(A)小丸子：我將盡力爭取國小學童營養午餐的預算<text:s/></text:p>
      <text:p text:style-name="P513">(B)花輪：我會透過修改《憲法》，改行內閣制<text:s/></text:p>
      <text:p text:style-name="P514"><text:span text:style-name="T515">(C)美環：我將推動</text:span><text:span text:style-name="T516">活化閒置國中小學用地，將用不到的才藝教室和空間，建設老人安養照護中心</text:span></text:p>
      <text:p text:style-name="P517"><text:span text:style-name="T518">(D)</text:span><text:span text:style-name="T519">小玉：我會建議市府廣建青年住宅提供青年低價、低利率租屋，讓青年脫離「無殼蝸牛」之苦</text:span><text:span text:style-name="T520">。</text:span></text:p>
      <text:p text:style-name="P521"><text:span text:style-name="T522">37</text:span><text:span text:style-name="T523">、</text:span><text:span text:style-name="T524">今年將達法定投票年齡且在這次選舉中於其設籍的樹林區享有投票權的小寶，可以拿到幾張選票？</text:span></text:p>
      <text:p text:style-name="P525">(A)2張 (B)3張 (C)5張 (D)9張。</text:p>
      <text:p text:style-name="P526"><text:span text:style-name="T527">38</text:span><text:span text:style-name="T528">、</text:span><text:span text:style-name="T529">承上題，關於小寶的投票資格，下列敘述何者正確？</text:span><text:span text:style-name="T530">(甲)具備中華民國國籍 (乙)完成國民義務教育 (丙)於選舉區設籍四個月以上 (丁)未受監護宣</text:span><text:span text:style-name="T531">告</text:span><text:span text:style-name="T532"><text:s/>(戊)年滿20歲 (己)未遭褫奪公權 <text:s/></text:span></text:p>
      <text:p text:style-name="P533"><text:span text:style-name="T534">(A)甲丙戊己 (B)乙丁戊己 (C)甲丙丁戊 (D)甲丙丁戊己。</text:span></text:p>
      <text:list text:style-name="LFO3" text:continue-numbering="true">
        <text:list-item>
          <text:p text:style-name="P535">剛滿27歲的周小融，在下列哪種選舉中，沒有參選資格？</text:p>
        </text:list-item>
      </text:list>
      <text:p text:style-name="P536">(A)里長 (B)市議員 (C)鄉鎮市長 (D)直轄市長。</text:p>
      <text:p text:style-name="P537">◎請閱讀下列報導，並回答40-41題</text:p>
      <table:table table:style-name="Table538">
        <table:table-columns>
          <table:table-column table:style-name="TableColumn539"/>
        </table:table-columns>
        <table:table-row table:style-name="TableRow540">
          <table:table-cell table:style-name="TableCell541">
            <text:p text:style-name="P542"><text:span text:style-name="T543">去年德國大選結果顯示，梅克爾的基督教民主黨/基督教社會聯盟得票率33%。社會民主黨以20.5%居次，反穆斯林的德國另類選擇黨則以12.6%成第3大黨。親商自由派的自由民主黨，該黨4年前失去所有議席，這次大選以10.7%得票率回歸國會。左傾、愛護生態的綠黨（Greens）則是在大選期間承諾推動國內潔淨能源、打擊氣候變遷，讓他們一舉贏得8.9%的選票。</text:span></text:p>
          </table:table-cell>
        </table:table-row>
      </table:table>
      <text:p text:style-name="P544"><text:span text:style-name="T545">40</text:span><text:span text:style-name="T546">、</text:span><text:span text:style-name="T547">以下國家的政黨型態，何者與德國不同？</text:span></text:p>
      <text:p text:style-name="P548">(A)英國 (B)荷蘭 (C)芬蘭(D)義大利。</text:p>
      <text:p text:style-name="P549"><text:span text:style-name="T550">41</text:span><text:span text:style-name="T551">、</text:span><text:span text:style-name="T552">德國的政黨型態具何種特色？</text:span></text:p>
      <text:p text:style-name="P553">(A)組成聯合政府，反映多元民意<text:s text:c="7"/><text:s/>(B)缺乏抗衡、監督政府的力量，容易出現腐敗現象<text:s/></text:p>
      <text:p text:style-name="P554">(C)權力過度集中，可有效推動政府政策<text:s/><text:s/>(D)其他小黨缺乏執政權力，無法取得執政機會。</text:p>
      <text:p text:style-name="P555"><text:span text:style-name="T556">42</text:span><text:span text:style-name="T557">、</text:span><text:span text:style-name="T558">美利國是內閣制的國家，下圖是1980-2012年美利國國會選舉政黨席次比例的變化。根據圖中內容判斷，下列何項敘述最</text:span><text:span text:style-name="T559">不</text:span><text:span text:style-name="T560">符合美利國的狀況？<text:s/></text:span></text:p>
      <text:p text:style-name="P561">(A)美利國1992年之前是一黨獨大制的國家<text:s/><text:s text:c="10"/>(B)該國於2000年進行了第一次政黨輪替<text:s/></text:p>
      <text:p text:style-name="P562">(C)該國第一次政黨輪替後，朝兩黨制的政黨型態發展<text:s text:c="2"/>(D)2012年選舉之後，美利國應組織聯合政府。</text:p>
      <text:p text:style-name="P563"><text:span text:style-name="T564"><draw:frame draw:style-name="a7" draw:name="圖片 3" text:anchor-type="as-char" svg:x="0in" svg:y="0in" svg:width="3.90625in" svg:height="2in" style:rel-width="scale" style:rel-height="scale"><draw:image xlink:href="media/image6.png" xlink:type="simple" xlink:show="embed" xlink:actuate="onLoad"/><svg:title/><svg:desc/></draw:frame></text:span></text:p>
      <text:p text:style-name="P565"><text:span text:style-name="T566">43</text:span><text:span text:style-name="T567">、</text:span><text:span text:style-name="T568">承上題，由美利國國會選舉結果的變化，可知其民主制度的推展過程中歷經了幾次政黨輪替。下列有關「政黨輪替」的敘述，何者錯誤？</text:span></text:p>
      <text:p text:style-name="P569">(A)政黨輪替可使各政黨間相互制衡<text:s/><text:s text:c="7"/>(B)政黨輪替是檢視一個國家是否民主化的指標之一<text:s/></text:p>
      <text:p text:style-name="P570"><text:span text:style-name="T571">(C)政黨輪替一定會造成政局的不穩與衝突<text:s/></text:span><text:span text:style-name="T572"><text:s/></text:span><text:span text:style-name="T573">(D)可使執政黨負起政治責任。</text:span></text:p>
      <text:soft-page-break/>
      <text:p text:style-name="P574"><text:span text:style-name="T575">44</text:span><text:span text:style-name="T576">、</text:span><text:span text:style-name="T577">下表為平安國、快樂國、希望國、幸福國四個國家在最近一次國會選舉後的席次資料。若此四國的政黨制度型態相當穩定，則根據表中資料判斷，下列何國的政黨制度型態</text:span><text:span text:style-name="T578">最可能</text:span><text:span text:style-name="T579">傾向組織聯合政府？</text:span></text:p>
      <text:p text:style-name="P580"><text:span text:style-name="T581">(A)平安國 (B)快樂國 (C)希望國 (D)幸福國。</text:span></text:p>
      <table:table table:style-name="Table582">
        <table:table-columns>
          <table:table-column table:style-name="TableColumn583"/>
          <table:table-column table:style-name="TableColumn584"/>
        </table:table-columns>
        <table:table-row table:style-name="TableRow585">
          <table:table-cell table:style-name="TableCell586">
            <text:p text:style-name="P587"><text:span text:style-name="T588">國家</text:span></text:p>
          </table:table-cell>
          <table:table-cell table:style-name="TableCell589">
            <text:p text:style-name="P590"><text:span text:style-name="T591">國會席次資料</text:span></text:p>
          </table:table-cell>
        </table:table-row>
        <table:table-row table:style-name="TableRow592">
          <table:table-cell table:style-name="TableCell593">
            <text:p text:style-name="P594"><text:span text:style-name="T595">平安國</text:span></text:p>
          </table:table-cell>
          <table:table-cell table:style-name="TableCell596">
            <text:p text:style-name="P597"><text:span text:style-name="T598">第一大黨獲得75%的席次</text:span></text:p>
          </table:table-cell>
        </table:table-row>
        <table:table-row table:style-name="TableRow599">
          <table:table-cell table:style-name="TableCell600">
            <text:p text:style-name="P601">快樂國</text:p>
          </table:table-cell>
          <table:table-cell table:style-name="TableCell602">
            <text:p text:style-name="P603"><text:span text:style-name="T604">第二大黨獲得47％的席次</text:span></text:p>
          </table:table-cell>
        </table:table-row>
        <table:table-row table:style-name="TableRow605">
          <table:table-cell table:style-name="TableCell606">
            <text:p text:style-name="P607"><text:span text:style-name="T608">希望國</text:span></text:p>
          </table:table-cell>
          <table:table-cell table:style-name="TableCell609">
            <text:p text:style-name="P610"><text:span text:style-name="T611">第二大黨獲得20％的席次</text:span></text:p>
          </table:table-cell>
        </table:table-row>
        <table:table-row table:style-name="TableRow612">
          <table:table-cell table:style-name="TableCell613">
            <text:p text:style-name="P614"><text:span text:style-name="T615">幸福國</text:span></text:p>
          </table:table-cell>
          <table:table-cell table:style-name="TableCell616">
            <text:p text:style-name="P617"><text:span text:style-name="T618">第三大黨獲得2％的席次</text:span></text:p>
          </table:table-cell>
        </table:table-row>
      </table:table>
      <text:p text:style-name="P619"><text:span text:style-name="T620">45</text:span><text:span text:style-name="T621">、</text:span><text:span text:style-name="T622">承上題，下列對各國政黨政治型態優缺點的描述，何者正確？<text:s/></text:span></text:p>
      <text:p text:style-name="P623">(A)平安國的國會可以充分反應各種民意 (B)快樂國的政黨政治責任分明，政治安定<text:s/></text:p>
      <text:p text:style-name="P624">(C)希望國的人民選擇機會少 (D)幸福國人民選擇機會多，能充分展現民意。</text:p>
      <text:p text:style-name="P625"><text:span text:style-name="T626">46</text:span><text:span text:style-name="T627">、</text:span><text:span text:style-name="T628">麗麗三姊妹想參加地方公職人員選舉，大姊說：「我想擔任民意代表，為民喉舌。」二姊說：「我比較有意願參選行政官員。」麗麗說：「我剛享有被選舉權，從地方基層做起最適合。」請問，以下哪一個組合符合三人的選擇？<text:s/></text:span></text:p>
      <text:p text:style-name="P629">(A)立法委員、直轄市長、里長 (B)直轄市山地原住民區民代表、市長、鄉長<text:s/></text:p>
      <text:p text:style-name="P630">(C)市議員、直轄市山地原住民區長、里長 (D)里長、市長、市議員。</text:p>
      <text:p text:style-name="P631"><text:span text:style-name="T632">47、</text:span><text:span text:style-name="T633">2015年日本修法正式將投票年齡下降至18歲，讓更多未成年選民加入投票行列。2016年的參議院選舉，正式施行，2017年眾議院選舉，則是修法後的第二次試煉。</text:span><text:span text:style-name="T634">全球已有近9成的國家將投票年齡降到18歲，東亞地區的投票年齡，除了南韓限制19歲，其餘多數國家均已將投票年齡限制下修至18歲。請問，</text:span><text:span text:style-name="T635">依我國法律，因達法定年齡而取得投票權，符合選舉的何項原則？(A)普通原則 (B)平等原則 (C)直接原則 (D)秘密投票原則。</text:span></text:p>
      <text:p text:style-name="P636"><text:span text:style-name="T637">48、</text:span><text:span text:style-name="T638">以下是庭庭在某粉絲專頁上看到的發文，此內容顯示哪一種政治參與的概念？<text:s/></text:span></text:p>
      <text:p text:style-name="P639">(A)國家對人民有管轄權 (B)政府官員應由民主選舉產生 (C)政黨運作應遵守法律規定 (D)人民享有國家主權。</text:p>
      <table:table table:style-name="Table640">
        <table:table-columns>
          <table:table-column table:style-name="TableColumn641"/>
        </table:table-columns>
        <table:table-row table:style-name="TableRow642">
          <table:table-cell table:style-name="TableCell643">
            <text:p text:style-name="P644">救救我們的山林，捍衛我們的土地</text:p>
            <text:p text:style-name="P645">請政府速速修法，禁止財團繼續挖礦破壞我們的國家公園和原住民生活的家園。請參加我們的遊行，一起走上街頭，向政府表達我們的抗議。</text:p>
          </table:table-cell>
        </table:table-row>
      </table:table>
      <text:p text:style-name="P646"><text:span text:style-name="T647">49、</text:span><text:span text:style-name="T648">下表是三葉在課堂上報告某個專題的部分內容，根據表中資料判斷，下列何者最有可能是她報告的主題？<text:s/></text:span></text:p>
      <text:p text:style-name="P649">(A)利益團體影響政策制定 (B)政黨擬定公共政策 (C)遊說對於政策影響不大 (D)行政與立法權相互制衡。</text:p>
      <table:table table:style-name="Table650">
        <table:table-columns>
          <table:table-column table:style-name="TableColumn651"/>
          <table:table-column table:style-name="TableColumn652"/>
          <table:table-column table:style-name="TableColumn653"/>
        </table:table-columns>
        <table:table-row table:style-name="TableRow654">
          <table:table-cell table:style-name="TableCell655">
            <text:p text:style-name="P656">團體</text:p>
          </table:table-cell>
          <table:table-cell table:style-name="TableCell657">
            <text:p text:style-name="P658">內容</text:p>
          </table:table-cell>
          <table:table-cell table:style-name="TableCell659">
            <text:p text:style-name="P660">進行期間</text:p>
          </table:table-cell>
        </table:table-row>
        <table:table-row table:style-name="TableRow661">
          <table:table-cell table:style-name="TableCell662">
            <text:p text:style-name="P663">董氏基金會</text:p>
          </table:table-cell>
          <table:table-cell table:style-name="TableCell664">
            <text:p text:style-name="P665">推動「菸害防治法」通過</text:p>
          </table:table-cell>
          <table:table-cell table:style-name="TableCell666">
            <text:p text:style-name="P667">1991-1997年</text:p>
          </table:table-cell>
        </table:table-row>
        <table:table-row table:style-name="TableRow668">
          <table:table-cell table:style-name="TableCell669">
            <text:p text:style-name="P670">關懷生命協會</text:p>
          </table:table-cell>
          <table:table-cell table:style-name="TableCell671">
            <text:p text:style-name="P672">推動「野生動物保護法」通過</text:p>
          </table:table-cell>
          <table:table-cell table:style-name="TableCell673">
            <text:p text:style-name="P674">1993年</text:p>
          </table:table-cell>
        </table:table-row>
        <table:table-row table:style-name="TableRow675">
          <table:table-cell table:style-name="TableCell676">
            <text:p text:style-name="P677">民間司法改革基金會</text:p>
          </table:table-cell>
          <table:table-cell table:style-name="TableCell678">
            <text:p text:style-name="P679">推動「法律扶助法」通過</text:p>
          </table:table-cell>
          <table:table-cell table:style-name="TableCell680">
            <text:p text:style-name="P681">2001-2003年</text:p>
          </table:table-cell>
        </table:table-row>
        <table:table-row table:style-name="TableRow682">
          <table:table-cell table:style-name="TableCell683">
            <text:p text:style-name="P684">婦女新知基金會</text:p>
          </table:table-cell>
          <table:table-cell table:style-name="TableCell685">
            <text:p text:style-name="P686">推動「兩性工作平等法」通過</text:p>
          </table:table-cell>
          <table:table-cell table:style-name="TableCell687">
            <text:p text:style-name="P688">1990-2001年</text:p>
          </table:table-cell>
        </table:table-row>
      </table:table>
      <text:p text:style-name="P689">50、下文是小玉在某政黨青年團的粉絲專頁上所看到的介紹。由此可知政黨可以發揮何種功能？<text:s/></text:p>
      <text:p text:style-name="P690">(A)組織政府與監督政府 (B)促進民眾對政治的認知 (C)政治菁英的培育和甄選 (D)監督政府的施政內容。</text:p>
      <table:table table:style-name="Table691">
        <table:table-columns>
          <table:table-column table:style-name="TableColumn692"/>
        </table:table-columns>
        <table:table-row table:style-name="TableRow693">
          <table:table-cell table:style-name="TableCell694">
            <text:p text:style-name="P695">我們關注與參與的對象，是四十歲以下的學生青年，總團長一職亦為當然中常委，且具備學生身份，在黨內為學生族群發聲，藉此提供青年參與決策之空間，培養全方位的青年領袖及政治人才，創造青年實現自我的機會。</text:p>
          </table:table-cell>
        </table:table-row>
      </table:table>
      <text:p text:style-name="P696"/>
      <text:p text:style-name="P697">【試題結束】</text:p>
      <text:p text:style-name="P698"/>
      <text:soft-page-break/>
      <text:p text:style-name="內文"><text:span text:style-name="T699">106-1-</text:span><text:span text:style-name="T700">3 <text:s/></text:span><text:span text:style-name="T701">八年級 <text:s text:c="2"/>社會科－解答</text:span></text:p>
      <text:p text:style-name="P702">01-10 <text:s text:c="2"/>CACCA <text:s text:c="2"/>DBAAD</text:p>
      <text:p text:style-name="P703">11-20 <text:s text:c="2"/>BDBCD <text:s text:c="2"/>ABBBC</text:p>
      <text:p text:style-name="P704">21-30 <text:s text:c="2"/>DABDA <text:s text:c="2"/>CCBBC</text:p>
      <text:p text:style-name="P705">31-40 <text:s text:c="2"/>ADADB <text:s text:c="2"/>BBCDA</text:p>
      <text:p text:style-name="P706">41-50 <text:s text:c="2"/>ADCCB <text:s text:c="2"/>CADAC</text:p>
      <text:p text:style-name="P7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Helvetica" svg:font-family="Helvetica" style:font-family-generic="swiss" style:font-pitch="variable" svg:panose-1="2 11 6 4 2 2 2 2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Helvetica"/>
    </style:style>
    <style:style style:name="WW_CharLFO5LVL1" style:family="text">
      <style:text-properties style:font-name="新細明體" style:font-name-asian="新細明體" style:font-name-complex="Times New Roman" style:use-window-font-color="true"/>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2">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text:start-value="39">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text:start-value="4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5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5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5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5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5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5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text:start-value="35">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fo:language="zh" fo:country="TW"/>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pan><text:span text:style-name="T4">第</text:span><text:span text:style-name="T5"><text:page-number text:fixed="false">1</text:page-number></text:span><text:span text:style-name="T6">頁，共</text:span><text:span text:style-name="T7">4</text:span><text:span text:style-name="T8">頁</text:span><text:span text:style-name="T9">】</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ckjhs213</meta:initial-creator>
    <dc:creator>sweettung</dc:creator>
    <meta:creation-date>2026-02-04T11:42:00Z</meta:creation-date>
    <dc:date>2026-02-04T11:42:00Z</dc:date>
    <meta:print-date>2018-01-05T06:27:00Z</meta:print-date>
    <meta:template xlink:href="Normal" xlink:type="simple"/>
    <meta:editing-cycles>2</meta:editing-cycles>
    <meta:editing-duration>PT0S</meta:editing-duration>
    <meta:document-statistic meta:page-count="5" meta:paragraph-count="14" meta:word-count="1081" meta:character-count="7233" meta:row-count="51" meta:non-whitespace-character-count="6166"/>
  </office:meta>
</office:document-meta>
</file>