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hdphoto1.wdp" manifest:media-type=""/>
  <manifest:file-entry manifest:full-path="media/image5.png" manifest:media-type="image/png"/>
  <manifest:file-entry manifest:full-path="media/hdphoto2.wdp" manifest:media-type=""/>
  <manifest:file-entry manifest:full-path="media/image6.emf" manifest:media-type=""/>
  <manifest:file-entry manifest:full-path="media/image7.emf" manifest:media-type=""/>
  <manifest:file-entry manifest:full-path="media/image8.emf" manifest:media-type="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hdphoto3.wdp" manifest:media-type=""/>
  <manifest:file-entry manifest:full-path="media/image12.jpeg" manifest:media-type="image/jpe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imes-Bold" svg:font-family="Times-Bold" style:font-family-generic="swiss" svg:panose-1="0 0 0 0 0 0 0 0 0 0"/>
    <style:font-face style:name="Times-Roman" svg:font-family="Times-Roman" style:font-family-generic="swiss" svg:panose-1="0 0 0 0 0 0 0 0 0 0"/>
    <style:font-face style:name="文鼎粗魏碑" svg:font-family="文鼎粗魏碑" style:font-family-generic="script" style:font-pitch="fixed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181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 text:start-value="2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3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P27" style:parent-style-name="內文" style:family="paragraph"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style:line-height-at-least="0.3055in"/>
    </style:style>
    <style:style style:name="T2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style:font-name-complex="Times-Bold" fo:font-weight="bold" style:font-weight-asian="bold" style:font-weight-complex="bold" fo:color="#00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33" style:parent-style-name="內文" style:family="paragraph">
      <style:paragraph-properties style:text-autospace="none" style:line-height-at-least="0.3055in" fo:text-indent="0.0833in"/>
    </style:style>
    <style:style style:name="T3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8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9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40" style:parent-style-name="內文" style:family="paragraph">
      <style:paragraph-properties style:text-autospace="none" style:line-height-at-least="0.3055in" fo:text-indent="0.0833in"/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45" style:parent-style-name="內文" style:family="paragraph">
      <style:paragraph-properties style:text-autospace="none" style:line-height-at-least="0.3055in" fo:margin-left="0.2951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64" style:parent-style-name="內文" style:family="paragraph">
      <style:paragraph-properties style:text-autospace="none" style:line-height-at-least="0.3055in" fo:margin-left="0.393in" fo:margin-right="2.3416in" fo:text-indent="-0.3097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新細明體" fo:color="#1A1A1A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69" style:parent-style-name="內文" style:family="paragraph">
      <style:paragraph-properties style:text-autospace="none" style:line-height-at-least="0.3055in" fo:margin-left="0.3916in" fo:margin-right="2.3416in" fo:text-indent="0.0006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79" style:parent-style-name="內文" style:family="paragraph">
      <style:paragraph-properties fo:widows="2" fo:orphans="2" style:punctuation-wrap="simple" style:text-autospace="none" fo:text-align="justify" style:line-height-at-least="0.3055in" fo:text-indent="0.0833in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weight="bold" style:font-weight-asian="bold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family="paragraph">
      <style:paragraph-properties style:text-autospace="none" style:line-height-at-least="0.3055in" fo:margin-left="0.2951in" fo:margin-right="2.3416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style:text-autospace="none" style:line-height-at-least="0.3055in" fo:margin-left="0.2951in" fo:margin-right="2.0451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style:text-autospace="none" style:line-height-at-least="0.3055in" fo:margin-left="0.2951in" fo:margin-right="2.0451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style:text-autospace="none" style:line-height-at-least="0.3055in" fo:margin-left="0.2951in" fo:margin-right="2.045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 style:punctuation-wrap="simple" style:text-autospace="none" fo:text-align="justify" style:line-height-at-least="0.3055in" fo:margin-left="0.393in" fo:margin-right="2.8333in" fo:text-indent="-0.3097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4402in" fo:text-indent="-0.0965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fo:widows="2" fo:orphans="2" style:punctuation-wrap="simple" style:text-autospace="none" fo:text-align="justify" style:line-height-at-least="0.3055in" fo:margin-left="0.393in" fo:margin-right="2.7347in" fo:text-indent="-0.3097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widows="2" fo:orphans="2" style:punctuation-wrap="simple" style:text-autospace="none" fo:text-align="justify" fo:margin-top="0.125in" style:line-height-at-least="0.3055in" fo:margin-left="1.968in" fo:margin-right="2.7347in" fo:text-indent="-1.8847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widows="2" fo:orphans="2" style:punctuation-wrap="simple" style:text-autospace="none" fo:text-align="justify" style:line-height-at-least="0.3055in" fo:margin-left="0.3902in" fo:margin-right="2.7347in" fo:text-indent="1.675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fo:widows="2" fo:orphans="2" style:punctuation-wrap="simple" style:text-autospace="none" fo:text-align="justify" style:line-height-at-least="0.3055in" fo:margin-left="0.3902in" fo:margin-right="2.7347in" fo:text-indent="1.675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</style:style>
    <style:style style:name="P112" style:parent-style-name="內文" style:family="paragraph">
      <style:paragraph-properties style:text-autospace="none" fo:margin-top="0.125in" style:line-height-at-least="0.3055in" fo:text-indent="0.0833in"/>
    </style:style>
    <style:style style:name="T1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fo:font-weight="bold" style:font-weight-asian="bold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20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fo:widows="2" fo:orphans="2" style:punctuation-wrap="simple" style:text-autospace="none" fo:text-align="justify" style:line-height-at-least="0.3055in" fo:margin-left="0.3916in" fo:margin-right="2.7347in" fo:text-indent="-0.0965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style:text-autospace="none" style:line-height-at-least="0.3055in" fo:text-indent="0.0833in"/>
    </style:style>
    <style:style style:name="T12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fo:font-weight="bold" style:font-weight-asian="bold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/>
    </style:style>
    <style:style style:name="P130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style:text-autospace="none" style:line-height-at-least="0.3055in"/>
    </style:style>
    <style:style style:name="T13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37" style:parent-style-name="內文" style:family="paragraph">
      <style:paragraph-properties style:text-autospace="none" style:line-height-at-least="0.3055in" fo:margin-left="0.2951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4" style:parent-style-name="內文" style:family="paragraph">
      <style:paragraph-properties style:text-autospace="none" style:line-height-at-least="0.3055in" fo:margin-left="0.2951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51" style:parent-style-name="內文" style:family="paragraph">
      <style:paragraph-properties style:text-autospace="none" style:line-height-at-least="0.3055in"/>
    </style:style>
    <style:style style:name="T1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Times-Roman" fo:font-weight="bold" style:font-weight-asian="bold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58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59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60" style:parent-style-name="內文" style:family="paragraph">
      <style:paragraph-properties style:text-autospace="none" style:line-height-at-least="0.3055in"/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67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68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69" style:parent-style-name="內文" style:family="paragraph">
      <style:paragraph-properties style:text-autospace="none" style:line-height-at-least="0.3055in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75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76" style:parent-style-name="內文" style:family="paragraph">
      <style:paragraph-properties style:text-autospace="none" style:line-height-at-least="0.3055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77" style:parent-style-name="內文" style:family="paragraph">
      <style:paragraph-properties style:punctuation-wrap="simple" style:text-autospace="none" fo:text-align="justify" fo:margin-top="0.125in" style:line-height-at-least="0.3055in" fo:margin-left="0.2951in" fo:margin-right="2.243in" fo:text-indent="-0.2951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paragraph-properties style:punctuation-wrap="simple" style:text-autospace="none" fo:text-align="justify" style:line-height-at-least="0.3055in" fo:margin-left="0.2951in" fo:margin-right="2.243in" fo:text-indent="0.0006in">
        <style:tab-stops/>
      </style:paragraph-properties>
    </style:style>
    <style:style style:name="T184" style:parent-style-name="預設段落字型" style:family="text">
      <style:text-properties style:font-name="標楷體" style:font-name-asian="標楷體"/>
    </style:style>
    <style:style style:name="P185" style:parent-style-name="內文" style:family="paragraph">
      <style:paragraph-properties style:text-autospace="none" style:line-height-at-least="0.3055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91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96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00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01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03" style:parent-style-name="內文" style:family="paragraph">
      <style:paragraph-properties style:text-autospace="none" style:line-height-at-least="0.3055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07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08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09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10" style:parent-style-name="內文" style:family="paragraph">
      <style:paragraph-properties style:text-autospace="none" style:line-height-at-least="0.3055in" fo:margin-left="0.2951in" fo:text-indent="-0.2951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22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style:line-height-at-least="0.2777in" fo:margin-left="0.2951in" fo:margin-right="3.0298in" fo:text-indent="-0.2951in">
        <style:tab-stops/>
      </style:paragraph-properties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P240" style:parent-style-name="內文" style:family="paragraph">
      <style:paragraph-properties style:line-height-at-least="0.2777in" fo:margin-left="0.2951in" fo:margin-right="3.0298in" fo:text-indent="0.0006in">
        <style:tab-stops/>
      </style:paragraph-properties>
      <style:text-properties style:font-name="標楷體" style:font-name-asian="標楷體"/>
    </style:style>
    <style:style style:name="P241" style:parent-style-name="內文" style:family="paragraph">
      <style:paragraph-properties style:line-height-at-least="0.2777in" fo:margin-left="0.2951in" fo:margin-right="3.0298in" fo:text-indent="0.0006in">
        <style:tab-stops/>
      </style:paragraph-properties>
      <style:text-properties style:font-name="標楷體" style:font-name-asian="標楷體"/>
    </style:style>
    <style:style style:name="P242" style:parent-style-name="內文" style:family="paragraph">
      <style:paragraph-properties style:line-height-at-least="0.2777in" fo:margin-left="0.2951in" fo:margin-right="3.0298in" fo:text-indent="0.0006in">
        <style:tab-stops/>
      </style:paragraph-properties>
      <style:text-properties style:font-name="標楷體" style:font-name-asian="標楷體"/>
    </style:style>
    <style:style style:name="P243" style:parent-style-name="內文" style:family="paragraph">
      <style:paragraph-properties style:line-height-at-least="0.2777in" fo:margin-left="0.2951in" fo:margin-right="3.0298in" fo:text-indent="0.0006in">
        <style:tab-stops/>
      </style:paragraph-properties>
      <style:text-properties style:font-name="標楷體" style:font-name-asian="標楷體"/>
    </style:style>
    <style:style style:name="P244" style:parent-style-name="內文" style:family="paragraph">
      <style:paragraph-properties style:line-height-at-least="0.2777in" fo:margin-left="0.2951in" fo:margin-right="0.3715in" fo:text-indent="-0.2951in">
        <style:tab-stops/>
      </style:paragraph-properties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P258" style:parent-style-name="內文" style:family="paragraph">
      <style:paragraph-properties style:line-height-at-least="0.2777in" fo:margin-left="0.2951in" fo:margin-right="0.3715in" fo:text-indent="0.0006in">
        <style:tab-stops/>
      </style:paragraph-properties>
      <style:text-properties style:font-name="標楷體" style:font-name-asian="標楷體"/>
    </style:style>
    <style:style style:name="P25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P288" style:parent-style-name="內文" style:family="paragraph">
      <style:paragraph-properties style:line-height-at-least="0.2777in" fo:margin-left="0.2951in" fo:margin-right="0.175in" fo:text-indent="-0.2951in">
        <style:tab-stops/>
      </style:paragraph-properties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P304" style:parent-style-name="內文" style:family="paragraph">
      <style:paragraph-properties style:line-height-at-least="0.2777in" fo:margin-left="0.2951in" fo:margin-right="0.0763in" fo:text-indent="-0.2951in">
        <style:tab-stops/>
      </style:paragraph-properties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P311" style:parent-style-name="內文" style:family="paragraph">
      <style:paragraph-properties style:line-height-at-least="0.2777in" fo:margin-left="0.2951in" fo:margin-right="0.0763in" fo:text-indent="0.0006in">
        <style:tab-stops/>
      </style:paragraph-properties>
      <style:text-properties style:font-name="標楷體" style:font-name-asian="標楷體"/>
    </style:style>
    <style:style style:name="P31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P32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3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P33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3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48" style:parent-style-name="內文" style:family="paragraph">
      <style:paragraph-properties fo:margin-bottom="0.125in" style:line-height-at-least="0.2777in" fo:margin-left="0.2951in">
        <style:tab-stops/>
      </style:paragraph-properties>
      <style:text-properties style:font-name="標楷體" style:font-name-asian="標楷體"/>
    </style:style>
    <style:style style:name="TableColumn350" style:family="table-column">
      <style:table-column-properties style:column-width="8.5833in"/>
    </style:style>
    <style:style style:name="Table349" style:family="table">
      <style:table-properties style:width="8.5833in" fo:margin-left="0in" table:align="left"/>
    </style:style>
    <style:style style:name="TableRow351" style:family="table-row">
      <style:table-row-properties style:min-row-height="0.5111i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punctuation-wrap="simple" style:text-autospace="none" fo:text-align="justify" style:line-height-at-least="0.2777in" fo:margin-left="0.0152in" fo:text-indent="-0.0152in">
        <style:tab-stops>
          <style:tab-stop style:type="left" style:position="1.6798in"/>
          <style:tab-stop style:type="left" style:position="3.868in"/>
          <style:tab-stop style:type="left" style:position="5.7916in"/>
        </style:tab-stops>
      </style:paragraph-properties>
      <style:text-properties style:font-name="標楷體" style:font-name-asian="標楷體" style:font-size-complex="12pt"/>
    </style:style>
    <style:style style:name="P354" style:parent-style-name="內文" style:family="paragraph">
      <style:paragraph-properties style:punctuation-wrap="simple" style:text-autospace="none" fo:text-align="justify" style:line-height-at-least="0.2777in" fo:margin-left="0.0152in" fo:text-indent="-0.0152in">
        <style:tab-stops>
          <style:tab-stop style:type="left" style:position="1.6798in"/>
          <style:tab-stop style:type="left" style:position="3.868in"/>
          <style:tab-stop style:type="left" style:position="5.7916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text-scale="25%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margin-top="0.125in" style:line-height-at-least="0.2777in" fo:margin-left="0.2944in" fo:text-indent="-0.2944in">
        <style:tab-stops/>
      </style:paragraph-properties>
    </style:style>
    <style:style style:name="T359" style:parent-style-name="預設段落字型" style:family="text">
      <style:text-properties fo:font-size="13pt" style:font-size-asian="13pt" style:font-size-complex="13pt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/>
    </style:style>
    <style:style style:name="P363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64" style:parent-style-name="內文" style:family="paragraph">
      <style:paragraph-properties style:line-height-at-least="0.2777in" fo:margin-left="0.2715in" fo:text-indent="-0.2715in">
        <style:tab-stops/>
      </style:paragraph-properties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7" style:parent-style-name="預設段落字型" style:family="text">
      <style:text-properties style:font-name="標楷體" style:font-name-asian="標楷體"/>
    </style:style>
    <style:style style:name="P368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69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70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71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72" style:parent-style-name="內文" style:family="paragraph">
      <style:paragraph-properties style:line-height-at-least="0.2777in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5" style:parent-style-name="預設段落字型" style:family="text">
      <style:text-properties style:font-name="標楷體" style:font-name-asian="標楷體"/>
    </style:style>
    <style:style style:name="P376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377" style:parent-style-name="內文" style:family="paragraph">
      <style:paragraph-properties style:line-height-at-least="0.2777in" fo:margin-left="0.2715in" fo:text-indent="-0.2715in">
        <style:tab-stops/>
      </style:paragraph-properties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80" style:parent-style-name="預設段落字型" style:family="text">
      <style:text-properties style:font-name="標楷體" style:font-name-asian="標楷體"/>
    </style:style>
    <style:style style:name="P381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82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83" style:parent-style-name="內文" style:family="paragraph">
      <style:paragraph-properties style:line-height-at-least="0.2777in" fo:margin-left="0.2715in" fo:margin-right="1.9465in" fo:text-indent="-0.2715in">
        <style:tab-stops/>
      </style:paragraph-properties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86" style:parent-style-name="預設段落字型" style:family="text">
      <style:text-properties style:font-name="標楷體" style:font-name-asian="標楷體"/>
    </style:style>
    <style:style style:name="P387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88" style:parent-style-name="內文" style:family="paragraph">
      <style:paragraph-properties style:line-height-at-least="0.2777in" fo:margin-left="0.2701in" fo:text-indent="0.0236in">
        <style:tab-stops/>
      </style:paragraph-properties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39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94" style:parent-style-name="預設段落字型" style:family="text">
      <style:text-properties style:font-name="標楷體" style:font-name-asian="標楷體"/>
    </style:style>
    <style:style style:name="P39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9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9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9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99" style:parent-style-name="內文" style:family="paragraph">
      <style:paragraph-properties style:line-height-at-least="0.2777in" fo:margin-left="0.2715in" fo:text-indent="-0.2715in">
        <style:tab-stops/>
      </style:paragraph-properties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02" style:parent-style-name="預設段落字型" style:family="text">
      <style:text-properties style:font-name="標楷體" style:font-name-asian="標楷體"/>
    </style:style>
    <style:style style:name="P403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404" style:parent-style-name="內文" style:family="paragraph">
      <style:paragraph-properties style:line-height-at-least="0.2777in" fo:margin-left="0.2715in" fo:text-indent="-0.2715in">
        <style:tab-stops/>
      </style:paragraph-properties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07" style:parent-style-name="預設段落字型" style:family="text">
      <style:text-properties style:font-name="標楷體" style:font-name-asian="標楷體"/>
    </style:style>
    <style:style style:name="P408" style:parent-style-name="內文" style:family="paragraph">
      <style:paragraph-properties style:line-height-at-least="0.2777in" fo:margin-left="0.2701in" fo:text-indent="0.0236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style:line-height-at-least="0.2777in" fo:margin-left="0.2715in" fo:margin-right="3.2263in" fo:text-indent="-0.2715in">
        <style:tab-stops/>
      </style:paragraph-properties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12" style:parent-style-name="預設段落字型" style:family="text">
      <style:text-properties style:font-name="標楷體" style:font-name-asian="標楷體"/>
    </style:style>
    <style:style style:name="P413" style:parent-style-name="內文" style:family="paragraph">
      <style:paragraph-properties style:line-height-at-least="0.2777in" fo:margin-left="0.2701in" fo:margin-right="3.2263in" fo:text-indent="0.0236in">
        <style:tab-stops/>
      </style:paragraph-properties>
      <style:text-properties style:font-name="標楷體" style:font-name-asian="標楷體"/>
    </style:style>
    <style:style style:name="P414" style:parent-style-name="內文" style:family="paragraph">
      <style:text-properties style:font-name="標楷體" style:font-name-asian="標楷體"/>
    </style:style>
    <style:style style:name="P415" style:parent-style-name="內文" style:family="paragraph">
      <style:text-properties style:font-name="標楷體" style:font-name-asian="標楷體" fo:font-size="14pt" style:font-size-asian="14pt"/>
    </style:style>
    <style:style style:name="P41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/>
    </style:style>
    <style:style style:name="P42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24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P42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/>
    </style:style>
    <style:style style:name="P43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36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P44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43" style:parent-style-name="預設段落字型" style:family="text">
      <style:text-properties style:font-name="標楷體" style:font-name-asian="標楷體"/>
    </style:style>
    <style:style style:name="P444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45" style:parent-style-name="預設段落字型" style:family="text">
      <style:text-properties style:font-name="標楷體" style:font-name-asian="標楷體"/>
    </style:style>
    <style:style style:name="P44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P450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5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paragraph-properties style:line-height-at-least="0.2777in" fo:margin-left="0.25in" fo:margin-right="0.275in" fo:text-indent="-0.25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/>
    </style:style>
    <style:style style:name="P457" style:parent-style-name="內文" style:family="paragraph">
      <style:paragraph-properties style:line-height-at-least="0.2777in" fo:margin-left="0.25in" fo:margin-right="0.275in" fo:text-indent="0.0451in">
        <style:tab-stops/>
      </style:paragraph-properties>
      <style:text-properties style:font-name="標楷體" style:font-name-asian="標楷體"/>
    </style:style>
    <style:style style:name="P45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6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64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65" style:parent-style-name="內文" style:family="paragraph">
      <style:paragraph-properties fo:margin-top="0.125in" fo:margin-bottom="0.125in" style:line-height-at-least="0.2777in" fo:margin-left="0.25in" fo:text-indent="-0.25in">
        <style:tab-stops/>
      </style:paragraph-properties>
    </style:style>
    <style:style style:name="T466" style:parent-style-name="預設段落字型" style:family="text">
      <style:text-properties style:font-name="標楷體" style:font-name-asian="標楷體" fo:font-weight="bold" style:font-weight-asian="bold"/>
    </style:style>
    <style:style style:name="T467" style:parent-style-name="預設段落字型" style:family="text">
      <style:text-properties style:font-name="標楷體" style:font-name-asian="標楷體"/>
    </style:style>
    <style:style style:name="P468" style:parent-style-name="內文" style:family="paragraph">
      <style:paragraph-properties style:line-height-at-least="0.2777in" fo:margin-left="0.25in" fo:margin-right="0.3715in" fo:text-indent="-0.25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71" style:parent-style-name="預設段落字型" style:family="text">
      <style:text-properties style:font-name="標楷體" style:font-name-asian="標楷體"/>
    </style:style>
    <style:style style:name="P472" style:parent-style-name="內文" style:family="paragraph">
      <style:paragraph-properties style:line-height-at-least="0.2777in" fo:margin-left="0.25in" fo:margin-right="0.3715in" fo:text-indent="0.0451in">
        <style:tab-stops/>
      </style:paragraph-properties>
    </style:style>
    <style:style style:name="T473" style:parent-style-name="預設段落字型" style:family="text">
      <style:text-properties style:font-name="標楷體" style:font-name-asian="標楷體"/>
    </style:style>
    <style:style style:name="P474" style:parent-style-name="內文" style:family="paragraph">
      <style:paragraph-properties style:line-height-at-least="0.2777in" fo:margin-left="0.1666in" fo:text-indent="-0.1666in">
        <style:tab-stops/>
      </style:paragraph-properties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77" style:parent-style-name="預設段落字型" style:family="text">
      <style:text-properties style:font-name="標楷體" style:font-name-asian="標楷體"/>
    </style:style>
    <style:style style:name="P478" style:parent-style-name="內文" style:family="paragraph">
      <style:paragraph-properties style:line-height-at-least="0.2777in" fo:margin-left="0.1666in" fo:text-indent="0.1284in">
        <style:tab-stops/>
      </style:paragraph-properties>
      <style:text-properties style:font-name="標楷體" style:font-name-asian="標楷體"/>
    </style:style>
    <style:style style:name="TableColumn480" style:family="table-column">
      <style:table-column-properties style:column-width="0.8729in"/>
    </style:style>
    <style:style style:name="TableColumn481" style:family="table-column">
      <style:table-column-properties style:column-width="0.8729in"/>
    </style:style>
    <style:style style:name="TableColumn482" style:family="table-column">
      <style:table-column-properties style:column-width="0.8729in"/>
    </style:style>
    <style:style style:name="TableColumn483" style:family="table-column">
      <style:table-column-properties style:column-width="0.8729in"/>
    </style:style>
    <style:style style:name="Table479" style:family="table">
      <style:table-properties style:width="3.4916in" fo:margin-left="0.3333in" table:align="left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493" style:family="table-row">
      <style:table-row-properties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502" style:family="table-row">
      <style:table-row-properties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511" style:parent-style-name="內文" style:family="paragraph">
      <style:paragraph-properties fo:margin-top="0.125in" style:line-height-at-least="0.2777in" fo:margin-left="0.25in" fo:text-indent="-0.25in">
        <style:tab-stops/>
      </style:paragraph-properties>
    </style:style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14" style:parent-style-name="預設段落字型" style:family="text">
      <style:text-properties style:font-name="標楷體" style:font-name-asian="標楷體"/>
    </style:style>
    <style:style style:name="P515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516" style:parent-style-name="預設段落字型" style:family="text">
      <style:text-properties style:font-name="標楷體" style:font-name-asian="標楷體"/>
    </style:style>
    <style:style style:name="P517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20" style:parent-style-name="預設段落字型" style:family="text">
      <style:text-properties style:font-name="標楷體" style:font-name-asian="標楷體"/>
    </style:style>
    <style:style style:name="P52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522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TableColumn524" style:family="table-column">
      <style:table-column-properties style:column-width="8.8555in"/>
    </style:style>
    <style:style style:name="Table523" style:family="table">
      <style:table-properties style:width="8.8555in" fo:margin-left="0.075in" table:align="left"/>
    </style:style>
    <style:style style:name="TableRow525" style:family="table-row">
      <style:table-row-properties style:min-row-height="1.175i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 style:line-height-at-least="0.2777in"/>
    </style:style>
    <style:style style:name="T528" style:parent-style-name="預設段落字型" style:family="text">
      <style:text-properties style:font-name="新細明體" fo:font-weight="bold" style:font-weight-asian="bold"/>
    </style:style>
    <style:style style:name="P529" style:parent-style-name="內文" style:family="paragraph">
      <style:paragraph-properties style:line-height-at-least="0.2777in" fo:text-indent="0.393in"/>
    </style:style>
    <style:style style:name="T530" style:parent-style-name="預設段落字型" style:family="text">
      <style:text-properties style:font-name="新細明體"/>
    </style:style>
    <style:style style:name="P531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34" style:parent-style-name="預設段落字型" style:family="text">
      <style:text-properties style:font-name="標楷體" style:font-name-asian="標楷體"/>
    </style:style>
    <style:style style:name="P535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536" style:parent-style-name="預設段落字型" style:family="text">
      <style:text-properties style:font-name="標楷體" style:font-name-asian="標楷體"/>
    </style:style>
    <style:style style:name="P537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T53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40" style:parent-style-name="預設段落字型" style:family="text">
      <style:text-properties style:font-name="標楷體" style:font-name-asian="標楷體"/>
    </style:style>
    <style:style style:name="P54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542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543" style:parent-style-name="預設段落字型" style:family="text">
      <style:text-properties style:font-name="Calibri" style:font-name-asian="新細明體"/>
    </style:style>
    <style:style style:name="T544" style:parent-style-name="預設段落字型" style:family="text">
      <style:text-properties style:font-name="標楷體" style:font-name-asian="標楷體"/>
    </style:style>
    <style:style style:name="P545" style:parent-style-name="內文" style:family="paragraph">
      <style:paragraph-properties fo:margin-top="0.125in" style:line-height-at-least="0.2777in" fo:margin-left="0.25in" fo:margin-right="3.425in" fo:text-indent="-0.25in">
        <style:tab-stops/>
      </style:paragraph-properties>
    </style:style>
    <style:style style:name="T5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/>
    </style:style>
    <style:style style:name="P54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50" style:parent-style-name="預設段落字型" style:family="text">
      <style:text-properties style:font-name="標楷體" style:font-name-asian="標楷體" style:font-size-complex="12pt"/>
    </style:style>
    <style:style style:name="T55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52" style:parent-style-name="預設段落字型" style:family="text">
      <style:text-properties style:font-name="標楷體" style:font-name-asian="標楷體"/>
    </style:style>
    <style:style style:name="P55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554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57" style:parent-style-name="預設段落字型" style:family="text">
      <style:text-properties style:font-name="標楷體" style:font-name-asian="標楷體"/>
    </style:style>
    <style:style style:name="P558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P56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56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P56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572" style:parent-style-name="預設段落字型" style:family="text">
      <style:text-properties style:font-name="標楷體" style:font-name-asian="標楷體"/>
    </style:style>
    <style:style style:name="P57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574" style:parent-style-name="內文" style:family="paragraph">
      <style:text-properties style:font-name="標楷體" style:font-name-asian="標楷體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576" style:parent-style-name="內文" style:family="paragraph">
      <style:paragraph-properties fo:widows="2" fo:orphans="2" fo:break-before="page"/>
      <style:text-properties style:font-name="標楷體" style:font-name-asian="標楷體" fo:font-size="16pt" style:font-size-asian="16pt"/>
    </style:style>
    <style:style style:name="T577" style:parent-style-name="預設段落字型" style:family="text">
      <style:text-properties style:font-name="標楷體" style:font-name-asian="標楷體" fo:font-size="16pt" style:font-size-asian="16pt"/>
    </style:style>
    <style:style style:name="T57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579" style:parent-style-name="預設段落字型" style:family="text">
      <style:text-properties style:font-name="標楷體" style:font-name-asian="標楷體" fo:font-size="16pt" style:font-size-asian="16pt"/>
    </style:style>
    <style:style style:name="P580" style:parent-style-name="內文" style:family="paragraph">
      <style:text-properties style:font-name="Times New Roman" style:font-name-asian="文鼎粗魏碑" style:font-name-complex="Times New Roman" fo:letter-spacing="0.0694in" fo:font-size="16pt" style:font-size-asian="16pt"/>
    </style:style>
    <style:style style:name="P581" style:parent-style-name="內文" style:family="paragraph">
      <style:text-properties style:font-name="Times New Roman" style:font-name-asian="文鼎粗魏碑" style:font-name-complex="Times New Roman" fo:letter-spacing="0.0694in" fo:font-size="16pt" style:font-size-asian="16pt"/>
    </style:style>
    <style:style style:name="P582" style:parent-style-name="內文" style:family="paragraph">
      <style:text-properties style:font-name="Times New Roman" style:font-name-asian="文鼎粗魏碑" style:font-name-complex="Times New Roman" fo:letter-spacing="0.0694in" fo:font-size="16pt" style:font-size-asian="16pt"/>
    </style:style>
    <style:style style:name="P583" style:parent-style-name="內文" style:family="paragraph">
      <style:text-properties style:font-name="Times New Roman" style:font-name-asian="文鼎粗魏碑" style:font-name-complex="Times New Roman" fo:letter-spacing="0.0694in" fo:font-size="16pt" style:font-size-asian="16pt"/>
    </style:style>
    <style:style style:name="P584" style:parent-style-name="內文" style:family="paragraph">
      <style:text-properties style:font-name="Times New Roman" style:font-name-asian="文鼎粗魏碑" style:font-name-complex="Times New Roman" fo:letter-spacing="0.0694in" fo:font-size="16pt" style:font-size-asian="16pt"/>
    </style:style>
    <style:style style:name="P585" style:parent-style-name="內文" style:family="paragraph">
      <style:text-properties style:font-name="標楷體" style:font-name-asian="標楷體" fo:font-size="16pt" style:font-size-asian="16pt"/>
    </style:style>
    <style:style style:family="graphic" style:name="a1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0694in solid #000000" fo:background-color="transparent" style:wrap="run-through" style:run-through="foreground" fo:clip="rect(0.10363in, 0in, 0in, 0in)" style:horizontal-rel="paragraph" style:vertical-rel="paragraph" style:horizontal-pos="from-left" style:vertical-pos="from-top" draw:luminance="20%" draw:contrast="0%"/>
    </style:style>
    <style:style style:family="graphic" style:name="a5" style:parent-style-name="Graphics">
      <style:graphic-properties fo:border="0.00694in solid #000000" fo:background-color="transparent" style:wrap="parallel" style:wrap-contour="true" style:wrap-contour-mode="outside" fo:clip="rect(0.08639in, 0.06365in, 0.08639in, 0.06365in)" style:horizontal-rel="paragraph" style:vertical-rel="paragraph" style:horizontal-pos="from-left" style:vertical-pos="from-top" draw:luminance="20%" draw:contrast="0%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>
      <style:graphic-properties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ntrast="60%"/>
    </style:style>
    <style:style style:family="graphic" style:name="a1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一學期第</text:span><text:span text:style-name="T11">三</text:span><text:span text:style-name="T12">次定期評量</text:span><text:span text:style-name="T13"><text:s/>社會科</text:span><text:span text:style-name="T14"><text:s/></text:span><text:span text:style-name="T15">試</text:span><text:span text:style-name="T16">題卷</text:span></text:p>
      <text:p text:style-name="P17"><text:span text:style-name="T18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9">七</text:span><text:span text:style-name="T20">年級</text:span><text:span text:style-name="T21">　　　</text:span><text:span text:style-name="T22">班 座號</text:span><text:span text:style-name="T23">　　　</text:span><text:span text:style-name="T24"><text:s/>姓名</text:span><text:span text:style-name="T25">　　　　　　　　</text:span><text:span text:style-name="T26"><text:s/></text:span></text:p>
      <text:p text:style-name="P27">【地理】</text:p>
      <text:p text:style-name="P28"><draw:frame draw:z-index="251667456" draw:style-name="a1" draw:name="圖片 10" text:anchor-type="paragraph" svg:x="6.79444in" svg:y="0.08611in" svg:width="2.18542in" svg:height="2.96875in" style:rel-width="scale" style:rel-height="scale"><draw:image xlink:href="media/image1.emf" xlink:type="simple" xlink:show="embed" xlink:actuate="onLoad"/><svg:title/><svg:desc/></draw:frame><text:span text:style-name="T29">＊</text:span><text:span text:style-name="T30">右圖為臺灣河川分布圖，請回答</text:span><text:span text:style-name="T31">1~3</text:span><text:span text:style-name="T32">題。</text:span></text:p>
      <text:p text:style-name="P33"><text:span text:style-name="T34">1、</text:span><text:span text:style-name="T35">上地理課時，以下哪位同學的報告分享是</text:span><text:span text:style-name="T36">正確的</text:span><text:span text:style-name="T37">?</text:span></text:p>
      <text:p text:style-name="P38">(Ａ)家貞:全台水位最穩定的河川是丁河川。(Ｂ)與真:長度最長的是丙河川。<text:s/></text:p>
      <text:p text:style-name="P39">(Ｃ)香瑜: 流域面積最大的是戊河川。 (Ｄ)貴美:河口有黑面琵鷺造訪的是甲河川。</text:p>
      <text:p text:style-name="P40"><text:span text:style-name="T41">2、</text:span><text:span text:style-name="T42">圖中『丁』河川流域內，哪一點所取得的水源樣本，殘留的</text:span><text:span text:style-name="T43">汙染物最多</text:span><text:span text:style-name="T44">？</text:span></text:p>
      <text:p text:style-name="P45"><text:span text:style-name="T46">(Ａ)</text:span><text:span text:style-name="T47"><text:s/></text:span><text:span text:style-name="T48">A</text:span><text:span text:style-name="T49"><text:s/></text:span><text:span text:style-name="T50"><text:s/></text:span><text:span text:style-name="T51">(Ｂ)</text:span><text:span text:style-name="T52"><text:s/></text:span><text:span text:style-name="T53">B</text:span><text:span text:style-name="T54"><text:s/></text:span><text:span text:style-name="T55"><text:s/></text:span><text:span text:style-name="T56">(Ｃ)</text:span><text:span text:style-name="T57"><text:s/></text:span><text:span text:style-name="T58">C</text:span><text:span text:style-name="T59"><text:s/></text:span><text:span text:style-name="T60"><text:s/>(Ｄ)</text:span><text:span text:style-name="T61"><text:s/></text:span><text:span text:style-name="T62">D</text:span><text:span text:style-name="T63">。</text:span></text:p>
      <text:p text:style-name="P64"><text:span text:style-name="T65">3、</text:span><text:span text:style-name="T66">「□□河因中、上游河床陡峻、落差大，具備優越的水力發電條件，</text:span><text:span text:style-name="T67">是台灣最充分利用水力資源以發電的河流。該河川流域有一系列水力電廠，分別為德基、青山、谷關、天輪及馬鞍等五個分廠，每年可發電約25 億度</text:span><text:span text:style-name="T68">，是最具環保的電力來源之一」。</text:span></text:p>
      <text:p text:style-name="P69"><text:span text:style-name="T70">上述□□河是指圖中的哪一條河川？</text:span><text:span text:style-name="T71"><text:s text:c="2"/></text:span><text:span text:style-name="T72">(A)甲</text:span><text:span text:style-name="T73"><text:s text:c="2"/></text:span><text:span text:style-name="T74">(B)乙</text:span><text:span text:style-name="T75"><text:s/></text:span><text:span text:style-name="T76"><text:s/>(C)丙<text:s/></text:span><text:span text:style-name="T77"><text:s/></text:span><text:span text:style-name="T78">(D)丁。</text:span></text:p>
      <text:p text:style-name="P79"><text:span text:style-name="T80">4、</text:span><text:span text:style-name="T81">有關臺灣河川特色的敘述，何者</text:span><text:span text:style-name="T82">正確</text:span><text:span text:style-name="T83">？</text:span></text:p>
      <text:p text:style-name="P84">(A)情瑀:阿里山山脈為南北向河川的主要分水嶺。</text:p>
      <text:p text:style-name="P85">(B)家瑩: 中央山脈縱貫臺灣本島，使臺灣河川多呈東西流向。蘭陽溪向東流，注入太平洋。</text:p>
      <text:p text:style-name="P86"><draw:frame draw:z-index="251668480" draw:style-name="a2" draw:name="圖片 9" text:anchor-type="paragraph" svg:x="6.78056in" svg:y="0.22847in" svg:width="2.10694in" svg:height="1.31181in" style:rel-width="scale" style:rel-height="scale"><draw:image xlink:href="media/image2.jpeg" xlink:type="simple" xlink:show="embed" xlink:actuate="onLoad"/><svg:title/><svg:desc>44</svg:desc></draw:frame><text:span text:style-name="T87">(C)慈育:</text:span><text:span text:style-name="T88">河川坡度小，水流平緩</text:span></text:p>
      <text:p text:style-name="P89">(D)乃文:淡水河洪枯流量變化大，是典型荒溪型河川。</text:p>
      <text:p text:style-name="P90"><text:span text:style-name="T91">5、</text:span><text:span text:style-name="T92">右圖為臺灣某一河流流量變化圖，顯示流量變化很大。</text:span><text:span text:style-name="T93">7～9月為流量高峰期</text:span><text:span text:style-name="T94">。此時段流量高峰，與下列哪項因素關係最密切？　</text:span></text:p>
      <text:p text:style-name="P95">(A)梅雨季　(B)地形雨　(C)颱風季　(D)東北季風。</text:p>
      <text:p text:style-name="P96"><draw:frame draw:z-index="251669504" draw:style-name="a3" draw:name="圖片 11" text:anchor-type="paragraph" svg:x="6.78403in" svg:y="0.25278in" svg:width="1.95278in" svg:height="1.79306in" style:rel-width="scale" style:rel-height="scale"><draw:image xlink:href="media/image3.jpeg" xlink:type="simple" xlink:show="embed" xlink:actuate="onLoad"/><svg:title/><svg:desc>G011611</svg:desc></draw:frame><text:span text:style-name="T97">6</text:span><text:span text:style-name="T98">、</text:span><text:span text:style-name="T99">八田與一在日治時期興建烏山頭水庫，提供嘉南平原灌溉用水，每逢</text:span><text:span text:style-name="T100">冬末春初</text:span><text:span text:style-name="T101">會出現右圖甲水面現象，其主因為何?</text:span></text:p>
      <text:p text:style-name="P102">(A)智與:地勢低平。(B)見霖:東北季風背風坡。</text:p>
      <text:p text:style-name="P103">(C)學理:暖流經過。(D)威廷:距海遙遠。</text:p>
      <text:p text:style-name="P104"><draw:frame draw:z-index="251670528" draw:style-name="a4" draw:name="圖片 14" text:anchor-type="paragraph" svg:x="0.39792in" svg:y="0.10069in" svg:width="1.55208in" svg:height="1.44367in" style:rel-width="scale" style:rel-height="scale"><draw:image xlink:href="media/image4.jpeg" xlink:type="simple" xlink:show="embed" xlink:actuate="onLoad"/><svg:title/><svg:desc>B7-02</svg:desc></draw:frame><text:span text:style-name="T105">7、</text:span><text:span text:style-name="T106"><text:s text:c="21"/></text:span><text:span text:style-name="T107">左</text:span><text:span text:style-name="T108">圖為某地區的河川分布圖。</text:span></text:p>
      <text:p text:style-name="P109">請問：該地區共有幾個水系？</text:p>
      <text:p text:style-name="P110">(A)1　(B)2　(C)3　(D)4。</text:p>
      <text:p text:style-name="P111"><draw:frame draw:z-index="251671552" draw:style-name="a5" draw:name="圖片 15" text:anchor-type="paragraph" svg:x="4.79444in" svg:y="0.29444in" svg:width="1.53125in" svg:height="1.53125in" style:rel-width="scale" style:rel-height="scale"><draw:image xlink:href="media/image5.png" xlink:type="simple" xlink:show="embed" xlink:actuate="onLoad"/><svg:title/><svg:desc/></draw:frame></text:p>
      <text:p text:style-name="P112"><text:span text:style-name="T113">8</text:span><text:span text:style-name="T114">、</text:span><text:span text:style-name="T115">右圖為流域示意圖，以下何者敘述</text:span><text:span text:style-name="T116">錯誤</text:span><text:span text:style-name="T117">?</text:span></text:p>
      <text:p text:style-name="P118">(A)益宏:甲處的水量、汙染物最多。</text:p>
      <text:p text:style-name="P119">(B)正和:乙水庫的集水區面積大於丁水庫。</text:p>
      <text:p text:style-name="P120">(C)志揚:丙處最接近出海口。</text:p>
      <text:p text:style-name="P121">(D)一平:丁處的水位落差大，適合興建水力發電廠。</text:p>
      <text:p text:style-name="P122"><draw:g draw:z-index="251672576" draw:name="群組 3" draw:id="id3" draw:style-name="a8" text:anchor-type="paragraph"><svg:title/><svg:desc/><draw:frame draw:id="id1" draw:style-name="a6" draw:name="圖片 4" svg:x="6.33264in" svg:y="0.91876in" svg:width="2.60417in" svg:height="0.75971in" style:rel-width="scale" style:rel-height="scale"><draw:image xlink:href="media/image6.emf" xlink:type="simple" xlink:show="embed" xlink:actuate="onLoad"/><svg:title/><svg:desc/></draw:frame><draw:frame draw:id="id2" draw:style-name="a7" draw:name="圖片 7" svg:x="6.33264in" svg:y="0.1in" svg:width="2.60101in" svg:height="0.81482in" style:rel-width="scale" style:rel-height="scale"><draw:image xlink:href="media/image7.emf" xlink:type="simple" xlink:show="embed" xlink:actuate="onLoad"/><svg:title/><svg:desc/></draw:frame></draw:g><text:span text:style-name="T123">9、</text:span><text:span text:style-name="T124">右圖為水循環示意圖，下列敘述何者</text:span><text:span text:style-name="T125">正確</text:span><text:span text:style-name="T126">?</text:span></text:p>
      <text:p text:style-name="P127">(A)陳凱: A處水氣上升，這種作用表示凝結現象。</text:p>
      <text:p text:style-name="P128">(B)柏安: D處可用蒸散地理名詞來表示。</text:p>
      <text:p text:style-name="P129">(C)浩中: 水的三態變化中(固態、液態、氣態)，AB兩項皆為由液態轉氣態的過程。</text:p>
      <text:p text:style-name="P130">(D)宏明:<text:s/>BF皆為逕流。</text:p>
      <text:soft-page-break/>
      <text:p text:style-name="P131"><draw:frame draw:z-index="251673600" draw:style-name="a9" draw:name="圖片 12" text:anchor-type="paragraph" svg:x="6.6625in" svg:y="-0.00764in" svg:width="2.22917in" svg:height="2.11389in" style:rel-width="scale" style:rel-height="scale"><draw:image xlink:href="media/image8.emf" xlink:type="simple" xlink:show="embed" xlink:actuate="onLoad"/><svg:title/><svg:desc/></draw:frame><text:span text:style-name="T132">10、</text:span><text:span text:style-name="T133">右圖為台灣天然植物垂直分布圖，此</text:span><text:span text:style-name="T134">分佈型態，與臺灣何種環境特色</text:span><text:span text:style-name="T135">最相關</text:span><text:span text:style-name="T136">？</text:span></text:p>
      <text:p text:style-name="P137"><text:span text:style-name="T138">(Ａ)印古:</text:span><text:span text:style-name="T139"><text:s/>多雨的季風氣候。</text:span><text:span text:style-name="T140"><text:s text:c="7"/></text:span><text:span text:style-name="T141"><text:s/></text:span><text:span text:style-name="T142"><text:s/>(Ｂ)勁豪:</text:span><text:span text:style-name="T143"><text:s/>位於板塊接觸帶且為低緯度地區。</text:span></text:p>
      <text:p text:style-name="P144"><text:span text:style-name="T145">(Ｃ) 柏言:</text:span><text:span text:style-name="T146">冰河時期與歐亞大陸相連。</text:span><text:span text:style-name="T147"><text:s/></text:span><text:span text:style-name="T148">(Ｄ)宏明:</text:span><text:span text:style-name="T149"><text:s/>四面環海海岸線長</text:span><text:span text:style-name="T150">。</text:span></text:p>
      <text:p text:style-name="P151"><text:span text:style-name="T152">11</text:span><text:span text:style-name="T153">、</text:span><text:span text:style-name="T154">承上題，下列何者特色敘述</text:span><text:span text:style-name="T155">正確</text:span><text:span text:style-name="T156">?</text:span><text:span text:style-name="T157"><text:s/></text:span></text:p>
      <text:p text:style-name="P158">(Ａ)斯郁:緯度越高，植物越茂密。<text:s/><text:s text:c="4"/>(Ｂ)雅婷:氣溫越高，植物種類越多。<text:s/></text:p>
      <text:p text:style-name="P159">(Ｃ)星卉:降水量越多，植物種類越多。 (Ｄ)永沛:海拔高度越高，植物越茂密。</text:p>
      <text:p text:style-name="P160"><text:span text:style-name="T161">12</text:span><text:span text:style-name="T162">、</text:span><text:span text:style-name="T163">有關台灣的環境問題，下列報告者，何者</text:span><text:span text:style-name="T164">錯誤</text:span><text:span text:style-name="T165">?</text:span><text:span text:style-name="T166"><text:s/></text:span></text:p>
      <text:p text:style-name="P167">(Ａ) 明怡:超抽地下水造成，西南沿海地層下陷，國土流失。<text:s text:c="3"/>(Ｂ)佩琪:近年來山坡地濫墾濫伐，造成水土流失嚴重。</text:p>
      <text:p text:style-name="P168">(Ｃ)新蓉:南部河川汙染最嚴重。<text:s/><text:s text:c="2"/>(Ｄ)浩瑀:海域環境惡化，金門國家公園出現珊瑚白化現象。</text:p>
      <text:p text:style-name="P169"><draw:frame draw:z-index="251674624" draw:style-name="a10" draw:name="圖片 13" text:anchor-type="paragraph" svg:x="6.6875in" svg:y="0.07569in" svg:width="2.28333in" svg:height="2.46458in" style:rel-width="scale" style:rel-height="scale"><draw:image xlink:href="media/image9.jpeg" xlink:type="simple" xlink:show="embed" xlink:actuate="onLoad"/><svg:title/><svg:desc>A9-09</svg:desc></draw:frame><text:span text:style-name="T170">13</text:span><text:span text:style-name="T171">、</text:span><text:span text:style-name="T172">造成台灣</text:span><text:span text:style-name="T173">水資源不足</text:span><text:span text:style-name="T174">的主要原因為何?</text:span></text:p>
      <text:p text:style-name="P175">甲.人口密度高、乙.降水時間空間不均、丙.河短流急、丁.雨量稀少。</text:p>
      <text:p text:style-name="P176">(Ａ)甲乙丙 (Ｂ)甲乙丙丁 (Ｃ)丙甲丁 (Ｄ)甲乙丁。</text:p>
      <text:p text:style-name="P177"><text:span text:style-name="T178">14</text:span><text:span text:style-name="T179">、</text:span><text:span text:style-name="T180">右圖為臺灣地區九座國家公園位置圖。請問：</text:span><text:span text:style-name="T181">更佑</text:span><text:span text:style-name="T182">到某個國家公園旅行，行程中參觀了莒光樓、風獅爺、閩南式建築等景點。請問：他最有可能是前往哪個國家公園？</text:span></text:p>
      <text:p text:style-name="P183"><text:span text:style-name="T184">(A)甲　(B)丙　(C)己　(D)庚。</text:span></text:p>
      <text:p text:style-name="P185"><text:span text:style-name="T186">15</text:span><text:span text:style-name="T187">、</text:span><text:span text:style-name="T188">承上題，下列何者</text:span><text:span text:style-name="T189">錯誤</text:span><text:span text:style-name="T190">?</text:span></text:p>
      <text:p text:style-name="P191"><text:span text:style-name="T192">(Ａ)</text:span><text:span text:style-name="T193"><text:s/>台灣最新成立的南方四島國家公園，可以欣賞壯麗的柱狀玄武岩，位於圖中</text:span><text:span text:style-name="T194">壬</text:span><text:span text:style-name="T195">處。</text:span></text:p>
      <text:p text:style-name="P196"><text:span text:style-name="T197">(Ｂ)</text:span><text:span text:style-name="T198"><text:s/>櫻花鉤吻鮭為冰河時期留下的物種，故有活化石之稱，現在只分布於七家灣溪上游。櫻花鉤吻鮭位於乙國家公園。</text:span><text:span text:style-name="T199"><text:s/></text:span></text:p>
      <text:p text:style-name="P200">(Ｃ)想在寒假享受泡湯之樂，看看硫磺噴氣口，得去甲國家公園。<text:s/></text:p>
      <text:p text:style-name="P201"><text:span text:style-name="T202">(Ｄ)八通關古道是先民開發東部的艱辛歷程，它位於丙國家公園。</text:span></text:p>
      <text:p text:style-name="P203"><text:span text:style-name="T204">16</text:span><text:span text:style-name="T205">、</text:span><text:span text:style-name="T206">下列何者是維護生態環境，確保資源永續利用的長久之計?</text:span></text:p>
      <text:p text:style-name="P207">甲.明訂相關汙染防治法，並確實執行。 乙.做好水土保持。</text:p>
      <text:p text:style-name="P208">丙. 設立國家公園、自然保護區、野生動物保護區等等，推動保育工作。丁.每個人從生活簡單做起，勿浪費資源。</text:p>
      <text:p text:style-name="P209">(Ａ)甲乙丙 (Ｂ) 乙丙丁(Ｃ)丙丁甲 (Ｄ)甲乙丙丁。</text:p>
      <text:p text:style-name="P210"><text:span text:style-name="T211">17、</text:span><text:span text:style-name="T212">2017年12月25日新聞報導，環保署表示，大陸冷氣團隨著</text:span><text:span text:style-name="T213"><text:s text:c="2"/></text:span><text:span text:style-name="T214"><text:s/></text:span><text:span text:style-name="T215"><text:s text:c="2"/></text:span><text:span text:style-name="T216">季風南下，挾帶境外汙染物，前一晚開始影響台灣北部，尤其是細懸浮微粒(PM2.5)偏高，民眾外出要多加留意，多戴口罩少外出…，報導中的</text:span><text:span text:style-name="T217"><text:s text:c="2"/></text:span><text:span text:style-name="T218"><text:s/></text:span><text:span text:style-name="T219"><text:s text:c="2"/></text:span><text:span text:style-name="T220">是下列何者?</text:span><text:span text:style-name="T221"><text:s/></text:span></text:p>
      <text:p text:style-name="P222">(Ａ) 西北(Ｂ)東北 (Ｃ)東南 (Ｄ)西南。</text:p>
      <text:p text:style-name="內文"><draw:frame draw:z-index="251663360" draw:style-name="a11" draw:name="圖片 5" text:anchor-type="paragraph" svg:x="6.15417in" svg:y="0.35694in" svg:width="2.67917in" svg:height="2.00903in" style:rel-width="scale" style:rel-height="scale"><draw:image xlink:href="media/image10.jpeg" xlink:type="simple" xlink:show="embed" xlink:actuate="onLoad"/><svg:title/><svg:desc>http://4.blog.xuite.net/4/9/e/d/17770967/blog_851510/txt/13799294/0.jpg</svg:desc></draw:frame><text:span text:style-name="T223">【</text:span><text:span text:style-name="T224">歷史</text:span><text:span text:style-name="T225">】</text:span></text:p>
      <text:p text:style-name="P226"><text:span text:style-name="T227">18</text:span><text:span text:style-name="T228">、</text:span><text:span text:style-name="T229">大雄利用寒假與家人一起到南部旅遊，行程中看到如右圖的</text:span><text:span text:style-name="T230">一座廟宇。</text:span><text:span text:style-name="T231">在詢問廟前耆老後得知</text:span><text:span text:style-name="T232">這座</text:span><text:span text:style-name="T233">廟最早興建於</text:span><text:span text:style-name="T234">清代，歷史悠久，</text:span><text:span text:style-name="T235">是當地</text:span><text:span text:style-name="T236">居民的信仰中心。由此可知，</text:span><text:span text:style-name="T237">大雄所拜訪的這座</text:span><text:span text:style-name="T238">村子有何特色？</text:span><text:span text:style-name="T239"><text:s/></text:span></text:p>
      <text:p text:style-name="P240">(A)閩粵械鬥頻繁，建此廟宇祭祀無主孤魂<text:s/><text:s/></text:p>
      <text:p text:style-name="P241">(B)該村莊原為客家人聚居之處<text:s/></text:p>
      <text:p text:style-name="P242">(C)居民多為同姓但無血緣關係 的閩粵移民<text:s/></text:p>
      <text:p text:style-name="P243">(D)該村莊原為貿易商港，今已因河港淤積而沒落。</text:p>
      <text:p text:style-name="P244"><text:span text:style-name="T245">19</text:span><text:span text:style-name="T246">、</text:span><text:span text:style-name="T247">歷史老師課堂上引用</text:span><text:span text:style-name="T248">連橫</text:span><text:span text:style-name="T249">所著</text:span><text:span text:style-name="T250">的《臺灣通史》</text:span><text:span text:style-name="T251">資料，其中提到</text:span><text:span text:style-name="T252">：「夫臺灣之變，非民自變 ，蓋有激之而變也……林爽文之變，實激之使起 。則此後戴潮春之變，又孰非激之使起哉？」請問：</text:span><text:span text:style-name="T253">文中所強調的</text:span><text:span text:style-name="T254">臺灣民變頻仍的原因</text:span><text:span text:style-name="T255">是下列何者</text:span><text:span text:style-name="T256">？</text:span><text:span text:style-name="T257"><text:s/></text:span></text:p>
      <text:p text:style-name="P258">(A)外力慫恿，族群內訌<text:s/>(B)吏治不佳，官逼民反<text:s/>(C)倭寇侵擾，治安不良<text:s/>(D)天災頻仍，民生困苦。</text:p>
      <text:p text:style-name="P259"><text:span text:style-name="T260">20</text:span><text:span text:style-name="T261">、</text:span><text:span text:style-name="T262">大雄在圖書館查閱台灣民變資料時讀到以下一段敘述：</text:span><text:span text:style-name="T263">「</text:span><text:span text:style-name="T264">現今的嘉義縣舊名諸羅，</text:span><text:span text:style-name="T265">在</text:span><text:span text:style-name="T266">一場清代規模最大的民變</text:span><text:span text:style-name="T267">中，諸羅縣民曾奮勇抵抗，事變平定後，皇帝為嘉勉</text:span><text:span text:style-name="T268">其</text:span><text:span text:style-name="T269">義行，遂將諸羅改為嘉義。」請問： 文中</text:span><text:span text:style-name="T270">這</text:span><text:span text:style-name="T271">「一場清代規模最大的民變」指</text:span><text:span text:style-name="T272">的是</text:span><text:span text:style-name="T273">下列</text:span><text:span text:style-name="T274">哪一事件</text:span><text:span text:style-name="T275">？<text:s/></text:span><text:span text:style-name="T276">(A)</text:span><text:span text:style-name="T277">郭懷一</text:span><text:span text:style-name="T278"><text:s/></text:span><text:span text:style-name="T279">(B)</text:span><text:span text:style-name="T280">朱一貴</text:span><text:span text:style-name="T281"><text:s/></text:span><text:span text:style-name="T282">(C)</text:span><text:span text:style-name="T283">林爽文</text:span><text:span text:style-name="T284"><text:s/></text:span><text:span text:style-name="T285">(D)</text:span><text:span text:style-name="T286">戴潮春</text:span><text:span text:style-name="T287">。</text:span></text:p>
      <text:soft-page-break/>
      <text:p text:style-name="P288"><text:span text:style-name="T289">21</text:span><text:span text:style-name="T290">、</text:span><text:span text:style-name="T291">在</text:span><text:span text:style-name="T292">我們學區中有一座樹林地區最著名的廟宇，</text:span><text:span text:style-name="T293">其供奉的主神是俗稱「大道公」或「吳真人」的醫神，也是福建泉州同安人的守護神。請問：這座廟宇的名稱應</text:span><text:span text:style-name="T294">該</text:span><text:span text:style-name="T295">是下列何者？ (A)三山國王廟</text:span><text:span text:style-name="T296"><text:s/></text:span><text:span text:style-name="T297">(B)義民廟</text:span><text:span text:style-name="T298"><text:s/></text:span><text:span text:style-name="T299">(C)</text:span><text:span text:style-name="T300">濟安宮<text:s/></text:span><text:span text:style-name="T301">(D)</text:span><text:span text:style-name="T302">行修宮</text:span><text:span text:style-name="T303">。</text:span></text:p>
      <text:p text:style-name="P304"><text:span text:style-name="T305">22</text:span><text:span text:style-name="T306">、</text:span><text:span text:style-name="T307">歷史課堂上老師以閩南語說道：</text:span><text:span text:style-name="T308">「唐山過臺灣，心肝結歸丸。」</text:span><text:span text:style-name="T309">以及「六死三留一回頭」來</text:span><text:span text:style-name="T310">說明早年移民渡海來臺的艱辛。請問：當時漢人為祈求渡海平安，特別信奉哪一神明？<text:s/></text:span></text:p>
      <text:p text:style-name="P311">(A)關聖帝君<text:s/>(B)媽祖<text:s/>(C)開漳聖王<text:s/>(D)保生大帝。</text:p>
      <text:p text:style-name="P312"><text:span text:style-name="T313">23</text:span><text:span text:style-name="T314">、</text:span><text:span text:style-name="T315">下列哪些因素是臺灣逐漸由移墾社會走向文治社會的主因？</text:span><text:span text:style-name="T316">(甲)</text:span><text:span text:style-name="T317">人們經濟生活</text:span><text:span text:style-name="T318">獲得</text:span><text:span text:style-name="T319">改善</text:span><text:span text:style-name="T320"><text:s/></text:span><text:span text:style-name="T321">(乙)</text:span><text:span text:style-name="T322">移民因拓墾成效不彰，轉而以科舉求取功名</text:span><text:span text:style-name="T323">(丙)</text:span><text:span text:style-name="T324">移民多是閩粵書香門第<text:s/></text:span><text:span text:style-name="T325">(丁)</text:span><text:span text:style-name="T326">全台</text:span><text:span text:style-name="T327">文教機構的增設</text:span><text:span text:style-name="T328"><text:s/></text:span></text:p>
      <text:p text:style-name="P329">(A)甲乙<text:s/>(B)乙丙<text:s/>(C)丙丁<text:s/>(D)甲丁。</text:p>
      <text:p text:style-name="P330"><text:span text:style-name="T331">24</text:span><text:span text:style-name="T332">、</text:span><text:span text:style-name="T333">承上題，台灣由移墾社會走向文治社會後，科舉</text:span><text:span text:style-name="T334">逐漸受到重視。請問：於道光 3 年出現的新竹「開臺進士」(第一位臺灣進士)</text:span><text:span text:style-name="T335">是下列哪一位</text:span><text:span text:style-name="T336">？<text:s/></text:span></text:p>
      <text:p text:style-name="P337">(A)鄭用錫<text:s/>(B)沈光文<text:s/>(C)陳永華<text:s/>(D)劉銘傳。</text:p>
      <text:p text:style-name="P338"><text:span text:style-name="T339">25</text:span><text:span text:style-name="T340">、</text:span><text:span text:style-name="T341">臺灣</text:span><text:span text:style-name="T342">在清領時期，逐漸</text:span><text:span text:style-name="T343">由移墾社會轉型為本土社會</text:span><text:span text:style-name="T344">。請問，</text:span><text:span text:style-name="T345">下列何者最能顯</text:span><text:span text:style-name="T346">現這樣的改變？<text:s/></text:span></text:p>
      <text:p text:style-name="P347">(A)由祖籍別械鬥轉為不同姓氏間的械鬥<text:s/>(B)由對中國大陸貿易轉為對歐美貿易<text:s/></text:p>
      <text:p text:style-name="P348">(C)由祭祀唐山祖轉為祭祀開臺祖<text:s/>(D)由農業耕作轉為商業經營。</text:p>
      <table:table table:style-name="Table349">
        <table:table-columns>
          <table:table-column table:style-name="TableColumn350"/>
        </table:table-columns>
        <table:table-row table:style-name="TableRow351">
          <table:table-cell table:style-name="TableCell352">
            <text:p text:style-name="P353">※請根據以下敘述回答26～28題：</text:p>
            <text:p text:style-name="P354"><text:span text:style-name="T355">19</text:span><text:span text:style-name="T356">　</text:span><text:span text:style-name="T357">世紀中葉，英、法兩國聯合對中國發動戰爭，史稱「英法聯軍」。結果清廷戰敗，被迫簽訂條約，開放台灣四個通商口岸。然而台灣開港卻有助於臺灣經濟發展，也開啟了台灣國際貿易的新頁。下圖是清領時期的臺灣，請問：</text:span></text:p>
          </table:table-cell>
        </table:table-row>
      </table:table>
      <text:p text:style-name="P358"><text:span text:style-name="T359"><draw:frame draw:z-index="251665408" draw:style-name="a12" draw:name="圖片 8" text:anchor-type="paragraph" svg:x="6.97083in" svg:y="1.11389in" svg:width="1.72569in" svg:height="2.29167in" style:rel-width="scale" style:rel-height="scale"><draw:image xlink:href="media/image11.png" xlink:type="simple" xlink:show="embed" xlink:actuate="onLoad"/><svg:title/><svg:desc/></draw:frame></text:span><text:span text:style-name="T360">26</text:span><text:span text:style-name="T361">、</text:span><text:span text:style-name="T362">19世紀中葉，清廷被迫在臺灣開放通商的港口中，除了「戊港」外，尚有下列哪三個？<text:s/></text:span></text:p>
      <text:p text:style-name="P363">(A)甲、乙、丙<text:s/>(B)乙、丙、丁<text:s/>(C)甲、乙、己<text:s/>(D)甲、乙、丁。</text:p>
      <text:p text:style-name="P364"><text:span text:style-name="T365">27</text:span><text:span text:style-name="T366">、</text:span><text:span text:style-name="T367">有關臺灣開港後，進出口商品往來情形的敘述，下列敘述何者正確？<text:s/></text:span></text:p>
      <text:p text:style-name="P368">(A)進口商品以軍用物資為大宗，主要來自英國<text:s/></text:p>
      <text:p text:style-name="P369">(B)樟腦主要產於台灣中、南部，多由安平、打狗出口至歐美各國<text:s/></text:p>
      <text:p text:style-name="P370">(C)出口商品以蔗糖為主，是最大宗的輸出品<text:s/></text:p>
      <text:p text:style-name="P371">(D)茶的主產地在臺灣北部，由淡水出口，銷往美國、東南亞等地。。</text:p>
      <text:p text:style-name="P372"><text:span text:style-name="T373">28</text:span><text:span text:style-name="T374">、</text:span><text:span text:style-name="T375">開港通商後，哪一種物品主要由乙港口出口，產量曾達到世界第一？<text:s/></text:span></text:p>
      <text:p text:style-name="P376">(A)樟腦<text:s/>(B)茶<text:s/>(C)稻米<text:s/>(D)蔗糖。<text:s/></text:p>
      <text:p text:style-name="P377"><text:span text:style-name="T378">29</text:span><text:span text:style-name="T379">、</text:span><text:span text:style-name="T380">清同治13年（1874年），日本藉口出兵臺灣。後來中日雙方在北京議和，清廷必須付賠償費且承認日本的出兵行為是「保民義舉」。請問，清廷這樣的舉措在外交方面犯了以下哪個嚴重的錯誤？<text:s/></text:span></text:p>
      <text:p text:style-name="P381">(A)讓臺灣原住民對清廷政府感到失望<text:s/>(B)引發其他藩屬國相繼背離中國<text:s/></text:p>
      <text:p text:style-name="P382">(C)巨額賠款造成台灣建設經費短缺<text:s text:c="2"/><text:s/>(D)間接承認琉球為日本領土。</text:p>
      <text:p text:style-name="P383"><text:span text:style-name="T384">30</text:span><text:span text:style-name="T385">、</text:span><text:span text:style-name="T386">劉銘傳擔任台灣巡撫任內曾經大力推行新政，決心以臺灣一省之建設，作為全中國的模範。請問：下列哪些是劉銘傳在位時，當時的台灣居民最有可能的體驗？<text:s/></text:span></text:p>
      <text:p text:style-name="P387">(甲)搭乘輪船航行至東南亞 (乙)從台南寄信給在台北的家人 (丙)到西學堂學習知識以參加科舉考試<text:s/></text:p>
      <text:p text:style-name="P388"><text:span text:style-name="T389">(丁)從淡水打電報至福建福州 (戊)自基隆搭乘火車到新竹遊玩<text:s/></text:span></text:p>
      <text:p text:style-name="P390">(A)甲乙丙丁<text:s/>(B)甲乙丁戊<text:s/>(C)乙丁戊<text:s/>(D)甲乙丁。</text:p>
      <text:p text:style-name="P391"><text:span text:style-name="T392">31</text:span><text:span text:style-name="T393">、</text:span><text:span text:style-name="T394">台灣開港通商後，西方天主教與基督教傳教士積極來到台灣進行傳教活動。有關這些傳教士在台傳教的情形，下列敘述何者正確？<text:s/></text:span></text:p>
      <text:p text:style-name="P395">(A)「新樓醫院」的前身是馬偕在臺南所建立的臺灣第一間西醫醫館<text:s/></text:p>
      <text:p text:style-name="P396">(B)馬偕在台灣北部免費替人拔牙，並且創建牛津學堂<text:s/></text:p>
      <text:p text:style-name="P397">(C)馬雅各於淡水設立女學堂，這是台灣女子接受學校教育的開始<text:s/></text:p>
      <text:p text:style-name="P398">(D)牛津學堂與淡水女學堂都是由天主教長老教會所設立的學校。</text:p>
      <text:p text:style-name="P399"><text:span text:style-name="T400">32</text:span><text:span text:style-name="T401">、</text:span><text:span text:style-name="T402">台灣開港通商後，由於下列哪兩項商品的盛產與外銷，使得台灣的經濟、政治重心逐漸由南向北轉移？<text:s/></text:span></text:p>
      <text:p text:style-name="P403">(A)稻米、蔗糖 (B)茶、鹿皮 (C)樟腦、茶 (D)稻米、樟腦。</text:p>
      <text:p text:style-name="P404"><text:span text:style-name="T405">33</text:span><text:span text:style-name="T406">、</text:span><text:span text:style-name="T407">清領前期，清廷實施渡臺禁令，只准單身男子來臺，直到何人治臺後，才廢除此一禁令？<text:s/></text:span></text:p>
      <text:p text:style-name="P408">(A)沈葆楨 (B)邵友濂 (C)丁日昌 (D)劉銘傳。</text:p>
      <text:soft-page-break/>
      <text:p text:style-name="P409"><draw:frame draw:z-index="251664384" draw:style-name="a13" draw:name="圖片 6" text:anchor-type="paragraph" svg:x="6.25208in" svg:y="0.01181in" svg:width="2.68819in" svg:height="1.75417in" style:rel-width="scale" style:rel-height="scale"><draw:image xlink:href="media/image12.jpeg" xlink:type="simple" xlink:show="embed" xlink:actuate="onLoad"/><svg:title/><svg:desc>https://photo.network.com.tw/scenery/B45EB075-5D00-4155-8A08-C1DD3D1D5848_e.jpg</svg:desc></draw:frame><text:span text:style-name="T410">34</text:span><text:span text:style-name="T411">、</text:span><text:span text:style-name="T412">歷史老師利用假日特別前往基隆著名古蹟「二沙灣礮台」攝影，同時緬懷先人的貢獻（如右圖）。因為這一古蹟與臺灣建省的戰爭息息相關。請問：歷史老師指的是下列哪一場戰爭？<text:s/></text:span></text:p>
      <text:p text:style-name="P413">(A)鴉片戰爭 (B)英法聯軍 (C)中法戰爭 (D)甲午戰爭。</text:p>
      <text:p text:style-name="P414"/>
      <text:p text:style-name="P415">【公民】</text:p>
      <text:p text:style-name="P416"><text:span text:style-name="T417">35</text:span><text:span text:style-name="T418">、</text:span><text:span text:style-name="T419">對國中生來說，</text:span><text:span text:style-name="T420">老師是學校生活中的重要角色之ㄧ，下列關於師生關係的敘述，何者</text:span><text:span text:style-name="T421">錯誤</text:span><text:span text:style-name="T422">？</text:span></text:p>
      <text:p text:style-name="P423">（A）老師除了傳授知識外，也是生活諮詢者<text:s text:c="2"/>（B）學生在校的行為偏差，都應由老師負起責任</text:p>
      <text:p text:style-name="P424"><text:span text:style-name="T425">（C）現代的師生關係奠基在平等的基礎上</text:span><text:span text:style-name="T426"><text:s text:c="4"/></text:span><text:span text:style-name="T427">（D）師生間應相互尊重、理性溝通。</text:span></text:p>
      <text:p text:style-name="P428"><text:span text:style-name="T429">36</text:span><text:span text:style-name="T430">、</text:span><text:span text:style-name="T431">大明在網路社群上</text:span><text:span text:style-name="T432">被提名票選「班上最豬腦的人」，同學們紛紛留下取笑或騷擾的留言，甚至用移花接木的不實剪接照片大作文章，造成大明極大的精神壓力，名譽與生活深受影響。對於大明的遭遇，下列敘述何者</text:span><text:span text:style-name="T433">錯誤</text:span><text:span text:style-name="T434">？</text:span></text:p>
      <text:p text:style-name="P435">（A）這是一種網路霸凌<text:s text:c="14"/>（B）大明應向師長求助</text:p>
      <text:p text:style-name="P436"><text:span text:style-name="T437">（C）大明可打教育部反霸凌專線求救</text:span><text:span text:style-name="T438"><text:s text:c="2"/></text:span><text:span text:style-name="T439">（D）網路是虛擬世界，無法追究留言者的法律責任。</text:span></text:p>
      <text:p text:style-name="P440"><text:span text:style-name="T441">37</text:span><text:span text:style-name="T442">、</text:span><text:span text:style-name="T443">趙先生退休後，平日上午到老人長青學苑上攝影課程，假日則在才藝班學習鋼琴；女兒白天在外商公司上班，晚上到社區大學進修西班牙文。假日時，全家常去各地博物館看展覽。請問：以上有關趙家的敘述，最足以表現下列哪一概念？</text:span></text:p>
      <text:p text:style-name="P444"><text:span text:style-name="T445">（A）社區意識（B）多元文化（C）終身學習（D）社區參與。</text:span></text:p>
      <text:p text:style-name="P446"><text:span text:style-name="T447">38</text:span><text:span text:style-name="T448">、</text:span><text:span text:style-name="T449">公民課學過學生自治的概念後，小萱想要在校內推動成立「學生自治會」社團，請問正確的實施步驟是下列何者？</text:span></text:p>
      <text:p text:style-name="P450">（A）成立社團→舉辦社團活動→訂定社團自治章程<text:s/>（B）訂定社團自治章程→舉辦社團活動→成立社團</text:p>
      <text:p text:style-name="P451">（C）舉辦社團活動→成立社團→訂定社團自治章程<text:s/>（D）成立社團→訂定社團自治章程→舉辦社團活動。</text:p>
      <text:p text:style-name="P452"><text:span text:style-name="T453">39</text:span><text:span text:style-name="T454">、</text:span><text:span text:style-name="T455">冬至晚上，阿龍吃湯圓時看到以下報導：</text:span><text:span text:style-name="T456">「位於台南縣七股鄉的篤加社區，全聚落皆為邱姓，以冬至祭祖聞名全省，是目前台灣保存最大、最完整的單姓聚落，聚族而居已有兩百多年。」根據上述報導可知，當地居民是基於何種關係而聚居？</text:span></text:p>
      <text:p text:style-name="P457">（A）地緣關係（B）血緣關係（C）利益關係（D）政治關係。</text:p>
      <text:p text:style-name="P458"><text:span text:style-name="T459">40</text:span><text:span text:style-name="T460">、</text:span><text:span text:style-name="T461">根據法律規定，公寓大廈必須成立管理委員會，以下有關管理委員會的敘述，正確者有哪些？</text:span></text:p>
      <text:p text:style-name="P462">（甲）因為是依法必須強制成立的組織，因此不算社區組織（乙）成立的法源依據是《社區發展工作綱要》</text:p>
      <text:p text:style-name="P463">（丙）運作成功與否，關鍵在居民的主動參與（丁）住戶共同訂定的社區規約屬自治規範，對住戶具有約束力</text:p>
      <text:p text:style-name="P464">（A）甲乙（B）乙丙（C）丙丁（D）甲丙。</text:p>
      <text:p text:style-name="P465"><text:span text:style-name="T466">◎</text:span><text:span text:style-name="T467">小丸子班上開班會討論校慶園遊會相關事宜。由小丸子擔任主席、花輪擔任司儀、長山擔任紀錄。在討論園遊會攤位時，班上同學分別提出「鬼屋」、「綿綿冰」、「炒泡麵」」三種動議，經充分討論後，小丸子宣布進行表決。</text:span></text:p>
      <text:p text:style-name="P468"><text:span text:style-name="T469">41</text:span><text:span text:style-name="T470">、</text:span><text:span text:style-name="T471">正要進行表決時，因突然停電而使會場陷入一片混亂，請問：此時與會者應該向小丸子提出下列何種會議程序，請求主席維持會場秩序？</text:span></text:p>
      <text:p text:style-name="P472"><text:span text:style-name="T473">（A）權宜問題（B）秩序問題（C）臨時動議（D）偶發問題。</text:span></text:p>
      <text:p text:style-name="P474"><text:span text:style-name="T475">42</text:span><text:span text:style-name="T476">、</text:span><text:span text:style-name="T477">表決的結果如下表，請問：小丸子應該宣布校慶園遊會攤位採取下列哪一項方式？</text:span></text:p>
      <text:p text:style-name="P478">（A）鬼屋（B）綿綿冰（C）炒泡麵（D）表決無效，重新再討論。</text:p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  <table:table-column table:style-name="TableColumn483"/>
        </table:table-columns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>鬼屋</text:p>
          </table:table-cell>
          <table:table-cell table:style-name="TableCell489">
            <text:p text:style-name="P490">綿綿冰</text:p>
          </table:table-cell>
          <table:table-cell table:style-name="TableCell491">
            <text:p text:style-name="P492">炒泡麵</text:p>
          </table:table-cell>
        </table:table-row>
        <table:table-row table:style-name="TableRow493">
          <table:table-cell table:style-name="TableCell494">
            <text:p text:style-name="P495">贊成票數</text:p>
          </table:table-cell>
          <table:table-cell table:style-name="TableCell496">
            <text:p text:style-name="P497">12票</text:p>
          </table:table-cell>
          <table:table-cell table:style-name="TableCell498">
            <text:p text:style-name="P499">17票</text:p>
          </table:table-cell>
          <table:table-cell table:style-name="TableCell500">
            <text:p text:style-name="P501">13票</text:p>
          </table:table-cell>
        </table:table-row>
        <table:table-row table:style-name="TableRow502">
          <table:table-cell table:style-name="TableCell503">
            <text:p text:style-name="P504">反對票數</text:p>
          </table:table-cell>
          <table:table-cell table:style-name="TableCell505">
            <text:p text:style-name="P506">20票</text:p>
          </table:table-cell>
          <table:table-cell table:style-name="TableCell507">
            <text:p text:style-name="P508">17票</text:p>
          </table:table-cell>
          <table:table-cell table:style-name="TableCell509">
            <text:p text:style-name="P510">10票</text:p>
          </table:table-cell>
        </table:table-row>
      </table:table>
      <text:p text:style-name="P511"><text:span text:style-name="T512">43</text:span><text:span text:style-name="T513">、</text:span><text:span text:style-name="T514">接著選舉攤位主辦人，開票結果丸尾和美環票數相同，此時，小丸子應如何處理？</text:span></text:p>
      <text:p text:style-name="P515"><text:span text:style-name="T516">（A）抽籤決定（B）重新投票（C）主席加入投票（D）由導師決定當選人。</text:span></text:p>
      <text:p text:style-name="P517"><text:span text:style-name="T518">44</text:span><text:span text:style-name="T519">、</text:span><text:span text:style-name="T520">（甲）主席決定會議程序，導師提示會議規則（乙）主席原則上不參與投票，導師絕對不參與投票（丙）主席以中立的態度來主持會議，導師指導糾正會議中的錯誤（丁）主席不參與討論，導師可參與討論。請問：依照學生自治的原則，以上有關主席與導師角色的敘述，何者正確？</text:span></text:p>
      <text:p text:style-name="P521">（A）甲乙（B）乙丙（C）乙丁（D）甲丙。</text:p>
      <text:p text:style-name="P522"/>
      <table:table table:style-name="Table523">
        <table:table-columns>
          <table:table-column table:style-name="TableColumn524"/>
        </table:table-columns>
        <table:table-row table:style-name="TableRow525">
          <table:table-cell table:style-name="TableCell526">
            <text:soft-page-break/>
            <text:p text:style-name="P527"><text:span text:style-name="T528">土溝村「水水的夢」</text:span></text:p>
            <text:p text:style-name="P529"><text:span text:style-name="T530">台南縣後壁鄕土溝村的居民，透過自我覺醒擺脫臭水溝惡夢，藉由舉辦公民論壇、環境體驗營，造成社區議題，召喚過往土溝水清魚游記憶，來啟動社區夢想，擬定圓夢計畫。經過多次的淨溝行動及環境藝術運動，居民不假他人之手，齊力改造土溝臭水溝，成為現今水水（美麗）的家鄉。</text:span></text:p>
          </table:table-cell>
        </table:table-row>
      </table:table>
      <text:p text:style-name="P531"><text:span text:style-name="T532">45</text:span><text:span text:style-name="T533">、</text:span><text:span text:style-name="T534">台南縣後壁鄕土溝村成功改變的例子，最能顯示下列哪一種概念？</text:span></text:p>
      <text:p text:style-name="P535"><text:span text:style-name="T536">（A）社區營造（B）社區發展（C）社區參與（D）社區文化。</text:span></text:p>
      <text:p text:style-name="P537"><text:span text:style-name="T538">46</text:span><text:span text:style-name="T539">、</text:span><text:span text:style-name="T540">土溝村能夠成功改造，下列何者應該是最主要的因素？</text:span></text:p>
      <text:p text:style-name="P541">（A）充裕的社區經費（B）社區中人才濟濟</text:p>
      <text:p text:style-name="P542"><text:span text:style-name="T543"><draw:frame draw:z-index="251661312" draw:style-name="a14" draw:name="圖片 2" text:anchor-type="paragraph" svg:x="5.75in" svg:y="0.12153in" svg:width="3.03125in" svg:height="1.30694in" style:rel-width="scale" style:rel-height="scale"><draw:image xlink:href="media/image13.png" xlink:type="simple" xlink:show="embed" xlink:actuate="onLoad"/><svg:title/><svg:desc/></draw:frame></text:span><text:span text:style-name="T544">（C）完善的社區管理（D）居民自動自發參與的社區意識。</text:span></text:p>
      <text:p text:style-name="P545"><text:span text:style-name="T546">◎</text:span><text:span text:style-name="T547">日前，國中七年級的小蓁和同班同學參加了右圖的活動。會中共有</text:span><text:span text:style-name="T548">12個單位透過「協力」、「改造」、「活化」三個主要核心價值，藉由各種手段不斷地試探摸索，一方面改善可見的社區外部環境，同時也反轉了人際隔閡，引動社區，激活彼此的生命力。</text:span></text:p>
      <text:p text:style-name="P549"><text:span text:style-name="T550">47</text:span><text:span text:style-name="T551">、</text:span><text:span text:style-name="T552">小蓁是在推動社區總體營造的政府機關網頁得知此活動，請問：小蓁造訪的是哪一個部門的網站？</text:span></text:p>
      <text:p text:style-name="P553">（A）文化部（B）內政部（C）經濟部（D）衛生福利部。</text:p>
      <text:p text:style-name="P554"><text:span text:style-name="T555">48</text:span><text:span text:style-name="T556">、</text:span><text:span text:style-name="T557">活動中進行了有獎徵答活動，其中一題問到都市社區的特色，選項如下：</text:span></text:p>
      <text:p text:style-name="P558"><text:span text:style-name="T559">（甲）居民流動較高（乙）容易有疏離感（丙）社區內較能自給自足（丁）人口組成同質性較高（戊）通常有共同聚集的宗教祭祀場所。</text:span><text:span text:style-name="T560">請問正確者有幾項？</text:span></text:p>
      <text:p text:style-name="P561">（A）1項（B）2項（C）3 項（D）4項。</text:p>
      <text:p text:style-name="P562"><text:span text:style-name="T563">49</text:span><text:span text:style-name="T564">、</text:span><text:span text:style-name="T565">Block一詞原意指街區或大廈，不同Block之間以街道及水泥牆區隔。都會的居民之間的阻礙，不只是有形的街道，還有人與人之間的陌生隔閡。為了做到反轉Block，都市社區從事社區營造應藉由下列哪一種方式來建立新的地緣關係？</text:span><text:bookmark-start text:name="OP1_586A2E6AC3234CBC96A15506A6805C78"/><text:span text:style-name="T566">（A）加強地區產業發展（B）更新社區公共設施（C）</text:span><text:bookmark-start text:name="OPTG4_586A2E6AC3234CBC96A15506A6805C78"/><text:span text:style-name="T567">凝聚居民共同意識</text:span><text:bookmark-end text:name="OPTG4_586A2E6AC3234CBC96A15506A6805C78"/><text:span text:style-name="T568">（D）由政府出錢、居民出力。</text:span><text:bookmark-end text:name="OP1_586A2E6AC3234CBC96A15506A6805C78"/></text:p>
      <text:p text:style-name="P569"><text:span text:style-name="T570">50</text:span><text:span text:style-name="T571">、</text:span><text:span text:style-name="T572">活動結束後，小蓁深覺獲益良多，請問；小蓁此次的學習屬於何種型態的教育？</text:span></text:p>
      <text:p text:style-name="P573">（A）實驗教育（B）學校教育（C）家庭教育（D）社會教育。</text:p>
      <text:p text:style-name="P574"/>
      <text:p text:style-name="P575">【試題結束】</text:p>
      <text:p text:style-name="P576"/>
      <text:soft-page-break/>
      <text:p text:style-name="內文"><text:span text:style-name="T577">106-1-</text:span><text:span text:style-name="T578">3 <text:s/></text:span><text:span text:style-name="T579">七年級 <text:s text:c="2"/>社會科－解答</text:span></text:p>
      <text:p text:style-name="P580">01-10 <text:s text:c="2"/>BDBBC <text:s text:c="2"/>BCCDB</text:p>
      <text:p text:style-name="P581">11-20 <text:s text:c="2"/>BDACD <text:s text:c="2"/>DBBBC</text:p>
      <text:p text:style-name="P582">21-30 <text:s text:c="2"/>CBDAC <text:s text:c="2"/>DDADD</text:p>
      <text:p text:style-name="P583">31-40 <text:s text:c="2"/>BCACB <text:s text:c="2"/>DCDBC</text:p>
      <text:p text:style-name="P584">41-50 <text:s text:c="2"/>ACABA <text:s text:c="2"/>DABCD</text:p>
      <text:p text:style-name="P5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imes-Bold" svg:font-family="Times-Bold" style:font-family-generic="swiss" svg:panose-1="0 0 0 0 0 0 0 0 0 0"/>
    <style:font-face style:name="Times-Roman" svg:font-family="Times-Roman" style:font-family-generic="swiss" svg:panose-1="0 0 0 0 0 0 0 0 0 0"/>
    <style:font-face style:name="文鼎粗魏碑" svg:font-family="文鼎粗魏碑" style:font-family-generic="script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complex="新細明體"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181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 text:start-value="2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3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5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2:00Z</meta:creation-date>
    <dc:date>2026-02-04T11:42:00Z</dc:date>
    <meta:print-date>2018-01-05T04:58:00Z</meta:print-date>
    <meta:template xlink:href="Normal" xlink:type="simple"/>
    <meta:editing-cycles>2</meta:editing-cycles>
    <meta:editing-duration>PT0S</meta:editing-duration>
    <meta:document-statistic meta:page-count="6" meta:paragraph-count="13" meta:word-count="1009" meta:character-count="6751" meta:row-count="47" meta:non-whitespace-character-count="5755"/>
  </office:meta>
</office:document-meta>
</file>