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emf" manifest:media-type=""/>
  <manifest:file-entry manifest:full-path="media/image3.png" manifest:media-type="image/png"/>
  <manifest:file-entry manifest:full-path="media/image4.png" manifest:media-type="image/png"/>
  <manifest:file-entry manifest:full-path="media/image5.emf" manifest:media-type="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in" text:min-label-width="0.4722in" text:list-level-position-and-space-mode="label-alignment">
          <style:list-level-label-alignment text:label-followed-by="nothing" fo:margin-left="0.4722in" fo:text-indent="-0.4722in"/>
        </style:list-level-properties>
      </text:list-level-style-number>
      <text:list-level-style-number text:level="2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3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4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5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6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7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8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9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left="4.0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1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/>
    </style:style>
    <style:style style:name="P21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fo:font-weight="bold" style:font-weight-asian="bold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fo:font-weight="bold" style:font-weight-asian="bold"/>
    </style:style>
    <style:style style:name="T28" style:parent-style-name="預設段落字型" style:family="text">
      <style:text-properties style:font-name="標楷體" style:font-name-asian="標楷體"/>
    </style:style>
    <style:style style:name="P29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paragraph-properties style:snap-to-layout-grid="false" style:line-height-at-least="0.2777in" fo:margin-left="0.5902in" fo:margin-right="4.0152in" fo:text-indent="-0.2951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style:snap-to-layout-grid="false" style:line-height-at-least="0.2777in" fo:margin-left="0.5902in" fo:margin-right="4.0152in" fo:text-indent="-0.2951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style:snap-to-layout-grid="false" style:line-height-at-least="0.2777in" fo:margin-left="0.5902in" fo:margin-right="4.0152in" fo:text-indent="-0.2951in">
        <style:tab-stops/>
      </style:paragraph-properties>
      <style:text-properties style:font-name="標楷體" style:font-name-asian="標楷體"/>
    </style:style>
    <style:style style:name="P38" style:parent-style-name="內文" style:family="paragraph">
      <style:paragraph-properties style:snap-to-layout-grid="false" style:line-height-at-least="0.2777in" fo:margin-left="0.5902in" fo:margin-right="4.0152in" fo:text-indent="-0.2951in">
        <style:tab-stops/>
      </style:paragraph-properties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內文" style:family="paragraph">
      <style:paragraph-properties style:snap-to-layout-grid="false" style:line-height-at-least="0.2777in" fo:margin-left="0.2958in">
        <style:tab-stops/>
      </style:paragraph-properties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內文" style:family="paragraph">
      <style:paragraph-properties style:snap-to-layout-grid="false" style:line-height-at-least="0.2777in" fo:margin-left="0.2958in">
        <style:tab-stops/>
      </style:paragraph-properties>
    </style:style>
    <style:style style:name="T56" style:parent-style-name="預設段落字型" style:family="text">
      <style:text-properties style:font-name="標楷體" style:font-name-asian="標楷體"/>
    </style:style>
    <style:style style:name="P57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paragraph-properties style:snap-to-layout-grid="false" style:line-height-at-least="0.2777in" fo:margin-left="0.2958in">
        <style:tab-stops/>
      </style:paragraph-properties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內文" style:family="paragraph">
      <style:paragraph-properties style:snap-to-layout-grid="false" fo:margin-bottom="0.075in" style:line-height-at-least="0.2777in" fo:margin-left="0.2958in" fo:text-indent="-0.0986in">
        <style:tab-stops/>
      </style:paragraph-properties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fo:font-weight="bold" style:font-weight-asian="bold"/>
    </style:style>
    <style:style style:name="T64" style:parent-style-name="預設段落字型" style:family="text">
      <style:text-properties style:font-name="標楷體" style:font-name-asian="標楷體"/>
    </style:style>
    <style:style style:name="TableColumn66" style:family="table-column">
      <style:table-column-properties style:column-width="1.1576in"/>
    </style:style>
    <style:style style:name="TableColumn67" style:family="table-column">
      <style:table-column-properties style:column-width="1.3534in"/>
    </style:style>
    <style:style style:name="TableColumn68" style:family="table-column">
      <style:table-column-properties style:column-width="1.3534in"/>
    </style:style>
    <style:style style:name="TableColumn69" style:family="table-column">
      <style:table-column-properties style:column-width="1.3534in"/>
    </style:style>
    <style:style style:name="TableColumn70" style:family="table-column">
      <style:table-column-properties style:column-width="1.3534in"/>
    </style:style>
    <style:style style:name="Table65" style:family="table">
      <style:table-properties style:width="6.5715in" fo:margin-left="0.2958in" table:align="lef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P120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fo:font-weight="bold" style:font-weight-asian="bold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P128" style:parent-style-name="內文" style:family="paragraph">
      <style:paragraph-properties style:snap-to-layout-grid="false" fo:margin-bottom="0.075in" style:line-height-at-least="0.2777in" fo:margin-left="0.2958in" fo:text-indent="-0.0986in">
        <style:tab-stops/>
      </style:paragraph-properties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fo:font-weight="bold" style:font-weight-asian="bold"/>
    </style:style>
    <style:style style:name="T131" style:parent-style-name="預設段落字型" style:family="text">
      <style:text-properties style:font-name="標楷體" style:font-name-asian="標楷體"/>
    </style:style>
    <style:style style:name="TableColumn133" style:family="table-column">
      <style:table-column-properties style:column-width="1.1576in"/>
    </style:style>
    <style:style style:name="TableColumn134" style:family="table-column">
      <style:table-column-properties style:column-width="1.3534in"/>
    </style:style>
    <style:style style:name="TableColumn135" style:family="table-column">
      <style:table-column-properties style:column-width="1.3534in"/>
    </style:style>
    <style:style style:name="TableColumn136" style:family="table-column">
      <style:table-column-properties style:column-width="1.3534in"/>
    </style:style>
    <style:style style:name="TableColumn137" style:family="table-column">
      <style:table-column-properties style:column-width="1.3534in"/>
    </style:style>
    <style:style style:name="Table132" style:family="table">
      <style:table-properties style:width="6.5715in" fo:margin-left="0.2958in" table:align="left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color="#000000"/>
    </style:style>
    <style:style style:name="P171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P175" style:parent-style-name="內文" style:family="paragraph">
      <style:paragraph-properties style:snap-to-layout-grid="false" style:line-height-at-least="0.2777in" fo:margin-left="0.2958in">
        <style:tab-stops/>
      </style:paragraph-properties>
      <style:text-properties style:font-name="標楷體" style:font-name-asian="標楷體"/>
    </style:style>
    <style:style style:name="P176" style:parent-style-name="內文" style:family="paragraph">
      <style:paragraph-properties style:snap-to-layout-grid="false" style:line-height-at-least="0.2777in" fo:margin-left="0.2958in">
        <style:tab-stops/>
      </style:paragraph-properties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fo:font-weight="bold" style:font-weight-asian="bold"/>
    </style:style>
    <style:style style:name="T187" style:parent-style-name="預設段落字型" style:family="text">
      <style:text-properties style:font-name="標楷體" style:font-name-asian="標楷體"/>
    </style:style>
    <style:style style:name="P188" style:parent-style-name="內文" style:family="paragraph">
      <style:paragraph-properties style:snap-to-layout-grid="false" style:line-height-at-least="0.2777in" fo:margin-left="0.2958in">
        <style:tab-stops/>
      </style:paragraph-properties>
      <style:text-properties style:font-name="標楷體" style:font-name-asian="標楷體"/>
    </style:style>
    <style:style style:name="P189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fo:font-weight="bold" style:font-weight-asian="bold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P217" style:parent-style-name="內文" style:family="paragraph">
      <style:paragraph-properties style:snap-to-layout-grid="false" fo:margin-bottom="0.075in" style:line-height-at-least="0.2777in" fo:margin-left="0.2958in" fo:text-indent="-0.0986in">
        <style:tab-stops/>
      </style:paragraph-properties>
    </style:style>
    <style:style style:name="T218" style:parent-style-name="預設段落字型" style:family="text">
      <style:text-properties style:font-name="標楷體" style:font-name-asian="標楷體" style:font-weight-complex="bold"/>
    </style:style>
    <style:style style:name="T21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style:font-weight-complex="bold"/>
    </style:style>
    <style:style style:name="TableColumn222" style:family="table-column">
      <style:table-column-properties style:column-width="1.4173in"/>
    </style:style>
    <style:style style:name="TableColumn223" style:family="table-column">
      <style:table-column-properties style:column-width="1.4173in"/>
    </style:style>
    <style:style style:name="TableColumn224" style:family="table-column">
      <style:table-column-properties style:column-width="1.4173in"/>
    </style:style>
    <style:style style:name="TableColumn225" style:family="table-column">
      <style:table-column-properties style:column-width="1.4173in"/>
    </style:style>
    <style:style style:name="TableColumn226" style:family="table-column">
      <style:table-column-properties style:column-width="1.418in"/>
    </style:style>
    <style:style style:name="Table221" style:family="table">
      <style:table-properties style:width="7.0875in" fo:margin-left="0.3708in" table:align="left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 style:line-height-at-least="0.2777in"/>
    </style:style>
    <style:style style:name="T232" style:parent-style-name="預設段落字型" style:family="text">
      <style:text-properties style:font-name="標楷體" style:font-name-asian="標楷體" style:font-weight-complex="bold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 style:line-height-at-least="0.2777in"/>
    </style:style>
    <style:style style:name="T235" style:parent-style-name="預設段落字型" style:family="text">
      <style:text-properties style:font-name="標楷體" style:font-name-asian="標楷體" style:font-weight-complex="bold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 style:line-height-at-least="0.2777in"/>
    </style:style>
    <style:style style:name="T238" style:parent-style-name="預設段落字型" style:family="text">
      <style:text-properties style:font-name="標楷體" style:font-name-asian="標楷體" style:font-weight-complex="bold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 style:font-weight-complex="bold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 style:line-height-at-least="0.2777in"/>
    </style:style>
    <style:style style:name="T243" style:parent-style-name="預設段落字型" style:family="text">
      <style:text-properties style:font-name="標楷體" style:font-name-asian="標楷體" style:font-weight-complex="bold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P266" style:parent-style-name="內文" style:family="paragraph">
      <style:paragraph-properties style:snap-to-layout-grid="false" style:line-height-at-least="0.2777in" fo:margin-left="0.2958in" fo:margin-right="1.3569in" fo:text-indent="-0.0986in">
        <style:tab-stops/>
      </style:paragraph-properties>
      <style:text-properties style:font-name="標楷體" style:font-name-asian="標楷體"/>
    </style:style>
    <style:style style:name="P267" style:parent-style-name="內文" style:family="paragraph">
      <style:paragraph-properties style:snap-to-layout-grid="false" style:line-height-at-least="0.2777in" fo:margin-left="0.2958in" fo:margin-right="4.6048in">
        <style:tab-stops/>
      </style:paragraph-properties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 fo:font-weight="bold" style:font-weight-asian="bold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 fo:font-weight="bold" style:font-weight-asian="bold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fo:font-weight="bold" style:font-weight-asian="bold"/>
    </style:style>
    <style:style style:name="T275" style:parent-style-name="預設段落字型" style:family="text">
      <style:text-properties style:font-name="標楷體" style:font-name-asian="標楷體"/>
    </style:style>
    <style:style style:name="P276" style:parent-style-name="內文" style:family="paragraph">
      <style:paragraph-properties style:snap-to-layout-grid="false" style:line-height-at-least="0.2777in" fo:margin-left="0.2958in" fo:margin-right="3.1284in">
        <style:tab-stops/>
      </style:paragraph-properties>
      <style:text-properties style:font-name="標楷體" style:font-name-asian="標楷體"/>
    </style:style>
    <style:style style:name="P277" style:parent-style-name="內文" style:family="paragraph">
      <style:paragraph-properties style:snap-to-layout-grid="false" style:line-height-at-least="0.2777in" fo:margin-left="0.2958in" fo:margin-right="3.1284in">
        <style:tab-stops/>
      </style:paragraph-properties>
      <style:text-properties style:font-name="標楷體" style:font-name-asian="標楷體" fo:color="#000000"/>
    </style:style>
    <style:style style:name="P278" style:parent-style-name="內文" style:family="paragraph">
      <style:paragraph-properties style:snap-to-layout-grid="false" style:line-height-at-least="0.2777in" fo:margin-left="0.2958in" fo:margin-right="3.7201in" fo:text-indent="-0.0986in">
        <style:tab-stops/>
      </style:paragraph-properties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 fo:font-weight="bold" style:font-weight-asian="bold"/>
    </style:style>
    <style:style style:name="T281" style:parent-style-name="預設段落字型" style:family="text">
      <style:text-properties style:font-name="標楷體" style:font-name-asian="標楷體"/>
    </style:style>
    <style:style style:name="P282" style:parent-style-name="內文" style:family="paragraph">
      <style:paragraph-properties style:snap-to-layout-grid="false" style:line-height-at-least="0.2777in" fo:margin-left="0.2958in" fo:margin-right="3.7201in">
        <style:tab-stops/>
      </style:paragraph-properties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P285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286" style:parent-style-name="內文" style:family="paragraph">
      <style:paragraph-properties style:snap-to-layout-grid="false" style:line-height-at-least="0.2777in" fo:text-indent="-0.275in"/>
      <style:text-properties style:font-name="標楷體" style:font-name-asian="標楷體"/>
    </style:style>
    <style:style style:name="P287" style:parent-style-name="內文" style:family="paragraph">
      <style:paragraph-properties style:snap-to-layout-grid="false" style:line-height-at-least="0.2777in" fo:margin-left="0.2958in" fo:margin-right="3.1284in">
        <style:tab-stops/>
      </style:paragraph-properties>
      <style:text-properties style:font-name="標楷體" style:font-name-asian="標楷體"/>
    </style:style>
    <style:style style:name="P288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289" style:parent-style-name="內文" style:family="paragraph">
      <style:paragraph-properties style:snap-to-layout-grid="false" style:line-height-at-least="0.2777in" fo:margin-left="0.2958in" fo:margin-right="4.1131in" fo:text-indent="-0.0986in">
        <style:tab-stops/>
      </style:paragraph-properties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P292" style:parent-style-name="內文" style:family="paragraph">
      <style:paragraph-properties style:snap-to-layout-grid="false" style:line-height-at-least="0.2777in" fo:margin-left="0.2958in" fo:margin-right="4.1131in">
        <style:tab-stops/>
      </style:paragraph-properties>
      <style:text-properties style:font-name="標楷體" style:font-name-asian="標楷體"/>
    </style:style>
    <style:style style:name="P293" style:parent-style-name="內文" style:family="paragraph">
      <style:paragraph-properties style:snap-to-layout-grid="false" style:line-height-at-least="0.2777in" fo:margin-right="4.1131in"/>
      <style:text-properties style:font-name="標楷體" style:font-name-asian="標楷體"/>
    </style:style>
    <style:style style:name="P294" style:parent-style-name="內文" style:family="paragraph">
      <style:paragraph-properties style:snap-to-layout-grid="false" style:line-height-at-least="0.2777in" fo:margin-left="0.2958in" fo:text-indent="-0.0986in">
        <style:tab-stops/>
      </style:paragraph-properties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 fo:font-weight="bold" style:font-weight-asian="bold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P311" style:parent-style-name="內文" style:family="paragraph">
      <style:paragraph-properties style:snap-to-layout-grid="false" style:line-height-at-least="0.2777in" fo:margin-left="0.2958in">
        <style:tab-stops/>
      </style:paragraph-properties>
    </style:style>
    <style:style style:name="T312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ableColumn314" style:family="table-column">
      <style:table-column-properties style:column-width="1.7708in"/>
    </style:style>
    <style:style style:name="TableColumn315" style:family="table-column">
      <style:table-column-properties style:column-width="1.7708in"/>
    </style:style>
    <style:style style:name="TableColumn316" style:family="table-column">
      <style:table-column-properties style:column-width="1.7708in"/>
    </style:style>
    <style:style style:name="TableColumn317" style:family="table-column">
      <style:table-column-properties style:column-width="1.7715in"/>
    </style:style>
    <style:style style:name="Table313" style:family="table">
      <style:table-properties style:width="7.084in" fo:margin-left="0.4722in" table:align="left"/>
    </style:style>
    <style:style style:name="TableRow318" style:family="table-row">
      <style:table-row-properties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Row327" style:family="table-row">
      <style:table-row-properties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清單段落" style:family="paragraph">
      <style:paragraph-properties style:text-autospace="none" fo:text-align="center" style:line-height-at-least="0.2777in" fo:margin-left="0in">
        <style:tab-stops/>
      </style:paragraph-properties>
      <style:text-properties style:font-name="標楷體" style:font-name-asian="標楷體" style:font-name-complex="標楷體" fo:color="#000000" style:letter-kerning="false"/>
    </style:style>
    <style:style style:name="P354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35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356" style:parent-style-name="預設段落字型" style:family="text">
      <style:text-properties style:font-name="標楷體" style:font-name-asian="標楷體" fo:color="#000000" fo:font-size="14pt" style:font-size-asian="14pt"/>
    </style:style>
    <style:style style:name="P357" style:parent-style-name="內文" style:family="paragraph">
      <style:paragraph-properties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358" style:parent-style-name="內文" style:family="paragraph">
      <style:paragraph-properties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359" style:parent-style-name="內文" style:family="paragraph">
      <style:paragraph-properties style:line-height-at-least="0.2777in" fo:margin-left="0.3881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paragraph-properties style:line-height-at-least="0.2777in" fo:margin-left="0.3881in">
        <style:tab-stops/>
      </style:paragraph-properties>
      <style:text-properties style:font-name="標楷體" style:font-name-asian="標楷體" style:font-size-complex="12pt"/>
    </style:style>
    <style:style style:name="P361" style:parent-style-name="內文" style:family="paragraph">
      <style:paragraph-properties style:line-height-at-least="0.2777in" fo:margin-left="0.3881in">
        <style:tab-stops/>
      </style:paragraph-properties>
      <style:text-properties style:font-name="標楷體" style:font-name-asian="標楷體" style:font-size-complex="12pt"/>
    </style:style>
    <style:style style:name="P362" style:parent-style-name="內文" style:family="paragraph">
      <style:paragraph-properties style:line-height-at-least="0.2777in" fo:margin-left="0.3881in">
        <style:tab-stops/>
      </style:paragraph-properties>
      <style:text-properties style:font-name="標楷體" style:font-name-asian="標楷體" style:font-size-complex="12pt"/>
    </style:style>
    <style:style style:name="P363" style:parent-style-name="內文" style:family="paragraph">
      <style:paragraph-properties style:line-height-at-least="0.2777in" fo:margin-left="0.3881in">
        <style:tab-stops/>
      </style:paragraph-properties>
      <style:text-properties style:font-name="標楷體" style:font-name-asian="標楷體" style:font-size-complex="12pt"/>
    </style:style>
    <style:style style:name="P364" style:parent-style-name="內文" style:family="paragraph">
      <style:paragraph-properties style:line-height-at-least="0.2777in" fo:margin-left="0.3333in" fo:text-indent="-0.3333in">
        <style:tab-stops/>
      </style:paragraph-properties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7" style:parent-style-name="預設段落字型" style:family="text">
      <style:text-properties style:font-name="標楷體" style:font-name-asian="標楷體" style:font-size-complex="12pt"/>
    </style:style>
    <style:style style:name="T3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T3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76" style:parent-style-name="內文" style:family="paragraph">
      <style:paragraph-properties style:line-height-at-least="0.2777in" fo:margin-left="0.3333in" fo:text-indent="-0.3333in">
        <style:tab-stops/>
      </style:paragraph-properties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92" style:parent-style-name="內文" style:family="paragraph">
      <style:paragraph-properties style:line-height-at-least="0.2777in" fo:margin-left="0.3333in" fo:text-indent="-0.3333in">
        <style:tab-stops/>
      </style:paragraph-properties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P398" style:parent-style-name="內文" style:family="paragraph">
      <style:paragraph-properties style:line-height-at-least="0.2777in" fo:margin-left="0.3333in" fo:text-indent="0.0597in">
        <style:tab-stops/>
      </style:paragraph-properties>
      <style:text-properties style:font-name="標楷體" style:font-name-asian="標楷體" style:font-size-complex="12pt"/>
    </style:style>
    <style:style style:name="P399" style:parent-style-name="內文" style:family="paragraph">
      <style:paragraph-properties style:line-height-at-least="0.2777in" fo:margin-left="0.3333in" fo:text-indent="0.0597in">
        <style:tab-stops/>
      </style:paragraph-properties>
      <style:text-properties style:font-name="標楷體" style:font-name-asian="標楷體" style:font-size-complex="12pt"/>
    </style:style>
    <style:style style:name="P400" style:parent-style-name="內文" style:family="paragraph">
      <style:paragraph-properties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01" style:parent-style-name="內文" style:family="paragraph">
      <style:paragraph-properties style:line-height-at-least="0.2777in" fo:margin-left="0.3333in" fo:text-indent="0.0597in">
        <style:tab-stops/>
      </style:paragraph-properties>
      <style:text-properties style:font-name="標楷體" style:font-name-asian="標楷體" style:font-size-complex="12pt"/>
    </style:style>
    <style:style style:name="P402" style:parent-style-name="內文" style:family="paragraph">
      <style:paragraph-properties style:line-height-at-least="0.2777in" fo:margin-left="0.3333in" fo:margin-right="0.275in" fo:text-indent="-0.3333in">
        <style:tab-stops/>
      </style:paragraph-properties>
      <style:text-properties style:font-name="標楷體" style:font-name-asian="標楷體" style:font-size-complex="12pt"/>
    </style:style>
    <style:style style:name="P403" style:parent-style-name="內文" style:family="paragraph">
      <style:paragraph-properties style:line-height-at-least="0.2777in" fo:margin-left="0.3333in" fo:text-indent="-0.3333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T40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style:font-size-complex="12pt"/>
    </style:style>
    <style:style style:name="T40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P411" style:parent-style-name="內文" style:family="paragraph">
      <style:paragraph-properties style:line-height-at-least="0.2777in" fo:margin-left="0.3333in" fo:text-indent="0.0597in">
        <style:tab-stops/>
      </style:paragraph-properties>
      <style:text-properties style:font-name="標楷體" style:font-name-asian="標楷體" style:font-size-complex="12pt"/>
    </style:style>
    <style:style style:name="P412" style:parent-style-name="內文" style:family="paragraph">
      <style:paragraph-properties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13" style:parent-style-name="內文" style:family="paragraph">
      <style:paragraph-properties style:line-height-at-least="0.2777in" fo:margin-left="0.3333in" fo:text-indent="0.0597in">
        <style:tab-stops/>
      </style:paragraph-properties>
      <style:text-properties style:font-name="標楷體" style:font-name-asian="標楷體" style:font-size-complex="12pt"/>
    </style:style>
    <style:style style:name="P414" style:parent-style-name="內文" style:family="paragraph">
      <style:paragraph-properties style:line-height-at-least="0.2777in" fo:margin-left="0.3333in" fo:text-indent="-0.3333in">
        <style:tab-stops/>
      </style:paragraph-properties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4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1" style:parent-style-name="預設段落字型" style:family="text">
      <style:text-properties style:font-name="標楷體" style:font-name-asian="標楷體" style:font-size-complex="12pt"/>
    </style:style>
    <style:style style:name="T4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28" style:parent-style-name="內文" style:family="paragraph">
      <style:paragraph-properties style:line-height-at-least="0.2777in" fo:margin-left="0.3333in" fo:text-indent="-0.3333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44" style:parent-style-name="內文" style:family="paragraph">
      <style:paragraph-properties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45" style:parent-style-name="內文" style:family="paragraph">
      <style:paragraph-properties style:line-height-at-least="0.2777in" fo:margin-left="0.3333in" fo:text-indent="0.0597in">
        <style:tab-stops/>
      </style:paragraph-properties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P452" style:parent-style-name="內文" style:family="paragraph">
      <style:paragraph-properties style:line-height-at-least="0.2777in" fo:margin-left="0.3333in" fo:margin-right="0.5701in" fo:text-indent="-0.3333in">
        <style:tab-stops/>
      </style:paragraph-properties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T455" style:parent-style-name="預設段落字型" style:family="text">
      <style:text-properties style:font-name="標楷體" style:font-name-asian="標楷體" style:font-size-complex="12pt"/>
    </style:style>
    <style:style style:name="T456" style:parent-style-name="預設段落字型" style:family="text">
      <style:text-properties style:font-name="標楷體" style:font-name-asian="標楷體" style:font-size-complex="12pt"/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P473" style:parent-style-name="內文" style:family="paragraph">
      <style:paragraph-properties style:line-height-at-least="0.2777in" fo:margin-left="0.3333in" fo:margin-right="0.5701in" fo:text-indent="0.0597in">
        <style:tab-stops/>
      </style:paragraph-properties>
      <style:text-properties style:font-name="標楷體" style:font-name-asian="標楷體" style:font-size-complex="12pt"/>
    </style:style>
    <style:style style:name="P474" style:parent-style-name="內文" style:family="paragraph">
      <style:paragraph-properties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75" style:parent-style-name="內文" style:family="paragraph">
      <style:paragraph-properties style:line-height-at-least="0.2777in" fo:margin-left="0.3333in" fo:margin-right="0.275in" fo:text-indent="-0.3333in">
        <style:tab-stops/>
      </style:paragraph-properties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T4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79" style:parent-style-name="內文" style:family="paragraph">
      <style:paragraph-properties style:line-height-at-least="0.2777in" fo:margin-left="0.3333in" fo:margin-right="0.275in" fo:text-indent="-0.0368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80" style:parent-style-name="內文" style:family="paragraph">
      <style:paragraph-properties style:line-height-at-least="0.2777in" fo:margin-left="0.3333in" fo:margin-right="0.275in" fo:text-indent="-0.0368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T4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T488" style:parent-style-name="預設段落字型" style:family="text">
      <style:text-properties style:font-name="標楷體" style:font-name-asian="標楷體" style:font-size-complex="12pt"/>
    </style:style>
    <style:style style:name="T4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0" style:parent-style-name="預設段落字型" style:family="text">
      <style:text-properties style:font-name="標楷體" style:font-name-asian="標楷體" style:font-size-complex="12pt"/>
    </style:style>
    <style:style style:name="T491" style:parent-style-name="預設段落字型" style:family="text">
      <style:text-properties style:font-name="標楷體" style:font-name-asian="標楷體" style:font-size-complex="12pt"/>
    </style:style>
    <style:style style:name="T4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93" style:parent-style-name="內文" style:family="paragraph">
      <style:paragraph-properties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494" style:parent-style-name="內文" style:family="paragraph">
      <style:paragraph-properties style:line-height-at-least="0.2777in" fo:margin-left="0.3333in" fo:text-indent="-0.0368in">
        <style:tab-stops/>
      </style:paragraph-properties>
      <style:text-properties style:font-name="標楷體" style:font-name-asian="標楷體" style:font-size-complex="12pt"/>
    </style:style>
    <style:style style:name="P495" style:parent-style-name="內文" style:family="paragraph">
      <style:paragraph-properties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49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497" style:parent-style-name="預設段落字型" style:family="text">
      <style:text-properties style:font-name="標楷體" style:font-name-asian="標楷體" fo:color="#000000" fo:font-size="14pt" style:font-size-asian="14pt"/>
    </style:style>
    <style:style style:name="P49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49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00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01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50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0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04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0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0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0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0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0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10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11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1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1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14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1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1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1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1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51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520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521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52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52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24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525" style:parent-style-name="內文" style:family="paragraph">
      <style:paragraph-properties fo:widows="2" fo:orphans="2" fo:break-before="page"/>
    </style:style>
    <style:style style:name="P526" style:parent-style-name="內文" style:master-page-name="MP1" style:family="paragraph">
      <style:paragraph-properties fo:break-before="page"/>
    </style:style>
    <style:style style:name="T533" style:parent-style-name="預設段落字型" style:family="text">
      <style:text-properties style:font-name="標楷體" style:font-name-asian="標楷體" fo:font-size="16pt" style:font-size-asian="16pt"/>
    </style:style>
    <style:style style:name="T53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535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536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537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538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539" style:parent-style-name="內文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540" style:parent-style-name="內文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>
      <style:graphic-properties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二學期第二次定期評量社會科試卷</text:p>
      <text:p text:style-name="P8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9">七</text:span><text:span text:style-name="T10">年級</text:span><text:span text:style-name="T11">　　　</text:span><text:span text:style-name="T12">班</text:span><text:span text:style-name="T13"><text:s/></text:span><text:span text:style-name="T14">座號</text:span><text:span text:style-name="T15">　　　</text:span><text:span text:style-name="T16"><text:s/>姓名</text:span><text:span text:style-name="T17"><text:s text:c="15"/></text:span></text:p>
      <text:p text:style-name="P18"><text:span text:style-name="T19">地理</text:span><text:span text:style-name="T20">科</text:span></text:p>
      <text:list text:style-name="LFO1" text:continue-numbering="true">
        <text:list-item>
          <text:p text:style-name="P21"><text:span text:style-name="T22">下列工廠</text:span><text:span text:style-name="T23">皆</text:span><text:span text:style-name="T24">位於</text:span><text:span text:style-name="T25">台灣</text:span><text:span text:style-name="T26">，請判斷其主要工業區位條件，下列何者為</text:span><text:span text:style-name="T27">正確</text:span><text:span text:style-name="T28">?(Ａ)勁有力鋼鐵廠:交通 (Ｂ)香噴噴烘焙坊:原料 (Ｃ)好堅固水泥:動力 (Ｄ)好有勁煉鋁廠:勞工。</text:span></text:p>
        </text:list-item>
        <text:list-item>
          <text:p text:style-name="P29"><text:span text:style-name="T30"><draw:frame draw:z-index="251661312" draw:style-name="a1" draw:name="圖片 12" text:anchor-type="paragraph" svg:x="5.08194in" svg:y="-0.00556in" svg:width="4.10556in" svg:height="2.18333in" style:rel-width="scale" style:rel-height="scale"><draw:image xlink:href="media/image1.png" xlink:type="simple" xlink:show="embed" xlink:actuate="onLoad"/><svg:title/><svg:desc/></draw:frame></text:span><text:span text:style-name="T31">右圖為台灣工業發展歷程，下列敘述何者</text:span><text:span text:style-name="T32">錯誤</text:span><text:span text:style-name="T33">?</text:span><text:span text:style-name="T34"><text:s/></text:span></text:p>
        </text:list-item>
      </text:list>
      <text:p text:style-name="P35">(Ａ) 子一:60年代是配合十大建設而推動的產業。</text:p>
      <text:p text:style-name="P36">(Ｂ)承翰:70-80年代以後，產業朝向高附加價值、資金技術密集度高、低勞力密集、低汙染、低土地利用、低耗能方向發展。<text:s/></text:p>
      <text:p text:style-name="P37">(Ｃ)上恩:40-50年代，以發展民生輕工業為主，設置加工出口區，利用優秀技術吸引外國投資。<text:s/></text:p>
      <text:p text:style-name="P38"><text:span text:style-name="T39">(Ｄ)懿新:90年代以後繼續推動資訊、奈米、生物等高科技產業。</text:span></text:p>
      <text:list text:style-name="LFO1" text:continue-numbering="true">
        <text:list-item>
          <text:p text:style-name="P40"><text:span text:style-name="T41">承上題，台灣</text:span><text:span text:style-name="T42">早期</text:span><text:span text:style-name="T43">擁有價廉、質優的勞工，產業發展主要特色為何?</text:span></text:p>
        </text:list-item>
      </text:list>
      <text:p text:style-name="P44"><text:span text:style-name="T45">(Ａ) 資本密集(Ｂ)勞力密集 (Ｃ)技術密集 (Ｄ)原料密集。</text:span></text:p>
      <text:list text:style-name="LFO1" text:continue-numbering="true">
        <text:list-item>
          <text:p text:style-name="P46"><text:span text:style-name="T47">承上題，經濟部為了提升台灣產品品質，設置</text:span><text:span text:style-name="T48">”</text:span><text:span text:style-name="T49">台灣精品</text:span><text:span text:style-name="T50">”</text:span><text:span text:style-name="T51">標誌和評審，朝向技術創新、特色產品開發及營運模式改善，其具備的特徵</text:span><text:span text:style-name="T52">不</text:span><text:span text:style-name="T53">包括下列誰的</text:span><text:span text:style-name="T54">敘述?</text:span></text:p>
        </text:list-item>
      </text:list>
      <text:p text:style-name="P55"><text:span text:style-name="T56">(Ａ)博宇: 高附加價值 (Ｂ)加權:外銷潛力大 (Ｃ)柯俊:技術密集度高 (Ｄ)承勳:原料需求量大。</text:span></text:p>
      <text:list text:style-name="LFO1" text:continue-numbering="true">
        <text:list-item>
          <text:p text:style-name="P57"><text:span text:style-name="T58">承上題，台灣政府為了激勵工業技術升級，於民國69年設立一座工業區，以優惠稅率及良好設施，並鄰近優質理工大學(清華、交通大學)，吸引企業設廠，此工業區應該為下列何者?<text:s/></text:span></text:p>
        </text:list-item>
      </text:list>
      <text:p text:style-name="P59"><text:span text:style-name="T60">(Ａ)和平水泥工業區 (Ｂ)新竹科學園區 (Ｃ)六輕石化專業區 (Ｄ)楠梓加工出口區。</text:span></text:p>
      <text:list text:style-name="LFO1" text:continue-numbering="true">
        <text:list-item>
          <text:p text:style-name="P61"><text:span text:style-name="T62">下表為四個聚落的三級產業就業人口比例表，請問何者敘述</text:span><text:span text:style-name="T63">錯誤</text:span><text:span text:style-name="T64">?(Ａ)羽情:甲、丁最有可能是鄉村聚落。 (Ｂ)如君:乙、丙聚落大部分人口從事服務業。 (Ｃ)雲珊:乙、丙聚落具有強大人口遷移拉力。 (Ｄ)雅婷:甲、乙兩聚落人口外移嚴重。</text:span></text:p>
        </text:list-item>
      </text:list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/>
          </table:table-cell>
          <table:table-cell table:style-name="TableCell74" table:number-columns-spanned="4">
            <text:p text:style-name="P75">就業人口(%)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>甲</text:p>
          </table:table-cell>
          <table:table-cell table:style-name="TableCell81">
            <text:p text:style-name="P82">乙</text:p>
          </table:table-cell>
          <table:table-cell table:style-name="TableCell83">
            <text:p text:style-name="P84">丙</text:p>
          </table:table-cell>
          <table:table-cell table:style-name="TableCell85">
            <text:p text:style-name="P86">丁</text:p>
          </table:table-cell>
        </table:table-row>
        <table:table-row table:style-name="TableRow87">
          <table:table-cell table:style-name="TableCell88">
            <text:p text:style-name="P89">第一級產業</text:p>
          </table:table-cell>
          <table:table-cell table:style-name="TableCell90">
            <text:p text:style-name="P91">66</text:p>
          </table:table-cell>
          <table:table-cell table:style-name="TableCell92">
            <text:p text:style-name="P93">10</text:p>
          </table:table-cell>
          <table:table-cell table:style-name="TableCell94">
            <text:p text:style-name="P95">13</text:p>
          </table:table-cell>
          <table:table-cell table:style-name="TableCell96">
            <text:p text:style-name="P97">71</text:p>
          </table:table-cell>
        </table:table-row>
        <table:table-row table:style-name="TableRow98">
          <table:table-cell table:style-name="TableCell99">
            <text:p text:style-name="P100">第二級產業</text:p>
          </table:table-cell>
          <table:table-cell table:style-name="TableCell101">
            <text:p text:style-name="P102">18</text:p>
          </table:table-cell>
          <table:table-cell table:style-name="TableCell103">
            <text:p text:style-name="P104">38</text:p>
          </table:table-cell>
          <table:table-cell table:style-name="TableCell105">
            <text:p text:style-name="P106">26</text:p>
          </table:table-cell>
          <table:table-cell table:style-name="TableCell107">
            <text:p text:style-name="P108">12</text:p>
          </table:table-cell>
        </table:table-row>
        <table:table-row table:style-name="TableRow109">
          <table:table-cell table:style-name="TableCell110">
            <text:p text:style-name="P111">第三級產業</text:p>
          </table:table-cell>
          <table:table-cell table:style-name="TableCell112">
            <text:p text:style-name="P113">16</text:p>
          </table:table-cell>
          <table:table-cell table:style-name="TableCell114">
            <text:p text:style-name="P115">52</text:p>
          </table:table-cell>
          <table:table-cell table:style-name="TableCell116">
            <text:p text:style-name="P117">61</text:p>
          </table:table-cell>
          <table:table-cell table:style-name="TableCell118">
            <text:p text:style-name="P119">17</text:p>
          </table:table-cell>
        </table:table-row>
      </table:table>
      <text:list text:style-name="LFO1" text:continue-numbering="true">
        <text:list-item>
          <text:p text:style-name="P120"><text:span text:style-name="T121">下列敘述何者</text:span><text:span text:style-name="T122">錯誤</text:span><text:span text:style-name="T123">?(Ａ)微風:蔣渭水高速公路開通後，搭乘</text:span><text:span text:style-name="T124">”</text:span><text:span text:style-name="T125">宜蘭線</text:span><text:span text:style-name="T126">”</text:span><text:span text:style-name="T127">鐵路的旅客會減少。 (Ｂ)俊博: 蔣渭水高速公路開通後，促進西部平原產業專業化。 (Ｃ)姿雅:高速鐵路的起迄點為台北、高雄。 (Ｄ)會心:高速鐵路通車後，國內旅遊更興盛。</text:span></text:p>
        </text:list-item>
        <text:list-item>
          <text:p text:style-name="P128"><text:span text:style-name="T129">下表為量販店與便利商店的比較，何者</text:span><text:span text:style-name="T130">正確</text:span><text:span text:style-name="T131">?(Ａ)甲 (Ｂ)乙 (Ｃ)丙 (Ｄ)丁。</text:span></text:p>
        </text:list-item>
      </text:list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>甲、設置地點</text:p>
          </table:table-cell>
          <table:table-cell table:style-name="TableCell143">
            <text:p text:style-name="P144">乙、店面大小</text:p>
          </table:table-cell>
          <table:table-cell table:style-name="TableCell145">
            <text:p text:style-name="P146">丙、貨品種類</text:p>
          </table:table-cell>
          <table:table-cell table:style-name="TableCell147">
            <text:p text:style-name="P148">丁、商品單價</text:p>
          </table:table-cell>
        </table:table-row>
        <table:table-row table:style-name="TableRow149">
          <table:table-cell table:style-name="TableCell150">
            <text:p text:style-name="P151">量販店</text:p>
          </table:table-cell>
          <table:table-cell table:style-name="TableCell152">
            <text:p text:style-name="P153">人口稠密</text:p>
          </table:table-cell>
          <table:table-cell table:style-name="TableCell154">
            <text:p text:style-name="P155">小</text:p>
          </table:table-cell>
          <table:table-cell table:style-name="TableCell156">
            <text:p text:style-name="P157">日常用品</text:p>
          </table:table-cell>
          <table:table-cell table:style-name="TableCell158">
            <text:p text:style-name="P159">低</text:p>
          </table:table-cell>
        </table:table-row>
        <table:table-row table:style-name="TableRow160">
          <table:table-cell table:style-name="TableCell161">
            <text:p text:style-name="P162">便利商店</text:p>
          </table:table-cell>
          <table:table-cell table:style-name="TableCell163">
            <text:p text:style-name="P164">停車便利</text:p>
          </table:table-cell>
          <table:table-cell table:style-name="TableCell165">
            <text:p text:style-name="P166">大</text:p>
          </table:table-cell>
          <table:table-cell table:style-name="TableCell167">
            <text:p text:style-name="P168">貨品齊全</text:p>
          </table:table-cell>
          <table:table-cell table:style-name="TableCell169">
            <text:p text:style-name="P170">高</text:p>
          </table:table-cell>
        </table:table-row>
      </table:table>
      <text:list text:style-name="LFO1" text:continue-numbering="true">
        <text:list-item>
          <text:p text:style-name="P171"><text:span text:style-name="T172"><draw:frame draw:z-index="251662336" draw:style-name="a2" draw:name="圖片 13" text:anchor-type="paragraph" svg:x="6.92986in" svg:y="0.01667in" svg:width="1.94792in" svg:height="1.33819in" style:rel-width="scale" style:rel-height="scale"><draw:image xlink:href="media/image2.emf" xlink:type="simple" xlink:show="embed" xlink:actuate="onLoad"/><svg:title/><svg:desc/></draw:frame></text:span><text:span text:style-name="T173">台灣</text:span><text:span text:style-name="T174">對於國際貿易依賴程度甚高，其原因與下列哪些因素有關？</text:span></text:p>
        </text:list-item>
      </text:list>
      <text:p text:style-name="P175">(甲) 疆域面積太小(乙)<text:s/>山多平原少 (丙) 自然礦產資源缺乏(丁)國內消費市場有限</text:p>
      <text:p text:style-name="P176"><text:span text:style-name="T177">(Ａ)甲乙(Ｂ)乙丙(Ｃ)丙丁(Ｄ)甲丁。</text:span></text:p>
      <text:list text:style-name="LFO1" text:continue-numbering="true">
        <text:list-item>
          <text:p text:style-name="P178"><text:span text:style-name="T179">右</text:span><text:span text:style-name="T180">圖為</text:span><text:span text:style-name="T181">溪</text:span><text:span text:style-name="T182">崑</text:span><text:span text:style-name="T183">國四個時期進出口貿易資料。請問圖中哪個年代</text:span><text:span text:style-name="T184">溪崑</text:span><text:span text:style-name="T185">國的貿易</text:span><text:span text:style-name="T186">出超</text:span><text:span text:style-name="T187">金額最多？</text:span></text:p>
        </text:list-item>
      </text:list>
      <text:p text:style-name="P188">(A)甲(B)乙(C)丙(D)丁。</text:p>
      <text:list text:style-name="LFO1" text:continue-numbering="true">
        <text:list-item>
          <text:p text:style-name="P189"><text:span text:style-name="T190">有關交通的敘述，下列何者</text:span><text:span text:style-name="T191">錯誤</text:span><text:span text:style-name="T192">?(Ａ)</text:span><text:span text:style-name="T193"><text:s/></text:span><text:span text:style-name="T194">子耀:</text:span><text:span text:style-name="T195">公路是最普及的交通方式，它擁有「運輸範圍廣、運量大、運費高、速度快、適應地形能力佳和機動性強」的交通特色。</text:span><text:span text:style-name="T196">(Ｂ)勝洋:</text:span><text:span text:style-name="T197">日本人喜愛吃鰻魚，每年大量從臺灣屏東進口大量鰻魚</text:span><text:span text:style-name="T198">，空運</text:span><text:span text:style-name="T199">方式</text:span><text:span text:style-name="T200">最適合將鰻魚運送銷往日本</text:span><text:span text:style-name="T201">了</text:span><text:span text:style-name="T202">。(Ｃ) 美意:</text:span><text:span text:style-name="T203"><text:s/>通訊方包括網際網路</text:span><text:span text:style-name="T204">、</text:span><text:span text:style-name="T205">電信</text:span><text:span text:style-name="T206">、</text:span><text:span text:style-name="T207">大眾傳播</text:span><text:span text:style-name="T208">、</text:span><text:span text:style-name="T209">郵政</text:span><text:span text:style-name="T210">。(Ｄ)心一:</text:span><text:span text:style-name="T211"><text:s/>許多民眾在新年即將來臨時，到阿里山上迎接新年的第一道曙光</text:span><text:span text:style-name="T212">，</text:span><text:span text:style-name="T213">民眾可以搭乘</text:span><text:span text:style-name="T214">阿里山</text:span><text:span text:style-name="T215">支線鐵路</text:span><text:span text:style-name="T216">迎接。</text:span></text:p>
        </text:list-item>
        <text:list-item>
          <text:p text:style-name="P217"><text:span text:style-name="T218">下列關於鐵路、公路的比較，請找出</text:span><text:span text:style-name="T219">正確</text:span><text:span text:style-name="T220">答案。</text:span></text:p>
        </text:list-item>
      </text:list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</table:table-columns>
        <table:table-row table:style-name="TableRow227">
          <table:table-cell table:style-name="TableCell228">
            <text:p text:style-name="P229">運輸方式</text:p>
          </table:table-cell>
          <table:table-cell table:style-name="TableCell230">
            <text:p text:style-name="P231"><text:span text:style-name="T232">(A)適應地形能力</text:span></text:p>
          </table:table-cell>
          <table:table-cell table:style-name="TableCell233">
            <text:p text:style-name="P234"><text:span text:style-name="T235">(B) 機動性</text:span></text:p>
          </table:table-cell>
          <table:table-cell table:style-name="TableCell236">
            <text:p text:style-name="P237"><text:span text:style-name="T238">(C)</text:span><text:span text:style-name="T239"><text:s/></text:span><text:span text:style-name="T240">運量</text:span></text:p>
          </table:table-cell>
          <table:table-cell table:style-name="TableCell241">
            <text:p text:style-name="P242"><text:span text:style-name="T243">(D)運輸距離</text:span></text:p>
          </table:table-cell>
        </table:table-row>
        <table:table-row table:style-name="TableRow244">
          <table:table-cell table:style-name="TableCell245">
            <text:p text:style-name="P246">鐵路</text:p>
          </table:table-cell>
          <table:table-cell table:style-name="TableCell247">
            <text:p text:style-name="P248">佳</text:p>
          </table:table-cell>
          <table:table-cell table:style-name="TableCell249">
            <text:p text:style-name="P250">高</text:p>
          </table:table-cell>
          <table:table-cell table:style-name="TableCell251">
            <text:p text:style-name="P252">大</text:p>
          </table:table-cell>
          <table:table-cell table:style-name="TableCell253">
            <text:p text:style-name="P254">短程</text:p>
          </table:table-cell>
        </table:table-row>
        <table:table-row table:style-name="TableRow255">
          <table:table-cell table:style-name="TableCell256">
            <text:p text:style-name="P257">公路</text:p>
          </table:table-cell>
          <table:table-cell table:style-name="TableCell258">
            <text:p text:style-name="P259">低</text:p>
          </table:table-cell>
          <table:table-cell table:style-name="TableCell260">
            <text:p text:style-name="P261">低</text:p>
          </table:table-cell>
          <table:table-cell table:style-name="TableCell262">
            <text:p text:style-name="P263">小</text:p>
          </table:table-cell>
          <table:table-cell table:style-name="TableCell264">
            <text:p text:style-name="P265">長程</text:p>
          </table:table-cell>
        </table:table-row>
      </table:table>
      <text:list text:style-name="LFO1" text:continue-numbering="true">
        <text:list-item>
          <text:p text:style-name="P266">台灣的環島鐵路線包括：(甲) 縱貫線(乙) 宜蘭線(丙)北迴線(丁) 花東線(戊) 南迴線(己)<text:s/>屏東線，</text:p>
        </text:list-item>
      </text:list>
      <text:p text:style-name="P267"><text:span text:style-name="T268"><draw:g draw:z-index="251665408" draw:name="群組 18" draw:id="id3" draw:style-name="a5" text:anchor-type="paragraph"><svg:title/><svg:desc/><draw:frame draw:id="id1" draw:style-name="a3" draw:name="圖片 14" svg:x="6.95742in" svg:y="0.29635in" svg:width="1.30577in" svg:height="1.46962in" style:rel-width="scale" style:rel-height="scale"><draw:image xlink:href="media/image3.png" xlink:type="simple" xlink:show="embed" xlink:actuate="onLoad"/><svg:title/><svg:desc>103-3-2B</svg:desc></draw:frame><draw:frame draw:id="id2" draw:style-name="a4" draw:name="圖片 15" svg:x="5.4875in" svg:y="0.28889in" svg:width="1.32069in" svg:height="1.46962in" style:rel-width="scale" style:rel-height="scale"><draw:image xlink:href="media/image4.png" xlink:type="simple" xlink:show="embed" xlink:actuate="onLoad"/><svg:title/><svg:desc>103-3-2A</svg:desc></draw:frame></draw:g></text:span><text:span text:style-name="T269">若思賢打算坐火車從</text:span><text:span text:style-name="T270">板橋</text:span><text:span text:style-name="T271">出發，經</text:span><text:span text:style-name="T272">宜蘭</text:span><text:span text:style-name="T273">拜訪小學同學，再回</text:span><text:span text:style-name="T274">台東</text:span><text:span text:style-name="T275">探望外婆，她所搭乘的鐵路幹線依序為何？　</text:span></text:p>
      <text:p text:style-name="P276">(Ａ)乙丙甲丁　(Ｂ)丙丁甲乙　(Ｃ)甲乙丙丁　(Ｄ)丁甲乙丙。</text:p>
      <text:p text:style-name="P277"/>
      <text:list text:style-name="LFO1" text:continue-numbering="true">
        <text:list-item>
          <text:p text:style-name="P278"><text:span text:style-name="T279">右圖為臺灣某年出口與進口的產值比例圖，由圖中可看出臺灣對何地貿易的</text:span><text:span text:style-name="T280">入超</text:span><text:span text:style-name="T281">情形最嚴重？<text:s/></text:span></text:p>
        </text:list-item>
      </text:list>
      <text:p text:style-name="P282"><text:span text:style-name="T283"><draw:frame draw:z-index="251664384" draw:style-name="a6" draw:name="圖片 17" text:anchor-type="paragraph" svg:x="7.28403in" svg:y="0.28125in" svg:width="1.50486in" svg:height="1.19306in" style:rel-width="scale" style:rel-height="scale"><draw:image xlink:href="media/image5.emf" xlink:type="simple" xlink:show="embed" xlink:actuate="onLoad"/><svg:title/><svg:desc/></draw:frame></text:span><text:span text:style-name="T284">(Ａ)美國 (Ｂ)中國(含香港) (Ｃ)日本　(Ｄ)南韓。<text:s/></text:span></text:p>
      <text:p text:style-name="P285"/>
      <text:list text:style-name="LFO1" text:continue-numbering="true">
        <text:list-item>
          <text:p text:style-name="P286">右圖是五個聚落的分布位置，其中哪個聚落因地理位置優越，最有可能發展成都市？</text:p>
        </text:list-item>
      </text:list>
      <text:p text:style-name="P287">(A)乙丁(B)<text:s/>乙丙 (C)<text:s/>丁戊 (D)甲丁。</text:p>
      <text:p text:style-name="P288"/>
      <text:list text:style-name="LFO1" text:continue-numbering="true">
        <text:list-item>
          <text:p text:style-name="P289"><text:span text:style-name="T290"><draw:frame draw:z-index="251663360" draw:style-name="a7" draw:name="圖片 16" text:anchor-type="paragraph" svg:x="4.92986in" svg:y="0.15in" svg:width="4.16667in" svg:height="1.09167in" style:rel-width="scale" style:rel-height="scale"><draw:image xlink:href="media/image6.png" xlink:type="simple" xlink:show="embed" xlink:actuate="onLoad"/><svg:title/><svg:desc>104-4-5</svg:desc></draw:frame></text:span><text:span text:style-name="T291">右圖為某地在1950~2010年內區域變化的情形，由圖中景觀可知，該地因都市擴張已逐漸形成何種現象？<text:s/></text:span></text:p>
        </text:list-item>
      </text:list>
      <text:p text:style-name="P292">(Ａ) 行政區(Ｂ)都會區 (Ｃ) 工業區(Ｄ) 住宅區。</text:p>
      <text:p text:style-name="P293"/>
      <text:list text:style-name="LFO1" text:continue-numbering="true">
        <text:list-item>
          <text:p text:style-name="P294"><text:span text:style-name="T295">下表</text:span><text:span text:style-name="T296">是三個國家的都市及鄉村人口資料，依據表中所提供資料，請問下例說明何者</text:span><text:span text:style-name="T297">正確</text:span><text:span text:style-name="T298">？</text:span><text:span text:style-name="T299"><text:s/></text:span><text:span text:style-name="T300">(A)</text:span><text:span text:style-name="T301">星星</text:span><text:span text:style-name="T302">國的都市化程度最高(B)</text:span><text:span text:style-name="T303">月亮</text:span><text:span text:style-name="T304">國的都市化現象最明顯(C)</text:span><text:span text:style-name="T305">月亮</text:span><text:span text:style-name="T306">國應以第一級產業為主體(D)</text:span><text:span text:style-name="T307">太陽</text:span><text:span text:style-name="T308">國的都市化程度為</text:span><text:span text:style-name="T309">3</text:span><text:span text:style-name="T310">0%。</text:span></text:p>
        </text:list-item>
      </text:list>
      <text:p text:style-name="P311"><text:span text:style-name="T312">單位：萬人</text:span></text:p>
      <table:table table:style-name="Table313">
        <table:table-columns>
          <table:table-column table:style-name="TableColumn314"/>
          <table:table-column table:style-name="TableColumn315"/>
          <table:table-column table:style-name="TableColumn316"/>
          <table:table-column table:style-name="TableColumn317"/>
        </table:table-columns>
        <table:table-row table:style-name="TableRow318">
          <table:table-cell table:style-name="TableCell319">
            <text:p text:style-name="P320">項目</text:p>
          </table:table-cell>
          <table:table-cell table:style-name="TableCell321">
            <text:p text:style-name="P322">太陽國</text:p>
          </table:table-cell>
          <table:table-cell table:style-name="TableCell323">
            <text:p text:style-name="P324">月亮國</text:p>
          </table:table-cell>
          <table:table-cell table:style-name="TableCell325">
            <text:p text:style-name="P326">星星國</text:p>
          </table:table-cell>
        </table:table-row>
        <table:table-row table:style-name="TableRow327">
          <table:table-cell table:style-name="TableCell328">
            <text:p text:style-name="P329">都市人口</text:p>
          </table:table-cell>
          <table:table-cell table:style-name="TableCell330">
            <text:p text:style-name="P331">66</text:p>
          </table:table-cell>
          <table:table-cell table:style-name="TableCell332">
            <text:p text:style-name="P333">42</text:p>
          </table:table-cell>
          <table:table-cell table:style-name="TableCell334">
            <text:p text:style-name="P335">35</text:p>
          </table:table-cell>
        </table:table-row>
        <table:table-row table:style-name="TableRow336">
          <table:table-cell table:style-name="TableCell337">
            <text:p text:style-name="P338">鄉村人口</text:p>
          </table:table-cell>
          <table:table-cell table:style-name="TableCell339">
            <text:p text:style-name="P340">84</text:p>
          </table:table-cell>
          <table:table-cell table:style-name="TableCell341">
            <text:p text:style-name="P342">28</text:p>
          </table:table-cell>
          <table:table-cell table:style-name="TableCell343">
            <text:p text:style-name="P344">15</text:p>
          </table:table-cell>
        </table:table-row>
        <table:table-row table:style-name="TableRow345">
          <table:table-cell table:style-name="TableCell346">
            <text:p text:style-name="P347">全國人口</text:p>
          </table:table-cell>
          <table:table-cell table:style-name="TableCell348">
            <text:p text:style-name="P349">150</text:p>
          </table:table-cell>
          <table:table-cell table:style-name="TableCell350">
            <text:p text:style-name="P351">70</text:p>
          </table:table-cell>
          <table:table-cell table:style-name="TableCell352">
            <text:p text:style-name="P353">50</text:p>
          </table:table-cell>
        </table:table-row>
      </table:table>
      <text:p text:style-name="內文"/>
      <text:p text:style-name="P354"><text:span text:style-name="T355">歷史</text:span><text:span text:style-name="T356">科</text:span></text:p>
      <text:p text:style-name="P357">18、二次大戰結束，國民政府為接收台灣特別成立「台灣省行政長官公署」，結果卻被台人譏為「新總督府」。根據歷史課所學，你認為這應該是因為 （A）長官公署設置在原日本總督府內 （B）長官公署繼續延聘日人協助行政 （C）行政長官擁有等同日治時期台灣總督的行政、軍事大權 （D）行政長官有意更改政府名稱。</text:p>
      <text:p text:style-name="P358">19、「二二八」4天連假前夕，溪崑校園內幾位七年級同學的對話如下：</text:p>
      <text:p text:style-name="P359">瑞銘：「可以放4天連假耶！我們應該好好『慶祝』這個72年前台灣回到祖國懷抱的偉大日子。」</text:p>
      <text:p text:style-name="P360">柏豪：「是應該好好『悼念』這個台灣人被日本人殘酷屠殺的可怕日子才對！」</text:p>
      <text:p text:style-name="P361">嘉杰：「是可憐的台灣人因為不願被中國政府接收而爆發的『叛亂』、『造反』啦！」</text:p>
      <text:p text:style-name="P362">敬渝：「是台灣人對當時的接收政府高度失望不滿，所導致的嚴重族群衝突吧！」</text:p>
      <text:p text:style-name="P363">你認為以上哪位同學的說法比較接近史實？ （A）瑞銘（B）柏豪（C）嘉杰（D）敬渝。</text:p>
      <text:p text:style-name="P364"><text:span text:style-name="T365">20、</text:span><text:span text:style-name="T366">下列何者為我國人民直選的第一任總統？</text:span><text:span text:style-name="T367">（A）</text:span><text:span text:style-name="T368">李登輝</text:span><text:span text:style-name="T369">（B）</text:span><text:span text:style-name="T370">陳水扁</text:span><text:span text:style-name="T371">（C）</text:span><text:span text:style-name="T372">馬英九</text:span><text:span text:style-name="T373">（D）</text:span><text:span text:style-name="T374">蔡英文</text:span><text:span text:style-name="T375">。</text:span></text:p>
      <text:p text:style-name="P376"><text:span text:style-name="T377">21、</text:span><text:span text:style-name="T378">目前執政的民進黨成立於？</text:span><text:span text:style-name="T379">（A）</text:span><text:span text:style-name="T380">民國68</text:span><text:span text:style-name="T381">年</text:span><text:span text:style-name="T382">（B）</text:span><text:span text:style-name="T383">民國</text:span><text:span text:style-name="T384">75年</text:span><text:span text:style-name="T385">（C）</text:span><text:span text:style-name="T386">民國</text:span><text:span text:style-name="T387">76年</text:span><text:span text:style-name="T388">（D）</text:span><text:span text:style-name="T389">民國</text:span><text:span text:style-name="T390">79</text:span><text:span text:style-name="T391">年。</text:span></text:p>
      <text:p text:style-name="P392"><text:span text:style-name="T393">22、</text:span><text:span text:style-name="T394">若琪</text:span><text:span text:style-name="T395">在網路上搜尋到一首台灣二戰後的流行民謠：「</text:span><text:span text:style-name="T396">臺灣光復真吃虧，餓死同胞一大堆，物價一日一日貴，阿山（大陸人）一日一日肥。</text:span><text:span text:style-name="T397">」請問，其充滿反諷口氣的內容是因應下列哪一社會現象？ <text:s/></text:span></text:p>
      <text:p text:style-name="P398">(A)臺灣人懷念日本殖民統治，不願有所改變<text:s/><text:s/><text:s/>(B)大陸淪陷百萬大軍渡臺，嚴重衝擊台灣經濟<text:s/></text:p>
      <text:p text:style-name="P399">(C)接收官員貪汙腐化，臺灣人民生計急速惡化 (D)戰事破壞加上連年天災，造成嚴重饑荒。</text:p>
      <text:soft-page-break/>
      <text:p text:style-name="P400">23、西元1921年起，林獻堂等人領導台灣人發動15次的請願活動，其目的為何？ <text:s/></text:p>
      <text:p text:style-name="P401">(A) 推動地方自治 <text:s/>(B) 廢除《六三法》 (C) 設置「台灣議會」 (D) 要求教育平等。</text:p>
      <text:p text:style-name="P402">24、台灣光復初期，常有民眾抱怨：「日本時代再怎麼苦，和美國打仗都還有米糧配給，現在卻有錢也沒地方買米！」請問：這是因為 （A）國共內戰，台灣物資流入大陸 （B）白米大量銷往日本賺取外匯 （C）台灣遭受各項重大天災襲擊 （D）政府倡導改種其他糧食作物。</text:p>
      <text:p text:style-name="P403"><text:span text:style-name="T404">25、</text:span><text:span text:style-name="T405">霈婕</text:span><text:span text:style-name="T406">發現，台灣現在的民選總統最多只能擔任8年。然而，在中華民國歷史上，</text:span><text:span text:style-name="T407">蔣中正</text:span><text:span text:style-name="T408">卻曾經擔任總統職務長達25年。請問，其任期不受憲法「得連選連任一次」的限制，是根據下列哪一項為</text:span><text:span text:style-name="T409">蔣中正</text:span><text:span text:style-name="T410">所量身訂製的法源？<text:s/></text:span></text:p>
      <text:p text:style-name="P411">(A)《六三法》<text:s/>(B)《動員戡亂時期臨時條款》<text:s/>(C)《戒嚴令》 (D)《中華民國憲法》。</text:p>
      <text:p text:style-name="P412">26、偵傑是日治初期的台灣人，他若要接受初等教育，則應進入以下哪一個學校？ <text:s/></text:p>
      <text:p text:style-name="P413">(A)公學校　(B)小學校　(C)國民學校　(D)蕃童教育所。</text:p>
      <text:p text:style-name="P414"><text:span text:style-name="T415">27、</text:span><text:span text:style-name="T416">下列何人當選總統</text:span><text:span text:style-name="T417">之後開啟了</text:span><text:span text:style-name="T418">第二次政黨輪替的局面？</text:span><text:span text:style-name="T419">(A)</text:span><text:span text:style-name="T420">陳水扁</text:span><text:span text:style-name="T421">(B)</text:span><text:span text:style-name="T422">李登輝</text:span><text:span text:style-name="T423">(C)</text:span><text:span text:style-name="T424">蔡英文</text:span><text:span text:style-name="T425">(D)</text:span><text:span text:style-name="T426">馬英九</text:span><text:span text:style-name="T427">。</text:span></text:p>
      <text:p text:style-name="P428"><text:span text:style-name="T429">28、</text:span><text:span text:style-name="T430">台灣史上「唯一」一次的省長選舉是在？</text:span><text:span text:style-name="T431">(A)</text:span><text:span text:style-name="T432">民國</text:span><text:span text:style-name="T433">80年</text:span><text:span text:style-name="T434">(B)</text:span><text:span text:style-name="T435">民國83</text:span><text:span text:style-name="T436">年</text:span><text:span text:style-name="T437">(C)</text:span><text:span text:style-name="T438">民國85</text:span><text:span text:style-name="T439">年</text:span><text:span text:style-name="T440">(D)</text:span><text:span text:style-name="T441">民國</text:span><text:span text:style-name="T442">89</text:span><text:span text:style-name="T443">年。</text:span></text:p>
      <text:p text:style-name="P444">29、「他曾是台灣文化協會的催生者之一，之後更主導成立了台灣第一個政黨。」請問這個人是？ <text:s/></text:p>
      <text:p text:style-name="P445"><text:span text:style-name="T446">(A)林獻堂　(B)蔣渭水　(C)</text:span><text:span text:style-name="T447">雷震</text:span><text:span text:style-name="T448">　(D)</text:span><text:span text:style-name="T449">蔡</text:span><text:span text:style-name="T450">英文</text:span><text:span text:style-name="T451">。</text:span></text:p>
      <text:p text:style-name="P452"><text:span text:style-name="T453">30</text:span><text:span text:style-name="T454">、啟睿</text:span><text:span text:style-name="T455">是民國</text:span><text:span text:style-name="T456">8</text:span><text:span text:style-name="T457">0年代</text:span><text:span text:style-name="T458">〈80年--89年〉</text:span><text:span text:style-name="T459">臺灣的國中學生，</text:span><text:span text:style-name="T460">請問</text:span><text:span text:style-name="T461">他國中</text:span><text:span text:style-name="T462">、高</text:span><text:span text:style-name="T463">中</text:span><text:span text:style-name="T464">階段</text:span><text:span text:style-name="T465">可能經歷過下列哪些歷史事件？【甲】</text:span><text:span text:style-name="T466">首</text:span><text:span text:style-name="T467">次政黨輪替</text:span><text:span text:style-name="T468">【乙】</text:span><text:span text:style-name="T469">首次總統直選</text:span><text:span text:style-name="T470">【丙】美麗島事件【丁】</text:span><text:span text:style-name="T471">雷震</text:span><text:span text:style-name="T472">事件</text:span></text:p>
      <text:p text:style-name="P473">（A）甲乙（B）丙丁（C）乙丁（D）甲丙。</text:p>
      <text:p text:style-name="P474">31、1920年前後，台灣的知識份子開始進行各種政治、文化運動來爭取平等待遇。其中「廣設讀報社、辦各種講習會，以傳授歷史文化、現代法律及醫藥衛生等新知識，致力啟迪民智工作」的團體應是 (A) 台灣地方自治聯盟 (B) 台灣議會<text:s/>(C) 台灣民眾黨 (D)<text:s/>台灣文化協會。</text:p>
      <text:p text:style-name="P475"><text:span text:style-name="T476">32、</text:span><text:span text:style-name="T477">請將下列台灣民主化過程中所發生的事件按照先後順序排列</text:span><text:span text:style-name="T478"><text:s/></text:span></text:p>
      <text:p text:style-name="P479">〈甲〉省長、北高兩市市長直選<text:s/>〈乙〉實施地方自治<text:s/>〈丙〉解除戒嚴<text:s/>〈丁〉終止動員戡亂</text:p>
      <text:p text:style-name="P480"><text:span text:style-name="T481">（A</text:span><text:span text:style-name="T482">）</text:span><text:span text:style-name="T483">甲乙丙丁</text:span><text:span text:style-name="T484">（B</text:span><text:span text:style-name="T485">）</text:span><text:span text:style-name="T486">乙丙丁甲</text:span><text:span text:style-name="T487">（C</text:span><text:span text:style-name="T488">）</text:span><text:span text:style-name="T489">甲丁乙丙</text:span><text:span text:style-name="T490">（D</text:span><text:span text:style-name="T491">）</text:span><text:span text:style-name="T492">丁甲丙乙。</text:span></text:p>
      <text:p text:style-name="P493">33、日本殖民統治時期，「斷髮」的成功，對臺灣造成的影響，何者正確？<text:s/></text:p>
      <text:p text:style-name="P494">（A）法治觀念的出現 （B）衛生觀念的確立 （C）守時觀念的養成 （D）出現易服改裝風氣。</text:p>
      <text:p text:style-name="P495">34、下列有關台北帝國大學的敘述，何者正確？ (A) 為了要培育新一代的台灣人而設立 (B) 在台日人不得就讀此一學校 <text:s/>(C)<text:s/>提供日人在台深造的機會<text:s text:c="2"/>(D) 即現今的台北大學。</text:p>
      <text:p text:style-name="內文"/>
      <text:p text:style-name="內文"><text:span text:style-name="T496">公民</text:span><text:span text:style-name="T497">科</text:span></text:p>
      <text:p text:style-name="P498">35.我們每天都在遵循社會上大大小小的規定或是習俗，例如：不能亂丟垃圾、要孝順父母,不能說謊等等，這種規定或習俗稱為什麼？(A)社會階級　(B)社會規範　(C)社會風俗　(D)社會團體</text:p>
      <text:p text:style-name="P499">36.《返校》是由台灣赤燭遊戲開發的恐怖解謎電子角色扮演遊戲，於2017年1月13日在PC遊戲平台Steam發行。並由恐怖小說家笭菁推出外傳小說《返校 惡夢再續》，已於2017年2月6日由尖端出版發行。一個講述「威權壓迫」的遊戲能吸引不僅僅是台灣人，而讓全球玩家都著迷不已 由上述內容判斷，國內吹起的「返校」風潮是屬於何種文化？(A)主流文化　(B)次文化　(C)原民族文化　(D)新移民文化</text:p>
      <text:p text:style-name="P500">37.政府機關依據法律授權或規定，推動公共政策或管理公共事務之權力，稱為公權力。下列何者的行為並非在行使公權力？(A)警察對”客委會主委”執行臨檢勤務<text:s/>(B)檢察官起訴殺”小燈泡”犯罪嫌疑人<text:s/>(C)海巡人員取締”私菸”走私<text:s/></text:p>
      <text:p text:style-name="P501">(D)李先生向顧客兜售保險</text:p>
      <text:p text:style-name="P502">38.台灣新住民很多 來自各國,所以各族群或個人在接觸過程中，若未能彼此了解，則很容易因為文化的隔閡而產生偏見，甚至造成哪種結果？(A)文化的同化　(B)文化的交流　(C)文化的融合　(D)文化的衝突</text:p>
      <text:p text:style-name="P503">39.「社會規範」，下列哪位的說法是正確的？(A)舒奇：「不論社會如何變遷，社會規範都是一成不變的。」　(B)又立：「違反風俗習慣不一定會受到法律的約束及制裁。」　(C)欣欣：「法律啟發個人內在，讓人比較不會違背良心。」　(D)如惠：「宗教信仰是透過外在條文的力量來約束行為。</text:p>
      <text:p text:style-name="P504">40.臺灣島上的閩南人、客家人,原住民族及新住民等不同種族能不分你我，互相學習、尊重，共創美好的未來。這是符合現代社會的何項特徵？ (A)文化多元　(B)政治民主　(C)社會開放　(D)經濟自由</text:p>
      <text:soft-page-break/>
      <text:p text:style-name="P505">41.除夕夜晚上，家人一起吃完年夜飯，小孩都會收到長輩給的紅包。這樣的行為屬於何種社會規範？</text:p>
      <text:p text:style-name="P506">　(A)國家法律　(B)宗教信仰　(C)風俗習慣　(D)社會輿論</text:p>
      <text:p text:style-name="P507">42.霹靂布袋戲團將打造與杭州有關的布袋戲題材，此項作法最能展現哪種文化意涵？</text:p>
      <text:p text:style-name="P508">　(A)文化傳承　(B)文化創新　(C)文化衝突　(D)文化失調</text:p>
      <text:p text:style-name="P509">43.新北市板橋溪崑國中的學生邱0權、林0近日放學回家途中撿到一個錢包，裡頭有14000多元，他們拾金不昧，立刻把錢包送到派出所。失主接到通知趕來拿錢包時，不斷向他們道謝，還要給他們1000元答謝金，但兩名國中一年級生卻拒絕，只說這是他們該做的事。依上文所述，這兩名學生除了守法，還包含遵守下列何種社會規範？</text:p>
      <text:p text:style-name="P510">　(Ａ)風俗習慣　(Ｂ)倫理道德(Ｃ)宗教信仰　(Ｄ)法律。</text:p>
      <text:p text:style-name="P511">44.大橋到香港旅遊，在搭乘香港電車時，他發現香港人搭乘手扶梯習慣靠左站，讓出右邊通道讓他人行走，這和臺灣的習慣相反。同時他也注意到，不論是臺灣或香港都沒有針對違反此習慣者訂下罰則，民眾自然而然形成慣例。上述內容是何種社會規範？(Ａ)風俗習慣　(Ｂ)倫理道德(Ｃ)宗教信仰　(Ｄ)法律</text:p>
      <text:p text:style-name="P512">45.舒淇與德倫結婚後兩人相敬如賓，生活彼此扶持，家務事也共同分擔。請問：兩人是遵守何種社會規範？</text:p>
      <text:p text:style-name="P513">　(Ａ)五倫(Ｂ)校園倫理(Ｃ)第六倫(Ｄ)環境倫理。</text:p>
      <text:p text:style-name="P514">46.下列何種行為會受到國家以公權力加以處罰？(Ａ)小學剛畢業的小明騎乘機車　(Ｂ)書瑤坐博愛座時，沒有禮讓座位給老人(Ｃ)心如及建華沒有訂婚就結婚　(Ｄ)伍佰在五月天表演時，手機鈴聲大聲響起。　</text:p>
      <text:p text:style-name="P515">47. 下列何人的說法，符合「第六倫」的要求？</text:p>
      <text:p text:style-name="P516">　(Ａ)漢文帝親嘗湯藥　(Ｂ)岳飛精忠報國(Ｃ)老萊子彩衣娛親　(Ｄ)偉任在圖書館裡輕聲細語。</text:p>
      <text:p text:style-name="P517">48.風俗習慣與法律有何不同？</text:p>
      <text:p text:style-name="P518">(甲)風俗習慣是長期累積而成的；法律則為國家依一定程序所制定出來的</text:p>
      <text:p text:style-name="P519">(乙)法律是最早發展出來的一種社會規範形式</text:p>
      <text:p text:style-name="P520">(丙)風俗習慣是所有成員都必須遵守的；法律則無強制性</text:p>
      <text:p text:style-name="P521">(丁)過年圍爐、清明掃墓、成年禮都是屬於風俗習慣的一種</text:p>
      <text:p text:style-name="P522">(Ａ)丙丁　(Ｂ)甲乙(Ｃ)甲丙　(Ｄ)甲丁。</text:p>
      <text:p text:style-name="P523">49.2017台灣燈節在雲林, 元宵節賞花燈從古一直延續至今，而花燈的設計及活動的內容推陳出新，讓我們體驗到多元而豐富的賞燈活動。由此可見，文化應具有下列何項特徵？(Ａ)普遍性　(Ｂ)累積性(Ｃ)差異性　(Ｄ)制約性。</text:p>
      <text:p text:style-name="P524">50小華最近在百貨公司看到小米新推出的商品「掃地機器人」，這是為了幫忙分擔家事的新發明，從文化的內涵來看，上述應為文化的何種層次？(Ａ)器物層次　(Ｂ)制度層次　(Ｃ)理念層次　(Ｄ)精神層次。</text:p>
      <text:p text:style-name="內文"/>
      <text:p text:style-name="P525"/>
      <text:soft-page-break/>
      <text:p text:style-name="P526"><text:span text:style-name="T533">105-2-2</text:span><text:span text:style-name="T534">七年級社會科－解答</text:span></text:p>
      <text:p text:style-name="P535">01-10 <text:s text:c="2"/>ACBDB <text:s text:c="2"/>DBDCC</text:p>
      <text:p text:style-name="P536">11-20 <text:s text:c="2"/>ACCCA <text:s text:c="2"/>BACDA</text:p>
      <text:p text:style-name="P537">21-30 <text:s text:c="2"/>BCCAB <text:s text:c="2"/>ADBBA</text:p>
      <text:p text:style-name="P538">31-40 <text:s text:c="2"/>DBDCB <text:s text:c="2"/>BDDBA</text:p>
      <text:p text:style-name="P539">41-50 <text:s text:c="2"/>CBBAA <text:s text:c="2"/>ADDBA</text:p>
      <text:p text:style-name="P5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outline-level-style>
      <text:outline-level-style text:level="3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outline-level-style>
      <text:outline-level-style text:level="4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outline-level-style>
      <text:outline-level-style text:level="5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outline-level-style>
      <text:outline-level-style text:level="6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outline-level-style>
      <text:outline-level-style text:level="7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outline-level-style>
      <text:outline-level-style text:level="8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outline-level-style>
      <text:outline-level-style text:level="9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outline-level-style>
    </text:outline-style>
    <style:style style:name="WW_CharLFO1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in" text:min-label-width="0.4722in" text:list-level-position-and-space-mode="label-alignment">
          <style:list-level-label-alignment text:label-followed-by="nothing" fo:margin-left="0.4722in" fo:text-indent="-0.4722in"/>
        </style:list-level-properties>
      </text:list-level-style-number>
      <text:list-level-style-number text:level="2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3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4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5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6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7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8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  <text:list-level-style-number text:level="9" style:num-format="">
        <style:list-level-properties text:space-before="-0.2361in" text:min-label-width="0in" text:list-level-position-and-space-mode="label-alignment">
          <style:list-level-label-alignment text:label-followed-by="nothing" fo:margin-left="-0.2361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527" style:parent-style-name="頁尾" style:family="paragraph">
      <style:paragraph-properties fo:text-align="center"/>
    </style:style>
    <style:style style:name="T528" style:parent-style-name="預設段落字型" style:family="text">
      <style:text-properties style:font-name="新細明體" style:font-name-asian="新細明體"/>
    </style:style>
    <style:style style:name="T529" style:parent-style-name="預設段落字型" style:family="text">
      <style:text-properties fo:language="zh" fo:country="TW"/>
    </style:style>
    <style:style style:name="T530" style:parent-style-name="預設段落字型" style:family="text">
      <style:text-properties style:font-name="新細明體" style:font-name-asian="新細明體"/>
    </style:style>
    <style:style style:name="T531" style:parent-style-name="預設段落字型" style:family="text">
      <style:text-properties style:font-name="新細明體" style:font-name-asian="新細明體"/>
    </style:style>
    <style:style style:name="T532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4</text:span><text:span text:style-name="T7">頁】</text:span></text:p>
      </style:footer>
    </style:master-page>
    <style:master-page style:name="MP1" style:page-layout-name="PL1">
      <style:footer>
        <text:p text:style-name="P527"><text:span text:style-name="T528">【第</text:span><text:span text:style-name="T529"><text:page-number text:fixed="false">1</text:page-number></text:span>頁<text:span text:style-name="T530">，共</text:span><text:span text:style-name="T531">4</text:span><text:span text:style-name="T532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吳憲坤</meta:initial-creator>
    <dc:creator>sweettung</dc:creator>
    <meta:creation-date>2026-02-04T11:40:00Z</meta:creation-date>
    <dc:date>2026-02-04T11:40:00Z</dc:date>
    <meta:template xlink:href="Normal" xlink:type="simple"/>
    <meta:editing-cycles>2</meta:editing-cycles>
    <meta:editing-duration>PT0S</meta:editing-duration>
    <meta:document-statistic meta:page-count="5" meta:paragraph-count="11" meta:word-count="874" meta:character-count="5845" meta:row-count="41" meta:non-whitespace-character-count="4982"/>
  </office:meta>
</office:document-meta>
</file>