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jpeg" manifest:media-type="image/jpeg"/>
  <manifest:file-entry manifest:full-path="media/image4.png" manifest:media-type="image/png"/>
  <manifest:file-entry manifest:full-path="media/image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left="4.0347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1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/>
    </style:style>
    <style:style style:name="P21" style:parent-style-name="內文" style:family="paragraph">
      <style:paragraph-properties style:line-height-at-least="0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font-weight="bold" style:font-weight-asian="bold" fo:color="#000000" fo:font-size="14pt" style:font-size-asian="14pt"/>
    </style:style>
    <style:style style:name="P22" style:parent-style-name="內文" style:family="paragraph">
      <style:paragraph-properties style:line-height-at-least="0in" fo:margin-left="0.2291in" fo:margin-right="4.6048in" fo:text-indent="-0.2291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color="#000000" fo:font-size="14pt" style:font-size-asian="14pt"/>
    </style:style>
    <style:style style:name="P24" style:parent-style-name="內文" style:family="paragraph">
      <style:text-properties style:font-name="新細明體" fo:font-weight="bold" style:font-weight-asian="bold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/>
    </style:style>
    <style:style style:name="T2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/>
    </style:style>
    <style:style style:name="P28" style:parent-style-name="內文" style:family="paragraph">
      <style:paragraph-properties style:line-height-at-least="0in" fo:margin-left="0.2277in" fo:margin-right="4.6048in" fo:text-indent="-0.0312in">
        <style:tab-stops/>
      </style:paragraph-properties>
      <style:text-properties style:font-name="標楷體" style:font-name-asian="標楷體" fo:color="#000000" fo:font-size="14pt" style:font-size-asian="14pt"/>
    </style:style>
    <style:style style:name="P29" style:parent-style-name="內文" style:family="paragraph">
      <style:paragraph-properties style:line-height-at-least="0in" fo:margin-left="0.2291in" fo:margin-right="4.6048in" fo:text-indent="-0.2291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color="#000000" fo:font-size="14pt" style:font-size-asian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color="#000000" fo:font-size="14pt" style:font-size-asian="14pt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color="#000000" fo:font-size="14pt" style:font-size-asian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/>
    </style:style>
    <style:style style:name="T4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42" style:parent-style-name="預設段落字型" style:family="text">
      <style:text-properties style:font-name="標楷體" style:font-name-asian="標楷體" fo:color="#000000" fo:font-size="14pt" style:font-size-asian="14pt"/>
    </style:style>
    <style:style style:name="P43" style:parent-style-name="內文" style:family="paragraph">
      <style:paragraph-properties style:line-height-at-least="0in" fo:margin-left="0.2277in" fo:margin-right="4.6048in" fo:text-indent="-0.0312in">
        <style:tab-stops/>
      </style:paragraph-properties>
      <style:text-properties style:font-name="標楷體" style:font-name-asian="標楷體" fo:color="#000000" fo:font-size="14pt" style:font-size-asian="14pt"/>
    </style:style>
    <style:style style:name="P44" style:parent-style-name="內文" style:family="paragraph">
      <style:paragraph-properties style:line-height-at-least="0in" fo:margin-left="0.2291in" fo:margin-right="4.8013in" fo:text-indent="-0.2291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color="#000000" fo:font-size="14pt" style:font-size-asian="14pt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color="#000000" fo:font-size="14pt" style:font-size-asian="14pt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color="#000000" fo:font-size="14pt" style:font-size-asian="14pt"/>
    </style:style>
    <style:style style:name="T5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51" style:parent-style-name="預設段落字型" style:family="text">
      <style:text-properties style:font-name="標楷體" style:font-name-asian="標楷體" fo:color="#000000" fo:font-size="14pt" style:font-size-asian="14pt"/>
    </style:style>
    <style:style style:name="P52" style:parent-style-name="內文" style:family="paragraph">
      <style:paragraph-properties style:line-height-at-least="0in" fo:margin-left="0.2277in" fo:margin-right="4.8013in" fo:text-indent="-0.0312in">
        <style:tab-stops/>
      </style:paragraph-properties>
      <style:text-properties style:font-name="標楷體" style:font-name-asian="標楷體" fo:color="#000000" fo:font-size="14pt" style:font-size-asian="14pt"/>
    </style:style>
    <style:style style:name="P53" style:parent-style-name="內文" style:family="paragraph">
      <style:paragraph-properties style:line-height-at-least="0in" fo:margin-left="0.2291in" fo:margin-right="4.8013in" fo:text-indent="-0.2291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color="#000000" fo:font-size="14pt" style:font-size-asian="14pt"/>
    </style:style>
    <style:style style:name="T5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/>
    </style:style>
    <style:style style:name="T5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/>
    </style:style>
    <style:style style:name="P59" style:parent-style-name="內文" style:family="paragraph">
      <style:paragraph-properties style:line-height-at-least="0in" fo:margin-left="0.2277in" fo:margin-right="-0.118in" fo:text-indent="-0.0312in">
        <style:tab-stops/>
      </style:paragraph-properties>
      <style:text-properties style:font-name="標楷體" style:font-name-asian="標楷體" fo:color="#000000" fo:font-size="14pt" style:font-size-asian="14pt"/>
    </style:style>
    <style:style style:name="P60" style:parent-style-name="內文" style:family="paragraph">
      <style:paragraph-properties style:line-height-at-least="0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61" style:parent-style-name="預設段落字型" style:family="text">
      <style:text-properties style:font-name="標楷體" style:font-name-asian="標楷體" fo:color="#000000" fo:font-size="14pt" style:font-size-asian="14pt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color="#000000" fo:font-size="14pt" style:font-size-asian="14pt"/>
    </style:style>
    <style:style style:name="T6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/>
    </style:style>
    <style:style style:name="P68" style:parent-style-name="內文" style:family="paragraph">
      <style:paragraph-properties style:line-height-at-least="0in" fo:margin-left="0.1965in" fo:text-indent="-0.1965in">
        <style:tab-stops>
          <style:tab-stop style:type="left" style:position="-2.3625in"/>
        </style:tab-stops>
      </style:paragraph-properties>
      <style:text-properties style:font-name="標楷體" style:font-name-asian="標楷體" fo:color="#000000" fo:font-size="14pt" style:font-size-asian="14pt"/>
    </style:style>
    <style:style style:name="P69" style:parent-style-name="內文" style:family="paragraph">
      <style:paragraph-properties style:line-height-at-least="0in" fo:margin-left="0.2277in" fo:margin-right="4.8013in" fo:text-indent="-0.0312in">
        <style:tab-stops/>
      </style:paragraph-properties>
      <style:text-properties style:font-name="標楷體" style:font-name-asian="標楷體" fo:color="#000000" fo:font-size="14pt" style:font-size-asian="14pt"/>
    </style:style>
    <style:style style:name="P70" style:parent-style-name="內文" style:family="paragraph">
      <style:paragraph-properties style:line-height-at-least="0in" fo:margin-left="0.1965in" fo:margin-right="-0.2166in" fo:text-indent="-0.1965in">
        <style:tab-stops>
          <style:tab-stop style:type="left" style:position="-2.3625in"/>
        </style:tab-stops>
      </style:paragraph-properties>
      <style:text-properties style:font-name="標楷體" style:font-name-asian="標楷體" fo:color="#000000" fo:font-size="14pt" style:font-size-asian="14pt"/>
    </style:style>
    <style:style style:name="P71" style:parent-style-name="內文" style:family="paragraph">
      <style:paragraph-properties style:line-height-at-least="0in" fo:margin-left="0.1965in" fo:text-indent="-0.1965in">
        <style:tab-stops>
          <style:tab-stop style:type="left" style:position="-2.3625in"/>
        </style:tab-stops>
      </style:paragraph-properties>
      <style:text-properties style:font-name="標楷體" style:font-name-asian="標楷體" fo:color="#000000" fo:font-size="14pt" style:font-size-asian="14pt"/>
    </style:style>
    <style:style style:name="P72" style:parent-style-name="內文" style:family="paragraph">
      <style:paragraph-properties style:line-height-at-least="0in" fo:margin-left="0.2277in" fo:margin-right="-0.0201in" fo:text-indent="-0.0312in">
        <style:tab-stops/>
      </style:paragraph-properties>
      <style:text-properties style:font-name="標楷體" style:font-name-asian="標楷體" fo:color="#000000" fo:font-size="14pt" style:font-size-asian="14pt"/>
    </style:style>
    <style:style style:name="P73" style:parent-style-name="內文" style:family="paragraph">
      <style:paragraph-properties style:line-height-at-least="0in" fo:margin-left="0.2277in" fo:margin-right="-0.0201in" fo:text-indent="-0.0312in">
        <style:tab-stops/>
      </style:paragraph-properties>
      <style:text-properties style:font-name="標楷體" style:font-name-asian="標楷體" fo:color="#000000" fo:font-size="14pt" style:font-size-asian="14pt"/>
    </style:style>
    <style:style style:name="P74" style:parent-style-name="內文" style:family="paragraph">
      <style:paragraph-properties style:line-height-at-least="0in"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  <style:text-properties style:font-name="標楷體" style:font-name-asian="標楷體" fo:font-weight="bold" style:font-weight-asian="bold" fo:color="#000000" fo:font-size="14pt" style:font-size-asian="14pt"/>
    </style:style>
    <style:style style:name="P75" style:parent-style-name="內文" style:family="paragraph">
      <style:paragraph-properties style:line-height-at-least="0in" fo:margin-left="4.7402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P77" style:parent-style-name="內文" style:family="paragraph">
      <style:text-properties fo:font-weight="bold" style:font-weight-asian="bold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/>
    </style:style>
    <style:style style:name="P80" style:parent-style-name="內文" style:family="paragraph">
      <style:paragraph-properties style:line-height-at-least="0in" fo:margin-left="5.0201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color="#000000" fo:font-size="14pt" style:font-size-asian="14pt"/>
    </style:style>
    <style:style style:name="T82" style:parent-style-name="預設段落字型" style:family="text">
      <style:text-properties style:font-name="標楷體" style:font-name-asian="標楷體" fo:font-size="14pt" style:font-size-asian="14pt"/>
    </style:style>
    <style:style style:name="P83" style:parent-style-name="內文" style:family="paragraph">
      <style:paragraph-properties style:line-height-at-least="0in" fo:margin-left="5.0201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85" style:parent-style-name="預設段落字型" style:family="text">
      <style:text-properties style:font-name="標楷體" style:font-name-asian="標楷體" fo:font-size="14pt" style:font-size-asian="14pt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/>
    </style:style>
    <style:style style:name="T87" style:parent-style-name="預設段落字型" style:family="text">
      <style:text-properties style:font-name="標楷體" style:font-name-asian="標楷體" fo:font-size="14pt" style:font-size-asian="14pt"/>
    </style:style>
    <style:style style:name="P88" style:parent-style-name="內文" style:family="paragraph">
      <style:paragraph-properties style:line-height-at-least="0in" fo:margin-left="5.0201in">
        <style:tab-stops/>
      </style:paragraph-properties>
      <style:text-properties style:font-name="標楷體" style:font-name-asian="標楷體" fo:color="#000000" fo:font-size="14pt" style:font-size-asian="14pt"/>
    </style:style>
    <style:style style:name="P89" style:parent-style-name="內文" style:family="paragraph">
      <style:paragraph-properties style:line-height-at-least="0in" fo:margin-left="5.0201in" fo:text-indent="-0.2798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color="#000000" fo:font-size="14pt" style:font-size-asian="14pt"/>
    </style:style>
    <style:style style:name="T9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/>
    </style:style>
    <style:style style:name="P93" style:parent-style-name="內文" style:family="paragraph">
      <style:paragraph-properties style:line-height-at-least="0in" fo:margin-left="5.0201in">
        <style:tab-stops/>
      </style:paragraph-properties>
      <style:text-properties style:font-name="標楷體" style:font-name-asian="標楷體" fo:color="#000000" fo:font-size="14pt" style:font-size-asian="14pt"/>
    </style:style>
    <style:style style:name="P94" style:parent-style-name="內文" style:family="paragraph">
      <style:paragraph-properties style:line-height-at-least="0in" fo:margin-left="5.0201in" fo:text-indent="-0.2798in">
        <style:tab-stops/>
      </style:paragraph-properties>
    </style:style>
    <style:style style:name="T95" style:parent-style-name="預設段落字型" style:family="text">
      <style:text-properties style:font-name="標楷體" style:font-name-asian="標楷體" fo:color="#000000" fo:font-size="14pt" style:font-size-asian="14pt"/>
    </style:style>
    <style:style style:name="T9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97" style:parent-style-name="預設段落字型" style:family="text">
      <style:text-properties style:font-name="標楷體" style:font-name-asian="標楷體" fo:color="#000000" fo:font-size="14pt" style:font-size-asian="14pt"/>
    </style:style>
    <style:style style:name="P98" style:parent-style-name="內文" style:family="paragraph">
      <style:paragraph-properties style:line-height-at-least="0in" fo:margin-left="5.0201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1" style:parent-style-name="預設段落字型" style:family="text">
      <style:text-properties style:font-name="新細明體" style:font-name-asian="新細明體" style:font-name-complex="新細明體" fo:color="#000000" style:text-position="15.7% 100%" fo:font-size="9.5pt" style:font-size-asian="9.5pt"/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4" style:parent-style-name="預設段落字型" style:family="text">
      <style:text-properties style:font-name="新細明體" style:font-name-asian="新細明體" style:font-name-complex="新細明體" fo:color="#000000" style:text-position="15.7% 100%" fo:font-size="9.5pt" style:font-size-asian="9.5pt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6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7" style:parent-style-name="預設段落字型" style:family="text">
      <style:text-properties style:font-name="新細明體" style:font-name-asian="新細明體" style:font-name-complex="新細明體" fo:color="#000000" style:text-position="15.7% 100%" fo:font-size="9.5pt" style:font-size-asian="9.5pt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0" style:parent-style-name="預設段落字型" style:family="text">
      <style:text-properties style:font-name="新細明體" style:font-name-asian="新細明體" style:font-name-complex="新細明體" fo:color="#000000" style:text-position="15.7% 100%" fo:font-size="9.5pt" style:font-size-asian="9.5pt"/>
    </style:style>
    <style:style style:name="T111" style:parent-style-name="預設段落字型" style:family="text">
      <style:text-properties style:font-name="標楷體" style:font-name-asian="標楷體" fo:color="#000000" fo:font-size="14pt" style:font-size-asian="14pt"/>
    </style:style>
    <style:style style:name="P112" style:parent-style-name="內文" style:family="paragraph">
      <style:paragraph-properties style:line-height-at-least="0in" fo:margin-left="5.0201in" fo:text-indent="-0.2798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115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7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8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9" style:parent-style-name="預設段落字型" style:family="text">
      <style:text-properties style:font-name="標楷體" style:font-name-asian="標楷體" fo:color="#000000" fo:font-size="14pt" style:font-size-asian="14pt"/>
    </style:style>
    <style:style style:name="P120" style:parent-style-name="內文" style:family="paragraph">
      <style:paragraph-properties style:line-height-at-least="0in" fo:margin-left="5.0201in" fo:text-indent="-0.2798in">
        <style:tab-stops/>
      </style:paragraph-properties>
      <style:text-properties style:font-name="標楷體" style:font-name-asian="標楷體" fo:color="#000000" fo:font-size="14pt" style:font-size-asian="14pt"/>
    </style:style>
    <style:style style:name="P121" style:parent-style-name="內文" style:family="paragraph">
      <style:paragraph-properties style:line-height-at-least="0in" fo:margin-left="5.0201in">
        <style:tab-stops/>
      </style:paragraph-properties>
      <style:text-properties style:font-name="標楷體" style:font-name-asian="標楷體" fo:color="#000000" fo:font-size="14pt" style:font-size-asian="14pt"/>
    </style:style>
    <style:style style:name="P122" style:parent-style-name="內文" style:family="paragraph">
      <style:paragraph-properties style:line-height-at-least="0in" fo:margin-left="5.0201in">
        <style:tab-stops/>
      </style:paragraph-properties>
      <style:text-properties style:font-name="標楷體" style:font-name-asian="標楷體" fo:color="#000000" fo:font-size="14pt" style:font-size-asian="14pt"/>
    </style:style>
    <style:style style:name="P123" style:parent-style-name="內文" style:family="paragraph">
      <style:paragraph-properties style:line-height-at-least="0in" fo:margin-left="4.7402in">
        <style:tab-stops/>
      </style:paragraph-properties>
      <style:text-properties style:font-name="標楷體" style:font-name-asian="標楷體" fo:color="#000000" fo:font-size="14pt" style:font-size-asian="14pt"/>
    </style:style>
    <style:style style:name="P124" style:parent-style-name="內文" style:family="paragraph">
      <style:paragraph-properties style:line-height-at-least="0in" fo:margin-left="0.2958in" fo:text-indent="-0.2958in">
        <style:tab-stops>
          <style:tab-stop style:type="left" style:position="-2.4618in"/>
        </style:tab-stops>
      </style:paragraph-properties>
      <style:text-properties style:font-name="標楷體" style:font-name-asian="標楷體" fo:color="#000000" fo:font-size="14pt" style:font-size-asian="14pt"/>
    </style:style>
    <style:style style:name="P125" style:parent-style-name="內文" style:family="paragraph">
      <style:paragraph-properties style:line-height-at-least="0in" fo:margin-left="0.2951in">
        <style:tab-stops>
          <style:tab-stop style:type="left" style:position="-2.4611in"/>
          <style:tab-stop style:type="left" style:position="-2.3625in"/>
        </style:tab-stops>
      </style:paragraph-properties>
      <style:text-properties style:font-name="標楷體" style:font-name-asian="標楷體" fo:color="#000000" fo:font-size="14pt" style:font-size-asian="14pt"/>
    </style:style>
    <style:style style:name="P126" style:parent-style-name="內文" style:family="paragraph">
      <style:paragraph-properties style:line-height-at-least="0in" fo:margin-left="0.2951in">
        <style:tab-stops>
          <style:tab-stop style:type="left" style:position="-2.4611in"/>
          <style:tab-stop style:type="left" style:position="-2.3625in"/>
        </style:tab-stops>
      </style:paragraph-properties>
      <style:text-properties style:font-name="標楷體" style:font-name-asian="標楷體" fo:color="#000000" fo:font-size="14pt" style:font-size-asian="14pt"/>
    </style:style>
    <style:style style:name="P127" style:parent-style-name="內文" style:family="paragraph">
      <style:paragraph-properties style:line-height-at-least="0in" fo:margin-left="0.2958in" fo:text-indent="-0.2958in">
        <style:tab-stops>
          <style:tab-stop style:type="left" style:position="-2.4618in"/>
        </style:tab-stops>
      </style:paragraph-properties>
    </style:style>
    <style:style style:name="T128" style:parent-style-name="預設段落字型" style:family="text">
      <style:text-properties style:font-name="標楷體" style:font-name-asian="標楷體" fo:color="#000000" fo:font-size="14pt" style:font-size-asian="14pt"/>
    </style:style>
    <style:style style:name="T129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1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3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5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fo:color="#000000" fo:font-size="14pt" style:font-size-asian="14pt"/>
    </style:style>
    <style:style style:name="P137" style:parent-style-name="內文" style:family="paragraph">
      <style:paragraph-properties style:line-height-at-least="0in" fo:margin-left="0.2951in">
        <style:tab-stops>
          <style:tab-stop style:type="left" style:position="-2.4611in"/>
          <style:tab-stop style:type="left" style:position="-2.3625in"/>
        </style:tab-stops>
      </style:paragraph-properties>
      <style:text-properties style:font-name="標楷體" style:font-name-asian="標楷體" fo:color="#000000" fo:font-size="14pt" style:font-size-asian="14pt"/>
    </style:style>
    <style:style style:name="P138" style:parent-style-name="內文" style:family="paragraph">
      <style:paragraph-properties style:line-height-at-least="0in" fo:margin-left="0.2958in" fo:text-indent="-0.2958in">
        <style:tab-stops>
          <style:tab-stop style:type="left" style:position="-2.4618in"/>
        </style:tab-stops>
      </style:paragraph-properties>
      <style:text-properties style:font-name="標楷體" style:font-name-asian="標楷體" fo:color="#000000" fo:font-size="14pt" style:font-size-asian="14pt"/>
    </style:style>
    <style:style style:name="P139" style:parent-style-name="內文" style:family="paragraph">
      <style:paragraph-properties style:line-height-at-least="0in" fo:margin-left="0.2951in">
        <style:tab-stops>
          <style:tab-stop style:type="left" style:position="-2.4611in"/>
          <style:tab-stop style:type="left" style:position="-2.3625in"/>
        </style:tab-stops>
      </style:paragraph-properties>
      <style:text-properties style:font-name="標楷體" style:font-name-asian="標楷體" fo:color="#000000" fo:font-size="14pt" style:font-size-asian="14pt"/>
    </style:style>
    <style:style style:name="P140" style:parent-style-name="內文" style:family="paragraph">
      <style:paragraph-properties style:line-height-at-least="0in" fo:margin-left="0.2958in" fo:text-indent="-0.2958in">
        <style:tab-stops>
          <style:tab-stop style:type="left" style:position="-2.4618in"/>
        </style:tab-stops>
      </style:paragraph-properties>
      <style:text-properties style:font-name="標楷體" style:font-name-asian="標楷體" fo:color="#000000" fo:font-size="14pt" style:font-size-asian="14pt"/>
    </style:style>
    <style:style style:name="P141" style:parent-style-name="內文" style:family="paragraph">
      <style:paragraph-properties style:line-height-at-least="0in" fo:margin-left="0.2951in">
        <style:tab-stops>
          <style:tab-stop style:type="left" style:position="-2.4611in"/>
          <style:tab-stop style:type="left" style:position="-2.3625in"/>
        </style:tab-stops>
      </style:paragraph-properties>
      <style:text-properties style:font-name="標楷體" style:font-name-asian="標楷體" fo:color="#000000" fo:font-size="14pt" style:font-size-asian="14pt"/>
    </style:style>
    <style:style style:name="P142" style:parent-style-name="內文" style:family="paragraph">
      <style:paragraph-properties style:line-height-at-least="0in" fo:margin-left="0.2951in">
        <style:tab-stops>
          <style:tab-stop style:type="left" style:position="-2.4611in"/>
          <style:tab-stop style:type="left" style:position="-2.3625in"/>
        </style:tab-stops>
      </style:paragraph-properties>
      <style:text-properties style:font-name="標楷體" style:font-name-asian="標楷體" fo:color="#000000" fo:font-size="14pt" style:font-size-asian="14pt"/>
    </style:style>
    <style:style style:name="P143" style:parent-style-name="內文" style:family="paragraph">
      <style:paragraph-properties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144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45" style:parent-style-name="預設段落字型" style:family="text">
      <style:text-properties style:font-name="標楷體" style:font-name-asian="標楷體" fo:color="#000000" fo:font-size="14pt" style:font-size-asian="14pt"/>
    </style:style>
    <style:style style:name="P146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47in" fo:text-indent="-0.3347in">
        <style:tab-stops/>
      </style:paragraph-properties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letter-kerning="false" style:font-size-complex="12pt"/>
    </style:style>
    <style:style style:name="T15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151" style:parent-style-name="清單段落" style:family="paragraph">
      <style:paragraph-properties style:punctuation-wrap="simple" style:text-autospace="none" style:snap-to-layout-grid="false" fo:text-align="justify" fo:line-height="0.3055in" fo:margin-left="0.3347in">
        <style:tab-stops/>
      </style:paragraph-properties>
      <style:text-properties style:font-name="標楷體" style:font-name-asian="標楷體" style:letter-kerning="false" style:font-size-complex="12pt"/>
    </style:style>
    <style:style style:name="P152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53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47in" fo:text-indent="-0.3347in">
        <style:tab-stops/>
      </style:paragraph-properties>
    </style:style>
    <style:style style:name="P154" style:parent-style-name="內文" style:family="paragraph">
      <style:paragraph-properties fo:line-height="0.3055in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P157" style:parent-style-name="內文" style:family="paragraph">
      <style:paragraph-properties style:punctuation-wrap="simple" style:text-autospace="none" style:snap-to-layout-grid="false" fo:text-align="justify" fo:line-height="0.3055in" fo:margin-left="0.2902in">
        <style:tab-stops/>
      </style:paragraph-properties>
      <style:text-properties style:font-name="標楷體" style:font-name-asian="標楷體" style:font-size-complex="12pt"/>
    </style:style>
    <style:style style:name="P158" style:parent-style-name="內文" style:family="paragraph">
      <style:paragraph-properties style:punctuation-wrap="simple" style:text-autospace="none" style:snap-to-layout-grid="false" fo:text-align="justify" fo:line-height="0.3055in" fo:margin-left="0.2902in">
        <style:tab-stops/>
      </style:paragraph-properties>
      <style:text-properties style:font-name="標楷體" style:font-name-asian="標楷體" style:font-size-complex="12pt"/>
    </style:style>
    <style:style style:name="P159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60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61" style:parent-style-name="清單段落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62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63" style:parent-style-name="清單段落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64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65" style:parent-style-name="清單段落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66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33in" fo:margin-right="0.275in">
        <style:tab-stops/>
      </style:paragraph-properties>
      <style:text-properties style:font-name="標楷體" style:font-name-asian="標楷體" style:font-size-complex="12pt"/>
    </style:style>
    <style:style style:name="P167" style:parent-style-name="清單段落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68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69" style:parent-style-name="清單段落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70" style:parent-style-name="清單段落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71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33in" fo:margin-right="-0.118in">
        <style:tab-stops/>
      </style:paragraph-properties>
      <style:text-properties style:font-name="標楷體" style:font-name-asian="標楷體" style:font-size-complex="12pt"/>
    </style:style>
    <style:style style:name="P172" style:parent-style-name="清單段落" style:family="paragraph">
      <style:paragraph-properties style:punctuation-wrap="simple" style:text-autospace="none" style:snap-to-layout-grid="false" fo:text-align="justify" fo:line-height="0.3055in" fo:margin-left="0.3333in" fo:margin-right="-0.118in">
        <style:tab-stops/>
      </style:paragraph-properties>
      <style:text-properties style:font-name="標楷體" style:font-name-asian="標楷體" style:font-size-complex="12pt"/>
    </style:style>
    <style:style style:name="P173" style:parent-style-name="清單段落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74" style:parent-style-name="清單段落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75" style:parent-style-name="清單段落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76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77" style:parent-style-name="清單段落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78" style:parent-style-name="清單段落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79" style:parent-style-name="清單段落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80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81" style:parent-style-name="清單段落" style:family="paragraph">
      <style:paragraph-properties style:punctuation-wrap="simple" style:text-autospace="none" style:snap-to-layout-grid="false" fo:text-align="justify" fo:line-height="0.3055in" fo:margin-left="0.3333in" fo:margin-right="-0.2166in">
        <style:tab-stops/>
      </style:paragraph-properties>
      <style:text-properties style:font-name="標楷體" style:font-name-asian="標楷體" style:font-size-complex="12pt"/>
    </style:style>
    <style:style style:name="P182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</style:style>
    <style:style style:name="P183" style:parent-style-name="內文" style:family="paragraph">
      <style:paragraph-properties fo:line-height="0.25in" fo:text-indent="0.3895in"/>
      <style:text-properties fo:font-weight="bold" style:font-weight-asian="bold" fo:font-size="14pt" style:font-size-asian="14pt" style:font-size-complex="14pt"/>
    </style:style>
    <style:style style:name="P184" style:parent-style-name="內文" style:family="paragraph">
      <style:paragraph-properties fo:text-align="justify" fo:line-height="0.2638in"/>
    </style:style>
    <style:style style:name="T185" style:parent-style-name="預設段落字型" style:family="text">
      <style:text-properties fo:font-size="11pt" style:font-size-asian="11pt"/>
    </style:style>
    <style:style style:name="P186" style:parent-style-name="內文" style:family="paragraph">
      <style:text-properties style:font-name="新細明體" fo:font-size="11pt" style:font-size-asian="11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P188" style:parent-style-name="清單段落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89" style:parent-style-name="清單段落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90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91" style:parent-style-name="清單段落" style:family="paragraph">
      <style:paragraph-properties style:punctuation-wrap="simple" style:text-autospace="none" style:snap-to-layout-grid="false" fo:text-align="justify" fo:line-height="0.3055in" fo:margin-left="0.3333in">
        <style:tab-stops/>
      </style:paragraph-properties>
      <style:text-properties style:font-name="標楷體" style:font-name-asian="標楷體" style:font-size-complex="12pt"/>
    </style:style>
    <style:style style:name="P192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33in" fo:margin-right="2.9319in">
        <style:tab-stops/>
      </style:paragraph-properties>
      <style:text-properties style:font-name="標楷體" style:font-name-asian="標楷體" style:font-size-complex="12pt"/>
    </style:style>
    <style:style style:name="P193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33in" fo:margin-right="3.0298in">
        <style:tab-stops/>
      </style:paragraph-properties>
      <style:text-properties style:font-name="標楷體" style:font-name-asian="標楷體" style:font-size-complex="12pt"/>
    </style:style>
    <style:style style:name="P194" style:parent-style-name="清單段落" style:family="paragraph">
      <style:paragraph-properties style:punctuation-wrap="simple" style:text-autospace="none" style:snap-to-layout-grid="false" fo:text-align="justify" fo:line-height="0.3055in" fo:margin-left="0.3333in" fo:margin-right="3.0298in">
        <style:tab-stops/>
      </style:paragraph-properties>
    </style:style>
    <style:style style:name="P195" style:parent-style-name="內文" style:family="paragraph">
      <style:paragraph-properties fo:text-align="justify"/>
    </style:style>
    <style:style style:name="T196" style:parent-style-name="預設段落字型" style:family="text">
      <style:text-properties fo:font-size="11pt" style:font-size-asian="11pt"/>
    </style:style>
    <style:style style:name="T197" style:parent-style-name="預設段落字型" style:family="text">
      <style:text-properties fo:color="#000000" fo:font-size="11pt" style:font-size-asian="11pt"/>
    </style:style>
    <style:style style:name="T198" style:parent-style-name="預設段落字型" style:family="text">
      <style:text-properties style:font-name="Arial" style:font-name-complex="Arial" fo:color="#000000" fo:font-size="11pt" style:font-size-asian="11pt"/>
    </style:style>
    <style:style style:name="T199" style:parent-style-name="預設段落字型" style:family="text">
      <style:text-properties fo:font-size="11pt" style:font-size-asian="11pt"/>
    </style:style>
    <style:style style:name="P200" style:parent-style-name="內文" style:family="paragraph">
      <style:text-properties fo:font-size="11pt" style:font-size-asian="11pt"/>
    </style:style>
    <style:style style:name="P201" style:parent-style-name="內文" style:family="paragraph">
      <style:paragraph-properties fo:text-align="justify"/>
      <style:text-properties fo:font-size="11pt" style:font-size-asian="11pt"/>
    </style:style>
    <style:style style:name="P202" style:parent-style-name="內文" style:family="paragraph">
      <style:text-properties fo:font-size="11pt" style:font-size-asian="11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P204" style:parent-style-name="清單段落" style:family="paragraph">
      <style:paragraph-properties style:punctuation-wrap="simple" style:text-autospace="none" style:snap-to-layout-grid="false" fo:text-align="justify" fo:line-height="0.3055in" fo:margin-left="0.3333in" fo:margin-right="3.0298in">
        <style:tab-stops/>
      </style:paragraph-properties>
      <style:text-properties style:font-name="標楷體" style:font-name-asian="標楷體" style:font-size-complex="12pt"/>
    </style:style>
    <style:style style:name="P205" style:parent-style-name="清單段落" style:family="paragraph">
      <style:paragraph-properties style:punctuation-wrap="simple" style:text-autospace="none" style:snap-to-layout-grid="false" fo:text-align="justify" fo:line-height="0.3055in" fo:margin-left="0.3333in" fo:margin-right="3.0298in">
        <style:tab-stops/>
      </style:paragraph-properties>
      <style:text-properties style:font-name="標楷體" style:font-name-asian="標楷體" style:font-size-complex="12pt"/>
    </style:style>
    <style:style style:name="P206" style:parent-style-name="清單段落" style:family="paragraph">
      <style:paragraph-properties style:punctuation-wrap="simple" style:text-autospace="none" style:snap-to-layout-grid="false" fo:text-align="justify" fo:line-height="0.3055in" fo:margin-left="0.3333in" fo:margin-right="3.0298in">
        <style:tab-stops/>
      </style:paragraph-properties>
      <style:text-properties style:font-name="標楷體" style:font-name-asian="標楷體" style:font-size-complex="12pt"/>
    </style:style>
    <style:style style:name="P207" style:parent-style-name="清單段落" style:family="paragraph">
      <style:paragraph-properties style:punctuation-wrap="simple" style:text-autospace="none" style:snap-to-layout-grid="false" fo:text-align="justify" fo:line-height="0.3055in" fo:margin-left="0.3333in" fo:margin-right="3.0298in">
        <style:tab-stops/>
      </style:paragraph-properties>
      <style:text-properties style:font-name="標楷體" style:font-name-asian="標楷體" style:font-size-complex="12pt"/>
    </style:style>
    <style:style style:name="P208" style:parent-style-name="清單段落" style:list-style-name="LFO1" style:family="paragraph">
      <style:paragraph-properties style:punctuation-wrap="simple" style:text-autospace="none" style:snap-to-layout-grid="false" fo:text-align="justify" fo:line-height="0.3055in" fo:margin-left="0.3333in" fo:margin-right="4.7034in">
        <style:tab-stops/>
      </style:paragraph-properties>
      <style:text-properties style:font-name="標楷體" style:font-name-asian="標楷體" style:font-size-complex="12pt"/>
    </style:style>
    <style:style style:name="P209" style:parent-style-name="清單段落" style:family="paragraph">
      <style:paragraph-properties style:punctuation-wrap="simple" style:text-autospace="none" style:snap-to-layout-grid="false" fo:text-align="justify" fo:line-height="0.3055in" fo:margin-left="0.3333in" fo:margin-right="4.7034in">
        <style:tab-stops/>
      </style:paragraph-properties>
      <style:text-properties style:font-name="標楷體" style:font-name-asian="標楷體" style:font-size-complex="12pt"/>
    </style:style>
    <style:style style:name="P210" style:parent-style-name="清單段落" style:family="paragraph">
      <style:paragraph-properties style:punctuation-wrap="simple" style:text-autospace="none" style:snap-to-layout-grid="false" fo:text-align="justify" fo:line-height="0.3055in" fo:margin-left="0.3333in" fo:margin-right="4.7034in">
        <style:tab-stops/>
      </style:paragraph-properties>
      <style:text-properties style:font-name="標楷體" style:font-name-asian="標楷體" style:font-size-complex="12pt"/>
    </style:style>
    <style:style style:name="P211" style:parent-style-name="清單段落" style:family="paragraph">
      <style:paragraph-properties style:punctuation-wrap="simple" style:text-autospace="none" style:snap-to-layout-grid="false" fo:text-align="justify" fo:line-height="0.3055in" fo:margin-left="0.3333in" fo:margin-right="4.7034in">
        <style:tab-stops/>
      </style:paragraph-properties>
      <style:text-properties style:font-name="標楷體" style:font-name-asian="標楷體" style:font-size-complex="12pt"/>
    </style:style>
    <style:style style:name="P212" style:parent-style-name="清單段落" style:family="paragraph">
      <style:paragraph-properties style:punctuation-wrap="simple" style:text-autospace="none" style:snap-to-layout-grid="false" fo:text-align="justify" fo:line-height="0.3055in" fo:margin-left="0.3333in" fo:margin-right="4.7034in">
        <style:tab-stops/>
      </style:paragraph-properties>
      <style:text-properties style:font-name="標楷體" style:font-name-asian="標楷體" style:font-size-complex="12pt"/>
    </style:style>
    <style:style style:name="P213" style:parent-style-name="清單段落" style:family="paragraph">
      <style:paragraph-properties style:punctuation-wrap="simple" style:text-autospace="none" style:snap-to-layout-grid="false" fo:text-align="justify" fo:line-height="0.3055in" fo:margin-left="0.3333in" fo:margin-right="4.7034in">
        <style:tab-stops/>
      </style:paragraph-properties>
      <style:text-properties style:font-name="標楷體" style:font-name-asian="標楷體" style:font-size-complex="12pt"/>
    </style:style>
    <style:style style:name="P214" style:parent-style-name="內文" style:family="paragraph">
      <style:paragraph-properties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21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216" style:parent-style-name="預設段落字型" style:family="text">
      <style:text-properties style:font-name="標楷體" style:font-name-asian="標楷體" fo:color="#000000" fo:font-size="14pt" style:font-size-asian="14pt"/>
    </style:style>
    <style:style style:name="P217" style:parent-style-name="內文" style:family="paragraph">
      <style:paragraph-properties fo:widows="2" fo:orphans="2" style:line-height-at-least="0.2777in" fo:margin-left="0.2951in" fo:text-indent="-0.2951in">
        <style:tab-stops/>
      </style:paragraph-properties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P266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67" style:parent-style-name="內文" style:family="paragraph">
      <style:paragraph-properties style:line-height-at-least="0.2777in" fo:margin-left="0.2951in" fo:margin-right="-0.2166in" fo:text-indent="0.0006in">
        <style:tab-stops/>
      </style:paragraph-properties>
      <style:text-properties style:font-name="標楷體" style:font-name-asian="標楷體"/>
    </style:style>
    <style:style style:name="P268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69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270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="標楷體" style:font-name-asian="標楷體"/>
    </style:style>
    <style:style style:name="P292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/>
    </style:style>
    <style:style style:name="P306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新細明體" style:font-name-asian="新細明體"/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/>
    </style:style>
    <style:style style:name="T3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新細明體" style:font-name-asian="新細明體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/>
    </style:style>
    <style:style style:name="T329" style:parent-style-name="預設段落字型" style:family="text">
      <style:text-properties style:font-name="標楷體" style:font-name-asian="標楷體"/>
    </style:style>
    <style:style style:name="T3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/>
    </style:style>
    <style:style style:name="P338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39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40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3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46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347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348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349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350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4" style:parent-style-name="預設段落字型" style:family="text">
      <style:text-properties style:font-name="標楷體" style:font-name-asian="標楷體"/>
    </style:style>
    <style:style style:name="T355" style:parent-style-name="預設段落字型" style:family="text">
      <style:text-properties style:font-name="標楷體" style:font-name-asian="標楷體"/>
    </style:style>
    <style:style style:name="T356" style:parent-style-name="預設段落字型" style:family="text">
      <style:text-properties style:font-name="標楷體" style:font-name-asian="標楷體"/>
    </style:style>
    <style:style style:name="T357" style:parent-style-name="預設段落字型" style:family="text">
      <style:text-properties style:font-name="標楷體" style:font-name-asian="標楷體"/>
    </style:style>
    <style:style style:name="T358" style:parent-style-name="預設段落字型" style:family="text">
      <style:text-properties style:font-name="標楷體" style:font-name-asian="標楷體"/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/>
    </style:style>
    <style:style style:name="T362" style:parent-style-name="預設段落字型" style:family="text">
      <style:text-properties style:font-name="標楷體" style:font-name-asian="標楷體"/>
    </style:style>
    <style:style style:name="P363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364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365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3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3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75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3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8" style:parent-style-name="預設段落字型" style:family="text">
      <style:text-properties style:font-name="標楷體" style:font-name-asian="標楷體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85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386" style:parent-style-name="預設段落字型" style:family="text">
      <style:text-properties style:font-name="標楷體" style:font-name-asian="標楷體"/>
    </style:style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font-name="標楷體" style:font-name-asian="標楷體"/>
    </style:style>
    <style:style style:name="P389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390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393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394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395" style:parent-style-name="預設段落字型" style:family="text">
      <style:text-properties style:font-name="標楷體" style:font-name-asian="標楷體"/>
    </style:style>
    <style:style style:name="T396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397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398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401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402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403" style:parent-style-name="預設段落字型" style:family="text">
      <style:text-properties style:font-name="標楷體" style:font-name-asian="標楷體"/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="標楷體" style:font-name-asian="標楷體"/>
    </style:style>
    <style:style style:name="T406" style:parent-style-name="預設段落字型" style:family="text">
      <style:text-properties style:font-name="標楷體" style:font-name-asian="標楷體"/>
    </style:style>
    <style:style style:name="P407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="標楷體" style:font-name-asian="標楷體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="標楷體" style:font-name-asian="標楷體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/>
    </style:style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font-name="標楷體" style:font-name-asian="標楷體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5" style:parent-style-name="預設段落字型" style:family="text">
      <style:text-properties style:font-name="標楷體" style:font-name-asian="標楷體"/>
    </style:style>
    <style:style style:name="T4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27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42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29" style:parent-style-name="預設段落字型" style:family="text">
      <style:text-properties style:font-name="標楷體" style:font-name-asian="標楷體"/>
    </style:style>
    <style:style style:name="T430" style:parent-style-name="預設段落字型" style:family="text">
      <style:text-properties style:font-name="標楷體" style:font-name-asian="標楷體"/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/>
    </style:style>
    <style:style style:name="T435" style:parent-style-name="預設段落字型" style:family="text">
      <style:text-properties style:font-name="標楷體" style:font-name-asian="標楷體"/>
    </style:style>
    <style:style style:name="T436" style:parent-style-name="預設段落字型" style:family="text">
      <style:text-properties style:font-name="標楷體" style:font-name-asian="標楷體"/>
    </style:style>
    <style:style style:name="P437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438" style:parent-style-name="預設段落字型" style:family="text">
      <style:text-properties style:font-name="標楷體" style:font-name-asian="標楷體"/>
    </style:style>
    <style:style style:name="T439" style:parent-style-name="預設段落字型" style:family="text">
      <style:text-properties style:font-name="標楷體" style:font-name-asian="標楷體"/>
    </style:style>
    <style:style style:name="T440" style:parent-style-name="預設段落字型" style:family="text">
      <style:text-properties style:font-name="標楷體" style:font-name-asian="標楷體"/>
    </style:style>
    <style:style style:name="T441" style:parent-style-name="預設段落字型" style:family="text">
      <style:text-properties style:font-name="標楷體" style:font-name-asian="標楷體"/>
    </style:style>
    <style:style style:name="T442" style:parent-style-name="預設段落字型" style:family="text">
      <style:text-properties style:font-name="標楷體" style:font-name-asian="標楷體"/>
    </style:style>
    <style:style style:name="T443" style:parent-style-name="預設段落字型" style:family="text">
      <style:text-properties style:font-name="標楷體" style:font-name-asian="標楷體"/>
    </style:style>
    <style:style style:name="T444" style:parent-style-name="預設段落字型" style:family="text">
      <style:text-properties style:font-name="標楷體" style:font-name-asian="標楷體"/>
    </style:style>
    <style:style style:name="T445" style:parent-style-name="預設段落字型" style:family="text">
      <style:text-properties style:font-name="標楷體" style:font-name-asian="標楷體"/>
    </style:style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/>
    </style:style>
    <style:style style:name="P449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45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5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53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55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5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57" style:parent-style-name="預設段落字型" style:family="text">
      <style:text-properties style:font-name="標楷體" style:font-name-asian="標楷體"/>
    </style:style>
    <style:style style:name="T458" style:parent-style-name="預設段落字型" style:family="text">
      <style:text-properties style:font-name="標楷體" style:font-name-asian="標楷體"/>
    </style:style>
    <style:style style:name="T4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62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463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/>
    </style:style>
    <style:style style:name="T468" style:parent-style-name="預設段落字型" style:family="text">
      <style:text-properties style:font-name="標楷體" style:font-name-asian="標楷體"/>
    </style:style>
    <style:style style:name="P469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/>
    </style:style>
    <style:style style:name="T472" style:parent-style-name="預設段落字型" style:family="text">
      <style:text-properties style:font-name="標楷體" style:font-name-asian="標楷體"/>
    </style:style>
    <style:style style:name="T473" style:parent-style-name="預設段落字型" style:family="text">
      <style:text-properties style:font-name="標楷體" style:font-name-asian="標楷體"/>
    </style:style>
    <style:style style:name="T474" style:parent-style-name="預設段落字型" style:family="text">
      <style:text-properties style:font-name="標楷體" style:font-name-asian="標楷體"/>
    </style:style>
    <style:style style:name="T475" style:parent-style-name="預設段落字型" style:family="text">
      <style:text-properties style:font-name="標楷體" style:font-name-asian="標楷體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/>
    </style:style>
    <style:style style:name="T478" style:parent-style-name="預設段落字型" style:family="text">
      <style:text-properties style:font-name="標楷體" style:font-name-asian="標楷體"/>
    </style:style>
    <style:style style:name="T479" style:parent-style-name="預設段落字型" style:family="text">
      <style:text-properties style:font-name="標楷體" style:font-name-asian="標楷體"/>
    </style:style>
    <style:style style:name="P480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481" style:parent-style-name="預設段落字型" style:family="text">
      <style:text-properties style:font-name="標楷體" style:font-name-asian="標楷體"/>
    </style:style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/>
    </style:style>
    <style:style style:name="T485" style:parent-style-name="預設段落字型" style:family="text">
      <style:text-properties style:font-name="標楷體" style:font-name-asian="標楷體"/>
    </style:style>
    <style:style style:name="T486" style:parent-style-name="預設段落字型" style:family="text">
      <style:text-properties style:font-name="標楷體" style:font-name-asian="標楷體"/>
    </style:style>
    <style:style style:name="T487" style:parent-style-name="預設段落字型" style:family="text">
      <style:text-properties style:font-name="標楷體" style:font-name-asian="標楷體"/>
    </style:style>
    <style:style style:name="T488" style:parent-style-name="預設段落字型" style:family="text">
      <style:text-properties style:font-name="標楷體" style:font-name-asian="標楷體"/>
    </style:style>
    <style:style style:name="T489" style:parent-style-name="預設段落字型" style:family="text">
      <style:text-properties style:font-name="標楷體" style:font-name-asian="標楷體"/>
    </style:style>
    <style:style style:name="T490" style:parent-style-name="預設段落字型" style:family="text">
      <style:text-properties style:font-name="標楷體" style:font-name-asian="標楷體"/>
    </style:style>
    <style:style style:name="P491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492" style:parent-style-name="預設段落字型" style:family="text">
      <style:text-properties style:font-name="標楷體" style:font-name-asian="標楷體"/>
    </style:style>
    <style:style style:name="T493" style:parent-style-name="預設段落字型" style:family="text">
      <style:text-properties style:font-name="標楷體" style:font-name-asian="標楷體"/>
    </style:style>
    <style:style style:name="T494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495" style:parent-style-name="預設段落字型" style:family="text">
      <style:text-properties style:font-name="標楷體" style:font-name-asian="標楷體"/>
    </style:style>
    <style:style style:name="T496" style:parent-style-name="預設段落字型" style:family="text">
      <style:text-properties style:font-name="標楷體" style:font-name-asian="標楷體"/>
    </style:style>
    <style:style style:name="P497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498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499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P500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50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02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5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506" style:parent-style-name="預設段落字型" style:family="text">
      <style:text-properties style:font-name="標楷體" style:font-name-asian="標楷體"/>
    </style:style>
    <style:style style:name="T507" style:parent-style-name="預設段落字型" style:family="text">
      <style:text-properties style:font-name="標楷體" style:font-name-asian="標楷體"/>
    </style:style>
    <style:style style:name="T508" style:parent-style-name="預設段落字型" style:family="text">
      <style:text-properties style:font-name="標楷體" style:font-name-asian="標楷體"/>
    </style:style>
    <style:style style:name="T5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10" style:parent-style-name="內文" style:family="paragraph">
      <style:paragraph-properties style:line-height-at-least="0.2777in" fo:margin-left="0.8847in" fo:margin-right="0.9631in" fo:text-indent="-0.8847in">
        <style:tab-stops/>
      </style:paragraph-properties>
    </style:style>
    <style:style style:name="T51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6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5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5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6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5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5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6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5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0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54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5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6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5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552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5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7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558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P559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5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7" style:parent-style-name="預設段落字型" style:family="text">
      <style:text-properties style:font-name="標楷體" style:font-name-asian="標楷體"/>
    </style:style>
    <style:style style:name="T568" style:parent-style-name="預設段落字型" style:family="text">
      <style:text-properties style:font-name="標楷體" style:font-name-asian="標楷體"/>
    </style:style>
    <style:style style:name="T569" style:parent-style-name="預設段落字型" style:family="text">
      <style:text-properties style:font-name="標楷體" style:font-name-asian="標楷體"/>
    </style:style>
    <style:style style:name="T570" style:parent-style-name="預設段落字型" style:family="text">
      <style:text-properties style:font-name="標楷體" style:font-name-asian="標楷體"/>
    </style:style>
    <style:style style:name="T571" style:parent-style-name="預設段落字型" style:family="text">
      <style:text-properties style:font-name="標楷體" style:font-name-asian="標楷體"/>
    </style:style>
    <style:style style:name="T572" style:parent-style-name="預設段落字型" style:family="text">
      <style:text-properties style:font-name="標楷體" style:font-name-asian="標楷體"/>
    </style:style>
    <style:style style:name="T573" style:parent-style-name="預設段落字型" style:family="text">
      <style:text-properties style:font-name="標楷體" style:font-name-asian="標楷體"/>
    </style:style>
    <style:style style:name="T574" style:parent-style-name="預設段落字型" style:family="text">
      <style:text-properties style:font-name="標楷體" style:font-name-asian="標楷體"/>
    </style:style>
    <style:style style:name="T575" style:parent-style-name="預設段落字型" style:family="text">
      <style:text-properties style:font-name="標楷體" style:font-name-asian="標楷體"/>
    </style:style>
    <style:style style:name="T576" style:parent-style-name="預設段落字型" style:family="text">
      <style:text-properties style:font-name="標楷體" style:font-name-asian="標楷體"/>
    </style:style>
    <style:style style:name="T577" style:parent-style-name="預設段落字型" style:family="text">
      <style:text-properties style:font-name="標楷體" style:font-name-asian="標楷體"/>
    </style:style>
    <style:style style:name="P578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P579" style:parent-style-name="內文" style:family="paragraph">
      <style:paragraph-properties style:line-height-at-least="0.2777in" fo:margin-left="0.2951in" fo:margin-right="3.1284in" fo:text-indent="-0.2951in">
        <style:tab-stops/>
      </style:paragraph-properties>
    </style:style>
    <style:style style:name="T580" style:parent-style-name="預設段落字型" style:family="text">
      <style:text-properties style:font-name="標楷體" style:font-name-asian="標楷體"/>
    </style:style>
    <style:style style:name="T581" style:parent-style-name="預設段落字型" style:family="text">
      <style:text-properties style:font-name="標楷體" style:font-name-asian="標楷體"/>
    </style:style>
    <style:style style:name="T582" style:parent-style-name="預設段落字型" style:family="text">
      <style:text-properties style:font-name="標楷體" style:font-name-asian="標楷體"/>
    </style:style>
    <style:style style:name="T583" style:parent-style-name="預設段落字型" style:family="text">
      <style:text-properties style:font-name="標楷體" style:font-name-asian="標楷體"/>
    </style:style>
    <style:style style:name="T5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85" style:parent-style-name="預設段落字型" style:family="text">
      <style:text-properties style:font-name="標楷體" style:font-name-asian="標楷體"/>
    </style:style>
    <style:style style:name="T586" style:parent-style-name="預設段落字型" style:family="text">
      <style:text-properties style:font-name="標楷體" style:font-name-asian="標楷體"/>
    </style:style>
    <style:style style:name="T587" style:parent-style-name="預設段落字型" style:family="text">
      <style:text-properties style:font-name="標楷體" style:font-name-asian="標楷體"/>
    </style:style>
    <style:style style:name="T588" style:parent-style-name="預設段落字型" style:family="text">
      <style:text-properties style:font-name="標楷體" style:font-name-asian="標楷體"/>
    </style:style>
    <style:style style:name="T589" style:parent-style-name="預設段落字型" style:family="text">
      <style:text-properties style:font-name="標楷體" style:font-name-asian="標楷體"/>
    </style:style>
    <style:style style:name="P590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591" style:parent-style-name="預設段落字型" style:family="text">
      <style:text-properties style:font-name="標楷體" style:font-name-asian="標楷體"/>
    </style:style>
    <style:style style:name="T5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93" style:parent-style-name="預設段落字型" style:family="text">
      <style:text-properties style:font-name="標楷體" style:font-name-asian="標楷體"/>
    </style:style>
    <style:style style:name="T594" style:parent-style-name="預設段落字型" style:family="text">
      <style:text-properties style:font-name="標楷體" style:font-name-asian="標楷體"/>
    </style:style>
    <style:style style:name="P595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596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597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598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599" style:parent-style-name="預設段落字型" style:family="text">
      <style:text-properties style:font-name="標楷體" style:font-name-asian="標楷體"/>
    </style:style>
    <style:style style:name="T600" style:parent-style-name="預設段落字型" style:family="text">
      <style:text-properties style:font-name="標楷體" style:font-name-asian="標楷體"/>
    </style:style>
    <style:style style:name="T601" style:parent-style-name="預設段落字型" style:family="text">
      <style:text-properties style:font-name="標楷體" style:font-name-asian="標楷體"/>
    </style:style>
    <style:style style:name="P602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P603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P604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P605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P606" style:parent-style-name="內文" style:family="paragraph">
      <style:paragraph-properties fo:widows="2" fo:orphans="2" style:line-height-at-least="0.2777in" fo:margin-left="0.2951in" fo:text-indent="-0.2951in">
        <style:tab-stops/>
      </style:paragraph-properties>
    </style:style>
    <style:style style:name="T607" style:parent-style-name="預設段落字型" style:family="text">
      <style:text-properties style:font-name="標楷體" style:font-name-asian="標楷體"/>
    </style:style>
    <style:style style:name="T608" style:parent-style-name="預設段落字型" style:family="text">
      <style:text-properties style:font-name="標楷體" style:font-name-asian="標楷體"/>
    </style:style>
    <style:style style:name="T609" style:parent-style-name="預設段落字型" style:family="text">
      <style:text-properties style:font-name="標楷體" style:font-name-asian="標楷體"/>
    </style:style>
    <style:style style:name="T610" style:parent-style-name="預設段落字型" style:family="text">
      <style:text-properties style:font-name="標楷體" style:font-name-asian="標楷體"/>
    </style:style>
    <style:style style:name="P611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612" style:parent-style-name="預設段落字型" style:family="text">
      <style:text-properties style:font-name="標楷體" style:font-name-asian="標楷體"/>
    </style:style>
    <style:style style:name="T613" style:parent-style-name="預設段落字型" style:family="text">
      <style:text-properties style:font-name="標楷體" style:font-name-asian="標楷體"/>
    </style:style>
    <style:style style:name="T614" style:parent-style-name="預設段落字型" style:family="text">
      <style:text-properties style:font-name="標楷體" style:font-name-asian="標楷體"/>
    </style:style>
    <style:style style:name="T615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616" style:parent-style-name="預設段落字型" style:family="text">
      <style:text-properties style:font-name="標楷體" style:font-name-asian="標楷體"/>
    </style:style>
    <style:style style:name="P617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618" style:parent-style-name="預設段落字型" style:family="text">
      <style:text-properties style:font-name="標楷體" style:font-name-asian="標楷體"/>
    </style:style>
    <style:style style:name="T619" style:parent-style-name="預設段落字型" style:family="text">
      <style:text-properties style:font-name="標楷體" style:font-name-asian="標楷體"/>
    </style:style>
    <style:style style:name="T620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621" style:parent-style-name="預設段落字型" style:family="text">
      <style:text-properties style:font-name="標楷體" style:font-name-asian="標楷體"/>
    </style:style>
    <style:style style:name="P622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623" style:parent-style-name="預設段落字型" style:family="text">
      <style:text-properties style:font-name="標楷體" style:font-name-asian="標楷體"/>
    </style:style>
    <style:style style:name="T624" style:parent-style-name="預設段落字型" style:family="text">
      <style:text-properties style:font-name="標楷體" style:font-name-asian="標楷體"/>
    </style:style>
    <style:style style:name="T625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626" style:parent-style-name="預設段落字型" style:family="text">
      <style:text-properties style:font-name="標楷體" style:font-name-asian="標楷體"/>
    </style:style>
    <style:style style:name="P627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628" style:parent-style-name="預設段落字型" style:family="text">
      <style:text-properties style:font-name="標楷體" style:font-name-asian="標楷體"/>
    </style:style>
    <style:style style:name="T629" style:parent-style-name="預設段落字型" style:family="text">
      <style:text-properties style:font-name="標楷體" style:font-name-asian="標楷體"/>
    </style:style>
    <style:style style:name="T630" style:parent-style-name="預設段落字型" style:family="text">
      <style:text-properties style:font-name="標楷體" style:font-name-asian="標楷體"/>
    </style:style>
    <style:style style:name="T631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632" style:parent-style-name="預設段落字型" style:family="text">
      <style:text-properties style:font-name="標楷體" style:font-name-asian="標楷體"/>
    </style:style>
    <style:style style:name="P633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634" style:parent-style-name="預設段落字型" style:family="text">
      <style:text-properties style:font-name="標楷體" style:font-name-asian="標楷體"/>
    </style:style>
    <style:style style:name="T635" style:parent-style-name="預設段落字型" style:family="text">
      <style:text-properties style:font-name="標楷體" style:font-name-asian="標楷體"/>
    </style:style>
    <style:style style:name="T636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637" style:parent-style-name="預設段落字型" style:family="text">
      <style:text-properties style:font-name="標楷體" style:font-name-asian="標楷體"/>
    </style:style>
    <style:style style:name="P638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639" style:parent-style-name="預設段落字型" style:family="text">
      <style:text-properties style:font-name="標楷體" style:font-name-asian="標楷體"/>
    </style:style>
    <style:style style:name="T640" style:parent-style-name="預設段落字型" style:family="text">
      <style:text-properties style:font-name="標楷體" style:font-name-asian="標楷體"/>
    </style:style>
    <style:style style:name="T641" style:parent-style-name="預設段落字型" style:family="text">
      <style:text-properties style:font-name="標楷體" style:font-name-asian="標楷體"/>
    </style:style>
    <style:style style:name="T642" style:parent-style-name="預設段落字型" style:family="text">
      <style:text-properties style:font-name="標楷體" style:font-name-asian="標楷體"/>
    </style:style>
    <style:style style:name="T643" style:parent-style-name="預設段落字型" style:family="text">
      <style:text-properties style:font-name="標楷體" style:font-name-asian="標楷體"/>
    </style:style>
    <style:style style:name="T644" style:parent-style-name="預設段落字型" style:family="text">
      <style:text-properties style:font-name="標楷體" style:font-name-asian="標楷體"/>
    </style:style>
    <style:style style:name="T645" style:parent-style-name="預設段落字型" style:family="text">
      <style:text-properties style:font-name="標楷體" style:font-name-asian="標楷體"/>
    </style:style>
    <style:style style:name="T646" style:parent-style-name="預設段落字型" style:family="text">
      <style:text-properties style:font-name="標楷體" style:font-name-asian="標楷體"/>
    </style:style>
    <style:style style:name="T647" style:parent-style-name="預設段落字型" style:family="text">
      <style:text-properties style:font-name="標楷體" style:font-name-asian="標楷體"/>
    </style:style>
    <style:style style:name="T648" style:parent-style-name="預設段落字型" style:family="text">
      <style:text-properties style:font-name="標楷體" style:font-name-asian="標楷體"/>
    </style:style>
    <style:style style:name="T649" style:parent-style-name="預設段落字型" style:family="text">
      <style:text-properties style:font-name="標楷體" style:font-name-asian="標楷體"/>
    </style:style>
    <style:style style:name="T650" style:parent-style-name="預設段落字型" style:family="text">
      <style:text-properties style:font-name="標楷體" style:font-name-asian="標楷體"/>
    </style:style>
    <style:style style:name="T651" style:parent-style-name="預設段落字型" style:family="text">
      <style:text-properties style:font-name="標楷體" style:font-name-asian="標楷體"/>
    </style:style>
    <style:style style:name="P652" style:parent-style-name="內文" style:family="paragraph">
      <style:paragraph-properties fo:widows="2" fo:orphans="2" fo:break-before="page"/>
    </style:style>
    <style:style style:name="P653" style:parent-style-name="內文" style:master-page-name="MP1" style:family="paragraph">
      <style:paragraph-properties fo:break-before="page"/>
    </style:style>
    <style:style style:name="T6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6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6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63" style:parent-style-name="內文" style:family="paragraph">
      <style:text-properties style:font-name="Times New Roman" style:font-name-complex="Times New Roman" fo:letter-spacing="0.0694in" fo:font-size="16pt" style:font-size-asian="16pt" style:font-size-complex="16pt"/>
    </style:style>
    <style:style style:name="P664" style:parent-style-name="內文" style:family="paragraph">
      <style:text-properties style:font-name="Times New Roman" style:font-name-complex="Times New Roman" fo:letter-spacing="0.0694in" fo:font-size="16pt" style:font-size-asian="16pt" style:font-size-complex="16pt"/>
    </style:style>
    <style:style style:name="P665" style:parent-style-name="內文" style:family="paragraph">
      <style:text-properties style:font-name="Times New Roman" style:font-name-complex="Times New Roman" fo:letter-spacing="0.0694in" fo:font-size="16pt" style:font-size-asian="16pt" style:font-size-complex="16pt"/>
    </style:style>
    <style:style style:name="P666" style:parent-style-name="內文" style:family="paragraph">
      <style:text-properties style:font-name="Times New Roman" style:font-name-complex="Times New Roman" fo:letter-spacing="0.0694in" fo:font-size="16pt" style:font-size-asian="16pt" style:font-size-complex="16pt"/>
    </style:style>
    <style:style style:name="P667" style:parent-style-name="內文" style:family="paragraph">
      <style:text-properties style:font-name="Times New Roman" style:font-name-complex="Times New Roman" fo:letter-spacing="0.0694in" fo:font-size="16pt" style:font-size-asian="16pt" style:font-size-complex="16pt"/>
    </style:style>
    <style:style style:family="graphic" style:name="a10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1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2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fo:clip="rect(-0.03111in, -0.0538in, -0.0622in, -0.0538in)" draw:color-mode="greyscale"/>
    </style:style>
    <style:style style:family="graphic" style:name="a14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none" fo:background-color="transparent" fo:clip="rect(0in, 0in, 0in, 0in)"/>
    </style:style>
    <style:style style:family="graphic" style:name="a5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6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right" style:wrap="parallel" style:wrap-contour="false" draw:fill="solid" draw:fill-color="#ffffff" draw:opacity="100%" draw:stroke="solid" svg:stroke-width="0.02083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9" style:parent-style-name="Graphics">
      <style:graphic-properties fo:border="none" fo:background-color="transparent" fo:clip="rect(0in, 0in, 0in, 0in)" draw:luminance="0%" draw:contrast="-18%"/>
    </style:style>
  </office:automatic-styles>
  <office:body>
    <office:text text:use-soft-page-breaks="true">
      <text:p text:style-name="P1">新北市立溪崑國民中學105學年度第二學期第一次定期評量社會科試卷</text:p>
      <text:p text:style-name="P8"><draw:connector draw:type="line" svg:x1="-0.04931in" svg:y1="0.40903in" svg:x2="8.92986in" svg:y2="0.40903in" draw:z-index="251659264" draw:id="id0" draw:style-name="a0" draw:name="直線接點 1" text:anchor-type="paragraph"><svg:title/><svg:desc/></draw:connector><text:span text:style-name="T9">八</text:span><text:span text:style-name="T10">年級</text:span><text:span text:style-name="T11">　　　</text:span><text:span text:style-name="T12">班</text:span><text:span text:style-name="T13"><text:s/></text:span><text:span text:style-name="T14">座號</text:span><text:span text:style-name="T15">　　　</text:span><text:span text:style-name="T16"><text:s/>姓名</text:span><text:span text:style-name="T17"><text:s text:c="15"/></text:span></text:p>
      <text:p text:style-name="P18"><text:span text:style-name="T19">地理</text:span><text:span text:style-name="T20">科</text:span></text:p>
      <text:p text:style-name="P21">※圖一為華南、華中地區地理區的示意圖，請回答下列問題：</text:p>
      <text:p text:style-name="P22"><text:span text:style-name="T23"><draw:g draw:z-index="251668480" draw:name="群組 19" draw:id="id3" draw:style-name="a3" text:anchor-type="paragraph"><svg:title/><svg:desc/><draw:frame draw:id="id1" draw:style-name="a1" draw:name="圖片 10" svg:x="4.42986in" svg:y="0.04167in" svg:width="4.46875in" svg:height="3.3125in" style:rel-width="scale" style:rel-height="scale"><draw:image xlink:href="media/image1.jpeg" xlink:type="simple" xlink:show="embed" xlink:actuate="onLoad"/><svg:title/><svg:desc>南部地區</svg:desc></draw:frame><draw:frame draw:id="id2" draw:style-name="a2" draw:name="文字方塊 9" svg:x="7.82569in" svg:y="2.54167in" svg:width="0.62222in" svg:height="0.36042in" style:rel-width="scale" style:rel-height="scale"><draw:text-box><text:p text:style-name="P24">圖一</text:p></draw:text-box><svg:title/><svg:desc/></draw:frame></draw:g></text:span><text:span text:style-name="T25">1.「因山多田少、糧食不足，加上擁有優良多灣澳的谷灣式海岸，利於出海，是早期人口外移的地區之一。」上述的地區最有可能是</text:span><text:span text:style-name="T26">圖一</text:span><text:span text:style-name="T27">中的何區？</text:span></text:p>
      <text:p text:style-name="P28">(A)丙 <text:s/>(B)丁 <text:s/>(C)戊 <text:s/>(D)己。</text:p>
      <text:p text:style-name="P29"><text:span text:style-name="T30">2.「</text:span><text:span text:style-name="T31">桂林</text:span><text:span text:style-name="T32">山水甲天下，</text:span><text:span text:style-name="T33">陽朔</text:span><text:span text:style-name="T34">山水甲</text:span><text:span text:style-name="T35">桂林</text:span><text:span text:style-name="T36">。」指</text:span><text:span text:style-name="T37">灕江</text:span><text:span text:style-name="T38">兩岸的地表峰林遍布倒映在江面，風景秀麗，富觀光資源，請問</text:span><text:span text:style-name="T39">桂林</text:span><text:span text:style-name="T40">位於</text:span><text:span text:style-name="T41">圖一</text:span><text:span text:style-name="T42">中的何區？<text:s/></text:span></text:p>
      <text:p text:style-name="P43">(A)甲 <text:s/>(B)乙 <text:s/>(C)丙 <text:s/>(D)丁。</text:p>
      <text:p text:style-name="P44"><text:span text:style-name="T45">3.</text:span><text:span text:style-name="T46">昆明</text:span><text:span text:style-name="T47">「四季常如二三月，花枝不斷四時新」的特色，有「春城」、「花都」之稱，請問</text:span><text:span text:style-name="T48">昆明</text:span><text:span text:style-name="T49">位於</text:span><text:span text:style-name="T50">圖一</text:span><text:span text:style-name="T51">中的何區？<text:s/></text:span></text:p>
      <text:p text:style-name="P52">(A)甲 (B)乙 (C)丙 (D)丁。</text:p>
      <text:p text:style-name="P53"><text:span text:style-name="T54">4.</text:span><text:span text:style-name="T55">圖一</text:span><text:span text:style-name="T56">中的</text:span><text:span text:style-name="T57">庚</text:span><text:span text:style-name="T58">，其冬季氣溫較同緯度地區略高，其主要原因為何？</text:span></text:p>
      <text:p text:style-name="P59">(A)盆地內有長江貫穿 (B)北側有高山阻擋冬季寒風 (C)傳統民居有保暖設施 (D)綠地較多可調節氣候。</text:p>
      <text:p text:style-name="P60"><text:span text:style-name="T61">5.「</text:span><text:span text:style-name="T62">湖廣</text:span><text:span text:style-name="T63">熟，天下足」形容耕地廣闊，農產豐饒。請問位於</text:span><text:span text:style-name="T64">圖一</text:span><text:span text:style-name="T65">中何區？</text:span><text:span text:style-name="T66"><text:s text:c="2"/></text:span><text:span text:style-name="T67">(A)庚 <text:s/>(B)辛 <text:s/>(C)壬 <text:s/>(D)癸。</text:span></text:p>
      <text:p text:style-name="P68">6.這個都市位於珠江口西側，過去曾受葡萄牙殖民，存留至今的歷史建築為重要的觀光資源。近年來因為博弈業的發展，吸引眾多遊客。請問上述描述是指下列哪一個都市？<text:s text:c="2"/></text:p>
      <text:p text:style-name="P69">(A)澳門 <text:s/>(B)深圳 <text:s/>(C)香港 <text:s/>(D)廣州。</text:p>
      <text:p text:style-name="P70">7.長江流域內的各大盆地，素有「火爐」之稱，意指在夏季溫度相當的高。請問：形成此稱呼的主要原因為何？<text:s text:c="2"/>(A)盆地底部時常發生洪患 <text:s/>(B)地勢崎嶇不平 <text:s/>(C)盆地地形散熱不易 <text:s/>(D)緯度較其他地區低。</text:p>
      <text:p text:style-name="P71">8.下列關於南部區域各地理區的農業景觀及稱號描述，何者正確？</text:p>
      <text:p text:style-name="P72">(A)雲貴高原：「壩子」是重要的農業區 <text:s text:c="2"/>(B)長江三角洲：「天府之國」 <text:s/></text:p>
      <text:p text:style-name="P73">(C)兩湖盆地：「瓜果之鄉」 <text:s text:c="12"/>(D)珠江三角洲：「湖廣熟，天下足」</text:p>
      <text:p text:style-name="P74">※圖二為華北、東北地區地理區的示意圖，請回答下列問題</text:p>
      <text:p text:style-name="P75"><text:span text:style-name="T76"><draw:g draw:z-index="251674111" draw:name="群組 18" draw:id="id6" draw:style-name="a6" text:anchor-type="paragraph"><svg:title/><svg:desc/><draw:frame draw:id="id4" draw:style-name="a4" draw:name="圖片 8" svg:x="-0.07014in" svg:y="0.04097in" svg:width="4.63542in" svg:height="4.57292in" style:rel-width="scale" style:rel-height="scale"><draw:image xlink:href="media/image2.png" xlink:type="simple" xlink:show="embed" xlink:actuate="onLoad"/><svg:title/><svg:desc>北部區域</svg:desc></draw:frame><draw:frame draw:id="id5" draw:style-name="a5" draw:name="文字方塊 7" svg:x="3.44856in" svg:y="4.03845in" svg:width="0.55765in" svg:height="0.35326in" style:rel-width="scale" style:rel-height="scale"><draw:text-box><text:p text:style-name="P77">圖二</text:p></draw:text-box><svg:title/><svg:desc/></draw:frame></draw:g></text:span><text:span text:style-name="T78">9</text:span><text:span text:style-name="T79">.以風積黃土為主，因質地鬆軟，易受流水侵蝕，</text:span></text:p>
      <text:p text:style-name="P80"><text:span text:style-name="T81">地表呈現「千溝萬壑」的景觀。</text:span><text:span text:style-name="T82">上述所指是</text:span></text:p>
      <text:p text:style-name="P83"><text:span text:style-name="T84">圖二</text:span><text:span text:style-name="T85">中的</text:span><text:span text:style-name="T86">哪一個地理區</text:span><text:span text:style-name="T87">？</text:span></text:p>
      <text:p text:style-name="P88">(A)丙 <text:s/>(B)丁 <text:s/>(C)戊 <text:s/>(D)己。</text:p>
      <text:p text:style-name="P89"><text:span text:style-name="T90">10.由「北大荒」轉變為「北大倉」之稱的是</text:span><text:span text:style-name="T91">圖二</text:span><text:span text:style-name="T92">中的哪一個地理區？</text:span></text:p>
      <text:p text:style-name="P93">(A)甲 <text:s/>(B)乙 <text:s/>(C)丙 <text:s/>(D)丁。</text:p>
      <text:p text:style-name="P94"><text:span text:style-name="T95">11.「白山黑水」泛指東北地區，其中有黑水之稱的黑龍江位於</text:span><text:span text:style-name="T96">圖二</text:span><text:span text:style-name="T97">中何處？</text:span></text:p>
      <text:p text:style-name="P98"><text:span text:style-name="T99">(A)</text:span><text:span text:style-name="T100"><text:s/></text:span><text:span text:style-name="T101">⑥</text:span><text:span text:style-name="T102"><text:s text:c="2"/>(B)</text:span><text:span text:style-name="T103"><text:s/></text:span><text:span text:style-name="T104">⑦</text:span><text:span text:style-name="T105"><text:s text:c="2"/>(C)</text:span><text:span text:style-name="T106"><text:s/></text:span><text:span text:style-name="T107">⑧</text:span><text:span text:style-name="T108"><text:s text:c="2"/>(D)</text:span><text:span text:style-name="T109"><text:s/></text:span><text:span text:style-name="T110">⑨</text:span><text:span text:style-name="T111"><text:s/>。</text:span></text:p>
      <text:p text:style-name="P112"><text:span text:style-name="T113">12.「地上懸河」的景觀出現在</text:span><text:span text:style-name="T114">圖二</text:span><text:span text:style-name="T115">中哪一個地理</text:span><text:span text:style-name="T116"><text:s text:c="2"/></text:span><text:span text:style-name="T117">區？</text:span><text:span text:style-name="T118"><text:s text:c="2"/></text:span><text:span text:style-name="T119">(A)丙 <text:s/>(B)丁 <text:s/>(C)戊 <text:s/>(D)己。</text:span></text:p>
      <text:p text:style-name="P120">13.華北平原有句俗諺形容當地是「大雨大災，無雨旱災」。請問：這樣的現象主要跟該地何項自然環境特徵有關？ <text:s/></text:p>
      <text:p text:style-name="P121">(A)圍湖造田 <text:s text:c="6"/>(B)河川泥沙淤積</text:p>
      <text:p text:style-name="P122">(C)年雨量變率大 <text:s text:c="2"/>(D)位處太行山背風側</text:p>
      <text:p text:style-name="P123"/>
      <text:soft-page-break/>
      <text:p text:style-name="P124">14.黃河流域有中國的「能源流域」之稱，請問：下列敘述何者正確？</text:p>
      <text:p text:style-name="P125">(A)上游三峽大壩富含水力 <text:s text:c="5"/>(B)中游山西省一帶煤礦品質佳 <text:s/></text:p>
      <text:p text:style-name="P126">(C)下游杭州灣一帶盛產石油 <text:s text:c="3"/>(D)乾溼季分明，有利太陽能發電</text:p>
      <text:p text:style-name="P127"><text:span text:style-name="T128">15.位於</text:span><text:span text:style-name="T129">東北</text:span><text:span text:style-name="T130">北半部的交通樞紐，曾為</text:span><text:span text:style-name="T131">俄國</text:span><text:span text:style-name="T132">控制</text:span><text:span text:style-name="T133">東北</text:span><text:span text:style-name="T134">的殖民中心，境內許多</text:span><text:span text:style-name="T135">俄</text:span><text:span text:style-name="T136">式建築矗立，近年來為發展觀光，每年舉辦冰雕節吸引許多觀光人潮。請問：根據上述是指下列哪一個都市？</text:span></text:p>
      <text:p text:style-name="P137">(A)哈爾濱 <text:s/>(B)長春 <text:s/>(C)瀋陽 <text:s/>(D)大連。</text:p>
      <text:p text:style-name="P138">16.(甲)多礦產能源 (乙)鐵路交通便利 (丙)優良海港 (丁)歷史背景 (戊)勞工充足，東北地區為中國重工業中心，上述共有幾項符合東北為重工業發達的條件？　</text:p>
      <text:p text:style-name="P139">(A) 甲乙丙丁 <text:s/>(B) 乙丙丁戊　(C)甲乙丁戊 <text:s/>(D) 甲乙丙戊。</text:p>
      <text:p text:style-name="P140">17.「蜀道之難，難於上青天。」這句話描述四川地區的何種地形特色？ <text:s/></text:p>
      <text:p text:style-name="P141">(A)南北通衢，交通便捷 <text:s/>(B) 缺乏天險，易攻難守 <text:s/></text:p>
      <text:p text:style-name="P142">(C)山地阻隔，治安不佳 <text:s/>(D) 形勢封閉，易守難攻。</text:p>
      <text:p text:style-name="P143"><text:span text:style-name="T144">歷史</text:span><text:span text:style-name="T145">科</text:span></text:p>
      <text:list text:style-name="LFO1">
        <text:list-item text:start-value="18">
          <text:p text:style-name="P146"><text:span text:style-name="T147">下列中國歷代內亂，性質相同的是哪一組？</text:span><text:span text:style-name="T148"><text:s/></text:span><text:span text:style-name="T149">甲：管蔡之亂、乙：黃巾之亂、丙：八王之亂、丁：安史之亂、戊：黃巢之亂、己：靖難之變、庚：流寇、辛：三藩之亂、壬：太平天國</text:span><text:span text:style-name="T150"><text:s/></text:span></text:p>
        </text:list-item>
      </text:list>
      <text:p text:style-name="P151">（A）乙戊庚壬 （B）甲丙丁辛 （C）乙丙丁戊 （D）己庚辛壬。<text:s/></text:p>
      <text:list text:style-name="LFO1" text:continue-numbering="true">
        <text:list-item>
          <text:p text:style-name="P152">哪一個國家提出「門戶開放政策」，中國才免除被瓜分的危機？（A）美國（B）德國（C）英國（D）俄國。<text:s/></text:p>
        </text:list-item>
      </text:list>
      <text:list text:style-name="LFO1" text:continue-numbering="true">
        <text:list-item>
          <text:p text:style-name="P153"><draw:frame draw:z-index="251675648" draw:id="id7" draw:style-name="a7" draw:name="文字方塊 17" text:anchor-type="paragraph" svg:x="0.16667in" svg:y="0.38194in" svg:width="8.91667in" svg:height="1.125in" style:rel-width="scale" style:rel-height="scale"><draw:text-box><text:p text:style-name="P154"><text:span text:style-name="T155">戰後，所簽訂的（甲）條約內容，除割讓台灣、澎湖、（乙）外，又可在中國的各通商口岸設廠製造，更是影響中國經濟發展的最大致命傷；加上各國皆可援引（丙）一律享有同等權利，於是中國工業受到歐美列強嚴重打擊。</text:span></text:p><text:p text:style-name="內文"/></draw:text-box><svg:title/><svg:desc/></draw:frame><text:span text:style-name="T156">蔡伊琳看到一段關於「甲午戰爭」歷史描述：</text:span></text:p>
        </text:list-item>
      </text:list>
      <text:p text:style-name="P157">請問：這段歷史敘述中的甲、乙所指為何？<text:s/>（A）甲—北京條約；乙—九龍司 （B）甲—南京條約；乙—香港<text:s/></text:p>
      <text:p text:style-name="P158">（C）甲—馬關條約；乙—遼東半島 （D）甲—馬關條約；乙—朝鮮。</text:p>
      <text:list text:style-name="LFO1" text:continue-numbering="true">
        <text:list-item>
          <text:p text:style-name="P159">承上題，文中所描述的丙所指又是何種權利？（A）領事裁判權 （B）協定關稅 （C）片面最惠國待遇（D）租界。</text:p>
        </text:list-item>
      </text:list>
      <text:list text:style-name="LFO1" text:continue-numbering="true">
        <text:list-item>
          <text:p text:style-name="P160">對於甲午戰爭很感興趣的安心雅，想去參訪這場戰爭開戰地點的歷史遺跡，她應該前往下列何處？ <text:s text:c="2"/></text:p>
        </text:list-item>
      </text:list>
      <text:p text:style-name="P161">（A）遼東半島 （B）台灣 （C）山東半島 （D）朝鮮半島。</text:p>
      <text:list text:style-name="LFO1" text:continue-numbering="true">
        <text:list-item>
          <text:p text:style-name="P162">『同治年間，第一批30名中國學童出現在美國，美國人驚訝地大叫：「看，中國女孩。」有頑皮的小孩還跑過去摸一摸小辮子，然後發出新奇、嘲弄的笑聲。』這是清朝政府為了西化，第一次派遣幼童出洋學習的插曲。</text:p>
        </text:list-item>
      </text:list>
      <text:p text:style-name="P163">請問：派遣留學生是哪一歷史事件？（A）戊戌變法（B）太平天國（C）維新運動（D）自強運動。</text:p>
      <text:list text:style-name="LFO1" text:continue-numbering="true">
        <text:list-item>
          <text:p text:style-name="P164">1895年，這個人和日本首相伊藤博文在日本下關的春帆樓議和，請問他是誰？</text:p>
        </text:list-item>
      </text:list>
      <text:p text:style-name="P165">（A）洪秀全 （B）李鴻章 （C）林則徐 （D）曾國藩。</text:p>
      <text:list text:style-name="LFO1" text:continue-numbering="true">
        <text:list-item>
          <text:p text:style-name="P166">周傑侖在書中看到有一段話描述著：「雙方爆發戰爭，清朝戰敗，並且割地、賠款、開港通商、兩國文書平等往來，『從此』開啟了近代不平等條約的序幕。」請問：『從此』是指何條約？</text:p>
        </text:list-item>
      </text:list>
      <text:p text:style-name="P167">（A）南京條約（B）璦琿條約（C）中英法北京條約（D）馬關條約。</text:p>
      <text:list text:style-name="LFO1" text:continue-numbering="true">
        <text:list-item>
          <text:p text:style-name="P168">王立弘與潘偉伯兩人都是太平天國的士兵。下列何項可能出現在他們的對話中？</text:p>
        </text:list-item>
      </text:list>
      <text:p text:style-name="P169">（A）曾國藩的湘軍焚毀孔廟，實在太可惡了<text:s text:c="12"/>（B）感謝天王，讓我們擁有私人土地耕種</text:p>
      <text:p text:style-name="P170">（C）由於外國新式軍隊的協助，我們很順利攻下東南各省（D）洪秀全是我們的偶像。</text:p>
      <text:list text:style-name="LFO1" text:continue-numbering="true">
        <text:list-item>
          <text:p text:style-name="P171">十八世紀末、十九世紀初英國分別派遣馬加爾尼與阿美士德來華談判通商的問題，但都沒有成功。</text:p>
        </text:list-item>
      </text:list>
      <text:p text:style-name="P172">請問：不成功的原因是？</text:p>
      <text:p text:style-name="P173">（A）雙方對條約內容的期望差異太大<text:s/><text:s/>（B）雙方對禮節問題看法不同<text:s/></text:p>
      <text:p text:style-name="P174">（C）雙方語言不通<text:s text:c="18"/>（D）中國太監對英國使節百般刁難。</text:p>
      <text:p text:style-name="P175"/>
      <text:soft-page-break/>
      <text:list text:style-name="LFO1" text:continue-numbering="true">
        <text:list-item>
          <text:p text:style-name="P176">吳遵與汪東成正在討論清朝外國傳教士來華傳教問題。</text:p>
        </text:list-item>
      </text:list>
      <text:p text:style-name="P177">吳遵說：「因為清朝（甲）皇帝禁教的關係，中西交流中斷，使近代中國以前的中國人對西方人認識有限，甚至產生不必要的誤解，例如認為洋人怪眼（藍眼怕光）、怪腿（小腿細長，一擊就倒）、怪肚腸（喜好茶葉、大黃）。」</text:p>
      <text:p text:style-name="P178">汪東成說：「是啊！因為禁教，外國傳教士成為清朝政府拒絕往來戶；直到（乙）皇帝時發生英法聯軍之役，中國戰敗與英法簽約，外國傳教士才能再度到中國內地傳教。」請問：吳遵與汪東成所討論的（甲）、（乙）皇帝各是誰？</text:p>
      <text:p text:style-name="P179">（A）甲—雍正；乙—咸豐 （B）甲—雍正；乙—道光 （C）甲—乾隆；乙—道光 （D）甲—乾隆；乙—咸豐。</text:p>
      <text:list text:style-name="LFO1" text:continue-numbering="true">
        <text:list-item>
          <text:p text:style-name="P180">鴉片戰爭後，外國人湯姆在廣州客棧中酒後鬧事，他大聲說：「中國的衙門沒有權力審判我，我不受中國法律的約束。」他之所以敢這麼說，主要是受到下列何種因素的影響？</text:p>
        </text:list-item>
      </text:list>
      <text:p text:style-name="P181">（A）清朝官吏不受理洋人的案件（B）領事裁判權的保障（C）清朝官員不懂英文無法審判（D）片面最惠國待遇的保護。</text:p>
      <text:list text:style-name="LFO1" text:continue-numbering="true">
        <text:list-item>
          <text:p text:style-name="P182"><draw:custom-shape svg:x="6.70069in" svg:y="0.27361in" svg:width="2.33333in" svg:height="2.53125in" draw:z-index="251673600" draw:id="id8" draw:style-name="a8" draw:name="摺角紙張 13" text:anchor-type="paragraph"><svg:title/><svg:desc/><text:p text:style-name="P183">柳<text:s/>丁<text:s/>日<text:s/>報</text:p><text:p text:style-name="P184"><text:span text:style-name="T185">在香港的一場拍賣會上，有兩件拍賣的中國古文物引起很大的糾紛，中共政府和香港人民要求停止此場拍賣會，並將文物歸還中國，因為這兩件文物是西方強國在侵略中國時，在北京搶奪破壞一座精美的名園時搶走的。</text:span></text:p><text:p text:style-name="P186"/><draw:enhanced-geometry draw:path-stretchpoint-x="21600" draw:path-stretchpoint-y="21600" draw:type="non-primitive" svg:viewBox="0 0 21600 21600" draw:enhanced-path="S M ?f0 ?f2 L ?f1 ?f2 ?f1 ?f12 ?f10 ?f3 ?f0 ?f3 Z N S M ?f10 ?f3 L ?f11 ?f13 ?f1 ?f12 Z N F M ?f10 ?f3 L ?f11 ?f13 ?f1 ?f12 ?f10 ?f3 ?f0 ?f3 ?f0 ?f2 ?f1 ?f2 ?f1 ?f12 N" draw:text-areas="?f0 ?f2 ?f1 ?f12" draw:modifiers="125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$0"/><draw:equation draw:name="f8" draw:formula="?f6 * ?f7 / 100000"/><draw:equation draw:name="f9" draw:formula="?f8 / 5"/><draw:equation draw:name="f10" draw:formula="?f1 - ?f8"/><draw:equation draw:name="f11" draw:formula="?f10 + ?f9"/><draw:equation draw:name="f12" draw:formula="?f3 - ?f8"/><draw:equation draw:name="f13" draw:formula="?f12 + ?f9"/></draw:enhanced-geometry></draw:custom-shape><text:span text:style-name="T187">滿清時期藩屬眾多卻糾紛不斷。因藩屬而引發的戰爭，下列哪一項【不】符合史實？</text:span></text:p>
        </text:list-item>
      </text:list>
      <text:p text:style-name="P188">（A）琉球－牡丹社事件 （B）緬甸－英法聯軍<text:s/></text:p>
      <text:p text:style-name="P189">（C）越南－中法戰爭<text:s/><text:s text:c="2"/>（D）朝鮮－甲午戰爭。</text:p>
      <text:list text:style-name="LFO1" text:continue-numbering="true">
        <text:list-item>
          <text:p text:style-name="P190">右圖是有關一則新聞報導內容。請問：這是在報導哪一個事件？</text:p>
        </text:list-item>
      </text:list>
      <text:p text:style-name="P191">（A）鴉片戰爭（B）太平天國（C）英法聯軍（D）甲午戰爭。</text:p>
      <text:list text:style-name="LFO1" text:continue-numbering="true">
        <text:list-item>
          <text:p text:style-name="P192">清末，有一個國家自稱是中國的朋友，趁中國遭遇英法聯軍挫敗時佯裝調停，並以和事佬居功，後來不費一兵一卒就奪得中國東北廣大土地。請問：這個國家指的是哪一國？（A）美國（B）日本（C）俄國（D）德國。<text:s/></text:p>
        </text:list-item>
      </text:list>
      <text:list text:style-name="LFO1" text:continue-numbering="true">
        <text:list-item>
          <text:p text:style-name="P193">上歷史課時，老師請學生羅智翔針對右圖圖片表示意見，</text:p>
        </text:list-item>
      </text:list>
      <text:p text:style-name="P194"><draw:g draw:z-index="251674624" draw:name="群組 12" draw:id="id12" draw:style-name="a12" text:anchor-type="paragraph"><svg:title/><svg:desc/><draw:frame draw:id="id9" draw:style-name="a9" draw:name="Picture 4" svg:x="4.89861in" svg:y="0.18681in" svg:width="4.16667in" svg:height="3.625in" style:rel-width="scale" style:rel-height="scale"><draw:image xlink:href="media/image3.jpeg" xlink:type="simple" xlink:show="embed" xlink:actuate="onLoad"/><svg:title/><svg:desc>opium5</svg:desc></draw:frame><draw:custom-shape svg:x="5.20694in" svg:y="0.72083in" svg:width="1.775in" svg:height="1.17569in" draw:id="id10" draw:style-name="a10" draw:name="AutoShape 5"><svg:title/><svg:desc/><text:p text:style-name="P195"><text:span text:style-name="T196">啟稟皇上：「如不禁煙，數十年後中國將無可</text:span><text:span text:style-name="T197">禦</text:span><text:span text:style-name="T198">敵之兵</text:span><text:span text:style-name="T199">，且無可充餉之銀！」</text:span></text:p><text:p text:style-name="P200"/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12209 26836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draw:custom-shape svg:x="7.31528in" svg:y="0.68681in" svg:width="1.66667in" svg:height="0.875in" draw:id="id11" draw:style-name="a11" draw:name="AutoShape 6"><svg:title/><svg:desc/><text:p text:style-name="P201">朕就派你為欽差大臣！去廣州查禁煙吧！</text:p><text:p text:style-name="P202"/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14544 28029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draw:g><text:span text:style-name="T203">下列有關他的解讀哪一個【不】符合歷史事實？</text:span></text:p>
      <text:p text:style-name="P204">（A）圖中的欽差大臣是林則徐<text:s/></text:p>
      <text:p text:style-name="P205">（B）圖中的皇帝是道光皇帝<text:s/></text:p>
      <text:p text:style-name="P206">（C）禁煙行動引發中英衝突<text:s/></text:p>
      <text:p text:style-name="P207">（D）外國商人從此不再向中國輸入鴉片。</text:p>
      <text:list text:style-name="LFO1" text:continue-numbering="true">
        <text:list-item>
          <text:p text:style-name="P208">蕭竟滕是生長在「自強運動」期間的中國平民百姓，在他生活中可以聽聞到下列哪些歷史景象？</text:p>
        </text:list-item>
      </text:list>
      <text:p text:style-name="P209">（甲）同文館是對外交涉及推行自強運動的總機構</text:p>
      <text:p text:style-name="P210">（乙）輪船招商局製造新式輪船</text:p>
      <text:p text:style-name="P211">（丙）江南機器製造局製造軍隊所需的槍炮彈藥</text:p>
      <text:p text:style-name="P212">（丁）廣方言館中的學生埋頭苦讀四書五經。</text:p>
      <text:p text:style-name="P213">（A）甲乙丙丁（B）甲丙丁 （C）乙丙丁 （D）丙。</text:p>
      <text:p text:style-name="P214"><text:span text:style-name="T215">公民</text:span><text:span text:style-name="T216">科</text:span></text:p>
      <text:p text:style-name="P217"><text:span text:style-name="T218">3</text:span><text:span text:style-name="T219">5.</text:span><text:span text:style-name="T220">立法院三讀通過《勞動基準法》修正案</text:span><text:span text:style-name="T221">,</text:span><text:span text:style-name="T222">明訂勞工每7日中應有2日休息</text:span><text:span text:style-name="T223">,</text:span><text:span text:style-name="T224">1日為例假</text:span><text:span text:style-name="T225">,</text:span><text:span text:style-name="T226">1日為休息日</text:span><text:span text:style-name="T227">,</text:span><text:span text:style-name="T228">並配合刪除勞工7天</text:span><text:span text:style-name="T229"><text:s text:c="4"/></text:span><text:span text:style-name="T230">假</text:span><text:span text:style-name="T231">,</text:span><text:span text:style-name="T232">國定假日全國一致。</text:span><text:span text:style-name="T233">政府維護勞工權益之決心絕不打折</text:span><text:span text:style-name="T234">,</text:span><text:span text:style-name="T235">勞團在爭取權益之同時</text:span><text:span text:style-name="T236">,</text:span><text:span text:style-name="T237">應考量社會觀感及公共利益</text:span><text:span text:style-name="T238">。</text:span><text:span text:style-name="T239">依上述判斷</text:span><text:span text:style-name="T240">,</text:span><text:span text:style-name="T241">其主要在強調法律的哪兩項功能?<text:s/></text:span><text:span text:style-name="T242">【甲】</text:span><text:span text:style-name="T243">保障人民權利</text:span><text:span text:style-name="T244"><text:s/></text:span><text:span text:style-name="T245">【乙】</text:span><text:span text:style-name="T246">維持社會秩序</text:span><text:span text:style-name="T247"><text:s/></text:span><text:span text:style-name="T248">【丙】</text:span><text:span text:style-name="T249">促進社會進步</text:span><text:span text:style-name="T250"><text:s/></text:span><text:span text:style-name="T251">【丁】</text:span><text:span text:style-name="T252">增進公共利益</text:span><text:span text:style-name="T253">: (A)</text:span><text:span text:style-name="T254"><text:s/></text:span><text:span text:style-name="T255">甲</text:span><text:span text:style-name="T256">丁</text:span><text:span text:style-name="T257"><text:s/>(B)</text:span><text:span text:style-name="T258"><text:s/></text:span><text:span text:style-name="T259">乙丙 (C)</text:span><text:span text:style-name="T260"><text:s/></text:span><text:span text:style-name="T261">丙丁(D)</text:span><text:span text:style-name="T262"><text:s/></text:span><text:span text:style-name="T263">甲丙</text:span><text:span text:style-name="T264"><text:s/></text:span><text:span text:style-name="T265">。</text:span></text:p>
      <text:p text:style-name="P266">36.承上題,刪除七天國定假日的規定「自106年1月1日施行」。例如:國定假日9/28教師節和12/25行憲紀念日去年是勞工最後一次放假,今年開始就無法享受此放假的權益了。依據上述內容,說明法治社會的何種特性？<text:s/></text:p>
      <text:p text:style-name="P267">(A)<text:s/>不合時宜的法律人民也要守法　(B)<text:s/>政府強制依公權力執法　(C)<text:s/>法律規範不溯及既往　(D)<text:s/>法律內容須與時俱進。</text:p>
      <text:p text:style-name="P268">37.彰化縣大城鄉日前肉鴨場發現H5N2亞型高病原性禽流感病毒,確診後場內肉鴨888隻全數撲殺。彰化縣動物防疫所防疫人員進行場內鴨隻撲殺工作,請問：政府的做法,是依據《憲法》第23條中的哪一項理由而實施的？ˉ</text:p>
      <text:p text:style-name="P269">(A)防止妨礙他人自由ˉ(B)避免緊急危難ˉ(C)維持社會秩序ˉ(D)增進公共利益。</text:p>
      <text:soft-page-break/>
      <text:p text:style-name="P270">38.<text:span text:style-name="T271">承上題,彰化</text:span><text:span text:style-name="T272">縣政府</text:span><text:span text:style-name="T273">為了避免傳染性疾病蔓延疫情加劇,依</text:span><text:span text:style-name="T274">《</text:span><text:span text:style-name="T275">傳染病防治法</text:span><text:span text:style-name="T276">》</text:span><text:span text:style-name="T277">全數撲殺肉鴨</text:span><text:span text:style-name="T278">8</text:span><text:span text:style-name="T279">88</text:span><text:span text:style-name="T280">隻</text:span><text:span text:style-name="T281">,</text:span><text:span text:style-name="T282">是</text:span><text:span text:style-name="T283">限制</text:span><text:span text:style-name="T284">了養鴨場老闆</text:span><text:span text:style-name="T285">的</text:span><text:span text:style-name="T286">哪一項</text:span><text:span text:style-name="T287">權利</text:span><text:span text:style-name="T288">？</text:span><text:span text:style-name="T289">而不構成違憲</text:span><text:span text:style-name="T290">。</text:span><text:span text:style-name="T291"><text:s/></text:span></text:p>
      <text:p text:style-name="P292"><text:span text:style-name="T293">(A)</text:span><text:span text:style-name="T294"><text:s/></text:span><text:span text:style-name="T295">經濟上受益權<text:s/></text:span><text:span text:style-name="T296">(B)</text:span><text:span text:style-name="T297"><text:s/></text:span><text:span text:style-name="T298">行政上受益權<text:s/></text:span><text:span text:style-name="T299">(C)</text:span><text:span text:style-name="T300"><text:s/></text:span><text:span text:style-name="T301">司法上受益權<text:s/></text:span><text:span text:style-name="T302">(D)</text:span><text:span text:style-name="T303"><text:s/></text:span><text:span text:style-name="T304">經濟上平等權</text:span><text:span text:style-name="T305">。</text:span></text:p>
      <text:p text:style-name="P306">39.<text:span text:style-name="T307"><text:s/>我國《</text:span><text:span text:style-name="T308">憲法》第</text:span><text:span text:style-name="T309">8</text:span><text:span text:style-name="T310">條</text:span><text:span text:style-name="T311">規定:</text:span><text:span text:style-name="T312">「</text:span><text:span text:style-name="T313">人民身體之自由應予保障</text:span><text:span text:style-name="T314">。</text:span><text:span text:style-name="T315">非依法定程序之</text:span><text:span text:style-name="T316">甲</text:span><text:span text:style-name="T317">、</text:span><text:span text:style-name="T318">乙</text:span><text:span text:style-name="T319">、</text:span><text:span text:style-name="T320">丙</text:span><text:span text:style-name="T321">、</text:span><text:span text:style-name="T322">丁</text:span><text:span text:style-name="T323">,</text:span><text:span text:style-name="T324">得拒絕之</text:span><text:span text:style-name="T325">。</text:span><text:span text:style-name="T326">」</text:span><text:span text:style-name="T327">是指人民身體不受國家權力非法侵犯</text:span><text:span text:style-name="T328">。</text:span><text:span text:style-name="T329">請問：前文中的</text:span><text:span text:style-name="T330">甲</text:span><text:span text:style-name="T331">、</text:span><text:span text:style-name="T332">乙</text:span><text:span text:style-name="T333">、</text:span><text:span text:style-name="T334">丙</text:span><text:span text:style-name="T335">、</text:span><text:span text:style-name="T336">丁</text:span><text:span text:style-name="T337">是指下列何者？　</text:span></text:p>
      <text:p text:style-name="P338">(A)逮捕、居住、審問、處罰　<text:s/>(B)<text:s/>遷徙、拘禁、審問、處罰　</text:p>
      <text:p text:style-name="P339">(C)<text:s/>逮捕、拘禁、集會、結社　(D)<text:s/>逮捕、拘禁、審問、處罰。</text:p>
      <text:p text:style-name="P340">40.<text:span text:style-name="T341">《性別工作平等法》之制定</text:span><text:span text:style-name="T342">,</text:span><text:span text:style-name="T343">是為貫徹《憲法》消除性別歧視</text:span><text:span text:style-name="T344">,</text:span><text:span text:style-name="T345">促進兩性地位實質平等之精神。下列敘述何者正確？</text:span></text:p>
      <text:p text:style-name="P346">(A)《憲法》具有原則性,由行政命令實現《憲法》的規範　</text:p>
      <text:p text:style-name="P347">(B)《憲法》具有原則性,由法律實現《憲法》的規範　</text:p>
      <text:p text:style-name="P348">(C)《憲法》具有最高性,法律可以牴觸之,法規命令不可以牴觸之　</text:p>
      <text:p text:style-name="P349">(D)《憲法》具有穩定性,保障人民權利,法律規定人民義務。</text:p>
      <text:p text:style-name="P350">41.<text:s/><text:span text:style-name="T351">如果人民無法了解自己有哪些權利並正確行使</text:span><text:span text:style-name="T352">,</text:span><text:span text:style-name="T353">《憲法》</text:span><text:span text:style-name="T354">便無法</text:span><text:span text:style-name="T355">積極</text:span><text:span text:style-name="T356">發揮保障人民的功效</text:span><text:span text:style-name="T357">。</text:span><text:span text:style-name="T358">以下是生活中有關人民權利的事例,</text:span><text:span text:style-name="T359">請你加以判別其所屬的基本權利何者</text:span><text:span text:style-name="T360">錯誤</text:span><text:span text:style-name="T361">？</text:span><text:span text:style-name="T362"><text:s/></text:span></text:p>
      <text:p text:style-name="P363">(A)<text:s/>敏鎬和新婚妻子到韓國度蜜月--受益權　</text:p>
      <text:p text:style-name="P364">(B)<text:s/>韓國偶像團體BTS發行專輯--自由權　</text:p>
      <text:p text:style-name="P365"><text:span text:style-name="T366">(C)</text:span><text:span text:style-name="T367"><text:s/></text:span><text:span text:style-name="T368">美國最高法院宣判,</text:span><text:span text:style-name="T369">同志</text:span><text:span text:style-name="T370">婚姻合乎</text:span><text:span text:style-name="T371">美國聯邦憲法</text:span><text:span text:style-name="T372">--</text:span><text:span text:style-name="T373">平等權</text:span><text:span text:style-name="T374">　</text:span></text:p>
      <text:p text:style-name="P375"><text:span text:style-name="T376">(D)</text:span><text:span text:style-name="T377"><text:s/></text:span><text:span text:style-name="T378">仲基</text:span><text:span text:style-name="T379">大學畢業準備公務人員考試</text:span><text:span text:style-name="T380">,</text:span><text:span text:style-name="T381">希望當個盡職的公僕</text:span><text:span text:style-name="T382">--</text:span><text:span text:style-name="T383">參政權</text:span><text:span text:style-name="T384">。</text:span></text:p>
      <text:p text:style-name="P385">42.<text:s/><text:span text:style-name="T386">政府透過許多管道推動社會福利相關政策，例如：以公益彩券回饋金，協助經濟弱勢民眾繳納部分健保相關費用；放寬低收入戶審查門檻，協助經濟弱勢家庭獲得社會救助等。上述政府的二項作法，最主要是為了達成下列</text:span><text:span text:style-name="T387">哪些</text:span><text:span text:style-name="T388">目的？</text:span></text:p>
      <text:p text:style-name="P389"><text:span text:style-name="T390">【甲】</text:span><text:span text:style-name="T391">確保民眾財產權利</text:span><text:span text:style-name="T392">【</text:span><text:span text:style-name="T393">乙</text:span><text:span text:style-name="T394">】</text:span><text:span text:style-name="T395">真正落實實質平等</text:span><text:span text:style-name="T396">【</text:span><text:span text:style-name="T397">丙</text:span><text:span text:style-name="T398">】</text:span><text:span text:style-name="T399">保障人民生存權利</text:span><text:span text:style-name="T400">【</text:span><text:span text:style-name="T401">丁</text:span><text:span text:style-name="T402">】</text:span><text:span text:style-name="T403">推廣志工服務活動</text:span><text:span text:style-name="T404">:</text:span><text:span text:style-name="T405"><text:s/></text:span><text:span text:style-name="T406"><text:s/></text:span></text:p>
      <text:p text:style-name="P407"><text:span text:style-name="T408">(A)</text:span><text:span text:style-name="T409"><text:s/></text:span><text:span text:style-name="T410">甲</text:span><text:span text:style-name="T411">乙</text:span><text:span text:style-name="T412"><text:s/>(B)</text:span><text:span text:style-name="T413"><text:s/></text:span><text:span text:style-name="T414">丙丁</text:span><text:span text:style-name="T415"><text:s/></text:span><text:span text:style-name="T416">(C)</text:span><text:span text:style-name="T417"><text:s/></text:span><text:span text:style-name="T418">乙丙</text:span><text:span text:style-name="T419"><text:s/></text:span><text:span text:style-name="T420">(D)</text:span><text:span text:style-name="T421"><text:s/></text:span><text:span text:style-name="T422">甲丙</text:span><text:span text:style-name="T423">。</text:span><text:span text:style-name="T424">【</text:span><text:span text:style-name="T425">仿105教育會考</text:span><text:span text:style-name="T426">】</text:span></text:p>
      <text:p text:style-name="P427">43.<text:span text:style-name="T428"><text:s/></text:span><text:span text:style-name="T429">一位釣客因天黑視線不良誤入商港範圍內釣魚，但他的行為已違反相關法規被處以罰鍰，警方提醒民眾千萬不要因疏忽而觸法，釣客被開罰而不服，依法他向</text:span><text:span text:style-name="T430">主管行政</text:span><text:span text:style-name="T431">機關提出訴願</text:span><text:span text:style-name="T432">。請問:<text:s/></text:span><text:span text:style-name="T433">釣客此作法是</text:span><text:span text:style-name="T434">維護自身</text:span><text:span text:style-name="T435">哪一項</text:span><text:span text:style-name="T436">權利？　</text:span></text:p>
      <text:p text:style-name="P437"><text:span text:style-name="T438">(A)生存權　(B)</text:span><text:span text:style-name="T439">財產</text:span><text:span text:style-name="T440">權　(C)</text:span><text:span text:style-name="T441">自由</text:span><text:span text:style-name="T442">權　(D)</text:span><text:span text:style-name="T443">受益</text:span><text:span text:style-name="T444">權</text:span><text:span text:style-name="T445">。</text:span>【<text:span text:style-name="T446">仿</text:span><text:span text:style-name="T447">105</text:span><text:span text:style-name="T448">教育會考</text:span>】</text:p>
      <text:p text:style-name="P449">44.<text:span text:style-name="T450"><text:s/></text:span><text:span text:style-name="T451">難祝賀</text:span><text:span text:style-name="T452">無意間涉入一起珠寶竊案而遭檢察官約談，雖然案件仍在調查階段，但因媒體的報導，使</text:span><text:span text:style-name="T453">難祝賀</text:span><text:span text:style-name="T454">飽受朋友及路人的異樣眼光，他不平地認為社會上的法治素養實在有待加強。上述</text:span><text:span text:style-name="T455">難祝賀</text:span><text:span text:style-name="T456">的</text:span><text:span text:style-name="T457">哪一項</text:span><text:span text:style-name="T458">權利</text:span><text:span text:style-name="T459">最可能</text:span><text:span text:style-name="T460">被侵害</text:span><text:span text:style-name="T461">？</text:span></text:p>
      <text:p text:style-name="P462">(A)人格權<text:s/>(B)環境權　(C)受教權　(D)勞動權。</text:p>
      <text:p text:style-name="P463">45.<text:span text:style-name="T464"><text:s/></text:span><text:span text:style-name="T465">下列關於法治概念的敘述</text:span><text:span text:style-name="T466">,</text:span><text:span text:style-name="T467">何者正確？</text:span><text:span text:style-name="T468"> </text:span></text:p>
      <text:p text:style-name="P469"><text:span text:style-name="T470">(A)</text:span><text:span text:style-name="T471">清玉:</text:span><text:span text:style-name="T472">總統可以依社會情況逕行公布法律</text:span><text:span text:style-name="T473"><text:s/></text:span><text:span text:style-name="T474"><text:s/></text:span><text:span text:style-name="T475">(B)</text:span><text:span text:style-name="T476">湯豪</text:span><text:span text:style-name="T477">:</text:span><text:span text:style-name="T478">法律主要目的是控制人民</text:span><text:span text:style-name="T479"> </text:span></text:p>
      <text:p text:style-name="P480"><text:span text:style-name="T481">(C)</text:span><text:span text:style-name="T482">克夏:</text:span><text:span text:style-name="T483">凡是違法的人都應該受到處罰</text:span><text:span text:style-name="T484"> </text:span><text:span text:style-name="T485"><text:s text:c="4"/></text:span><text:span text:style-name="T486">(D)</text:span><text:span text:style-name="T487">苑子</text:span><text:span text:style-name="T488">:</text:span><text:span text:style-name="T489">在民主國家所有法律均由司法人員制定及執行</text:span><text:span text:style-name="T490">。</text:span></text:p>
      <text:p text:style-name="P491">46.<text:span text:style-name="T492"><text:s/></text:span><text:span text:style-name="T493">以下是我國法律位階示意圖。下列相關敘述，何者</text:span><text:span text:style-name="T494">正確</text:span><text:span text:style-name="T495">？</text:span><text:span text:style-name="T496"><text:s/></text:span></text:p>
      <text:p text:style-name="P497">(A)甲的修正案是由立法院長提出<text:s/><text:s text:c="9"/>(B)乙的制定可以落實法規命令相關規定<text:s/></text:p>
      <text:p text:style-name="P498">(C)乙是由立法院負責制定修改，總統公布<text:s/><text:s/>(D)丙是由立法機關訂定或修改。</text:p>
      <text:p text:style-name="P499"><draw:frame draw:style-name="a13" draw:name="圖片 3" text:anchor-type="as-char" svg:x="0in" svg:y="0in" svg:width="1.65833in" svg:height="1.71667in" style:rel-width="scale" style:rel-height="scale"><draw:image xlink:href="media/image4.png" xlink:type="simple" xlink:show="embed" xlink:actuate="onLoad"/><svg:title/><svg:desc/></draw:frame></text:p>
      <text:p text:style-name="P500">47.<text:span text:style-name="T501"><text:s/></text:span><text:span text:style-name="T502">中央法規標準法</text:span><text:span text:style-name="T503">是法律和命令定名的依據，</text:span><text:span text:style-name="T504">依據</text:span><text:span text:style-name="T505">[</text:span><text:span text:style-name="T506">第46題</text:span><text:span text:style-name="T507">我國法律位階示意圖</text:span><text:span text:style-name="T508">],回答問題:</text:span><text:span text:style-name="T509"><text:s/></text:span></text:p>
      <text:p text:style-name="P510"><text:span text:style-name="T511">參考選項</text:span><text:span text:style-name="T512">:<text:s/></text:span><text:span text:style-name="T513">(</text:span><text:span text:style-name="T514">1</text:span><text:span text:style-name="T515">)</text:span><text:span text:style-name="T516">菸害防制法</text:span><text:span text:style-name="T517"><text:s/></text:span><text:span text:style-name="T518">(</text:span><text:span text:style-name="T519">2</text:span><text:span text:style-name="T520">)</text:span><text:span text:style-name="T521">中華民國憲法</text:span><text:span text:style-name="T522"><text:s/></text:span><text:span text:style-name="T523">(</text:span><text:span text:style-name="T524">3</text:span><text:span text:style-name="T525">)</text:span><text:span text:style-name="T526">道路交通安全規則</text:span><text:span text:style-name="T527"><text:s/></text:span><text:span text:style-name="T528">(</text:span><text:span text:style-name="T529">4</text:span><text:span text:style-name="T530">)</text:span><text:span text:style-name="T531">毒品危害防制條例</text:span><text:span text:style-name="T532"><text:s/></text:span><text:span text:style-name="T533">(</text:span><text:span text:style-name="T534">5</text:span><text:span text:style-name="T535">)</text:span><text:span text:style-name="T536">噪音管制標準</text:span><text:span text:style-name="T537">(</text:span><text:span text:style-name="T538">6</text:span><text:span text:style-name="T539">)</text:span><text:span text:style-name="T540">憲法增修</text:span><text:span text:style-name="T541">條文</text:span><text:span text:style-name="T542"><text:s/></text:span><text:span text:style-name="T543">(</text:span><text:span text:style-name="T544">7</text:span><text:span text:style-name="T545">)</text:span><text:span text:style-name="T546">全民健康保險法施行細則</text:span><text:span text:style-name="T547"><text:s/></text:span><text:span text:style-name="T548">(</text:span><text:span text:style-name="T549">7</text:span><text:span text:style-name="T550">)</text:span><text:span text:style-name="T551">身心障礙者鑑定作業</text:span><text:span text:style-name="T552">辦法</text:span><text:span text:style-name="T553"><text:s/></text:span><text:span text:style-name="T554">(</text:span><text:span text:style-name="T555">8</text:span><text:span text:style-name="T556">)</text:span><text:span text:style-name="T557">地方稅法</text:span><text:span text:style-name="T558">通則</text:span></text:p>
      <text:p text:style-name="P559"><text:span text:style-name="T560">請從</text:span><text:span text:style-name="T561">上</text:span><text:span text:style-name="T562">列法規名稱來判斷各屬於</text:span><text:span text:style-name="T563">【乙</text:span><text:span text:style-name="T564">】</text:span><text:span text:style-name="T565">位階</text:span><text:span text:style-name="T566">有幾項 ?<text:s/></text:span><text:span text:style-name="T567">(A)</text:span><text:span text:style-name="T568"><text:s/></text:span><text:span text:style-name="T569">二項<text:s/></text:span><text:span text:style-name="T570">(B)</text:span><text:span text:style-name="T571"><text:s/></text:span><text:span text:style-name="T572">三項<text:s/></text:span><text:span text:style-name="T573">(C)</text:span><text:span text:style-name="T574"><text:s/>四項<text:s/></text:span><text:span text:style-name="T575">(D)</text:span><text:span text:style-name="T576"><text:s/>五項</text:span><text:span text:style-name="T577">。</text:span></text:p>
      <text:p text:style-name="P578"/>
      <text:soft-page-break/>
      <text:p text:style-name="P579"><text:span text:style-name="T580"><draw:frame draw:z-index="251676672" draw:style-name="a14" draw:name="圖片 2" text:anchor-type="paragraph" svg:x="6.38819in" svg:y="0.19028in" svg:width="2.125in" svg:height="1.425in" style:rel-width="scale" style:rel-height="scale"><draw:image xlink:href="media/image5.jpeg" xlink:type="simple" xlink:show="embed" xlink:actuate="onLoad"/><svg:title/><svg:desc>10529-灰</svg:desc></draw:frame></text:span>48.<text:span text:style-name="T581"><text:s/>附</text:span><text:span text:style-name="T582">圖是關於我國《憲法》中</text:span><text:span text:style-name="T583">人民基本權利的分類,</text:span><text:span text:style-name="T584">衛斯理</text:span><text:span text:style-name="T585">聽完老師的講解後,在課本上加了甲、乙、丙、丁四個註解,</text:span><text:span text:style-name="T586">下列何者最適合作為「</text:span><text:span text:style-name="T587">甲</text:span><text:span text:style-name="T588">」註解的內容？</text:span><text:span text:style-name="T589"><text:s/></text:span></text:p>
      <text:p text:style-name="P590"><text:span text:style-name="T591">(A)</text:span><text:span text:style-name="T592">柯</text:span><text:span text:style-name="T593">先生在市政府擔任市長</text:span><text:span text:style-name="T594">　</text:span></text:p>
      <text:p text:style-name="P595">(B)提供民眾職業訓練管道　</text:p>
      <text:p text:style-name="P596">(C)警察不能任意搜索人民身體　</text:p>
      <text:p text:style-name="P597">(D)原住民學參加國中教育會考可以加分【仿105教育會考】</text:p>
      <text:p text:style-name="P598">49.<text:span text:style-name="T599">《憲法》保障人民</text:span><text:span text:style-name="T600">享</text:span><text:span text:style-name="T601">有參政權,全哥想利用網路搜尋相關內容。下列網頁內容中何者正確？</text:span></text:p>
      <text:p text:style-name="P602"><draw:frame draw:z-index="251663360" draw:id="id13" draw:style-name="a15" draw:name="文字方塊 2" text:anchor-type="paragraph" svg:x="6.39236in" svg:y="0.1in" svg:width="1.4in" svg:height="0.66667in" style:rel-width="scale" style:rel-height="scale"><draw:text-box><text:p text:style-name="內文">選舉和罷免權的行使對象是法律</text:p><text:p text:style-name="內文"/></draw:text-box><svg:title/><svg:desc/></draw:frame><draw:frame draw:z-index="251662336" draw:id="id14" draw:style-name="a16" draw:name="文字方塊 2" text:anchor-type="paragraph" svg:x="4.28403in" svg:y="0.1in" svg:width="1.5in" svg:height="0.71667in" style:rel-width="scale" style:rel-height="scale"><draw:text-box><text:p text:style-name="內文">公民投票可以落實創制和複決權</text:p></draw:text-box><svg:title/><svg:desc/></draw:frame><draw:frame draw:z-index="251661312" draw:id="id15" draw:style-name="a17" draw:name="文字方塊 2" text:anchor-type="paragraph" svg:x="2.30069in" svg:y="0.1in" svg:width="1.45833in" svg:height="0.71667in" style:rel-width="scale" style:rel-height="scale"><draw:text-box><text:p text:style-name="內文">創制和複決權的行使對象是總統</text:p></draw:text-box><svg:title/><svg:desc/></draw:frame><draw:frame draw:z-index="251664384" draw:id="id16" draw:style-name="a18" draw:name="文字方塊 2" text:anchor-type="paragraph" svg:x="0.39236in" svg:y="0.1in" svg:width="1.38333in" svg:height="0.71667in" style:rel-width="scale" style:rel-height="scale"><draw:text-box><text:p text:style-name="內文">可對行政院院長行使選舉罷免權</text:p></draw:text-box><svg:title/><svg:desc/></draw:frame>(A)<text:s/><text:s text:c="4"/>(B) (C) (D)</text:p>
      <text:p text:style-name="P603"/>
      <text:p text:style-name="P604"/>
      <text:p text:style-name="P605"/>
      <text:p text:style-name="P606">50.<text:span text:style-name="T607"><text:s/></text:span><text:bookmark-start text:name="Q2SO0543698"/><text:span text:style-name="T608">下列行為何者屬於人民基本「義務」？</text:span><text:span text:style-name="T609"><text:s/></text:span><text:span text:style-name="T610"><text:s/></text:span></text:p>
      <text:p text:style-name="P611"><text:span text:style-name="T612">參考選項</text:span><text:span text:style-name="T613">:</text:span><text:span text:style-name="T614">【甲</text:span><text:span text:style-name="T615">】</text:span><text:span text:style-name="T616">阿平大學畢業後收到兵單，他依其中指示入伍，成為國軍的一分子。</text:span></text:p>
      <text:p text:style-name="P617"><text:span text:style-name="T618"><text:s text:c="9"/></text:span><text:span text:style-name="T619">【乙</text:span><text:span text:style-name="T620">】</text:span><text:span text:style-name="T621">小美參加了在凱達格蘭大道舉辦的遊行示威活動。<text:s/></text:span></text:p>
      <text:p text:style-name="P622"><text:span text:style-name="T623"><text:s text:c="9"/></text:span><text:span text:style-name="T624">【丙</text:span><text:span text:style-name="T625">】</text:span><text:span text:style-name="T626">大中買刮刮樂中了四千元，實際卻只拿到三千一百八十四元，這是因為必須向政府繳交中獎稅及印花稅。</text:span></text:p>
      <text:p text:style-name="P627"><text:span text:style-name="T628"><text:s/></text:span><text:span text:style-name="T629"><text:s text:c="8"/></text:span><text:span text:style-name="T630">【丁</text:span><text:span text:style-name="T631">】</text:span><text:span text:style-name="T632">小華的父母信仰基督教，但他對佛教比較有興趣，不願受洗成為基督徒。</text:span></text:p>
      <text:p text:style-name="P633"><text:span text:style-name="T634"><text:s text:c="9"/></text:span><text:span text:style-name="T635">【戊</text:span><text:span text:style-name="T636">】</text:span><text:span text:style-name="T637"><text:s/>阿標和妻子收到六歲女兒的入學通知書，他們在新學年一定得帶女兒到國民小學註冊就讀。</text:span></text:p>
      <text:p text:style-name="P638"><text:bookmark-end text:name="Q2SO0543698"/><text:span text:style-name="T639">(A)</text:span><text:span text:style-name="T640">甲乙丙</text:span><text:span text:style-name="T641"><text:s/>(B)</text:span><text:span text:style-name="T642"><text:s/></text:span><text:span text:style-name="T643">甲</text:span><text:span text:style-name="T644">丙戊<text:s/></text:span><text:span text:style-name="T645">(C)</text:span><text:span text:style-name="T646">丙丁戊<text:s/></text:span><text:span text:style-name="T647">(D)</text:span><text:span text:style-name="T648"><text:s/></text:span><text:span text:style-name="T649">乙丙</text:span><text:span text:style-name="T650">丁</text:span><text:span text:style-name="T651">。</text:span></text:p>
      <text:p text:style-name="內文"/>
      <text:p text:style-name="P652"/>
      <text:soft-page-break/>
      <text:p text:style-name="P653"><text:span text:style-name="T660">105-2-1</text:span><text:span text:style-name="T661">八</text:span><text:span text:style-name="T662">年級 <text:s/>社會科－解答</text:span></text:p>
      <text:p text:style-name="P663">01-10 <text:s text:c="2"/>DCBBB <text:s text:c="2"/>ACADA</text:p>
      <text:p text:style-name="P664">11-20 <text:s text:c="2"/>DCCBA <text:s text:c="2"/>ADAAC</text:p>
      <text:p text:style-name="P665">21-30 <text:s text:c="2"/>CDDBA <text:s text:c="2"/>DBABB</text:p>
      <text:p text:style-name="P666">31-40 <text:s text:c="2"/>CCDDD <text:s text:c="2"/>CBADB</text:p>
      <text:p text:style-name="P667">41-50 <text:s text:c="2"/>ACDAC<text:s/><text:s text:c="2"/>CBDCB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新細明體" style:font-name-asian="新細明體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style:font-name="新細明體" style:font-name-asian="新細明體"/>
    </style:style>
    <style:style style:name="T6" style:parent-style-name="預設段落字型" style:family="text">
      <style:text-properties style:font-name="新細明體" style:font-name-asian="新細明體"/>
    </style:style>
    <style:style style:name="T7" style:parent-style-name="預設段落字型" style:family="text">
      <style:text-properties style:font-name="新細明體" style:font-name-asian="新細明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654" style:parent-style-name="頁尾" style:family="paragraph">
      <style:paragraph-properties fo:text-align="center"/>
    </style:style>
    <style:style style:name="T655" style:parent-style-name="預設段落字型" style:family="text">
      <style:text-properties style:font-name="新細明體" style:font-name-asian="新細明體"/>
    </style:style>
    <style:style style:name="T656" style:parent-style-name="預設段落字型" style:family="text">
      <style:text-properties fo:language="zh" fo:country="TW"/>
    </style:style>
    <style:style style:name="T657" style:parent-style-name="預設段落字型" style:family="text">
      <style:text-properties style:font-name="新細明體" style:font-name-asian="新細明體"/>
    </style:style>
    <style:style style:name="T658" style:parent-style-name="預設段落字型" style:family="text">
      <style:text-properties style:font-name="新細明體" style:font-name-asian="新細明體"/>
    </style:style>
    <style:style style:name="T659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頁<text:span text:style-name="T5">，共</text:span><text:span text:style-name="T6">5</text:span><text:span text:style-name="T7">頁】</text:span></text:p>
        <text:p text:style-name="頁尾"/>
      </style:footer>
    </style:master-page>
    <style:master-page style:name="MP1" style:page-layout-name="PL1">
      <style:footer>
        <text:p text:style-name="P654"><text:span text:style-name="T655">【第</text:span><text:span text:style-name="T656"><text:page-number text:fixed="false">1</text:page-number></text:span>頁<text:span text:style-name="T657">，共</text:span><text:span text:style-name="T658">5</text:span><text:span text:style-name="T659">頁】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吳憲坤</meta:initial-creator>
    <dc:creator>sweettung</dc:creator>
    <meta:creation-date>2026-02-04T11:40:00Z</meta:creation-date>
    <dc:date>2026-02-04T11:40:00Z</dc:date>
    <meta:print-date>2017-03-14T01:47:00Z</meta:print-date>
    <meta:template xlink:href="Normal" xlink:type="simple"/>
    <meta:editing-cycles>2</meta:editing-cycles>
    <meta:editing-duration>PT0S</meta:editing-duration>
    <meta:document-statistic meta:page-count="6" meta:paragraph-count="12" meta:word-count="950" meta:character-count="6358" meta:row-count="45" meta:non-whitespace-character-count="5420"/>
  </office:meta>
</office:document-meta>
</file>