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3" style:font-charset="x-symbol" svg:font-family="Wingdings 3" style:font-family-generic="roman" style:font-pitch="variable" svg:panose-1="5 4 1 2 1 8 7 7 7 7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1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/>
      <style:text-properties style:font-name="標楷體" style:font-name-asian="標楷體" fo:font-size="14pt" style:font-size-asian="14pt"/>
    </style:style>
    <style:style style:name="P8" style:parent-style-name="內文" style:family="paragraph">
      <style:paragraph-properties fo:margin-left="4.0347in">
        <style:tab-stops/>
      </style:paragraph-properties>
    </style:style>
    <style:style style:name="T9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8" style:parent-style-name="內文" style:family="paragraph">
      <style:paragraph-properties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</style:style>
    <style:style style:name="T19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20" style:parent-style-name="預設段落字型" style:family="text">
      <style:text-properties style:font-name="標楷體" style:font-name-asian="標楷體" fo:color="#000000" fo:font-size="14pt" style:font-size-asian="14pt"/>
    </style:style>
    <style:style style:name="P21" style:parent-style-name="內文" style:family="paragraph">
      <style:paragraph-properties style:line-height-at-least="0.2777in" fo:margin-left="0.393in" fo:text-indent="-0.3097in">
        <style:tab-stops/>
      </style:paragraph-properties>
    </style:style>
    <style:style style:name="T22" style:parent-style-name="預設段落字型" style:family="text">
      <style:text-properties style:font-name="新細明體" style:font-name-asian="新細明體"/>
    </style:style>
    <style:style style:name="P23" style:parent-style-name="內文" style:family="paragraph">
      <style:paragraph-properties style:line-height-at-least="0.2777in" fo:margin-left="0.3916in" fo:text-indent="0.002in">
        <style:tab-stops/>
      </style:paragraph-properties>
    </style:style>
    <style:style style:name="P24" style:parent-style-name="內文" style:family="paragraph">
      <style:paragraph-properties style:line-height-at-least="0.2777in" fo:margin-left="0.393in" fo:text-indent="-0.3097in">
        <style:tab-stops/>
      </style:paragraph-properties>
    </style:style>
    <style:style style:name="T25" style:parent-style-name="預設段落字型" style:family="text">
      <style:text-properties style:font-name="新細明體" style:font-name-asian="新細明體"/>
    </style:style>
    <style:style style:name="P26" style:parent-style-name="內文" style:family="paragraph">
      <style:paragraph-properties style:line-height-at-least="0.2777in" fo:margin-left="0.393in" fo:text-indent="-0.3097in">
        <style:tab-stops/>
      </style:paragraph-properties>
    </style:style>
    <style:style style:name="T27" style:parent-style-name="預設段落字型" style:family="text">
      <style:text-properties style:font-name="新細明體" style:font-name-asian="新細明體"/>
    </style:style>
    <style:style style:name="P28" style:parent-style-name="內文" style:family="paragraph">
      <style:paragraph-properties style:line-height-at-least="0.2777in" fo:margin-left="0.3916in" fo:text-indent="0.0013in">
        <style:tab-stops/>
      </style:paragraph-properties>
    </style:style>
    <style:style style:name="P29" style:parent-style-name="內文" style:family="paragraph">
      <style:paragraph-properties style:line-height-at-least="0.2777in" fo:margin-left="0.393in" fo:text-indent="-0.3097in">
        <style:tab-stops/>
      </style:paragraph-properties>
    </style:style>
    <style:style style:name="T30" style:parent-style-name="預設段落字型" style:family="text">
      <style:text-properties style:font-name="新細明體" style:font-name-asian="新細明體"/>
    </style:style>
    <style:style style:name="P31" style:parent-style-name="內文" style:family="paragraph">
      <style:paragraph-properties style:line-height-at-least="0.2777in" fo:margin-left="0.3916in" fo:text-indent="0.0013in">
        <style:tab-stops/>
      </style:paragraph-properties>
    </style:style>
    <style:style style:name="P32" style:parent-style-name="內文" style:family="paragraph">
      <style:paragraph-properties style:line-height-at-least="0.2777in" fo:margin-left="0.393in" fo:text-indent="-0.3097in">
        <style:tab-stops/>
      </style:paragraph-properties>
    </style:style>
    <style:style style:name="T33" style:parent-style-name="預設段落字型" style:family="text">
      <style:text-properties style:font-name="新細明體" style:font-name-asian="新細明體"/>
    </style:style>
    <style:style style:name="P34" style:parent-style-name="內文" style:family="paragraph">
      <style:paragraph-properties style:line-height-at-least="0.2777in" fo:margin-left="0.3916in" fo:text-indent="0.0006in">
        <style:tab-stops/>
      </style:paragraph-properties>
    </style:style>
    <style:style style:name="P35" style:parent-style-name="內文" style:family="paragraph">
      <style:paragraph-properties style:line-height-at-least="0.2777in" fo:margin-left="0.393in" fo:text-indent="-0.3097in">
        <style:tab-stops/>
      </style:paragraph-properties>
    </style:style>
    <style:style style:name="T36" style:parent-style-name="預設段落字型" style:family="text">
      <style:text-properties style:font-name="新細明體" style:font-name-asian="新細明體"/>
    </style:style>
    <style:style style:name="P37" style:parent-style-name="內文" style:family="paragraph">
      <style:paragraph-properties style:line-height-at-least="0.2777in" fo:margin-left="0.393in" fo:text-indent="-0.3097in">
        <style:tab-stops/>
      </style:paragraph-properties>
    </style:style>
    <style:style style:name="T38" style:parent-style-name="預設段落字型" style:family="text">
      <style:text-properties style:font-name="新細明體" style:font-name-asian="新細明體"/>
    </style:style>
    <style:style style:name="P39" style:parent-style-name="內文" style:family="paragraph">
      <style:paragraph-properties style:line-height-at-least="0.2777in" fo:margin-left="0.3916in" fo:text-indent="0.0006in">
        <style:tab-stops/>
      </style:paragraph-properties>
    </style:style>
    <style:style style:name="P40" style:parent-style-name="內文" style:family="paragraph">
      <style:paragraph-properties style:line-height-at-least="0.2777in" fo:margin-left="0.393in" fo:text-indent="-0.3097in">
        <style:tab-stops/>
      </style:paragraph-properties>
    </style:style>
    <style:style style:name="T41" style:parent-style-name="預設段落字型" style:family="text">
      <style:text-properties style:font-name="新細明體" style:font-name-asian="新細明體"/>
    </style:style>
    <style:style style:name="P42" style:parent-style-name="內文" style:family="paragraph">
      <style:paragraph-properties style:line-height-at-least="0.2777in" fo:margin-left="0.393in" fo:text-indent="-0.3097in">
        <style:tab-stops/>
      </style:paragraph-properties>
    </style:style>
    <style:style style:name="T43" style:parent-style-name="預設段落字型" style:family="text">
      <style:text-properties style:font-name="新細明體" style:font-name-asian="新細明體"/>
    </style:style>
    <style:style style:name="P44" style:parent-style-name="內文" style:family="paragraph">
      <style:paragraph-properties style:line-height-at-least="0.2777in" fo:margin-left="0.3916in" fo:text-indent="0.0006in">
        <style:tab-stops/>
      </style:paragraph-properties>
    </style:style>
    <style:style style:name="P45" style:parent-style-name="內文" style:family="paragraph">
      <style:paragraph-properties style:line-height-at-least="0.2777in" fo:margin-left="0.393in" fo:text-indent="-0.3097in">
        <style:tab-stops/>
      </style:paragraph-properties>
    </style:style>
    <style:style style:name="T46" style:parent-style-name="預設段落字型" style:family="text">
      <style:text-properties style:font-name="新細明體" style:font-name-asian="新細明體"/>
    </style:style>
    <style:style style:name="P47" style:parent-style-name="內文" style:family="paragraph">
      <style:paragraph-properties style:line-height-at-least="0.2777in" fo:margin-left="0.3916in" fo:text-indent="0.0006in">
        <style:tab-stops/>
      </style:paragraph-properties>
    </style:style>
    <style:style style:name="P48" style:parent-style-name="內文" style:family="paragraph">
      <style:paragraph-properties style:line-height-at-least="0.2777in" fo:margin-left="0.393in" fo:text-indent="-0.3097in">
        <style:tab-stops/>
      </style:paragraph-properties>
    </style:style>
    <style:style style:name="T49" style:parent-style-name="預設段落字型" style:family="text">
      <style:text-properties style:font-name="新細明體" style:font-name-asian="新細明體"/>
    </style:style>
    <style:style style:name="P50" style:parent-style-name="內文" style:family="paragraph">
      <style:paragraph-properties style:line-height-at-least="0.2777in" fo:margin-left="0.3916in" fo:text-indent="0.0006in">
        <style:tab-stops/>
      </style:paragraph-properties>
    </style:style>
    <style:style style:name="P51" style:parent-style-name="內文" style:family="paragraph">
      <style:paragraph-properties style:line-height-at-least="0.2777in" fo:margin-left="0.393in" fo:text-indent="-0.3097in">
        <style:tab-stops/>
      </style:paragraph-properties>
    </style:style>
    <style:style style:name="T52" style:parent-style-name="預設段落字型" style:family="text">
      <style:text-properties style:font-name="新細明體" style:font-name-asian="新細明體"/>
    </style:style>
    <style:style style:name="P53" style:parent-style-name="內文" style:family="paragraph">
      <style:paragraph-properties style:line-height-at-least="0.2777in" fo:margin-left="0.3916in" fo:text-indent="0.0006in">
        <style:tab-stops/>
      </style:paragraph-properties>
    </style:style>
    <style:style style:name="P54" style:parent-style-name="內文" style:family="paragraph">
      <style:paragraph-properties style:line-height-at-least="0.2777in" fo:margin-left="0.393in" fo:text-indent="-0.3097in">
        <style:tab-stops/>
      </style:paragraph-properties>
    </style:style>
    <style:style style:name="T55" style:parent-style-name="預設段落字型" style:family="text">
      <style:text-properties style:font-name="新細明體" style:font-name-asian="新細明體"/>
    </style:style>
    <style:style style:name="P56" style:parent-style-name="內文" style:family="paragraph">
      <style:paragraph-properties style:line-height-at-least="0.2777in" fo:margin-left="0.3916in" fo:text-indent="0.0006in">
        <style:tab-stops/>
      </style:paragraph-properties>
    </style:style>
    <style:style style:name="P57" style:parent-style-name="內文" style:family="paragraph">
      <style:paragraph-properties style:line-height-at-least="0.2777in" fo:margin-left="0.393in" fo:text-indent="-0.3097in">
        <style:tab-stops/>
      </style:paragraph-properties>
    </style:style>
    <style:style style:name="T58" style:parent-style-name="預設段落字型" style:family="text">
      <style:text-properties style:font-name="新細明體" style:font-name-asian="新細明體"/>
    </style:style>
    <style:style style:name="P59" style:parent-style-name="內文" style:family="paragraph">
      <style:paragraph-properties style:line-height-at-least="0.2777in" fo:margin-left="0.3916in" fo:text-indent="0.0006in">
        <style:tab-stops/>
      </style:paragraph-properties>
    </style:style>
    <style:style style:name="P60" style:parent-style-name="內文" style:family="paragraph">
      <style:paragraph-properties style:line-height-at-least="0.2777in" fo:margin-left="0.393in" fo:text-indent="-0.3097in">
        <style:tab-stops/>
      </style:paragraph-properties>
    </style:style>
    <style:style style:name="T61" style:parent-style-name="預設段落字型" style:family="text">
      <style:text-properties style:font-name="新細明體" style:font-name-asian="新細明體"/>
    </style:style>
    <style:style style:name="P62" style:parent-style-name="內文" style:family="paragraph">
      <style:paragraph-properties style:line-height-at-least="0.2777in" fo:margin-left="0.3916in" fo:text-indent="0.0006in">
        <style:tab-stops/>
      </style:paragraph-properties>
    </style:style>
    <style:style style:name="P63" style:parent-style-name="內文" style:family="paragraph">
      <style:paragraph-properties style:line-height-at-least="0.2777in" fo:margin-left="0.393in" fo:text-indent="-0.3097in">
        <style:tab-stops/>
      </style:paragraph-properties>
    </style:style>
    <style:style style:name="T64" style:parent-style-name="預設段落字型" style:family="text">
      <style:text-properties style:font-name="新細明體" style:font-name-asian="新細明體"/>
    </style:style>
    <style:style style:name="P65" style:parent-style-name="內文" style:family="paragraph">
      <style:paragraph-properties style:line-height-at-least="0.2777in" fo:margin-left="0.3916in" fo:text-indent="0.0006in">
        <style:tab-stops/>
      </style:paragraph-properties>
    </style:style>
    <style:style style:name="P66" style:parent-style-name="內文" style:family="paragraph">
      <style:paragraph-properties style:line-height-at-least="0.2777in" fo:margin-left="0.393in" fo:text-indent="-0.3097in">
        <style:tab-stops/>
      </style:paragraph-properties>
    </style:style>
    <style:style style:name="T67" style:parent-style-name="預設段落字型" style:family="text">
      <style:text-properties style:font-name="新細明體" style:font-name-asian="新細明體"/>
    </style:style>
    <style:style style:name="P68" style:parent-style-name="內文" style:family="paragraph">
      <style:paragraph-properties style:line-height-at-least="0.2777in" fo:margin-left="0.3916in" fo:text-indent="0.0006in">
        <style:tab-stops/>
      </style:paragraph-properties>
    </style:style>
    <style:style style:name="P69" style:parent-style-name="內文" style:family="paragraph">
      <style:paragraph-properties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</style:style>
    <style:style style:name="T70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71" style:parent-style-name="預設段落字型" style:family="text">
      <style:text-properties style:font-name="標楷體" style:font-name-asian="標楷體" fo:color="#000000" fo:font-size="14pt" style:font-size-asian="14pt"/>
    </style:style>
    <style:style style:name="P72" style:parent-style-name="內文" style:family="paragraph">
      <style:paragraph-properties style:text-autospace="none" style:line-height-at-least="0.3055in" fo:margin-left="0.2951in" fo:text-indent="-0.2951in">
        <style:tab-stops/>
      </style:paragraph-properties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name-complex="新細明體" style:letter-kerning="false" style:font-size-complex="12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7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7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7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79" style:parent-style-name="內文" style:family="paragraph">
      <style:paragraph-properties style:text-autospace="none" style:line-height-at-least="0.3055in" fo:margin-left="0.2951in" fo:text-indent="0.0006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80" style:parent-style-name="內文" style:family="paragraph">
      <style:paragraph-properties style:text-autospace="none" style:line-height-at-least="0.3055in" fo:margin-left="0.2951in" fo:text-indent="0.0006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81" style:parent-style-name="內文" style:family="paragraph">
      <style:paragraph-properties style:line-height-at-least="0.3055in" fo:margin-left="0.2951in" fo:text-indent="-0.2951in">
        <style:tab-stops/>
      </style:paragraph-properties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8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P90" style:parent-style-name="內文" style:family="paragraph">
      <style:paragraph-properties style:line-height-at-least="0.3055in" fo:margin-left="0.2951in" fo:text-indent="0.0006in">
        <style:tab-stops/>
      </style:paragraph-properties>
    </style:style>
    <style:style style:name="P91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P108" style:parent-style-name="國中題目" style:family="paragraph">
      <style:paragraph-properties style:line-height-at-least="0.3055in" fo:margin-left="0.2951in" fo:margin-right="3.325in" fo:text-indent="-0.2951in">
        <style:tab-stops/>
      </style:paragraph-properties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P116" style:parent-style-name="國中題目" style:family="paragraph">
      <style:paragraph-properties style:line-height-at-least="0.3055in" fo:margin-left="0.2951in" fo:margin-right="3.325in" fo:text-indent="0.0006in">
        <style:tab-stops/>
      </style:paragraph-properties>
      <style:text-properties style:font-name="標楷體" style:font-name-asian="標楷體"/>
    </style:style>
    <style:style style:name="P117" style:parent-style-name="國中題目" style:family="paragraph">
      <style:paragraph-properties style:line-height-at-least="0.3055in" fo:margin-left="0.2951in" fo:margin-right="3.325in" fo:text-indent="0.0006in">
        <style:tab-stops/>
      </style:paragraph-properties>
      <style:text-properties style:font-name="標楷體" style:font-name-asian="標楷體"/>
    </style:style>
    <style:style style:name="P118" style:parent-style-name="國中題目" style:family="paragraph">
      <style:paragraph-properties style:line-height-at-least="0.3055in" fo:margin-left="0.2951in" fo:text-indent="-0.2951in">
        <style:tab-stops/>
      </style:paragraph-properties>
      <style:text-properties style:font-name="標楷體" style:font-name-asian="標楷體"/>
    </style:style>
    <style:style style:name="P119" style:parent-style-name="國中題目" style:family="paragraph">
      <style:paragraph-properties style:line-height-at-least="0.3055in" fo:margin-left="0.2951in" fo:text-indent="0.0006in">
        <style:tab-stops/>
      </style:paragraph-properties>
      <style:text-properties style:font-name="標楷體" style:font-name-asian="標楷體"/>
    </style:style>
    <style:style style:name="P120" style:parent-style-name="國中題目" style:family="paragraph">
      <style:paragraph-properties style:line-height-at-least="0.3055in" fo:margin-left="0.2951in" fo:text-indent="0.0006in">
        <style:tab-stops/>
      </style:paragraph-properties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Wingdings 3" style:font-name-asian="Wingdings 3" style:font-name-complex="Wingdings 3"/>
    </style:style>
    <style:style style:name="T125" style:parent-style-name="預設段落字型" style:family="text">
      <style:text-properties style:font-name="Wingdings 3" style:font-name-asian="Wingdings 3" style:font-name-complex="Wingdings 3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P140" style:parent-style-name="國中題目" style:family="paragraph">
      <style:paragraph-properties style:line-height-at-least="0.3055in" fo:margin-left="0.2951in" fo:text-indent="-0.2951in">
        <style:tab-stops/>
      </style:paragraph-properties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/>
    </style:style>
    <style:style style:name="P151" style:parent-style-name="國中題目" style:family="paragraph">
      <style:paragraph-properties style:line-height-at-least="0.3055in" fo:margin-left="0.2951in" fo:text-indent="0.0006in">
        <style:tab-stops/>
      </style:paragraph-properties>
      <style:text-properties style:font-name="標楷體" style:font-name-asian="標楷體"/>
    </style:style>
    <style:style style:name="P152" style:parent-style-name="國中題目" style:family="paragraph">
      <style:paragraph-properties style:line-height-at-least="0.3055in" fo:margin-left="0.2951in" fo:text-indent="-0.2951in">
        <style:tab-stops/>
      </style:paragraph-properties>
      <style:text-properties style:font-name="標楷體" style:font-name-asian="標楷體"/>
    </style:style>
    <style:style style:name="P153" style:parent-style-name="國中題目" style:family="paragraph">
      <style:paragraph-properties style:line-height-at-least="0.3055in" fo:margin-left="0.2951in" fo:text-indent="0.0006in">
        <style:tab-stops/>
      </style:paragraph-properties>
      <style:text-properties style:font-name="標楷體" style:font-name-asian="標楷體"/>
    </style:style>
    <style:style style:name="P154" style:parent-style-name="國中題目" style:family="paragraph">
      <style:paragraph-properties style:line-height-at-least="0.3055in" fo:margin-left="0.2951in" fo:text-indent="0.0006in">
        <style:tab-stops/>
      </style:paragraph-properties>
      <style:text-properties style:font-name="標楷體" style:font-name-asian="標楷體"/>
    </style:style>
    <style:style style:name="P155" style:parent-style-name="國中題目" style:family="paragraph">
      <style:paragraph-properties style:line-height-at-least="0.3055in" fo:margin-left="0.2951in" fo:text-indent="-0.2951in">
        <style:tab-stops/>
      </style:paragraph-properties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 style:font-weight-complex="bold"/>
    </style:style>
    <style:style style:name="T160" style:parent-style-name="預設段落字型" style:family="text">
      <style:text-properties style:font-name="標楷體" style:font-name-asian="標楷體" style:font-weight-complex="bold"/>
    </style:style>
    <style:style style:name="T161" style:parent-style-name="預設段落字型" style:family="text">
      <style:text-properties style:font-name="標楷體" style:font-name-asian="標楷體" style:font-weight-complex="bold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P168" style:parent-style-name="國中題目" style:family="paragraph">
      <style:paragraph-properties style:line-height-at-least="0.3055in" fo:margin-left="0.2951in" fo:text-indent="0.0006in">
        <style:tab-stops/>
      </style:paragraph-properties>
      <style:text-properties style:font-name="標楷體" style:font-name-asian="標楷體"/>
    </style:style>
    <style:style style:name="P169" style:parent-style-name="國中題目" style:family="paragraph">
      <style:paragraph-properties style:line-height-at-least="0.3055in" fo:margin-left="0.2951in" fo:text-indent="-0.2951in">
        <style:tab-stops/>
      </style:paragraph-properties>
      <style:text-properties style:font-name="標楷體" style:font-name-asian="標楷體"/>
    </style:style>
    <style:style style:name="P170" style:parent-style-name="國中題目" style:family="paragraph">
      <style:paragraph-properties style:line-height-at-least="0.3055in" fo:margin-left="0.2951in" fo:text-indent="0.0006in">
        <style:tab-stops/>
      </style:paragraph-properties>
      <style:text-properties style:font-name="標楷體" style:font-name-asian="標楷體"/>
    </style:style>
    <style:style style:name="P171" style:parent-style-name="國中題目" style:family="paragraph">
      <style:paragraph-properties style:line-height-at-least="0.3055in" fo:margin-left="0.2951in" fo:text-indent="-0.2951in">
        <style:tab-stops/>
      </style:paragraph-properties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/>
    </style:style>
    <style:style style:name="P181" style:parent-style-name="國中題目" style:family="paragraph">
      <style:paragraph-properties style:line-height-at-least="0.3055in" fo:margin-left="0.2951in" fo:text-indent="0.0006in">
        <style:tab-stops/>
      </style:paragraph-properties>
      <style:text-properties style:font-name="標楷體" style:font-name-asian="標楷體"/>
    </style:style>
    <style:style style:name="P182" style:parent-style-name="國中題目" style:family="paragraph">
      <style:paragraph-properties style:line-height-at-least="0.3055in" fo:margin-left="0.2951in" fo:text-indent="-0.2951in">
        <style:tab-stops/>
      </style:paragraph-properties>
      <style:text-properties style:font-name="標楷體" style:font-name-asian="標楷體"/>
    </style:style>
    <style:style style:name="P183" style:parent-style-name="國中題目" style:family="paragraph">
      <style:paragraph-properties style:line-height-at-least="0.3055in" fo:margin-left="0.2951in" fo:text-indent="0.0006in">
        <style:tab-stops/>
      </style:paragraph-properties>
      <style:text-properties style:font-name="標楷體" style:font-name-asian="標楷體"/>
    </style:style>
    <style:style style:name="P184" style:parent-style-name="國中題目" style:family="paragraph">
      <style:paragraph-properties style:line-height-at-least="0.3055in" fo:margin-left="0.2951in" fo:text-indent="-0.2951in">
        <style:tab-stops/>
      </style:paragraph-properties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標楷體" style:font-name-asian="標楷體"/>
    </style:style>
    <style:style style:name="P189" style:parent-style-name="國中題目" style:family="paragraph">
      <style:paragraph-properties style:line-height-at-least="0.3055in" fo:margin-left="1.575in" fo:text-indent="-1.575in">
        <style:tab-stops/>
      </style:paragraph-properties>
      <style:text-properties style:font-name="標楷體" style:font-name-asian="標楷體"/>
    </style:style>
    <style:style style:name="P190" style:parent-style-name="國中題目" style:family="paragraph">
      <style:paragraph-properties style:line-height-at-least="0.3055in" fo:margin-left="0.2951in" fo:text-indent="-0.2951in">
        <style:tab-stops/>
      </style:paragraph-properties>
      <style:text-properties style:font-name="標楷體" style:font-name-asian="標楷體"/>
    </style:style>
    <style:style style:name="P191" style:parent-style-name="國中題目" style:family="paragraph">
      <style:paragraph-properties style:line-height-at-least="0.3055in" fo:margin-left="0.2951in" fo:text-indent="0.0006in">
        <style:tab-stops/>
      </style:paragraph-properties>
      <style:text-properties style:font-name="標楷體" style:font-name-asian="標楷體"/>
    </style:style>
    <style:style style:name="P192" style:parent-style-name="國中題目" style:family="paragraph">
      <style:paragraph-properties style:line-height-at-least="0.3055in" fo:margin-left="0.2951in" fo:text-indent="0.0006in">
        <style:tab-stops/>
      </style:paragraph-properties>
      <style:text-properties style:font-name="標楷體" style:font-name-asian="標楷體"/>
    </style:style>
    <style:style style:name="P193" style:parent-style-name="國中題目" style:family="paragraph">
      <style:paragraph-properties style:line-height-at-least="0.3055in" fo:margin-left="0.2951in" fo:text-indent="-0.2951in">
        <style:tab-stops/>
      </style:paragraph-properties>
      <style:text-properties style:font-name="標楷體" style:font-name-asian="標楷體"/>
    </style:style>
    <style:style style:name="P194" style:parent-style-name="國中題目" style:family="paragraph">
      <style:paragraph-properties style:line-height-at-least="0.3055in" fo:margin-left="0.2951in" fo:text-indent="0.0006in">
        <style:tab-stops/>
      </style:paragraph-properties>
      <style:text-properties style:font-name="標楷體" style:font-name-asian="標楷體"/>
    </style:style>
    <style:style style:name="P195" style:parent-style-name="國中題目" style:family="paragraph">
      <style:paragraph-properties style:line-height-at-least="0.3055in" fo:margin-left="0.2951in" fo:text-indent="-0.2951in">
        <style:tab-stops/>
      </style:paragraph-properties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P203" style:parent-style-name="國中題目" style:family="paragraph">
      <style:paragraph-properties style:line-height-at-least="0.3055in" fo:margin-left="0.2951in" fo:text-indent="0.0006in">
        <style:tab-stops/>
      </style:paragraph-properties>
      <style:text-properties style:font-name="標楷體" style:font-name-asian="標楷體"/>
    </style:style>
    <style:style style:name="P204" style:parent-style-name="國中題目" style:family="paragraph">
      <style:paragraph-properties style:line-height-at-least="0.3055in" fo:margin-left="0.2951in" fo:text-indent="0.0006in">
        <style:tab-stops/>
      </style:paragraph-properties>
      <style:text-properties style:font-name="標楷體" style:font-name-asian="標楷體"/>
    </style:style>
    <style:style style:name="P205" style:parent-style-name="國中題目" style:family="paragraph">
      <style:paragraph-properties style:line-height-at-least="0.3055in" fo:margin-left="0.2951in" fo:text-indent="-0.2951in">
        <style:tab-stops/>
      </style:paragraph-properties>
      <style:text-properties style:font-name="標楷體" style:font-name-asian="標楷體"/>
    </style:style>
    <style:style style:name="P206" style:parent-style-name="國中題目" style:family="paragraph">
      <style:paragraph-properties style:line-height-at-least="0.3055in" fo:margin-left="0.2951in" fo:text-indent="0.0006in">
        <style:tab-stops/>
      </style:paragraph-properties>
      <style:text-properties style:font-name="標楷體" style:font-name-asian="標楷體"/>
    </style:style>
    <style:style style:name="P207" style:parent-style-name="國中題目" style:family="paragraph">
      <style:paragraph-properties style:line-height-at-least="0.3055in" fo:margin-left="0.2951in" fo:text-indent="0.0006in">
        <style:tab-stops/>
      </style:paragraph-properties>
      <style:text-properties style:font-name="標楷體" style:font-name-asian="標楷體"/>
    </style:style>
    <style:style style:name="P208" style:parent-style-name="國中題目" style:family="paragraph">
      <style:paragraph-properties style:line-height-at-least="0.3055in" fo:margin-left="0.2951in" fo:text-indent="-0.2951in">
        <style:tab-stops/>
      </style:paragraph-properties>
      <style:text-properties style:font-name="標楷體" style:font-name-asian="標楷體"/>
    </style:style>
    <style:style style:name="P209" style:parent-style-name="國中題目" style:family="paragraph">
      <style:paragraph-properties style:line-height-at-least="0.3055in" fo:margin-left="0.2951in" fo:text-indent="0.0006in">
        <style:tab-stops/>
      </style:paragraph-properties>
      <style:text-properties style:font-name="標楷體" style:font-name-asian="標楷體"/>
    </style:style>
    <style:style style:name="P210" style:parent-style-name="國中題目" style:family="paragraph">
      <style:paragraph-properties style:line-height-at-least="0.3055in" fo:margin-left="0.2951in" fo:text-indent="0.0006in">
        <style:tab-stops/>
      </style:paragraph-properties>
      <style:text-properties style:font-name="標楷體" style:font-name-asian="標楷體"/>
    </style:style>
    <style:style style:name="P211" style:parent-style-name="國中題目" style:family="paragraph">
      <style:paragraph-properties style:line-height-at-least="0.3055in" fo:margin-left="0.2951in" fo:text-indent="-0.2951in">
        <style:tab-stops/>
      </style:paragraph-properties>
    </style:style>
    <style:style style:name="T212" style:parent-style-name="預設段落字型" style:family="text">
      <style:text-properties style:font-name="標楷體" style:font-name-asian="標楷體" fo:font-weight="bold" style:font-weight-asian="bold"/>
    </style:style>
    <style:style style:name="T213" style:parent-style-name="超連結" style:family="text">
      <style:text-properties style:font-name="標楷體" style:font-name-asian="標楷體" fo:font-weight="bold" style:font-weight-asian="bold" fo:color="#000000"/>
    </style:style>
    <style:style style:name="T214" style:parent-style-name="預設段落字型" style:family="text">
      <style:text-properties style:font-name="標楷體" style:font-name-asian="標楷體" fo:font-weight="bold" style:font-weight-asian="bold"/>
    </style:style>
    <style:style style:name="T215" style:parent-style-name="預設段落字型" style:family="text">
      <style:text-properties style:font-name="標楷體" style:font-name-asian="標楷體" fo:font-weight="bold" style:font-weight-asian="bold"/>
    </style:style>
    <style:style style:name="T216" style:parent-style-name="預設段落字型" style:family="text">
      <style:text-properties style:font-name="標楷體" style:font-name-asian="標楷體" fo:font-weight="bold" style:font-weight-asian="bold"/>
    </style:style>
    <style:style style:name="P217" style:parent-style-name="國中題目" style:family="paragraph">
      <style:paragraph-properties style:line-height-at-least="0.3055in" fo:margin-left="0.2951in" fo:text-indent="-0.2951in">
        <style:tab-stops/>
      </style:paragraph-properties>
      <style:text-properties style:font-name="標楷體" style:font-name-asian="標楷體"/>
    </style:style>
    <style:style style:name="P218" style:parent-style-name="國中題目" style:family="paragraph">
      <style:paragraph-properties style:line-height-at-least="0.3055in" fo:margin-left="0.2951in" fo:text-indent="0.0006in">
        <style:tab-stops/>
      </style:paragraph-properties>
      <style:text-properties style:font-name="標楷體" style:font-name-asian="標楷體"/>
    </style:style>
    <style:style style:name="P219" style:parent-style-name="國中題目" style:family="paragraph">
      <style:paragraph-properties style:line-height-at-least="0.3055in" fo:margin-left="0.2951in" fo:text-indent="-0.2951in">
        <style:tab-stops/>
      </style:paragraph-properties>
      <style:text-properties style:font-name="標楷體" style:font-name-asian="標楷體"/>
    </style:style>
    <style:style style:name="P220" style:parent-style-name="國中題目" style:family="paragraph">
      <style:paragraph-properties style:line-height-at-least="0.3055in" fo:margin-left="0.2951in" fo:text-indent="0.0006in">
        <style:tab-stops/>
      </style:paragraph-properties>
      <style:text-properties style:font-name="標楷體" style:font-name-asian="標楷體"/>
    </style:style>
    <style:style style:name="P221" style:parent-style-name="內文" style:family="paragraph">
      <style:paragraph-properties>
        <style:tab-stops>
          <style:tab-stop style:type="left" style:position="0.1465in"/>
          <style:tab-stop style:type="left" style:position="0.3333in"/>
          <style:tab-stop style:type="left" style:position="0.5in"/>
        </style:tab-stops>
      </style:paragraph-properties>
    </style:style>
    <style:style style:name="T222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223" style:parent-style-name="預設段落字型" style:family="text">
      <style:text-properties style:font-name="標楷體" style:font-name-asian="標楷體" fo:color="#000000" fo:font-size="14pt" style:font-size-asian="14pt"/>
    </style:style>
    <style:style style:name="P224" style:parent-style-name="內文" style:family="paragraph">
      <style:paragraph-properties style:line-height-at-least="0.3055in" fo:margin-left="0.2951in" fo:text-indent="-0.2951in">
        <style:tab-stops/>
      </style:paragraph-properties>
    </style:style>
    <style:style style:name="T225" style:parent-style-name="預設段落字型" style:family="text">
      <style:text-properties style:font-name="新細明體" style:font-name-asian="新細明體"/>
    </style:style>
    <style:style style:name="P226" style:parent-style-name="內文" style:family="paragraph">
      <style:paragraph-properties style:line-height-at-least="0.3055in" fo:margin-left="0.2951in" fo:text-indent="0.0006in">
        <style:tab-stops/>
      </style:paragraph-properties>
    </style:style>
    <style:style style:name="P227" style:parent-style-name="內文" style:family="paragraph">
      <style:paragraph-properties style:line-height-at-least="0.3055in" fo:margin-left="0.2951in" fo:text-indent="-0.2951in">
        <style:tab-stops/>
      </style:paragraph-properties>
    </style:style>
    <style:style style:name="T228" style:parent-style-name="預設段落字型" style:family="text">
      <style:text-properties style:font-name="新細明體" style:font-name-asian="新細明體"/>
    </style:style>
    <style:style style:name="P229" style:parent-style-name="內文" style:family="paragraph">
      <style:paragraph-properties style:line-height-at-least="0.3055in" fo:margin-left="0.2951in" fo:text-indent="0.0006in">
        <style:tab-stops/>
      </style:paragraph-properties>
    </style:style>
    <style:style style:name="P230" style:parent-style-name="內文" style:family="paragraph">
      <style:paragraph-properties style:line-height-at-least="0.3055in" fo:margin-left="0.393in" fo:text-indent="-0.393in">
        <style:tab-stops/>
      </style:paragraph-properties>
    </style:style>
    <style:style style:name="T231" style:parent-style-name="預設段落字型" style:family="text">
      <style:text-properties style:font-name="新細明體" style:font-name-asian="新細明體"/>
    </style:style>
    <style:style style:name="P232" style:parent-style-name="內文" style:family="paragraph">
      <style:paragraph-properties style:line-height-at-least="0.3055in" fo:margin-left="0.3916in" fo:text-indent="-0.0965in">
        <style:tab-stops/>
      </style:paragraph-properties>
    </style:style>
    <style:style style:name="P233" style:parent-style-name="內文" style:family="paragraph">
      <style:paragraph-properties style:line-height-at-least="0.3055in" fo:margin-left="0.2951in" fo:text-indent="-0.2951in">
        <style:tab-stops/>
      </style:paragraph-properties>
    </style:style>
    <style:style style:name="T234" style:parent-style-name="預設段落字型" style:family="text">
      <style:text-properties style:font-name="新細明體" style:font-name-asian="新細明體"/>
    </style:style>
    <style:style style:name="P235" style:parent-style-name="內文" style:family="paragraph">
      <style:paragraph-properties style:line-height-at-least="0.3055in" fo:margin-left="0.2951in" fo:text-indent="0.0006in">
        <style:tab-stops/>
      </style:paragraph-properties>
    </style:style>
    <style:style style:name="P236" style:parent-style-name="內文" style:family="paragraph">
      <style:paragraph-properties style:line-height-at-least="0.3055in" fo:margin-left="0.2951in" fo:text-indent="-0.2951in">
        <style:tab-stops/>
      </style:paragraph-properties>
    </style:style>
    <style:style style:name="T237" style:parent-style-name="預設段落字型" style:family="text">
      <style:text-properties style:font-name="新細明體" style:font-name-asian="新細明體"/>
    </style:style>
    <style:style style:name="P238" style:parent-style-name="內文" style:family="paragraph">
      <style:paragraph-properties style:line-height-at-least="0.3055in" fo:margin-left="0.3333in" fo:text-indent="-0.0368in">
        <style:tab-stops/>
      </style:paragraph-properties>
    </style:style>
    <style:style style:name="P239" style:parent-style-name="內文" style:family="paragraph">
      <style:paragraph-properties style:line-height-at-least="0.3055in" fo:margin-left="0.2951in" fo:text-indent="-0.2951in">
        <style:tab-stops/>
      </style:paragraph-properties>
    </style:style>
    <style:style style:name="T240" style:parent-style-name="預設段落字型" style:family="text">
      <style:text-properties style:font-name="新細明體" style:font-name-asian="新細明體"/>
    </style:style>
    <style:style style:name="P241" style:parent-style-name="內文" style:family="paragraph">
      <style:paragraph-properties style:line-height-at-least="0.3055in" fo:margin-left="0.3916in" fo:text-indent="-0.0965in">
        <style:tab-stops/>
      </style:paragraph-properties>
    </style:style>
    <style:style style:name="P242" style:parent-style-name="內文" style:family="paragraph">
      <style:paragraph-properties style:line-height-at-least="0.3055in" fo:margin-left="0.393in" fo:text-indent="-0.393in">
        <style:tab-stops/>
      </style:paragraph-properties>
    </style:style>
    <style:style style:name="T243" style:parent-style-name="預設段落字型" style:family="text">
      <style:text-properties style:font-name="新細明體" style:font-name-asian="新細明體"/>
    </style:style>
    <style:style style:name="P244" style:parent-style-name="內文" style:family="paragraph">
      <style:paragraph-properties style:line-height-at-least="0.3055in" fo:margin-left="0.3916in" fo:text-indent="-0.0965in">
        <style:tab-stops/>
      </style:paragraph-properties>
    </style:style>
    <style:style style:name="P245" style:parent-style-name="內文" style:family="paragraph">
      <style:paragraph-properties style:line-height-at-least="0.3055in" fo:margin-left="0.2951in" fo:text-indent="-0.2951in">
        <style:tab-stops/>
      </style:paragraph-properties>
    </style:style>
    <style:style style:name="T246" style:parent-style-name="預設段落字型" style:family="text">
      <style:text-properties style:font-name="新細明體" style:font-name-asian="新細明體"/>
    </style:style>
    <style:style style:name="P247" style:parent-style-name="內文" style:family="paragraph">
      <style:paragraph-properties style:line-height-at-least="0.3055in" fo:margin-left="0.3333in">
        <style:tab-stops/>
      </style:paragraph-properties>
    </style:style>
    <style:style style:name="P248" style:parent-style-name="內文" style:family="paragraph">
      <style:paragraph-properties style:line-height-at-least="0.3055in" fo:margin-left="0.2951in" fo:text-indent="-0.2951in">
        <style:tab-stops/>
      </style:paragraph-properties>
    </style:style>
    <style:style style:name="T249" style:parent-style-name="預設段落字型" style:family="text">
      <style:text-properties style:font-name="新細明體" style:font-name-asian="新細明體"/>
    </style:style>
    <style:style style:name="P250" style:parent-style-name="內文" style:family="paragraph">
      <style:paragraph-properties style:line-height-at-least="0.3055in" fo:margin-left="0.2951in" fo:text-indent="0.0006in">
        <style:tab-stops/>
      </style:paragraph-properties>
    </style:style>
    <style:style style:name="P251" style:parent-style-name="內文" style:family="paragraph">
      <style:paragraph-properties style:line-height-at-least="0.3055in" fo:margin-left="0.2951in" fo:text-indent="-0.2951in">
        <style:tab-stops/>
      </style:paragraph-properties>
    </style:style>
    <style:style style:name="T252" style:parent-style-name="預設段落字型" style:family="text">
      <style:text-properties style:font-name="新細明體" style:font-name-asian="新細明體"/>
    </style:style>
    <style:style style:name="P253" style:parent-style-name="內文" style:family="paragraph">
      <style:paragraph-properties style:line-height-at-least="0.3055in" fo:margin-left="0.2951in" fo:text-indent="0.0006in">
        <style:tab-stops/>
      </style:paragraph-properties>
    </style:style>
    <style:style style:name="P254" style:parent-style-name="內文" style:family="paragraph">
      <style:paragraph-properties style:line-height-at-least="0.3055in" fo:margin-left="0.2951in" fo:text-indent="0.0006in">
        <style:tab-stops/>
      </style:paragraph-properties>
    </style:style>
    <style:style style:name="P255" style:parent-style-name="內文" style:family="paragraph">
      <style:paragraph-properties style:line-height-at-least="0.3055in" fo:margin-left="0.2951in" fo:text-indent="-0.2951in">
        <style:tab-stops/>
      </style:paragraph-properties>
    </style:style>
    <style:style style:name="T256" style:parent-style-name="預設段落字型" style:family="text">
      <style:text-properties style:font-name="新細明體" style:font-name-asian="新細明體"/>
    </style:style>
    <style:style style:name="P257" style:parent-style-name="內文" style:family="paragraph">
      <style:paragraph-properties style:line-height-at-least="0.3055in" fo:margin-left="0.2951in" fo:text-indent="0.0006in">
        <style:tab-stops/>
      </style:paragraph-properties>
    </style:style>
    <style:style style:name="P258" style:parent-style-name="內文" style:family="paragraph">
      <style:paragraph-properties style:line-height-at-least="0.3055in" fo:margin-left="0.2951in" fo:text-indent="-0.2951in">
        <style:tab-stops/>
      </style:paragraph-properties>
    </style:style>
    <style:style style:name="T259" style:parent-style-name="預設段落字型" style:family="text">
      <style:text-properties style:font-name="新細明體" style:font-name-asian="新細明體"/>
    </style:style>
    <style:style style:name="P260" style:parent-style-name="內文" style:family="paragraph">
      <style:paragraph-properties style:line-height-at-least="0.3055in" fo:margin-left="0.2951in" fo:text-indent="0.0006in">
        <style:tab-stops/>
      </style:paragraph-properties>
    </style:style>
    <style:style style:name="P261" style:parent-style-name="內文" style:family="paragraph">
      <style:paragraph-properties style:line-height-at-least="0.3055in" fo:margin-left="0.2951in" fo:text-indent="-0.2951in">
        <style:tab-stops/>
      </style:paragraph-properties>
    </style:style>
    <style:style style:name="T262" style:parent-style-name="預設段落字型" style:family="text">
      <style:text-properties style:font-name="新細明體" style:font-name-asian="新細明體"/>
    </style:style>
    <style:style style:name="P263" style:parent-style-name="內文" style:family="paragraph">
      <style:paragraph-properties style:line-height-at-least="0.3055in" fo:margin-left="0.2951in" fo:text-indent="0.0006in">
        <style:tab-stops/>
      </style:paragraph-properties>
    </style:style>
    <style:style style:name="P264" style:parent-style-name="內文" style:family="paragraph">
      <style:paragraph-properties style:line-height-at-least="0.3055in" fo:margin-left="0.2951in" fo:text-indent="-0.2951in">
        <style:tab-stops/>
      </style:paragraph-properties>
    </style:style>
    <style:style style:name="T265" style:parent-style-name="預設段落字型" style:family="text">
      <style:text-properties style:font-name="新細明體" style:font-name-asian="新細明體"/>
    </style:style>
    <style:style style:name="P266" style:parent-style-name="內文" style:family="paragraph">
      <style:paragraph-properties style:line-height-at-least="0.3055in" fo:margin-left="0.2951in" fo:text-indent="0.0006in">
        <style:tab-stops/>
      </style:paragraph-properties>
    </style:style>
    <style:style style:name="P267" style:parent-style-name="內文" style:family="paragraph">
      <style:paragraph-properties style:line-height-at-least="0.3055in" fo:margin-left="0.2951in" fo:text-indent="-0.2951in">
        <style:tab-stops/>
      </style:paragraph-properties>
    </style:style>
    <style:style style:name="T268" style:parent-style-name="預設段落字型" style:family="text">
      <style:text-properties style:font-name="新細明體" style:font-name-asian="新細明體"/>
    </style:style>
    <style:style style:name="P269" style:parent-style-name="內文" style:family="paragraph">
      <style:paragraph-properties style:line-height-at-least="0.3055in" fo:margin-left="0.2951in" fo:text-indent="0.0006in">
        <style:tab-stops/>
      </style:paragraph-properties>
    </style:style>
    <style:style style:name="P270" style:parent-style-name="內文" style:family="paragraph">
      <style:paragraph-properties style:line-height-at-least="0.3055in" fo:margin-left="0.393in" fo:text-indent="-0.393in">
        <style:tab-stops/>
      </style:paragraph-properties>
    </style:style>
    <style:style style:name="T271" style:parent-style-name="預設段落字型" style:family="text">
      <style:text-properties style:font-name="新細明體" style:font-name-asian="新細明體"/>
    </style:style>
    <style:style style:name="P272" style:parent-style-name="內文" style:family="paragraph">
      <style:paragraph-properties style:line-height-at-least="0.3055in" fo:margin-left="0.3916in" fo:text-indent="-0.0965in">
        <style:tab-stops/>
      </style:paragraph-properties>
    </style:style>
    <style:style style:name="P273" style:parent-style-name="內文" style:family="paragraph">
      <style:paragraph-properties style:line-height-at-least="0.3055in" fo:margin-left="0.393in" fo:text-indent="-0.393in">
        <style:tab-stops/>
      </style:paragraph-properties>
    </style:style>
    <style:style style:name="P274" style:parent-style-name="內文" style:master-page-name="MP1" style:family="paragraph">
      <style:paragraph-properties fo:break-before="page"/>
    </style:style>
    <style:style style:name="T281" style:parent-style-name="預設段落字型" style:family="text">
      <style:text-properties style:font-name="標楷體" style:font-name-asian="標楷體" fo:font-size="16pt" style:font-size-asian="16pt"/>
    </style:style>
    <style:style style:name="T282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283" style:parent-style-name="預設段落字型" style:family="text">
      <style:text-properties style:font-name="標楷體" style:font-name-asian="標楷體" fo:font-size="16pt" style:font-size-asian="16pt"/>
    </style:style>
    <style:style style:name="P284" style:parent-style-name="無間距" style:family="paragraph">
      <style:text-properties style:font-name="Times New Roman" style:font-name-complex="Times New Roman" fo:letter-spacing="0.0694in" fo:font-size="16pt" style:font-size-asian="16pt"/>
    </style:style>
    <style:style style:name="P285" style:parent-style-name="無間距" style:family="paragraph">
      <style:text-properties style:font-name="Times New Roman" style:font-name-complex="Times New Roman" fo:letter-spacing="0.0694in" fo:font-size="16pt" style:font-size-asian="16pt"/>
    </style:style>
    <style:style style:name="P286" style:parent-style-name="無間距" style:family="paragraph">
      <style:text-properties style:font-name="Times New Roman" style:font-name-complex="Times New Roman" fo:letter-spacing="0.0694in" fo:font-size="16pt" style:font-size-asian="16pt"/>
    </style:style>
    <style:style style:name="P287" style:parent-style-name="無間距" style:family="paragraph">
      <style:text-properties style:font-name="Times New Roman" style:font-name-complex="Times New Roman" fo:letter-spacing="0.0694in" fo:font-size="16pt" style:font-size-asian="16pt"/>
    </style:style>
    <style:style style:name="P288" style:parent-style-name="無間距" style:family="paragraph">
      <style:text-properties style:font-name="Times New Roman" style:font-name-complex="Times New Roman" fo:letter-spacing="0.0694in" fo:font-size="16pt" style:font-size-asian="16pt"/>
    </style:style>
    <style:style style:name="P289" style:parent-style-name="無間距" style:family="paragraph">
      <style:text-properties style:font-name="Times New Roman" style:font-name-complex="Times New Roman" fo:letter-spacing="0.0694in" fo:font-size="16pt" style:font-size-asian="16pt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fo:clip="rect(0in, 0in, 0in, 0in)"/>
    </style:style>
    <style:style style:family="graphic" style:name="a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parallel" style:wrap-contour="true" style:wrap-contour-mode="outsid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5學年度第二學期第一次定期評量社會科試卷</text:p>
      <text:p text:style-name="P8"><draw:connector draw:type="line" svg:x1="-0.04931in" svg:y1="0.40903in" svg:x2="8.92986in" svg:y2="0.40903in" draw:z-index="251659264" draw:id="id0" draw:style-name="a0" draw:name="直線接點 1" text:anchor-type="paragraph"><svg:title/><svg:desc/></draw:connector><text:span text:style-name="T9">七</text:span><text:span text:style-name="T10">年級</text:span><text:span text:style-name="T11">　　　</text:span><text:span text:style-name="T12">班</text:span><text:span text:style-name="T13"><text:s/></text:span><text:span text:style-name="T14">座號</text:span><text:span text:style-name="T15">　　　</text:span><text:span text:style-name="T16"><text:s/>姓名</text:span><text:span text:style-name="T17"><text:s text:c="15"/></text:span></text:p>
      <text:p text:style-name="P18"><text:span text:style-name="T19">地理</text:span><text:span text:style-name="T20">科</text:span></text:p>
      <text:p text:style-name="P21">1<text:span text:style-name="T22">、</text:span>「23.5」為古坑咖啡品牌，命名的緣由與古坑的哪個因素有關？</text:p>
      <text:p text:style-name="P23">（Ａ）面積大小（Ｂ）人口數量（Ｃ）緯度位置（Ｄ）咖啡產量。</text:p>
      <text:p text:style-name="P24">2<text:span text:style-name="T25">、</text:span>由人口金字塔圖無法推測下列何項人口特色？（Ａ）人口扶養比（Ｂ）人口總數（Ｃ）人口性別比（Ｄ）經濟發展程度。</text:p>
      <text:p text:style-name="P26">3<text:span text:style-name="T27">、</text:span>台灣、巴西、哥倫比亞等地皆適合種植咖啡，請問：咖啡適合種植在什麼樣的自然環境？</text:p>
      <text:p text:style-name="P28">（Ａ）寒冷氣候（Ｂ）雨量稀少（Ｃ）年溫差大（Ｄ）熱帶地區。</text:p>
      <text:p text:style-name="P29">4<text:span text:style-name="T30">、</text:span>台灣的人口分布深受自然環境的影響。下列哪兩種地形為台灣人口密度較高的地區？</text:p>
      <text:p text:style-name="P31">（Ａ）盆地、平原（Ｂ）平原、丘陵（Ｃ）丘陵、山地（Ｄ）山地、盆地。</text:p>
      <text:p text:style-name="P32">5<text:span text:style-name="T33">、</text:span>台灣各類農產品的總產量往往比他國少，主要原因為何？</text:p>
      <text:p text:style-name="P34">（Ａ）耕地狹小（Ｂ）技術落後（Ｃ）資金不足（Ｄ）粗放經營。</text:p>
      <text:p text:style-name="P35">6<text:span text:style-name="T36">、</text:span>胖虎今年16歲，家中成員有66歲的爺爺、62歲的奶奶、42歲的爸爸、41歲的媽媽及13歲的妹妹。請問：胖虎家中有多少人屬「人力資源」？（Ａ）1人（Ｂ）2人（Ｃ）3人（Ｄ）4人</text:p>
      <text:p text:style-name="P37">7<text:span text:style-name="T38">、</text:span>「農無閒年、地無閒田」，這句話是指台灣的農業屬於下列何種類型？</text:p>
      <text:p text:style-name="P39">（Ａ）集約農業（Ｂ）粗放農業（Ｃ）觀光農業（Ｄ）酪農業。</text:p>
      <text:p text:style-name="P40">8<text:span text:style-name="T41">、</text:span>下列哪一項作物仍是目前台灣丘陵地區重要的經濟作物之一？（Ａ）番薯（Ｂ）水稻（Ｃ）甘蔗（Ｄ）茶葉。</text:p>
      <text:p text:style-name="P42">9<text:span text:style-name="T43">、</text:span>每年冬季，台灣漁民在台灣海峽捕獲烏魚。請問：這是哪種類型的漁業？</text:p>
      <text:p text:style-name="P44">（Ａ）沿岸漁業（Ｂ）近海漁業（Ｃ）養殖漁業（Ｄ）遠洋漁業。</text:p>
      <text:p text:style-name="P45">10<text:span text:style-name="T46">、</text:span>根據聯合國定義，一國老年人口占總人口比例達多少以上時，即稱之為「高齡化社會」？</text:p>
      <text:p text:style-name="P47">（Ａ）3％（Ｂ）5％（Ｃ）7％（Ｄ）9％。</text:p>
      <text:p text:style-name="P48">11<text:span text:style-name="T49">、</text:span>近年來許多農場成為民眾假日休閒的好去處。請問：這與台灣農業的哪項經營特色有關？</text:p>
      <text:p text:style-name="P50">（Ａ）休閒農業興起（Ｂ）耕地狹小（Ｃ）農業技術先進（Ｄ）農業高度集約。</text:p>
      <text:p text:style-name="P51">12<text:span text:style-name="T52">、</text:span>2016年奇妙國的男性人口為270萬人，女性人口為300萬人。請問：該年度奇妙國的性別比為多少？</text:p>
      <text:p text:style-name="P53">（Ａ）90（Ｂ）102（Ｃ）111（Ｄ）124。</text:p>
      <text:p text:style-name="P54"><text:span text:style-name="T55">13、</text:span>台灣號稱「水果王國」，從熱帶到溫帶水果皆可種植，且種類繁多，原因和下列哪一項較不相關？</text:p>
      <text:p text:style-name="P56">（Ａ）耕地面積廣大（Ｂ）地形高低落差大（Ｃ）農業科技進步（Ｄ）山地氣候呈垂直變化。</text:p>
      <text:p text:style-name="P57">14<text:span text:style-name="T58">、</text:span>近年來，臺灣人口壽命延長，人口結構呈現高齡化現象，因此政府必須強化社會福利與老人照護。請問：導致臺灣人口進入高齡化現象的主要原因為下列何者？</text:p>
      <text:p text:style-name="P59">（Ａ）環境品質改善（Ｂ）教育水準提高（Ｃ）飲食習慣改變（Ｄ）醫療技術進步。</text:p>
      <text:p text:style-name="P60">15<text:span text:style-name="T61">、</text:span>地虎國的人口有20萬人，國土面積為4﹐000平方公里，請問該國人口密度為何？</text:p>
      <text:p text:style-name="P62">（Ａ）每平方公里10人（Ｂ）每平方公里25人（Ｃ）每平方公里40人（Ｄ）每平方公里50人。</text:p>
      <text:p text:style-name="P63">16<text:span text:style-name="T64">、</text:span>2016年幸福國的出生率為千分之十一，死亡率為千分之六，請問該國的自然增加率為多少？</text:p>
      <text:p text:style-name="P65">（Ａ）千分之三（Ｂ）千分之四（Ｃ）千分之五（Ｄ）千分之六。</text:p>
      <text:p text:style-name="P66">17<text:span text:style-name="T67">、</text:span>承上題，該國的移入率為千分之五，移出率為千分之二，社會增加率為多少？</text:p>
      <text:p text:style-name="P68">（Ａ）千分之一（Ｂ）千分之二（Ｃ）千分之三（Ｄ）千分之四。</text:p>
      <text:p text:style-name="P69"><text:span text:style-name="T70">歷史</text:span><text:span text:style-name="T71">科</text:span></text:p>
      <text:p text:style-name="P72"><text:span text:style-name="T73">18、</text:span><text:span text:style-name="T74">瑄瑄</text:span><text:span text:style-name="T75">跟家人打算利用假期到台南古都遊玩，除了準備大啖美食外，她也打算特別走訪台南著名的歷史景點，她與家人的</text:span><text:span text:style-name="T76">行程規劃如下：台南公會所→舊台南警察署→永福國小→永福路小吃→台南州廳→巴克禮公園。請問行程中</text:span><text:span text:style-name="T77">的</text:span><text:span text:style-name="T78">永福國小、永福路的名稱出現，應與臺灣歷史上發生過的哪個事件有關？</text:span></text:p>
      <text:p text:style-name="P79">（A）霧社事件（B）羅福星事件（C）臺灣民主國（D）西來庵事件。</text:p>
      <text:p text:style-name="P80"/>
      <text:soft-page-break/>
      <text:p text:style-name="P81"><text:span text:style-name="T82">19</text:span><text:span text:style-name="T83">、</text:span><text:span text:style-name="T84">右青</text:span><text:span text:style-name="T85">正在閱讀一本傳記小說，內容描述到「他是日本石川縣人，臺灣嘉南大圳的設計者，烏山頭水庫的建造者，有『嘉</text:span><text:span text:style-name="T86">南</text:span><text:span text:style-name="T87">大圳之父』、『烏山頭水庫之父』之稱。他自</text:span><text:span text:style-name="T88">1910<text:s/></text:span><text:span text:style-name="T89">年日本東京帝國大學畢業後，到五十六歲過世為止，一直都在台灣任職定居，幾乎都在台灣工作。他也參與台北下水道興建、高雄港興建、台南水道計劃、日月潭水力發電所、桃園大圳、大甲溪電源開發計畫等日治時代台灣現代化的重要土木工程，並提出建造曾文水庫的構想；此外還在台北設立土木測量專門學校，並創立『臺灣水利協會』和專業期刊，培養臺灣土木水利人才。畢生建設臺灣，貢獻卓越，受到後世尊敬。」請問這本書最可能是誰的傳記？</text:span></text:p>
      <text:p text:style-name="P90"><draw:g draw:z-index="251661312" draw:name="群組 4" draw:id="id3" draw:style-name="a3" text:anchor-type="paragraph"><svg:title/><svg:desc/><draw:frame draw:id="id1" draw:style-name="a1" draw:name="Picture 6" svg:x="5.82986in" svg:y="0.17431in" svg:width="3.16667in" svg:height="1.84306in" style:rel-width="scale" style:rel-height="scale"><draw:image xlink:href="media/image1.png" xlink:type="simple" xlink:show="embed" xlink:actuate="onLoad"/><svg:title/><svg:desc>459588</svg:desc></draw:frame><draw:frame draw:id="id2" draw:style-name="a2" draw:name="Text Box 7" svg:x="7.08125in" svg:y="2.10139in" svg:width="0.66389in" svg:height="0.16944in" style:rel-width="scale" style:rel-height="scale"><draw:text-box><text:p text:style-name="P91"/></draw:text-box><svg:title/><svg:desc/></draw:frame></draw:g><text:span text:style-name="T92">（</text:span><text:span text:style-name="T93">A</text:span><text:span text:style-name="T94">）伊藤博文</text:span><text:span text:style-name="T95"><text:s/></text:span><text:span text:style-name="T96">（</text:span><text:span text:style-name="T97">B</text:span><text:span text:style-name="T98">）後藤新平</text:span><text:span text:style-name="T99"><text:s/></text:span><text:span text:style-name="T100">（</text:span><text:span text:style-name="T101">C</text:span><text:span text:style-name="T102">）樺山資紀</text:span><text:span text:style-name="T103"><text:s/></text:span><text:span text:style-name="T104">（</text:span><text:span text:style-name="T105">D</text:span><text:span text:style-name="T106">）八田與一</text:span><text:span text:style-name="T107">。</text:span></text:p>
      <text:p text:style-name="P108"><text:span text:style-name="T109">20</text:span><text:span text:style-name="T110">、</text:span><text:span text:style-name="T111">敏敏</text:span><text:span text:style-name="T112">在《日治時期的台灣經濟》書中看到右圖。圖中</text:span><text:span text:style-name="T113">說明：西元</text:span><text:span text:style-name="T114">1920</text:span><text:span text:style-name="T115">年以後台灣稻米的年產量與出口量明顯的大增。請問：下列哪一政策與造成稻米產量與出口量大增「無關」？</text:span></text:p>
      <text:p text:style-name="P116">（A）蓬萊米的改良成功<text:s/>（B）台灣銀行的成立</text:p>
      <text:p text:style-name="P117">（C）推動農業台灣政策<text:s/>（D）水利設施的興建。</text:p>
      <text:p text:style-name="P118">21、(甲)台灣第一座新式糖廠<text:s/>—<text:s/>橋仔頭糖廠 (乙)台灣總督府<text:s/></text:p>
      <text:p text:style-name="P119">(丙)日月潭發電所 (丁)八田與一銅像。以上均能代表日本殖民統治的痕跡。</text:p>
      <text:p text:style-name="P120"><text:span text:style-name="T121">如果</text:span><text:span text:style-name="T122">凱凱</text:span><text:span text:style-name="T123">想從北</text:span><text:span text:style-name="T124"></text:span><text:span text:style-name="T125"></text:span><text:span text:style-name="T126">南的方向依序參觀，請問正確的排列是</text:span><text:span text:style-name="T127">：</text:span><text:span text:style-name="T128">(A)</text:span><text:span text:style-name="T129">乙丙丁甲</text:span><text:span text:style-name="T130"><text:s/></text:span><text:span text:style-name="T131">(B)</text:span><text:span text:style-name="T132">乙甲丙丁</text:span><text:span text:style-name="T133"><text:s/></text:span><text:span text:style-name="T134">(C)</text:span><text:span text:style-name="T135">丙丁乙甲</text:span><text:span text:style-name="T136"><text:s/></text:span><text:span text:style-name="T137">(D)</text:span><text:span text:style-name="T138">乙丁丙甲</text:span><text:span text:style-name="T139">。</text:span></text:p>
      <text:p text:style-name="P140"><text:span text:style-name="T141">22</text:span><text:span text:style-name="T142">、</text:span><text:span text:style-name="T143">若要以</text:span><text:span text:style-name="T144">郭懷一</text:span><text:span text:style-name="T145">、</text:span><text:span text:style-name="T146">余清芳</text:span><text:span text:style-name="T147">、</text:span><text:span text:style-name="T148">莫那魯道</text:span><text:span text:style-name="T149">為對象寫一篇報告時，此份報告的主題可能是以下哪一項？</text:span><text:span text:style-name="T150"><text:s/></text:span></text:p>
      <text:p text:style-name="P151">(A)武裝抗日的英雄<text:s/>(B)貿易衝突的民間械鬥<text:s/>(C)異族統治的悲歌<text:s/>(D)政治社會運動的領導者。</text:p>
      <text:p text:style-name="P152">23、日治時期的台灣，可說是典型的警察政治，再輔以保甲和壯丁團，使總督府能在台灣建立起堅實的統治基礎。下列有關警察政治的描述，何者正確?<text:s/></text:p>
      <text:p text:style-name="P153">(A)警察就像千手觀音一樣，無所不管，但權力不大<text:s/>(B)實施的目的是為了監視和控制台灣人民的行動<text:s/></text:p>
      <text:p text:style-name="P154">(C)警察須接受保甲指揮，被人民稱做「大人」 <text:s text:c="4"/>(D)壯丁團是由青壯年男子組成，是地方行政的中心。</text:p>
      <text:p text:style-name="P155"><text:span text:style-name="T156">24</text:span><text:span text:style-name="T157">、</text:span><text:span text:style-name="T158">某篇研究報告裡提到：「</text:span><text:span text:style-name="T159">西元1915年，</text:span><text:span text:style-name="T160">台南玉井</text:span><text:span text:style-name="T161">因抗日事件而付出沉痛的代價，當時不少青年男子遭到日本政府的殺害，以致出現女多於男的現象。在不得已的情況下，只好以招贅方式延續香火……</text:span><text:span text:style-name="T162">」</text:span><text:span text:style-name="T163">請問:</text:span><text:span text:style-name="T164"><text:s/>這起犧牲人數最多的抗日事件，</text:span><text:span text:style-name="T165">對武裝抗日有何</text:span><text:span text:style-name="T166">影響？</text:span><text:span text:style-name="T167"><text:s/></text:span></text:p>
      <text:p text:style-name="P168">(A)台人在失望下結束抗日<text:s/>(B)原住民停止武裝抗日<text:s/>(C)改以政治社會運動爭取權益<text:s/>(D)台人擴大武裝抗日的風潮。</text:p>
      <text:p text:style-name="P169">25、位於台中公園的古蹟「湖心亭」，是台灣總督府為紀念縱貫鐵路開通而興建的建築，亦是台中著名之地標。請問：你認為湖心亭最有可能是哪一年完工？</text:p>
      <text:p text:style-name="P170">（A）1898年（B）1908年（C）1918年（D）1928年。</text:p>
      <text:p text:style-name="P171"><text:span text:style-name="T172">26</text:span><text:span text:style-name="T173">、</text:span><text:span text:style-name="T174">臺灣知名作曲家</text:span><text:span text:style-name="T175">鄧雨賢</text:span><text:span text:style-name="T176">與作詞家</text:span><text:span text:style-name="T177">李臨秋</text:span><text:span text:style-name="T178">曾經一同創作過許多膾炙人口的作品，其中《望春風》一曲在臺灣廣為人知，並曾獲選為臺灣最受歡迎老歌的第一名，但在日治時期臺灣總督府為了廣徵軍伕，由日本作詞家</text:span><text:span text:style-name="T179">越路詩郎</text:span><text:span text:style-name="T180">將《望春風》改填為日語歌詞《大地在召喚》，藉此宣揚日本擴張思想。請問此曲被改編歌詞，應發生在日本統治臺灣的哪個時期？</text:span></text:p>
      <text:p text:style-name="P181">（A）無方針主義時期（B）內地延長主義時期（C）皇民化運動時期（D）漸進主義時期。</text:p>
      <text:p text:style-name="P182">27、溪崑國中話劇社正在籌備關於「日治時期台灣」的演出，同學們蒐集許多資料，如下：(甲)總督府進行人口普查<text:s/></text:p>
      <text:p text:style-name="P183">(乙)成立台北銀行，發行貨幣<text:s/>(丙)整建基隆、高雄兩港口<text:s/>(丁)統一貨幣和度量衡<text:s/>(戊)完成宜蘭到高雄的縱貫鐵路。請問：以上有哪些資料是符合史實，可以選用的？<text:s/>(A)甲乙丙<text:s/>(B)乙丙丁<text:s/>(C)丙丁戊<text:s/>(D)甲丙丁。<text:s/></text:p>
      <text:p text:style-name="P184"><text:span text:style-name="T185">28</text:span><text:span text:style-name="T186">、</text:span><text:span text:style-name="T187">莎莎</text:span><text:span text:style-name="T188">在一份台灣史料上，看到如下的記載：</text:span></text:p>
      <text:p text:style-name="P189"><text:s text:c="4"/>(一)<text:s/><text:s/>李鴻章：「我接獲台灣巡撫的電報，人民對於可能割讓反應非常激烈，已表達願意誓死對抗日本的決心，請日本當局能否考慮，放棄奪取台灣的想法。」</text:p>
      <text:p text:style-name="P190"><text:s text:c="4"/>(二)伊藤博文：「讓我們放棄台灣，此事，絕無可能。」</text:p>
      <text:p text:style-name="P191">請問：文件上李鴻章所接獲的電報，應是下列哪一位台灣巡撫所發出？</text:p>
      <text:p text:style-name="P192">（A）唐景崧（B）邵友濂（C）劉銘傳 （D）丘逢甲。</text:p>
      <text:soft-page-break/>
      <text:p text:style-name="P193">29、一本介紹台灣港口的書，提到這座港口在清末開港通商時，曾受到中法戰爭的戰火波及。日本統治時重新整建，由於其位置較接近日本，因此成為當時進出台灣的主要門戶。商人及遊客可以在港邊的車站搭上火車，前往其他地方。這段話最可能是介紹下列何者？<text:s/></text:p>
      <text:p text:style-name="P194">(A)高雄<text:s/>(B)基隆<text:s/>(C)安平<text:s/>(D)淡水。</text:p>
      <text:p text:style-name="P195"><text:span text:style-name="T196">30</text:span><text:span text:style-name="T197">、</text:span><text:span text:style-name="T198">雨晴</text:span><text:span text:style-name="T199">是專業的導遊，她</text:span><text:span text:style-name="T200">帶遊客參觀日月潭水力發電所時</text:span><text:span text:style-name="T201">，</text:span><text:span text:style-name="T202">該如何介紹日月潭水力發電所的興建背景？</text:span></text:p>
      <text:p text:style-name="P203">（A）為配合南進政策的需要而興建<text:s text:c="15"/>（B）為實施「內地延長主義」的政策而興建</text:p>
      <text:p text:style-name="P204">（C）為貫徹「工業日本，農業台灣」的政策而興建<text:s/>（D）為推動皇民化運動的政策而興建。</text:p>
      <text:p text:style-name="P205">31、電影「賽德克巴萊」，是一部以「霧社事件」為主題的電影。上集「太陽旗」描述日本長期壓迫原住民，進而引發反抗；下集「彩虹橋」則描述賽德克族人犧牲後，越過彩虹橋回歸祖靈之地。請問：下列何者「不可能」是電影裡會出現的場景？</text:p>
      <text:p text:style-name="P206">（A）1930年，泰雅族頭目莫那魯道決定領導族人抗日<text:s/>（B）日本人不斷掠奪台灣珍貴的森林資源</text:p>
      <text:p text:style-name="P207">（C）日本警察任意欺壓原住民，積怨日深<text:s text:c="12"/>（D）事件爆發後，武官總督調派軍警鎮壓。</text:p>
      <text:p text:style-name="P208">32、臺灣歷史上，有一段時期的官員曾說：「太陽的子民，從語言到姓名、風俗習慣等外在形式，也能與內地人無所差異的話，那是最理想的。即無論在精神上、形式上都與內地人相同，始能稱為完全之日本化。」請問：當時政府推動「完全日本化」的政策，其主要的目的為何？<text:s/></text:p>
      <text:p text:style-name="P209">(A)養成對臺灣鄉土的愛國心與犧牲精神<text:s/>(B)配合一次大戰後的民族自決風潮<text:s text:c="2"/></text:p>
      <text:p text:style-name="P210">(C)養成對日本的愛國心與犧牲精神<text:s text:c="5"/>(D)養成對中國的愛國心與犧牲精神。</text:p>
      <text:p text:style-name="P211"><text:span text:style-name="T212">※※電影《KANO》敘述日治時期嘉義農林學校(以下簡稱：嘉農，為現今</text:span><text:a office:title="國立嘉義大學" xlink:href="http://twbsball.dils.tku.edu.tw/wiki/index.php/%E5%9C%8B%E7%AB%8B%E5%98%89%E7%BE%A9%E5%A4%A7%E5%AD%B8" office:target-frame-name="_top" xlink:show="replace"><text:span text:style-name="T213">國立嘉義大學</text:span></text:a><text:span text:style-name="T214">前身)的棒球隊到日本甲子園參加全國中等學校優勝野球大會，勇奪亞軍的熱血故事。請回答</text:span><text:span text:style-name="T215">33~34</text:span><text:span text:style-name="T216">題。</text:span></text:p>
      <text:p text:style-name="P217">33、嘉農創立於1919年，是臺灣第一所農林學校，旨在培養臺灣農業與林業人才，以方便與當時的經濟政策互相搭配，提升臺灣各項農產品產量，發揮臺灣更大的經濟利益。請問，當時總督府的經濟政策為何？<text:s/></text:p>
      <text:p text:style-name="P218">(A)<text:s/>工業臺灣，農業南洋<text:s/>(B)<text:s/>農業臺灣，工業日本<text:s/>(C)農業臺灣，工業南洋<text:s/>(D)<text:s/>工業臺灣，農業日本。</text:p>
      <text:p text:style-name="P219">34、1931年嘉農棒球隊代表臺灣到日本甲子園比賽，球員組成涵蓋原住民、臺灣人、日本人，出現「日臺共學」、「日臺合一」的情形，是配合當時何種政策所致？<text:s/></text:p>
      <text:p text:style-name="P220">(A)南進政策<text:s/>(B)無方針主義<text:s/>(C)內地延長主義<text:s/>(D)皇民化運動。</text:p>
      <text:p text:style-name="P221"><text:span text:style-name="T222">公民</text:span><text:span text:style-name="T223">科</text:span></text:p>
      <text:p text:style-name="P224">35<text:span text:style-name="T225">、</text:span>香香是學藝股長，放學後必須負責教室布置，但媽媽希望香香可以早點回家幫忙做生意，香香必須在班級幹部和女兒之間做出選擇。這種情形可用哪概念來說明？<text:s/></text:p>
      <text:p text:style-name="P226">(A)<text:s/>社會地位<text:s/>(B)<text:s/>社會流動<text:s/>(C)<text:s/>角色衝突<text:s/>(D)<text:s/>性別平權<text:s/>。</text:p>
      <text:p text:style-name="P227">36<text:span text:style-name="T228">、</text:span>子瑜看到班上同學用智慧手機在玩<text:s/>”寶可夢”，於是回家也吵著要媽媽買智慧手機。請問她的行為主要受何種途徑影響？<text:s/></text:p>
      <text:p text:style-name="P229">(A)<text:s/>同儕團體<text:s/>(B)<text:s/>傳播媒體<text:s/>(C)<text:s/>學校<text:s/>(D)<text:s/>家庭<text:s/>。</text:p>
      <text:p text:style-name="P230">37<text:span text:style-name="T231">、</text:span>方老師受邀演講時，總是以我是一名教育的園丁作為開場白，此向聽眾說明個人職業，是在說她的<text:s/></text:p>
      <text:p text:style-name="P232">(A)<text:s/>社會地位<text:s/>(B)<text:s/>社會流動<text:s/>(C)<text:s/>社會角色<text:s/>(D)<text:s/>社會性別<text:s/>。</text:p>
      <text:p text:style-name="P233">38<text:span text:style-name="T234">、</text:span>『提供有系統、有組織的學習，讓來自不同家庭的人，學習社會期許的行為準則與價值規範』。以上所述是何種社會化的途徑？</text:p>
      <text:p text:style-name="P235">(A)家庭<text:s/>(B)<text:s/>傳播媒體<text:s/>(C)同儕<text:s/>(D)學校<text:s/>。</text:p>
      <text:p text:style-name="P236">39<text:span text:style-name="T237">、</text:span>建華跟爾康在體育課打籃球時，因為搶球碰撞而吵架。建華向爾康嗆聲，並模仿電視劇中黑道老大凶狠的話<text:s/>”送你一桶汽油，一支火柴”<text:s/>嚇得同學們紛紛走避。依據此的內容，判斷其主要是受到何種社會化途徑的影響，才有如此表現？<text:s/></text:p>
      <text:p text:style-name="P238">(A)家庭<text:s/>(B)學校<text:s/>(C)同儕<text:s/>(D)傳播媒體<text:s/>。</text:p>
      <text:soft-page-break/>
      <text:p text:style-name="P239">40<text:span text:style-name="T240">、</text:span>美美與麗麗兩人所居住的社區為提供居民有一個更舒適的居住空間，於週六舉辦社區環保日，希望居民共襄盛舉。於是他們兩人主動前往擔任志工。請問：他們的行為最能表現哪一種基本素養的精神？</text:p>
      <text:p text:style-name="P241">(Ａ)遵守公共秩序(Ｂ)追求社會正義　(Ｃ)秉持理性與尊重　(Ｄ)促進公共利益　。</text:p>
      <text:p text:style-name="P242">41<text:span text:style-name="T243">、</text:span>溪崑國中校慶的大隊接力，每班同學無不卯足全力往前衝，希望能為班上爭取冠軍錦旗，請問每班的同學們是在與別班</text:p>
      <text:p text:style-name="P244">(A)合作(B)交換(C)競爭(D)衝突。</text:p>
      <text:p text:style-name="P245">42<text:span text:style-name="T246">、</text:span>團體是由兩個以上的個人所組成，成員彼此有經常性的互動與溝通，以及一定程度的認同感，通常擁有共同的目標。根據上述內容判斷，下列何者不是團體？</text:p>
      <text:p text:style-name="P247">(A)飛機上的乘客<text:s/>(B)國樂團的團員<text:s/>(C)足球社的社員<text:s/>(D)荒野保護協會的會員。</text:p>
      <text:p text:style-name="P248">43<text:span text:style-name="T249">、</text:span>「台北市野鳥學會」經常舉辦親子認識自然生態、漫遊森林步道的活動，進而提醒國人重視生態問題。根據《人民團體法》的分類，「台北市野鳥學會」應屬於何種團體？</text:p>
      <text:p text:style-name="P250">(A)社會團體<text:s/>(B)政治團體<text:s/>(C)職業團體<text:s/>(D)社區組織。</text:p>
      <text:p text:style-name="P251">44<text:span text:style-name="T252">、</text:span>有關《人民團體法》的相關敘述，下列何者是正確的？</text:p>
      <text:p text:style-name="P253">(A)遠傳電信工會屬於社會團體<text:s/><text:s text:c="4"/>(B)『時代力量』屬於政治團體<text:s/></text:p>
      <text:p text:style-name="P254">(C)創世基金會屬於職業團體<text:s/><text:s text:c="6"/>(D)溪中校友會屬於工作取向團體。</text:p>
      <text:p text:style-name="P255">45<text:span text:style-name="T256">、</text:span>為杜絕以犯罪為宗旨的團體，制裁幫派組織的犯罪行為，政府特別制定下列哪部法律來因應？</text:p>
      <text:p text:style-name="P257">(A)《刑法》(B)《人民團體法》<text:s/>(C)《組織犯罪防制條例》<text:s/>(D)《中華民國憲法》。</text:p>
      <text:p text:style-name="P258">46<text:span text:style-name="T259">、</text:span>家扶基金會廣邀社會大眾「揪團」來做寄養家庭的活動。此體主要具有哪種功能？<text:s/></text:p>
      <text:p text:style-name="P260">(A)建立人際關係<text:s/>(B)達成工作任務<text:s/>(C)培養共同興趣<text:s/>(D)增進私人利益<text:s/>。</text:p>
      <text:p text:style-name="P261">47<text:span text:style-name="T262">、</text:span>婉玲是一名骨科醫師，也是全國公會的成員。上述屬於《人民團體法》中何種？<text:s/></text:p>
      <text:p text:style-name="P263">(A)<text:s/>公益團體<text:s/>(B)<text:s/>社會團體<text:s/>(C)<text:s/>職業團體<text:s/>(D)<text:s/>政治團體<text:s/>。</text:p>
      <text:p text:style-name="P264">48<text:span text:style-name="T265">、</text:span>娜娜想要參與一些公益服務活動，下列哪項不適合他？</text:p>
      <text:p text:style-name="P266">(A)加入青少年志工團<text:s/>(B)參加228示威遊行抗議活動(C)擔任圖書館的排書(D)參與僑忠社區清潔<text:s/>。</text:p>
      <text:p text:style-name="P267">49<text:span text:style-name="T268">、</text:span>由於景氣低迷，許多失業者在經濟壓力下常會因一時想不開而尋短。張老師專線本著尊重、熱愛的理念以電話協談的方式，幫助這些人走出陰霾。該會主要是屬於哪種取向團體？<text:s/></text:p>
      <text:p text:style-name="P269">(A)工作取向<text:s/>(B)經濟取向<text:s/>(C)<text:s/>關係取向<text:s/>(D)興趣取向。</text:p>
      <text:p text:style-name="P270">50<text:span text:style-name="T271">、</text:span>臺灣地區近年來人民團體的數量增加許多，如伊甸基金會、工會，環保聯盟等現象，顯示哪項自由權獲得更多的保障？</text:p>
      <text:p text:style-name="P272">(A)<text:s/>講學自由<text:s/>(B)<text:s/>參政自由<text:s/>(C)<text:s/>言論自由<text:s/>(D)<text:s/>結社自由<text:s/>。</text:p>
      <text:p text:style-name="P273"/>
      <text:p text:style-name="內文"/>
      <text:p text:style-name="內文"/>
      <text:soft-page-break/>
      <text:p text:style-name="P274"><text:span text:style-name="T281">105-2-1 <text:s/></text:span><text:span text:style-name="T282">七</text:span><text:span text:style-name="T283">年級 <text:s/>社會科－解答</text:span></text:p>
      <text:p text:style-name="P284">01-10 <text:s text:c="2"/>CBDAA <text:s text:c="2"/>DADBC</text:p>
      <text:p text:style-name="P285">11-20 <text:s text:c="2"/>AAADD <text:s text:c="2"/>CCCDB</text:p>
      <text:p text:style-name="P286">21-30 <text:s text:c="2"/>ACBCB <text:s text:c="2"/>CDABA</text:p>
      <text:p text:style-name="P287">31-40 <text:s text:c="2"/>DCBCC <text:s text:c="2"/>ACDDD</text:p>
      <text:p text:style-name="P288">41-50 <text:s text:c="2"/>CAABC <text:s text:c="2"/>BCBAD</text:p>
      <text:p text:style-name="P28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3" style:font-charset="x-symbol" svg:font-family="Wingdings 3" style:font-family-generic="roman" style:font-pitch="variable" svg:panose-1="5 4 1 2 1 8 7 7 7 7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國中題目" style:display-name="國中題目" style:family="paragraph" style:parent-style-name="內文">
      <style:paragraph-properties style:snap-to-layout-grid="false"/>
      <style:text-properties style:font-name="Times New Roman" style:font-name-asian="新細明體" style:font-name-complex="Times New Roman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1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新細明體" style:font-name-asian="新細明體"/>
    </style:style>
    <style:style style:name="T4" style:parent-style-name="預設段落字型" style:family="text">
      <style:text-properties fo:language="zh" fo:country="TW"/>
    </style:style>
    <style:style style:name="T5" style:parent-style-name="預設段落字型" style:family="text">
      <style:text-properties style:font-name="新細明體" style:font-name-asian="新細明體"/>
    </style:style>
    <style:style style:name="T6" style:parent-style-name="預設段落字型" style:family="text">
      <style:text-properties style:font-name="新細明體" style:font-name-asian="新細明體"/>
    </style:style>
    <style:style style:name="T7" style:parent-style-name="預設段落字型" style:family="text">
      <style:text-properties style:font-name="新細明體" style:font-name-asian="新細明體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275" style:parent-style-name="頁尾" style:family="paragraph">
      <style:paragraph-properties fo:text-align="center"/>
    </style:style>
    <style:style style:name="T276" style:parent-style-name="預設段落字型" style:family="text">
      <style:text-properties style:font-name="新細明體" style:font-name-asian="新細明體"/>
    </style:style>
    <style:style style:name="T277" style:parent-style-name="預設段落字型" style:family="text">
      <style:text-properties fo:language="zh" fo:country="TW"/>
    </style:style>
    <style:style style:name="T278" style:parent-style-name="預設段落字型" style:family="text">
      <style:text-properties style:font-name="新細明體" style:font-name-asian="新細明體"/>
    </style:style>
    <style:style style:name="T279" style:parent-style-name="預設段落字型" style:family="text">
      <style:text-properties style:font-name="新細明體" style:font-name-asian="新細明體"/>
    </style:style>
    <style:style style:name="T280" style:parent-style-name="預設段落字型" style:family="text">
      <style:text-properties style:font-name="新細明體" style:font-name-asian="新細明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頁<text:span text:style-name="T5">，共</text:span><text:span text:style-name="T6">4</text:span><text:span text:style-name="T7">頁】</text:span></text:p>
        <text:p text:style-name="頁尾"/>
      </style:footer>
    </style:master-page>
    <style:master-page style:name="MP1" style:page-layout-name="PL1">
      <style:footer>
        <text:p text:style-name="P275"><text:span text:style-name="T276">【第</text:span><text:span text:style-name="T277"><text:page-number text:fixed="false">1</text:page-number></text:span>頁<text:span text:style-name="T278">，共</text:span><text:span text:style-name="T279">4</text:span><text:span text:style-name="T280">頁】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吳憲坤</meta:initial-creator>
    <dc:creator>sweettung</dc:creator>
    <meta:creation-date>2026-02-04T11:40:00Z</meta:creation-date>
    <dc:date>2026-02-04T11:40:00Z</dc:date>
    <meta:template xlink:href="Normal" xlink:type="simple"/>
    <meta:editing-cycles>2</meta:editing-cycles>
    <meta:editing-duration>PT0S</meta:editing-duration>
    <meta:document-statistic meta:page-count="5" meta:paragraph-count="12" meta:word-count="913" meta:character-count="6108" meta:row-count="43" meta:non-whitespace-character-count="5207"/>
  </office:meta>
</office:document-meta>
</file>