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png" manifest:media-type="image/png"/>
  <manifest:file-entry manifest:full-path="media/image10.png" manifest:media-type="image/png"/>
  <manifest:file-entry manifest:full-path="media/image11.gif" manifest:media-type="image/gif"/>
  <manifest:file-entry manifest:full-path="media/image12.png" manifest:media-type="image/pn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Helvetica" svg:font-family="Helvetica" style:font-family-generic="swiss" style:font-pitch="variable" svg:panose-1="2 11 6 4 2 2 2 2 2 4"/>
  </office:font-face-decl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text-properties style:font-name="標楷體" style:font-name-asian="標楷體" fo:font-size="14pt" style:font-size-asian="14pt"/>
    </style:style>
    <style:style style:name="P8" style:parent-style-name="內文" style:family="paragraph">
      <style:paragraph-properties fo:margin-left="4.0347in">
        <style:tab-stops/>
      </style:paragraph-properties>
    </style:style>
    <style:style style:name="T9" style:parent-style-name="預設段落字型" style:family="text">
      <style:text-properties style:font-name="標楷體" style:font-name-asian="標楷體" style:letter-kerning="false"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8"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9" style:parent-style-name="預設段落字型" style:family="text">
      <style:text-properties style:font-name="新細明體" style:font-name-asian="新細明體" style:font-name-complex="新細明體" style:letter-kerning="false" style:font-size-complex="12pt"/>
    </style:style>
    <style:style style:name="T20" style:parent-style-name="預設段落字型" style:family="text">
      <style:text-properties style:font-name="標楷體" style:font-name-asian="標楷體" style:letter-kerning="false" fo:font-size="14pt" style:font-size-asian="14pt"/>
    </style:style>
    <style:style style:name="T21" style:parent-style-name="預設段落字型" style:family="text">
      <style:text-properties style:font-name="標楷體" style:font-name-asian="標楷體" fo:color="#000000" fo:font-size="14pt" style:font-size-asian="14pt"/>
    </style:style>
    <style:style style:name="P22" style:parent-style-name="內文" style:family="paragraph">
      <style:paragraph-properties style:line-height-at-least="0.2777in" fo:margin-right="-0.0416in"/>
      <style:text-properties style:font-name="標楷體" style:font-name-asian="標楷體" style:font-size-complex="12pt"/>
    </style:style>
    <style:style style:name="P23" style:parent-style-name="內文" style:family="paragraph">
      <style:paragraph-properties style:line-height-at-least="0.2777in" fo:margin-right="-0.0416in"/>
      <style:text-properties style:font-name="標楷體" style:font-name-asian="標楷體" style:font-size-complex="12pt"/>
    </style:style>
    <style:style style:name="P24" style:parent-style-name="內文" style:family="paragraph">
      <style:paragraph-properties style:line-height-at-least="0.2777in" fo:margin-right="-0.0416in"/>
      <style:text-properties style:font-name="標楷體" style:font-name-asian="標楷體" style:font-size-complex="12pt"/>
    </style:style>
    <style:style style:name="P25" style:parent-style-name="內文" style:family="paragraph">
      <style:paragraph-properties style:line-height-at-least="0.2777in" fo:margin-right="-0.0416in"/>
      <style:text-properties style:font-name="標楷體" style:font-name-asian="標楷體" style:font-size-complex="12pt"/>
    </style:style>
    <style:style style:name="P26" style:parent-style-name="內文" style:family="paragraph">
      <style:paragraph-properties style:line-height-at-least="0.2777in" fo:margin-right="-0.0416in"/>
      <style:text-properties style:font-name="標楷體" style:font-name-asian="標楷體" style:font-size-complex="12pt"/>
    </style:style>
    <style:style style:name="P27" style:parent-style-name="內文" style:family="paragraph">
      <style:paragraph-properties style:line-height-at-least="0.2777in" fo:margin-right="-0.0416in"/>
      <style:text-properties style:font-name="標楷體" style:font-name-asian="標楷體" style:font-size-complex="12pt"/>
    </style:style>
    <style:style style:name="P28" style:parent-style-name="內文" style:family="paragraph">
      <style:paragraph-properties style:line-height-at-least="0.2777in" fo:margin-right="-0.0416in"/>
    </style:style>
    <style:style style:name="T29" style:parent-style-name="預設段落字型" style:family="text">
      <style:text-properties style:font-name="Times New Roman" style:font-name-asian="新細明體" style:font-size-complex="10pt"/>
    </style:style>
    <style:style style:name="T30" style:parent-style-name="預設段落字型" style:family="text">
      <style:text-properties style:font-name="標楷體" style:font-name-asian="標楷體" style:font-size-complex="12pt"/>
    </style:style>
    <style:style style:name="P31" style:parent-style-name="內文" style:family="paragraph">
      <style:paragraph-properties style:line-height-at-least="0.2777in" fo:margin-right="-0.0416in"/>
      <style:text-properties style:font-name="標楷體" style:font-name-asian="標楷體" style:font-size-complex="12pt"/>
    </style:style>
    <style:style style:name="P32" style:parent-style-name="內文Web" style:family="paragraph">
      <style:paragraph-properties style:vertical-align="baseline" fo:margin-top="0in" fo:margin-bottom="0in" style:line-height-at-least="0.2777in"/>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font-name-complex="Courier New" style:font-weight-complex="bold" style:letter-kerning="true"/>
    </style:style>
    <style:style style:name="P35" style:parent-style-name="內文Web" style:family="paragraph">
      <style:paragraph-properties style:vertical-align="baseline" fo:margin-top="0in" fo:margin-bottom="0in" style:line-height-at-least="0.2777in"/>
    </style:style>
    <style:style style:name="T36" style:parent-style-name="預設段落字型" style:family="text">
      <style:text-properties style:font-name="標楷體" style:font-name-asian="標楷體" style:font-name-complex="Courier New" style:font-weight-complex="bold" style:letter-kerning="true"/>
    </style:style>
    <style:style style:name="P37" style:parent-style-name="內文" style:family="paragraph">
      <style:paragraph-properties style:line-height-at-least="0.2777in" fo:margin-right="-0.0416in"/>
      <style:text-properties style:font-name="標楷體" style:font-name-asian="標楷體" fo:color="#000000" style:font-size-complex="12pt"/>
    </style:style>
    <style:style style:name="P38" style:parent-style-name="內文" style:family="paragraph">
      <style:paragraph-properties style:line-height-at-least="0.2777in" fo:margin-right="-0.0416in"/>
      <style:text-properties style:font-name="標楷體" style:font-name-asian="標楷體" fo:color="#000000" style:font-size-complex="12pt"/>
    </style:style>
    <style:style style:name="P39" style:parent-style-name="內文" style:family="paragraph">
      <style:paragraph-properties style:line-height-at-least="0.2777in" fo:margin-right="-0.0416in"/>
    </style:style>
    <style:style style:name="T40" style:parent-style-name="預設段落字型" style:family="text">
      <style:text-properties style:font-name="標楷體" style:font-name-asian="標楷體" fo:color="#000000" style:font-size-complex="12pt"/>
    </style:style>
    <style:style style:name="T41" style:parent-style-name="預設段落字型" style:family="text">
      <style:text-properties style:font-name="標楷體" style:font-name-asian="標楷體" fo:color="#000000" style:font-size-complex="12pt"/>
    </style:style>
    <style:style style:name="T42" style:parent-style-name="預設段落字型" style:family="text">
      <style:text-properties style:font-name="標楷體" style:font-name-asian="標楷體" fo:color="#000000" style:font-size-complex="12pt"/>
    </style:style>
    <style:style style:name="T43" style:parent-style-name="預設段落字型" style:family="text">
      <style:text-properties style:font-name="標楷體" style:font-name-asian="標楷體" fo:color="#000000" style:font-size-complex="12pt"/>
    </style:style>
    <style:style style:name="P44" style:parent-style-name="內文" style:family="paragraph">
      <style:paragraph-properties style:line-height-at-least="0.2777in" fo:margin-left="0.3333in" fo:margin-right="-0.0416in" fo:text-indent="-0.3333in">
        <style:tab-stops/>
      </style:paragraph-properties>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style:font-size-complex="12pt"/>
    </style:style>
    <style:style style:name="P52" style:parent-style-name="內文" style:family="paragraph">
      <style:paragraph-properties style:line-height-at-least="0.2777in" fo:margin-left="0.3333in" fo:margin-right="-0.0416in" fo:text-indent="-0.3333in">
        <style:tab-stops/>
      </style:paragraph-properties>
      <style:text-properties style:font-name="標楷體" style:font-name-asian="標楷體" style:font-size-complex="12pt"/>
    </style:style>
    <style:style style:name="P53" style:parent-style-name="內文Web" style:family="paragraph">
      <style:paragraph-properties style:vertical-align="baseline" fo:margin-top="0in" fo:margin-bottom="0in" style:line-height-at-least="0.2777in"/>
    </style:style>
    <style:style style:name="T54" style:parent-style-name="預設段落字型" style:family="text">
      <style:text-properties style:font-name="Times New Roman" style:font-size-complex="10pt"/>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font-name-complex="Courier New" style:font-weight-complex="bold" style:letter-kerning="true"/>
    </style:style>
    <style:style style:name="P57" style:parent-style-name="內文Web" style:family="paragraph">
      <style:paragraph-properties style:vertical-align="baseline" fo:margin-top="0in" fo:margin-bottom="0in" style:line-height-at-least="0.2777in"/>
      <style:text-properties style:font-name="標楷體" style:font-name-asian="標楷體" style:font-name-complex="Courier New" style:font-weight-complex="bold" style:letter-kerning="true"/>
    </style:style>
    <style:style style:name="P58" style:parent-style-name="內文Web" style:family="paragraph">
      <style:paragraph-properties style:vertical-align="baseline" fo:margin-top="0in" fo:margin-bottom="0in" style:line-height-at-least="0.2777in"/>
      <style:text-properties style:font-name="標楷體" style:font-name-asian="標楷體" style:font-name-complex="Courier New" style:font-weight-complex="bold" style:letter-kerning="true"/>
    </style:style>
    <style:style style:name="P59" style:parent-style-name="內文Web" style:family="paragraph">
      <style:paragraph-properties style:vertical-align="baseline" fo:margin-top="0in" fo:margin-bottom="0in" style:line-height-at-least="0.2777in"/>
      <style:text-properties style:font-name="標楷體" style:font-name-asian="標楷體" style:font-name-complex="Courier New" style:font-weight-complex="bold" style:letter-kerning="true"/>
    </style:style>
    <style:style style:name="P60" style:parent-style-name="內文Web" style:family="paragraph">
      <style:paragraph-properties style:vertical-align="baseline" fo:margin-top="0in" fo:margin-bottom="0in" style:line-height-at-least="0.2777in"/>
    </style:style>
    <style:style style:name="T61" style:parent-style-name="預設段落字型" style:family="text">
      <style:text-properties style:font-name="標楷體" style:font-name-asian="標楷體" style:font-name-complex="Courier New" style:font-weight-complex="bold" style:letter-kerning="true"/>
    </style:style>
    <style:style style:name="T62" style:parent-style-name="預設段落字型" style:family="text">
      <style:text-properties style:font-name="標楷體" style:font-name-asian="標楷體" style:font-name-complex="Courier New" style:font-weight-complex="bold" style:letter-kerning="true"/>
    </style:style>
    <style:style style:name="T63" style:parent-style-name="預設段落字型" style:family="text">
      <style:text-properties style:font-name="標楷體" style:font-name-asian="標楷體" style:font-name-complex="Courier New" style:font-weight-complex="bold" style:letter-kerning="true"/>
    </style:style>
    <style:style style:name="P64" style:parent-style-name="內文" style:family="paragraph">
      <style:paragraph-properties style:line-height-at-least="0.2777in" fo:margin-left="0.3333in" fo:margin-right="-0.0416in" fo:text-indent="-0.3333in">
        <style:tab-stops/>
      </style:paragraph-properties>
      <style:text-properties style:font-name="標楷體" style:font-name-asian="標楷體" fo:color="#000000" style:font-size-complex="12pt"/>
    </style:style>
    <style:style style:name="P65" style:parent-style-name="內文" style:family="paragraph">
      <style:paragraph-properties style:line-height-at-least="0.2777in" fo:margin-left="0.3333in" fo:margin-right="-0.0416in" fo:text-indent="-0.3333in">
        <style:tab-stops/>
      </style:paragraph-properties>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style:font-name-complex="Arial" fo:color="#000000" style:font-size-complex="12pt" fo:background-color="#FFFFFF"/>
    </style:style>
    <style:style style:name="T70" style:parent-style-name="預設段落字型" style:family="text">
      <style:text-properties style:font-name="標楷體" style:font-name-asian="標楷體" fo:color="#000000" style:font-size-complex="12pt"/>
    </style:style>
    <style:style style:name="P71" style:parent-style-name="內文" style:family="paragraph">
      <style:paragraph-properties style:line-height-at-least="0.2777in" fo:margin-left="0.3333in" fo:margin-right="-0.0416in" fo:text-indent="-0.3333in">
        <style:tab-stops/>
      </style:paragraph-properties>
      <style:text-properties style:font-name="標楷體" style:font-name-asian="標楷體" fo:color="#000000" style:font-size-complex="12pt"/>
    </style:style>
    <style:style style:name="P72" style:parent-style-name="內文" style:family="paragraph">
      <style:paragraph-properties style:line-height-at-least="0.2777in" fo:margin-left="0.3333in" fo:margin-right="-0.0416in" fo:text-indent="-0.3333in">
        <style:tab-stops/>
      </style:paragraph-properties>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color="#000000" style:font-size-complex="12pt"/>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fo:color="#000000" style:font-size-complex="12pt"/>
    </style:style>
    <style:style style:name="P78" style:parent-style-name="內文" style:family="paragraph">
      <style:paragraph-properties style:line-height-at-least="0.2777in" fo:margin-right="0.5784in">
        <style:tab-stops>
          <style:tab-stop style:type="left" style:position="4.9013in"/>
          <style:tab-stop style:type="left" style:position="5.9333in"/>
          <style:tab-stop style:type="left" style:position="6.959in"/>
          <style:tab-stop style:type="left" style:position="7.9805in"/>
        </style:tab-stops>
      </style:paragraph-properties>
      <style:text-properties style:font-name="標楷體" style:font-name-asian="標楷體" style:font-size-complex="12pt"/>
    </style:style>
    <style:style style:name="P79" style:parent-style-name="內文" style:family="paragraph">
      <style:paragraph-properties style:line-height-at-least="0.2777in" fo:margin-left="0.25in" fo:margin-right="0.3729in" fo:text-indent="-0.0833in">
        <style:tab-stops>
          <style:tab-stop style:type="left" style:position="5.6833in"/>
          <style:tab-stop style:type="left" style:position="10.2833in"/>
        </style:tab-stops>
      </style:paragraph-properties>
      <style:text-properties style:font-name="標楷體" style:font-name-asian="標楷體" style:font-size-complex="12pt"/>
    </style:style>
    <style:style style:name="P80" style:parent-style-name="內文" style:family="paragraph">
      <style:paragraph-properties style:line-height-at-least="0.2777in" fo:margin-right="0.5805in">
        <style:tab-stops>
          <style:tab-stop style:type="left" style:position="4.9013in"/>
          <style:tab-stop style:type="left" style:position="5.9333in"/>
          <style:tab-stop style:type="left" style:position="6.959in"/>
          <style:tab-stop style:type="left" style:position="7.9805in"/>
        </style:tab-stops>
      </style:paragraph-properties>
    </style:style>
    <style:style style:name="T81" style:parent-style-name="預設段落字型" style:family="text">
      <style:text-properties style:font-name="標楷體" style:font-name-asian="標楷體" style:font-size-complex="12pt"/>
    </style:style>
    <style:style style:name="P82" style:parent-style-name="內文" style:family="paragraph">
      <style:paragraph-properties style:line-height-at-least="0.2777in" fo:margin-left="0.25in" fo:margin-right="-0.0416in" fo:text-indent="-0.1666in">
        <style:tab-stops/>
      </style:paragraph-properties>
    </style:style>
    <style:style style:name="T83" style:parent-style-name="預設段落字型" style:family="text">
      <style:text-properties style:font-name="標楷體" style:font-name-asian="標楷體" style:font-size-complex="12pt"/>
    </style:style>
    <style:style style:name="P84" style:parent-style-name="內文" style:family="paragraph">
      <style:paragraph-properties style:line-height-at-least="0.2777in" fo:margin-left="0.25in" fo:margin-right="-0.0416in" fo:text-indent="-0.1666in">
        <style:tab-stops/>
      </style:paragraph-properties>
      <style:text-properties style:font-name="標楷體" style:font-name-asian="標楷體" style:font-size-complex="12pt"/>
    </style:style>
    <style:style style:name="P85" style:parent-style-name="內文" style:family="paragraph">
      <style:paragraph-properties style:line-height-at-least="0.2777in" fo:margin-right="-0.0416in"/>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P88" style:parent-style-name="內文" style:family="paragraph">
      <style:paragraph-properties style:line-height-at-least="0.2777in" fo:margin-right="-0.0416in" fo:text-indent="0.1666in"/>
      <style:text-properties style:font-name="標楷體" style:font-name-asian="標楷體" style:font-size-complex="12pt"/>
    </style:style>
    <style:style style:name="P89" style:parent-style-name="內文" style:family="paragraph">
      <style:paragraph-properties style:line-height-at-least="0.2777in" fo:margin-right="-0.0416in"/>
      <style:text-properties style:font-name="標楷體" style:font-name-asian="標楷體" style:font-size-complex="12pt"/>
    </style:style>
    <style:style style:name="P90" style:parent-style-name="內文" style:family="paragraph">
      <style:paragraph-properties style:line-height-at-least="0.2777in" fo:margin-right="-0.0416in"/>
      <style:text-properties style:font-name="標楷體" style:font-name-asian="標楷體" style:font-size-complex="12pt"/>
    </style:style>
    <style:style style:name="P91" style:parent-style-name="內文" style:family="paragraph">
      <style:paragraph-properties style:line-height-at-least="0.2777in" fo:margin-left="0.25in" fo:margin-right="0.668in" fo:text-indent="-0.25in">
        <style:tab-stops/>
      </style:paragraph-properties>
      <style:text-properties style:font-name="標楷體" style:font-name-asian="標楷體" style:font-size-complex="12pt"/>
    </style:style>
    <style:style style:name="P92" style:parent-style-name="內文" style:family="paragraph">
      <style:paragraph-properties style:line-height-at-least="0.2777in" fo:margin-left="0.25in" fo:margin-right="-0.0416in" fo:text-indent="-0.25in">
        <style:tab-stops/>
      </style:paragraph-properties>
      <style:text-properties style:font-name="標楷體" style:font-name-asian="標楷體" style:font-size-complex="12pt"/>
    </style:style>
    <style:style style:name="P93" style:parent-style-name="內文" style:family="paragraph">
      <style:paragraph-properties style:line-height-at-least="0.2777in" fo:margin-left="0.25in" fo:margin-right="0.668in" fo:text-indent="-0.25in">
        <style:tab-stops/>
      </style:paragraph-properties>
      <style:text-properties style:font-name="標楷體" style:font-name-asian="標楷體" style:font-size-complex="12pt"/>
    </style:style>
    <style:style style:name="P94" style:parent-style-name="內文" style:family="paragraph">
      <style:paragraph-properties style:line-height-at-least="0.2777in" fo:margin-right="0.5784in">
        <style:tab-stops>
          <style:tab-stop style:type="left" style:position="4.9013in"/>
          <style:tab-stop style:type="left" style:position="5.9333in"/>
          <style:tab-stop style:type="left" style:position="6.959in"/>
          <style:tab-stop style:type="left" style:position="7.9805in"/>
        </style:tab-stops>
      </style:paragraph-properties>
    </style:style>
    <style:style style:name="T95" style:parent-style-name="預設段落字型" style:family="text">
      <style:text-properties style:font-name="Times New Roman" style:font-name-asian="新細明體" style:font-name-complex="Times New Roman" style:font-size-complex="10pt"/>
    </style:style>
    <style:style style:name="T96" style:parent-style-name="預設段落字型" style:family="text">
      <style:text-properties style:font-name="標楷體" style:font-name-asian="標楷體" style:font-size-complex="12pt"/>
    </style:style>
    <style:style style:name="P97" style:parent-style-name="內文" style:family="paragraph">
      <style:paragraph-properties style:line-height-at-least="0.2777in" fo:margin-left="0.2951in" fo:margin-right="0.5784in">
        <style:tab-stops>
          <style:tab-stop style:type="left" style:position="4.6062in"/>
          <style:tab-stop style:type="left" style:position="5.6381in"/>
          <style:tab-stop style:type="left" style:position="6.6638in"/>
          <style:tab-stop style:type="left" style:position="7.6854in"/>
        </style:tab-stops>
      </style:paragraph-properties>
      <style:text-properties style:font-name="標楷體" style:font-name-asian="標楷體" style:font-size-complex="12pt"/>
    </style:style>
    <style:style style:name="P98" style:parent-style-name="內文" style:family="paragraph">
      <style:paragraph-properties style:line-height-at-least="0.2777in" fo:margin-left="0.2951in" fo:margin-right="0.5784in">
        <style:tab-stops>
          <style:tab-stop style:type="left" style:position="4.6062in"/>
          <style:tab-stop style:type="left" style:position="5.6381in"/>
          <style:tab-stop style:type="left" style:position="6.6638in"/>
          <style:tab-stop style:type="left" style:position="7.6854in"/>
        </style:tab-stops>
      </style:paragraph-properties>
    </style:style>
    <style:style style:name="T99" style:parent-style-name="預設段落字型" style:family="text">
      <style:text-properties style:font-name="標楷體" style:font-name-asian="標楷體" style:font-size-complex="12pt"/>
    </style:style>
    <style:style style:name="P100" style:parent-style-name="內文" style:family="paragraph">
      <style:paragraph-properties style:line-height-at-least="0.2777in" fo:margin-left="0.25in" fo:margin-right="3.0298in" fo:text-indent="-0.25in">
        <style:tab-stops/>
      </style:paragraph-properties>
      <style:text-properties style:font-name="標楷體" style:font-name-asian="標楷體" fo:color="#000000" style:font-size-complex="12pt"/>
    </style:style>
    <style:style style:name="P101" style:parent-style-name="內文" style:family="paragraph">
      <style:paragraph-properties style:line-height-at-least="0.2777in" fo:margin-left="0.25in" fo:margin-right="-0.0416in" fo:text-indent="0.0451in">
        <style:tab-stops/>
      </style:paragraph-properties>
    </style:style>
    <style:style style:name="T102" style:parent-style-name="預設段落字型" style:family="text">
      <style:text-properties style:font-name="標楷體" style:font-name-asian="標楷體" fo:color="#000000" style:font-size-complex="12pt"/>
    </style:style>
    <style:style style:name="P103" style:parent-style-name="內文" style:family="paragraph">
      <style:paragraph-properties>
        <style:tab-stops>
          <style:tab-stop style:type="left" style:position="0.1465in"/>
          <style:tab-stop style:type="left" style:position="0.3333in"/>
          <style:tab-stop style:type="left" style:position="0.5in"/>
        </style:tab-stops>
      </style:paragraph-properties>
    </style:style>
    <style:style style:name="T104" style:parent-style-name="預設段落字型" style:family="text">
      <style:text-properties style:font-name="標楷體" style:font-name-asian="標楷體" style:letter-kerning="false" fo:font-size="14pt" style:font-size-asian="14pt"/>
    </style:style>
    <style:style style:name="T105" style:parent-style-name="預設段落字型" style:family="text">
      <style:text-properties style:font-name="標楷體" style:font-name-asian="標楷體" fo:color="#000000" fo:font-size="14pt" style:font-size-asian="14pt"/>
    </style:style>
    <style:style style:name="P106"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07" style:parent-style-name="清單段落" style:family="paragraph">
      <style:paragraph-properties style:line-height-at-least="0.2777in" fo:margin-left="0.3347in" fo:margin-right="-0.2166in">
        <style:tab-stops/>
      </style:paragraph-properties>
      <style:text-properties style:font-name="標楷體" style:font-name-asian="標楷體"/>
    </style:style>
    <style:style style:name="P108"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09" style:parent-style-name="清單段落" style:family="paragraph">
      <style:paragraph-properties style:line-height-at-least="0.2777in" fo:margin-left="0.3347in">
        <style:tab-stops/>
      </style:paragraph-properties>
      <style:text-properties style:font-name="標楷體" style:font-name-asian="標楷體"/>
    </style:style>
    <style:style style:name="P110"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11" style:parent-style-name="清單段落" style:family="paragraph">
      <style:paragraph-properties style:line-height-at-least="0.2777in" fo:margin-left="0.3347in">
        <style:tab-stops/>
      </style:paragraph-properties>
      <style:text-properties style:font-name="標楷體" style:font-name-asian="標楷體"/>
    </style:style>
    <style:style style:name="P112" style:parent-style-name="清單段落" style:family="paragraph">
      <style:paragraph-properties style:line-height-at-least="0.2777in" fo:margin-left="0.3347in">
        <style:tab-stops/>
      </style:paragraph-properties>
      <style:text-properties style:font-name="標楷體" style:font-name-asian="標楷體"/>
    </style:style>
    <style:style style:name="P113" style:parent-style-name="清單段落" style:family="paragraph">
      <style:paragraph-properties style:line-height-at-least="0.2777in" fo:margin-left="0.3347in">
        <style:tab-stops/>
      </style:paragraph-properties>
      <style:text-properties style:font-name="標楷體" style:font-name-asian="標楷體"/>
    </style:style>
    <style:style style:name="P114" style:parent-style-name="清單段落" style:family="paragraph">
      <style:paragraph-properties style:line-height-at-least="0.2777in" fo:margin-left="0.3347in">
        <style:tab-stops/>
      </style:paragraph-properties>
      <style:text-properties style:font-name="標楷體" style:font-name-asian="標楷體"/>
    </style:style>
    <style:style style:name="P115"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16" style:parent-style-name="清單段落" style:family="paragraph">
      <style:paragraph-properties style:line-height-at-least="0.2777in" fo:margin-left="0.3347in">
        <style:tab-stops/>
      </style:paragraph-properties>
      <style:text-properties style:font-name="標楷體" style:font-name-asian="標楷體"/>
    </style:style>
    <style:style style:name="P117"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18"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19"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20" style:parent-style-name="清單段落" style:family="paragraph">
      <style:paragraph-properties style:line-height-at-least="0.2777in" fo:margin-left="0.3347in">
        <style:tab-stops/>
      </style:paragraph-properties>
      <style:text-properties style:font-name="標楷體" style:font-name-asian="標楷體"/>
    </style:style>
    <style:style style:name="P121" style:parent-style-name="清單段落" style:list-style-name="LFO2" style:family="paragraph">
      <style:paragraph-properties style:line-height-at-least="0.2777in" fo:margin-left="0.3347in" fo:margin-right="3.7201in">
        <style:tab-stops/>
      </style:paragraph-propertie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P133" style:parent-style-name="清單段落" style:family="paragraph">
      <style:paragraph-properties style:line-height-at-least="0.2777in" fo:margin-left="0.3347in">
        <style:tab-stops/>
      </style:paragraph-properties>
      <style:text-properties style:font-name="標楷體" style:font-name-asian="標楷體"/>
    </style:style>
    <style:style style:name="P134" style:parent-style-name="清單段落" style:family="paragraph">
      <style:paragraph-properties style:line-height-at-least="0.2777in" fo:margin-left="0.3347in">
        <style:tab-stops/>
      </style:paragraph-properties>
      <style:text-properties style:font-name="標楷體" style:font-name-asian="標楷體"/>
    </style:style>
    <style:style style:name="P135" style:parent-style-name="清單段落" style:list-style-name="LFO2" style:family="paragraph">
      <style:paragraph-properties style:line-height-at-least="0.2777in" fo:margin-left="0.3347in" fo:margin-right="3.425in">
        <style:tab-stops/>
      </style:paragraph-properties>
      <style:text-properties style:font-name="標楷體" style:font-name-asian="標楷體"/>
    </style:style>
    <style:style style:name="P136" style:parent-style-name="清單段落" style:family="paragraph">
      <style:paragraph-properties style:line-height-at-least="0.2777in" fo:margin-left="0.3347in">
        <style:tab-stops/>
      </style:paragraph-properties>
      <style:text-properties style:font-name="標楷體" style:font-name-asian="標楷體"/>
    </style:style>
    <style:style style:name="P137" style:parent-style-name="清單段落" style:family="paragraph">
      <style:paragraph-properties style:line-height-at-least="0.2777in" fo:margin-left="0.3347in">
        <style:tab-stops/>
      </style:paragraph-properties>
      <style:text-properties style:font-name="標楷體" style:font-name-asian="標楷體"/>
    </style:style>
    <style:style style:name="P138"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39"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40"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41" style:parent-style-name="清單段落" style:family="paragraph">
      <style:paragraph-properties style:line-height-at-least="0.2777in" fo:margin-left="0.3347in">
        <style:tab-stops/>
      </style:paragraph-properties>
      <style:text-properties style:font-name="標楷體" style:font-name-asian="標楷體"/>
    </style:style>
    <style:style style:name="P142" style:parent-style-name="清單段落" style:family="paragraph">
      <style:paragraph-properties style:line-height-at-least="0.2777in" fo:margin-left="0.3347in">
        <style:tab-stops/>
      </style:paragraph-properties>
      <style:text-properties style:font-name="標楷體" style:font-name-asian="標楷體"/>
    </style:style>
    <style:style style:name="P143"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44" style:parent-style-name="清單段落" style:family="paragraph">
      <style:paragraph-properties style:line-height-at-least="0.2777in" fo:margin-left="0.3347in">
        <style:tab-stops/>
      </style:paragraph-properties>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54" style:parent-style-name="清單段落" style:family="paragraph">
      <style:paragraph-properties style:line-height-at-least="0.2777in" fo:margin-left="0.3347in">
        <style:tab-stops/>
      </style:paragraph-properties>
      <style:text-properties style:font-name="標楷體" style:font-name-asian="標楷體"/>
    </style:style>
    <style:style style:name="P155"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56"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57" style:parent-style-name="清單段落" style:list-style-name="LFO2" style:family="paragraph">
      <style:paragraph-properties style:line-height-at-least="0.2777in" fo:margin-left="0.3347in">
        <style:tab-stops/>
      </style:paragraph-properties>
      <style:text-properties style:font-name="標楷體" style:font-name-asian="標楷體"/>
    </style:style>
    <style:style style:name="P158" style:parent-style-name="清單段落" style:family="paragraph">
      <style:paragraph-properties style:line-height-at-least="0.2777in" fo:margin-left="0.3347in">
        <style:tab-stops/>
      </style:paragraph-properties>
      <style:text-properties style:font-name="標楷體" style:font-name-asian="標楷體"/>
    </style:style>
    <style:style style:name="P159" style:parent-style-name="清單段落" style:family="paragraph">
      <style:paragraph-properties style:line-height-at-least="0.2777in" fo:margin-left="0.3347in">
        <style:tab-stops/>
      </style:paragraph-properties>
      <style:text-properties style:font-name="標楷體" style:font-name-asian="標楷體"/>
    </style:style>
    <style:style style:name="P160"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4pt" style:font-size-asian="14pt"/>
    </style:style>
    <style:style style:name="P161" style:parent-style-name="內文" style:list-style-name="LFO1" style:family="paragraph">
      <style:paragraph-properties style:snap-to-layout-grid="false" style:line-height-at-least="0.2777in" fo:margin-left="0.3347in">
        <style:tab-stops/>
      </style:paragraph-properties>
    </style:style>
    <style:style style:name="T162" style:parent-style-name="預設段落字型" style:family="text">
      <style:text-properties style:font-name="標楷體" style:font-name-asian="標楷體" style:font-name-complex="Times New Roman" fo:color="#000000" style:font-size-complex="12pt"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style:font-name-complex="Times New Roman" fo:color="#000000" style:font-size-complex="12pt"/>
    </style:style>
    <style:style style:name="T164" style:parent-style-name="預設段落字型" style:family="text">
      <style:text-properties style:font-name="標楷體" style:font-name-asian="標楷體" style:font-name-complex="Times New Roman" fo:color="#000000" style:font-size-complex="12pt" style:text-underline-type="single" style:text-underline-style="solid" style:text-underline-width="auto" style:text-underline-mode="continuous"/>
    </style:style>
    <style:style style:name="P165" style:parent-style-name="內文"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166" style:parent-style-name="內文" style:family="paragraph">
      <style:paragraph-properties style:snap-to-layout-grid="false" style:line-height-at-least="0.2777in" fo:margin-left="0.3347in">
        <style:tab-stops/>
      </style:paragraph-properties>
    </style:style>
    <style:style style:name="T167" style:parent-style-name="預設段落字型" style:family="text">
      <style:text-properties style:font-name="標楷體" style:font-name-asian="標楷體" style:font-name-complex="Times New Roman" fo:color="#000000" style:font-size-complex="12pt"/>
    </style:style>
    <style:style style:name="P168" style:parent-style-name="內文" style:list-style-name="LFO1" style:family="paragraph">
      <style:paragraph-properties style:snap-to-layout-grid="false" style:line-height-at-least="0.2777in" fo:margin-left="0.3347in">
        <style:tab-stops/>
      </style:paragraph-properties>
    </style:style>
    <style:style style:name="T169" style:parent-style-name="預設段落字型" style:family="text">
      <style:text-properties style:font-name="標楷體" style:font-name-asian="標楷體" style:font-name-complex="Times New Roman" fo:color="#000000" style:font-size-complex="12pt"/>
    </style:style>
    <style:style style:name="T170" style:parent-style-name="預設段落字型" style:family="text">
      <style:text-properties style:font-name="標楷體" style:font-name-asian="標楷體" style:font-name-complex="Times New Roman" fo:letter-spacing="0.0055in" style:font-size-complex="12pt" fo:background-color="#FFFFFF"/>
    </style:style>
    <style:style style:name="T171" style:parent-style-name="預設段落字型" style:family="text">
      <style:text-properties style:font-name="標楷體" style:font-name-asian="標楷體" style:font-name-complex="Times New Roman" fo:letter-spacing="0.0055in" style:letter-kerning="false" style:font-size-complex="12pt" fo:background-color="#FFFFFF"/>
    </style:style>
    <style:style style:name="T172" style:parent-style-name="預設段落字型" style:family="text">
      <style:text-properties style:font-name="標楷體" style:font-name-asian="標楷體" style:font-name-complex="Times New Roman" fo:letter-spacing="0.0055in" style:font-size-complex="12pt" fo:background-color="#FFFFFF"/>
    </style:style>
    <style:style style:name="T173" style:parent-style-name="超連結" style:family="text">
      <style:text-properties style:font-name="標楷體" style:font-name-asian="標楷體" style:font-name-complex="Times New Roman" fo:letter-spacing="0.0055in" style:font-size-complex="12pt" fo:background-color="#FFFFFF"/>
    </style:style>
    <style:style style:name="T174" style:parent-style-name="預設段落字型" style:family="text">
      <style:text-properties style:font-name="標楷體" style:font-name-asian="標楷體" style:font-name-complex="Times New Roman" fo:letter-spacing="0.0055in" style:font-size-complex="12pt" fo:background-color="#FFFFFF"/>
    </style:style>
    <style:style style:name="T175" style:parent-style-name="預設段落字型" style:family="text">
      <style:text-properties style:font-name="標楷體" style:font-name-asian="標楷體" style:font-name-complex="Times New Roman" style:font-size-complex="12pt"/>
    </style:style>
    <style:style style:name="T176" style:parent-style-name="預設段落字型" style:family="text">
      <style:text-properties style:font-name="標楷體" style:font-name-asian="標楷體" style:font-name-complex="Times New Roman" fo:color="#000000" style:font-size-complex="12pt"/>
    </style:style>
    <style:style style:name="P177" style:parent-style-name="內文" style:family="paragraph">
      <style:paragraph-properties style:snap-to-layout-grid="false" style:line-height-at-least="0.2777in" fo:margin-left="0.3347in">
        <style:tab-stops/>
      </style:paragraph-properties>
    </style:style>
    <style:style style:name="T178" style:parent-style-name="預設段落字型" style:family="text">
      <style:text-properties style:font-name="標楷體" style:font-name-asian="標楷體" style:font-name-complex="Times New Roman" fo:color="#000000" style:font-size-complex="12pt"/>
    </style:style>
    <style:style style:name="P179" style:parent-style-name="內文" style:list-style-name="LFO1" style:family="paragraph">
      <style:paragraph-properties style:snap-to-layout-grid="false" style:line-height-at-least="0.2777in" fo:margin-left="0.3347in">
        <style:tab-stops/>
      </style:paragraph-properties>
    </style:style>
    <style:style style:name="T180" style:parent-style-name="預設段落字型" style:family="text">
      <style:text-properties style:font-name="標楷體" style:font-name-asian="標楷體" style:font-name-complex="Times New Roman" fo:color="#000000" style:font-size-complex="12pt"/>
    </style:style>
    <style:style style:name="P181" style:parent-style-name="內文" style:family="paragraph">
      <style:paragraph-properties style:snap-to-layout-grid="false" style:line-height-at-least="0.2777in" fo:margin-left="0.3347in">
        <style:tab-stops/>
      </style:paragraph-properties>
    </style:style>
    <style:style style:name="T182" style:parent-style-name="預設段落字型" style:family="text">
      <style:text-properties style:font-name="標楷體" style:font-name-asian="標楷體" style:font-name-complex="Times New Roman" fo:color="#000000" style:font-size-complex="12pt"/>
    </style:style>
    <style:style style:name="P183" style:parent-style-name="內文" style:list-style-name="LFO1"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184" style:parent-style-name="內文" style:list-style-name="LFO1"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185" style:parent-style-name="內文"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186" style:parent-style-name="內文" style:list-style-name="LFO1"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187" style:parent-style-name="內文"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188" style:parent-style-name="內文" style:list-style-name="LFO1" style:family="paragraph">
      <style:paragraph-properties style:snap-to-layout-grid="false" style:line-height-at-least="0.2777in" fo:margin-left="0.3347in">
        <style:tab-stops/>
      </style:paragraph-properties>
    </style:style>
    <style:style style:name="T189" style:parent-style-name="預設段落字型" style:family="text">
      <style:text-properties style:font-name="標楷體" style:font-name-asian="標楷體" style:font-name-complex="Helvetica" style:font-size-complex="12pt"/>
    </style:style>
    <style:style style:name="P190" style:parent-style-name="內文" style:family="paragraph">
      <style:paragraph-properties style:snap-to-layout-grid="false" style:line-height-at-least="0.2777in" fo:margin-left="0.3347in">
        <style:tab-stops/>
      </style:paragraph-properties>
    </style:style>
    <style:style style:name="T191" style:parent-style-name="預設段落字型" style:family="text">
      <style:text-properties style:font-name="標楷體" style:font-name-asian="標楷體" style:font-name-complex="Times New Roman" fo:color="#000000" style:font-size-complex="12pt"/>
    </style:style>
    <style:style style:name="P192" style:parent-style-name="內文" style:list-style-name="LFO1" style:family="paragraph">
      <style:paragraph-properties style:snap-to-layout-grid="false" style:line-height-at-least="0.2777in" fo:margin-left="0.3347in">
        <style:tab-stops/>
      </style:paragraph-properties>
    </style:style>
    <style:style style:name="T193" style:parent-style-name="預設段落字型" style:family="text">
      <style:text-properties style:font-name="標楷體" style:font-name-asian="標楷體" style:font-name-complex="Helvetica" style:font-size-complex="12pt"/>
    </style:style>
    <style:style style:name="T194" style:parent-style-name="預設段落字型" style:family="text">
      <style:text-properties style:font-name="標楷體" style:font-name-asian="標楷體" style:font-name-complex="Times New Roman" fo:color="#000000" style:font-size-complex="12pt"/>
    </style:style>
    <style:style style:name="P195" style:parent-style-name="內文"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196" style:parent-style-name="內文" style:family="paragraph">
      <style:paragraph-properties style:snap-to-layout-grid="false" style:line-height-at-least="0.2777in" fo:margin-left="0.6881in" fo:text-indent="-0.3534in">
        <style:tab-stops/>
      </style:paragraph-properties>
      <style:text-properties style:font-name="標楷體" style:font-name-asian="標楷體" style:font-name-complex="Times New Roman" fo:color="#000000" style:font-size-complex="12pt"/>
    </style:style>
    <style:style style:name="P197" style:parent-style-name="內文" style:family="paragraph">
      <style:paragraph-properties style:snap-to-layout-grid="false" style:line-height-at-least="0.2777in" fo:margin-left="0.6881in" fo:text-indent="-0.3534in">
        <style:tab-stops/>
      </style:paragraph-properties>
      <style:text-properties style:font-name="標楷體" style:font-name-asian="標楷體" style:font-name-complex="Times New Roman" fo:color="#000000" style:font-size-complex="12pt"/>
    </style:style>
    <style:style style:name="P198" style:parent-style-name="內文"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199" style:parent-style-name="內文" style:list-style-name="LFO1" style:family="paragraph">
      <style:paragraph-properties style:snap-to-layout-grid="false" style:line-height-at-least="0.2777in" fo:margin-left="0.3347in">
        <style:tab-stops>
          <style:tab-stop style:type="left" style:position="0.059in"/>
        </style:tab-stops>
      </style:paragraph-properties>
      <style:text-properties style:font-name="標楷體" style:font-name-asian="標楷體" style:font-name-complex="Times New Roman" fo:color="#000000" style:font-size-complex="12pt"/>
    </style:style>
    <style:style style:name="P200" style:parent-style-name="內文" style:family="paragraph">
      <style:paragraph-properties style:snap-to-layout-grid="false" style:line-height-at-least="0.2777in" fo:margin-left="0.3347in">
        <style:tab-stops>
          <style:tab-stop style:type="left" style:position="0.059in"/>
        </style:tab-stops>
      </style:paragraph-properties>
      <style:text-properties style:font-name="標楷體" style:font-name-asian="標楷體" style:font-name-complex="Times New Roman" fo:color="#000000" style:font-size-complex="12pt"/>
    </style:style>
    <style:style style:name="P201" style:parent-style-name="內文" style:list-style-name="LFO1" style:family="paragraph">
      <style:paragraph-properties style:snap-to-layout-grid="false" style:line-height-at-least="0.2777in" fo:margin-left="0.3347in">
        <style:tab-stops/>
      </style:paragraph-properties>
    </style:style>
    <style:style style:name="T202" style:parent-style-name="預設段落字型" style:family="text">
      <style:text-properties style:font-name="標楷體" style:font-name-asian="標楷體" style:font-name-complex="Times New Roman" fo:color="#000000" style:font-size-complex="12pt"/>
    </style:style>
    <style:style style:name="P203" style:parent-style-name="內文" style:family="paragraph">
      <style:paragraph-properties style:snap-to-layout-grid="false" style:line-height-at-least="0.2777in" fo:margin-left="0.3347in">
        <style:tab-stops/>
      </style:paragraph-properties>
    </style:style>
    <style:style style:name="T204" style:parent-style-name="預設段落字型" style:family="text">
      <style:text-properties style:font-name="標楷體" style:font-name-asian="標楷體" style:font-name-complex="Times New Roman" fo:color="#000000" style:font-size-complex="12pt"/>
    </style:style>
    <style:style style:name="P205" style:parent-style-name="內文" style:list-style-name="LFO1"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206" style:parent-style-name="內文"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207" style:parent-style-name="內文" style:list-style-name="LFO1"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208" style:parent-style-name="內文"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209" style:parent-style-name="內文" style:list-style-name="LFO1"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210" style:parent-style-name="內文"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211" style:parent-style-name="內文" style:list-style-name="LFO1"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212" style:parent-style-name="內文" style:family="paragraph">
      <style:paragraph-properties style:snap-to-layout-grid="false" style:line-height-at-least="0.2777in" fo:margin-left="0.3347in">
        <style:tab-stops>
          <style:tab-stop style:type="left" style:position="-0.0388in"/>
        </style:tab-stops>
      </style:paragraph-properties>
      <style:text-properties style:font-name="標楷體" style:font-name-asian="標楷體" style:font-name-complex="Times New Roman" fo:color="#000000" style:font-size-complex="12pt"/>
    </style:style>
    <style:style style:name="P213" style:parent-style-name="內文" style:list-style-name="LFO1" style:family="paragraph">
      <style:paragraph-properties style:snap-to-layout-grid="false" style:line-height-at-least="0.2777in" fo:margin-left="0.3347in">
        <style:tab-stops/>
      </style:paragraph-properties>
    </style:style>
    <style:style style:name="T214" style:parent-style-name="預設段落字型" style:family="text">
      <style:text-properties style:font-name="標楷體" style:font-name-asian="標楷體" style:font-name-complex="Helvetica" style:font-size-complex="12pt"/>
    </style:style>
    <style:style style:name="T215" style:parent-style-name="預設段落字型" style:family="text">
      <style:text-properties style:font-name="標楷體" style:font-name-asian="標楷體" style:font-name-complex="Helvetica" fo:color="#000000" style:font-size-complex="12pt" fo:background-color="#FFFFFF"/>
    </style:style>
    <style:style style:name="T216" style:parent-style-name="預設段落字型" style:family="text">
      <style:text-properties style:font-name="標楷體" style:font-name-asian="標楷體" style:font-name-complex="Helvetica" style:font-size-complex="12pt"/>
    </style:style>
    <style:style style:name="T217" style:parent-style-name="預設段落字型" style:family="text">
      <style:text-properties style:font-name="標楷體" style:font-name-asian="標楷體" style:font-name-complex="Times New Roman" fo:color="#000000" style:font-size-complex="12pt"/>
    </style:style>
    <style:style style:name="P218" style:parent-style-name="內文" style:family="paragraph">
      <style:paragraph-properties style:snap-to-layout-grid="false" style:line-height-at-least="0.2777in" fo:margin-left="0.3347in">
        <style:tab-stops/>
      </style:paragraph-properties>
      <style:text-properties style:font-name="標楷體" style:font-name-asian="標楷體" style:font-name-complex="Times New Roman" fo:color="#000000" style:font-size-complex="12pt"/>
    </style:style>
    <style:style style:name="P219" style:parent-style-name="內文" style:list-style-name="LFO1" style:family="paragraph">
      <style:paragraph-properties style:snap-to-layout-grid="false" style:line-height-at-least="0.2777in" fo:margin-left="0.3347in">
        <style:tab-stops/>
      </style:paragraph-properties>
    </style:style>
    <style:style style:name="T220" style:parent-style-name="預設段落字型" style:family="text">
      <style:text-properties style:font-name="標楷體" style:font-name-asian="標楷體" style:font-name-complex="Helvetica" style:font-size-complex="12pt"/>
    </style:style>
    <style:style style:name="P221" style:parent-style-name="內文" style:family="paragraph">
      <style:paragraph-properties style:snap-to-layout-grid="false" style:line-height-at-least="0.2777in" fo:margin-left="0.3347in">
        <style:tab-stops/>
      </style:paragraph-properties>
    </style:style>
    <style:style style:name="T222" style:parent-style-name="預設段落字型" style:family="text">
      <style:text-properties style:font-name="標楷體" style:font-name-asian="標楷體" style:font-name-complex="Times New Roman" fo:color="#000000" style:font-size-complex="12pt"/>
    </style:style>
    <style:style style:name="P223" style:parent-style-name="內文" style:family="paragraph">
      <style:paragraph-properties fo:widows="2" fo:orphans="2" fo:break-before="page"/>
    </style:style>
    <style:style style:name="T224" style:parent-style-name="預設段落字型" style:family="text">
      <style:text-properties style:font-name="標楷體" style:font-name-asian="標楷體" fo:font-size="14pt" style:font-size-asian="14pt"/>
    </style:style>
    <style:style style:name="T225" style:parent-style-name="預設段落字型" style:family="text">
      <style:text-properties style:font-name="標楷體" style:font-name-asian="標楷體" style:letter-kerning="false" fo:font-size="14pt" style:font-size-asian="14pt"/>
    </style:style>
    <style:style style:name="P226" style:parent-style-name="內文" style:family="paragraph">
      <style:text-properties style:font-name="Times New Roman" style:font-name-complex="Times New Roman" fo:letter-spacing="0.0694in" fo:font-size="14pt" style:font-size-asian="14pt"/>
    </style:style>
    <style:style style:name="P227" style:parent-style-name="內文" style:family="paragraph">
      <style:text-properties style:font-name="Times New Roman" style:font-name-complex="Times New Roman" fo:letter-spacing="0.0694in" fo:font-size="14pt" style:font-size-asian="14pt"/>
    </style:style>
    <style:style style:name="P228" style:parent-style-name="內文" style:family="paragraph">
      <style:text-properties style:font-name="Times New Roman" style:font-name-complex="Times New Roman" fo:letter-spacing="0.0694in" fo:font-size="14pt" style:font-size-asian="14pt"/>
    </style:style>
    <style:style style:name="P229" style:parent-style-name="內文" style:family="paragraph">
      <style:text-properties style:font-name="Times New Roman" style:font-name-complex="Times New Roman" fo:letter-spacing="0.0694in" fo:font-size="14pt" style:font-size-asian="14pt"/>
    </style:style>
    <style:style style:name="P230" style:parent-style-name="內文" style:family="paragraph">
      <style:text-properties style:font-name="Times New Roman" style:font-name-complex="Times New Roman" fo:letter-spacing="0.0694in" fo:font-size="14pt" style:font-size-asian="14pt"/>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新北市立溪崑國民中學105學年度第二學期第二次定期評量社會科試卷</text:p>
      <text:p text:style-name="P8"><draw:connector draw:type="line" svg:x1="-0.04931in" svg:y1="0.40903in" svg:x2="8.92986in" svg:y2="0.40903in" draw:z-index="251659264" draw:id="id0" draw:style-name="a0" draw:name="直線接點 1" text:anchor-type="paragraph"><svg:title/><svg:desc/></draw:connector><text:span text:style-name="T9">九</text:span><text:span text:style-name="T10">年級</text:span><text:span text:style-name="T11">　　　</text:span><text:span text:style-name="T12">班</text:span><text:span text:style-name="T13"><text:s/></text:span><text:span text:style-name="T14">座號</text:span><text:span text:style-name="T15">　　　</text:span><text:span text:style-name="T16"><text:s/>姓名</text:span><text:span text:style-name="T17"><text:s text:c="15"/></text:span></text:p>
      <text:p text:style-name="P18"><text:span text:style-name="T19"><draw:frame draw:z-index="251665408" draw:style-name="a1" draw:name="圖片 13" text:anchor-type="paragraph" svg:x="6.76319in" svg:y="0.25278in" svg:width="2.29167in" svg:height="1.84375in" style:rel-width="scale" style:rel-height="scale"><draw:image xlink:href="media/image1.emf" xlink:type="simple" xlink:show="embed" xlink:actuate="onLoad"/><svg:title/><svg:desc/></draw:frame></text:span><text:span text:style-name="T20">地理</text:span><text:span text:style-name="T21">科</text:span></text:p>
      <text:p text:style-name="P22">1.右圖為美國蘋果公司iPhone生產流程示意圖，此圖為下列哪種生產概念？</text:p>
      <text:p text:style-name="P23"><text:s text:c="3"/>(A)時空收斂 <text:s/>(B)國際貿易 <text:s/>(C)市場壟斷 <text:s/>(D)國際分工。</text:p>
      <text:p text:style-name="P24">2.美國蘋果公司選擇在中國組裝零件為成品，主要是考量下列哪個工業區位？</text:p>
      <text:p text:style-name="P25"><text:s text:c="3"/>(A)原料 <text:s/>(B)勞工 <text:s/>(C)市場 <text:s/>(D)動力。</text:p>
      <text:p text:style-name="P26">3.iPhone是結合相機、手機、無線通訊、媒體播放器等的手持裝置，其產生的主因是</text:p>
      <text:p text:style-name="P27"><text:s text:c="2"/>下列哪項的進步？ (A)通訊科技 <text:s/>(B)噴射飛機 <text:s/>(C)航運技術 <text:s/>(D)GPS衛星導航。</text:p>
      <text:p text:style-name="P28"><text:span text:style-name="T29"><draw:frame draw:z-index="251661312" draw:style-name="a2" draw:name="圖片 12" text:anchor-type="paragraph" svg:x="6.66944in" svg:y="0.11458in" svg:width="2.36458in" svg:height="1.60347in" style:rel-width="scale" style:rel-height="scale"><draw:image xlink:href="media/image2.jpeg" xlink:type="simple" xlink:show="embed" xlink:actuate="onLoad"/><svg:title/><svg:desc>Y6A023D-K-3-2.jpg</svg:desc></draw:frame></text:span><text:span text:style-name="T30">4.美國蘋果公司選擇在臺灣生產零件，最主要是考量下列哪個工業區位？</text:span></text:p>
      <text:p text:style-name="P31"><text:s text:c="2"/>(A)原料 <text:s/>(B)動力 <text:s/>(C)資金 <text:s/>(D)技術。</text:p>
      <text:p text:style-name="P32"><text:span text:style-name="T33">5.</text:span><text:span text:style-name="T34">右圖是根據某種現象所繪製的折線圖，該圖可用來說明全球化所造成的哪種影響？</text:span></text:p>
      <text:p text:style-name="P35"><text:span text:style-name="T36"><text:s text:c="2"/>(A)疾病問題 <text:s/>(B)國際移民 <text:s/>(C)貧富差距 <text:s/>(D)環境汙染。</text:span></text:p>
      <text:p text:style-name="P37">6.下列為國際性的經濟組織，何者成立目的為「確保全球金融制度運作正常」，職責是</text:p>
      <text:p text:style-name="P38"><text:s text:c="2"/>監察貨幣匯率和各國貿易情況、提供資金及技術的協助？<text:s/></text:p>
      <text:p text:style-name="P39"><text:span text:style-name="T40">（A）</text:span><draw:frame draw:style-name="a3" draw:name="圖片 9" text:anchor-type="as-char" svg:x="0in" svg:y="0in" svg:width="1.23958in" svg:height="1.01042in" style:rel-width="scale" style:rel-height="scale"><draw:image xlink:href="media/image3.jpeg" xlink:type="simple" xlink:show="embed" xlink:actuate="onLoad"/><svg:title/><svg:desc>Y6A013D-K-3-18-2.jpg</svg:desc></draw:frame><text:span text:style-name="T41">（B）</text:span><draw:frame draw:style-name="a4" draw:name="圖片 8" text:anchor-type="as-char" svg:x="0in" svg:y="0in" svg:width="1.1875in" svg:height="0.91667in" style:rel-width="scale" style:rel-height="scale"><draw:image xlink:href="media/image4.jpeg" xlink:type="simple" xlink:show="embed" xlink:actuate="onLoad"/><svg:title/><svg:desc>Y6A013D-K-3-18-1.jpg</svg:desc></draw:frame><text:span text:style-name="T42"><text:s/>（C）</text:span><draw:frame draw:style-name="a5" draw:name="圖片 7" text:anchor-type="as-char" svg:x="0in" svg:y="0in" svg:width="1in" svg:height="1.02083in" style:rel-width="scale" style:rel-height="scale"><draw:image xlink:href="media/image5.jpeg" xlink:type="simple" xlink:show="embed" xlink:actuate="onLoad"/><svg:title/><svg:desc>Y6A013D-K-3-19</svg:desc></draw:frame><text:span text:style-name="T43"><text:s/>（D）</text:span><draw:frame draw:style-name="a6" draw:name="圖片 6" text:anchor-type="as-char" svg:x="0in" svg:y="0in" svg:width="1.25in" svg:height="0.83333in" style:rel-width="scale" style:rel-height="scale"><draw:image xlink:href="media/image6.jpeg" xlink:type="simple" xlink:show="embed" xlink:actuate="onLoad"/><svg:title/><svg:desc>Y6A013D-K-3-18-4.jpg</svg:desc></draw:frame></text:p>
      <text:p text:style-name="P44"><text:span text:style-name="T45">7</text:span><text:span text:style-name="T46">.下</text:span><text:span text:style-name="T47">列哪個國家在亞洲經濟版圖的產業分工中所扮演的角色，相當於</text:span><text:span text:style-name="T48">捷克</text:span><text:span text:style-name="T49">在歐洲經濟版圖或</text:span><text:span text:style-name="T50">墨西哥</text:span><text:span text:style-name="T51">在北美經濟版圖中的</text:span></text:p>
      <text:p text:style-name="P52"><text:s text:c="2"/>角色？(A)臺灣 <text:s/>(B)馬來西亞 <text:s/>(C)日本 <text:s/>(D)新加坡。</text:p>
      <text:p text:style-name="P53"><text:span text:style-name="T54"><draw:frame draw:z-index="251662336" draw:style-name="a7" draw:name="圖片 11" text:anchor-type="paragraph" svg:x="7.49097in" svg:y="0.15694in" svg:width="1.00556in" svg:height="1.075in" style:rel-width="scale" style:rel-height="scale"><draw:image xlink:href="media/image7.jpeg" xlink:type="simple" xlink:show="embed" xlink:actuate="onLoad"/><svg:title/><svg:desc>「公平貿易圖片」的圖片搜尋結果</svg:desc></draw:frame></text:span><text:span text:style-name="T55">8.</text:span><text:span text:style-name="T56">小明在購買商品時，發現包裝上有右圖的徽章。請問：該徽章之認證最主要的目地為何？ <text:s/></text:span></text:p>
      <text:p text:style-name="P57"><text:s text:c="2"/>(A)確保開發中國家的生產者獲得合理的報酬<text:s/></text:p>
      <text:p text:style-name="P58"><text:s text:c="2"/>(B)鼓勵消費在地化，減少食物里程</text:p>
      <text:p text:style-name="P59"><text:s text:c="2"/>(C)以市場經濟主導貿易自由化以打擊跨國企業</text:p>
      <text:p text:style-name="P60"><text:span text:style-name="T61"><text:s/></text:span><text:span text:style-name="T62"><text:s/></text:span><text:span text:style-name="T63">(D)透過國際政府組織推動貿易公平化，使商品價格有利於消費者。</text:span></text:p>
      <text:p text:style-name="P64">9.地理課時，老師針對某區域性經濟組織的會員國介紹如下：1989年成立之初由澳大利亞、汶萊、加拿大、印尼、日本、</text:p>
      <text:p text:style-name="P65"><text:span text:style-name="T66"><text:s text:c="2"/></text:span><text:span text:style-name="T67">韓</text:span><text:span text:style-name="T68">國、馬來西亞、紐西蘭、菲律賓、新加坡、泰國、美國等12個國家組成，</text:span><text:span text:style-name="T69">現有21個經濟體成員。</text:span><text:span text:style-name="T70">請問：地理老師所</text:span></text:p>
      <text:p text:style-name="P71"><text:s text:c="2"/>介紹的經濟組織為下列何者？ <text:s/></text:p>
      <text:p text:style-name="P72"><text:span text:style-name="T73"><text:s text:c="2"/>(A)<text:s/></text:span><draw:frame draw:style-name="a8" draw:name="圖片 5" text:anchor-type="as-char" svg:x="0in" svg:y="0in" svg:width="1.30208in" svg:height="0.86458in" style:rel-width="scale" style:rel-height="scale"><draw:image xlink:href="media/image8.jpeg" xlink:type="simple" xlink:show="embed" xlink:actuate="onLoad"/><svg:title/><svg:desc>http://blog.liontravel.com/resserver.aspx?blogId=353&amp;resource=%E6%AD%90%E7%9B%9F.jpg&amp;mode=medium</svg:desc></draw:frame><text:span text:style-name="T74"><text:tab/>(B)<text:s/></text:span><draw:frame draw:style-name="a9" draw:name="圖片 4" text:anchor-type="as-char" svg:x="0in" svg:y="0in" svg:width="1.23958in" svg:height="1.01042in" style:rel-width="scale" style:rel-height="scale"><draw:image xlink:href="media/image3.jpeg" xlink:type="simple" xlink:show="embed" xlink:actuate="onLoad"/><svg:title/><svg:desc>Y6A013D-K-3-18-2.jpg</svg:desc></draw:frame><text:span text:style-name="T75"><text:s text:c="2"/>(C)<text:s/></text:span><draw:frame draw:style-name="a10" draw:name="圖片 3" text:anchor-type="as-char" svg:x="0in" svg:y="0in" svg:width="1.25in" svg:height="0.83333in" style:rel-width="scale" style:rel-height="scale"><draw:image xlink:href="media/image6.jpeg" xlink:type="simple" xlink:show="embed" xlink:actuate="onLoad"/><svg:title/><svg:desc>Y6A013D-K-3-18-4.jpg</svg:desc></draw:frame><text:span text:style-name="T76"><text:s text:c="2"/>(D)</text:span><text:s/><draw:frame draw:style-name="a11" draw:name="圖片 2" text:anchor-type="as-char" svg:x="0in" svg:y="0in" svg:width="1.1875in" svg:height="0.91667in" style:rel-width="scale" style:rel-height="scale"><draw:image xlink:href="media/image4.jpeg" xlink:type="simple" xlink:show="embed" xlink:actuate="onLoad"/><svg:title/><svg:desc>Y6A013D-K-3-18-1.jpg</svg:desc></draw:frame><text:span text:style-name="T77"><text:s/></text:span></text:p>
      <text:p text:style-name="P78">10.承上題，此區域性經貿組織的成員所共同濱臨水域特性敘述何者有「誤」？<text:s/></text:p>
      <text:p text:style-name="P79">（A）有本初子午線經過（B）位於美洲、亞洲之間（C）南、北回歸線間島嶼組成大洋洲（D）為三大洋中面積最大。</text:p>
      <text:p text:style-name="P80"><text:span text:style-name="T81">11.南極地區的臭氧層受到氟氯碳化物影響而日漸變薄，可能造成下列哪個後果？</text:span></text:p>
      <text:p text:style-name="P82"><text:span text:style-name="T83"><text:s text:c="2"/>(A)使地球總降水量增加 <text:s text:c="8"/>(B)導致人類皮膚癌罹患率增加</text:span></text:p>
      <text:p text:style-name="P84"><text:s text:c="2"/>(C)使全球暖化的情況更為嚴重 <text:s text:c="2"/>(D)增加地球發生旱災的頻率</text:p>
      <text:p text:style-name="P85"><text:span text:style-name="T86">12.</text:span><text:s/><text:span text:style-name="T87">下列哪一個公約的簽訂是為了規範世界工業國家必須逐漸降低溫室氣體的排放量，以減緩溫室效應的發展速度？<text:s/></text:span></text:p>
      <text:p text:style-name="P88"><text:s/>(A)《京都議定書》　(B)《倫敦議定書》　(C)《日內瓦公約》　(D)《蒙特婁議定書》。</text:p>
      <text:p text:style-name="P89">13.熱帶雨林被譽為『地球之肺』，是因為森林具有哪項功能？</text:p>
      <text:p text:style-name="P90"><text:s text:c="3"/>(A)涵養水源 <text:s/>(B)保持生物多樣性 <text:s/>(C)吸收太陽輻射 (D)造氧能力優異。</text:p>
      <text:soft-page-break/>
      <text:p text:style-name="P91">14.受到全球暖化的影響，未來部分地勢較低的地區，將面臨被海水淹沒的危機，低窪地區的人口被迫撤離家園。下列哪個城市，最可能面臨上述危機的困擾？</text:p>
      <text:p text:style-name="P92"><text:s text:c="3"/>(A)印度新德里 <text:s/>(B)奧地利維也納　(C)荷蘭鹿特丹　(D)尼泊爾加德滿都。</text:p>
      <text:p text:style-name="P93">15.約旦河全長約250公里，流經乾旱的西亞地區，是周邊國家重要的供水來源。請問：下列哪個國家最可能享有最多約旦河的水資源？　(A)以色列 <text:s/>(B)埃及　(C)阿富汗　(D)土耳其。</text:p>
      <text:p text:style-name="P94"><text:span text:style-name="T95"><draw:frame draw:z-index="251663360" draw:style-name="a12" draw:name="圖片 10" text:anchor-type="paragraph" svg:x="6.15486in" svg:y="0.18681in" svg:width="2.68889in" svg:height="1.36458in" style:rel-width="scale" style:rel-height="scale"><draw:image xlink:href="media/image9.png" xlink:type="simple" xlink:show="embed" xlink:actuate="onLoad"/><svg:title/><svg:desc/></draw:frame></text:span><text:span text:style-name="T96">16.近年來，地球的氣溫逐漸上升，這對環境可能造成哪些影響？</text:span></text:p>
      <text:p text:style-name="P97">(甲)海平面上升 (乙)暴雨機會增加 (丙)冰層融化 (丁) 地層下陷。<text:s/></text:p>
      <text:p text:style-name="P98"><text:span text:style-name="T99">(A)甲乙丙　(B)甲丙丁　(C)甲乙丁　(D)乙丙丁</text:span></text:p>
      <text:p text:style-name="P100">17.右圖為生物種棲息地改變示意圖。從圖中可以看出蚊子的分布版圖往北擴大，燕子不再需要往南避寒。請問產生這樣的變化主要原因的為何？<text:s/></text:p>
      <text:p text:style-name="P101"><text:span text:style-name="T102">(A)臭氧層破洞　(B)全球暖化 (C)水資源汙染 (D)聖嬰現象。<text:s/></text:span></text:p>
      <text:p text:style-name="P103"><text:span text:style-name="T104">歷史</text:span><text:span text:style-name="T105">科</text:span></text:p>
      <text:list text:style-name="LFO2" text:continue-numbering="true">
        <text:list-item>
          <text:p text:style-name="P106">猶太人在第二次世界大戰期間，不斷被納粹德國血腥屠殺、迫害，最後終於在1948年於巴勒斯坦建國（復國）。不過，以色列建國（復國）後，卻產生了下列何種問題？<text:s/></text:p>
        </text:list-item>
      </text:list>
      <text:p text:style-name="P107">(A)與歐美國家爭奪第三世界領導權<text:s/>(B)與阿拉伯國家衝突不斷<text:s/>(C)與周遭鄰國形成區域統合<text:s/>(D)與共產國際積極合作。</text:p>
      <text:list text:style-name="LFO2" text:continue-numbering="true">
        <text:list-item>
          <text:p text:style-name="P108">大雄學習完本次段考範圍的歷史課程後，非常崇拜土耳其國父凱末爾，整天抱著他的傳記研讀。請問，在凱末爾的傳記中最可能提到他的哪一重要貢獻？<text:s/></text:p>
        </text:list-item>
      </text:list>
      <text:p text:style-name="P109">(A)領導土耳其人民以不合作運動方式向列強爭取自治<text:s/>(B)利用外交和軍事手段，建立土耳其共和國，推行現代化運動<text:s/>(C)恢復伊斯蘭教政教合一傳統<text:s/><text:s text:c="20"/>(D)加入歐盟，積極推動西化運動。</text:p>
      <text:list text:style-name="LFO2" text:continue-numbering="true">
        <text:list-item>
          <text:p text:style-name="P110">以下有關「國際聯盟」與「聯合國」的敘述，請問何者符合史實？<text:s/><text:s/></text:p>
        </text:list-item>
      </text:list>
      <text:p text:style-name="P111">(A)皆由美國發起，並將組織會址設在美國本土<text:s/></text:p>
      <text:p text:style-name="P112">(B)均以中、美、英、法、蘇五國為常任理事國，並享有否決權<text:s/></text:p>
      <text:p text:style-name="P113">(C)皆與20世紀兩次世界大戰有關，並均以維持世界和平為主要目的<text:s/></text:p>
      <text:p text:style-name="P114">(D)皆有權力要求會員國提供武力以維護世界和平。</text:p>
      <text:list text:style-name="LFO2" text:continue-numbering="true">
        <text:list-item>
          <text:p text:style-name="P115">第二次世界大戰直接死於戰爭及與戰爭相關原因（如因戰爭導致的災害、饑饉、缺醫少藥、傳染病蔓延、徵兵、徵募勞工、屠殺等）的人口約為7,000萬，規模之大，傷害之深遠遠勝過第一次世界大戰。請問，是下列哪一項因素助長了第二次世界大戰的戰火？<text:s/></text:p>
        </text:list-item>
      </text:list>
      <text:p text:style-name="P116">(A)姑息主義的瀰漫<text:s/>(B)美蘇兩強的軍備競賽<text:s/>(C)國際聯盟以武力制裁侵略國<text:s/>(D)列強秘密結盟以爭奪殖民地。</text:p>
      <text:list text:style-name="LFO2" text:continue-numbering="true">
        <text:list-item>
          <text:p text:style-name="P117">「東南亞國協」的建立，主要是相關各國為了提升國際競爭力所形成的區域性統合組織。請問，該組織的成立與成員國間哪一項共同利益有密切相關？<text:s/>(A)政治<text:s/>(B)經濟<text:s/>(C)宗教<text:s/>(D)軍事。</text:p>
        </text:list-item>
        <text:list-item>
          <text:p text:style-name="P118">第二次世界大戰後，國際間並沒有因為戰爭的慘痛教訓而有所體悟，依舊不斷發生國際衝突。請問，引起這些糾紛的主要原因為何？(A)新帝國主義國家爭奪殖民地<text:s/>(B)美國孤立主義的影響<text:s/>(C)共產勢力的擴張、國際利害的衝突<text:s/>(D)區域統合造成的對立。</text:p>
        </text:list-item>
        <text:list-item>
          <text:p text:style-name="P119">兩次世界大戰之間大約二十年的時間，一般史家稱為「戰間期」。請問，關於此期間的世界局勢，下列哪一項敘述符合史實？<text:s/></text:p>
        </text:list-item>
      </text:list>
      <text:p text:style-name="P120">(A)軍國主義日漸衰微<text:s/>(B)歐洲經濟起飛，社會安定<text:s/>(C)美蘇聯冷戰衝突日趨白熱化<text:s/>(D)亞洲民族獨立運動勃興。</text:p>
      <text:list text:style-name="LFO2" text:continue-numbering="true">
        <text:list-item>
          <text:p text:style-name="P121"><text:span text:style-name="T122"><draw:frame draw:z-index="251667456" draw:style-name="a13" draw:name="圖片 14" text:anchor-type="paragraph" svg:x="6.05625in" svg:y="0.53958in" svg:width="2.7875in" svg:height="2.07292in" style:rel-width="scale" style:rel-height="scale"><draw:image xlink:href="media/image10.png" xlink:type="simple" xlink:show="embed" xlink:actuate="onLoad"/><svg:title/><svg:desc/></draw:frame></text:span><text:span text:style-name="T123">臺灣</text:span><text:span text:style-name="T124">、韓國</text:span><text:span text:style-name="T125">與印度都曾</text:span><text:span text:style-name="T126">經歷過</text:span><text:span text:style-name="T127">殖民統治，二十世紀前期臺灣曾展開「臺灣議會設置請願運動」</text:span><text:span text:style-name="T128">，</text:span><text:span text:style-name="T129">朝鮮</text:span><text:span text:style-name="T130">也曾發生</text:span><text:span text:style-name="T131">「三一運動」</text:span><text:span text:style-name="T132">，印度則有「不合作運動」。</text:span></text:p>
        </text:list-item>
      </text:list>
      <text:p text:style-name="P133">請問，這些運動的產生都與下列何人的主張有關？<text:s/></text:p>
      <text:p text:style-name="P134">(A)克里蒙梭<text:s/>(B)勞合喬治<text:s/>(C)凱末爾 (D)威爾遜。</text:p>
      <text:list text:style-name="LFO2" text:continue-numbering="true">
        <text:list-item>
          <text:p text:style-name="P135">右圖是第二次世界大戰期間諷刺希特勒與史達林的政治漫畫，根據你對當時歷史的瞭解，請問，這幅漫畫出現的背景最有可能為下列何者？<text:s/></text:p>
        </text:list-item>
      </text:list>
      <text:p text:style-name="P136">(A)德國在蘇聯協助下成立共產政權<text:s/>(B)德蘇簽訂互不侵犯條約<text:s/></text:p>
      <text:p text:style-name="P137">(C)德國與蘇聯結盟為軸心國<text:s/><text:s text:c="6"/>(D)德、蘇簽訂關稅同盟。</text:p>
      <text:soft-page-break/>
      <text:list text:style-name="LFO2" text:continue-numbering="true">
        <text:list-item>
          <text:p text:style-name="P138">某電視台製作現代經濟史節目，其中提到二十世紀前期的一場危機：「整個工業生產下降了40%，過剩的農產品被大量銷毀，貧苦農民卻受飢挨餓。美國有一萬家銀行倒閉、德國黃金儲備減少4/5，英國實行英鎊貶值。這場危機激化了各種矛盾，導致法西斯主義氾濫，使人類又一次陷入災難的深淵。」請問，節目中所敘述的這場危機指的應該是下列何者？<text:s/>(A)古巴危機<text:s/>(B)經濟大恐慌<text:s/>(C)石油危機<text:s/>(D)紐約世貿恐怖攻擊。</text:p>
        </text:list-item>
        <text:list-item>
          <text:p text:style-name="P139">下列關於二次世界大戰「軸心國」的敘述，何者符合史實？<text:s/>(A)都是一次大戰的戰敗國<text:s/>(B)都是為了抵抗帝國主義侵略而結盟<text:s/>(C)都是主張反共的國家<text:s/>(D)都經由革命建立極權政治。</text:p>
        </text:list-item>
        <text:list-item>
          <text:p text:style-name="P140">美國史上在位最久的總統羅斯福先生，在1930年代，為了解決國內嚴重的經濟問題曾採用經濟學者凱因斯的理論，推動一連串的改革措施。請問，這些措施最可能是下列何者？<text:s/></text:p>
        </text:list-item>
      </text:list>
      <text:p text:style-name="P141">(A)興建大型公共工程建設，以消費刺激經濟繁榮<text:s/>(B)擴張殖民地，獲取天然資源<text:s/></text:p>
      <text:p text:style-name="P142">(C)推行「計畫經濟」，全力發展國防工業<text:s text:c="7"/><text:s/>(D)建立關稅同盟，提高關稅以保護國內工商業。</text:p>
      <text:list text:style-name="LFO2" text:continue-numbering="true">
        <text:list-item>
          <text:p text:style-name="P143">請問，以下哪一幅是聯合國的旗幟？</text:p>
        </text:list-item>
      </text:list>
      <text:p text:style-name="P144"><text:span text:style-name="T145">(A)</text:span><text:s/><text:span text:style-name="T146"><draw:frame draw:style-name="a14" draw:name="圖片 15" text:anchor-type="as-char" svg:x="0in" svg:y="0in" svg:width="1.32743in" svg:height="0.87907in" style:rel-width="scale" style:rel-height="scale"><draw:image xlink:href="media/image11.gif" xlink:type="simple" xlink:show="embed" xlink:actuate="onLoad"/><svg:title/><svg:desc>Unhcr.gif</svg:desc></draw:frame></text:span><text:span text:style-name="T147">(B)</text:span><text:s/><text:span text:style-name="T148"><draw:frame draw:style-name="a15" draw:name="圖片 16" text:anchor-type="as-char" svg:x="0in" svg:y="0in" svg:width="1.32743in" svg:height="0.87907in" style:rel-width="scale" style:rel-height="scale"><draw:image xlink:href="media/image12.png" xlink:type="simple" xlink:show="embed" xlink:actuate="onLoad"/><svg:title/><svg:desc>Flag of ILO.svg</svg:desc></draw:frame></text:span><text:span text:style-name="T149">(C)</text:span><text:s/><text:span text:style-name="T150"><draw:frame draw:style-name="a16" draw:name="圖片 17" text:anchor-type="as-char" svg:x="0in" svg:y="0in" svg:width="1.30208in" svg:height="0.86806in" style:rel-width="scale" style:rel-height="scale"><draw:image xlink:href="media/image13.png" xlink:type="simple" xlink:show="embed" xlink:actuate="onLoad"/><svg:title/><svg:desc>Flag of the United Nations.svg</svg:desc></draw:frame></text:span><text:span text:style-name="T151">(D)</text:span><text:s/><text:span text:style-name="T152"><draw:frame draw:style-name="a17" draw:name="圖片 18" text:anchor-type="as-char" svg:x="0in" svg:y="0in" svg:width="1.32529in" svg:height="0.87766in" style:rel-width="scale" style:rel-height="scale"><draw:image xlink:href="media/image14.png" xlink:type="simple" xlink:show="embed" xlink:actuate="onLoad"/><svg:title/><svg:desc>WOSM flag.svg</svg:desc></draw:frame></text:span></text:p>
      <text:list text:style-name="LFO2" text:continue-numbering="true">
        <text:list-item>
          <text:p text:style-name="P153">冷戰期間，以美、蘇為首的反共與共產兩大集團，雖然經歷過幾次重大危機，所幸並未爆發全面性衝突。究其原因，請問應該是下列何者？<text:s/></text:p>
        </text:list-item>
      </text:list>
      <text:p text:style-name="P154">(A)蘇聯總體軍事水平不如美國<text:s text:c="2"/>(B)為了避免造成全球性的毀滅<text:s/>(C)中、英、法等國居中協調<text:s/>(D)美國孤立主義盛行。</text:p>
      <text:list text:style-name="LFO2" text:continue-numbering="true">
        <text:list-item>
          <text:p text:style-name="P155">溪崑國中全校師生現在幾乎人手一支智慧型手機，功能強大，造型酷炫。既可瀏覽網路，也可衛星定位、處理文書…。日常生活中，手機早已成為每個人不可或缺的重要配備。請問，與手機相關的電腦、衛星、網路等這些現代資訊科技最初設計發明的用途為何？ (A)太空探險 (B)大眾娛樂<text:s/>(C)軍備競賽<text:s/>(D)振興經濟。</text:p>
        </text:list-item>
        <text:list-item>
          <text:p text:style-name="P156">歷史老師在介紹某位重要歷史人物時提到：「他掌權後，決定強化共產黨極權統治，並推動五年一期的計畫經濟，同時加強重工業與軍事工業建設以及農業改造，逐漸將蘇聯提升為世界軍事大國。不過人民生活卻相當困苦…。」請問，以上的敘述應該是指下列哪位人物？ (A)列寧 (B)史達林 (C)希特勒 (D)墨索里尼。</text:p>
        </text:list-item>
        <text:list-item>
          <text:p text:style-name="P157">西元1985年，蘇聯領導人戈巴契夫開始一連串對內對外的改革，造成了以下哪些重大的影響？<text:s/></text:p>
        </text:list-item>
      </text:list>
      <text:p text:style-name="P158">(甲)美蘇冷戰結束<text:s/>(乙)東歐共產政權倒台 (丙)歐洲聯盟成立<text:s/>(丁)蘇聯解體<text:s/></text:p>
      <text:p text:style-name="P159">(A)甲乙丙丁 (B)甲乙丙 (C)乙丙丁 (D)甲乙丁。</text:p>
      <text:p text:style-name="P160">公民科</text:p>
      <text:list text:style-name="LFO1">
        <text:list-item text:start-value="35">
          <text:p text:style-name="P161"><text:span text:style-name="T162">(甲)美國與日本、韓國或菲律賓等亞洲國家經常有定期軍事演習的聯合行動，希望可以共同維持亞洲的和平與穩定</text:span><text:span text:style-name="T163">。</text:span><text:span text:style-name="T164">(乙)而最近北韓在美國總統川普上任後，挑釁動作不斷，試射飛彈、擴大閱兵、揚言核攻澳洲，並要擊沉美國航空母艦。</text:span></text:p>
        </text:list-item>
      </text:list>
      <text:p text:style-name="P165">請問上述(甲)、(乙)兩段劃線部份依序是指何種國際互動的方式？</text:p>
      <text:p text:style-name="P166"><text:span text:style-name="T167">(A)國際交流、國際衝突 (B)國際援助、國際衝突 (C)國際合作、國際交流 (D)國際合作、國際衝突</text:span></text:p>
      <text:list text:style-name="LFO1" text:continue-numbering="true">
        <text:list-item>
          <text:p text:style-name="P168"><text:span text:style-name="T169">地雷是一種具有殺傷力的爆裂物與武器，國際反地雷組織與一百多個國家簽署【禁止人員殺傷地雷條約】，透過管制禁用武器的方式，消除地雷對人民的危害，</text:span><text:span text:style-name="T170">台灣雖然不是締約國</text:span><text:span text:style-name="T171">也在</text:span><text:span text:style-name="T172">2006年通過</text:span><text:a office:title="《殺傷性地雷管制條例》" xlink:href="http://law.mnd.gov.tw/scp/Query4A.asp?FullDoc=all&amp;Fcode=A009000018" office:target-frame-name="_blank" xlink:show="new"><text:span text:style-name="T173">《殺傷性地雷管制條例》</text:span></text:a><text:span text:style-name="T174">，限制地雷的製造與使用，目前已經完成排雷的工程</text:span><text:span text:style-name="T175">。</text:span><text:span text:style-name="T176">上述做法展現了國際組織的何種功能？<text:s/></text:span></text:p>
        </text:list-item>
      </text:list>
      <text:p text:style-name="P177"><text:span text:style-name="T178">(A)保障國際安全 (B)均衡區域發展 (C)關注人權議題 (D)化解國際衝突。</text:span></text:p>
      <text:list text:style-name="LFO1" text:continue-numbering="true">
        <text:list-item>
          <text:p text:style-name="P179"><text:span text:style-name="T180">2016年6月23日英國舉行「脫歐公投」，其中51.9%民眾支持脫離歐盟，並於2017年3月底正式啟動，預計至2019年完成脫歐程序，不少學者專家預測英國脫離「歐盟」的舉動將引發骨牌效應，並連帶影響世界各國的政治、經濟、文化等方面的發展。請問以上敘述主要反映出國際上何種趨勢？<text:s/></text:span></text:p>
        </text:list-item>
      </text:list>
      <text:p text:style-name="P181"><text:span text:style-name="T182">(A)國際貿易與全球關聯 (B)多元文化與跨國企業 (C) 國際組織與國際衝突 (D)區域統合與全球關聯</text:span></text:p>
      <text:list text:style-name="LFO1" text:continue-numbering="true">
        <text:list-item>
          <text:p text:style-name="P183">承上題，請問下列有關歐盟的敘述，何者正確？ (A)歐洲各國皆屬歐盟成員 (B)致力解決全球共同的問題 (C)由主權國家訂條約而建立 (D)成員國的民間團體或個人可申請加入。</text:p>
        </text:list-item>
      </text:list>
      <text:list text:style-name="LFO1" text:continue-numbering="true">
        <text:list-item>
          <text:p text:style-name="P184">西南太平洋的島國吐瓦魯，由於地勢極低，近年來受到□□的影響，海平面日益上升，即將面臨「沉沒」的危機。上文中的□□應填入下列何者？　</text:p>
        </text:list-item>
      </text:list>
      <text:p text:style-name="P185">(A)聖嬰現象　(B)全球暖化　(C)臭氧層破洞　(D)荒漠化。</text:p>
      <text:soft-page-break/>
      <text:list text:style-name="LFO1" text:continue-numbering="true">
        <text:list-item>
          <text:p text:style-name="P186">我國與吐瓦魯於1979年建交後，政府除了透過國際合作發展基金會協助其進行觀光行銷之外，還協助吐瓦魯興建中央政府辦公大樓，也多次派遣醫療團到吐瓦魯。請問臺灣此舉是屬於國際社會的哪種互動形式？　</text:p>
        </text:list-item>
      </text:list>
      <text:p text:style-name="P187">(A)國際援助　(B)國際合作　(C)國際交流　(D)國際衝突。</text:p>
      <text:list text:style-name="LFO1" text:continue-numbering="true">
        <text:list-item>
          <text:p text:style-name="P188"><text:span text:style-name="T189">承上題，吐瓦魯與我國建交，這在國際社會上代表我國的何種國家組成要素得到吐瓦魯的承認？</text:span></text:p>
        </text:list-item>
      </text:list>
      <text:p text:style-name="P190"><text:span text:style-name="T191">(A)人民 (B)領土 (C)政府 (D)主權。</text:span></text:p>
      <text:list text:style-name="LFO1" text:continue-numbering="true">
        <text:list-item>
          <text:p text:style-name="P192"><text:span text:style-name="T193">在全球化的時代，國際之間的問題日益複雜，通常不是單一國家所能解決，而是透過各個國際組織以協商、合作的方式進行。請問</text:span><text:span text:style-name="T194">下列有關國際組織與其工作項目和工作內容的配對，哪一項配對是錯誤的？<text:s/></text:span></text:p>
        </text:list-item>
      </text:list>
      <text:p text:style-name="P195">(A) 聯合國--秉持維護世界和平的理念，某組織中的安全理事會通過決議案，要求以色列和巴勒斯坦立即停火；</text:p>
      <text:p text:style-name="P196">(B) 亞太經濟合作會議--為促進東南亞地區安全及增進會員國間經濟、社會、文化合作，某組織簽署自由貿易協定，成立全球第三大自由貿易區；</text:p>
      <text:p text:style-name="P197">(C) 世界展望會--為幫助貧困地區的饑民與孩童，某組織舉辦「飢餓三十」活動，邀請民眾透過參與活動或捐款發揮愛心；</text:p>
      <text:p text:style-name="P198">(D)世界衛生組織--為增加世界各地醫療手術的成功機率，某國際組織制定「手術安全核對表」，提供一套手術安全標準。</text:p>
      <text:list text:style-name="LFO1" text:continue-numbering="true">
        <text:list-item>
          <text:p text:style-name="P199">世界貿易組織成立於1995年，主要目的在保障國際間的自由貿易，是國際上最重要的經貿組織。民國90年12月我國獲准以哪種名義加入該組織？　</text:p>
        </text:list-item>
      </text:list>
      <text:p text:style-name="P200">(A)臺澎金馬　(B)中華臺北　(C)中國臺北　(D)臺澎金馬個別關稅領域。</text:p>
      <text:list text:style-name="LFO1" text:continue-numbering="true">
        <text:list-item>
          <text:p text:style-name="P201"><text:span text:style-name="T202">我國政府為了突破外交困境，採取若干彈性的做法，以爭取參與國際社會的機會。除了加入世界貿易組織，我國還加入了以下哪一個政府的國際組織？</text:span></text:p>
        </text:list-item>
      </text:list>
      <text:p text:style-name="P203"><text:span text:style-name="T204">(A)東南亞國家協會 (B)世界衛生組織 (C)亞太經濟合作會議 (D)國際綠色和平組織。</text:span></text:p>
      <text:list text:style-name="LFO1" text:continue-numbering="true">
        <text:list-item>
          <text:p text:style-name="P205">國際特赦組織（Amnesty International, AI） 的宗旨為致力於終止各種侵害人類身心健全、良知和言論自由的作為，同時確保所有政治犯能獲得公平與及時的審判，要求各國政府廢除死刑和刑求，終止非法處決。根據上文判斷，國際特赦組織所關注的議題為下列何者？　</text:p>
        </text:list-item>
      </text:list>
      <text:p text:style-name="P206">(A)種族紛爭　(B)基本人權　(C)貧富差距　(D)生態環境</text:p>
      <text:list text:style-name="LFO1" text:continue-numbering="true">
        <text:list-item>
          <text:p text:style-name="P207">小威有位生意往來的印尼朋友利用假期帶家人到台灣旅遊，小威熱情招待，並將台灣之美介紹的淋漓盡致，讓朋友及其家人賓至如歸，深覺不虛此行。請問小威這樣的互動主要有助於臺灣在哪一方面的運作？　</text:p>
        </text:list-item>
      </text:list>
      <text:p text:style-name="P208">(A)政府外交　(B)官方外交　(C)國民外交　(D)跨國企業。</text:p>
      <text:list text:style-name="LFO1" text:continue-numbering="true">
        <text:list-item>
          <text:p text:style-name="P209">承上題，小威因為這位來自印尼的朋友，注意到臺灣曾發生僱主強迫印尼伊斯蘭教勞工吃豬肉，因此引發外勞抗爭事件。這事件告訴大家應該要具備世界公民的何種素養？</text:p>
        </text:list-item>
      </text:list>
      <text:p text:style-name="P210">(A)熱愛鄉土文化　(B)關心全球議題　(C)尊重多元文化　(D)落實終身學習<text:s/></text:p>
      <text:list text:style-name="LFO1" text:continue-numbering="true">
        <text:list-item>
          <text:p text:style-name="P211">諾貝爾和平獎得主尤納斯有感於孟加拉的窮人長期受到貧困的壓迫，於是學成歸國後，在孟加拉推行鄉村銀行，以小額貸款的方式幫助無數孟加拉人民脫離貧困。得獎後，他宣布將得到的獎金全數捐給孟加拉做為公益用途。請問尤納斯的這種行為展現了何種世界公民素養？　</text:p>
        </text:list-item>
      </text:list>
      <text:p text:style-name="P212">(A)熱愛自身土地　(B)關心全球議題　(C)尊重多元文化　(D)落實終身學習</text:p>
      <text:list text:style-name="LFO1" text:continue-numbering="true">
        <text:list-item>
          <text:p text:style-name="P213"><text:span text:style-name="T214">每年的四月二十二日是世界地球日，今年已邁入第47年，全球各地都有響應活動，台灣環保署也發起「422全國揪團認養淨灘」，維護台灣海岸，</text:span><text:span text:style-name="T215">新北市環保局響應世界地球日，22日上午在金山中角沙珠灣海灘舉辦聯合淨灘活動，在地企業、學校，及民間團體、環保志工共2500人加入淨灘行列，未來將結合更多企業認養海灘。</text:span><text:span text:style-name="T216">請問以上參與活動的各界人士</text:span><text:span text:style-name="T217">展現了何種世界公民素養？　</text:span></text:p>
        </text:list-item>
      </text:list>
      <text:p text:style-name="P218">(A)重視人權價值　(B)關心全球議題　(C)尊重多元文化　(D)落實終身學習</text:p>
      <text:list text:style-name="LFO1" text:continue-numbering="true">
        <text:list-item>
          <text:p text:style-name="P219"><text:span text:style-name="T220">「公平貿易認證標章」是由國際公平貿易標籤組織所推動的一套產品認證體系，其目的是為了讓人們辨別該產品符合環保、勞動人權以及第三世界的發展利益，避免弱勢地區農民的產品收購價格遭到企業聯合打壓、利潤被剝削。請問上述國際公平貿易標籤組織的訴求是為了因應哪一類全球性的議題？<text:s/></text:span></text:p>
        </text:list-item>
      </text:list>
      <text:p text:style-name="P221"><text:span text:style-name="T222">(A)貧富差距 (B)疾病傳播 (C)國際犯罪 (D)環境生態</text:span></text:p>
      <text:p text:style-name="P223"/>
      <text:soft-page-break/>
      <text:p text:style-name="內文"><text:span text:style-name="T224">105-2-2</text:span><text:span text:style-name="T225">九年級社會科－解答</text:span></text:p>
      <text:p text:style-name="P226">01-10 <text:s text:c="2"/>DBADC <text:s text:c="2"/>CBADA</text:p>
      <text:p text:style-name="P227">11-20 <text:s text:c="2"/>BADCA <text:s text:c="2"/>ABBBC</text:p>
      <text:p text:style-name="P228">21-30 <text:s text:c="2"/>ABCDD <text:s text:c="2"/>BBCAC</text:p>
      <text:p text:style-name="P229">31-40 <text:s text:c="2"/>BCBDD <text:s text:c="2"/>ADCBA</text:p>
      <text:p text:style-name="P230">41-50 <text:s text:c="2"/>DBDCB <text:s text:c="2"/>CCABA</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fo:color="#000000" style:letter-kerning="false" style:font-size-complex="12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font-name-asian="新細明體"/>
    </style:style>
    <style:style style:name="T4" style:parent-style-name="預設段落字型" style:family="text">
      <style:text-properties fo:language="zh" fo:country="TW"/>
    </style:style>
    <style:style style:name="T5" style:parent-style-name="預設段落字型" style:family="text">
      <style:text-properties style:font-name="新細明體" style:font-name-asian="新細明體"/>
    </style:style>
    <style:style style:name="T6" style:parent-style-name="預設段落字型" style:family="text">
      <style:text-properties style:font-name="新細明體" style:font-name-asian="新細明體"/>
    </style:style>
    <style:style style:name="T7" style:parent-style-name="預設段落字型" style:family="text">
      <style:text-properties style:font-name="新細明體" style:font-name-asian="新細明體"/>
    </style:style>
  </office:automatic-styles>
  <office:master-styles>
    <style:master-page style:name="MP0" style:page-layout-name="PL0">
      <style:footer>
        <text:p text:style-name="P2"><text:span text:style-name="T3">【第</text:span><text:span text:style-name="T4"><text:page-number text:fixed="false">1</text:page-number></text:span>頁<text:span text:style-name="T5">，共</text:span><text:span text:style-name="T6">4</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吳憲坤</meta:initial-creator>
    <dc:creator>sweettung</dc:creator>
    <meta:creation-date>2026-02-04T11:39:00Z</meta:creation-date>
    <dc:date>2026-02-04T11:39:00Z</dc:date>
    <meta:template xlink:href="Normal" xlink:type="simple"/>
    <meta:editing-cycles>2</meta:editing-cycles>
    <meta:editing-duration>PT0S</meta:editing-duration>
    <meta:document-statistic meta:page-count="5" meta:paragraph-count="13" meta:word-count="997" meta:character-count="6673" meta:row-count="47" meta:non-whitespace-character-count="5689"/>
  </office:meta>
</office:document-meta>
</file>