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hdphoto1.wdp" manifest:media-type=""/>
  <manifest:file-entry manifest:full-path="media/image4.png" manifest:media-type="image/png"/>
  <manifest:file-entry manifest:full-path="media/hdphoto2.wdp" manifest:media-type=""/>
  <manifest:file-entry manifest:full-path="media/image5.png" manifest:media-type="image/png"/>
  <manifest:file-entry manifest:full-path="media/image6.tmp" manifest:media-type="image/png"/>
  <manifest:file-entry manifest:full-path="media/image7.jpeg" manifest:media-type="image/jpeg"/>
  <manifest:file-entry manifest:full-path="media/hdphoto3.wdp" manifest:media-type="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◎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46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47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48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88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89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90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00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1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2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09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/>
    </style:style>
    <style:style style:name="T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2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5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18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/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20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21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22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23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28" style:parent-style-name="頁首" style:family="paragraph">
      <style:paragraph-properties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29" style:parent-style-name="頁首" style:family="paragraph">
      <style:paragraph-properties style:line-height-at-least="0.2777in" fo:margin-left="0.3784in" fo:text-indent="-0.3784in">
        <style:tab-stops>
          <style:tab-stop style:type="center" style:position="-2.3472in"/>
          <style:tab-stop style:type="center" style:position="2.5055in"/>
          <style:tab-stop style:type="right" style:position="5.389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30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54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55" style:parent-style-name="頁首" style:family="paragraph">
      <style:paragraph-properties fo:line-height="0.1666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56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57" style:parent-style-name="頁首" style:family="paragraph">
      <style:paragraph-properties style:line-height-at-least="0.2777in" fo:margin-left="0.2458in" fo:text-indent="-0.2458in">
        <style:tab-stops>
          <style:tab-stop style:type="center" style:position="-2.2145in"/>
          <style:tab-stop style:type="center" style:position="2.6381in"/>
          <style:tab-stop style:type="right" style:position="5.5222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93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olumn195" style:family="table-column">
      <style:table-column-properties style:column-width="1.6152in"/>
    </style:style>
    <style:style style:name="TableColumn196" style:family="table-column">
      <style:table-column-properties style:column-width="2.7159in"/>
    </style:style>
    <style:style style:name="Table194" style:family="table">
      <style:table-properties style:width="4.3312in" fo:margin-left="0.3152in" table:align="left"/>
    </style:style>
    <style:style style:name="TableRow197" style:family="table-row">
      <style:table-row-properties style:min-row-height="0.0486in" fo:keep-together="always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02" style:family="table-row">
      <style:table-row-properties fo:keep-together="always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07" style:family="table-row">
      <style:table-row-properties fo:keep-together="always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12" style:family="table-row">
      <style:table-row-properties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17" style:family="table-row">
      <style:table-row-properties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頁首" style:family="paragraph">
      <style:paragraph-properties fo:text-align="center"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22" style:parent-style-name="頁首" style:family="paragraph">
      <style:paragraph-properties fo:margin-top="0.125in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28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29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30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23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/>
    </style:style>
    <style:style style:name="P233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4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5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6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7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8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39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40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41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42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43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TableColumn245" style:family="table-column">
      <style:table-column-properties style:column-width="8.6625in"/>
    </style:style>
    <style:style style:name="Table244" style:family="table">
      <style:table-properties style:width="8.6625in" fo:margin-left="0in" table:align="left"/>
    </style:style>
    <style:style style:name="TableRow246" style:family="table-row">
      <style:table-row-properties/>
    </style:style>
    <style:style style:name="TableCell24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8" style:parent-style-name="清單段落" style:list-style-name="LFO1" style:family="paragraph">
      <style:paragraph-properties style:line-height-at-least="0.2777in" fo:margin-left="0.5833in">
        <style:tab-stops/>
      </style:paragraph-properties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P249" style:parent-style-name="內文" style:family="paragraph">
      <style:paragraph-properties style:line-height-at-least="0.2777in"/>
    </style:style>
    <style:style style:name="T250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P251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52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53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54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55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56" style:parent-style-name="清單段落" style:list-style-name="LFO1" style:family="paragraph">
      <style:paragraph-properties fo:margin-top="0.125in" style:line-height-at-least="0.2777in" fo:margin-left="0.5826in" fo:text-indent="0.2048in">
        <style:tab-stops/>
      </style:paragraph-properties>
      <style:text-properties style:font-name="標楷體" style:font-name-asian="標楷體" fo:font-weight="bold" style:font-weight-asian="bold"/>
    </style:style>
    <style:style style:name="P257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P266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67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68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69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70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71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72" style:parent-style-name="清單段落" style:family="paragraph">
      <style:paragraph-properties fo:margin-bottom="0.125in" style:line-height-at-least="0.2777in" fo:margin-left="0.3347in">
        <style:tab-stops/>
      </style:paragraph-properties>
      <style:text-properties style:font-name="標楷體" style:font-name-asian="標楷體"/>
    </style:style>
    <style:style style:name="P273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新細明體" style:font-size-complex="12pt"/>
    </style:style>
    <style:style style:name="P278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Tahoma" style:font-name-asian="標楷體" style:font-name-complex="Tahoma"/>
    </style:style>
    <style:style style:name="T290" style:parent-style-name="預設段落字型" style:family="text">
      <style:text-properties style:font-name="標楷體" style:font-name-asian="標楷體"/>
    </style:style>
    <style:style style:name="P291" style:parent-style-name="清單段落" style:list-style-name="LFO1" style:family="paragraph">
      <style:paragraph-properties style:line-height-at-least="0.2777in" fo:margin-left="0.3333in">
        <style:tab-stops>
          <style:tab-stop style:type="center" style:position="-1.4583in"/>
        </style:tab-stops>
      </style:paragraph-properties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P294" style:parent-style-name="清單段落" style:family="paragraph">
      <style:paragraph-properties style:line-height-at-least="0.2777in" fo:margin-left="0.3333in">
        <style:tab-stops>
          <style:tab-stop style:type="center" style:position="-1.4583in"/>
        </style:tab-stops>
      </style:paragraph-properties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清單段落" style:list-style-name="LFO1" style:family="paragraph">
      <style:paragraph-properties style:line-height-at-least="0.2777in" fo:margin-left="0.3333in">
        <style:tab-stops>
          <style:tab-stop style:type="center" style:position="-1.4583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24" style:parent-style-name="清單段落" style:family="paragraph">
      <style:paragraph-properties style:line-height-at-least="0.2777in" fo:margin-left="0.3333in">
        <style:tab-stops>
          <style:tab-stop style:type="center" style:position="-1.4583in"/>
        </style:tab-stops>
      </style:paragraph-properties>
    </style:style>
    <style:style style:name="T3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32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33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334" style:parent-style-name="預設段落字型" style:family="text">
      <style:text-properties style:font-name="標楷體" style:font-name-asian="標楷體" fo:color="#000000" fo:font-size="14pt" style:font-size-asian="14pt"/>
    </style:style>
    <style:style style:name="P335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doub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T33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T34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P351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352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53" style:parent-style-name="預設段落字型" style:family="text">
      <style:text-properties style:font-name="標楷體" style:font-name-asian="標楷體" fo:color="#000000" style:font-size-complex="12pt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doub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 fo:color="#000000" style:font-size-complex="12pt"/>
    </style:style>
    <style:style style:name="T35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P358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T36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P364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fo:color="#000000" style:font-size-complex="12pt"/>
    </style:style>
    <style:style style:name="T36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標楷體" style:font-name-asian="標楷體" fo:color="#000000" style:font-size-complex="12pt"/>
    </style:style>
    <style:style style:name="T368" style:parent-style-name="預設段落字型" style:family="text">
      <style:text-properties style:font-name="標楷體" style:font-name-asian="標楷體" fo:color="#000000" style:font-size-complex="12pt"/>
    </style:style>
    <style:style style:name="T369" style:parent-style-name="預設段落字型" style:family="text">
      <style:text-properties style:font-name="標楷體" style:font-name-asian="標楷體" fo:color="#000000" style:font-size-complex="12pt"/>
    </style:style>
    <style:style style:name="T37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color="#000000" style:font-size-complex="12pt"/>
    </style:style>
    <style:style style:name="P372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37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color="#000000" style:font-size-complex="12pt"/>
    </style:style>
    <style:style style:name="T376" style:parent-style-name="預設段落字型" style:family="text">
      <style:text-properties style:font-name="標楷體" style:font-name-asian="標楷體" fo:color="#000000" style:font-size-complex="12pt"/>
    </style:style>
    <style:style style:name="T377" style:parent-style-name="預設段落字型" style:family="text">
      <style:text-properties style:font-name="標楷體" style:font-name-asian="標楷體" fo:color="#000000" style:font-size-complex="12pt"/>
    </style:style>
    <style:style style:name="T37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color="#000000" style:font-size-complex="12pt"/>
    </style:style>
    <style:style style:name="P380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81" style:parent-style-name="預設段落字型" style:family="text">
      <style:text-properties style:font-name="標楷體" style:font-name-asian="標楷體" fo:color="#000000" style:font-size-complex="12pt"/>
    </style:style>
    <style:style style:name="T38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fo:color="#000000" style:font-size-complex="12pt"/>
    </style:style>
    <style:style style:name="T38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color="#000000" style:font-size-complex="12pt"/>
    </style:style>
    <style:style style:name="P386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fo:color="#000000" style:font-size-complex="12pt"/>
    </style:style>
    <style:style style:name="T3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color="#000000" style:font-size-complex="12pt"/>
    </style:style>
    <style:style style:name="T390" style:parent-style-name="預設段落字型" style:family="text">
      <style:text-properties style:font-name="標楷體" style:font-name-asian="標楷體" fo:color="#000000" style:font-size-complex="12pt"/>
    </style:style>
    <style:style style:name="T391" style:parent-style-name="預設段落字型" style:family="text">
      <style:text-properties style:font-name="標楷體" style:font-name-asian="標楷體" fo:color="#000000" style:font-size-complex="12pt"/>
    </style:style>
    <style:style style:name="T39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color="#000000" style:font-size-complex="12pt"/>
    </style:style>
    <style:style style:name="P394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395" style:parent-style-name="預設段落字型" style:family="text">
      <style:text-properties style:font-name="標楷體" style:font-name-asian="標楷體" fo:color="#000000" style:font-size-complex="12pt"/>
    </style:style>
    <style:style style:name="T39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fo:color="#000000" style:font-size-complex="12pt"/>
    </style:style>
    <style:style style:name="T398" style:parent-style-name="預設段落字型" style:family="text">
      <style:text-properties style:font-name="標楷體" style:font-name-asian="標楷體" fo:color="#000000" style:font-size-complex="12pt"/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T40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color="#000000" style:font-size-complex="12pt"/>
    </style:style>
    <style:style style:name="P402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403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04" style:parent-style-name="預設段落字型" style:family="text">
      <style:text-properties style:font-name="標楷體" style:font-name-asian="標楷體" fo:color="#000000" style:font-size-complex="12pt"/>
    </style:style>
    <style:style style:name="T4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color="#000000" style:font-size-complex="12pt"/>
    </style:style>
    <style:style style:name="T40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409" style:parent-style-name="預設段落字型" style:family="text">
      <style:text-properties style:font-name="標楷體" style:font-name-asian="標楷體" style:font-size-complex="13pt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fo:color="#000000" style:font-size-complex="12pt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 fo:color="#000000" style:font-size-complex="12pt"/>
    </style:style>
    <style:style style:name="T41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4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/>
    </style:style>
    <style:style style:name="P421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22" style:parent-style-name="預設段落字型" style:family="text">
      <style:text-properties style:font-name="標楷體" style:font-name-asian="標楷體" fo:color="#000000" style:font-size-complex="12pt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 fo:color="#000000" style:font-size-complex="12pt"/>
    </style:style>
    <style:style style:name="P427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428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29" style:parent-style-name="預設段落字型" style:family="text">
      <style:text-properties style:font-name="標楷體" style:font-name-asian="標楷體" fo:color="#000000" style:font-size-complex="12pt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 fo:color="#000000" style:font-size-complex="12pt"/>
    </style:style>
    <style:style style:name="T43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color="#000000" style:font-size-complex="12pt"/>
    </style:style>
    <style:style style:name="T43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color="#000000" style:font-size-complex="12pt"/>
    </style:style>
    <style:style style:name="P436" style:parent-style-name="內文" style:family="paragraph">
      <style:paragraph-properties fo:margin-bottom="0.125in"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37" style:parent-style-name="預設段落字型" style:family="text">
      <style:text-properties style:font-name="標楷體" style:font-name-asian="標楷體" fo:color="#000000" style:font-size-complex="12pt"/>
    </style:style>
    <style:style style:name="T43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標楷體" style:font-name-asian="標楷體" fo:color="#000000" style:font-size-complex="12pt"/>
    </style:style>
    <style:style style:name="T44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color="#000000" style:font-size-complex="12pt"/>
    </style:style>
    <style:style style:name="T44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fo:color="#000000" style:font-size-complex="12pt"/>
    </style:style>
    <style:style style:name="T44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fo:color="#000000" style:font-size-complex="12pt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 fo:color="#000000" style:font-size-complex="12pt"/>
    </style:style>
    <style:style style:name="T44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color="#000000" style:font-size-complex="12pt"/>
    </style:style>
    <style:style style:name="T45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color="#000000" style:font-size-complex="12pt"/>
    </style:style>
    <style:style style:name="T45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color="#000000" style:font-size-complex="12pt"/>
    </style:style>
    <style:style style:name="T45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fo:color="#000000" style:font-size-complex="12pt"/>
    </style:style>
    <style:style style:name="T45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fo:color="#000000" style:font-size-complex="12pt"/>
    </style:style>
    <style:style style:name="T45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ableColumn461" style:family="table-column">
      <style:table-column-properties style:column-width="8.6055in"/>
    </style:style>
    <style:style style:name="Table460" style:family="table">
      <style:table-properties style:width="8.6055in" fo:margin-left="0.325in" table:align="left"/>
    </style:style>
    <style:style style:name="TableRow462" style:family="table-row">
      <style:table-row-properties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 style:line-height-at-least="0.2777in"/>
    </style:style>
    <style:style style:name="T465" style:parent-style-name="預設段落字型" style:family="text">
      <style:text-properties fo:font-weight="bold" style:font-weight-asian="bold"/>
    </style:style>
    <style:style style:name="T466" style:parent-style-name="預設段落字型" style:family="text">
      <style:text-properties fo:font-weight="bold" style:font-weight-asian="bold"/>
    </style:style>
    <style:style style:name="T467" style:parent-style-name="預設段落字型" style:family="text">
      <style:text-properties fo:font-weight="bold" style:font-weight-asian="bold"/>
    </style:style>
    <style:style style:name="T468" style:parent-style-name="預設段落字型" style:family="text">
      <style:text-properties fo:font-weight="bold" style:font-weight-asian="bold"/>
    </style:style>
    <style:style style:name="T469" style:parent-style-name="預設段落字型" style:family="text">
      <style:text-properties fo:font-weight="bold" style:font-weight-asian="bold"/>
    </style:style>
    <style:style style:name="P470" style:parent-style-name="內文" style:family="paragraph">
      <style:paragraph-properties fo:margin-bottom="0.125in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47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75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476" style:parent-style-name="內文" style:family="paragraph">
      <style:paragraph-properties style:line-height-at-least="0.2777in" fo:margin-left="0.2465in" fo:margin-right="-0.118in" fo:text-indent="-0.05in">
        <style:tab-stops>
          <style:tab-stop style:type="left" style:position="-0.1in"/>
          <style:tab-stop style:type="left" style:position="0.0868in"/>
          <style:tab-stop style:type="left" style:position="0.2534in"/>
        </style:tab-stops>
      </style:paragraph-properties>
    </style:style>
    <style:style style:name="T477" style:parent-style-name="預設段落字型" style:family="text">
      <style:text-properties style:font-name="標楷體" style:font-name-asian="標楷體" fo:color="#000000" style:font-size-complex="12pt"/>
    </style:style>
    <style:style style:name="T47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fo:color="#000000" style:font-size-complex="12pt"/>
    </style:style>
    <style:style style:name="T48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color="#000000" style:font-size-complex="12pt"/>
    </style:style>
    <style:style style:name="P482" style:parent-style-name="內文" style:family="paragraph">
      <style:paragraph-properties style:line-height-at-least="0.2777in" fo:margin-left="0.2465in" fo:margin-right="-0.118in" fo:text-indent="-0.05in">
        <style:tab-stops>
          <style:tab-stop style:type="left" style:position="-0.1in"/>
          <style:tab-stop style:type="left" style:position="0.0868in"/>
          <style:tab-stop style:type="left" style:position="0.2534in"/>
        </style:tab-stops>
      </style:paragraph-properties>
    </style:style>
    <style:style style:name="T483" style:parent-style-name="預設段落字型" style:family="text">
      <style:text-properties style:font-name="標楷體" style:font-name-asian="標楷體" fo:color="#000000" style:font-size-complex="12pt"/>
    </style:style>
    <style:style style:name="T48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fo:color="#000000" style:font-size-complex="12pt"/>
    </style:style>
    <style:style style:name="T48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fo:color="#000000" style:font-size-complex="12pt"/>
    </style:style>
    <style:style style:name="P488" style:parent-style-name="內文" style:family="paragraph">
      <style:paragraph-properties style:line-height-at-least="0.2777in" fo:margin-left="0.2465in" fo:margin-right="-0.118in" fo:text-indent="-0.05in">
        <style:tab-stops>
          <style:tab-stop style:type="left" style:position="-0.1in"/>
          <style:tab-stop style:type="left" style:position="0.0868in"/>
          <style:tab-stop style:type="left" style:position="0.2534in"/>
        </style:tab-stops>
      </style:paragraph-properties>
    </style:style>
    <style:style style:name="T489" style:parent-style-name="預設段落字型" style:family="text">
      <style:text-properties style:font-name="標楷體" style:font-name-asian="標楷體" fo:color="#000000" style:font-size-complex="12pt"/>
    </style:style>
    <style:style style:name="T49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color="#000000" style:font-size-complex="12pt"/>
    </style:style>
    <style:style style:name="P492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93" style:parent-style-name="預設段落字型" style:family="text">
      <style:text-properties style:font-name="標楷體" style:font-name-asian="標楷體" fo:color="#000000" style:font-size-complex="12pt"/>
    </style:style>
    <style:style style:name="P494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fo:color="#000000" style:font-size-complex="12pt"/>
    </style:style>
    <style:style style:name="T496" style:parent-style-name="預設段落字型" style:family="text">
      <style:text-properties style:font-name="標楷體" style:font-name-asian="標楷體"/>
    </style:style>
    <style:style style:name="P497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P502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4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5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6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7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8" style:parent-style-name="內文" style:family="paragraph">
      <style:paragraph-properties style:line-height-at-least="0.2777in" fo:margin-left="0.25in" fo:text-indent="-0.0513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09" style:parent-style-name="內文" style:family="paragraph">
      <style:paragraph-properties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fo:color="#000000" style:font-size-complex="12pt"/>
    </style:style>
    <style:style style:name="T51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標楷體" style:font-name-asian="標楷體" fo:color="#000000" style:font-size-complex="12pt"/>
    </style:style>
    <style:style style:name="T51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fo:color="#000000" style:font-size-complex="12pt"/>
    </style:style>
    <style:style style:name="T51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T52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color="#000000" style:font-size-complex="12pt"/>
    </style:style>
    <style:style style:name="T52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標楷體" style:font-name-asian="標楷體" fo:color="#000000" style:font-size-complex="12pt"/>
    </style:style>
    <style:style style:name="P524" style:parent-style-name="內文" style:family="paragraph">
      <style:paragraph-properties style:line-height-at-least="0.2777in" fo:margin-left="0.25in" fo:text-indent="0.0451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  <style:text-properties style:font-name="標楷體" style:font-name-asian="標楷體" fo:color="#000000" style:font-size-complex="12pt"/>
    </style:style>
    <style:style style:name="P525" style:parent-style-name="內文" style:family="paragraph">
      <style:paragraph-properties fo:margin-bottom="0.125in"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526" style:parent-style-name="預設段落字型" style:family="text">
      <style:text-properties style:font-name="標楷體" style:font-name-asian="標楷體" fo:color="#000000" style:font-size-complex="12pt"/>
    </style:style>
    <style:style style:name="T527" style:parent-style-name="預設段落字型" style:family="text">
      <style:text-properties style:font-name="標楷體" style:font-name-asian="標楷體" style:font-size-complex="12pt"/>
    </style:style>
    <style:style style:name="T528" style:parent-style-name="預設段落字型" style:family="text">
      <style:text-properties style:font-name="標楷體" style:font-name-asian="標楷體" fo:color="#000000" style:font-size-complex="12pt"/>
    </style:style>
    <style:style style:name="TableColumn530" style:family="table-column">
      <style:table-column-properties style:column-width="0.6631in"/>
    </style:style>
    <style:style style:name="TableColumn531" style:family="table-column">
      <style:table-column-properties style:column-width="0.9958in"/>
    </style:style>
    <style:style style:name="TableColumn532" style:family="table-column">
      <style:table-column-properties style:column-width="1.4923in"/>
    </style:style>
    <style:style style:name="TableColumn533" style:family="table-column">
      <style:table-column-properties style:column-width="2.2763in"/>
    </style:style>
    <style:style style:name="TableColumn534" style:family="table-column">
      <style:table-column-properties style:column-width="1.5888in"/>
    </style:style>
    <style:style style:name="TableColumn535" style:family="table-column">
      <style:table-column-properties style:column-width="1.5888in"/>
    </style:style>
    <style:style style:name="Table529" style:family="table">
      <style:table-properties style:width="8.6055in" fo:margin-left="0.325in" table:align="lef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style:font-size-complex="12pt"/>
    </style:style>
    <style:style style:name="P575" style:parent-style-name="內文" style:family="paragraph">
      <style:paragraph-properties fo:margin-top="0.125in"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576" style:parent-style-name="預設段落字型" style:family="text">
      <style:text-properties style:font-name="標楷體" style:font-name-asian="標楷體" fo:color="#000000" style:font-size-complex="12pt"/>
    </style:style>
    <style:style style:name="T57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color="#000000" style:font-size-complex="12pt"/>
    </style:style>
    <style:style style:name="P579" style:parent-style-name="內文" style:family="paragraph">
      <style:paragraph-properties fo:margin-bottom="0.125in" style:line-height-at-least="0.2777in" fo:margin-left="0.2479in" fo:text-indent="-0.0513in">
        <style:tab-stops>
          <style:tab-stop style:type="left" style:position="-0.1013in"/>
          <style:tab-stop style:type="left" style:position="0.0854in"/>
          <style:tab-stop style:type="left" style:position="0.252in"/>
        </style:tab-stops>
      </style:paragraph-properties>
    </style:style>
    <style:style style:name="T580" style:parent-style-name="預設段落字型" style:family="text">
      <style:text-properties style:font-name="標楷體" style:font-name-asian="標楷體" fo:color="#000000" style:font-size-complex="12pt"/>
    </style:style>
    <style:style style:name="TableColumn582" style:family="table-column">
      <style:table-column-properties style:column-width="0.5in"/>
    </style:style>
    <style:style style:name="TableColumn583" style:family="table-column">
      <style:table-column-properties style:column-width="2.75in"/>
    </style:style>
    <style:style style:name="TableColumn584" style:family="table-column">
      <style:table-column-properties style:column-width="0.5in"/>
    </style:style>
    <style:style style:name="TableColumn585" style:family="table-column">
      <style:table-column-properties style:column-width="2.6666in"/>
    </style:style>
    <style:style style:name="Table581" style:family="table">
      <style:table-properties style:width="6.4166in" fo:margin-left="0.325in" table:align="left"/>
    </style:style>
    <style:style style:name="TableRow586" style:family="table-row">
      <style:table-row-properties style:min-row-height="0.325in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Row595" style:family="table-row">
      <style:table-row-properties style:min-row-height="0.3208i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Row604" style:family="table-row">
      <style:table-row-properties style:min-row-height="0.3208in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613" style:parent-style-name="預設段落字型" style:family="text">
      <style:text-properties style:font-name="標楷體" style:font-name-asian="標楷體" fo:color="#000000" style:font-size-complex="12pt"/>
    </style:style>
    <style:style style:name="T61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標楷體" style:font-name-asian="標楷體" fo:color="#000000" style:font-size-complex="12pt"/>
    </style:style>
    <style:style style:name="T61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617" style:family="table-row">
      <style:table-row-properties style:min-row-height="0.3208i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justify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P626" style:parent-style-name="內文" style:family="paragraph">
      <style:paragraph-properties fo:margin-top="0.125in" fo:margin-bottom="0.125in" style:line-height-at-least="0.2777in" fo:margin-left="0.25in" fo:text-indent="-0.25in">
        <style:tab-stops>
          <style:tab-stop style:type="left" style:position="-0.1034in"/>
          <style:tab-stop style:type="left" style:position="0.0833in"/>
          <style:tab-stop style:type="left" style:position="0.25in"/>
        </style:tab-stops>
      </style:paragraph-properties>
    </style:style>
    <style:style style:name="T627" style:parent-style-name="預設段落字型" style:family="text">
      <style:text-properties style:font-name="標楷體" style:font-name-asian="標楷體" fo:color="#000000" style:font-size-complex="12pt"/>
    </style:style>
    <style:style style:name="TableColumn629" style:family="table-column">
      <style:table-column-properties style:column-width="0.4395in"/>
    </style:style>
    <style:style style:name="TableColumn630" style:family="table-column">
      <style:table-column-properties style:column-width="4.159in"/>
    </style:style>
    <style:style style:name="TableColumn631" style:family="table-column">
      <style:table-column-properties style:column-width="3.3222in"/>
    </style:style>
    <style:style style:name="Table628" style:family="table">
      <style:table-properties style:width="7.9208in" fo:margin-left="0.325in" table:align="left"/>
    </style:style>
    <style:style style:name="TableRow632" style:family="table-row">
      <style:table-row-properties style:min-row-height="0.3493in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Row639" style:family="table-row">
      <style:table-row-properties style:min-row-height="0.5555in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644" style:parent-style-name="預設段落字型" style:family="text"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fo:color="#000000" style:font-size-complex="12pt"/>
    </style:style>
    <style:style style:name="TableRow649" style:family="table-row">
      <style:table-row-properties style:min-row-height="0.5555in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Row656" style:family="table-row">
      <style:table-row-properties style:min-row-height="0.5555in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Row663" style:family="table-row">
      <style:table-row-properties style:min-row-height="0.5555in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668" style:parent-style-name="預設段落字型" style:family="text"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style:line-height-at-least="0.2777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color="#000000" style:font-size-complex="12pt"/>
    </style:style>
    <style:style style:name="P671" style:parent-style-name="內文" style:family="paragraph">
      <style:paragraph-properties fo:widows="2" fo:orphans="2" fo:break-before="page"/>
    </style:style>
    <style:style style:name="P672" style:parent-style-name="內文" style:master-page-name="MP1" style:family="paragraph">
      <style:paragraph-properties fo:break-before="page" fo:text-align="center"/>
    </style:style>
    <style:style style:name="T679" style:parent-style-name="預設段落字型" style:family="text">
      <style:text-properties style:font-name="標楷體" style:font-name-asian="標楷體" fo:font-size="14pt" style:font-size-asian="14pt"/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68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82" style:parent-style-name="預設段落字型" style:family="text">
      <style:text-properties style:font-name="標楷體" style:font-name-asian="標楷體" fo:font-size="14pt" style:font-size-asian="14pt"/>
    </style:style>
    <style:style style:name="T683" style:parent-style-name="預設段落字型" style:family="text">
      <style:text-properties style:font-name="標楷體" style:font-name-asian="標楷體" fo:font-size="14pt" style:font-size-asian="14pt"/>
    </style:style>
    <style:style style:name="T684" style:parent-style-name="預設段落字型" style:family="text">
      <style:text-properties style:font-name="標楷體" style:font-name-asian="標楷體" fo:font-size="14pt" style:font-size-asian="14pt"/>
    </style:style>
    <style:style style:name="P685" style:parent-style-name="內文" style:family="paragraph">
      <style:text-properties style:font-name="Times New Roman" style:font-name-complex="Times New Roman" fo:letter-spacing="0.0694in" fo:font-size="14pt" style:font-size-asian="14pt"/>
    </style:style>
    <style:style style:name="P686" style:parent-style-name="內文" style:family="paragraph">
      <style:text-properties style:font-name="Times New Roman" style:font-name-complex="Times New Roman" fo:letter-spacing="0.0694in" fo:font-size="14pt" style:font-size-asian="14pt"/>
    </style:style>
    <style:style style:name="P687" style:parent-style-name="內文" style:family="paragraph">
      <style:text-properties style:font-name="Times New Roman" style:font-name-complex="Times New Roman" fo:letter-spacing="0.0694in" fo:font-size="14pt" style:font-size-asian="14pt"/>
    </style:style>
    <style:style style:name="P688" style:parent-style-name="內文" style:family="paragraph">
      <style:text-properties style:font-name="Times New Roman" style:font-name-complex="Times New Roman" fo:letter-spacing="0.0694in" fo:font-size="14pt" style:font-size-asian="14pt"/>
    </style:style>
    <style:style style:name="T689" style:parent-style-name="預設段落字型" style:family="text">
      <style:text-properties style:font-name="Times New Roman" style:font-name-complex="Times New Roman" fo:letter-spacing="0.0694in" fo:font-size="14pt" style:font-size-asian="14pt"/>
    </style:style>
    <style:style style:name="T690" style:parent-style-name="預設段落字型" style:family="text">
      <style:text-properties style:font-name="Times New Roman" style:font-name-complex="Times New Roman" fo:letter-spacing="0.0694in" fo:font-size="14pt" style:font-size-asian="14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color-mode="greyscale"/>
    </style:style>
    <style:style style:family="graphic" style:name="a1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.00001in, 0in, -0.08412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二次定期評量社會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八</text:span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姓名</text:span><text:span text:style-name="T17"><text:s text:c="15"/></text:span></text:p>
      <text:p text:style-name="P18"><text:span text:style-name="T19">地理</text:span><text:span text:style-name="T20">科</text:span></text:p>
      <text:p text:style-name="P21"><text:span text:style-name="T22"><draw:frame draw:z-index="251661312" draw:style-name="a1" draw:name="圖片 29" text:anchor-type="paragraph" svg:x="6.69028in" svg:y="0.00417in" svg:width="2.00616in" svg:height="1.59202in" style:rel-width="scale" style:rel-height="scale"><draw:image xlink:href="media/image1.png" xlink:type="simple" xlink:show="embed" xlink:actuate="onLoad"/><svg:title/><svg:desc/></draw:frame></text:span><text:span text:style-name="T23">1</text:span><text:span text:style-name="T24">.</text:span><text:span text:style-name="T25">右圖</text:span><text:span text:style-name="T26">為中國三大</text:span><text:span text:style-name="T27">區</text:span><text:span text:style-name="T28">域</text:span><text:span text:style-name="T29">簡圖，請問下列哪一組地形區，皆位在圖中的甲區</text:span><text:span text:style-name="T30">？</text:span><text:span text:style-name="T31"><text:line-break/></text:span><text:span text:style-name="T32">(A)準噶爾盆地、柴達木盆地、</text:span><text:span text:style-name="T33">四川</text:span><text:span text:style-name="T34">盆地</text:span><text:span text:style-name="T35">　</text:span><text:span text:style-name="T36">(B)青海湖盆地、河西走廊、</text:span><text:span text:style-name="T37">呼倫貝爾高原</text:span><text:span text:style-name="T38"><text:s text:c="2"/></text:span><text:span text:style-name="T39"><text:line-break/></text:span><text:span text:style-name="T40">(C)</text:span><text:span text:style-name="T41">巴顏喀喇山、天山山脈、橫斷山脈　　</text:span><text:span text:style-name="T42">(D)河套平原、</text:span><text:span text:style-name="T43">雲貴</text:span><text:span text:style-name="T44">高原、塔里木盆地</text:span><text:span text:style-name="T45">。</text:span></text:p>
      <text:p text:style-name="P46">2.「黃河百害，唯富一套」，顯示黃河對河套地區具有重要的意義。<text:line-break/>下列關於河套地區的敘述，何者正確？<text:line-break/>(A)位於內蒙古高原和祁連山之間，是斷層陷落而成的地塹地形。<text:line-break/>(B)在山麓沖積扇利用夏季融化的雪水發展農業，因種植水稻，號稱「塞上江南」。<text:line-break/>(C)黃河在此處先沿著賀蘭山向北，經陰山阻擋後向東，再沿著呂梁山向南，形成「几」字狀。<text:line-break/>(D)因氣候乾燥，當地居民興築坎兒井灌溉農田，以減少水分蒸發。</text:p>
      <text:p text:style-name="P47"/>
      <text:p text:style-name="P48"><text:span text:style-name="T49"><draw:frame draw:z-index="251662336" draw:style-name="a2" draw:name="圖片 70" text:anchor-type="paragraph" svg:x="6.075in" svg:y="0.23333in" svg:width="3.09375in" svg:height="1.86042in" style:rel-width="scale" style:rel-height="scale"><draw:image xlink:href="media/image2.png" xlink:type="simple" xlink:show="embed" xlink:actuate="onLoad"/><svg:title/><svg:desc/></draw:frame></text:span><text:span text:style-name="T50">3</text:span><text:span text:style-name="T51">.田柾國利用暑假前往中國旅遊，他的行程為搭乘右圖中的鐵路進行一趟秘境之旅，</text:span><text:span text:style-name="T52"><text:line-break/></text:span><text:span text:style-name="T53">他的旅行日誌節錄如下：</text:span><text:span text:style-name="T54"><text:line-break/></text:span><text:span text:style-name="T55">(甲)火車窗外是大片荒涼的寒漠，這裡空氣稀薄，有點</text:span><text:span text:style-name="T56">兒</text:span><text:span text:style-name="T57">呼吸困難。</text:span><text:span text:style-name="T58"><text:line-break/></text:span><text:span text:style-name="T59">(乙)</text:span><text:span text:style-name="T60">偶爾可見到藏民與</text:span><text:span text:style-name="T61">犛牛，</text:span><text:span text:style-name="T62">遠處</text:span><text:span text:style-name="T63">河谷</text:span><text:span text:style-name="T64">邊點綴著</text:span><text:span text:style-name="T65">青稞田</text:span><text:span text:style-name="T66">，一派悠閒景象</text:span><text:span text:style-name="T67">。</text:span><text:span text:style-name="T68"><text:line-break/></text:span><text:span text:style-name="T69">(丙)</text:span><text:span text:style-name="T70">在休息站</text:span><text:span text:style-name="T71">大啖</text:span><text:span text:style-name="T72">當</text:span><text:span text:style-name="T73">地名產──西瓜，因為日夜溫差大，</text:span><text:span text:style-name="T74">西瓜</text:span><text:span text:style-name="T75">真是甜入我心！</text:span><text:span text:style-name="T76"><text:line-break/></text:span><text:span text:style-name="T77">(</text:span><text:span text:style-name="T78">丁</text:span><text:span text:style-name="T79">)</text:span><text:span text:style-name="T80">到拉薩一定要去參訪伊斯蘭教聖地──布達拉宮，此建築神聖且高大雄偉！</text:span><text:span text:style-name="T81"><text:line-break/></text:span><text:span text:style-name="T82">(</text:span><text:span text:style-name="T83">戊</text:span><text:span text:style-name="T84">)</text:span><text:span text:style-name="T85">來此地一定要品嘗傳統美食──糌粑與酥油茶，特殊風味令人難忘。</text:span><text:span text:style-name="T86"><text:line-break/></text:span><text:span text:style-name="T87">　　請問正確的有那些？　(A)甲乙丁　(B)甲丁戊　(C)乙丙戊　(D)甲乙戊。</text:span></text:p>
      <text:p text:style-name="P88">4.中國為了平衡西部與東部的發展差距，提出一系列的西部開發政策。其中有一策略目標<text:line-break/>是期望將西部地區轉型為製造商品的加工出口區，以供應物資給中亞各國。請問此策略為下列哪一項？<text:line-break/>(A)建設青藏鐵路　(B)將自給性游牧轉型為商業性畜牧　(C)設立喀什經濟特區　(D)西電東送、西氣東輸。</text:p>
      <text:p text:style-name="P89"/>
      <text:p text:style-name="P90"><text:span text:style-name="T91"><draw:frame draw:z-index="251663360" draw:style-name="a3" draw:name="圖片 73" text:anchor-type="paragraph" svg:x="5.40903in" svg:y="0.09097in" svg:width="3.67708in" svg:height="1.65625in" style:rel-width="scale" style:rel-height="scale"><draw:image xlink:href="media/image3.png" xlink:type="simple" xlink:show="embed" xlink:actuate="onLoad"/><svg:title/><svg:desc/></draw:frame></text:span><text:span text:style-name="T92">5.</text:span><text:span text:style-name="T93">右圖為青藏地區剖面圖</text:span><text:span text:style-name="T94">，請問圖中</text:span><text:span text:style-name="T95">上</text:span><text:span text:style-name="T96">方</text:span><text:span text:style-name="T97">的箭頭，所指的是哪個方向？</text:span><text:span text:style-name="T98"><text:line-break/></text:span><text:span text:style-name="T99">(A)東方　(B)西方　(C)南方　(D)北方。</text:span></text:p>
      <text:p text:style-name="P100">6.中國的新疆地區多為沙漠氣候，產業活動以畜牧業為主，但仍有<text:line-break/>少數地方可取得灌溉水源發展綠洲農業。請問此種綠洲農業活動<text:line-break/>主要分布於何種地形景觀上？　<text:line-break/>(A)平坦遼闊的草原　(B)河流穿越的峽谷　<text:line-break/>(C)千溝萬壑的高原　(D)山麓地區的沖積扇。</text:p>
      <text:p text:style-name="P101"/>
      <text:p text:style-name="P102"><text:span text:style-name="T103"><draw:frame draw:z-index="251665408" draw:style-name="a4" draw:name="圖片 74" text:anchor-type="paragraph" svg:x="5.80486in" svg:y="0.01597in" svg:width="3.20347in" svg:height="1.96875in" style:rel-width="scale" style:rel-height="scale"><draw:image xlink:href="media/image4.png" xlink:type="simple" xlink:show="embed" xlink:actuate="onLoad"/><svg:title/><svg:desc/></draw:frame></text:span><text:span text:style-name="T104">7.右圖為中國青藏地區的年降水量分布圖，圖中的右下方為降水量較豐富</text:span><text:span text:style-name="T105"><text:line-break/></text:span><text:span text:style-name="T106">的地區。請問該地的水氣來源為下列哪一種風向？</text:span><text:span text:style-name="T107"><text:line-break/></text:span><text:span text:style-name="T108">(A)<text:s/></text:span><text:span text:style-name="T109"></text:span><text:span text:style-name="T110">　(B)</text:span><text:span text:style-name="T111"><text:s/></text:span><text:span text:style-name="T112"></text:span><text:span text:style-name="T113">　(C)</text:span><text:span text:style-name="T114"><text:s/></text:span><text:span text:style-name="T115"></text:span><text:span text:style-name="T116">　(D)</text:span><text:span text:style-name="T117"><text:s/></text:span><text:span text:style-name="T118"></text:span><text:span text:style-name="T119">。</text:span></text:p>
      <text:p text:style-name="P120"/>
      <text:p text:style-name="P121">8.下列為關於中國青藏地區的環境特色敘述：<text:line-break/>(甲)因距海遙遠及地形阻隔，導致氣候乾燥，年、日溫差均大。<text:line-break/>(乙)藏南縱谷的氣候較為溫暖溼潤，是青藏地區最適合居住的地方。<text:line-break/>(丙)青海湖盆地蘊藏豐富礦物，有「聚寶盆」之稱。<text:line-break/>(丁)西藏羊八井含有豐富的地熱資源，有中國第一座地熱發電站。<text:line-break/>(戊)藏族主要信仰藏傳佛教，每年舉行那達慕盛會，競賽摔跤、射箭等技藝。<text:line-break/>請問上列正確的有那些？　(A)甲乙　(B)乙丙　(C)乙丁　(D)乙戊。</text:p>
      <text:p text:style-name="P122"/>
      <text:soft-page-break/>
      <text:p text:style-name="P123"><text:span text:style-name="T124"><draw:frame draw:z-index="251664384" draw:style-name="a5" draw:name="圖片 75" text:anchor-type="paragraph" svg:x="4.88819in" svg:y="-0.00208in" svg:width="4.03889in" svg:height="1.88264in" style:rel-width="scale" style:rel-height="scale"><draw:image xlink:href="media/image5.png" xlink:type="simple" xlink:show="embed" xlink:actuate="onLoad"/><svg:title/><svg:desc/></draw:frame></text:span><text:span text:style-name="T125">＊右</text:span><text:span text:style-name="T126">圖</text:span><text:span text:style-name="T127">為蒙新地區的地形簡圖，請依據此圖，回答第9~10題。</text:span></text:p>
      <text:p text:style-name="P128">9.請問右圖中的丙地形，其形成的主要因素為何？<text:line-break/>(A)風力侵蝕而形成　(B)斷層陷落而形成<text:s/><text:s/><text:line-break/>(C)冰河侵蝕而形成 <text:s/>(D)黃河泥沙沖積而形成。</text:p>
      <text:p text:style-name="P129">10.「雖距海遙遠屬於乾燥氣候，但因盆地缺口的方向能接受<text:line-break/>來自北極海的水氣，降水量稍豐，當地居民以游牧維生。」<text:line-break/>請問上文所述為右圖中哪一個地形區？　<text:line-break/>(A)甲　(B)乙　(C)丁　(D)戊。</text:p>
      <text:p text:style-name="P130"><text:span text:style-name="T131"><draw:frame draw:z-index="251666432" draw:style-name="a6" draw:name="圖片 82" text:anchor-type="paragraph" svg:x="6.48194in" svg:y="0.18819in" svg:width="2.34375in" svg:height="1.60044in" style:rel-width="scale" style:rel-height="scale"><draw:image xlink:href="media/image6.tmp" xlink:type="simple" xlink:show="embed" xlink:actuate="onLoad"/><svg:title/><svg:desc/></draw:frame></text:span><text:span text:style-name="T132">11.</text:span><text:span text:style-name="T133">下列關於世界三大洋的敘述，何者是正確的</text:span><text:span text:style-name="T134">?</text:span><text:span text:style-name="T135"><text:s text:c="2"/></text:span><text:span text:style-name="T136"><text:line-break/></text:span><text:span text:style-name="T137">(A)各大洋之間的水</text:span><text:span text:style-name="T138">域彼此相連</text:span><text:span text:style-name="T139"><text:s text:c="2"/></text:span><text:span text:style-name="T140">(B)</text:span><text:span text:style-name="T141">太平洋的面積約占全球海洋總面積的71%</text:span><text:span text:style-name="T142">。<text:s/></text:span><text:span text:style-name="T143"><text:line-break/></text:span><text:span text:style-name="T144">(C)</text:span><text:span text:style-name="T145">大西</text:span><text:span text:style-name="T146">洋</text:span><text:span text:style-name="T147">位於美洲、亞洲與歐洲之間</text:span><text:span text:style-name="T148"><text:s text:c="2"/></text:span><text:span text:style-name="T149">(D)</text:span><text:span text:style-name="T150">面積最大的是</text:span><text:span text:style-name="T151">印度</text:span><text:span text:style-name="T152">洋</text:span><text:span text:style-name="T153">。</text:span></text:p>
      <text:p text:style-name="P154">12.右圖為洋流示意圖，請問圖中哪一道洋流經過的沿海地區會比同緯度地區較為<text:line-break/>溫暖濕潤？　(A)甲　(B)乙　(C)丙　(D)丁</text:p>
      <text:p text:style-name="P155"/>
      <text:p text:style-name="P156">13.全球地形可劃分為山地、高原、平原、盆地及丘陵五大類，請問哪二種地形所佔<text:line-break/>面積較大？　(A)高原、山地　(B)平原、盆地　(C)高原、丘陵　(D)平原、高原。</text:p>
      <text:p text:style-name="P157"><draw:frame draw:z-index="251668480" draw:style-name="a7" draw:name="圖片 84" text:anchor-type="paragraph" svg:x="6.6625in" svg:y="0.45486in" svg:width="2.31148in" svg:height="2.39583in" style:rel-width="scale" style:rel-height="scale"><draw:image xlink:href="media/image7.jpeg" xlink:type="simple" xlink:show="embed" xlink:actuate="onLoad"/><svg:title/><svg:desc>C:\Users\user\AppData\Local\Microsoft\Windows\Temporary Internet Files\Content.Word\2-1-11-熱帶-新加坡氣候圖.jpg</svg:desc></draw:frame><text:span text:style-name="T158">14.住在阿富汗的可罕</text:span><text:span text:style-name="T159">是一位虔誠的伊斯蘭教徒，</text:span><text:span text:style-name="T160">該宗教的</text:span><text:span text:style-name="T161">(甲)起源地在亞洲</text:span><text:span text:style-name="T162">，</text:span><text:span text:style-name="T163"><text:line-break/></text:span><text:span text:style-name="T164">(</text:span><text:span text:style-name="T165">乙</text:span><text:span text:style-name="T166">)與中國內蒙古自治區的蒙古族的主要信仰相同</text:span><text:span text:style-name="T167">，</text:span><text:span text:style-name="T168">他</text:span><text:span text:style-name="T169">(</text:span><text:span text:style-name="T170">丙</text:span><text:span text:style-name="T171">)</text:span><text:span text:style-name="T172">每天都面向聖城</text:span><text:span text:style-name="T173"><text:line-break/></text:span><text:span text:style-name="T174">麥加</text:span><text:span text:style-name="T175">朝拜五次</text:span><text:span text:style-name="T176">；因為教義規定，阿米爾從來</text:span><text:span text:style-name="T177">(丁)不吃牛肉</text:span><text:span text:style-name="T178">。</text:span><text:span text:style-name="T179"><text:line-break/></text:span><text:span text:style-name="T180">請問上列關於</text:span><text:span text:style-name="T181">可罕</text:span><text:span text:style-name="T182">的敘述，</text:span><text:span text:style-name="T183">哪些是正確</text:span><text:span text:style-name="T184">的？ (A)甲</text:span><text:span text:style-name="T185">乙</text:span><text:span text:style-name="T186">　(B)乙</text:span><text:span text:style-name="T187">丙</text:span><text:span text:style-name="T188">　(C)丙</text:span><text:span text:style-name="T189">丁</text:span><text:span text:style-name="T190">　(D)</text:span><text:span text:style-name="T191">甲丙</text:span><text:span text:style-name="T192">。</text:span></text:p>
      <text:p text:style-name="P193">15.下表為熱帶地區各種氣候類型的特色，請依據此表判斷右方的氣候圖為何種氣候類型？<text:s/><text:line-break/>(A)熱帶雨林氣候　(B)熱帶沙漠氣候　(C)熱帶莽原氣候　(D)熱帶季風氣候。</text:p>
      <table:table table:style-name="Table194">
        <table:table-columns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p text:style-name="P199">氣候類型</text:p>
          </table:table-cell>
          <table:table-cell table:style-name="TableCell200">
            <text:p text:style-name="P201">特　徵</text:p>
          </table:table-cell>
        </table:table-row>
        <table:table-row table:style-name="TableRow202">
          <table:table-cell table:style-name="TableCell203">
            <text:p text:style-name="P204">熱帶雨林氣候</text:p>
          </table:table-cell>
          <table:table-cell table:style-name="TableCell205">
            <text:p text:style-name="P206">終年高溫多雨</text:p>
          </table:table-cell>
        </table:table-row>
        <table:table-row table:style-name="TableRow207">
          <table:table-cell table:style-name="TableCell208">
            <text:p text:style-name="P209">熱帶沙漠氣候</text:p>
          </table:table-cell>
          <table:table-cell table:style-name="TableCell210">
            <text:p text:style-name="P211">乾燥少雨、年溫差較小</text:p>
          </table:table-cell>
        </table:table-row>
        <table:table-row table:style-name="TableRow212">
          <table:table-cell table:style-name="TableCell213">
            <text:p text:style-name="P214">熱帶莽原氣候</text:p>
          </table:table-cell>
          <table:table-cell table:style-name="TableCell215">
            <text:p text:style-name="P216">夏雨冬乾、終年高溫</text:p>
          </table:table-cell>
        </table:table-row>
        <table:table-row table:style-name="TableRow217">
          <table:table-cell table:style-name="TableCell218">
            <text:p text:style-name="P219">熱帶季風氣候</text:p>
          </table:table-cell>
          <table:table-cell table:style-name="TableCell220">
            <text:p text:style-name="P221">夏雨冬乾、全年高溫、季風吹拂</text:p>
          </table:table-cell>
        </table:table-row>
      </table:table>
      <text:p text:style-name="P222"><text:span text:style-name="T223"><draw:frame draw:z-index="251667456" draw:style-name="a8" draw:name="圖片 83" text:anchor-type="paragraph" svg:x="4.76304in" svg:y="0.07222in" svg:width="4.26019in" svg:height="2.23313in" style:rel-width="scale" style:rel-height="scale"><draw:image xlink:href="media/image8.png" xlink:type="simple" xlink:show="embed" xlink:actuate="onLoad"/><svg:title/><svg:desc/></draw:frame></text:span><text:span text:style-name="T224">＊右圖為世界各洲</text:span><text:span text:style-name="T225">簡圖，請依照此圖回答</text:span><text:span text:style-name="T226">16～17</text:span><text:span text:style-name="T227">題：</text:span></text:p>
      <text:p text:style-name="P228">16.下列世界重要地形區與所在洲別的配對，何者正確？<text:line-break/>(A)安地斯山脈──甲洲　(B)巴西高原──乙洲　<text:line-break/>(C)洛磯山脈──丁洲　　(D)剛果盆地──己洲</text:p>
      <text:p text:style-name="P229">17.近年來糧食產量增加及醫療科技進步，使得死亡率降低，<text:line-break/>世界人口大量增加。請問目前人口成長速度最快的為哪二個洲？<text:line-break/>(A)甲、丁　(B)丙、戊　(C)丁、戊　(D)甲、丙。</text:p>
      <text:p text:style-name="P230"><text:span text:style-name="T231">歷史</text:span><text:span text:style-name="T232">科</text:span></text:p>
      <text:list text:style-name="LFO1" text:continue-numbering="true">
        <text:list-item>
          <text:p text:style-name="P233">有關「義和團」的相關敘述，請問下列哪一個選項符合史實？<text:s/></text:p>
        </text:list-item>
      </text:list>
      <text:p text:style-name="P234">(A)義和團原起於廣西一帶，後因慈禧太后縱容，前往直隸發展<text:s/>(B)義和團以「扶洋滅清」為口號<text:s/></text:p>
      <text:p text:style-name="P235">(C)義和團興起於朝野「仇洋反教」的社會背景下<text:s text:c="12"/><text:s/>(D)義和團以「天下一家，共享太平」為中心思想。</text:p>
      <text:list text:style-name="LFO1" text:continue-numbering="true">
        <text:list-item>
          <text:p text:style-name="P236">八國聯軍之役時，由於下列哪一國出兵中國東北，引發日本不滿，雙方因此在數年後於中國東北爆發戰爭？<text:s/></text:p>
        </text:list-item>
      </text:list>
      <text:p text:style-name="P237">(A)俄國(B)德國<text:s/>(C)法國<text:s/>(D)美國。</text:p>
      <text:list text:style-name="LFO1" text:continue-numbering="true">
        <text:list-item>
          <text:p text:style-name="P238">我國現行行事曆中有許多紀念日都跟歷史事件有關。請問，以下哪個紀念日所紀念的史實發生的時間最晚？<text:s/></text:p>
        </text:list-item>
      </text:list>
      <text:p text:style-name="P239">(A)國慶日──武昌起義<text:s/>(B)元旦──開國紀念日<text:s/>(C)青年節──三二九黃花崗之役<text:s/>(D)禁煙節──虎門銷煙。</text:p>
      <text:list text:style-name="LFO1" text:continue-numbering="true">
        <text:list-item>
          <text:p text:style-name="P240">「民國26年7月7日，日軍在中國河北省宛平縣盧溝橋附近演習，藉口一名士兵失蹤，與中國軍隊發生衝突，史稱『盧溝橋事變』，揭開中國八年抗戰的序幕。」請問，以上敘述中，日軍之所以能在中國的領土上進行軍事演習，跟下列清廷與列強所簽訂的哪一項條約有關？<text:s/>(A)南京條約<text:s/>(B)馬關條約<text:s/>(C)北京條約<text:s/>(D)辛丑和約。</text:p>
        </text:list-item>
        <text:list-item>
          <text:p text:style-name="P241">近代許多歷史學者認為，慈禧太后在清末的諸多改革運動中，並不是一味地反對。對於改革，她有時候選擇支持，有時卻又站在守舊反對的一方。請問，慈禧太后之所以會有如此反覆的態度，主要是跟下列哪個選項有關？<text:s/></text:p>
        </text:list-item>
      </text:list>
      <text:p text:style-name="P242">(A)為了鞏固自己的權位<text:s/>(B)為了討好西洋列強<text:s/>(C)為了讓大清國更現代化<text:s/>(D)為了消滅革命勢力。</text:p>
      <text:list text:style-name="LFO1" text:continue-numbering="true">
        <text:list-item>
          <text:p text:style-name="P243">國父孫中山先生於同盟會成立時，揭櫫「驅除韃虜，恢復中華，創立民國，平均地權」為誓詞 。請問，其中的「平均地權」隱含了「三民主義」中哪個主義的思想？<text:s/>(A)民族<text:s/>(B)民主<text:s/>(C)民權<text:s/>(D)民生。</text:p>
        </text:list-item>
      </text:list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list text:style-name="LFO1" text:continue-numbering="true">
              <text:list-item>
                <text:list>
                  <text:list-item>
                    <text:p text:style-name="P248">請根據以下敘述回答24～26題：</text:p>
                  </text:list-item>
                </text:list>
              </text:list-item>
            </text:list>
            <text:p text:style-name="P249"><text:span text:style-name="T250">課堂上，歷史老師將清朝比喻為一位身染多重惡疾，垂死地躺在加護病房中的老先生。孫中山這位具有遠見的醫師認為清朝早已無可救藥，於是乃創立革命組織，推翻滿清政府，建立中華民國。請問：</text:span></text:p>
          </table:table-cell>
        </table:table-row>
      </table:table>
      <text:list text:style-name="LFO1" text:continue-numbering="true">
        <text:list-item>
          <text:p text:style-name="P251">西元1894年11月24日孫中山先生於美國夏威夷檀香山以「振興中華，挽救危局」為宗旨創立近代中國第一個革命團體──興中會。請問，這是因為孫先生受到清末哪一次戰役失敗的刺激，因而有這樣的體悟？<text:s/></text:p>
        </text:list-item>
      </text:list>
      <text:p text:style-name="P252">(A)鴉片戰爭<text:s/>(B)英法聯軍<text:s/>(C)甲午戰爭<text:s/>(D)八國聯軍。</text:p>
      <text:list text:style-name="LFO1" text:continue-numbering="true">
        <text:list-item>
          <text:p text:style-name="P253">孫中山先生所領導的革命行動，在過程中曾遭遇多次失敗，一般民眾也因清廷政府的污名化宣傳而視革命黨人為匪徒惡棍。直到西元1911年哪一場壯烈的起義行動才讓社會大眾逐漸了解革命，並因此由同情轉而支持革命行動，更是武昌起義一舉成功的前奏？<text:s/>(A)福州之役<text:s/>(B)惠州之役<text:s/>(C)廣州黃花岡之役<text:s/>(D)潮州之役。</text:p>
        </text:list-item>
        <text:list-item>
          <text:p text:style-name="P254">西元1911「武昌起義」的導火線是下列何者？<text:s/></text:p>
        </text:list-item>
      </text:list>
      <text:p text:style-name="P255">(A)民間反對清廷「鐵路國有」政策<text:s/>(B)列強企圖瓜分中國<text:s/>(C)東南互保引起民怨<text:s/>(D)慈禧太后施行庚子新政。</text:p>
      <text:list text:style-name="LFO1" text:continue-numbering="true">
        <text:list-item>
          <text:list>
            <text:list-item>
              <text:p text:style-name="P256">大雄在網路上看到如右圖的曆書，請據此回答27～30題：</text:p>
            </text:list-item>
          </text:list>
        </text:list-item>
        <text:list-item>
          <text:p text:style-name="P257"><text:span text:style-name="T258"><draw:frame draw:z-index="251670528" draw:style-name="a9" draw:name="圖片 5" text:anchor-type="paragraph" svg:x="7.23333in" svg:y="0.12708in" svg:width="1.59722in" svg:height="1.70833in" style:rel-width="scale" style:rel-height="scale"><draw:image xlink:href="media/image9.png" xlink:type="simple" xlink:show="embed" xlink:actuate="onLoad"/><svg:title/><svg:desc/></draw:frame></text:span><text:span text:style-name="T259">根據歷史常識，</text:span><text:span text:style-name="T260">這本曆書，</text:span><text:span text:style-name="T261">應該是</text:span><text:span text:style-name="T262">由</text:span><text:span text:style-name="T263">下列</text:span><text:span text:style-name="T264">何人所頒訂的？</text:span><text:span text:style-name="T265"><text:s/></text:span></text:p>
        </text:list-item>
      </text:list>
      <text:p text:style-name="P266">(A)溥儀<text:s/>(B)袁世凱<text:s/>(C)孫中山<text:s/>(D)段祺瑞。</text:p>
      <text:list text:style-name="LFO1" text:continue-numbering="true">
        <text:list-item>
          <text:p text:style-name="P267">請問，這裡所謂的「洪憲元年」指的是民國幾年？新的國號又為何？<text:s/></text:p>
        </text:list-item>
      </text:list>
      <text:p text:style-name="P268">(A)3年、太平天國<text:s/>(B)2年、洪憲帝國<text:s/>(C)5年、中華帝國 (D)4年、中華人民共和國。</text:p>
      <text:list text:style-name="LFO1" text:continue-numbering="true">
        <text:list-item>
          <text:p text:style-name="P269">此帝制實行後引發各地群起撻伐，其中，下列何人首先發起「護國之役」公開反對帝制？<text:s/></text:p>
        </text:list-item>
      </text:list>
      <text:p text:style-name="P270">(A)蔡鍔<text:s/>(B)段祺瑞 (C)黎元洪<text:s/>(D)張勳。</text:p>
      <text:list text:style-name="LFO1" text:continue-numbering="true">
        <text:list-item>
          <text:p text:style-name="P271">此次帝制僅僅維持83天，「皇帝」恢復總統職位不久後即病逝。請問當時由誰繼任總統？</text:p>
        </text:list-item>
      </text:list>
      <text:p text:style-name="P272">(A)蔡鍔<text:s/>(B)黎元洪<text:s/>(C)孫中山<text:s/>(D)段祺瑞。</text:p>
      <text:list text:style-name="LFO1" text:continue-numbering="true">
        <text:list-item>
          <text:p text:style-name="P273"><text:span text:style-name="T274">胖虎在歷史書上讀到一段敘述：「他帶了3000人到北京，逼迫總統解散國會，</text:span><text:span text:style-name="T275">…</text:span><text:span text:style-name="T276">由康有為擬定詔書，任命百官，以『宣統九年』為新年號。總統聞訊，逃入日本使館，一面電請副總統代行總統職務，一面則重任段祺瑞為國務總理，發兵討伐叛徒。」請問，這段文字應該是在描述下列哪件史事？ (A)戊戌政變 (B)洪憲帝制 (C)護法運動 (D)張勳復辟</text:span><text:span text:style-name="T277">。</text:span></text:p>
        </text:list-item>
        <text:list-item>
          <text:p text:style-name="P278"><text:span text:style-name="T279">小叮噹在魯迅小説《狂人日記》中讀到以下一段經典內容：「凡事總須研究，才會明白。古來時常吃人，我也還記得，可是不甚清楚。我翻開歷史一查，這歷史沒有年代，歪歪斜斜的每頁上都寫著『仁義道德』幾個字。我橫豎睡不著，仔細看了半夜，才從字縫裡看出字來，滿本都寫著兩個字是『吃人』…。」請問：從魯迅作品中可以看出民初</text:span><text:span text:style-name="T280">「</text:span><text:span text:style-name="T281">新文化運動</text:span><text:span text:style-name="T282">」</text:span><text:span text:style-name="T283">的哪一種精神？</text:span><text:span text:style-name="T284">(A)</text:span><text:span text:style-name="T285">批判傳統文化<text:s/></text:span><text:span text:style-name="T286">(B)</text:span><text:span text:style-name="T287">鼓吹民主與科學 <text:s/></text:span><text:span text:style-name="T288">(C)發揚孔孟精神 (D)</text:span><text:span text:style-name="T289">主張聯俄容共</text:span><text:span text:style-name="T290">。</text:span></text:p>
        </text:list-item>
        <text:list-item>
          <text:p text:style-name="P291"><text:span text:style-name="T292">主張聯俄容共</text:span><text:span text:style-name="T293">歷史老師在課堂上介紹一位民初重要歷史人物，這位人物的主要貢獻包含：(1)創辦「青年雜誌」；(2)發表「文學革命論」；(3)創立中國共產黨。 請問，老師所要介紹的人物應該是下列何者？<text:s/></text:span></text:p>
        </text:list-item>
      </text:list>
      <text:p text:style-name="P294"><text:span text:style-name="T295">(A)</text:span><text:span text:style-name="T296">胡適<text:s/></text:span><text:span text:style-name="T297">(B)</text:span><text:span text:style-name="T298">陳獨秀<text:s/></text:span><text:span text:style-name="T299">(C)</text:span><text:span text:style-name="T300">毛澤東<text:s/></text:span><text:span text:style-name="T301">(D)</text:span><text:span text:style-name="T302">周恩來。</text:span></text:p>
      <text:list text:style-name="LFO1" text:continue-numbering="true">
        <text:list-item>
          <text:p text:style-name="P303"><text:span text:style-name="T304">歷史老師播放一部</text:span><text:span text:style-name="T305">著名</text:span><text:span text:style-name="T306">歷史大片</text:span><text:span text:style-name="T307">「末代皇帝」，</text:span><text:span text:style-name="T308">內容講述</text:span><text:span text:style-name="T309">中國最後一任皇帝--</text:span><text:span text:style-name="T310">溥儀</text:span><text:span text:style-name="T311">精彩的一生。其中</text:span><text:span text:style-name="T312">劇情出現</text:span><text:span text:style-name="T313">如下</text:span><text:span text:style-name="T314">敘述</text:span><text:span text:style-name="T315">：「1919年，溥儀的</text:span><text:span text:style-name="T316">英籍</text:span><text:span text:style-name="T317">家教老師</text:span><text:span text:style-name="T318">莊士頓</text:span><text:span text:style-name="T319">先生在前往紫禁城任職途中，在北京遇見大規模的學生示威遊行。…示威學生與前來鎮壓的軍隊互相對峙，情勢一觸</text:span><text:span text:style-name="T320">即發…」請問，如果要符合史實，場景中學生示威遊行的口號與標語</text:span><text:span text:style-name="T321">應</text:span><text:span text:style-name="T322">該是</text:span><text:span text:style-name="T323">下列何者？　</text:span></text:p>
        </text:list-item>
      </text:list>
      <text:p text:style-name="P324"><text:span text:style-name="T325">(A)「驅除韃虜，恢復中華」　(B)「外爭主權，內除國賊」　(C)「</text:span><text:span text:style-name="T326">全盤西化，以日為師</text:span><text:span text:style-name="T327">」</text:span><text:span text:style-name="T328"><text:s/></text:span><text:span text:style-name="T329">(D)「</text:span><text:span text:style-name="T330">天下一家，共享太平</text:span><text:span text:style-name="T331">」。</text:span></text:p>
      <text:p text:style-name="P332"><text:span text:style-name="T333">公民</text:span><text:span text:style-name="T334">科</text:span></text:p>
      <text:p text:style-name="P335"><text:span text:style-name="T336">35.《民法》是一部與日常生活密切相關的法律。下列何者</text:span><text:span text:style-name="T337">不屬於</text:span><text:span text:style-name="T338">民法規範的範圍？（A）</text:span><text:span text:style-name="T339">新ㄧ</text:span><text:span text:style-name="T340">未滿18歲不得吸菸（B）</text:span><text:span text:style-name="T341">阿笠</text:span><text:span text:style-name="T342">博士收養孤女</text:span><text:span text:style-name="T343">小哀</text:span><text:span text:style-name="T344">（C）</text:span><text:span text:style-name="T345">毛利</text:span><text:span text:style-name="T346">先生租車環遊台灣（D）</text:span><text:span text:style-name="T347">小蘭</text:span><text:span text:style-name="T348">贈送祈福御守給</text:span><text:span text:style-name="T349">園子</text:span><text:span text:style-name="T350">。</text:span></text:p>
      <text:soft-page-break/>
      <text:p text:style-name="P351">36.下列對刑罰的相關說明，何者正確？（A）沒收具獨立性，故屬刑罰之主刑（B）刑罰是制裁犯罪的首要手段（C）罪刑法定原則可避免國家濫用刑罰（D）行政機關應依法律才可對人民處以刑罰判決。</text:p>
      <text:p text:style-name="P352"><text:span text:style-name="T353">37.下列何者</text:span><text:span text:style-name="T354">不屬於</text:span><text:span text:style-name="T355">行政處分？（A）溪崑國中核發畢業證書（B）法院判處</text:span><text:span text:style-name="T356">周</text:span><text:span text:style-name="T357">姓名嘴拘役50天（C）醉男大鬧醫院遭警方拘留（D）戶政機關為證件齊備的新人辦理結婚登記。</text:span></text:p>
      <text:p text:style-name="P358"><text:span text:style-name="T359">38.18歲的</text:span><text:span text:style-name="T360">平次</text:span><text:span text:style-name="T361">買了一輛重型機車，父母得知後非常不悅，不同意這項交易，但</text:span><text:span text:style-name="T362">妃</text:span><text:span text:style-name="T363">律師說此契約有法律效力。請問：這個契約有效的原因可能是什麼？</text:span></text:p>
      <text:p text:style-name="P364"><text:span text:style-name="T365">（A）</text:span><text:span text:style-name="T366">平次</text:span><text:span text:style-name="T367">和老闆簽訂了書面的契約，有證據力</text:span><text:span text:style-name="T368"><text:s text:c="5"/></text:span><text:span text:style-name="T369">（B）</text:span><text:span text:style-name="T370">平次</text:span><text:span text:style-name="T371">已考取駕駛執照，有完全的責任能力</text:span></text:p>
      <text:p text:style-name="P372"><text:span text:style-name="T373">（C）</text:span><text:span text:style-name="T374">平次</text:span><text:span text:style-name="T375">使用自己打工賺的錢買車，父母不可介入</text:span><text:span text:style-name="T376"><text:s/></text:span><text:span text:style-name="T377">（D）</text:span><text:span text:style-name="T378">平次</text:span><text:span text:style-name="T379">已經結婚，有完全行為能力。</text:span></text:p>
      <text:p text:style-name="P380"><text:span text:style-name="T381">39.</text:span><text:span text:style-name="T382">元太</text:span><text:span text:style-name="T383">的爸媽利用住家1樓的騎樓擺攤賣鰻魚飯，不料竟遭警方取締開罰2400元。</text:span><text:span text:style-name="T384">元太</text:span><text:span text:style-name="T385">與朋友討論此事，正確的說明為何？</text:span></text:p>
      <text:p text:style-name="P386"><text:span text:style-name="T387">（甲）</text:span><text:span text:style-name="T388">柯南</text:span><text:span text:style-name="T389">：警察取締開罰符合「罪刑法定原則」</text:span><text:span text:style-name="T390"><text:s/></text:span><text:span text:style-name="T391">（乙）</text:span><text:span text:style-name="T392">部美</text:span><text:span text:style-name="T393">：占用住家1樓騎樓擺攤屬於「權利濫用」的行為</text:span></text:p>
      <text:p text:style-name="P394"><text:span text:style-name="T395">（丙）</text:span><text:span text:style-name="T396">光彥</text:span><text:span text:style-name="T397">：警方取締開罰是一種行政處分</text:span><text:span text:style-name="T398"><text:s text:c="7"/></text:span><text:span text:style-name="T399">（丁）</text:span><text:span text:style-name="T400">小哀</text:span><text:span text:style-name="T401">：警察開罰是依法行政，實現法治政治</text:span></text:p>
      <text:p text:style-name="P402">（A）甲乙丙（B）甲乙丁（C）甲丙丁（D）乙丙丁。</text:p>
      <text:p text:style-name="P403"><text:span text:style-name="T404">40.14歲的八年級學生</text:span><text:span text:style-name="T405">小瀚</text:span><text:span text:style-name="T406">向同學借用手機，卻不慎摔落地面，致使手機螢幕嚴重損壞。公民老師說：</text:span><text:span text:style-name="T407">小瀚</text:span><text:span text:style-name="T408">摔</text:span><text:span text:style-name="T409">壞手機的行為不成立《刑法》毀損罪，請問原因為何</text:span><text:span text:style-name="T410">？</text:span><text:span text:style-name="T411">（A）</text:span><text:span text:style-name="T412">不符合毀損罪的犯罪構成要件</text:span><text:span text:style-name="T413">（B）</text:span><text:span text:style-name="T414">行為不具備違法性</text:span><text:span text:style-name="T415">（C）</text:span><text:span text:style-name="T416">小瀚</text:span><text:span text:style-name="T417">不具備刑事責任能力</text:span><text:span text:style-name="T418">（D）</text:span><text:span text:style-name="T419">小瀚</text:span><text:span text:style-name="T420">尚未成年，行為無法律效力。</text:span></text:p>
      <text:p text:style-name="P421"><text:span text:style-name="T422">41.</text:span><text:span text:style-name="T423">市面上新型毒品氾濫，咖啡包、糖果等混合式的毒品層出不窮，已成為毒品防制上的漏洞，為遏止此類亂象，親民黨立委</text:span><text:span text:style-name="T424">陳怡潔</text:span><text:span text:style-name="T425">提案修法《毒品危害防制條例》，希望將這些遊走灰色地帶的毒品列入法規定義的毒品，並且加重製造、運輸、販賣毒品的刑責。</text:span><text:span text:style-name="T426">請問：上述修法提案主要是希望達成刑罰的何種目的？</text:span></text:p>
      <text:p text:style-name="P427">（A）嚇阻犯罪（B）懲罰犯罪（C）矯治犯罪（D）報復犯罪。</text:p>
      <text:p text:style-name="P428"><text:span text:style-name="T429">42.</text:span><text:span text:style-name="T430">台船公司發生工安意外造成2名工人被燒死，高雄市勞工局勞檢處初步認定是電焊作業2次側漏電引起，除勒令停工外，並要求全面檢修；而台船未確實做好承攬管理，依職業安全衛生法裁處6萬元。上述台船公司所負的法律責任類型，與下列何者相同？</text:span><text:span text:style-name="T431">（A）</text:span><text:span text:style-name="T432">林</text:span><text:span text:style-name="T433">姓駕駛倒車不慎撞死單親媽媽（B）大學生賴皮不繳房租（C）阿嬤帶孫子違規穿越馬路（D）</text:span><text:span text:style-name="T434">大明</text:span><text:span text:style-name="T435">在火車上放置爆裂物。</text:span></text:p>
      <text:p text:style-name="P436"><text:span text:style-name="T437">43.</text:span><text:span text:style-name="T438">優作</text:span><text:span text:style-name="T439">與老婆</text:span><text:span text:style-name="T440">有希子</text:span><text:span text:style-name="T441">旅遊返家後，察覺正有竊賊入室行竊，竊賊以水果刀攻擊</text:span><text:span text:style-name="T442">有希子</text:span><text:span text:style-name="T443">尋求逃脫機會，</text:span><text:span text:style-name="T444">優作</text:span><text:span text:style-name="T445">為保護老婆，奮力奪刀時造成竊賊手腕脫臼、腳部挫傷。請問：</text:span><text:span text:style-name="T446">依我國《刑法》規定，下列敘述何者正確？</text:span><text:span text:style-name="T447">（A）</text:span><text:span text:style-name="T448">優作</text:span><text:span text:style-name="T449">可主張正當防衛，但就傷害罪仍須負完全刑事責任（B）</text:span><text:span text:style-name="T450">優作</text:span><text:span text:style-name="T451">無法主張正當防衛，因為受攻擊的是</text:span><text:span text:style-name="T452">有希子</text:span><text:span text:style-name="T453">，不是</text:span><text:span text:style-name="T454">優作</text:span><text:span text:style-name="T455">（C）</text:span><text:span text:style-name="T456">優作</text:span><text:span text:style-name="T457">可主張正當防衛，若成立則不構成犯罪、不受刑罰處分（D）</text:span><text:span text:style-name="T458">優作</text:span><text:span text:style-name="T459">可主張緊急避難，將不會構成犯罪。</text:span></text:p>
      <table:table table:style-name="Table460">
        <table:table-columns>
          <table:table-column table:style-name="TableColumn461"/>
        </table:table-columns>
        <table:table-row table:style-name="TableRow462">
          <table:table-cell table:style-name="TableCell463">
            <text:p text:style-name="P464"><text:span text:style-name="T465">婚宴後悔婚不登記</text:span><text:span text:style-name="T466"><text:s/></text:span><text:span text:style-name="T467">法院判未婚妻需賠</text:span><text:span text:style-name="T468">30</text:span><text:span text:style-name="T469">萬元</text:span></text:p>
            <text:p text:style-name="P470"><text:span text:style-name="T471">唐</text:span>姓男子和<text:span text:style-name="T472">張</text:span>姓女子去年初在飯店結婚宴客，但卻遲遲未辦登記，<text:span text:style-name="T473">唐</text:span>男催促未果，4個月後放棄這段婚姻，並向法院提告追討聘金、婚宴相關費用逾140萬元，桃園地院認為雙方都有責任，判<text:span text:style-name="T474">張</text:span>女需賠30萬元。</text:p>
          </table:table-cell>
        </table:table-row>
      </table:table>
      <text:p text:style-name="P475">44.對於上述新聞的相關敘述，正確者有哪些？</text:p>
      <text:p text:style-name="P476"><text:span text:style-name="T477">（甲）《民法》規定：男未滿18歲，女未滿17歲者，不得結婚（乙）婚約不得強迫履行，</text:span><text:span text:style-name="T478">唐</text:span><text:span text:style-name="T479">男無法要求</text:span><text:span text:style-name="T480">張</text:span><text:span text:style-name="T481">女一定要辦登記</text:span></text:p>
      <text:p text:style-name="P482"><text:span text:style-name="T483">（丙）</text:span><text:span text:style-name="T484">張</text:span><text:span text:style-name="T485">女不履行婚約為債務不履行，</text:span><text:span text:style-name="T486">唐</text:span><text:span text:style-name="T487">男可以要求解除契約及損害賠償（丁）結婚未至戶政機機關登記，不具法律效力</text:span></text:p>
      <text:p text:style-name="P488"><text:span text:style-name="T489">（戊）法院判</text:span><text:span text:style-name="T490">張</text:span><text:span text:style-name="T491">女賠30萬元屬罰金性質</text:span></text:p>
      <text:p text:style-name="P492"><text:span text:style-name="T493">（A）甲乙丙（B）乙丙丁（C）丙丁戊（D）甲乙戊</text:span></text:p>
      <text:p text:style-name="P494"><text:span text:style-name="T495">45.</text:span><text:span text:style-name="T496">下列哪些行為符合刑法的犯罪構成要件，卻被法律所允許，而例外的不加以處罰？</text:span></text:p>
      <text:p text:style-name="P497"><text:span text:style-name="T498">（甲）</text:span><text:span text:style-name="T499">醫生基於醫療需要，摘除患者的器官</text:span><text:span text:style-name="T500"><text:s text:c="7"/></text:span><text:span text:style-name="T501">（乙）路人協助逮捕當街搶劫的嫌犯，將其壓制在地</text:span></text:p>
      <text:p text:style-name="P502">（丙）聞到濃烈瓦斯味，破窗救出昏倒在地的鄰居<text:s/>（丁）清潔隊人員拾獲手機，帶回家送給小孩</text:p>
      <text:p text:style-name="P503">（A）甲（B）甲乙（C）甲乙丙（D）甲乙丙丁。</text:p>
      <text:p text:style-name="P504">46.蔡姓商人不幸病逝，生前育有二子一女，長子、長女為前妻所生，皆已婚嫁，現任配偶扶養6歲次子。蔡姓商人留有1000萬債務、600萬遺產。請問：有關繼承事宜，下列敘述何者正確？</text:p>
      <text:p text:style-name="P505">（A）長女已出嫁，喪失繼承權</text:p>
      <text:p text:style-name="P506">（B）次子無行為能力，沒有繼承權</text:p>
      <text:p text:style-name="P507">（C）繼承人可主張限定繼承，只繼承遺產，不繼承債務</text:p>
      <text:p text:style-name="P508">（D）配偶、長子、長女、次子皆為繼承人，可依法辦理拋棄繼承，免除清償債務的責任。</text:p>
      <text:soft-page-break/>
      <text:p text:style-name="P509"><text:span text:style-name="T510">47.15歲的</text:span><text:span text:style-name="T511">萱萱</text:span><text:span text:style-name="T512">是個受歡迎的小美女，上個月她生日時，</text:span><text:span text:style-name="T513">（甲）接受20歲男友贈送的最新iPad</text:span><text:span text:style-name="T514">，價值2萬多元，平日常</text:span><text:span text:style-name="T515">（乙）</text:span><text:span text:style-name="T516">租借YouBike微笑單車</text:span><text:span text:style-name="T517">，當代步工具，最近她</text:span><text:span text:style-name="T518">（丙）繳交3萬元補習費</text:span><text:span text:style-name="T519">參加補習班的會考衝刺班，打算考上理想高中後</text:span><text:span text:style-name="T520">（丁）和男朋友訂婚</text:span><text:span text:style-name="T521">。以上</text:span><text:span text:style-name="T522">萱萱</text:span><text:span text:style-name="T523">的行為，須經法定代理人同意才有效力者為何？</text:span></text:p>
      <text:p text:style-name="P524">（A）甲乙（B）丙丁（C）乙丙（D）甲丙丁。</text:p>
      <text:p text:style-name="P525"><text:span text:style-name="T526">48.</text:span><text:span text:style-name="T527">下表有關罰金與罰鍰的比較，正確者有哪些？</text:span><text:span text:style-name="T528">（A）甲丙丁（B）乙丙丁（C）甲乙丁戊（D）甲丙丁戊</text:span></text:p>
      <table:table table:style-name="Table529">
        <table:table-columns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</table:table-columns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>甲、性質</text:p>
          </table:table-cell>
          <table:table-cell table:style-name="TableCell541">
            <text:p text:style-name="P542">乙、用途</text:p>
          </table:table-cell>
          <table:table-cell table:style-name="TableCell543">
            <text:p text:style-name="P544">丙、目的</text:p>
          </table:table-cell>
          <table:table-cell table:style-name="TableCell545">
            <text:p text:style-name="P546">丁、前科記錄</text:p>
          </table:table-cell>
          <table:table-cell table:style-name="TableCell547">
            <text:p text:style-name="P548">戊、金額</text:p>
          </table:table-cell>
        </table:table-row>
        <table:table-row table:style-name="TableRow549">
          <table:table-cell table:style-name="TableCell550">
            <text:p text:style-name="P551">罰 金</text:p>
          </table:table-cell>
          <table:table-cell table:style-name="TableCell552">
            <text:p text:style-name="P553">刑罰</text:p>
          </table:table-cell>
          <table:table-cell table:style-name="TableCell554">
            <text:p text:style-name="P555">賠償給受害者</text:p>
          </table:table-cell>
          <table:table-cell table:style-name="TableCell556">
            <text:p text:style-name="P557">處罰犯罪行為</text:p>
          </table:table-cell>
          <table:table-cell table:style-name="TableCell558">
            <text:p text:style-name="P559">留下前科記錄</text:p>
          </table:table-cell>
          <table:table-cell table:style-name="TableCell560">
            <text:p text:style-name="P561">金額較高</text:p>
          </table:table-cell>
        </table:table-row>
        <table:table-row table:style-name="TableRow562">
          <table:table-cell table:style-name="TableCell563">
            <text:p text:style-name="P564">罰 鍰</text:p>
          </table:table-cell>
          <table:table-cell table:style-name="TableCell565">
            <text:p text:style-name="P566">行政罰</text:p>
          </table:table-cell>
          <table:table-cell table:style-name="TableCell567">
            <text:p text:style-name="P568">政府的罰款收入</text:p>
          </table:table-cell>
          <table:table-cell table:style-name="TableCell569">
            <text:p text:style-name="P570">強制履行行政法規之義務</text:p>
          </table:table-cell>
          <table:table-cell table:style-name="TableCell571">
            <text:p text:style-name="P572">不留下前科記錄</text:p>
          </table:table-cell>
          <table:table-cell table:style-name="TableCell573">
            <text:p text:style-name="P574">金額較低</text:p>
          </table:table-cell>
        </table:table-row>
      </table:table>
      <text:p text:style-name="P575"><text:span text:style-name="T576">49.</text:span><text:span text:style-name="T577">高木</text:span><text:span text:style-name="T578">警官整理近日處理的案件如下表，若暫不考慮違法者的心智狀態，符合法律規定可以減輕刑罰的有哪些？</text:span></text:p>
      <text:p text:style-name="P579"><text:span text:style-name="T580">（A）甲案、乙案、己案（B）丙案、戊案（C）丙案、丁案、戊案（D）甲案、丁案。</text:span></text:p>
      <table:table table:style-name="Table581">
        <table:table-columns>
          <table:table-column table:style-name="TableColumn582"/>
          <table:table-column table:style-name="TableColumn583"/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p text:style-name="P588">案件</text:p>
          </table:table-cell>
          <table:table-cell table:style-name="TableCell589">
            <text:p text:style-name="P590">違法情節</text:p>
          </table:table-cell>
          <table:table-cell table:style-name="TableCell591">
            <text:p text:style-name="P592">案件</text:p>
          </table:table-cell>
          <table:table-cell table:style-name="TableCell593">
            <text:p text:style-name="P594">違法情節</text:p>
          </table:table-cell>
        </table:table-row>
        <table:table-row table:style-name="TableRow595">
          <table:table-cell table:style-name="TableCell596">
            <text:p text:style-name="P597">甲案</text:p>
          </table:table-cell>
          <table:table-cell table:style-name="TableCell598">
            <text:p text:style-name="P599">17歲青年在超商購買漫畫卻未付款</text:p>
          </table:table-cell>
          <table:table-cell table:style-name="TableCell600">
            <text:p text:style-name="P601">丁案</text:p>
          </table:table-cell>
          <table:table-cell table:style-name="TableCell602">
            <text:p text:style-name="P603">80歲老翁因細故殺死79歲老鄰居</text:p>
          </table:table-cell>
        </table:table-row>
        <table:table-row table:style-name="TableRow604">
          <table:table-cell table:style-name="TableCell605">
            <text:p text:style-name="P606">乙案</text:p>
          </table:table-cell>
          <table:table-cell table:style-name="TableCell607">
            <text:p text:style-name="P608">15歲國中生租多部小說逾期忘記還</text:p>
          </table:table-cell>
          <table:table-cell table:style-name="TableCell609">
            <text:p text:style-name="P610">戊案</text:p>
          </table:table-cell>
          <table:table-cell table:style-name="TableCell611">
            <text:p text:style-name="P612"><text:span text:style-name="T613">13歲的</text:span><text:span text:style-name="T614">胖虎</text:span><text:span text:style-name="T615">痛揍同學</text:span><text:span text:style-name="T616">大雄</text:span></text:p>
          </table:table-cell>
        </table:table-row>
        <table:table-row table:style-name="TableRow617">
          <table:table-cell table:style-name="TableCell618">
            <text:p text:style-name="P619">丙案</text:p>
          </table:table-cell>
          <table:table-cell table:style-name="TableCell620">
            <text:p text:style-name="P621">19歲大學生找人毆打劈腿前男友</text:p>
          </table:table-cell>
          <table:table-cell table:style-name="TableCell622">
            <text:p text:style-name="P623">己案</text:p>
          </table:table-cell>
          <table:table-cell table:style-name="TableCell624">
            <text:p text:style-name="P625">16歲高中生無照騎乘母親的機車</text:p>
          </table:table-cell>
        </table:table-row>
      </table:table>
      <text:p text:style-name="P626"><text:span text:style-name="T627">50.下列行為與民法基本原則的配對，正確者有幾項？（A）4項（B）3項（C）2項（D）1項。</text:span></text:p>
      <table:table table:style-name="Table628">
        <table:table-columns>
          <table:table-column table:style-name="TableColumn629"/>
          <table:table-column table:style-name="TableColumn630"/>
          <table:table-column table:style-name="TableColumn631"/>
        </table:table-columns>
        <table:table-row table:style-name="TableRow632">
          <table:table-cell table:style-name="TableCell633">
            <text:p text:style-name="P634"/>
          </table:table-cell>
          <table:table-cell table:style-name="TableCell635">
            <text:p text:style-name="P636">日常行為</text:p>
          </table:table-cell>
          <table:table-cell table:style-name="TableCell637">
            <text:p text:style-name="P638">民法基本原則</text:p>
          </table:table-cell>
        </table:table-row>
        <table:table-row table:style-name="TableRow639">
          <table:table-cell table:style-name="TableCell640">
            <text:p text:style-name="P641">甲</text:p>
          </table:table-cell>
          <table:table-cell table:style-name="TableCell642">
            <text:p text:style-name="P643"><text:span text:style-name="T644">債權人長期未行使權利，15年後債務人拒絕償還債務</text:span></text:p>
          </table:table-cell>
          <table:table-cell table:style-name="TableCell645">
            <text:p text:style-name="P646"><text:span text:style-name="T647">債務人</text:span><text:span text:style-name="T648">合法，因為請求權時效已消滅</text:span></text:p>
          </table:table-cell>
        </table:table-row>
        <table:table-row table:style-name="TableRow649">
          <table:table-cell table:style-name="TableCell650">
            <text:p text:style-name="P651">乙</text:p>
          </table:table-cell>
          <table:table-cell table:style-name="TableCell652">
            <text:p text:style-name="P653">甲乙丙先後表達購屋意願，屋主將房屋賣給最後看屋、出價最低的丙</text:p>
          </table:table-cell>
          <table:table-cell table:style-name="TableCell654">
            <text:p text:style-name="P655">屋主不合法，違反誠實信用原則</text:p>
          </table:table-cell>
        </table:table-row>
        <table:table-row table:style-name="TableRow656">
          <table:table-cell table:style-name="TableCell657">
            <text:p text:style-name="P658">丙</text:p>
          </table:table-cell>
          <table:table-cell table:style-name="TableCell659">
            <text:p text:style-name="P660">豪宅主人在出國期間將房屋提供給姪女使用，換取其對寵物的照顧</text:p>
          </table:table-cell>
          <table:table-cell table:style-name="TableCell661">
            <text:p text:style-name="P662">豪宅主人合法，此約定符合契約自由原則</text:p>
          </table:table-cell>
        </table:table-row>
        <table:table-row table:style-name="TableRow663">
          <table:table-cell table:style-name="TableCell664">
            <text:p text:style-name="P665">丁</text:p>
          </table:table-cell>
          <table:table-cell table:style-name="TableCell666">
            <text:p text:style-name="P667"><text:span text:style-name="T668">為了維護飛行安全，法令規定機場附近之房屋所有權人不得於屋頂上興建鴿舍</text:span></text:p>
          </table:table-cell>
          <table:table-cell table:style-name="TableCell669">
            <text:p text:style-name="P670">規定不違法，符合權利濫用禁止原則</text:p>
          </table:table-cell>
        </table:table-row>
      </table:table>
      <text:p text:style-name="內文"/>
      <text:p text:style-name="P671"/>
      <text:soft-page-break/>
      <text:p text:style-name="P672"><text:span text:style-name="T679">105-2-</text:span><text:span text:style-name="T680">2</text:span><text:span text:style-name="T681">八</text:span><text:span text:style-name="T682">年級</text:span><text:span text:style-name="T683">社會科</text:span><text:span text:style-name="T684">－解答</text:span></text:p>
      <text:p text:style-name="P685">01-10 <text:s text:c="2"/>BCDCD <text:s text:c="2"/>DACBA</text:p>
      <text:p text:style-name="P686">11-20 <text:s text:c="2"/>ABDDA <text:s text:c="2"/>BCCAB</text:p>
      <text:p text:style-name="P687">21-30 <text:s text:c="2"/>DADCC <text:s text:c="2"/>ABCAB</text:p>
      <text:p text:style-name="P688">31-40 <text:s text:c="2"/>DABBA <text:s text:c="2"/>CBDDA</text:p>
      <text:p text:style-name="內文"><text:span text:style-name="T689">41-50 <text:s text:c="2"/></text:span><text:span text:style-name="T690">ACCBC <text:s text:c="2"/>DBADB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◎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73" style:parent-style-name="頁尾" style:family="paragraph">
      <style:paragraph-properties fo:text-align="center"/>
    </style:style>
    <style:style style:name="T674" style:parent-style-name="預設段落字型" style:family="text">
      <style:text-properties style:font-name="新細明體" style:font-name-asian="新細明體"/>
    </style:style>
    <style:style style:name="T675" style:parent-style-name="預設段落字型" style:family="text">
      <style:text-properties fo:language="zh" fo:country="TW"/>
    </style:style>
    <style:style style:name="T676" style:parent-style-name="預設段落字型" style:family="text">
      <style:text-properties style:font-name="新細明體" style:font-name-asian="新細明體"/>
    </style:style>
    <style:style style:name="T677" style:parent-style-name="預設段落字型" style:family="text">
      <style:text-properties style:font-name="新細明體" style:font-name-asian="新細明體"/>
    </style:style>
    <style:style style:name="T678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5</text:span><text:span text:style-name="T7">頁】</text:span></text:p>
      </style:footer>
    </style:master-page>
    <style:master-page style:name="MP1" style:page-layout-name="PL1">
      <style:footer>
        <text:p text:style-name="P673"><text:span text:style-name="T674">【第</text:span><text:span text:style-name="T675"><text:page-number text:fixed="false">1</text:page-number></text:span>頁<text:span text:style-name="T676">，共</text:span><text:span text:style-name="T677">5</text:span><text:span text:style-name="T678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11:40:00Z</meta:creation-date>
    <dc:date>2026-02-04T11:40:00Z</dc:date>
    <meta:template xlink:href="Normal" xlink:type="simple"/>
    <meta:editing-cycles>2</meta:editing-cycles>
    <meta:editing-duration>PT60S</meta:editing-duration>
    <meta:document-statistic meta:page-count="6" meta:paragraph-count="14" meta:word-count="1095" meta:character-count="7329" meta:row-count="52" meta:non-whitespace-character-count="6248"/>
  </office:meta>
</office:document-meta>
</file>