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明體..." svg:font-family="華康明體..." style:font-family-generic="roman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黑體" svg:font-family="華康黑體" style:font-family-generic="swiss" svg:panose-1="0 0 0 0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 text:start-value="6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suffix="、" style:num-format="1" text:start-value="10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 text:start-value="10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1" text:start-value="10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1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1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letter-spacing="0.0138in" fo:font-size="16pt" style:font-size-asian="16pt"/>
    </style:style>
    <style:style style:name="P5" style:parent-style-name="內文" style:family="paragraph">
      <style:paragraph-properties fo:margin-left="3.6416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bold" style:text-underline-mode="continuous"/>
    </style:style>
    <style:style style:name="T10" style:parent-style-name="預設段落字型" style:family="text">
      <style:text-properties style:font-name="標楷體"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bold" style:text-underline-mode="continuous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bold" style:text-underline-mode="continuous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P15" style:parent-style-name="內文" style:family="paragraph">
      <style:text-properties style:font-name="標楷體" style:font-name-asian="標楷體" fo:font-size="14pt" style:font-size-asian="14pt"/>
    </style:style>
    <style:style style:name="P16" style:parent-style-name="頁首" style:family="paragraph">
      <style:paragraph-properties style:line-height-at-least="0.2777in" fo:margin-left="0.2951in" fo:margin-right="4.1131in" fo:text-indent="-0.2118in">
        <style:tab-stops>
          <style:tab-stop style:type="center" style:position="2.5888in"/>
        </style:tab-stops>
      </style:paragraph-properties>
    </style:style>
    <style:style style:name="T17" style:parent-style-name="預設段落字型" style:family="text">
      <style:text-properties fo:font-size="12pt" style:font-size-asian="12pt" style:font-size-complex="12pt"/>
    </style:style>
    <style:style style:name="T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" style:parent-style-name="預設段落字型" style:family="text">
      <style:text-properties style:font-name="標楷體" style:font-name-asian="標楷體" fo:font-size="12pt" style:font-size-asian="12pt" style:font-size-complex="12pt" style:text-underline-type="doub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2" style:parent-style-name="頁首" style:family="paragraph">
      <style:paragraph-properties style:line-height-at-least="0.2777in" fo:margin-left="0.2951in" fo:text-indent="0.0006in">
        <style:tab-stops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23" style:parent-style-name="內文" style:family="paragraph">
      <style:paragraph-properties style:snap-to-layout-grid="false" fo:text-align="justify" style:line-height-at-least="0.2777in" fo:text-indent="0.0833in"/>
      <style:text-properties style:font-name="標楷體" style:font-name-asian="標楷體" style:font-size-complex="12pt"/>
    </style:style>
    <style:style style:name="P24" style:parent-style-name="內文" style:family="paragraph">
      <style:paragraph-properties style:snap-to-layout-grid="false" fo:text-align="justify" style:line-height-at-least="0.2777in" fo:margin-left="0.2958in" fo:margin-right="4.5069in" fo:text-indent="-0.0006in">
        <style:tab-stops/>
      </style:paragraph-properties>
      <style:text-properties style:font-name="標楷體" style:font-name-asian="標楷體" style:font-size-complex="12pt"/>
    </style:style>
    <style:style style:name="P25" style:parent-style-name="內文" style:family="paragraph">
      <style:paragraph-properties style:snap-to-layout-grid="false" fo:text-align="justify" style:line-height-at-least="0.2777in" fo:margin-left="0.2958in" fo:margin-right="3.9166in" fo:text-indent="-0.1972in">
        <style:tab-stops/>
      </style:paragraph-properties>
      <style:text-properties style:font-name="標楷體" style:font-name-asian="標楷體" style:font-size-complex="12pt"/>
    </style:style>
    <style:style style:name="P26" style:parent-style-name="內文" style:family="paragraph">
      <style:paragraph-properties style:snap-to-layout-grid="false" fo:text-align="justify" style:line-height-at-least="0.2777in" fo:margin-left="0.2951in" fo:margin-right="3.9166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P30" style:parent-style-name="內文" style:family="paragraph">
      <style:paragraph-properties style:snap-to-layout-grid="false" fo:text-align="justify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31" style:parent-style-name="內文" style:family="paragraph">
      <style:paragraph-properties style:snap-to-layout-grid="false" fo:text-align="justify" style:line-height-at-least="0.2777in" fo:margin-left="0.2951in" fo:margin-right="3.1284in" fo:text-indent="-0.2118in">
        <style:tab-stops/>
      </style:paragraph-properties>
    </style:style>
    <style:style style:name="T32" style:parent-style-name="預設段落字型" style:family="text">
      <style:text-properties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P43" style:parent-style-name="內文" style:family="paragraph">
      <style:paragraph-properties style:snap-to-layout-grid="false" fo:text-align="justify" style:line-height-at-least="0.2777in" fo:margin-left="0.2951in" fo:margin-right="3.325in" fo:text-indent="0.0006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family="paragraph">
      <style:paragraph-properties style:snap-to-layout-grid="false" fo:text-align="justify" style:line-height-at-least="0.2777in" fo:margin-left="0.2951in" fo:text-indent="-0.2118in">
        <style:tab-stops/>
      </style:paragraph-properties>
      <style:text-properties style:font-name="標楷體" style:font-name-asian="標楷體" style:font-size-complex="12pt"/>
    </style:style>
    <style:style style:name="P46" style:parent-style-name="清單段落" style:list-style-name="LFO2" style:family="paragraph">
      <style:paragraph-properties style:snap-to-layout-grid="false" fo:text-align="justify" style:line-height-at-least="0.2777in" fo:margin-left="0.3333in">
        <style:tab-stops/>
      </style:paragraph-properties>
      <style:text-properties style:font-name="標楷體" style:font-name-asian="標楷體" style:font-size-complex="12pt"/>
    </style:style>
    <style:style style:name="P47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48" style:parent-style-name="內文" style:family="paragraph">
      <style:paragraph-properties style:snap-to-layout-grid="false" fo:text-align="justify" style:line-height-at-least="0.2777in" fo:margin-left="0.2951in" fo:text-indent="-0.2118in">
        <style:tab-stops/>
      </style:paragraph-properties>
      <style:text-properties style:font-name="標楷體" style:font-name-asian="標楷體" style:font-size-complex="12pt"/>
    </style:style>
    <style:style style:name="P49" style:parent-style-name="內文" style:family="paragraph">
      <style:paragraph-properties style:snap-to-layout-grid="false" fo:text-align="justify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0" style:parent-style-name="內文" style:family="paragraph">
      <style:paragraph-properties style:snap-to-layout-grid="false" fo:text-align="justify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1" style:parent-style-name="內文" style:family="paragraph">
      <style:paragraph-properties style:snap-to-layout-grid="false" fo:text-align="justify" style:line-height-at-least="0.2777in" fo:margin-left="0.2951in" fo:margin-right="3.1284in" fo:text-indent="-0.2118in">
        <style:tab-stops/>
      </style:paragraph-properties>
      <style:text-properties style:font-name="標楷體" style:font-name-asian="標楷體" style:font-size-complex="12pt"/>
    </style:style>
    <style:style style:name="P52" style:parent-style-name="內文" style:family="paragraph">
      <style:paragraph-properties style:snap-to-layout-grid="false" fo:text-align="justify" style:line-height-at-least="0.2777in" fo:text-indent="0.0833in"/>
      <style:text-properties style:font-name="標楷體" style:font-name-asian="標楷體" style:font-size-complex="12pt"/>
    </style:style>
    <style:style style:name="P53" style:parent-style-name="內文" style:family="paragraph">
      <style:paragraph-properties style:snap-to-layout-grid="false" fo:text-align="justify" style:line-height-at-least="0.2777in" fo:text-indent="0.2951in"/>
      <style:text-properties style:font-name="標楷體" style:font-name-asian="標楷體" style:font-size-complex="12pt"/>
    </style:style>
    <style:style style:name="P54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55" style:parent-style-name="內文" style:family="paragraph">
      <style:paragraph-properties style:snap-to-layout-grid="false" fo:text-align="justify"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56" style:parent-style-name="內文" style:family="paragraph">
      <style:paragraph-properties style:snap-to-layout-grid="false" fo:text-align="justify" style:line-height-at-least="0.2777in" fo:margin-left="0.2951in" fo:margin-right="2.5381in" fo:text-indent="-0.2951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P69" style:parent-style-name="內文" style:family="paragraph">
      <style:paragraph-properties style:snap-to-layout-grid="false" fo:text-align="justify" style:line-height-at-least="0.2777in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P74" style:parent-style-name="內文" style:family="paragraph">
      <style:paragraph-properties style:snap-to-layout-grid="false" fo:text-align="justify"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75" style:parent-style-name="內文" style:family="paragraph">
      <style:paragraph-properties style:snap-to-layout-grid="false" fo:text-align="justify" style:line-height-at-least="0.2777in" fo:margin-left="0.2951in" fo:margin-right="2.4402in" fo:text-indent="-0.2951in">
        <style:tab-stops/>
      </style:paragraph-properties>
      <style:text-properties style:font-name="標楷體" style:font-name-asian="標楷體" style:font-size-complex="12pt"/>
    </style:style>
    <style:style style:name="P76" style:parent-style-name="內文" style:family="paragraph">
      <style:paragraph-properties style:snap-to-layout-grid="false" fo:text-align="justify" style:line-height-at-least="0.2777in" fo:margin-left="0.2951in" fo:margin-right="3.9166in" fo:text-indent="0.0006in">
        <style:tab-stops/>
      </style:paragraph-properties>
      <style:text-properties style:font-name="標楷體" style:font-name-asian="標楷體" style:font-size-complex="12pt"/>
    </style:style>
    <style:style style:name="P77" style:parent-style-name="內文" style:family="paragraph">
      <style:paragraph-properties style:snap-to-layout-grid="false" fo:text-align="justify"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78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79" style:parent-style-name="內文" style:family="paragraph">
      <style:paragraph-properties style:snap-to-layout-grid="false" fo:text-align="justify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80" style:parent-style-name="內文" style:family="paragraph">
      <style:paragraph-properties style:snap-to-layout-grid="false" fo:text-align="justify" style:line-height-at-least="0.2777in" fo:margin-left="0.2951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text-scale="25%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text-scale="25%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text-scale="25%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text-scale="25%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text-scale="25%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text-scale="25%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P99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100" style:parent-style-name="內文" style:family="paragraph">
      <style:paragraph-properties style:snap-to-layout-grid="false" style:line-height-at-least="0.2777in" fo:text-indent="0.2951in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text-scale="25%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text-scale="25%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text-scale="25%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text-scale="25%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P115" style:parent-style-name="內文" style:family="paragraph">
      <style:paragraph-properties style:snap-to-layout-grid="false" fo:text-align="justify" style:line-height-at-least="0.2777in"/>
    </style:style>
    <style:style style:name="T11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7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text-scale="25%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P124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125" style:parent-style-name="內文" style:family="paragraph">
      <style:paragraph-properties style:snap-to-layout-grid="false" fo:text-align="justify"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126" style:parent-style-name="內文" style:family="paragraph">
      <style:paragraph-properties style:snap-to-layout-grid="false" fo:text-align="justify" style:line-height-at-least="0.2777in" fo:margin-left="0.2951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P139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140" style:parent-style-name="內文" style:family="paragraph">
      <style:paragraph-properties style:snap-to-layout-grid="false" fo:text-align="justify" style:line-height-at-least="0.2777in" fo:margin-left="0.2951in">
        <style:tab-stops/>
      </style:paragraph-properties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P153" style:parent-style-name="內文" style:family="paragraph">
      <style:paragraph-properties fo:margin-top="0.125in"/>
      <style:text-properties style:font-name="標楷體" style:font-name-asian="標楷體" fo:font-size="14pt" style:font-size-asian="14pt"/>
    </style:style>
    <style:style style:name="TableColumn155" style:family="table-column">
      <style:table-column-properties style:column-width="8.8555in"/>
    </style:style>
    <style:style style:name="Table154" style:family="table">
      <style:table-properties style:width="8.8555in" fo:margin-left="0.075in" table:align="left"/>
    </style:style>
    <style:style style:name="TableRow156" style:family="table-row">
      <style:table-row-properties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line-height-at-least="0.2777in" fo:text-indent="0.318in"/>
      <style:text-properties style:font-name="標楷體" style:font-name-asian="標楷體"/>
    </style:style>
    <style:style style:name="P159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60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61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P162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63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P164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65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66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TableColumn168" style:family="table-column">
      <style:table-column-properties style:column-width="8.9583in"/>
    </style:style>
    <style:style style:name="Table167" style:family="table">
      <style:table-properties style:width="8.9583in" fo:margin-left="0.075in" table:align="left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style:line-height-at-least="0.2777in"/>
      <style:text-properties style:font-name="標楷體" style:font-name-asian="標楷體"/>
    </style:style>
    <style:style style:name="P172" style:parent-style-name="內文" style:family="paragraph">
      <style:paragraph-properties style:line-height-at-least="0.2777in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/>
    </style:style>
    <style:style style:name="P180" style:parent-style-name="內文" style:family="paragraph">
      <style:paragraph-properties style:line-height-at-least="0.2777in"/>
      <style:text-properties style:font-name="標楷體" style:font-name-asian="標楷體"/>
    </style:style>
    <style:style style:name="P181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82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P183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84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P185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P186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87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P188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89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90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91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92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P193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P194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95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P196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P197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198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P199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200" style:parent-style-name="內文" style:family="paragraph">
      <style:paragraph-properties style:line-height-at-least="0.2777in" fo:margin-left="0.25in" fo:text-indent="0.043in">
        <style:tab-stops/>
      </style:paragraph-properties>
      <style:text-properties style:font-name="標楷體" style:font-name-asian="標楷體"/>
    </style:style>
    <style:style style:name="TableColumn202" style:family="table-column">
      <style:table-column-properties style:column-width="8.8555in"/>
    </style:style>
    <style:style style:name="Table201" style:family="table">
      <style:table-properties style:width="8.8555in" fo:margin-left="0.075in" table:align="left"/>
    </style:style>
    <style:style style:name="TableRow203" style:family="table-row">
      <style:table-row-properties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line-height-at-least="0.2777in" fo:text-indent="0.318in"/>
      <style:text-properties style:font-name="標楷體" style:font-name-asian="標楷體"/>
    </style:style>
    <style:style style:name="P206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207" style:parent-style-name="內文" style:family="paragraph">
      <style:paragraph-properties style:line-height-at-least="0.2777in" fo:margin-left="0.2513in" fo:text-indent="-0.2513in">
        <style:tab-stops/>
      </style:paragraph-properties>
      <style:text-properties style:font-name="標楷體" style:font-name-asian="標楷體"/>
    </style:style>
    <style:style style:name="P208" style:parent-style-name="內文" style:family="paragraph">
      <style:text-properties style:font-name="標楷體" style:font-name-asian="標楷體" fo:font-size="14pt" style:font-size-asian="14pt"/>
    </style:style>
    <style:style style:name="TableColumn210" style:family="table-column">
      <style:table-column-properties style:column-width="9.0125in"/>
    </style:style>
    <style:style style:name="Table209" style:family="table">
      <style:table-properties style:width="9.0125in" fo:margin-left="0.075in" table:align="left"/>
    </style:style>
    <style:style style:name="TableRow211" style:family="table-row">
      <style:table-row-properties style:min-row-height="1.209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line-height-at-least="0.2777in" fo:text-indent="0.318in"/>
      <style:text-properties style:font-size-complex="12pt"/>
    </style:style>
    <style:style style:name="P214" style:parent-style-name="內文" style:family="paragraph">
      <style:paragraph-properties style:line-height-at-least="0.2777in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P216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P220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21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22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P226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27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28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P233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234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35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36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237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fo:color="#000000" style:font-size-complex="12pt"/>
    </style:style>
    <style:style style:name="T240" style:parent-style-name="預設段落字型" style:family="text">
      <style:text-properties style:font-name="標楷體" style:font-name-asian="標楷體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P244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245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46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47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48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49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fo:font-weight="bold" style:font-weight-asian="bold" style:font-size-complex="12pt" style:text-underline-type="doub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P253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254" style:parent-style-name="內文" style:family="paragraph">
      <style:paragraph-properties fo:margin-bottom="0.125in"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TableColumn256" style:family="table-column">
      <style:table-column-properties style:column-width="8.9305in"/>
    </style:style>
    <style:style style:name="Table255" style:family="table">
      <style:table-properties style:width="8.9305in" fo:margin-left="0in" table:align="left"/>
    </style:style>
    <style:style style:name="TableRow257" style:family="table-row">
      <style:table-row-properties style:min-row-height="1.7187in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style:line-height-at-least="0.2777in"/>
    </style:style>
    <style:style style:name="T260" style:parent-style-name="預設段落字型" style:family="text">
      <style:text-properties style:font-name="新細明體" fo:font-weight="bold" style:font-weight-asian="bold" style:font-size-complex="12pt"/>
    </style:style>
    <style:style style:name="P261" style:parent-style-name="內文" style:family="paragraph">
      <style:paragraph-properties style:line-height-at-least="0.2777in"/>
    </style:style>
    <style:style style:name="T262" style:parent-style-name="預設段落字型" style:family="text">
      <style:text-properties style:font-name="新細明體" style:font-size-complex="12pt"/>
    </style:style>
    <style:style style:name="P263" style:parent-style-name="內文" style:family="paragraph">
      <style:paragraph-properties style:line-height-at-least="0.2777in"/>
    </style:style>
    <style:style style:name="T264" style:parent-style-name="預設段落字型" style:family="text">
      <style:text-properties style:font-name="新細明體" style:font-size-complex="12pt"/>
    </style:style>
    <style:style style:name="P265" style:parent-style-name="Default" style:family="paragraph">
      <style:paragraph-properties style:line-height-at-least="0.2777in"/>
      <style:text-properties style:font-name="新細明體" style:font-name-asian="新細明體" style:letter-kerning="true"/>
    </style:style>
    <style:style style:name="P266" style:parent-style-name="內文" style:family="paragraph">
      <style:paragraph-properties style:line-height-at-least="0.2777in"/>
    </style:style>
    <style:style style:name="T267" style:parent-style-name="預設段落字型" style:family="text">
      <style:text-properties style:font-name="新細明體" style:font-size-complex="12pt"/>
    </style:style>
    <style:style style:name="P268" style:parent-style-name="內文" style:family="paragraph">
      <style:paragraph-properties style:line-height-at-least="0.2777in"/>
    </style:style>
    <style:style style:name="T269" style:parent-style-name="預設段落字型" style:family="text">
      <style:text-properties style:font-name="新細明體" style:font-size-complex="12pt"/>
    </style:style>
    <style:style style:name="T270" style:parent-style-name="預設段落字型" style:family="text">
      <style:text-properties style:font-size-complex="12pt"/>
    </style:style>
    <style:style style:name="P271" style:parent-style-name="內文" style:family="paragraph">
      <style:paragraph-properties style:line-height-at-least="0.2777in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P281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olumn283" style:family="table-column">
      <style:table-column-properties style:column-width="3.9298in"/>
    </style:style>
    <style:style style:name="TableColumn284" style:family="table-column">
      <style:table-column-properties style:column-width="2.0236in"/>
    </style:style>
    <style:style style:name="TableColumn285" style:family="table-column">
      <style:table-column-properties style:column-width="2.977in"/>
    </style:style>
    <style:style style:name="Table282" style:family="table">
      <style:table-properties style:width="8.9305in" fo:margin-left="0in" table:align="left"/>
    </style:style>
    <style:style style:name="TableRow286" style:family="table-row">
      <style:table-row-properties/>
    </style:style>
    <style:style style:name="TableCell28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28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29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Row293" style:family="table-row">
      <style:table-row-properties/>
    </style:style>
    <style:style style:name="TableCell294" style:family="table-cell">
      <style:table-cell-properties fo:border-top="0.0312in double #000000" style:border-line-width-top="0.0104in 0.0104in 0.0104in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312in double #000000" style:border-line-width-top="0.0104in 0.0104in 0.0104in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Row298" style:family="table-row">
      <style:table-row-properties/>
    </style:style>
    <style:style style:name="TableCell299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301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P303" style:parent-style-name="內文" style:family="paragraph">
      <style:paragraph-properties fo:margin-top="0.125in" style:line-height-at-least="0.2777in"/>
      <style:text-properties style:font-name="標楷體" style:font-name-asian="標楷體" style:font-size-complex="12pt"/>
    </style:style>
    <style:style style:name="TableColumn305" style:family="table-column">
      <style:table-column-properties style:column-width="1.6729in"/>
    </style:style>
    <style:style style:name="TableColumn306" style:family="table-column">
      <style:table-column-properties style:column-width="2.25in"/>
    </style:style>
    <style:style style:name="TableColumn307" style:family="table-column">
      <style:table-column-properties style:column-width="4.6513in"/>
    </style:style>
    <style:style style:name="Table304" style:family="table">
      <style:table-properties style:width="8.5743in" fo:margin-left="0.3708in" table:align="left"/>
    </style:style>
    <style:style style:name="TableRow308" style:family="table-row">
      <style:table-row-properties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 style:line-height-at-least="0.2777in"/>
      <style:text-properties style:font-name="標楷體" style:font-name-asian="標楷體" style:font-size-complex="12pt"/>
    </style:style>
    <style:style style:name="TableRow315" style:family="table-row">
      <style:table-row-properties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style:text-autospace="none" style:line-height-at-least="0.2777in"/>
      <style:text-properties style:font-name="標楷體" style:font-name-asian="標楷體" style:font-name-complex="華康黑體" fo:color="#000000" style:letter-kerning="false" style:font-size-complex="12pt"/>
    </style:style>
    <style:style style:name="TableRow322" style:family="table-row">
      <style:table-row-properties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style:line-height-at-least="0.2777in"/>
    </style:style>
    <style:style style:name="T329" style:parent-style-name="預設段落字型" style:family="text">
      <style:text-properties style:font-name="標楷體" style:font-name-asian="標楷體" style:font-name-complex="華康黑體" fo:color="#000000" style:letter-kerning="false" style:font-size-complex="12pt"/>
    </style:style>
    <style:style style:name="TableRow330" style:family="table-row">
      <style:table-row-properties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style:text-autospace="none" style:line-height-at-least="0.2777in"/>
      <style:text-properties style:font-name="標楷體" style:font-name-asian="標楷體" style:font-name-complex="華康黑體" fo:color="#000000" style:letter-kerning="false" style:font-size-complex="12pt"/>
    </style:style>
    <style:style style:name="TableRow337" style:family="table-row">
      <style:table-row-properties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style:text-autospace="none" style:line-height-at-least="0.2777in"/>
      <style:text-properties style:font-name="標楷體" style:font-name-asian="標楷體" style:font-name-complex="華康黑體" fo:color="#000000" style:letter-kerning="false" style:font-size-complex="12pt"/>
    </style:style>
    <style:style style:name="P344" style:parent-style-name="內文" style:family="paragraph">
      <style:paragraph-properties fo:margin-top="0.125in" style:line-height-at-least="0.2777in"/>
    </style:style>
    <style:style style:name="T345" style:parent-style-name="預設段落字型" style:family="text">
      <style:text-properties style:font-name="標楷體" style:font-name-asian="標楷體" style:font-size-complex="12pt"/>
    </style:style>
    <style:style style:name="TableColumn347" style:family="table-column">
      <style:table-column-properties style:column-width="8.9305in"/>
    </style:style>
    <style:style style:name="Table346" style:family="table">
      <style:table-properties style:width="8.9305in" fo:margin-left="0in" table:align="left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style:line-height-at-least="0.2777in" fo:text-indent="0.393in"/>
    </style:style>
    <style:style style:name="T351" style:parent-style-name="預設段落字型" style:family="text">
      <style:text-properties style:font-size-complex="12pt"/>
    </style:style>
    <style:style style:name="T352" style:parent-style-name="預設段落字型" style:family="text">
      <style:text-properties style:font-size-complex="12pt"/>
    </style:style>
    <style:style style:name="T353" style:parent-style-name="預設段落字型" style:family="text">
      <style:text-properties style:font-size-complex="12pt"/>
    </style:style>
    <style:style style:name="P354" style:parent-style-name="內文" style:family="paragraph">
      <style:paragraph-properties style:line-height-at-least="0.2777in"/>
      <style:text-properties style:font-size-complex="12pt"/>
    </style:style>
    <style:style style:name="P355" style:parent-style-name="內文" style:family="paragraph">
      <style:paragraph-properties style:line-height-at-least="0.2777in"/>
      <style:text-properties style:font-size-complex="12pt"/>
    </style:style>
    <style:style style:name="P356" style:parent-style-name="內文" style:family="paragraph">
      <style:paragraph-properties style:line-height-at-least="0.2777in"/>
      <style:text-properties style:font-name="新細明體" style:font-size-complex="12pt"/>
    </style:style>
    <style:style style:name="P357" style:parent-style-name="內文" style:family="paragraph">
      <style:paragraph-properties style:line-height-at-least="0.2777in"/>
    </style:style>
    <style:style style:name="T358" style:parent-style-name="預設段落字型" style:family="text">
      <style:text-properties style:font-size-complex="12pt"/>
    </style:style>
    <style:style style:name="T359" style:parent-style-name="預設段落字型" style:family="text">
      <style:text-properties style:font-size-complex="12pt"/>
    </style:style>
    <style:style style:name="T360" style:parent-style-name="預設段落字型" style:family="text">
      <style:text-properties style:font-size-complex="12pt"/>
    </style:style>
    <style:style style:name="T361" style:parent-style-name="預設段落字型" style:family="text">
      <style:text-properties style:font-size-complex="12pt"/>
    </style:style>
    <style:style style:name="P362" style:parent-style-name="內文" style:family="paragraph">
      <style:paragraph-properties style:line-height-at-least="0.2777in"/>
    </style:style>
    <style:style style:name="T363" style:parent-style-name="預設段落字型" style:family="text">
      <style:text-properties style:font-name="標楷體" style:font-name-asian="標楷體" style:font-size-complex="12pt"/>
    </style:style>
    <style:style style:name="P364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365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366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367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368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369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370" style:parent-style-name="內文" style:family="paragraph">
      <style:paragraph-properties style:line-height-at-least="0.2777in" fo:margin-left="0.25in" fo:text-indent="0.0451in">
        <style:tab-stops/>
      </style:paragraph-properties>
      <style:text-properties style:font-name="標楷體" style:font-name-asian="標楷體" style:font-size-complex="12pt"/>
    </style:style>
    <style:style style:name="P371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P372" style:parent-style-name="內文" style:family="paragraph">
      <style:paragraph-properties style:line-height-at-least="0.2777in"/>
      <style:text-properties style:font-name="標楷體" style:font-name-asian="標楷體" style:font-size-complex="12pt"/>
    </style:style>
    <style:style style:name="P373" style:parent-style-name="內文" style:family="paragraph">
      <style:text-properties style:font-name="標楷體" style:font-name-asian="標楷體"/>
    </style:style>
    <style:style style:name="P374" style:parent-style-name="內文" style:master-page-name="MP1" style:family="paragraph">
      <style:paragraph-properties fo:break-before="page"/>
      <style:text-properties style:font-name="標楷體" style:font-name-asian="標楷體" fo:font-size="14pt" style:font-size-asian="14pt"/>
    </style:style>
    <style:style style:name="P378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P379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P380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P381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T382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383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family="graphic" style:name="a6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新北市立溪崑國民中學 105學年度第二學期 第三次定期評量<text:s/>社會科試卷</text:p>
      <text:p text:style-name="P5"><text:span text:style-name="T6">八</text:span><text:span text:style-name="T7"><draw:connector draw:type="line" svg:x1="0.02361in" svg:y1="0.44028in" svg:x2="8.94028in" svg:y2="0.44028in" draw:z-index="251659264" draw:id="id0" draw:style-name="a0" draw:name="直線接點 1" text:anchor-type="paragraph"><svg:title/><svg:desc/></draw:connector></text:span><text:span text:style-name="T8">年級<text:s/></text:span><text:span text:style-name="T9"><text:s text:c="5"/></text:span><text:span text:style-name="T10"><text:s/>班座號<text:s/></text:span><text:span text:style-name="T11"><text:s text:c="5"/></text:span><text:span text:style-name="T12"><text:s/>姓名<text:s/></text:span><text:span text:style-name="T13"><text:s text:c="15"/></text:span><text:span text:style-name="T14"><text:s/></text:span></text:p>
      <text:p text:style-name="P15">地理</text:p>
      <text:p text:style-name="P16"><text:span text:style-name="T17"><draw:frame draw:z-index="251662336" draw:style-name="a1" draw:name="圖片 6" text:anchor-type="paragraph" svg:x="6.25in" svg:y="0.00556in" svg:width="2.74028in" svg:height="2.69306in" style:rel-width="scale" style:rel-height="scale"><draw:image xlink:href="media/image1.png" xlink:type="simple" xlink:show="embed" xlink:actuate="onLoad"/><svg:title/><svg:desc>亞洲一</svg:desc></draw:frame></text:span><text:span text:style-name="T18">1、</text:span><text:span text:style-name="T19">小丸子從日本橫濱港搭乘豪華郵輪一路向南航行至馬爾地夫。請問：在他的旅程中</text:span><text:span text:style-name="T20">不會</text:span><text:span text:style-name="T21">經過哪個海域的範圍？　</text:span></text:p>
      <text:p text:style-name="P22">(A)印度洋　(B)日本海　(C)麻六甲海峽　(D)南海。</text:p>
      <text:p text:style-name="P23">2、圖一為亞洲各半島位置圖，素有東亞陸橋之稱的是哪個半島？　</text:p>
      <text:p text:style-name="P24">(A)甲　(B)乙　(C)丙　(D)丁。</text:p>
      <text:p text:style-name="P25">3、日本人喜愛吃生魚片柴魚片以及魚漿做的關東煮等。</text:p>
      <text:p text:style-name="P26"><text:span text:style-name="T27">請問造成日本人食魚文化產生的原因，</text:span><text:span text:style-name="T28">不包括</text:span><text:span text:style-name="T29">下列何者？　</text:span></text:p>
      <text:p text:style-name="P30">(A)經濟海域廣大　(B)地狹人稠　(C)寒暖流交會　(D)海岸線平直。</text:p>
      <text:p text:style-name="P31"><text:span text:style-name="T32"><draw:frame draw:z-index="251663360" draw:style-name="a2" draw:name="圖片 5" text:anchor-type="paragraph" svg:x="5.875in" svg:y="1.4625in" svg:width="3.125in" svg:height="2.96111in" style:rel-width="scale" style:rel-height="scale"><draw:image xlink:href="media/image2.png" xlink:type="simple" xlink:show="embed" xlink:actuate="onLoad"/><svg:title/><svg:desc>亞洲二</svg:desc></draw:frame></text:span><text:span text:style-name="T33">4、</text:span><text:span text:style-name="T34">日本重要工業區多位於東側太平洋沿岸地區。請問：關西的門戶也是該區最繁榮的都市，位於圖二中哪個工業區域？</text:span><text:span text:style-name="T35">(A)</text:span><text:span text:style-name="T36">甲　</text:span><text:span text:style-name="T37">(B)</text:span><text:span text:style-name="T38">乙　</text:span><text:span text:style-name="T39">(C)</text:span><text:span text:style-name="T40">丙　</text:span><text:span text:style-name="T41">(D)</text:span><text:span text:style-name="T42">丁。</text:span></text:p>
      <text:p text:style-name="P43"><text:span text:style-name="T44"><draw:frame draw:style-name="a3" draw:name="圖片 2" text:anchor-type="as-char" svg:x="0in" svg:y="0in" svg:width="3.75in" svg:height="1.36458in" style:rel-width="scale" style:rel-height="scale"><draw:image xlink:href="media/image3.png" xlink:type="simple" xlink:show="embed" xlink:actuate="onLoad"/><svg:title/><svg:desc>日本png</svg:desc></draw:frame></text:span></text:p>
      <text:p text:style-name="P45">5、圖三為亞洲各地理區與所在分區圖。我國政府大力推動南向政策，鼓勵台商至該區投資，請問：該區最可能是？　(A)甲　(B)乙　(C)丁　(D)戊。</text:p>
      <text:list text:style-name="LFO2" text:continue-numbering="true">
        <text:list-item>
          <text:p text:style-name="P46">承上題，請問圖中何處有「次大陸」之稱？<text:s/>(A)甲　(B)乙　(C)戊　(D)己。</text:p>
        </text:list-item>
      </text:list>
      <text:p text:style-name="P47"/>
      <text:p text:style-name="P48">7、橘子喜歡在櫻花樹下賞櫻，因此參加日本賞櫻旅行團，</text:p>
      <text:p text:style-name="P49">請問：橘子在四大島中，可以最早看到櫻花綻放的地區為何？<text:s/>　</text:p>
      <text:p text:style-name="P50">(A)九州　(B)本州　(C)四國　(D)北海道。<text:s text:c="2"/></text:p>
      <text:p text:style-name="P51">8、東南亞受到外來文化的影響極為明顯。請問：東印度群島國家大多信仰下列何種宗教為主？　<text:bookmark-start text:name="OP1_A31B56B4615B48E89D8D734416403208"/><text:bookmark-start text:name="OPTG1_A31B56B4615B48E89D8D734416403208"/>(A)伊斯蘭教　<text:bookmark-start text:name="OP2_A31B56B4615B48E89D8D734416403208"/><text:bookmark-start text:name="OPTG2_A31B56B4615B48E89D8D734416403208"/><text:bookmark-end text:name="OP1_A31B56B4615B48E89D8D734416403208"/><text:bookmark-end text:name="OPTG1_A31B56B4615B48E89D8D734416403208"/>(B)印度教　<text:bookmark-start text:name="OP3_A31B56B4615B48E89D8D734416403208"/><text:bookmark-start text:name="OPTG3_A31B56B4615B48E89D8D734416403208"/><text:bookmark-end text:name="OP2_A31B56B4615B48E89D8D734416403208"/><text:bookmark-end text:name="OPTG2_A31B56B4615B48E89D8D734416403208"/>(C)天主教　<text:bookmark-start text:name="OP4_A31B56B4615B48E89D8D734416403208"/><text:bookmark-start text:name="OPTG4_A31B56B4615B48E89D8D734416403208"/><text:bookmark-end text:name="OP3_A31B56B4615B48E89D8D734416403208"/><text:bookmark-end text:name="OPTG3_A31B56B4615B48E89D8D734416403208"/>(D)佛教<text:bookmark-end text:name="OP4_A31B56B4615B48E89D8D734416403208"/><text:bookmark-end text:name="OPTG4_A31B56B4615B48E89D8D734416403208"/>。</text:p>
      <text:p text:style-name="P52">9、印度河下游人口密度極低，成為人口稀疏地區。請問：這和當地的哪一項因素關係最大？　<text:bookmark-start text:name="OP1_866E4BDA5A9B4082B24999BC1986F25C"/><text:bookmark-start text:name="OPTG1_866E4BDA5A9B4082B24999BC1986F25C"/></text:p>
      <text:p text:style-name="P53">(A)地震太多　<text:bookmark-start text:name="OP2_866E4BDA5A9B4082B24999BC1986F25C"/><text:bookmark-start text:name="OPTG2_866E4BDA5A9B4082B24999BC1986F25C"/><text:bookmark-end text:name="OP1_866E4BDA5A9B4082B24999BC1986F25C"/><text:bookmark-end text:name="OPTG1_866E4BDA5A9B4082B24999BC1986F25C"/>(B)水患頻繁　<text:bookmark-start text:name="OP3_866E4BDA5A9B4082B24999BC1986F25C"/><text:bookmark-start text:name="OPTG3_866E4BDA5A9B4082B24999BC1986F25C"/><text:bookmark-end text:name="OP2_866E4BDA5A9B4082B24999BC1986F25C"/><text:bookmark-end text:name="OPTG2_866E4BDA5A9B4082B24999BC1986F25C"/>(C)汙染嚴重　<text:bookmark-end text:name="OP3_866E4BDA5A9B4082B24999BC1986F25C"/><text:bookmark-end text:name="OPTG3_866E4BDA5A9B4082B24999BC1986F25C"/>(D)降雨量少。</text:p>
      <text:p text:style-name="P54">10、小玉到南洋群島旅遊，最有可能觀賞到下列哪一種地形景觀的特色？ <text:s text:c="2"/>　<text:bookmark-start text:name="OPTG4_608B2ADC50344B9EBC49FBF5741EE256"/><text:bookmark-start text:name="OP1_608B2ADC50344B9EBC49FBF5741EE256"/><text:bookmark-start text:name="OPTG1_608B2ADC50344B9EBC49FBF5741EE256"/></text:p>
      <text:p text:style-name="P55">(A)沙漠地形<text:bookmark-end text:name="OPTG4_608B2ADC50344B9EBC49FBF5741EE256"/>　<text:bookmark-start text:name="OP2_608B2ADC50344B9EBC49FBF5741EE256"/><text:bookmark-start text:name="OPTG2_608B2ADC50344B9EBC49FBF5741EE256"/><text:bookmark-end text:name="OP1_608B2ADC50344B9EBC49FBF5741EE256"/><text:bookmark-end text:name="OPTG1_608B2ADC50344B9EBC49FBF5741EE256"/>(B)火山地形　<text:bookmark-start text:name="OP3_608B2ADC50344B9EBC49FBF5741EE256"/><text:bookmark-start text:name="OPTG3_608B2ADC50344B9EBC49FBF5741EE256"/><text:bookmark-end text:name="OP2_608B2ADC50344B9EBC49FBF5741EE256"/><text:bookmark-end text:name="OPTG2_608B2ADC50344B9EBC49FBF5741EE256"/>(C)三角洲地形<text:s/>　<text:bookmark-end text:name="OP3_608B2ADC50344B9EBC49FBF5741EE256"/><text:bookmark-end text:name="OPTG3_608B2ADC50344B9EBC49FBF5741EE256"/>(D)冰河地形。</text:p>
      <text:p text:style-name="P56"><text:span text:style-name="T57">11、</text:span><text:span text:style-name="T58">南亞國家中，印度與巴基斯坦之間紛爭不斷，這兩國原為同一國度，日後交惡導致紛爭的最主要因素</text:span><text:span text:style-name="T59">不包括</text:span><text:span text:style-name="T60">下列何者？　</text:span><text:bookmark-start text:name="OP1_742713B9453443E99FD2113629A973FA"/><text:bookmark-start text:name="OPTG1_742713B9453443E99FD2113629A973FA"/><text:span text:style-name="T61">(A)</text:span><text:span text:style-name="T62">宗教　</text:span><text:bookmark-start text:name="OP2_742713B9453443E99FD2113629A973FA"/><text:bookmark-start text:name="OPTG2_742713B9453443E99FD2113629A973FA"/><text:bookmark-end text:name="OP1_742713B9453443E99FD2113629A973FA"/><text:bookmark-end text:name="OPTG1_742713B9453443E99FD2113629A973FA"/><text:span text:style-name="T63">(B)</text:span><text:span text:style-name="T64">礦產　</text:span><text:bookmark-start text:name="OP3_742713B9453443E99FD2113629A973FA"/><text:bookmark-start text:name="OPTG3_742713B9453443E99FD2113629A973FA"/><text:bookmark-end text:name="OP2_742713B9453443E99FD2113629A973FA"/><text:bookmark-end text:name="OPTG2_742713B9453443E99FD2113629A973FA"/><text:span text:style-name="T65">(C)</text:span><text:span text:style-name="T66">領土　</text:span><text:bookmark-end text:name="OP3_742713B9453443E99FD2113629A973FA"/><text:bookmark-end text:name="OPTG3_742713B9453443E99FD2113629A973FA"/><text:span text:style-name="T67">(D)</text:span><text:span text:style-name="T68">水權。</text:span></text:p>
      <text:p text:style-name="P69"><text:span text:style-name="T70"><draw:g draw:z-index="251666432" draw:name="群組 7" draw:id="id3" draw:style-name="a6" text:anchor-type="paragraph"><svg:title/><svg:desc/><draw:frame draw:id="id1" draw:style-name="a4" draw:name="圖片 4" svg:x="6.14861in" svg:y="0.23889in" svg:width="2.34375in" svg:height="2.28125in" style:rel-width="scale" style:rel-height="scale"><draw:image xlink:href="media/image4.png" xlink:type="simple" xlink:show="embed" xlink:actuate="onLoad"/><svg:title/><svg:desc/></draw:frame><draw:frame draw:id="id2" draw:style-name="a5" draw:name="文字方塊 2" svg:x="6.15903in" svg:y="2.14514in" svg:width="0.75in" svg:height="0.36458in" style:rel-width="scale" style:rel-height="scale"><draw:text-box><text:p text:style-name="內文"><text:span text:style-name="T71">(圖四)</text:span></text:p></draw:text-box><svg:title/><svg:desc/></draw:frame></draw:g></text:span><text:span text:style-name="T72">12、</text:span><text:span text:style-name="T73">下列哪一個地區山河分布和中國橫斷山脈最為相近？　</text:span><text:bookmark-start text:name="OP1_488F98D772304AD18F9460991D355C24"/><text:bookmark-start text:name="OPTG1_488F98D772304AD18F9460991D355C24"/></text:p>
      <text:p text:style-name="P74">(A)中南半島　<text:bookmark-start text:name="OP2_488F98D772304AD18F9460991D355C24"/><text:bookmark-start text:name="OPTG2_488F98D772304AD18F9460991D355C24"/><text:bookmark-end text:name="OP1_488F98D772304AD18F9460991D355C24"/><text:bookmark-end text:name="OPTG1_488F98D772304AD18F9460991D355C24"/>(B)菲律賓群島　<text:bookmark-start text:name="OP3_488F98D772304AD18F9460991D355C24"/><text:bookmark-start text:name="OPTG3_488F98D772304AD18F9460991D355C24"/><text:bookmark-end text:name="OP2_488F98D772304AD18F9460991D355C24"/><text:bookmark-end text:name="OPTG2_488F98D772304AD18F9460991D355C24"/>(C)東印度群島　<text:bookmark-start text:name="OP4_488F98D772304AD18F9460991D355C24"/><text:bookmark-start text:name="OPTG4_488F98D772304AD18F9460991D355C24"/><text:bookmark-end text:name="OP3_488F98D772304AD18F9460991D355C24"/><text:bookmark-end text:name="OPTG3_488F98D772304AD18F9460991D355C24"/>(D)印度半島<text:bookmark-end text:name="OP4_488F98D772304AD18F9460991D355C24"/><text:bookmark-end text:name="OPTG4_488F98D772304AD18F9460991D355C24"/>。</text:p>
      <text:p text:style-name="P75">13、印度半島阿薩密省的茶葉遠近馳名，已成為當地最主要的特產。</text:p>
      <text:p text:style-name="P76">請問：根據印度半島的地形及自然環境特色而言，圖四中哪一個地區為茶葉的主要盛產地區？<text:bookmark-start text:name="OP1_B61EB3D8443C446F9141FB955F20AA40"/><text:bookmark-start text:name="OPTG1_B61EB3D8443C446F9141FB955F20AA40"/><text:s/></text:p>
      <text:p text:style-name="P77">(A)甲　<text:bookmark-start text:name="OP2_B61EB3D8443C446F9141FB955F20AA40"/><text:bookmark-start text:name="OPTG2_B61EB3D8443C446F9141FB955F20AA40"/><text:bookmark-end text:name="OP1_B61EB3D8443C446F9141FB955F20AA40"/><text:bookmark-end text:name="OPTG1_B61EB3D8443C446F9141FB955F20AA40"/>(B)乙　<text:bookmark-start text:name="OP3_B61EB3D8443C446F9141FB955F20AA40"/><text:bookmark-start text:name="OPTG3_B61EB3D8443C446F9141FB955F20AA40"/><text:bookmark-end text:name="OP2_B61EB3D8443C446F9141FB955F20AA40"/><text:bookmark-end text:name="OPTG2_B61EB3D8443C446F9141FB955F20AA40"/>(C)丙　<text:bookmark-start text:name="OP4_B61EB3D8443C446F9141FB955F20AA40"/><text:bookmark-start text:name="OPTG4_B61EB3D8443C446F9141FB955F20AA40"/><text:bookmark-end text:name="OP3_B61EB3D8443C446F9141FB955F20AA40"/><text:bookmark-end text:name="OPTG3_B61EB3D8443C446F9141FB955F20AA40"/>(D)丁<text:bookmark-end text:name="OP4_B61EB3D8443C446F9141FB955F20AA40"/><text:bookmark-end text:name="OPTG4_B61EB3D8443C446F9141FB955F20AA40"/>。</text:p>
      <text:p text:style-name="P78">14、地理課時老師介紹印度之旅，尤其泰姬瑪哈陵的壯麗景觀更是令其嚮往。</text:p>
      <text:p text:style-name="P79">請問：在下列何時前往印度最為涼爽舒適？　<text:bookmark-start text:name="OP1_CBB14EA8F00F4B3F8FF9B6A67A6BAC8F"/><text:bookmark-start text:name="OPTG1_CBB14EA8F00F4B3F8FF9B6A67A6BAC8F"/></text:p>
      <text:p text:style-name="P80"><text:span text:style-name="T81">(A)</text:span><text:span text:style-name="T82">　</text:span><text:span text:style-name="T83">4</text:span><text:span text:style-name="T84">　</text:span><text:span text:style-name="T85">月　</text:span><text:bookmark-start text:name="OP2_CBB14EA8F00F4B3F8FF9B6A67A6BAC8F"/><text:bookmark-start text:name="OPTG2_CBB14EA8F00F4B3F8FF9B6A67A6BAC8F"/><text:bookmark-end text:name="OP1_CBB14EA8F00F4B3F8FF9B6A67A6BAC8F"/><text:bookmark-end text:name="OPTG1_CBB14EA8F00F4B3F8FF9B6A67A6BAC8F"/><text:span text:style-name="T86">(B) 1</text:span><text:span text:style-name="T87">　　</text:span><text:span text:style-name="T88">月　</text:span><text:bookmark-start text:name="OP3_CBB14EA8F00F4B3F8FF9B6A67A6BAC8F"/><text:bookmark-start text:name="OPTG3_CBB14EA8F00F4B3F8FF9B6A67A6BAC8F"/><text:bookmark-end text:name="OP2_CBB14EA8F00F4B3F8FF9B6A67A6BAC8F"/><text:bookmark-end text:name="OPTG2_CBB14EA8F00F4B3F8FF9B6A67A6BAC8F"/><text:span text:style-name="T89">(C)</text:span><text:span text:style-name="T90">　</text:span><text:span text:style-name="T91">9</text:span><text:span text:style-name="T92">　</text:span><text:span text:style-name="T93">月　</text:span><text:bookmark-start text:name="OP4_CBB14EA8F00F4B3F8FF9B6A67A6BAC8F"/><text:bookmark-start text:name="OPTG4_CBB14EA8F00F4B3F8FF9B6A67A6BAC8F"/><text:bookmark-end text:name="OP3_CBB14EA8F00F4B3F8FF9B6A67A6BAC8F"/><text:bookmark-end text:name="OPTG3_CBB14EA8F00F4B3F8FF9B6A67A6BAC8F"/><text:span text:style-name="T94">(D)</text:span><text:span text:style-name="T95">　</text:span><text:span text:style-name="T96">6</text:span><text:span text:style-name="T97">月</text:span><text:bookmark-end text:name="OP4_CBB14EA8F00F4B3F8FF9B6A67A6BAC8F"/><text:bookmark-end text:name="OPTG4_CBB14EA8F00F4B3F8FF9B6A67A6BAC8F"/><text:span text:style-name="T98">。</text:span></text:p>
      <text:p text:style-name="P99">15、下列哪一國的夏季季風風向與其他國家不同？<text:s/></text:p>
      <text:p text:style-name="P100"><text:span text:style-name="T101">(A)</text:span><text:span text:style-name="T102">　</text:span><text:span text:style-name="T103">越南　</text:span><text:span text:style-name="T104">(B)</text:span><text:span text:style-name="T105">　</text:span><text:span text:style-name="T106">印尼</text:span><text:span text:style-name="T107"><text:s/></text:span><text:span text:style-name="T108">　</text:span><text:span text:style-name="T109">(C)</text:span><text:span text:style-name="T110">　</text:span><text:span text:style-name="T111">印度　 <text:s text:c="2"/></text:span><text:span text:style-name="T112">(D)</text:span><text:span text:style-name="T113">　</text:span><text:span text:style-name="T114">南韓。</text:span></text:p>
      <text:soft-page-break/>
      <text:p text:style-name="P115"><text:span text:style-name="T116"><draw:g draw:z-index="251668480" draw:name="群組 9" draw:id="id6" draw:style-name="a9" text:anchor-type="paragraph"><svg:title/><svg:desc/><draw:frame draw:id="id4" draw:style-name="a7" draw:name="圖片 3" svg:x="6.58611in" svg:y="0.00278in" svg:width="2.22917in" svg:height="2.15625in" style:rel-width="scale" style:rel-height="scale"><draw:image xlink:href="media/image5.png" xlink:type="simple" xlink:show="embed" xlink:actuate="onLoad"/><svg:title/><svg:desc/></draw:frame><draw:frame draw:id="id5" draw:style-name="a8" draw:name="文字方塊 2" svg:x="6.58611in" svg:y="1.78403in" svg:width="0.73958in" svg:height="0.36458in" style:rel-width="scale" style:rel-height="scale"><draw:text-box><text:p text:style-name="內文"><text:span text:style-name="T117">(圖五)</text:span></text:p></draw:text-box><svg:title/><svg:desc/></draw:frame></draw:g></text:span><text:span text:style-name="T118">※圖五為東南亞簡圖，</text:span><text:span text:style-name="T119">A</text:span><text:span text:style-name="T120">～</text:span><text:span text:style-name="T121">J</text:span><text:span text:style-name="T122">　</text:span><text:span text:style-name="T123">代表國家。請回答下列問題：</text:span></text:p>
      <text:p text:style-name="P124">16、吳哥窟是吳哥古蹟中，保存最完好的廟宇，也是世界上最大的廟宇。</text:p>
      <text:p text:style-name="P125">請問：吳哥窟為哪個國家的地標？　</text:p>
      <text:p text:style-name="P126"><text:span text:style-name="T127">(A)</text:span><text:span text:style-name="T128">A</text:span><text:span text:style-name="T129">　</text:span><text:span text:style-name="T130">(B)</text:span><text:span text:style-name="T131">B</text:span><text:span text:style-name="T132">　</text:span><text:span text:style-name="T133">(C)</text:span><text:span text:style-name="T134">C</text:span><text:span text:style-name="T135">　</text:span><text:span text:style-name="T136">(D)</text:span><text:span text:style-name="T137">D</text:span><text:span text:style-name="T138">。</text:span></text:p>
      <text:p text:style-name="P139">17、承上題，請問：圖中哪個國家深受印度佛教文化影響，並以佛教為國教？　</text:p>
      <text:p text:style-name="P140"><text:span text:style-name="T141">(A)</text:span><text:span text:style-name="T142">A</text:span><text:span text:style-name="T143">　</text:span><text:span text:style-name="T144">(B)</text:span><text:span text:style-name="T145">D</text:span><text:span text:style-name="T146">　</text:span><text:span text:style-name="T147">(C)</text:span><text:span text:style-name="T148">F</text:span><text:span text:style-name="T149">　</text:span><text:span text:style-name="T150">(D)</text:span><text:span text:style-name="T151">H</text:span><text:span text:style-name="T152">。</text:span></text:p>
      <text:p text:style-name="P153">歷史</text:p>
      <table:table table:style-name="Table154">
        <table:table-columns>
          <table:table-column table:style-name="TableColumn155"/>
        </table:table-columns>
        <table:table-row table:style-name="TableRow156">
          <table:table-cell table:style-name="TableCell157">
            <text:p text:style-name="P158">孫中山在民國14年去世前，交代國人─「革命尚未成功，同志仍須努力」。後來蔣中正率國民革命軍北伐，完成孫中山的遺願，締造中國的統一局勢。請回答下列問題：(第18~20題)</text:p>
          </table:table-cell>
        </table:table-row>
      </table:table>
      <text:p text:style-name="P159">18.北伐的最終目標為何？(A)打倒日本政府(B)統一各地軍閥勢力(C)消滅南京偽國民政府(D)圍剿中共，消滅共黨勢力。</text:p>
      <text:p text:style-name="P160">19.孫中山因缺乏武力和財源，革命理想一直無法落實，因此他下定決心成立哪個組織培養軍事實力？</text:p>
      <text:p text:style-name="P161">(A)北洋艦隊(B)武備學堂(C)黃埔陸軍軍官學校(D)京師大學堂。</text:p>
      <text:p text:style-name="P162">20.北伐過程中，國民政府遭遇多次的挫折，下列何者並非發生在北伐期間？</text:p>
      <text:p text:style-name="P163">(A)五三慘案(B)清黨(C)九一八事變(D)寧漢分裂。</text:p>
      <text:p text:style-name="P164">21.孫中山在《建國大綱》中提出，先以軍事力量完成國家統一，再由政府教導百姓如何行使政權，最後則是憲政的實施。請問：「黃金十年」屬於哪一階段？(A)訓政(B)憲政(C)軍政(D)革命。</text:p>
      <text:p text:style-name="P165">22.自清末鴉片戰爭以來，中國對外喪失許多特權。十年建設期間廢除哪一項與財政有關的不平等條款？</text:p>
      <text:p text:style-name="P166">(A)治外法權(B)廢兩改元(C)片面最惠國待遇(D)協定關稅。</text:p>
      <table:table table:style-name="Table167">
        <table:table-columns>
          <table:table-column table:style-name="TableColumn168"/>
        </table:table-columns>
        <table:table-row table:style-name="TableRow169">
          <table:table-cell table:style-name="TableCell170">
            <text:p text:style-name="P171">下列資料是民國25年12月13日兩家報社的新聞報導，請根據資料中的新聞標題回答問題。(第23~25題)</text:p>
            <text:p text:style-name="P172"><text:span text:style-name="T173">資料一：《西北文化日報》的標題為「全國民眾迫切要求」、「</text:span><text:span text:style-name="T174">張</text:span><text:span text:style-name="T175"><text:s/></text:span><text:span text:style-name="T176">楊</text:span><text:span text:style-name="T177">昨發動對</text:span><text:span text:style-name="T178">蔣</text:span><text:span text:style-name="T179">兵諫」</text:span></text:p>
            <text:p text:style-name="P180">資料二：《中央日報》的標題為「張學良率部叛變」、「國府下令褫職嚴辦」</text:p>
          </table:table-cell>
        </table:table-row>
      </table:table>
      <text:p text:style-name="P181">23.根據資料一、資料二的內容判斷，其報導的是哪一歷史事件？</text:p>
      <text:p text:style-name="P182">(A)二萬五千里長征(B)西安事變(C)一二八事變(D)七七事變。</text:p>
      <text:p text:style-name="P183">24.從兩報的用語可以看出何種時代氛圍？</text:p>
      <text:p text:style-name="P184">(A)新聞媒體不夠專業，尚未探究事實便妄加猜測<text:s text:c="2"/>(B)國人意見分歧，對於抗日與剿共有不同的見解</text:p>
      <text:p text:style-name="P185">(C)全國上下萬眾一心，堅持先安內後攘外的目標<text:s text:c="2"/>(D)國人大多不問政治，對西安事變原因缺乏認識。</text:p>
      <text:p text:style-name="P186">25胡適先生說：「沒有□□事變，共產黨很快就可以消滅了。□□事變之後，國民黨才有第二次的容共政策，共產黨就在八年抗戰中培養起來，不到三年，整個大陸都被共產黨佔領了。」請問：國民政府在哪一事件開啟「第一次國共合作」？</text:p>
      <text:p text:style-name="P187">(A)西安事變(B)寧漢分裂(C)七七事變(D)聯俄容共。</text:p>
      <text:p text:style-name="P188">26.清末以來，不平等條約使中國的主權、領土、經濟各方面受到很大的損害。請問：不平等條約首次的簽訂和最後的廢除，各是在何時？(A)英法聯軍、八年抗戰(B)甲午戰爭、北伐(C)鴉片戰爭、八年抗戰(D)日軍侵台、辛亥革命。</text:p>
      <text:p text:style-name="P189">27.八年抗戰前期，中國獨自對抗日本的侵略，抗戰後期，與美、英等盟國並肩作戰，成為第二次世界大戰的一環。抗戰由前期演變到後期的關鍵史事為何？(A)珍珠港事變(B)淞滬會戰(C)開羅會議(D)七七事變。</text:p>
      <text:p text:style-name="P190">28.中華民國政府為了因應中日八年抗戰結束後的局勢，決定賦予總統不受約束可以宣布戒嚴，以及發布特殊緊急處分的權力。當時政府實施此項措施的背景為何？(A)國共內戰(B)第二次世界大戰(C)清黨(D)八二三砲戰。</text:p>
      <text:p text:style-name="P191">29.第二次世界大戰結束後，國共內戰爆發，國民政府由優勢轉為劣勢，最終被中共奪取中國大陸的政權，其原因有哪些？</text:p>
      <text:p text:style-name="P192">(甲)通貨膨脹嚴重(乙)官員貪污腐敗(丙)失去蘇聯的援助(丁)以空間換取時間策略失敗</text:p>
      <text:p text:style-name="P193">(A)甲乙丙(B)甲乙丙丁(C)丙丁(D)甲乙。</text:p>
      <text:p text:style-name="P194">30.這是兩則中國大陸大躍進時期的順口溜：「稻粒賽玉米，黃豆像地瓜；花生像山芋，山芋趕南瓜」、「你躍我更躍，你高我更高，你騎千里馬，我坐火箭砲，看誰先送大捷報」。從史實來看，下列敘述何者正確？</text:p>
      <text:p text:style-name="P195">(A)達到「超英趕美」的目標，成為科技強國<text:s text:c="2"/>(B)政府開始推動人民公社，糧食產量大增</text:p>
      <text:p text:style-name="P196">(C)各地為了配合政策，紛紛浮報糧食生產<text:s text:c="4"/>(D)該政策的失敗，影響鄧小平下台。</text:p>
      <text:p text:style-name="P197">31.中共政權建立初期，依附蘇聯，實行「一邊倒」的外交路線。尤其在參加□□以後，對抗以美國為首的反共陣營。</text:p>
      <text:p text:style-name="P198">請問：□□指的是何者？(A)國共內戰(B)韓戰(C)中日八年抗戰(D)第二次世界大戰。</text:p>
      <text:soft-page-break/>
      <text:p text:style-name="P199">32.有四位同學正在討論中國文化大革命的歷史議題，哪些人的敘述正確？綸綸：毛澤東發動文化大革命，目的為奪回最高權力。品儀：組織紅衛兵進行批鬥。奕訢：強調「破四舊，立四新」，「立四新」是建立符合三民主義的新思想、新文化、新風俗、新習慣。沐風：以維護中國傳統倫理與文化為號召。</text:p>
      <text:p text:style-name="P200">(A) 奕訢、沐風(B) 品儀、奕訢(C) 綸綸、品儀(D) 品儀、沐風</text:p>
      <table:table table:style-name="Table201">
        <table:table-columns>
          <table:table-column table:style-name="TableColumn202"/>
        </table:table-columns>
        <table:table-row table:style-name="TableRow203">
          <table:table-cell table:style-name="TableCell204">
            <text:p text:style-name="P205">他是「改革開放」及「一國兩制」的提議者，也被稱為「中國改革開放的總設計師」。他提出「四個現代化」目標，主張優先發展□□，卻也提出四個堅持，作為政治上不可突破的底線。晚年的一場學生運動，無情的鎮壓，卻也成為他一生中的汙點。請回答下列問題：(第33~34題)</text:p>
          </table:table-cell>
        </table:table-row>
      </table:table>
      <text:p text:style-name="P206">33.文中所提及「優先發展□□」，主要是指哪方面的改革措施？(A)外交(B)教育(C)政治(D)經濟。</text:p>
      <text:p text:style-name="P207">34.上文敘述的「他」，應為下列何人？(A)鄧小平(B)江澤民(C)胡錦濤(D)習近平。</text:p>
      <text:p text:style-name="P208">公民</text:p>
      <table:table table:style-name="Table209">
        <table:table-columns>
          <table:table-column table:style-name="TableColumn210"/>
        </table:table-columns>
        <table:table-row table:style-name="TableRow211">
          <table:table-cell table:style-name="TableCell212">
            <text:p text:style-name="P213">陳姓男大生在社群網頁指控同宿舍林姓女學生虐狗致死，導致林女遭網友圍攻，林女對陳男提妨害名譽告訴。法官表示，言論自由是憲法所保障，但被告所言必須提出「證據資料」讓人相信，如果只因片面臆測、杜撰等於公然散佈謠言。本案之貴賓狗係因疾病而死，被告在沒有求證下，輕率利用臉書發表言論，引發負面討論，對告訴人名譽造成傷害，因此判處3月徒刑，可易科罰金。</text:p>
          </table:table-cell>
        </table:table-row>
      </table:table>
      <text:p text:style-name="P214"><text:span text:style-name="T215">35.根據上述新聞判斷，陳姓男大生觸犯何罪？（A）妨害自由（B）公然侮辱（C）誹謗（D）傷害。</text:span></text:p>
      <text:p text:style-name="P216"><text:span text:style-name="T217">36.由於房市不振，且公告地價大漲，造成國有地上權案租金暴增，多家地上權案的建商提出解約申請。對此，國有財產署希望利用「仲裁」方式進行雙方協商。下列有關「仲裁」的敘述，何者</text:span><text:span text:style-name="T218">錯誤</text:span><text:span text:style-name="T219">？</text:span></text:p>
      <text:p text:style-name="P220">（A）仲裁多用於與商業行為有關的糾紛<text:s/>（B）雙方透過書面協議同意仲裁，並選定仲裁人</text:p>
      <text:p text:style-name="P221">（C）仲裁經法院核定後生效<text:s text:c="11"/>（D）仲裁效力等同法院確定判決。</text:p>
      <text:p text:style-name="P222"><text:span text:style-name="T223">37.WannaCry勒索病毒全球肆虐，台灣受害程度嚴重。該病毒透過駭入電腦的方式，威脅被害人支付一定金額，否則會將其電腦內所有檔案加密，永不得開啟。桃園市一位高中生不願妥協，成為台灣首位出面報案的被害人；也有受害人支付金錢以挽救珍貴檔案。有關此例，請根據我國法律，判斷下列敘述何者</text:span><text:span text:style-name="T224">錯誤</text:span><text:span text:style-name="T225">？</text:span></text:p>
      <text:p text:style-name="P226">（A）高中生向派出所報案屬告訴<text:s text:c="7"/>（B）加害人恐觸犯妨害電腦使用罪</text:p>
      <text:p text:style-name="P227">（C）加害人恐觸犯恐嚇取財罪<text:s text:c="9"/>（D）高中生採取行政救濟方式捍衛己身權益。</text:p>
      <text:p text:style-name="P228"><text:span text:style-name="T229">38.王姓男子去年3月在內湖區當街砍殺3歲女童小燈泡至屍首分離，冷血殘暴行徑震驚社會，去年5月檢察官起訴王男，並求處死刑，今年5月上旬，一審判決結果出爐，王嫌被處以無期徒刑，褫奪公權終身，全案可上訴。請問：有關此案的敘述，正確者有哪些？</text:span><text:span text:style-name="T230">（甲）ㄧ審判決是由地方法院宣判（乙）本案的原告是小燈泡媽，王嫌是被告（丙）本案僅檢察官有權提出上訴（丁）本案依三級三審程序，最高可上訴至最高法院</text:span><text:span text:style-name="T231"><text:s text:c="2"/>(</text:span><text:span text:style-name="T232">A）甲乙（B）乙丙（C）丙丁（D）甲丁。</text:span></text:p>
      <text:p text:style-name="P233">39.吳姓女子和林姓男子豪門婚姻生變，林男訴請離婚，婚姻官司歷經近4年的纏訟，日前終於一審宣判，由始終主張婚姻有效的吳女勝訴。幾位同學課餘談論此事，分別表達看法如下，正確者為何？</text:p>
      <text:p text:style-name="P234">（A）永烈：本案不適用和解或調解<text:s text:c="3"/>（B）莎莎：本案原則上可上訴至最高法院</text:p>
      <text:p text:style-name="P235">（C）阿松：此案應屬行政訴訟<text:s text:c="7"/>（D）阿翔：一審由地方法院行政訴訟庭判決。</text:p>
      <text:p text:style-name="P236">40.同婚釋憲結果日前出爐，大法官認為現行法令未保障同性婚姻違憲，外媒也在第一時間報導。本次釋憲的聲請者之ㄧ是祈家威，他因與同性伴侶至戶政機關登記結婚遭拒，歷經權利救濟程序敗訴定讞，最後提請釋憲。請問：上述權利救濟程序應為下列何者？（A）仲裁（B）訴願、行政訴訟（C）民事訴訟（D）刑事訴訟。</text:p>
      <text:p text:style-name="P237"><text:span text:style-name="T238">41.</text:span><text:span text:style-name="T239">17歲的阿中和朋友到KTV唱歌，在取餐區因細故與22歲陳男大打出手，阿中用匕首攻擊陳男，陳男送醫後宣告不治。</text:span><text:span text:style-name="T240">本案件事涉少年與成年人，在現行相關的司法程序上，下列敘述何者正確？</text:span><text:span text:style-name="T241">（甲）阿中觸犯最輕本刑5年以上有期徒刑之罪，屬少年刑事案件（乙）本案將移送檢察官偵查、起訴（丙）受害人為成年，適用刑事訴訟法處理（丁）若受刑罰處分將在少年輔育院執行</text:span><text:span text:style-name="T242"><text:s text:c="2"/>(</text:span><text:span text:style-name="T243">A）甲乙（B）甲丙（C）乙丙（D）甲丁。</text:span></text:p>
      <text:p text:style-name="P244">42.下列關於我國訴訟程序的敘述，哪一項最正確？</text:p>
      <text:p text:style-name="P245">（A）各地方法院檢察署設有申告鈴．以便利人民提出自訴</text:p>
      <text:p text:style-name="P246">（B）刑事訴訟公訴案件和行政訴訟過程中，都可以看到檢察官出庭</text:p>
      <text:p text:style-name="P247">（C）針對犯罪行為，除告訴人可以提出告訴，任何知悉犯罪行為者均可提出告發</text:p>
      <text:p text:style-name="P248">（D）無論民事訴訟、刑事訴訟或行政訴訟都必須委任律師，才可提出。</text:p>
      <text:soft-page-break/>
      <text:p text:style-name="P249"><text:span text:style-name="T250">43.下列關於我國法律扶助制度的敘述何者</text:span><text:span text:style-name="T251">錯誤</text:span><text:span text:style-name="T252">？</text:span></text:p>
      <text:p text:style-name="P253">（A）由司法院捐助成立財團法人法律扶助基金會（B）法律扶助基金會是依人民團體法設立，提供民眾法律服務</text:p>
      <text:p text:style-name="P254">（C）法律扶助相關制度提供經濟弱勢的民眾必要的法律協助（D）保障人民訴訟權與平等權。</text:p>
      <table:table table:style-name="Table255">
        <table:table-columns>
          <table:table-column table:style-name="TableColumn256"/>
        </table:table-columns>
        <table:table-row table:style-name="TableRow257">
          <table:table-cell table:style-name="TableCell258">
            <text:p text:style-name="P259"><text:span text:style-name="T260">少年法律常識測驗—是非題</text:span></text:p>
            <text:p text:style-name="P261"><text:span text:style-name="T262">（ ）1.與未滿16歲的少年發生性行為，即使對方為自願，仍可能觸犯刑法妨害性自主罪。</text:span></text:p>
            <text:p text:style-name="P263"><text:span text:style-name="T264">（ ）2.年滿16歲的未成年工作者為童工，雇主雇用童工應徵得法定代理人同意。</text:span></text:p>
            <text:p text:style-name="P265">（ ）3.兒童及少年福利與權益保障法的福利措施規定：不得讓兒童及少年超過合理時間持續使用電子類產品。</text:p>
            <text:p text:style-name="P266"><text:span text:style-name="T267">（ ）4.持有安非他命、K他命等毒品，雖未施用，仍觸犯毒品危害防制條例，將受刑罰處分。</text:span></text:p>
            <text:p text:style-name="P268"><text:span text:style-name="T269">（ ）5.任何利用兒童及少年，使其從事付費的性行為，皆違反</text:span><text:span text:style-name="T270">兒童及少年性剝削防制條例，應予嚴懲。</text:span></text:p>
          </table:table-cell>
        </table:table-row>
      </table:table>
      <text:p text:style-name="P271"><text:span text:style-name="T272">44.以上少年法律常識測驗，正確的填答應為下列何者？（A）</text:span><text:span text:style-name="T273">×</text:span><text:span text:style-name="T274">○○</text:span><text:span text:style-name="T275">××</text:span><text:span text:style-name="T276">（B）○○○○○（C）</text:span><text:span text:style-name="T277">××</text:span><text:span text:style-name="T278">○○○（D）○</text:span><text:span text:style-name="T279">××</text:span><text:span text:style-name="T280">○○</text:span></text:p>
      <text:p text:style-name="P281">45.下表有關和解與調解的說明，正確者有哪些？（A）甲丙（B）甲丁（C）乙丙（D）乙丁。</text:p>
      <table:table table:style-name="Table282">
        <table:table-columns>
          <table:table-column table:style-name="TableColumn283"/>
          <table:table-column table:style-name="TableColumn284"/>
          <table:table-column table:style-name="TableColumn285"/>
        </table:table-columns>
        <table:table-row table:style-name="TableRow286">
          <table:table-cell table:style-name="TableCell287">
            <text:p text:style-name="P288">調解</text:p>
          </table:table-cell>
          <table:table-cell table:style-name="TableCell289">
            <text:p text:style-name="P290">訴訟外和解</text:p>
          </table:table-cell>
          <table:table-cell table:style-name="TableCell291">
            <text:p text:style-name="P292">訴訟上和解</text:p>
          </table:table-cell>
        </table:table-row>
        <table:table-row table:style-name="TableRow293">
          <table:table-cell table:style-name="TableCell294" table:number-columns-spanned="2">
            <text:p text:style-name="P295">甲、適用民事事件、告訴乃論的刑事案件</text:p>
          </table:table-cell>
          <table:covered-table-cell/>
          <table:table-cell table:style-name="TableCell296">
            <text:p text:style-name="P297">乙、僅限告訴乃論的刑事案件</text:p>
          </table:table-cell>
        </table:table-row>
        <table:table-row table:style-name="TableRow298">
          <table:table-cell table:style-name="TableCell299">
            <text:p text:style-name="P300">丙、調解書經法院核定等同確定判決，不得再提訴訟</text:p>
          </table:table-cell>
          <table:table-cell table:style-name="TableCell301" table:number-columns-spanned="2">
            <text:p text:style-name="P302">丁、和解內容屬雙方契約，不具強制力，若有人違反，得再提訴訟</text:p>
          </table:table-cell>
          <table:covered-table-cell/>
        </table:table-row>
      </table:table>
      <text:p text:style-name="P303">46.下表有關少年保護事件的各類處分方式之說明，正確者為何？</text:p>
      <table:table table:style-name="Table304">
        <table:table-columns>
          <table:table-column table:style-name="TableColumn305"/>
          <table:table-column table:style-name="TableColumn306"/>
          <table:table-column table:style-name="TableColumn307"/>
        </table:table-columns>
        <table:table-row table:style-name="TableRow308">
          <table:table-cell table:style-name="TableCell309">
            <text:p text:style-name="P310">保護處分類型</text:p>
          </table:table-cell>
          <table:table-cell table:style-name="TableCell311">
            <text:p text:style-name="P312">執行者</text:p>
          </table:table-cell>
          <table:table-cell table:style-name="TableCell313">
            <text:p text:style-name="P314">內容</text:p>
          </table:table-cell>
        </table:table-row>
        <table:table-row table:style-name="TableRow315">
          <table:table-cell table:style-name="TableCell316">
            <text:p text:style-name="P317">（A）訓誡</text:p>
          </table:table-cell>
          <table:table-cell table:style-name="TableCell318">
            <text:p text:style-name="P319">檢察官</text:p>
          </table:table-cell>
          <table:table-cell table:style-name="TableCell320">
            <text:p text:style-name="P321">指出少年的不良行為及應遵守的事項，並可要求少年寫悔過書</text:p>
          </table:table-cell>
        </table:table-row>
        <table:table-row table:style-name="TableRow322">
          <table:table-cell table:style-name="TableCell323">
            <text:p text:style-name="P324">（B）假日生活輔導</text:p>
          </table:table-cell>
          <table:table-cell table:style-name="TableCell325">
            <text:p text:style-name="P326">少年法院法官</text:p>
          </table:table-cell>
          <table:table-cell table:style-name="TableCell327">
            <text:p text:style-name="P328"><text:span text:style-name="T329">於假日對少年施以品德教育、輔導學業，並可命其勞動服務</text:span></text:p>
          </table:table-cell>
        </table:table-row>
        <table:table-row table:style-name="TableRow330">
          <table:table-cell table:style-name="TableCell331">
            <text:p text:style-name="P332">（C）保護管束</text:p>
          </table:table-cell>
          <table:table-cell table:style-name="TableCell333">
            <text:p text:style-name="P334">少年保護官</text:p>
          </table:table-cell>
          <table:table-cell table:style-name="TableCell335">
            <text:p text:style-name="P336">告知少年應遵守的事項，且保持聯絡，適時予以輔導</text:p>
          </table:table-cell>
        </table:table-row>
        <table:table-row table:style-name="TableRow337">
          <table:table-cell table:style-name="TableCell338">
            <text:p text:style-name="P339">（D）感化教育</text:p>
          </table:table-cell>
          <table:table-cell table:style-name="TableCell340">
            <text:p text:style-name="P341">少年輔育院、少年矯正學校</text:p>
          </table:table-cell>
          <table:table-cell table:style-name="TableCell342">
            <text:p text:style-name="P343">實施隔離式教育，執行刑罰處分</text:p>
          </table:table-cell>
        </table:table-row>
      </table:table>
      <text:p text:style-name="P344"><text:span text:style-name="T345">◎根據下文回答47-50題：</text:span></text:p>
      <table:table table:style-name="Table346">
        <table:table-columns>
          <table:table-column table:style-name="TableColumn347"/>
        </table:table-columns>
        <table:table-row table:style-name="TableRow348">
          <table:table-cell table:style-name="TableCell349">
            <text:p text:style-name="P350"><text:span text:style-name="T351">網路紅人谷阿莫靠著「</text:span><text:span text:style-name="T352">X</text:span><text:span text:style-name="T353">分鐘看完電影」系列影片爆紅，他將電影內容剪輯濃縮後分享，受大批網友熱烈回應，但剪輯電影內容已觸及法律爭議，惹得不少電影公司對他提告，谷阿莫出面回應，強調自己的行為符合「合理使用」原則。</text:span></text:p>
            <text:p text:style-name="P354">法律學者表示「合理使用之判斷，可說是比較性考量，沒有絕對性標準」，並指出：谷阿莫的「X分鐘看完電影系列短片」若是揶揄嘲諷原著，比較符合評論的目的，就有較大的合理使用空間，但若僅是濃縮劇情介紹，把劇情全部講完，上傳、公開，已經是重製與改作行為，會構成市場替代，就不易主張合理使用。</text:p>
            <text:p text:style-name="P355">儘管爭議不斷，谷阿莫似乎完全不怕，日前貼出新片「出5分鐘看完《星際異攻隊》」「5分鐘看完2017我怎麼會是你爸的電影《羅根<text:s/>Logan》」並表示「ㄧ切靜待法官判決」</text:p>
            <text:p text:style-name="P356"/>
            <text:p text:style-name="P357"><text:span text:style-name="T358">※□□法第</text:span><text:span text:style-name="T359">52</text:span><text:span text:style-name="T360">條「為報導、評論、教學、研究或其他正當目的之必要，在合理範圍內，得引用已公開發表之著作。」</text:span><text:span text:style-name="T361"><text:s/></text:span></text:p>
          </table:table-cell>
        </table:table-row>
      </table:table>
      <text:p text:style-name="P362"><text:span text:style-name="T363">47.上文提及的法律應是下列何者？（A）刑法（B）著作權法（C）公平交易法（D）文化資產保存法。</text:span></text:p>
      <text:p text:style-name="P364">48.若法官判決谷阿莫的行為違法，他將面臨哪些法律責任？</text:p>
      <text:p text:style-name="P365">（A）民事責任、刑事責任（B）刑事責任、行政責任（C）民事責任、行政責任（D）民事責任、刑事責任、行政責任。</text:p>
      <text:p text:style-name="P366">49.在法院尚未判決確定之前，反對谷阿莫者切勿過度謾罵批判，以維護被告人權，此乃法治社會的何種原則？</text:p>
      <text:p text:style-name="P367">（A）無罪推定原則（B）罪刑法定原則（C）誠實信用原則（D）合理使用原則。</text:p>
      <text:p text:style-name="P368">50.根據所學判斷，下列何種行為符合「合理使用」的範疇？</text:p>
      <text:p text:style-name="P369">（A）在自己的網頁轉貼文章、圖片、影音，並註明作者、出處<text:s text:c="2"/>（B）在社群網站直播電影院上映的電影</text:p>
      <text:p text:style-name="P370">（C）政府為推廣觀光販售導覽手冊，使用網路搜尋的精美風景照（D）公民老師剪輯韓劇片段作為授課示例。</text:p>
      <text:p text:style-name="P371"/>
      <text:p text:style-name="P372"/>
      <text:p text:style-name="P373"/>
      <text:soft-page-break/>
      <text:p text:style-name="P374">105-2-3<text:s/>八年級<text:s/>社會科－解答</text:p>
      <text:p text:style-name="P378">01-10 <text:s text:c="2"/>BADCC <text:s text:c="2"/>CAADB</text:p>
      <text:p text:style-name="P379">11-20 <text:s text:c="2"/>BADBD <text:s text:c="2"/>CBBCC</text:p>
      <text:p text:style-name="P380">21-30 <text:s text:c="2"/>ADBBD <text:s text:c="2"/>CAADC</text:p>
      <text:p text:style-name="P381">31-40 <text:s text:c="2"/>BCDAC <text:s text:c="2"/>CDDBB</text:p>
      <text:p text:style-name="內文"><text:span text:style-name="T382">41-50 <text:s text:c="2"/></text:span><text:span text:style-name="T383">ACBDA <text:s text:c="2"/>CBAAD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明體..." svg:font-family="華康明體..." style:font-family-generic="roman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黑體" svg:font-family="華康黑體" style:font-family-generic="swiss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華康明體..." style:font-name-asian="華康明體..." style:font-name-complex="華康明體...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 text:start-value="6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suffix="、" style:num-format="1" text:start-value="10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1" text:start-value="10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1" text:start-value="10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1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1" text:start-value="10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375" style:parent-style-name="頁尾" style:family="paragraph">
      <style:paragraph-properties fo:text-align="center"/>
    </style:style>
    <style:style style:name="T376" style:parent-style-name="預設段落字型" style:family="text">
      <style:text-properties fo:language="zh" fo:country="TW"/>
    </style:style>
    <style:style style:name="T377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4頁</text:p>
        <text:p text:style-name="頁尾"/>
      </style:footer>
    </style:master-page>
    <style:master-page style:name="MP1" style:page-layout-name="PL1">
      <style:footer>
        <text:p text:style-name="P375">第<text:span text:style-name="T376"><text:page-number text:fixed="false">1</text:page-number></text:span>頁<text:span text:style-name="T377">，</text:span>共4頁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39:00Z</meta:creation-date>
    <dc:date>2026-02-04T11:39:00Z</dc:date>
    <meta:print-date>2017-06-14T06:54:00Z</meta:print-date>
    <meta:template xlink:href="Normal" xlink:type="simple"/>
    <meta:editing-cycles>2</meta:editing-cycles>
    <meta:editing-duration>PT0S</meta:editing-duration>
    <meta:document-statistic meta:page-count="5" meta:paragraph-count="13" meta:word-count="978" meta:character-count="6542" meta:row-count="46" meta:non-whitespace-character-count="5577"/>
  </office:meta>
</office:document-meta>
</file>