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Object 1" manifest:media-type="application/octet-stream"/>
  <manifest:file-entry manifest:full-path="ObjectReplacements/Object 1" manifest:media-type=""/>
  <manifest:file-entry manifest:full-path="media/image2.jpeg" manifest:media-type="image/jpeg"/>
  <manifest:file-entry manifest:full-path="media/image3.png" manifest:media-type="image/png"/>
  <manifest:file-entry manifest:full-path="media/image4.jpeg" manifest:media-type="image/jpeg"/>
  <manifest:file-entry manifest:full-path="media/image5.jpeg" manifest:media-type="image/jpeg"/>
  <manifest:file-entry manifest:full-path="media/image6.png" manifest:media-type="image/png"/>
  <manifest:file-entry manifest:full-path="media/image7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穝灿砰" svg:font-family="穝灿砰" style:font-family-generic="system" svg:panose-1="0 0 0 0 0 0 0 0 0 0"/>
    <style:font-face style:name="·s²Ó©úÅé" svg:font-family="·s²Ó©úÅé" style:font-family-generic="swiss" svg:panose-1="0 0 0 0 0 0 0 0 0 0"/>
    <style:font-face style:name="TimesNewRomanPSMT" svg:font-family="TimesNewRomanPSMT" style:font-family-generic="system" svg:panose-1="0 0 0 0 0 0 0 0 0 0"/>
    <style:font-face style:name="DFKaiShu-SB-Estd-BF-Identity-H" svg:font-family="DFKaiShu-SB-Estd-BF-Identity-H" style:font-family-generic="system" svg:panose-1="0 0 0 0 0 0 0 0 0 0"/>
  </office:font-face-decls>
  <office:automatic-styles>
    <text:list-style style:name="LFO1">
      <text:list-level-style-number text:level="1" style:num-suffix="." style:num-format="1" text:start-value="3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bullet text:level="1" text:style-name="WW_CharLFO3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fo:letter-spacing="0.0138in" fo:font-size="16pt" style:font-size-asian="16pt"/>
    </style:style>
    <style:style style:name="P5" style:parent-style-name="內文" style:family="paragraph">
      <style:paragraph-properties fo:margin-left="3.6416in">
        <style:tab-stops/>
      </style:paragraph-properties>
    </style:style>
    <style:style style:name="T6" style:parent-style-name="預設段落字型" style:family="text">
      <style:text-properties style:font-name="標楷體" style:font-name-asian="標楷體" fo:font-size="16pt" style:font-size-asian="16pt"/>
    </style:style>
    <style:style style:name="T7" style:parent-style-name="預設段落字型" style:family="text">
      <style:text-properties style:font-name="標楷體" style:font-name-asian="標楷體" fo:font-size="16pt" style:font-size-asian="16pt"/>
    </style:style>
    <style:style style:name="T8" style:parent-style-name="預設段落字型" style:family="text">
      <style:text-properties style:font-name="標楷體" style:font-name-asian="標楷體" fo:font-size="16pt" style:font-size-asian="16pt"/>
    </style:style>
    <style:style style:name="T9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bold" style:text-underline-mode="continuous"/>
    </style:style>
    <style:style style:name="T10" style:parent-style-name="預設段落字型" style:family="text">
      <style:text-properties style:font-name="標楷體" style:font-name-asian="標楷體" fo:font-size="16pt" style:font-size-asian="16pt"/>
    </style:style>
    <style:style style:name="T11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bold" style:text-underline-mode="continuous"/>
    </style:style>
    <style:style style:name="T12" style:parent-style-name="預設段落字型" style:family="text">
      <style:text-properties style:font-name="標楷體" style:font-name-asian="標楷體" fo:font-size="16pt" style:font-size-asian="16pt"/>
    </style:style>
    <style:style style:name="T13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bold" style:text-underline-mode="continuous"/>
    </style:style>
    <style:style style:name="T14" style:parent-style-name="預設段落字型" style:family="text">
      <style:text-properties style:font-name="標楷體" style:font-name-asian="標楷體" fo:font-size="16pt" style:font-size-asian="16pt"/>
    </style:style>
    <style:style style:name="P15" style:parent-style-name="內文" style:family="paragraph">
      <style:text-properties style:font-name="標楷體" style:font-name-asian="標楷體"/>
    </style:style>
    <style:style style:name="P16" style:parent-style-name="內文" style:family="paragraph">
      <style:paragraph-properties style:punctuation-wrap="simple" fo:text-align="justify" style:vertical-align="middle" style:line-height-at-least="0.2777in" fo:margin-left="0.6881in" fo:text-indent="-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</style:style>
    <style:style style:name="T1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3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31" style:parent-style-name="內文" style:family="paragraph">
      <style:paragraph-properties style:punctuation-wrap="simple" fo:text-align="justify" style:vertical-align="middle" style:line-height-at-least="0.2777in" fo:margin-left="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32" style:parent-style-name="內文" style:family="paragraph">
      <style:paragraph-properties style:punctuation-wrap="simple" fo:text-align="justify" style:vertical-align="middle" style:line-height-at-least="0.2777in" fo:margin-left="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33" style:parent-style-name="內文" style:family="paragraph">
      <style:paragraph-properties style:punctuation-wrap="simple" fo:text-align="justify" style:vertical-align="middle" style:line-height-at-least="0.2777in" fo:margin-left="0.6881in" fo:text-indent="-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</style:style>
    <style:style style:name="T3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38" style:parent-style-name="內文" style:family="paragraph">
      <style:paragraph-properties style:punctuation-wrap="simple" fo:text-align="justify" style:vertical-align="middle" style:line-height-at-least="0.2777in" fo:margin-left="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</style:style>
    <style:style style:name="T3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4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41" style:parent-style-name="內文" style:family="paragraph">
      <style:paragraph-properties style:punctuation-wrap="simple" fo:text-align="justify" style:vertical-align="middle" style:line-height-at-least="0.2777in" fo:margin-left="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42" style:parent-style-name="內文" style:family="paragraph">
      <style:paragraph-properties style:punctuation-wrap="simple" fo:text-align="justify" style:vertical-align="middle" style:line-height-at-least="0.2777in" fo:margin-left="0.6881in" fo:margin-right="3.0298in" fo:text-indent="-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</style:style>
    <style:style style:name="T4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47" style:parent-style-name="內文" style:family="paragraph">
      <style:paragraph-properties style:punctuation-wrap="simple" fo:text-align="justify" style:vertical-align="middle" style:line-height-at-least="0.2777in" fo:margin-left="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48" style:parent-style-name="內文" style:family="paragraph">
      <style:paragraph-properties style:punctuation-wrap="simple" fo:text-align="justify" style:vertical-align="middle" style:line-height-at-least="0.2777in" fo:margin-left="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49" style:parent-style-name="內文" style:family="paragraph">
      <style:paragraph-properties style:punctuation-wrap="simple" fo:text-align="justify" style:vertical-align="middle" style:line-height-at-least="0.2777in" fo:margin-left="0.6881in" fo:margin-right="0.175in" fo:text-indent="-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</style:style>
    <style:style style:name="T5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5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5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5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5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5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5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6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6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6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6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6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6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6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6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6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6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7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7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72" style:parent-style-name="內文" style:family="paragraph">
      <style:paragraph-properties style:punctuation-wrap="simple" fo:text-align="justify" style:vertical-align="middle" style:line-height-at-least="0.2777in" fo:margin-left="0.6868in" fo:margin-right="0.175in" fo:text-indent="0.0013in">
        <style:tab-stops>
          <style:tab-stop style:type="left" style:position="-0.5194in"/>
          <style:tab-stop style:type="left" style:position="-0.268in"/>
          <style:tab-stop style:type="left" style:position="0.0666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73" style:parent-style-name="內文" style:family="paragraph">
      <style:paragraph-properties style:punctuation-wrap="simple" fo:text-align="justify" style:vertical-align="middle" style:line-height-at-least="0.2777in" fo:margin-left="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74" style:parent-style-name="內文" style:family="paragraph">
      <style:paragraph-properties style:punctuation-wrap="simple" fo:text-align="justify" style:vertical-align="middle" style:line-height-at-least="0.2777in">
        <style:tab-stops>
          <style:tab-stop style:type="left" style:position="0.1673in"/>
          <style:tab-stop style:type="left" style:position="0.4187in"/>
          <style:tab-stop style:type="left" style:position="0.7534in"/>
        </style:tab-stops>
      </style:paragraph-properties>
    </style:style>
    <style:style style:name="T7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79" style:parent-style-name="內文" style:family="paragraph">
      <style:paragraph-properties style:punctuation-wrap="simple" fo:text-align="justify" style:vertical-align="middle" style:line-height-at-least="0.2777in" fo:margin-left="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</style:style>
    <style:style style:name="T8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8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82" style:parent-style-name="內文" style:family="paragraph">
      <style:paragraph-properties style:punctuation-wrap="simple" fo:text-align="justify" style:vertical-align="middle" style:line-height-at-least="0.2777in" fo:margin-left="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83" style:parent-style-name="內文" style:family="paragraph">
      <style:paragraph-properties style:punctuation-wrap="simple" fo:text-align="justify" style:vertical-align="middle" style:line-height-at-least="0.2777in" fo:margin-left="0.6881in" fo:margin-right="3.2263in" fo:text-indent="-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</style:style>
    <style:style style:name="T8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88" style:parent-style-name="內文" style:family="paragraph">
      <style:paragraph-properties style:punctuation-wrap="simple" fo:text-align="justify" style:vertical-align="middle" style:line-height-at-least="0.2777in" fo:margin-left="0.6881in" fo:margin-right="3.325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89" style:parent-style-name="內文" style:family="paragraph">
      <style:paragraph-properties style:punctuation-wrap="simple" fo:text-align="justify" style:vertical-align="middle" style:line-height-at-least="0.2777in" fo:margin-left="0.6881in" fo:margin-right="3.325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90" style:parent-style-name="內文" style:family="paragraph">
      <style:paragraph-properties style:punctuation-wrap="simple" fo:text-align="justify" style:vertical-align="middle" style:line-height-at-least="0.2777in" fo:margin-left="0.6881in" fo:text-indent="-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</style:style>
    <style:style style:name="T9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9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9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9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9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9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0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0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0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0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0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0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0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0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0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0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1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117" style:parent-style-name="內文" style:family="paragraph">
      <style:paragraph-properties style:punctuation-wrap="simple" fo:text-align="justify" style:vertical-align="middle" style:line-height-at-least="0.2777in" fo:margin-left="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118" style:parent-style-name="內文" style:family="paragraph">
      <style:paragraph-properties style:punctuation-wrap="simple" fo:text-align="justify" style:vertical-align="middle" style:line-height-at-least="0.2777in" fo:margin-left="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119" style:parent-style-name="內文" style:family="paragraph">
      <style:paragraph-properties style:punctuation-wrap="simple" fo:text-align="justify" style:vertical-align="middle" style:line-height-at-least="0.2777in" fo:margin-left="0.6881in" fo:text-indent="-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</style:style>
    <style:style style:name="T12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124" style:parent-style-name="內文" style:family="paragraph">
      <style:paragraph-properties style:punctuation-wrap="simple" fo:text-align="justify" style:vertical-align="middle" style:line-height-at-least="0.2777in" fo:margin-left="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125" style:parent-style-name="內文" style:family="paragraph">
      <style:paragraph-properties style:punctuation-wrap="simple" fo:text-align="justify" style:vertical-align="middle" style:line-height-at-least="0.2777in" fo:margin-left="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126" style:parent-style-name="內文" style:family="paragraph">
      <style:paragraph-properties style:punctuation-wrap="simple" fo:text-align="justify" style:vertical-align="middle" style:line-height-at-least="0.2777in">
        <style:tab-stops>
          <style:tab-stop style:type="left" style:position="0.1673in"/>
          <style:tab-stop style:type="left" style:position="0.4187in"/>
          <style:tab-stop style:type="left" style:position="0.7534in"/>
        </style:tab-stops>
      </style:paragraph-properties>
    </style:style>
    <style:style style:name="T12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131" style:parent-style-name="內文" style:family="paragraph">
      <style:paragraph-properties style:punctuation-wrap="simple" fo:text-align="justify" style:vertical-align="middle" style:line-height-at-least="0.2777in" fo:margin-left="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132" style:parent-style-name="內文" style:family="paragraph">
      <style:paragraph-properties style:punctuation-wrap="simple" fo:text-align="justify" style:vertical-align="middle" style:line-height-at-least="0.2777in" fo:margin-left="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133" style:parent-style-name="內文" style:family="paragraph">
      <style:paragraph-properties style:punctuation-wrap="simple" fo:text-align="justify" style:vertical-align="middle" style:line-height-at-least="0.2777in" fo:margin-left="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</style:style>
    <style:style style:name="T13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35" style:parent-style-name="預設段落字型" style:family="text">
      <style:text-properties style:font-name="新細明體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37" style:parent-style-name="預設段落字型" style:family="text">
      <style:text-properties style:font-name="新細明體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139" style:parent-style-name="內文" style:family="paragraph">
      <style:paragraph-properties style:punctuation-wrap="simple" fo:text-align="justify" style:vertical-align="middle" style:line-height-at-least="0.2777in" fo:margin-left="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140" style:parent-style-name="內文" style:family="paragraph">
      <style:paragraph-properties style:punctuation-wrap="simple" style:vertical-align="middle" style:line-height-at-least="0.2777in" fo:margin-left="0.6881in" fo:text-indent="-0.6881in">
        <style:tab-stops>
          <style:tab-stop style:type="left" style:position="-2.8541in"/>
        </style:tab-stops>
      </style:paragraph-properties>
    </style:style>
    <style:style style:name="T14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4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46" style:parent-style-name="預設段落字型" style:family="text">
      <style:text-properties style:font-name="新細明體" style:font-name-asian="新細明體" style:font-name-complex="Times New Roman" fo:font-weight="bold" style:font-weight-asian="bold" style:font-size-complex="12pt"/>
    </style:style>
    <style:style style:name="P147" style:parent-style-name="內文" style:family="paragraph">
      <style:paragraph-properties style:punctuation-wrap="simple" fo:text-align="justify" style:vertical-align="middle" style:line-height-at-least="0.2777in" fo:margin-left="0.6868in" fo:text-indent="0.0013in">
        <style:tab-stops>
          <style:tab-stop style:type="left" style:position="-0.5194in"/>
          <style:tab-stop style:type="left" style:position="-0.268in"/>
          <style:tab-stop style:type="left" style:position="0.0666in"/>
        </style:tab-stops>
      </style:paragraph-properties>
    </style:style>
    <style:style style:name="T14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49" style:parent-style-name="預設段落字型" style:family="text">
      <style:text-properties style:font-name="新細明體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51" style:parent-style-name="預設段落字型" style:family="text">
      <style:text-properties style:font-name="新細明體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53" style:parent-style-name="預設段落字型" style:family="text">
      <style:text-properties style:font-name="新細明體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55" style:parent-style-name="預設段落字型" style:family="text">
      <style:text-properties style:font-name="新細明體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157" style:parent-style-name="內文" style:family="paragraph">
      <style:paragraph-properties style:punctuation-wrap="simple" fo:text-align="justify" style:vertical-align="middle" style:line-height-at-least="0.2777in" fo:margin-left="0.6868in" fo:text-indent="0.0013in">
        <style:tab-stops>
          <style:tab-stop style:type="left" style:position="-0.5194in"/>
          <style:tab-stop style:type="left" style:position="-0.268in"/>
          <style:tab-stop style:type="left" style:position="0.0666in"/>
        </style:tab-stops>
      </style:paragraph-properties>
    </style:style>
    <style:style style:name="T15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59" style:parent-style-name="預設段落字型" style:family="text">
      <style:text-properties style:font-name="新細明體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6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62" style:parent-style-name="預設段落字型" style:family="text">
      <style:text-properties style:font-name="新細明體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6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65" style:parent-style-name="預設段落字型" style:family="text">
      <style:text-properties style:font-name="新細明體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6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68" style:parent-style-name="預設段落字型" style:family="text">
      <style:text-properties style:font-name="新細明體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170" style:parent-style-name="內文" style:family="paragraph">
      <style:paragraph-properties style:punctuation-wrap="simple" fo:text-align="justify" style:vertical-align="middle" style:line-height-at-least="0.2777in" fo:margin-left="0.6881in" fo:margin-right="0.9833in" fo:text-indent="-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</style:style>
    <style:style style:name="T17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76" style:parent-style-name="預設段落字型" style:family="text">
      <style:text-properties style:font-name="新細明體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7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7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8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81" style:parent-style-name="預設段落字型" style:family="text">
      <style:text-properties style:font-name="新細明體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83" style:parent-style-name="預設段落字型" style:family="text">
      <style:text-properties style:font-name="新細明體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185" style:parent-style-name="內文" style:family="paragraph">
      <style:paragraph-properties style:punctuation-wrap="simple" fo:text-align="justify" style:vertical-align="middle" style:line-height-at-least="0.2777in" fo:margin-left="0.6868in" fo:text-indent="0.0013in">
        <style:tab-stops>
          <style:tab-stop style:type="left" style:position="-0.5194in"/>
          <style:tab-stop style:type="left" style:position="-0.268in"/>
          <style:tab-stop style:type="left" style:position="0.0666in"/>
        </style:tab-stops>
      </style:paragraph-properties>
    </style:style>
    <style:style style:name="T18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87" style:parent-style-name="預設段落字型" style:family="text">
      <style:text-properties style:font-name="新細明體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89" style:parent-style-name="預設段落字型" style:family="text">
      <style:text-properties style:font-name="新細明體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191" style:parent-style-name="內文" style:family="paragraph">
      <style:paragraph-properties style:punctuation-wrap="simple" fo:text-align="justify" style:vertical-align="middle" style:line-height-at-least="0.2777in" fo:margin-left="0.6868in" fo:text-indent="0.0013in">
        <style:tab-stops>
          <style:tab-stop style:type="left" style:position="-0.5194in"/>
          <style:tab-stop style:type="left" style:position="-0.268in"/>
          <style:tab-stop style:type="left" style:position="0.0666in"/>
        </style:tab-stops>
      </style:paragraph-properties>
    </style:style>
    <style:style style:name="T19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93" style:parent-style-name="預設段落字型" style:family="text">
      <style:text-properties style:font-name="新細明體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95" style:parent-style-name="預設段落字型" style:family="text">
      <style:text-properties style:font-name="新細明體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9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9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199" style:parent-style-name="預設段落字型" style:family="text">
      <style:text-properties style:font-name="新細明體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01" style:parent-style-name="預設段落字型" style:family="text">
      <style:text-properties style:font-name="新細明體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203" style:parent-style-name="內文" style:family="paragraph">
      <style:paragraph-properties style:punctuation-wrap="simple" fo:text-align="justify" style:vertical-align="middle" style:line-height-at-least="0.2777in" fo:margin-left="0.6868in" fo:text-indent="0.0013in">
        <style:tab-stops>
          <style:tab-stop style:type="left" style:position="-0.5194in"/>
          <style:tab-stop style:type="left" style:position="-0.268in"/>
          <style:tab-stop style:type="left" style:position="0.0666in"/>
        </style:tab-stops>
      </style:paragraph-properties>
    </style:style>
    <style:style style:name="T20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05" style:parent-style-name="預設段落字型" style:family="text">
      <style:text-properties style:font-name="新細明體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07" style:parent-style-name="預設段落字型" style:family="text">
      <style:text-properties style:font-name="新細明體" style:font-name-asian="新細明體" style:font-name-complex="Times New Roman" style:font-size-complex="12pt" style:text-underline-type="doub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09" style:parent-style-name="預設段落字型" style:family="text">
      <style:text-properties style:font-name="新細明體" style:font-name-asian="新細明體" style:font-name-complex="Times New Roman" style:font-size-complex="12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211" style:parent-style-name="內文" style:family="paragraph">
      <style:paragraph-properties style:punctuation-wrap="simple" fo:text-align="justify" style:vertical-align="middle" fo:margin-top="0.125in" fo:margin-bottom="0.125in" style:line-height-at-least="0.2777in">
        <style:tab-stops>
          <style:tab-stop style:type="left" style:position="0.1673in"/>
          <style:tab-stop style:type="left" style:position="0.4187in"/>
          <style:tab-stop style:type="left" style:position="0.7534in"/>
        </style:tab-stops>
      </style:paragraph-properties>
    </style:style>
    <style:style style:name="T21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1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214" style:parent-style-name="內文" style:family="paragraph">
      <style:paragraph-properties style:punctuation-wrap="simple" fo:text-align="justify" style:vertical-align="middle" style:line-height-at-least="0.2777in" fo:margin-left="0.6881in" fo:text-indent="-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</style:style>
    <style:style style:name="T21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1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1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1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1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220" style:parent-style-name="內文" style:family="paragraph">
      <style:paragraph-properties style:punctuation-wrap="simple" fo:text-align="justify" style:vertical-align="middle" style:line-height-at-least="0.2777in" fo:margin-left="0.6868in" fo:text-indent="0.0013in">
        <style:tab-stops>
          <style:tab-stop style:type="left" style:position="-0.5194in"/>
          <style:tab-stop style:type="left" style:position="-0.268in"/>
          <style:tab-stop style:type="left" style:position="0.0666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221" style:parent-style-name="內文" style:family="paragraph">
      <style:paragraph-properties style:punctuation-wrap="simple" fo:text-align="justify" style:vertical-align="middle" style:line-height-at-least="0.2777in" fo:margin-left="0.6881in" fo:margin-right="2.8534in" fo:text-indent="-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</style:style>
    <style:style style:name="T22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227" style:parent-style-name="內文" style:family="paragraph">
      <style:paragraph-properties style:punctuation-wrap="simple" fo:text-align="justify" style:vertical-align="middle" style:line-height-at-least="0.2777in" fo:margin-left="0.6868in" fo:text-indent="0.0013in">
        <style:tab-stops>
          <style:tab-stop style:type="left" style:position="-0.5194in"/>
          <style:tab-stop style:type="left" style:position="-0.268in"/>
          <style:tab-stop style:type="left" style:position="0.0666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228" style:parent-style-name="內文" style:family="paragraph">
      <style:paragraph-properties style:punctuation-wrap="simple" fo:text-align="justify" style:vertical-align="middle" style:line-height-at-least="0.2777in" fo:margin-left="0.6868in" fo:text-indent="0.0013in">
        <style:tab-stops>
          <style:tab-stop style:type="left" style:position="-0.5194in"/>
          <style:tab-stop style:type="left" style:position="-0.268in"/>
          <style:tab-stop style:type="left" style:position="0.0666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229" style:parent-style-name="內文" style:family="paragraph">
      <style:paragraph-properties style:punctuation-wrap="simple" fo:text-align="justify" style:vertical-align="middle" style:line-height-at-least="0.2777in" fo:margin-left="0.6881in" fo:margin-right="0.1965in" fo:text-indent="-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</style:style>
    <style:style style:name="T23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235" style:parent-style-name="內文" style:family="paragraph">
      <style:paragraph-properties style:punctuation-wrap="simple" fo:text-align="justify" style:vertical-align="middle" style:line-height-at-least="0.2777in" fo:margin-left="0.6868in" fo:text-indent="0.0013in">
        <style:tab-stops>
          <style:tab-stop style:type="left" style:position="-0.5194in"/>
          <style:tab-stop style:type="left" style:position="-0.268in"/>
          <style:tab-stop style:type="left" style:position="0.0666in"/>
        </style:tab-stops>
      </style:paragraph-properties>
    </style:style>
    <style:style style:name="T23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3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3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3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4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4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42" style:parent-style-name="預設段落字型" style:family="text">
      <style:text-properties style:font-name="新細明體" style:font-name-asian="新細明體" style:font-name-complex="Times New Roman" style:font-size-complex="12pt" style:text-underline-type="doub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4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45" style:parent-style-name="預設段落字型" style:family="text">
      <style:text-properties style:font-name="新細明體" style:font-name-asian="新細明體" style:font-name-complex="Times New Roman" fo:font-weight="bold" style:font-weight-asian="bold" style:font-size-complex="12pt"/>
    </style:style>
    <style:style style:name="T24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4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248" style:parent-style-name="內文" style:family="paragraph">
      <style:paragraph-properties style:punctuation-wrap="simple" fo:text-align="justify" style:vertical-align="middle" style:line-height-at-least="0.2777in" fo:margin-left="0.6868in" fo:text-indent="0.0013in">
        <style:tab-stops>
          <style:tab-stop style:type="left" style:position="-0.5194in"/>
          <style:tab-stop style:type="left" style:position="-0.268in"/>
          <style:tab-stop style:type="left" style:position="0.0666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249" style:parent-style-name="內文" style:family="paragraph">
      <style:paragraph-properties style:punctuation-wrap="simple" fo:text-align="justify" style:vertical-align="middle" style:line-height-at-least="0.2777in" fo:margin-left="0.6881in" fo:margin-right="2.3618in" fo:text-indent="-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</style:style>
    <style:style style:name="T25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5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255" style:parent-style-name="內文" style:family="paragraph">
      <style:paragraph-properties style:punctuation-wrap="simple" fo:text-align="justify" style:vertical-align="middle" style:line-height-at-least="0.2777in" fo:margin-left="0.6868in" fo:margin-right="2.5583in" fo:text-indent="0.0013in">
        <style:tab-stops>
          <style:tab-stop style:type="left" style:position="-0.5194in"/>
          <style:tab-stop style:type="left" style:position="-0.268in"/>
          <style:tab-stop style:type="left" style:position="0.0666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256" style:parent-style-name="內文" style:family="paragraph">
      <style:paragraph-properties style:punctuation-wrap="simple" fo:text-align="justify" style:vertical-align="middle" style:line-height-at-least="0.2777in" fo:margin-left="0.6868in" fo:text-indent="0.0013in">
        <style:tab-stops>
          <style:tab-stop style:type="left" style:position="-0.5194in"/>
          <style:tab-stop style:type="left" style:position="-0.268in"/>
          <style:tab-stop style:type="left" style:position="0.0666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257" style:parent-style-name="內文" style:family="paragraph">
      <style:paragraph-properties style:punctuation-wrap="simple" fo:text-align="justify" style:vertical-align="middle" style:line-height-at-least="0.2777in" fo:margin-left="0.6881in" fo:margin-right="3.4451in" fo:text-indent="-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</style:style>
    <style:style style:name="T25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6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6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6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6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68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6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70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7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72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7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74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7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276" style:parent-style-name="內文" style:family="paragraph">
      <style:paragraph-properties style:punctuation-wrap="simple" fo:text-align="justify" style:vertical-align="middle" style:line-height-at-least="0.2777in" fo:margin-left="0.6868in" fo:text-indent="0.0013in">
        <style:tab-stops>
          <style:tab-stop style:type="left" style:position="-0.5194in"/>
          <style:tab-stop style:type="left" style:position="-0.268in"/>
          <style:tab-stop style:type="left" style:position="0.0666in"/>
        </style:tab-stops>
      </style:paragraph-properties>
    </style:style>
    <style:style style:name="T27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278" style:parent-style-name="預設段落字型" style:family="text">
      <style:text-properties style:font-name="新細明體" style:font-name-asian="新細明體" style:font-name-complex="Times New Roman" style:font-size-complex="12pt" style:text-underline-type="double" style:text-underline-style="solid" style:text-underline-width="auto" style:text-underline-mode="continuous"/>
    </style:style>
    <style:style style:name="T27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280" style:parent-style-name="內文" style:family="paragraph">
      <style:paragraph-properties style:punctuation-wrap="simple" fo:text-align="justify" style:vertical-align="middle" style:line-height-at-least="0.2777in" fo:margin-left="0.6868in" fo:text-indent="0.0013in">
        <style:tab-stops>
          <style:tab-stop style:type="left" style:position="-0.5194in"/>
          <style:tab-stop style:type="left" style:position="-0.268in"/>
          <style:tab-stop style:type="left" style:position="0.0666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281" style:parent-style-name="內文" style:family="paragraph">
      <style:paragraph-properties style:punctuation-wrap="simple" fo:text-align="justify" style:vertical-align="middle" style:line-height-at-least="0.2777in" fo:margin-left="0.6881in" fo:text-indent="-0.6881in">
        <style:tab-stops>
          <style:tab-stop style:type="left" style:position="-0.5208in"/>
          <style:tab-stop style:type="left" style:position="-0.2694in"/>
          <style:tab-stop style:type="left" style:position="0.0652in"/>
        </style:tab-stops>
      </style:paragraph-properties>
    </style:style>
    <style:style style:name="T28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8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8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8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86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P287" style:parent-style-name="內文" style:family="paragraph">
      <style:paragraph-properties style:punctuation-wrap="simple" fo:text-align="justify" style:vertical-align="middle" style:line-height-at-least="0.2777in" fo:margin-left="0.6868in" fo:text-indent="0.0013in">
        <style:tab-stops>
          <style:tab-stop style:type="left" style:position="-0.5194in"/>
          <style:tab-stop style:type="left" style:position="-0.268in"/>
          <style:tab-stop style:type="left" style:position="0.0666in"/>
        </style:tab-stops>
      </style:paragraph-properties>
      <style:text-properties style:font-name="新細明體" style:font-name-asian="新細明體" style:font-name-complex="Times New Roman" style:font-size-complex="12pt"/>
    </style:style>
    <style:style style:name="P288" style:parent-style-name="內文" style:family="paragraph">
      <style:text-properties style:font-name="標楷體" style:font-name-asian="標楷體"/>
    </style:style>
    <style:style style:name="P289" style:parent-style-name="內文" style:family="paragraph">
      <style:paragraph-properties style:line-height-at-least="0.2777in" fo:margin-left="0.6881in" fo:margin-right="1.7701in" fo:text-indent="-0.6881in">
        <style:tab-stops/>
      </style:paragraph-properties>
    </style:style>
    <style:style style:name="T29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3" style:parent-style-name="預設段落字型" style:family="text">
      <style:text-properties style:font-name="標楷體" style:font-name-asian="標楷體" style:font-size-complex="12pt"/>
    </style:style>
    <style:style style:name="T294" style:parent-style-name="預設段落字型" style:family="text">
      <style:text-properties style:font-name="標楷體" style:font-name-asian="標楷體" style:font-name-complex="標楷體"/>
    </style:style>
    <style:style style:name="T295" style:parent-style-name="預設段落字型" style:family="text">
      <style:text-properties style:font-name="新細明體" style:font-name-complex="標楷體"/>
    </style:style>
    <style:style style:name="T296" style:parent-style-name="預設段落字型" style:family="text">
      <style:text-properties style:font-name="新細明體" style:font-size-complex="12pt"/>
    </style:style>
    <style:style style:name="T297" style:parent-style-name="預設段落字型" style:family="text">
      <style:text-properties style:font-name="新細明體" style:font-name-complex="標楷體"/>
    </style:style>
    <style:style style:name="T298" style:parent-style-name="預設段落字型" style:family="text">
      <style:text-properties style:font-name="新細明體" style:font-name-complex="穝灿砰" style:letter-kerning="false" style:font-size-complex="12pt"/>
    </style:style>
    <style:style style:name="T299" style:parent-style-name="預設段落字型" style:family="text">
      <style:text-properties style:font-name="新細明體" style:font-name-complex="標楷體"/>
    </style:style>
    <style:style style:name="T300" style:parent-style-name="預設段落字型" style:family="text">
      <style:text-properties style:font-name="新細明體"/>
    </style:style>
    <style:style style:name="T301" style:parent-style-name="預設段落字型" style:family="text">
      <style:text-properties style:font-name="標楷體" style:font-name-asian="標楷體"/>
    </style:style>
    <style:style style:name="T302" style:parent-style-name="預設段落字型" style:family="text">
      <style:text-properties style:font-name="標楷體" style:font-name-asian="標楷體" style:font-size-complex="12pt"/>
    </style:style>
    <style:style style:name="T303" style:parent-style-name="預設段落字型" style:family="text">
      <style:text-properties style:font-name="標楷體" style:font-name-asian="標楷體"/>
    </style:style>
    <style:style style:name="T304" style:parent-style-name="預設段落字型" style:family="text">
      <style:text-properties style:font-name="標楷體" style:font-name-asian="標楷體" style:font-size-complex="12pt"/>
    </style:style>
    <style:style style:name="P305" style:parent-style-name="內文" style:family="paragraph">
      <style:paragraph-properties style:line-height-at-least="0.2777in" fo:margin-left="0.6881in" fo:text-indent="-0.6881in">
        <style:tab-stops/>
      </style:paragraph-properties>
    </style:style>
    <style:style style:name="T30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0" style:parent-style-name="預設段落字型" style:family="text">
      <style:text-properties style:font-name="標楷體" style:font-name-asian="標楷體" style:font-size-complex="12pt"/>
    </style:style>
    <style:style style:name="T311" style:parent-style-name="預設段落字型" style:family="text">
      <style:text-properties style:font-name="新細明體" style:font-size-complex="12pt"/>
    </style:style>
    <style:style style:name="T312" style:parent-style-name="預設段落字型" style:family="text">
      <style:text-properties style:font-name="新細明體" style:font-size-complex="12pt"/>
    </style:style>
    <style:style style:name="P313" style:parent-style-name="內文" style:family="paragraph">
      <style:paragraph-properties style:line-height-at-least="0.2777in" fo:margin-left="0.6868in" fo:text-indent="0.0013in">
        <style:tab-stops/>
      </style:paragraph-properties>
      <style:text-properties style:font-name="標楷體" style:font-name-asian="標楷體" style:font-size-complex="12pt"/>
    </style:style>
    <style:style style:name="P314" style:parent-style-name="內文" style:family="paragraph">
      <style:paragraph-properties fo:margin-bottom="0.125in" style:line-height-at-least="0.2777in" fo:margin-left="0.6333in" fo:text-indent="0.0534in">
        <style:tab-stops/>
      </style:paragraph-properties>
      <style:text-properties style:font-name="標楷體" style:font-name-asian="標楷體" style:font-size-complex="12pt"/>
    </style:style>
    <style:style style:name="P315" style:parent-style-name="內文" style:family="paragraph">
      <style:paragraph-properties style:text-autospace="none" style:line-height-at-least="0.2777in"/>
    </style:style>
    <style:style style:name="T31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317" style:parent-style-name="內文" style:family="paragraph">
      <style:paragraph-properties style:text-autospace="none" style:line-height-at-least="0.2777in" fo:text-indent="0.393in"/>
    </style:style>
    <style:style style:name="T318" style:parent-style-name="預設段落字型" style:family="text">
      <style:text-properties style:font-name="新細明體" style:font-size-complex="12pt"/>
    </style:style>
    <style:style style:name="T319" style:parent-style-name="預設段落字型" style:family="text">
      <style:text-properties style:font-name="新細明體" style:font-name-complex="新細明體" style:letter-kerning="false" style:font-size-complex="12pt"/>
    </style:style>
    <style:style style:name="T320" style:parent-style-name="預設段落字型" style:family="text">
      <style:text-properties style:font-name="新細明體" style:font-name-complex="·s²Ó©úÅé" style:letter-kerning="false" style:font-size-complex="12pt"/>
    </style:style>
    <style:style style:name="T321" style:parent-style-name="預設段落字型" style:family="text">
      <style:text-properties style:font-name="新細明體" style:font-name-complex="新細明體" style:letter-kerning="false" style:font-size-complex="12pt"/>
    </style:style>
    <style:style style:name="T322" style:parent-style-name="預設段落字型" style:family="text">
      <style:text-properties style:font-name="新細明體" style:font-name-complex="·s²Ó©úÅé" style:letter-kerning="false" style:font-size-complex="12pt"/>
    </style:style>
    <style:style style:name="T323" style:parent-style-name="預設段落字型" style:family="text">
      <style:text-properties style:font-name="新細明體" style:font-name-complex="新細明體" style:letter-kerning="false" style:font-size-complex="12pt"/>
    </style:style>
    <style:style style:name="T324" style:parent-style-name="預設段落字型" style:family="text">
      <style:text-properties style:font-name="新細明體" style:font-name-complex="·s²Ó©úÅé" style:letter-kerning="false" style:font-size-complex="12pt"/>
    </style:style>
    <style:style style:name="T325" style:parent-style-name="預設段落字型" style:family="text">
      <style:text-properties style:font-name="新細明體" style:font-name-complex="新細明體" style:letter-kerning="false" style:font-size-complex="12pt"/>
    </style:style>
    <style:style style:name="T326" style:parent-style-name="預設段落字型" style:family="text">
      <style:text-properties style:font-name="新細明體" style:font-name-complex="·s²Ó©úÅé" style:letter-kerning="false" style:font-size-complex="12pt"/>
    </style:style>
    <style:style style:name="T327" style:parent-style-name="預設段落字型" style:family="text">
      <style:text-properties style:font-name="新細明體" style:font-name-complex="新細明體" style:letter-kerning="false" style:font-size-complex="12pt"/>
    </style:style>
    <style:style style:name="P328" style:parent-style-name="內文" style:family="paragraph">
      <style:paragraph-properties style:text-autospace="none" style:line-height-at-least="0.2777in"/>
      <style:text-properties style:font-name="標楷體" style:font-name-asian="標楷體" style:font-name-complex="新細明體" fo:color="#000000" style:letter-kerning="false" style:font-size-complex="12pt"/>
    </style:style>
    <style:style style:name="P329" style:parent-style-name="內文" style:family="paragraph">
      <style:paragraph-properties style:text-autospace="none" style:line-height-at-least="0.2777in"/>
      <style:text-properties style:font-name="標楷體" style:font-name-asian="標楷體" style:font-name-complex="新細明體" fo:color="#000000" style:letter-kerning="false" style:font-size-complex="12pt"/>
    </style:style>
    <style:style style:name="P330" style:parent-style-name="內文" style:family="paragraph">
      <style:paragraph-properties style:text-autospace="none" style:line-height-at-least="0.2777in"/>
      <style:text-properties style:font-name="標楷體" style:font-name-asian="標楷體" style:font-name-complex="新細明體" fo:color="#000000" style:letter-kerning="false" style:font-size-complex="12pt"/>
    </style:style>
    <style:style style:name="P331" style:parent-style-name="內文" style:family="paragraph">
      <style:paragraph-properties style:text-autospace="none" style:line-height-at-least="0.2777in"/>
      <style:text-properties style:font-name="標楷體" style:font-name-asian="標楷體" style:font-name-complex="新細明體" fo:color="#000000" style:letter-kerning="false" style:font-size-complex="12pt"/>
    </style:style>
    <style:style style:name="P332" style:parent-style-name="內文" style:family="paragraph">
      <style:paragraph-properties style:text-autospace="none" style:line-height-at-least="0.2777in"/>
      <style:text-properties style:font-name="標楷體" style:font-name-asian="標楷體" style:font-name-complex="新細明體" fo:color="#000000" style:letter-kerning="false" style:font-size-complex="12pt"/>
    </style:style>
    <style:style style:name="P333" style:parent-style-name="內文" style:family="paragraph">
      <style:paragraph-properties style:text-autospace="none" style:line-height-at-least="0.2777in"/>
    </style:style>
    <style:style style:name="T33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3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36" style:parent-style-name="預設段落字型" style:family="text">
      <style:text-properties style:font-name="標楷體" style:font-name-asian="標楷體" style:font-size-complex="12pt"/>
    </style:style>
    <style:style style:name="P337" style:parent-style-name="內文" style:family="paragraph">
      <style:paragraph-properties style:text-autospace="none" style:line-height-at-least="0.2777in" fo:margin-left="0.6881in" fo:text-indent="-0.6881in">
        <style:tab-stops/>
      </style:paragraph-properties>
    </style:style>
    <style:style style:name="T3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3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42" style:parent-style-name="預設段落字型" style:family="text">
      <style:text-properties style:font-name="標楷體" style:font-name-asian="標楷體" style:font-size-complex="12pt"/>
    </style:style>
    <style:style style:name="T34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44" style:parent-style-name="預設段落字型" style:family="text">
      <style:text-properties style:font-name="標楷體" style:font-name-asian="標楷體" style:font-name-complex="·s²Ó©úÅé" style:letter-kerning="false" style:font-size-complex="12pt"/>
    </style:style>
    <style:style style:name="T34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346" style:parent-style-name="內文" style:family="paragraph">
      <style:paragraph-properties style:line-height-at-least="0.2777in" fo:margin-left="0.6868in" fo:text-indent="0.0013in">
        <style:tab-stops/>
      </style:paragraph-properties>
    </style:style>
    <style:style style:name="T34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48" style:parent-style-name="預設段落字型" style:family="text">
      <style:text-properties style:font-name="標楷體" style:font-name-asian="標楷體" style:font-name-complex="·s²Ó©úÅé" style:letter-kerning="false" style:font-size-complex="12pt"/>
    </style:style>
    <style:style style:name="T34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50" style:parent-style-name="預設段落字型" style:family="text">
      <style:text-properties style:font-name="標楷體" style:font-name-asian="標楷體" style:font-name-complex="·s²Ó©úÅé" style:letter-kerning="false" style:font-size-complex="12pt"/>
    </style:style>
    <style:style style:name="T35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52" style:parent-style-name="預設段落字型" style:family="text">
      <style:text-properties style:font-name="標楷體" style:font-name-asian="標楷體" style:font-name-complex="·s²Ó©úÅé" style:letter-kerning="false" style:font-size-complex="12pt"/>
    </style:style>
    <style:style style:name="T35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54" style:parent-style-name="預設段落字型" style:family="text">
      <style:text-properties style:font-name="標楷體" style:font-name-asian="標楷體" style:font-name-complex="·s²Ó©úÅé" style:letter-kerning="false" style:font-size-complex="12pt"/>
    </style:style>
    <style:style style:name="T35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56" style:parent-style-name="預設段落字型" style:family="text">
      <style:text-properties style:font-name="標楷體" style:font-name-asian="標楷體" style:font-size-complex="12pt"/>
    </style:style>
    <style:style style:name="P357" style:parent-style-name="內文" style:family="paragraph">
      <style:paragraph-properties style:text-autospace="none" style:line-height-at-least="0.2777in" fo:margin-left="0.6881in" fo:text-indent="-0.6881in">
        <style:tab-stops/>
      </style:paragraph-properties>
    </style:style>
    <style:style style:name="T35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1" style:parent-style-name="預設段落字型" style:family="text">
      <style:text-properties style:font-name="標楷體" style:font-name-asian="標楷體" style:font-name-complex="穝灿砰" style:letter-kerning="false" style:font-size-complex="12pt"/>
    </style:style>
    <style:style style:name="P362" style:parent-style-name="內文" style:family="paragraph">
      <style:paragraph-properties style:text-autospace="none" style:line-height-at-least="0.2777in" fo:margin-left="0.6868in" fo:text-indent="0.0013in">
        <style:tab-stops/>
      </style:paragraph-properties>
    </style:style>
    <style:style style:name="T363" style:parent-style-name="預設段落字型" style:family="text">
      <style:text-properties style:font-name="標楷體" style:font-name-asian="標楷體" style:font-name-complex="穝灿砰" style:letter-kerning="false" style:font-size-complex="12pt"/>
    </style:style>
    <style:style style:name="T364" style:parent-style-name="預設段落字型" style:family="text">
      <style:text-properties style:font-name="標楷體" style:font-name-asian="標楷體" style:font-name-complex="·s²Ó©úÅé" style:letter-kerning="false" style:font-size-complex="12pt"/>
    </style:style>
    <style:style style:name="T365" style:parent-style-name="預設段落字型" style:family="text">
      <style:text-properties style:font-name="標楷體" style:font-name-asian="標楷體" style:font-name-complex="穝灿砰" style:letter-kerning="false" style:font-size-complex="12pt"/>
    </style:style>
    <style:style style:name="T366" style:parent-style-name="預設段落字型" style:family="text">
      <style:text-properties style:font-name="標楷體" style:font-name-asian="標楷體" style:font-name-complex="·s²Ó©úÅé" style:letter-kerning="false" style:font-size-complex="12pt"/>
    </style:style>
    <style:style style:name="T367" style:parent-style-name="預設段落字型" style:family="text">
      <style:text-properties style:font-name="標楷體" style:font-name-asian="標楷體" style:font-name-complex="穝灿砰" style:letter-kerning="false" style:font-size-complex="12pt"/>
    </style:style>
    <style:style style:name="T368" style:parent-style-name="預設段落字型" style:family="text">
      <style:text-properties style:font-name="標楷體" style:font-name-asian="標楷體" style:font-name-complex="·s²Ó©úÅé" style:letter-kerning="false" style:font-size-complex="12pt"/>
    </style:style>
    <style:style style:name="T369" style:parent-style-name="預設段落字型" style:family="text">
      <style:text-properties style:font-name="標楷體" style:font-name-asian="標楷體" style:font-name-complex="穝灿砰" style:letter-kerning="false" style:font-size-complex="12pt"/>
    </style:style>
    <style:style style:name="T370" style:parent-style-name="預設段落字型" style:family="text">
      <style:text-properties style:font-name="標楷體" style:font-name-asian="標楷體" style:font-name-complex="·s²Ó©úÅé" style:letter-kerning="false" style:font-size-complex="12pt"/>
    </style:style>
    <style:style style:name="T371" style:parent-style-name="預設段落字型" style:family="text">
      <style:text-properties style:font-name="標楷體" style:font-name-asian="標楷體" style:font-name-complex="穝灿砰" style:letter-kerning="false" style:font-size-complex="12pt"/>
    </style:style>
    <style:style style:name="T372" style:parent-style-name="預設段落字型" style:family="text">
      <style:text-properties style:font-name="標楷體" style:font-name-asian="標楷體" style:font-size-complex="12pt"/>
    </style:style>
    <style:style style:name="P373" style:parent-style-name="內文" style:family="paragraph">
      <style:paragraph-properties style:text-autospace="none" style:line-height-at-least="0.2777in" fo:margin-left="0.6881in" fo:text-indent="-0.6881in">
        <style:tab-stops/>
      </style:paragraph-properties>
    </style:style>
    <style:style style:name="T3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7" style:parent-style-name="預設段落字型" style:family="text">
      <style:text-properties style:font-name="標楷體" style:font-name-asian="標楷體" style:font-name-complex="穝灿砰" style:letter-kerning="false" style:font-size-complex="12pt"/>
    </style:style>
    <style:style style:name="T378" style:parent-style-name="預設段落字型" style:family="text">
      <style:text-properties style:font-name="標楷體" style:font-name-asian="標楷體" style:font-name-complex="·s²Ó©úÅé" style:letter-kerning="false" style:font-size-complex="12pt"/>
    </style:style>
    <style:style style:name="T379" style:parent-style-name="預設段落字型" style:family="text">
      <style:text-properties style:font-name="標楷體" style:font-name-asian="標楷體" style:font-name-complex="穝灿砰" style:letter-kerning="false" style:font-size-complex="12pt"/>
    </style:style>
    <style:style style:name="P380" style:parent-style-name="Default" style:family="paragraph">
      <style:paragraph-properties style:line-height-at-least="0.2777in" fo:margin-left="0.6868in" fo:text-indent="0.0013in">
        <style:tab-stops/>
      </style:paragraph-properties>
    </style:style>
    <style:style style:name="T381" style:parent-style-name="預設段落字型" style:family="text">
      <style:text-properties style:font-name="標楷體" style:font-name-asian="標楷體" style:font-name-complex="穝灿砰"/>
    </style:style>
    <style:style style:name="T382" style:parent-style-name="預設段落字型" style:family="text">
      <style:text-properties style:font-name="標楷體" style:font-name-asian="標楷體" style:font-name-complex="·s²Ó©úÅé"/>
    </style:style>
    <style:style style:name="T383" style:parent-style-name="預設段落字型" style:family="text">
      <style:text-properties style:font-name="標楷體" style:font-name-asian="標楷體" style:font-name-complex="穝灿砰"/>
    </style:style>
    <style:style style:name="T384" style:parent-style-name="預設段落字型" style:family="text">
      <style:text-properties style:font-name="標楷體" style:font-name-asian="標楷體" style:font-name-complex="·s²Ó©úÅé"/>
    </style:style>
    <style:style style:name="T385" style:parent-style-name="預設段落字型" style:family="text">
      <style:text-properties style:font-name="標楷體" style:font-name-asian="標楷體" style:font-name-complex="穝灿砰"/>
    </style:style>
    <style:style style:name="T386" style:parent-style-name="預設段落字型" style:family="text">
      <style:text-properties style:font-name="標楷體" style:font-name-asian="標楷體" style:font-name-complex="·s²Ó©úÅé"/>
    </style:style>
    <style:style style:name="T387" style:parent-style-name="預設段落字型" style:family="text">
      <style:text-properties style:font-name="標楷體" style:font-name-asian="標楷體" style:font-name-complex="穝灿砰"/>
    </style:style>
    <style:style style:name="T388" style:parent-style-name="預設段落字型" style:family="text">
      <style:text-properties style:font-name="標楷體" style:font-name-asian="標楷體"/>
    </style:style>
    <style:style style:name="T389" style:parent-style-name="預設段落字型" style:family="text">
      <style:text-properties style:font-name="標楷體" style:font-name-asian="標楷體" style:font-name-complex="穝灿砰"/>
    </style:style>
    <style:style style:name="T390" style:parent-style-name="預設段落字型" style:family="text">
      <style:text-properties style:font-name="標楷體" style:font-name-asian="標楷體" style:font-name-complex="·s²Ó©úÅé"/>
    </style:style>
    <style:style style:name="T391" style:parent-style-name="預設段落字型" style:family="text">
      <style:text-properties style:font-name="標楷體" style:font-name-asian="標楷體" style:font-name-complex="穝灿砰"/>
    </style:style>
    <style:style style:name="T392" style:parent-style-name="預設段落字型" style:family="text">
      <style:text-properties style:font-name="標楷體" style:font-name-asian="標楷體"/>
    </style:style>
    <style:style style:name="P393" style:parent-style-name="內文" style:family="paragraph">
      <style:paragraph-properties style:text-autospace="none" style:line-height-at-least="0.2777in" fo:margin-left="0.6881in" fo:text-indent="-0.6881in">
        <style:tab-stops/>
      </style:paragraph-properties>
    </style:style>
    <style:style style:name="T39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7" style:parent-style-name="預設段落字型" style:family="text">
      <style:text-properties style:font-name="標楷體" style:font-name-asian="標楷體"/>
    </style:style>
    <style:style style:name="T39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9" style:parent-style-name="預設段落字型" style:family="text">
      <style:text-properties style:font-name="標楷體" style:font-name-asian="標楷體"/>
    </style:style>
    <style:style style:name="T40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401" style:parent-style-name="內文" style:family="paragraph">
      <style:paragraph-properties style:text-autospace="none" style:line-height-at-least="0.2777in" fo:margin-left="0.6868in" fo:text-indent="0.0013in">
        <style:tab-stops/>
      </style:paragraph-properties>
    </style:style>
    <style:style style:name="T40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03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40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05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40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07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40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09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41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11" style:parent-style-name="預設段落字型" style:family="text">
      <style:text-properties style:font-name="標楷體" style:font-name-asian="標楷體" style:font-size-complex="12pt"/>
    </style:style>
    <style:style style:name="P412" style:parent-style-name="Default" style:family="paragraph">
      <style:paragraph-properties style:line-height-at-least="0.2777in" fo:margin-left="0.6881in" fo:text-indent="-0.6881in">
        <style:tab-stops/>
      </style:paragraph-properties>
    </style:style>
    <style:style style:name="T413" style:parent-style-name="預設段落字型" style:family="text">
      <style:text-properties style:font-name="標楷體" style:font-name-asian="標楷體" style:font-name-complex="Times New Roman"/>
    </style:style>
    <style:style style:name="T414" style:parent-style-name="預設段落字型" style:family="text">
      <style:text-properties style:font-name="標楷體" style:font-name-asian="標楷體" style:font-name-complex="Times New Roman"/>
    </style:style>
    <style:style style:name="T415" style:parent-style-name="預設段落字型" style:family="text">
      <style:text-properties style:font-name="標楷體" style:font-name-asian="標楷體" style:font-name-complex="Times New Roman"/>
    </style:style>
    <style:style style:name="T416" style:parent-style-name="預設段落字型" style:family="text">
      <style:text-properties style:font-name="標楷體" style:font-name-asian="標楷體"/>
    </style:style>
    <style:style style:name="P417" style:parent-style-name="Default" style:family="paragraph">
      <style:paragraph-properties style:line-height-at-least="0.2777in" fo:margin-left="0.6868in" fo:text-indent="0.0013in">
        <style:tab-stops/>
      </style:paragraph-properties>
      <style:text-properties style:font-name="標楷體" style:font-name-asian="標楷體"/>
    </style:style>
    <style:style style:name="P418" style:parent-style-name="內文" style:family="paragraph">
      <style:paragraph-properties fo:text-align="justify" style:line-height-at-least="0.2777in" fo:margin-left="0.6881in" fo:text-indent="-0.6881in">
        <style:tab-stops/>
      </style:paragraph-properties>
    </style:style>
    <style:style style:name="T41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2" style:parent-style-name="預設段落字型" style:family="text">
      <style:text-properties style:font-name="標楷體" style:font-name-asian="標楷體" style:font-size-complex="12pt"/>
    </style:style>
    <style:style style:name="T423" style:parent-style-name="預設段落字型" style:family="text">
      <style:text-properties style:font-name="新細明體" style:font-size-complex="12pt"/>
    </style:style>
    <style:style style:name="T424" style:parent-style-name="預設段落字型" style:family="text">
      <style:text-properties style:font-name="標楷體" style:font-name-asian="標楷體" style:font-size-complex="12pt"/>
    </style:style>
    <style:style style:name="P425" style:parent-style-name="內文" style:family="paragraph">
      <style:paragraph-properties fo:text-align="justify" style:line-height-at-least="0.2777in" fo:margin-left="0.6868in" fo:text-indent="0.0013in">
        <style:tab-stops/>
      </style:paragraph-properties>
      <style:text-properties style:font-name="標楷體" style:font-name-asian="標楷體" style:font-size-complex="12pt"/>
    </style:style>
    <style:style style:name="P426" style:parent-style-name="內文" style:family="paragraph">
      <style:paragraph-properties fo:text-align="justify" style:line-height-at-least="0.2777in" fo:margin-left="0.6881in" fo:text-indent="-0.6881in">
        <style:tab-stops/>
      </style:paragraph-properties>
    </style:style>
    <style:style style:name="T42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0" style:parent-style-name="預設段落字型" style:family="text">
      <style:text-properties style:font-name="標楷體" style:font-name-asian="標楷體" style:font-size-complex="12pt"/>
    </style:style>
    <style:style style:name="P431" style:parent-style-name="內文" style:family="paragraph">
      <style:paragraph-properties fo:text-align="justify" style:line-height-at-least="0.2777in" fo:margin-left="0.6868in" fo:text-indent="0.0013in">
        <style:tab-stops/>
      </style:paragraph-properties>
      <style:text-properties style:font-name="標楷體" style:font-name-asian="標楷體" style:font-size-complex="12pt"/>
    </style:style>
    <style:style style:name="P432" style:parent-style-name="內文" style:family="paragraph">
      <style:paragraph-properties style:text-autospace="none" style:line-height-at-least="0.2777in" fo:margin-left="0.6881in" fo:text-indent="-0.6881in">
        <style:tab-stops/>
      </style:paragraph-properties>
    </style:style>
    <style:style style:name="T4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438" style:parent-style-name="內文" style:family="paragraph">
      <style:paragraph-properties style:text-autospace="none" style:line-height-at-least="0.2777in" fo:margin-left="0.6868in" fo:text-indent="0.0013in">
        <style:tab-stops/>
      </style:paragraph-properties>
    </style:style>
    <style:style style:name="T439" style:parent-style-name="預設段落字型" style:family="text">
      <style:text-properties style:font-name="標楷體" style:font-name-asian="標楷體" style:font-name-complex="DFKaiShu-SB-Estd-BF-Identity-H" style:letter-kerning="false" style:font-size-complex="12pt"/>
    </style:style>
    <style:style style:name="T44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41" style:parent-style-name="預設段落字型" style:family="text">
      <style:text-properties style:font-name="標楷體" style:font-name-asian="標楷體" style:font-name-complex="DFKaiShu-SB-Estd-BF-Identity-H" style:letter-kerning="false" style:font-size-complex="12pt"/>
    </style:style>
    <style:style style:name="T44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43" style:parent-style-name="預設段落字型" style:family="text">
      <style:text-properties style:font-name="標楷體" style:font-name-asian="標楷體" style:font-name-complex="DFKaiShu-SB-Estd-BF-Identity-H" style:letter-kerning="false" style:font-size-complex="12pt"/>
    </style:style>
    <style:style style:name="T44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45" style:parent-style-name="預設段落字型" style:family="text">
      <style:text-properties style:font-name="標楷體" style:font-name-asian="標楷體" style:font-name-complex="DFKaiShu-SB-Estd-BF-Identity-H" style:letter-kerning="false" style:font-size-complex="12pt"/>
    </style:style>
    <style:style style:name="T44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47" style:parent-style-name="預設段落字型" style:family="text">
      <style:text-properties style:font-name="標楷體" style:font-name-asian="標楷體" style:font-name-complex="DFKaiShu-SB-Estd-BF-Identity-H" style:letter-kerning="false" style:font-size-complex="12pt"/>
    </style:style>
    <style:style style:name="T44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49" style:parent-style-name="預設段落字型" style:family="text">
      <style:text-properties style:font-name="標楷體" style:font-name-asian="標楷體" style:font-name-complex="DFKaiShu-SB-Estd-BF-Identity-H" style:letter-kerning="false" style:font-size-complex="12pt"/>
    </style:style>
    <style:style style:name="P450" style:parent-style-name="內文" style:family="paragraph">
      <style:paragraph-properties style:text-autospace="none" style:line-height-at-least="0.2777in" fo:margin-left="0.6868in" fo:text-indent="0.0013in">
        <style:tab-stops/>
      </style:paragraph-properties>
    </style:style>
    <style:style style:name="T451" style:parent-style-name="預設段落字型" style:family="text">
      <style:text-properties style:font-name="標楷體" style:font-name-asian="標楷體" style:font-name-complex="DFKaiShu-SB-Estd-BF-Identity-H" style:letter-kerning="false" style:font-size-complex="12pt"/>
    </style:style>
    <style:style style:name="T45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53" style:parent-style-name="預設段落字型" style:family="text">
      <style:text-properties style:font-name="標楷體" style:font-name-asian="標楷體" style:font-name-complex="DFKaiShu-SB-Estd-BF-Identity-H" style:letter-kerning="false" style:font-size-complex="12pt"/>
    </style:style>
    <style:style style:name="T45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55" style:parent-style-name="預設段落字型" style:family="text">
      <style:text-properties style:font-name="標楷體" style:font-name-asian="標楷體" style:font-name-complex="DFKaiShu-SB-Estd-BF-Identity-H" style:letter-kerning="false" style:font-size-complex="12pt"/>
    </style:style>
    <style:style style:name="T456" style:parent-style-name="預設段落字型" style:family="text">
      <style:text-properties style:font-name="標楷體" style:font-name-asian="標楷體" style:font-name-complex="DFKaiShu-SB-Estd-BF-Identity-H" style:letter-kerning="false" style:font-size-complex="12pt"/>
    </style:style>
    <style:style style:name="T457" style:parent-style-name="預設段落字型" style:family="text">
      <style:text-properties style:font-name="標楷體" style:font-name-asian="標楷體" style:font-name-complex="DFKaiShu-SB-Estd-BF-Identity-H" style:letter-kerning="false" style:font-size-complex="12pt"/>
    </style:style>
    <style:style style:name="T45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59" style:parent-style-name="預設段落字型" style:family="text">
      <style:text-properties style:font-name="標楷體" style:font-name-asian="標楷體" style:font-name-complex="DFKaiShu-SB-Estd-BF-Identity-H" style:letter-kerning="false" style:font-size-complex="12pt"/>
    </style:style>
    <style:style style:name="T46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61" style:parent-style-name="預設段落字型" style:family="text">
      <style:text-properties style:font-name="標楷體" style:font-name-asian="標楷體" style:font-size-complex="12pt"/>
    </style:style>
    <style:style style:name="P462" style:parent-style-name="Default" style:family="paragraph">
      <style:paragraph-properties style:line-height-at-least="0.2777in" fo:margin-left="0.6881in" fo:text-indent="-0.6881in">
        <style:tab-stops/>
      </style:paragraph-properties>
    </style:style>
    <style:style style:name="T463" style:parent-style-name="預設段落字型" style:family="text">
      <style:text-properties style:font-name="標楷體" style:font-name-asian="標楷體" style:font-name-complex="Times New Roman"/>
    </style:style>
    <style:style style:name="T464" style:parent-style-name="預設段落字型" style:family="text">
      <style:text-properties style:font-name="標楷體" style:font-name-asian="標楷體" style:font-name-complex="Times New Roman"/>
    </style:style>
    <style:style style:name="T465" style:parent-style-name="預設段落字型" style:family="text">
      <style:text-properties style:font-name="標楷體" style:font-name-asian="標楷體" style:font-name-complex="Times New Roman"/>
    </style:style>
    <style:style style:name="T466" style:parent-style-name="預設段落字型" style:family="text">
      <style:text-properties style:font-name="標楷體" style:font-name-asian="標楷體"/>
    </style:style>
    <style:style style:name="P467" style:parent-style-name="Default" style:family="paragraph">
      <style:paragraph-properties style:line-height-at-least="0.2777in" fo:margin-left="0.6868in" fo:text-indent="0.0013in">
        <style:tab-stops/>
      </style:paragraph-properties>
      <style:text-properties style:font-name="標楷體" style:font-name-asian="標楷體"/>
    </style:style>
    <style:style style:name="P468" style:parent-style-name="Default" style:family="paragraph">
      <style:paragraph-properties style:line-height-at-least="0.2777in" fo:margin-left="0.6868in" fo:text-indent="0.0013in">
        <style:tab-stops/>
      </style:paragraph-properties>
      <style:text-properties style:font-name="標楷體" style:font-name-asian="標楷體"/>
    </style:style>
    <style:style style:name="P469" style:parent-style-name="Default" style:family="paragraph">
      <style:paragraph-properties style:line-height-at-least="0.2777in" fo:margin-left="0.6868in" fo:text-indent="0.0013in">
        <style:tab-stops/>
      </style:paragraph-properties>
      <style:text-properties style:font-name="標楷體" style:font-name-asian="標楷體"/>
    </style:style>
    <style:style style:name="P470" style:parent-style-name="內文" style:family="paragraph">
      <style:paragraph-properties style:line-height-at-least="0.2777in" fo:margin-left="0.6881in" fo:text-indent="-0.6881in">
        <style:tab-stops/>
      </style:paragraph-properties>
    </style:style>
    <style:style style:name="T47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4" style:parent-style-name="預設段落字型" style:family="text">
      <style:text-properties style:font-name="標楷體" style:font-name-asian="標楷體" style:font-size-complex="12pt"/>
    </style:style>
    <style:style style:name="P475" style:parent-style-name="內文" style:family="paragraph">
      <style:paragraph-properties style:punctuation-wrap="simple" style:text-autospace="none" fo:text-align="justify" style:line-height-at-least="0.2777in" fo:margin-left="0.6881in" fo:margin-right="0.1666in" fo:text-indent="-0.6881in">
        <style:tab-stops/>
      </style:paragraph-properties>
    </style:style>
    <style:style style:name="T4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9" style:parent-style-name="預設段落字型" style:family="text">
      <style:text-properties style:font-name="標楷體" style:font-name-asian="標楷體" style:font-size-complex="12pt"/>
    </style:style>
    <style:style style:name="P480" style:parent-style-name="內文" style:family="paragraph">
      <style:paragraph-properties style:punctuation-wrap="simple" style:text-autospace="none" fo:text-align="justify" style:line-height-at-least="0.2777in" fo:margin-left="0.6881in" fo:margin-right="0.1666in" fo:text-indent="-0.6881in">
        <style:tab-stops/>
      </style:paragraph-properties>
    </style:style>
    <style:style style:name="T48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8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8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8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85" style:parent-style-name="預設段落字型" style:family="text">
      <style:text-properties style:font-name="標楷體" style:font-name-asian="標楷體" style:font-size-complex="12pt"/>
    </style:style>
    <style:style style:name="T486" style:parent-style-name="預設段落字型" style:family="text">
      <style:text-properties style:font-name="標楷體" style:font-name-asian="標楷體" style:font-size-complex="12pt"/>
    </style:style>
    <style:style style:name="T487" style:parent-style-name="預設段落字型" style:family="text">
      <style:text-properties style:font-name="標楷體" style:font-name-asian="標楷體" style:font-size-complex="12pt"/>
    </style:style>
    <style:style style:name="P488" style:parent-style-name="內文" style:family="paragraph">
      <style:paragraph-properties style:punctuation-wrap="simple" style:text-autospace="none" fo:text-align="justify" style:line-height-at-least="0.2777in" fo:margin-left="0.6868in" fo:margin-right="0.1666in" fo:text-indent="0.0013in">
        <style:tab-stops/>
      </style:paragraph-properties>
      <style:text-properties style:font-name="標楷體" style:font-name-asian="標楷體" style:font-size-complex="12pt"/>
    </style:style>
    <style:style style:name="P489" style:parent-style-name="內文" style:family="paragraph">
      <style:paragraph-properties style:punctuation-wrap="simple" style:text-autospace="none" fo:text-align="justify" style:line-height-at-least="0.2777in" fo:margin-left="0.6868in" fo:margin-right="0.1666in" fo:text-indent="0.0013in">
        <style:tab-stops/>
      </style:paragraph-properties>
      <style:text-properties style:font-name="標楷體" style:font-name-asian="標楷體" style:font-size-complex="12pt"/>
    </style:style>
    <style:style style:name="P490" style:parent-style-name="內文" style:family="paragraph">
      <style:paragraph-properties style:punctuation-wrap="simple" style:text-autospace="none" fo:text-align="justify" style:line-height-at-least="0.2777in" fo:margin-left="0.6881in" fo:margin-right="0.1666in" fo:text-indent="-0.6881in">
        <style:tab-stops/>
      </style:paragraph-properties>
    </style:style>
    <style:style style:name="T49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9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9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9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95" style:parent-style-name="預設段落字型" style:family="text">
      <style:text-properties style:font-name="標楷體" style:font-name-asian="標楷體" style:font-size-complex="12pt"/>
    </style:style>
    <style:style style:name="P496" style:parent-style-name="內文" style:family="paragraph">
      <style:paragraph-properties style:punctuation-wrap="simple" style:text-autospace="none" fo:text-align="justify" style:line-height-at-least="0.2777in" fo:margin-left="0.6868in" fo:margin-right="0.1666in" fo:text-indent="0.0013in">
        <style:tab-stops/>
      </style:paragraph-properties>
      <style:text-properties style:font-name="標楷體" style:font-name-asian="標楷體" style:font-size-complex="12pt"/>
    </style:style>
    <style:style style:name="P497" style:parent-style-name="內文" style:family="paragraph">
      <style:paragraph-properties style:punctuation-wrap="simple" style:text-autospace="none" fo:text-align="justify" style:line-height-at-least="0.2777in" fo:margin-left="0.6868in" fo:margin-right="0.1666in" fo:text-indent="0.0013in">
        <style:tab-stops/>
      </style:paragraph-properties>
      <style:text-properties style:font-name="標楷體" style:font-name-asian="標楷體" style:font-size-complex="12pt"/>
    </style:style>
    <style:style style:name="P498" style:parent-style-name="Default" style:family="paragraph">
      <style:paragraph-properties style:line-height-at-least="0.2777in" fo:margin-left="0.6881in" fo:text-indent="-0.6881in">
        <style:tab-stops/>
      </style:paragraph-properties>
    </style:style>
    <style:style style:name="T499" style:parent-style-name="預設段落字型" style:family="text">
      <style:text-properties style:font-name="標楷體" style:font-name-asian="標楷體" style:font-name-complex="Times New Roman"/>
    </style:style>
    <style:style style:name="T500" style:parent-style-name="預設段落字型" style:family="text">
      <style:text-properties style:font-name="標楷體" style:font-name-asian="標楷體" style:font-name-complex="Times New Roman"/>
    </style:style>
    <style:style style:name="T501" style:parent-style-name="預設段落字型" style:family="text">
      <style:text-properties style:font-name="標楷體" style:font-name-asian="標楷體" style:font-name-complex="Times New Roman"/>
    </style:style>
    <style:style style:name="T502" style:parent-style-name="預設段落字型" style:family="text">
      <style:text-properties style:font-name="標楷體" style:font-name-asian="標楷體" style:font-name-complex="Times New Roman"/>
    </style:style>
    <style:style style:name="T503" style:parent-style-name="預設段落字型" style:family="text">
      <style:text-properties style:font-name="標楷體" style:font-name-asian="標楷體" style:font-name-complex="Times New Roman" style:use-window-font-color="true" style:letter-kerning="true"/>
    </style:style>
    <style:style style:name="P504" style:parent-style-name="Default" style:family="paragraph">
      <style:paragraph-properties style:line-height-at-least="0.2777in" fo:margin-left="0.6868in" fo:text-indent="0.0013in">
        <style:tab-stops/>
      </style:paragraph-properties>
      <style:text-properties style:font-name="標楷體" style:font-name-asian="標楷體" style:font-name-complex="Times New Roman" style:use-window-font-color="true" style:letter-kerning="true"/>
    </style:style>
    <style:style style:name="P505" style:parent-style-name="Default" style:family="paragraph">
      <style:paragraph-properties style:line-height-at-least="0.2777in" fo:margin-left="0.6881in" fo:text-indent="-0.6881in">
        <style:tab-stops/>
      </style:paragraph-properties>
    </style:style>
    <style:style style:name="T506" style:parent-style-name="預設段落字型" style:family="text">
      <style:text-properties style:font-name="標楷體" style:font-name-asian="標楷體" style:font-name-complex="Times New Roman"/>
    </style:style>
    <style:style style:name="T507" style:parent-style-name="預設段落字型" style:family="text">
      <style:text-properties style:font-name="標楷體" style:font-name-asian="標楷體" style:font-name-complex="Times New Roman"/>
    </style:style>
    <style:style style:name="T508" style:parent-style-name="預設段落字型" style:family="text">
      <style:text-properties style:font-name="標楷體" style:font-name-asian="標楷體" style:font-name-complex="Times New Roman"/>
    </style:style>
    <style:style style:name="T509" style:parent-style-name="預設段落字型" style:family="text">
      <style:text-properties style:font-name="標楷體" style:font-name-asian="標楷體" style:font-name-complex="Times New Roman"/>
    </style:style>
    <style:style style:name="T510" style:parent-style-name="預設段落字型" style:family="text">
      <style:text-properties style:font-name="標楷體" style:font-name-asian="標楷體"/>
    </style:style>
    <style:style style:name="T511" style:parent-style-name="預設段落字型" style:family="text">
      <style:text-properties style:font-name-complex="標楷體"/>
    </style:style>
    <style:style style:name="T512" style:parent-style-name="預設段落字型" style:family="text">
      <style:text-properties style:font-name="標楷體" style:font-name-asian="標楷體" style:font-name-complex="標楷體"/>
    </style:style>
    <style:style style:name="P513" style:parent-style-name="Default" style:family="paragraph">
      <style:paragraph-properties style:line-height-at-least="0.2777in" fo:margin-left="0.6868in" fo:text-indent="0.0013in">
        <style:tab-stops/>
      </style:paragraph-properties>
    </style:style>
    <style:style style:name="T514" style:parent-style-name="預設段落字型" style:family="text">
      <style:text-properties style:font-name="標楷體" style:font-name-asian="標楷體"/>
    </style:style>
    <style:style style:name="T515" style:parent-style-name="預設段落字型" style:family="text">
      <style:text-properties style:font-name="標楷體" style:font-name-asian="標楷體" style:font-name-complex="標楷體"/>
    </style:style>
    <style:style style:name="T516" style:parent-style-name="預設段落字型" style:family="text">
      <style:text-properties style:font-name="標楷體" style:font-name-asian="標楷體"/>
    </style:style>
    <style:style style:name="P517" style:parent-style-name="Default" style:family="paragraph">
      <style:paragraph-properties style:line-height-at-least="0.2777in" fo:margin-left="0.6868in" fo:text-indent="0.0013in">
        <style:tab-stops/>
      </style:paragraph-properties>
    </style:style>
    <style:style style:name="T518" style:parent-style-name="預設段落字型" style:family="text">
      <style:text-properties style:font-name="標楷體" style:font-name-asian="標楷體"/>
    </style:style>
    <style:style style:name="T519" style:parent-style-name="預設段落字型" style:family="text">
      <style:text-properties style:font-name="標楷體" style:font-name-asian="標楷體" style:font-name-complex="Times New Roman" style:use-window-font-color="true" style:letter-kerning="true"/>
    </style:style>
    <style:style style:name="P520" style:parent-style-name="內文" style:family="paragraph">
      <style:text-properties style:font-name="標楷體" style:font-name-asian="標楷體"/>
    </style:style>
    <style:style style:name="P521" style:parent-style-name="內文" style:family="paragraph">
      <style:paragraph-properties fo:margin-top="0.125in" style:line-height-at-least="0.2777in" fo:text-indent="0.2951in"/>
    </style:style>
    <style:style style:name="T522" style:parent-style-name="預設段落字型" style:family="text">
      <style:text-properties style:font-name="標楷體" style:font-name-asian="標楷體" style:font-size-complex="12pt"/>
    </style:style>
    <style:style style:name="T523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ableColumn525" style:family="table-column">
      <style:table-column-properties style:column-width="8.6034in"/>
    </style:style>
    <style:style style:name="Table524" style:family="table">
      <style:table-properties style:width="8.6034in" fo:margin-left="0.3333in" table:align="left"/>
    </style:style>
    <style:style style:name="TableRow526" style:family="table-row">
      <style:table-row-properties/>
    </style:style>
    <style:style style:name="TableCell52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528" style:parent-style-name="清單段落" style:family="paragraph">
      <style:paragraph-properties fo:widows="2" fo:orphans="2" style:line-height-at-least="0.2777in" fo:margin-left="0.0597in" fo:margin-right="0.0965in" fo:text-indent="0.3548in">
        <style:tab-stops/>
      </style:paragraph-properties>
    </style:style>
    <style:style style:name="T529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530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531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532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533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534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535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536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537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538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539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P540" style:parent-style-name="內文" style:family="paragraph">
      <style:paragraph-properties fo:widows="2" fo:orphans="2" style:line-height-at-least="0.2777in" fo:margin-left="0.6881in" fo:text-indent="-0.6881in">
        <style:tab-stops/>
      </style:paragraph-properties>
    </style:style>
    <style:style style:name="T541" style:parent-style-name="預設段落字型" style:family="text">
      <style:text-properties style:font-name="標楷體" style:font-name-asian="標楷體" style:font-name-complex="Times New Roman"/>
    </style:style>
    <style:style style:name="T542" style:parent-style-name="預設段落字型" style:family="text">
      <style:text-properties style:font-name="標楷體" style:font-name-asian="標楷體" style:font-name-complex="Times New Roman"/>
    </style:style>
    <style:style style:name="T543" style:parent-style-name="預設段落字型" style:family="text">
      <style:text-properties style:font-name="標楷體" style:font-name-asian="標楷體" style:font-name-complex="Times New Roman"/>
    </style:style>
    <style:style style:name="T544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545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P546" style:parent-style-name="內文" style:family="paragraph">
      <style:paragraph-properties fo:widows="2" fo:orphans="2" style:line-height-at-least="0.2777in" fo:margin-left="0.6868in" fo:text-indent="0.0013in">
        <style:tab-stops/>
      </style:paragraph-properties>
    </style:style>
    <style:style style:name="T547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548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549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550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551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P552" style:parent-style-name="內文" style:family="paragraph">
      <style:paragraph-properties fo:widows="2" fo:orphans="2" style:line-height-at-least="0.2777in" fo:margin-left="0.6868in" fo:text-indent="0.0013in">
        <style:tab-stops/>
      </style:paragraph-properties>
    </style:style>
    <style:style style:name="T553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554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555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556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P557" style:parent-style-name="內文" style:family="paragraph">
      <style:paragraph-properties fo:widows="2" fo:orphans="2" style:line-height-at-least="0.2777in" fo:margin-left="0.6881in" fo:text-indent="-0.6881in">
        <style:tab-stops/>
      </style:paragraph-properties>
    </style:style>
    <style:style style:name="T558" style:parent-style-name="預設段落字型" style:family="text">
      <style:text-properties style:font-name="標楷體" style:font-name-asian="標楷體" style:font-name-complex="Times New Roman"/>
    </style:style>
    <style:style style:name="T559" style:parent-style-name="預設段落字型" style:family="text">
      <style:text-properties style:font-name="標楷體" style:font-name-asian="標楷體" style:font-name-complex="Times New Roman"/>
    </style:style>
    <style:style style:name="T560" style:parent-style-name="預設段落字型" style:family="text">
      <style:text-properties style:font-name="標楷體" style:font-name-asian="標楷體" style:font-name-complex="Times New Roman"/>
    </style:style>
    <style:style style:name="T561" style:parent-style-name="預設段落字型" style:family="text">
      <style:text-properties style:font-name="標楷體" style:font-name-asian="標楷體" style:font-name-complex="Times New Roman"/>
    </style:style>
    <style:style style:name="T562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P563" style:parent-style-name="清單段落" style:family="paragraph">
      <style:paragraph-properties fo:widows="2" fo:orphans="2" style:line-height-at-least="0.2777in" fo:margin-left="0.6868in" fo:text-indent="0.0013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P564" style:parent-style-name="清單段落" style:family="paragraph">
      <style:paragraph-properties fo:widows="2" fo:orphans="2" fo:margin-top="0.125in" style:line-height-at-least="0.2777in" fo:margin-left="0.6881in" fo:text-indent="-0.6881in">
        <style:tab-stops/>
      </style:paragraph-properties>
    </style:style>
    <style:style style:name="T565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566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olumn568" style:family="table-column">
      <style:table-column-properties style:column-width="8.6034in"/>
    </style:style>
    <style:style style:name="Table567" style:family="table">
      <style:table-properties style:width="8.6034in" fo:margin-left="0.3333in" table:align="left"/>
    </style:style>
    <style:style style:name="TableRow569" style:family="table-row">
      <style:table-row-properties style:min-row-height="1.7743in"/>
    </style:style>
    <style:style style:name="TableCell57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571" style:parent-style-name="內文" style:family="paragraph">
      <style:paragraph-properties fo:widows="2" fo:orphans="2" style:line-height-at-least="0.2777in" fo:margin-left="0.0597in" fo:margin-right="0.0763in" fo:text-indent="0.393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P572" style:parent-style-name="內文" style:family="paragraph">
      <style:paragraph-properties fo:widows="2" fo:orphans="2" style:line-height-at-least="0.2777in" fo:margin-left="0.6881in" fo:text-indent="-0.6881in">
        <style:tab-stops/>
      </style:paragraph-properties>
    </style:style>
    <style:style style:name="T573" style:parent-style-name="預設段落字型" style:family="text">
      <style:text-properties style:font-name="標楷體" style:font-name-asian="標楷體" style:font-name-complex="Times New Roman"/>
    </style:style>
    <style:style style:name="T574" style:parent-style-name="預設段落字型" style:family="text">
      <style:text-properties style:font-name="標楷體" style:font-name-asian="標楷體" style:font-name-complex="Times New Roman"/>
    </style:style>
    <style:style style:name="T575" style:parent-style-name="預設段落字型" style:family="text">
      <style:text-properties style:font-name="標楷體" style:font-name-asian="標楷體" style:font-name-complex="Times New Roman"/>
    </style:style>
    <style:style style:name="T576" style:parent-style-name="預設段落字型" style:family="text">
      <style:text-properties style:font-name="標楷體" style:font-name-asian="標楷體" style:font-name-complex="Times New Roman"/>
    </style:style>
    <style:style style:name="T577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578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579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580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P581" style:parent-style-name="內文" style:family="paragraph">
      <style:paragraph-properties fo:widows="2" fo:orphans="2" style:line-height-at-least="0.2777in" fo:margin-left="0.6868in" fo:text-indent="0.0013in">
        <style:tab-stops/>
      </style:paragraph-properties>
    </style:style>
    <style:style style:name="T582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583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584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585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586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587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588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589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P590" style:parent-style-name="內文" style:family="paragraph">
      <style:paragraph-properties fo:widows="2" fo:orphans="2" style:line-height-at-least="0.2777in" fo:margin-left="0.6881in" fo:text-indent="-0.6881in">
        <style:tab-stops/>
      </style:paragraph-properties>
    </style:style>
    <style:style style:name="T591" style:parent-style-name="預設段落字型" style:family="text">
      <style:text-properties style:font-name="標楷體" style:font-name-asian="標楷體" style:font-name-complex="Times New Roman"/>
    </style:style>
    <style:style style:name="T592" style:parent-style-name="預設段落字型" style:family="text">
      <style:text-properties style:font-name="標楷體" style:font-name-asian="標楷體" style:font-name-complex="Times New Roman"/>
    </style:style>
    <style:style style:name="T593" style:parent-style-name="預設段落字型" style:family="text">
      <style:text-properties style:font-name="標楷體" style:font-name-asian="標楷體" style:font-name-complex="Times New Roman"/>
    </style:style>
    <style:style style:name="T594" style:parent-style-name="預設段落字型" style:family="text">
      <style:text-properties style:font-name="標楷體" style:font-name-asian="標楷體" style:font-name-complex="Times New Roman"/>
    </style:style>
    <style:style style:name="T595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596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P597" style:parent-style-name="清單段落" style:family="paragraph">
      <style:paragraph-properties fo:widows="2" fo:orphans="2" style:line-height-at-least="0.2777in" fo:margin-left="0.6868in" fo:text-indent="0.0013in">
        <style:tab-stops/>
      </style:paragraph-properties>
    </style:style>
    <style:style style:name="T598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599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600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601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602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603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604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605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P606" style:parent-style-name="清單段落" style:family="paragraph">
      <style:paragraph-properties fo:widows="2" fo:orphans="2" fo:margin-top="0.125in" style:line-height-at-least="0.2777in" fo:margin-left="0.6881in" fo:text-indent="-0.6881in">
        <style:tab-stops/>
      </style:paragraph-properties>
    </style:style>
    <style:style style:name="T607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608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olumn610" style:family="table-column">
      <style:table-column-properties style:column-width="8.6034in"/>
    </style:style>
    <style:style style:name="Table609" style:family="table">
      <style:table-properties style:width="8.6034in" fo:margin-left="0.3333in" table:align="left"/>
    </style:style>
    <style:style style:name="TableRow611" style:family="table-row">
      <style:table-row-properties/>
    </style:style>
    <style:style style:name="TableCell61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613" style:parent-style-name="內文" style:family="paragraph">
      <style:paragraph-properties fo:widows="2" fo:orphans="2" style:line-height-at-least="0.2777in" fo:margin-left="0.0597in" fo:margin-right="0.0763in" fo:text-indent="0.393in">
        <style:tab-stops/>
      </style:paragraph-properties>
    </style:style>
    <style:style style:name="T614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615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616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617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618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619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620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621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622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P623" style:parent-style-name="內文" style:family="paragraph">
      <style:paragraph-properties fo:widows="2" fo:orphans="2" style:line-height-at-least="0.2777in" fo:margin-left="0.6881in" fo:text-indent="-0.6881in">
        <style:tab-stops/>
      </style:paragraph-properties>
    </style:style>
    <style:style style:name="T624" style:parent-style-name="預設段落字型" style:family="text">
      <style:text-properties style:font-name="標楷體" style:font-name-asian="標楷體" style:font-name-complex="Times New Roman"/>
    </style:style>
    <style:style style:name="T625" style:parent-style-name="預設段落字型" style:family="text">
      <style:text-properties style:font-name="標楷體" style:font-name-asian="標楷體" style:font-name-complex="Times New Roman"/>
    </style:style>
    <style:style style:name="T626" style:parent-style-name="預設段落字型" style:family="text">
      <style:text-properties style:font-name="標楷體" style:font-name-asian="標楷體" style:font-name-complex="Times New Roman"/>
    </style:style>
    <style:style style:name="T627" style:parent-style-name="預設段落字型" style:family="text">
      <style:text-properties style:font-name="標楷體" style:font-name-asian="標楷體" style:font-name-complex="Times New Roman"/>
    </style:style>
    <style:style style:name="T628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P629" style:parent-style-name="內文" style:family="paragraph">
      <style:paragraph-properties fo:widows="2" fo:orphans="2" style:line-height-at-least="0.2777in" fo:margin-left="0.6868in" fo:text-indent="0.0013in">
        <style:tab-stops/>
      </style:paragraph-properties>
    </style:style>
    <style:style style:name="T630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631" style:parent-style-name="預設段落字型" style:family="text">
      <style:text-properties style:font-name="標楷體" style:font-name-asian="標楷體" fo:color="#000000" style:letter-kerning="false" style:font-size-complex="12pt" style:language-asian="zh" style:country-asian="HK"/>
    </style:style>
    <style:style style:name="T632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P633" style:parent-style-name="內文" style:family="paragraph">
      <style:paragraph-properties fo:widows="2" fo:orphans="2" style:line-height-at-least="0.2777in" fo:margin-left="0.6868in" fo:text-indent="0.0013in">
        <style:tab-stops/>
      </style:paragraph-properties>
    </style:style>
    <style:style style:name="T634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635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636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P637" style:parent-style-name="內文" style:family="paragraph">
      <style:paragraph-properties fo:widows="2" fo:orphans="2" style:line-height-at-least="0.2777in" fo:margin-left="0.6881in" fo:text-indent="-0.6881in">
        <style:tab-stops/>
      </style:paragraph-properties>
    </style:style>
    <style:style style:name="T638" style:parent-style-name="預設段落字型" style:family="text">
      <style:text-properties style:font-name="標楷體" style:font-name-asian="標楷體" style:font-name-complex="Times New Roman"/>
    </style:style>
    <style:style style:name="T639" style:parent-style-name="預設段落字型" style:family="text">
      <style:text-properties style:font-name="標楷體" style:font-name-asian="標楷體" style:font-name-complex="Times New Roman"/>
    </style:style>
    <style:style style:name="T640" style:parent-style-name="預設段落字型" style:family="text">
      <style:text-properties style:font-name="標楷體" style:font-name-asian="標楷體" style:font-name-complex="Times New Roman"/>
    </style:style>
    <style:style style:name="T641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P642" style:parent-style-name="內文" style:family="paragraph">
      <style:paragraph-properties fo:widows="2" fo:orphans="2" style:line-height-at-least="0.2777in" fo:margin-left="0.6868in" fo:text-indent="0.0013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P643" style:parent-style-name="內文" style:family="paragraph">
      <style:paragraph-properties fo:widows="2" fo:orphans="2" style:line-height-at-least="0.2777in" fo:margin-left="0.6868in" fo:text-indent="0.0013in">
        <style:tab-stops/>
      </style:paragraph-properties>
    </style:style>
    <style:style style:name="T644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645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646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P647" style:parent-style-name="內文" style:family="paragraph">
      <style:paragraph-properties fo:widows="2" fo:orphans="2" style:line-height-at-least="0.2777in" fo:margin-left="0.7868in" fo:margin-right="0.3916in" fo:text-indent="-0.7868in">
        <style:tab-stops/>
      </style:paragraph-properties>
    </style:style>
    <style:style style:name="T648" style:parent-style-name="預設段落字型" style:family="text">
      <style:text-properties style:font-name="標楷體" style:font-name-asian="標楷體" style:font-name-complex="Times New Roman"/>
    </style:style>
    <style:style style:name="T649" style:parent-style-name="預設段落字型" style:family="text">
      <style:text-properties style:font-name="標楷體" style:font-name-asian="標楷體" style:font-name-complex="Times New Roman"/>
    </style:style>
    <style:style style:name="T650" style:parent-style-name="預設段落字型" style:family="text">
      <style:text-properties style:font-name="標楷體" style:font-name-asian="標楷體" style:font-name-complex="Times New Roman"/>
    </style:style>
    <style:style style:name="T651" style:parent-style-name="預設段落字型" style:family="text">
      <style:text-properties style:font-name="標楷體" style:font-name-asian="標楷體" style:font-name-complex="Times New Roman"/>
    </style:style>
    <style:style style:name="T652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653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P654" style:parent-style-name="內文" style:family="paragraph">
      <style:paragraph-properties fo:widows="2" fo:orphans="2" fo:margin-bottom="0.125in" style:line-height-at-least="0.2777in" fo:margin-left="0.6868in" fo:text-indent="0.0986in">
        <style:tab-stops/>
      </style:paragraph-properties>
    </style:style>
    <style:style style:name="T655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656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657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658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659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660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661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662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olumn664" style:family="table-column">
      <style:table-column-properties style:column-width="2.559in"/>
    </style:style>
    <style:style style:name="TableColumn665" style:family="table-column">
      <style:table-column-properties style:column-width="1.8701in"/>
    </style:style>
    <style:style style:name="TableColumn666" style:family="table-column">
      <style:table-column-properties style:column-width="1.8708in"/>
    </style:style>
    <style:style style:name="TableColumn667" style:family="table-column">
      <style:table-column-properties style:column-width="1.8708in"/>
    </style:style>
    <style:style style:name="Table663" style:family="table">
      <style:table-properties style:width="8.1708in" fo:margin-left="0.8625in" table:align="left"/>
    </style:style>
    <style:style style:name="TableRow668" style:family="table-row">
      <style:table-row-properties/>
    </style:style>
    <style:style style:name="TableCell66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670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</style:style>
    <style:style style:name="T671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ell67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73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ell67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75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ell676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77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Row678" style:family="table-row">
      <style:table-row-properties/>
    </style:style>
    <style:style style:name="TableCell67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680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</style:style>
    <style:style style:name="T681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ell682" style:family="table-cell">
      <style:table-cell-properties fo:border="0.0069in solid #000000" style:writing-mode="lr-tb" fo:padding-top="0in" fo:padding-left="0.075in" fo:padding-bottom="0in" fo:padding-right="0.075in"/>
    </style:style>
    <style:style style:name="P683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ell684" style:family="table-cell">
      <style:table-cell-properties fo:border="0.0069in solid #000000" style:writing-mode="lr-tb" fo:padding-top="0in" fo:padding-left="0.075in" fo:padding-bottom="0in" fo:padding-right="0.075in"/>
    </style:style>
    <style:style style:name="P685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ell68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87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Row688" style:family="table-row">
      <style:table-row-properties/>
    </style:style>
    <style:style style:name="TableCell68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690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</style:style>
    <style:style style:name="T691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ell692" style:family="table-cell">
      <style:table-cell-properties fo:border="0.0069in solid #000000" style:writing-mode="lr-tb" fo:padding-top="0in" fo:padding-left="0.075in" fo:padding-bottom="0in" fo:padding-right="0.075in"/>
    </style:style>
    <style:style style:name="P693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ell694" style:family="table-cell">
      <style:table-cell-properties fo:border="0.0069in solid #000000" style:writing-mode="lr-tb" fo:padding-top="0in" fo:padding-left="0.075in" fo:padding-bottom="0in" fo:padding-right="0.075in"/>
    </style:style>
    <style:style style:name="P695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ell69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97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Row698" style:family="table-row">
      <style:table-row-properties/>
    </style:style>
    <style:style style:name="TableCell69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700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</style:style>
    <style:style style:name="T701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ell702" style:family="table-cell">
      <style:table-cell-properties fo:border="0.0069in solid #000000" style:writing-mode="lr-tb" fo:padding-top="0in" fo:padding-left="0.075in" fo:padding-bottom="0in" fo:padding-right="0.075in"/>
    </style:style>
    <style:style style:name="P703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ell704" style:family="table-cell">
      <style:table-cell-properties fo:border="0.0069in solid #000000" style:writing-mode="lr-tb" fo:padding-top="0in" fo:padding-left="0.075in" fo:padding-bottom="0in" fo:padding-right="0.075in"/>
    </style:style>
    <style:style style:name="P705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ell70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07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Row708" style:family="table-row">
      <style:table-row-properties/>
    </style:style>
    <style:style style:name="TableCell709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710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</style:style>
    <style:style style:name="T711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ell71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713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ell71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715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ell716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17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P718" style:parent-style-name="內文" style:family="paragraph">
      <style:paragraph-properties fo:widows="2" fo:orphans="2" fo:margin-top="0.125in" style:line-height-at-least="0.2777in" fo:margin-left="0.6881in" fo:text-indent="-0.6881in">
        <style:tab-stops/>
      </style:paragraph-properties>
    </style:style>
    <style:style style:name="T719" style:parent-style-name="預設段落字型" style:family="text">
      <style:text-properties style:font-name="標楷體" style:font-name-asian="標楷體" style:font-name-complex="Times New Roman"/>
    </style:style>
    <style:style style:name="T720" style:parent-style-name="預設段落字型" style:family="text">
      <style:text-properties style:font-name="標楷體" style:font-name-asian="標楷體" style:font-name-complex="Times New Roman"/>
    </style:style>
    <style:style style:name="T721" style:parent-style-name="預設段落字型" style:family="text">
      <style:text-properties style:font-name="標楷體" style:font-name-asian="標楷體" style:font-name-complex="Times New Roman"/>
    </style:style>
    <style:style style:name="T722" style:parent-style-name="預設段落字型" style:family="text">
      <style:text-properties style:font-name="標楷體" style:font-name-asian="標楷體" style:font-name-complex="Times New Roman"/>
    </style:style>
    <style:style style:name="T723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P724" style:parent-style-name="內文" style:family="paragraph">
      <style:paragraph-properties fo:widows="2" fo:orphans="2" style:line-height-at-least="0.2777in" fo:margin-left="0.6868in" fo:text-indent="0.0013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P725" style:parent-style-name="內文" style:family="paragraph">
      <style:paragraph-properties fo:widows="2" fo:orphans="2" style:line-height-at-least="0.2777in" fo:margin-left="0.6868in" fo:text-indent="0.0013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P726" style:parent-style-name="內文" style:family="paragraph">
      <style:paragraph-properties fo:widows="2" fo:orphans="2" style:line-height-at-least="0.2777in" fo:margin-left="0.9833in" fo:margin-right="0.2951in" fo:text-indent="-0.2965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P727" style:parent-style-name="內文" style:family="paragraph">
      <style:paragraph-properties fo:widows="2" fo:orphans="2" style:line-height-at-least="0.2777in" fo:margin-left="0.6868in" fo:text-indent="0.0013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P728" style:parent-style-name="內文" style:family="paragraph">
      <style:paragraph-properties fo:widows="2" fo:orphans="2" style:line-height-at-least="0.2777in" fo:margin-left="0.6881in" fo:margin-right="0.2951in" fo:text-indent="-0.6881in">
        <style:tab-stops/>
      </style:paragraph-properties>
    </style:style>
    <style:style style:name="T729" style:parent-style-name="預設段落字型" style:family="text">
      <style:text-properties style:font-name="標楷體" style:font-name-asian="標楷體" style:font-name-complex="Times New Roman"/>
    </style:style>
    <style:style style:name="T730" style:parent-style-name="預設段落字型" style:family="text">
      <style:text-properties style:font-name="標楷體" style:font-name-asian="標楷體" style:font-name-complex="Times New Roman"/>
    </style:style>
    <style:style style:name="T731" style:parent-style-name="預設段落字型" style:family="text">
      <style:text-properties style:font-name="標楷體" style:font-name-asian="標楷體" style:font-name-complex="Times New Roman"/>
    </style:style>
    <style:style style:name="T732" style:parent-style-name="預設段落字型" style:family="text">
      <style:text-properties style:font-name="標楷體" style:font-name-asian="標楷體" style:font-name-complex="Times New Roman"/>
    </style:style>
    <style:style style:name="T733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P734" style:parent-style-name="內文" style:family="paragraph">
      <style:paragraph-properties fo:widows="2" fo:orphans="2" style:line-height-at-least="0.2777in" fo:margin-left="0.6868in" fo:text-indent="0.0013in">
        <style:tab-stops/>
      </style:paragraph-properties>
    </style:style>
    <style:style style:name="T735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736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P737" style:parent-style-name="內文" style:family="paragraph">
      <style:paragraph-properties fo:widows="2" fo:orphans="2" style:line-height-at-least="0.2777in" fo:margin-left="0.6868in" fo:text-indent="0.0013in">
        <style:tab-stops/>
      </style:paragraph-properties>
    </style:style>
    <style:style style:name="T738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739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740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741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742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743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744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745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P746" style:parent-style-name="內文" style:family="paragraph">
      <style:paragraph-properties fo:widows="2" fo:orphans="2" style:line-height-at-least="0.2777in" fo:margin-left="0.6881in" fo:text-indent="-0.6881in">
        <style:tab-stops/>
      </style:paragraph-properties>
    </style:style>
    <style:style style:name="T747" style:parent-style-name="預設段落字型" style:family="text">
      <style:text-properties style:font-name="標楷體" style:font-name-asian="標楷體" style:font-name-complex="Times New Roman"/>
    </style:style>
    <style:style style:name="T748" style:parent-style-name="預設段落字型" style:family="text">
      <style:text-properties style:font-name="標楷體" style:font-name-asian="標楷體" style:font-name-complex="Times New Roman"/>
    </style:style>
    <style:style style:name="T749" style:parent-style-name="預設段落字型" style:family="text">
      <style:text-properties style:font-name="標楷體" style:font-name-asian="標楷體" style:font-name-complex="Times New Roman"/>
    </style:style>
    <style:style style:name="T750" style:parent-style-name="預設段落字型" style:family="text">
      <style:text-properties style:font-name="標楷體" style:font-name-asian="標楷體" style:font-name-complex="Times New Roman"/>
    </style:style>
    <style:style style:name="T751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P752" style:parent-style-name="清單段落" style:family="paragraph">
      <style:paragraph-properties fo:widows="2" fo:orphans="2" fo:margin-bottom="0.125in" style:line-height-at-least="0.2777in" fo:margin-left="0.6868in">
        <style:tab-stops/>
      </style:paragraph-properties>
    </style:style>
    <style:style style:name="T753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754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755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756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757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758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759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olumn761" style:family="table-column">
      <style:table-column-properties style:column-width="4.8777in"/>
    </style:style>
    <style:style style:name="Table760" style:family="table">
      <style:table-properties style:width="4.8777in" fo:margin-left="0in" table:align="center"/>
    </style:style>
    <style:style style:name="TableRow762" style:family="table-row">
      <style:table-row-properties style:min-row-height="1.6506in"/>
    </style:style>
    <style:style style:name="TableCell76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764" style:parent-style-name="清單段落" style:family="paragraph">
      <style:paragraph-properties fo:widows="2" fo:orphans="2" fo:text-align="center" style:line-height-at-least="0.3055in" fo:margin-left="0.6888in" fo:text-indent="-0.6888in">
        <style:tab-stops/>
      </style:paragraph-properties>
    </style:style>
    <style:style style:name="T765" style:parent-style-name="預設段落字型" style:family="text">
      <style:text-properties style:font-name="標楷體" style:font-name-asian="標楷體" style:font-name-complex="新細明體" fo:font-weight="bold" style:font-weight-asian="bold" fo:font-style="italic" style:font-style-asian="italic" fo:color="#000000" style:letter-kerning="false" style:font-size-complex="12pt" fo:background-color="#FFFFFF" style:text-underline-type="single" style:text-underline-style="solid" style:text-underline-width="auto" style:text-underline-mode="continuous" style:language-asian="zh" style:country-asian="HK"/>
    </style:style>
    <style:style style:name="P766" style:parent-style-name="清單段落" style:family="paragraph">
      <style:paragraph-properties fo:widows="2" fo:orphans="2" fo:text-align="center" style:line-height-at-least="0.3055in" fo:margin-left="0.6881in" fo:text-indent="-0.6881in">
        <style:tab-stops/>
      </style:paragraph-properties>
    </style:style>
    <style:style style:name="T767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P768" style:parent-style-name="清單段落" style:family="paragraph">
      <style:paragraph-properties fo:widows="2" fo:orphans="2" fo:text-align="center" style:line-height-at-least="0.3055in" fo:margin-left="0.6881in" fo:text-indent="-0.6881in">
        <style:tab-stops/>
      </style:paragraph-properties>
    </style:style>
    <style:style style:name="T769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P770" style:parent-style-name="清單段落" style:family="paragraph">
      <style:paragraph-properties fo:widows="2" fo:orphans="2" fo:text-align="center" style:line-height-at-least="0.3055in" fo:margin-left="0.6881in" fo:text-indent="-0.6881in">
        <style:tab-stops/>
      </style:paragraph-properties>
    </style:style>
    <style:style style:name="T771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P772" style:parent-style-name="清單段落" style:family="paragraph">
      <style:paragraph-properties fo:widows="2" fo:orphans="2" fo:text-align="center" style:line-height-at-least="0.3055in" fo:margin-left="0.6881in" fo:text-indent="-0.6881in">
        <style:tab-stops/>
      </style:paragraph-properties>
    </style:style>
    <style:style style:name="T773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P774" style:parent-style-name="內文" style:family="paragraph">
      <style:paragraph-properties fo:widows="2" fo:orphans="2" fo:margin-top="0.125in" style:line-height-at-least="0.2777in" fo:margin-left="0.7868in" fo:margin-right="0.1951in" fo:text-indent="-0.7868in">
        <style:tab-stops/>
      </style:paragraph-properties>
    </style:style>
    <style:style style:name="T775" style:parent-style-name="預設段落字型" style:family="text">
      <style:text-properties style:font-name="標楷體" style:font-name-asian="標楷體" style:font-name-complex="Times New Roman"/>
    </style:style>
    <style:style style:name="T776" style:parent-style-name="預設段落字型" style:family="text">
      <style:text-properties style:font-name="標楷體" style:font-name-asian="標楷體" style:font-name-complex="Times New Roman"/>
    </style:style>
    <style:style style:name="T777" style:parent-style-name="預設段落字型" style:family="text">
      <style:text-properties style:font-name="標楷體" style:font-name-asian="標楷體" style:font-name-complex="Times New Roman"/>
    </style:style>
    <style:style style:name="T778" style:parent-style-name="預設段落字型" style:family="text">
      <style:text-properties style:font-name="標楷體" style:font-name-asian="標楷體" style:font-name-complex="Times New Roman"/>
    </style:style>
    <style:style style:name="T779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P780" style:parent-style-name="內文" style:family="paragraph">
      <style:paragraph-properties fo:widows="2" fo:orphans="2" style:line-height-at-least="0.2777in" fo:margin-left="0.7868in" fo:margin-right="0.1951in">
        <style:tab-stops/>
      </style:paragraph-properties>
    </style:style>
    <style:style style:name="T781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P782" style:parent-style-name="內文" style:family="paragraph">
      <style:paragraph-properties fo:widows="2" fo:orphans="2" style:line-height-at-least="0.2777in" fo:margin-left="0.7868in" fo:text-indent="0.0013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P783" style:parent-style-name="內文" style:family="paragraph">
      <style:paragraph-properties fo:widows="2" fo:orphans="2" style:line-height-at-least="0.2777in" fo:margin-left="0.7868in" fo:text-indent="0.0013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P784" style:parent-style-name="內文" style:family="paragraph">
      <style:paragraph-properties fo:widows="2" fo:orphans="2" style:line-height-at-least="0.2777in" fo:margin-left="0.6881in" fo:text-indent="-0.6881in">
        <style:tab-stops/>
      </style:paragraph-properties>
    </style:style>
    <style:style style:name="T785" style:parent-style-name="預設段落字型" style:family="text">
      <style:text-properties style:font-name="標楷體" style:font-name-asian="標楷體" style:font-name-complex="Times New Roman"/>
    </style:style>
    <style:style style:name="T786" style:parent-style-name="預設段落字型" style:family="text">
      <style:text-properties style:font-name="標楷體" style:font-name-asian="標楷體" style:font-name-complex="Times New Roman"/>
    </style:style>
    <style:style style:name="T787" style:parent-style-name="預設段落字型" style:family="text">
      <style:text-properties style:font-name="標楷體" style:font-name-asian="標楷體" style:font-name-complex="Times New Roman"/>
    </style:style>
    <style:style style:name="T788" style:parent-style-name="預設段落字型" style:family="text">
      <style:text-properties style:font-name="標楷體" style:font-name-asian="標楷體" style:font-name-complex="Times New Roman"/>
    </style:style>
    <style:style style:name="T789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P790" style:parent-style-name="內文" style:family="paragraph">
      <style:paragraph-properties fo:widows="2" fo:orphans="2" style:line-height-at-least="0.2777in" fo:margin-left="0.7868in" fo:text-indent="0.0013in">
        <style:tab-stops/>
      </style:paragraph-properties>
    </style:style>
    <style:style style:name="T791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792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P793" style:parent-style-name="內文" style:family="paragraph">
      <style:paragraph-properties fo:widows="2" fo:orphans="2" style:line-height-at-least="0.2777in" fo:margin-left="0.7868in">
        <style:tab-stops/>
      </style:paragraph-properties>
    </style:style>
    <style:style style:name="T794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795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796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797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798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P799" style:parent-style-name="內文" style:family="paragraph">
      <style:paragraph-properties fo:widows="2" fo:orphans="2" style:line-height-at-least="0.2777in" fo:margin-left="0.7868in">
        <style:tab-stops/>
      </style:paragraph-properties>
    </style:style>
    <style:style style:name="T800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801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802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803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804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P805" style:parent-style-name="內文" style:family="paragraph">
      <style:paragraph-properties fo:widows="2" fo:orphans="2" style:line-height-at-least="0.2777in" fo:margin-left="0.7868in" fo:margin-right="0.2951in" fo:text-indent="-0.7868in">
        <style:tab-stops/>
      </style:paragraph-properties>
    </style:style>
    <style:style style:name="T806" style:parent-style-name="預設段落字型" style:family="text">
      <style:text-properties style:font-name="標楷體" style:font-name-asian="標楷體" style:font-name-complex="Times New Roman"/>
    </style:style>
    <style:style style:name="T807" style:parent-style-name="預設段落字型" style:family="text">
      <style:text-properties style:font-name="標楷體" style:font-name-asian="標楷體" style:font-name-complex="Times New Roman"/>
    </style:style>
    <style:style style:name="T808" style:parent-style-name="預設段落字型" style:family="text">
      <style:text-properties style:font-name="標楷體" style:font-name-asian="標楷體" style:font-name-complex="Times New Roman"/>
    </style:style>
    <style:style style:name="T809" style:parent-style-name="預設段落字型" style:family="text">
      <style:text-properties style:font-name="標楷體" style:font-name-asian="標楷體" style:font-name-complex="Times New Roman"/>
    </style:style>
    <style:style style:name="T810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811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812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813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P814" style:parent-style-name="內文" style:family="paragraph">
      <style:paragraph-properties fo:widows="2" fo:orphans="2" style:line-height-at-least="0.2777in" fo:margin-left="0.7868in" fo:text-indent="0.0006in">
        <style:tab-stops/>
      </style:paragraph-properties>
    </style:style>
    <style:style style:name="T815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816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817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818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819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820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821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822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P823" style:parent-style-name="內文" style:family="paragraph">
      <style:paragraph-properties fo:widows="2" fo:orphans="2" style:line-height-at-least="0.2777in" fo:margin-left="0.7868in" fo:text-indent="-0.7868in">
        <style:tab-stops/>
      </style:paragraph-properties>
    </style:style>
    <style:style style:name="T824" style:parent-style-name="預設段落字型" style:family="text">
      <style:text-properties style:font-name="標楷體" style:font-name-asian="標楷體" style:font-name-complex="Times New Roman"/>
    </style:style>
    <style:style style:name="T825" style:parent-style-name="預設段落字型" style:family="text">
      <style:text-properties style:font-name="標楷體" style:font-name-asian="標楷體" style:font-name-complex="Times New Roman"/>
    </style:style>
    <style:style style:name="T826" style:parent-style-name="預設段落字型" style:family="text">
      <style:text-properties style:font-name="標楷體" style:font-name-asian="標楷體" style:font-name-complex="Times New Roman"/>
    </style:style>
    <style:style style:name="T827" style:parent-style-name="預設段落字型" style:family="text">
      <style:text-properties style:font-name="標楷體" style:font-name-asian="標楷體" style:font-name-complex="Times New Roman"/>
    </style:style>
    <style:style style:name="T828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829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830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831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832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833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834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835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836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837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P838" style:parent-style-name="內文" style:family="paragraph">
      <style:paragraph-properties fo:widows="2" fo:orphans="2" style:line-height-at-least="0.2777in" fo:margin-left="0.7847in" fo:text-indent="-0.0965in">
        <style:tab-stops/>
      </style:paragraph-properties>
    </style:style>
    <style:style style:name="T839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840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841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842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843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844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845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/>
    </style:style>
    <style:style style:name="T846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P847" style:parent-style-name="內文" style:family="paragraph">
      <style:paragraph-properties fo:widows="2" fo:orphans="2" style:line-height-at-least="0.2777in" fo:margin-left="0.6881in" fo:text-indent="-0.6881in">
        <style:tab-stops/>
      </style:paragraph-properties>
    </style:style>
    <style:style style:name="T848" style:parent-style-name="預設段落字型" style:family="text">
      <style:text-properties style:font-name="標楷體" style:font-name-asian="標楷體" style:font-name-complex="Times New Roman"/>
    </style:style>
    <style:style style:name="T849" style:parent-style-name="預設段落字型" style:family="text">
      <style:text-properties style:font-name="標楷體" style:font-name-asian="標楷體" style:font-name-complex="Times New Roman"/>
    </style:style>
    <style:style style:name="T850" style:parent-style-name="預設段落字型" style:family="text">
      <style:text-properties style:font-name="標楷體" style:font-name-asian="標楷體" style:font-name-complex="Times New Roman"/>
    </style:style>
    <style:style style:name="T851" style:parent-style-name="預設段落字型" style:family="text">
      <style:text-properties style:font-name="標楷體" style:font-name-asian="標楷體" style:font-name-complex="Times New Roman"/>
    </style:style>
    <style:style style:name="T852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olumn854" style:family="table-column">
      <style:table-column-properties style:column-width="1.7715in"/>
    </style:style>
    <style:style style:name="TableColumn855" style:family="table-column">
      <style:table-column-properties style:column-width="3.2486in"/>
    </style:style>
    <style:style style:name="TableColumn856" style:family="table-column">
      <style:table-column-properties style:column-width="3.2486in"/>
    </style:style>
    <style:style style:name="Table853" style:family="table">
      <style:table-properties style:width="8.2687in" fo:margin-left="0.7645in" table:align="left"/>
    </style:style>
    <style:style style:name="TableRow857" style:family="table-row">
      <style:table-row-properties/>
    </style:style>
    <style:style style:name="TableCell85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859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ell86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61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ell862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63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Row864" style:family="table-row">
      <style:table-row-properties/>
    </style:style>
    <style:style style:name="TableCell86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866" style:parent-style-name="清單段落" style:family="paragraph">
      <style:paragraph-properties fo:widows="2" fo:orphans="2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ell867" style:family="table-cell">
      <style:table-cell-properties fo:border="0.0069in solid #000000" style:writing-mode="lr-tb" fo:padding-top="0in" fo:padding-left="0.075in" fo:padding-bottom="0in" fo:padding-right="0.075in"/>
    </style:style>
    <style:style style:name="P868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ell8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70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Row871" style:family="table-row">
      <style:table-row-properties/>
    </style:style>
    <style:style style:name="TableCell87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873" style:parent-style-name="清單段落" style:family="paragraph">
      <style:paragraph-properties fo:widows="2" fo:orphans="2" style:line-height-at-least="0.2777in" fo:margin-left="0.6881in" fo:text-indent="-0.6881in">
        <style:tab-stops/>
      </style:paragraph-properties>
    </style:style>
    <style:style style:name="T874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ell875" style:family="table-cell">
      <style:table-cell-properties fo:border="0.0069in solid #000000" style:writing-mode="lr-tb" fo:padding-top="0in" fo:padding-left="0.075in" fo:padding-bottom="0in" fo:padding-right="0.075in"/>
    </style:style>
    <style:style style:name="P876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ell87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78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Row879" style:family="table-row">
      <style:table-row-properties/>
    </style:style>
    <style:style style:name="TableCell88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881" style:parent-style-name="清單段落" style:family="paragraph">
      <style:paragraph-properties fo:widows="2" fo:orphans="2" style:line-height-at-least="0.2777in" fo:margin-left="0.6881in" fo:text-indent="-0.6881in">
        <style:tab-stops/>
      </style:paragraph-properties>
    </style:style>
    <style:style style:name="T882" style:parent-style-name="預設段落字型" style:family="text"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ell883" style:family="table-cell">
      <style:table-cell-properties fo:border="0.0069in solid #000000" style:writing-mode="lr-tb" fo:padding-top="0in" fo:padding-left="0.075in" fo:padding-bottom="0in" fo:padding-right="0.075in"/>
    </style:style>
    <style:style style:name="P884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ell88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86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Row887" style:family="table-row">
      <style:table-row-properties/>
    </style:style>
    <style:style style:name="TableCell88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889" style:parent-style-name="清單段落" style:family="paragraph">
      <style:paragraph-properties fo:widows="2" fo:orphans="2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ell89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891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TableCell892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93" style:parent-style-name="清單段落" style:family="paragraph">
      <style:paragraph-properties fo:widows="2" fo:orphans="2" fo:text-align="center" style:line-height-at-least="0.2777in" fo:margin-left="0.6881in" fo:text-indent="-0.6881in">
        <style:tab-stops/>
      </style:paragraph-properties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P894" style:parent-style-name="頁首" style:family="paragraph">
      <style:paragraph-properties style:line-height-at-least="0.2777in" fo:margin-left="0.6881in" fo:text-indent="-0.6881in">
        <style:tab-stops>
          <style:tab-stop style:type="center" style:position="-1.8131in"/>
        </style:tab-stops>
      </style:paragraph-properties>
    </style:style>
    <style:style style:name="T895" style:parent-style-name="預設段落字型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T896" style:parent-style-name="預設段落字型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T897" style:parent-style-name="預設段落字型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T89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language-asian="zh" style:country-asian="HK"/>
    </style:style>
    <style:style style:name="T89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90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language-asian="zh" style:country-asian="HK"/>
    </style:style>
    <style:style style:name="T90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90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language-asian="zh" style:country-asian="HK"/>
    </style:style>
    <style:style style:name="T90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904" style:parent-style-name="頁首" style:family="paragraph">
      <style:paragraph-properties style:line-height-at-least="0.2777in" fo:margin-left="0.6868in" fo:text-indent="0.0013in">
        <style:tab-stops>
          <style:tab-stop style:type="center" style:position="-1.8118in"/>
        </style:tab-stops>
      </style:paragraph-properties>
    </style:style>
    <style:style style:name="T90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90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language-asian="zh" style:country-asian="HK"/>
    </style:style>
    <style:style style:name="T90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90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language-asian="zh" style:country-asian="HK"/>
    </style:style>
    <style:style style:name="T90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language-asian="zh" style:country-asian="HK"/>
    </style:style>
    <style:style style:name="T91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911" style:parent-style-name="頁首" style:family="paragraph">
      <style:paragraph-properties style:line-height-at-least="0.2777in" fo:margin-left="0.6868in" fo:text-indent="0.0013in">
        <style:tab-stops>
          <style:tab-stop style:type="center" style:position="-1.8118in"/>
        </style:tab-stops>
      </style:paragraph-properties>
    </style:style>
    <style:style style:name="T91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91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language-asian="zh" style:country-asian="HK"/>
    </style:style>
    <style:style style:name="T91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91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language-asian="zh" style:country-asian="HK"/>
    </style:style>
    <style:style style:name="T91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917" style:parent-style-name="頁首" style:family="paragraph">
      <style:paragraph-properties style:line-height-at-least="0.2777in" fo:margin-left="0.6868in" fo:text-indent="0.0013in">
        <style:tab-stops>
          <style:tab-stop style:type="center" style:position="-1.8118in"/>
        </style:tab-stops>
      </style:paragraph-properties>
    </style:style>
    <style:style style:name="T91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91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language-asian="zh" style:country-asian="HK"/>
    </style:style>
    <style:style style:name="T92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92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language-asian="zh" style:country-asian="HK"/>
    </style:style>
    <style:style style:name="T92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P923" style:parent-style-name="頁首" style:family="paragraph">
      <style:paragraph-properties style:line-height-at-least="0.2777in" fo:margin-left="0.6868in" fo:text-indent="0.0013in">
        <style:tab-stops>
          <style:tab-stop style:type="center" style:position="-1.8118in"/>
        </style:tab-stops>
      </style:paragraph-properties>
    </style:style>
    <style:style style:name="T92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92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language-asian="zh" style:country-asian="HK"/>
    </style:style>
    <style:style style:name="T92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9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language-asian="zh" style:country-asian="HK"/>
    </style:style>
    <style:style style:name="P928" style:parent-style-name="內文" style:family="paragraph">
      <style:paragraph-properties fo:widows="2" fo:orphans="2" style:line-height-at-least="0.2777in"/>
      <style:text-properties style:font-name="標楷體" style:font-name-asian="標楷體" style:font-name-complex="新細明體" fo:color="#000000" style:letter-kerning="false" style:font-size-complex="12pt" fo:background-color="#FFFFFF" style:language-asian="zh" style:country-asian="HK"/>
    </style:style>
    <style:style style:name="P92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930" style:parent-style-name="內文" style:family="paragraph">
      <style:text-properties style:font-name="標楷體" style:font-name-asian="標楷體"/>
    </style:style>
    <style:style style:name="P931" style:parent-style-name="內文" style:master-page-name="MP1" style:family="paragraph">
      <style:paragraph-properties fo:break-before="page"/>
      <style:text-properties style:font-name="標楷體" style:font-name-asian="標楷體" fo:font-size="16pt" style:font-size-asian="16pt"/>
    </style:style>
    <style:style style:name="P935" style:parent-style-name="內文" style:family="paragraph">
      <style:text-properties style:font-name="Times New Roman" style:font-name-asian="標楷體" style:font-name-complex="Times New Roman" fo:letter-spacing="0.0416in" fo:font-size="16pt" style:font-size-asian="16pt"/>
    </style:style>
    <style:style style:name="P936" style:parent-style-name="內文" style:family="paragraph">
      <style:text-properties style:font-name="Times New Roman" style:font-name-asian="標楷體" style:font-name-complex="Times New Roman" fo:letter-spacing="0.0416in" fo:font-size="16pt" style:font-size-asian="16pt"/>
    </style:style>
    <style:style style:name="P937" style:parent-style-name="內文" style:family="paragraph">
      <style:text-properties style:font-name="Times New Roman" style:font-name-asian="標楷體" style:font-name-complex="Times New Roman" fo:letter-spacing="0.0416in" fo:font-size="16pt" style:font-size-asian="16pt"/>
    </style:style>
    <style:style style:name="P938" style:parent-style-name="內文" style:family="paragraph">
      <style:text-properties style:font-name="Times New Roman" style:font-name-asian="標楷體" style:font-name-complex="Times New Roman" fo:letter-spacing="0.0416in" fo:font-size="16pt" style:font-size-asian="16pt"/>
    </style:style>
    <style:style style:name="T939" style:parent-style-name="預設段落字型" style:family="text">
      <style:text-properties style:font-name="Times New Roman" style:font-name-asian="標楷體" style:font-name-complex="Times New Roman" fo:letter-spacing="0.0416in" fo:font-size="16pt" style:font-size-asian="16pt"/>
    </style:style>
    <style:style style:name="T940" style:parent-style-name="預設段落字型" style:family="text">
      <style:text-properties style:font-name="Times New Roman" style:font-name-asian="標楷體" style:font-name-complex="Times New Roman" fo:letter-spacing="0.0416in" fo:font-size="16pt" style:font-size-asian="16pt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7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 draw:luminance="-20%" draw:color-mode="greyscale" draw:contrast="40%"/>
    </style:style>
    <style:style style:family="graphic" style:name="a1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8" style:parent-style-name="Graphics">
      <style:graphic-properties fo:border="0.01042in solid #000000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true" style:wrap-contour-mode="full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新北市立溪崑國民中學 105學年度第二學期 第三次定期評量<text:s/>社會科試卷</text:p>
      <text:p text:style-name="P5"><text:span text:style-name="T6">七</text:span><text:span text:style-name="T7"><draw:connector draw:type="line" svg:x1="0.02361in" svg:y1="0.44028in" svg:x2="8.94028in" svg:y2="0.44028in" draw:z-index="251659264" draw:id="id0" draw:style-name="a0" draw:name="直線接點 1" text:anchor-type="paragraph"><svg:title/><svg:desc/></draw:connector></text:span><text:span text:style-name="T8">年級<text:s/></text:span><text:span text:style-name="T9"><text:s text:c="5"/></text:span><text:span text:style-name="T10"><text:s/>班座號<text:s/></text:span><text:span text:style-name="T11"><text:s text:c="5"/></text:span><text:span text:style-name="T12"><text:s/>姓名<text:s/></text:span><text:span text:style-name="T13"><text:s text:c="15"/></text:span><text:span text:style-name="T14"><text:s/></text:span></text:p>
      <text:p text:style-name="P15">地理</text:p>
      <text:p text:style-name="P16"><text:span text:style-name="T17">( <text:s text:c="2"/>) 1、</text:span><text:span text:style-name="T18">「基隆港</text:span><text:span text:style-name="T19">於清光緒12年建港迄今，港埠形勢天成</text:span><text:span text:style-name="T20">，</text:span><text:span text:style-name="T21">但囿於港域狹小之自然條件限制，發展受限，政府興建基隆</text:span><text:span text:style-name="T22">港</text:span><text:span text:style-name="T23">輔助港</text:span><text:span text:style-name="T24">埠</text:span><text:span text:style-name="T25">，</text:span><text:span text:style-name="T26">用地緊鄰市區，透過</text:span><text:span text:style-name="T27">聯外道路系統如</text:span><text:span text:style-name="T28">西濱快速公路、臺64線東西向快速道路，</text:span><text:span text:style-name="T29">讓基隆港輔助</text:span><text:span text:style-name="T30">港的腹地範圍擴及大臺北都會區、桃園國際機場，未來前景可期。」</text:span></text:p>
      <text:p text:style-name="P31">請問：下列哪一港是『基隆港輔助港』？</text:p>
      <text:p text:style-name="P32">(A)高雄港 (B)八里臺北港 (C)台中港<text:s/>(D)台北南港。</text:p>
      <text:p text:style-name="P33"><text:span text:style-name="T34">( <text:s text:c="2"/>)<text:s/></text:span><text:span text:style-name="T35">2</text:span><text:span text:style-name="T36">、</text:span><text:span text:style-name="T37">北部區域地理區包含台北盆地、林口臺地、桃園台地、新竹丘陵及宜蘭平原。其中台北盆地和宜蘭平原相隔不遠，但兩地理區受自然屏障而無法充分聯繫。</text:span></text:p>
      <text:p text:style-name="P38"><text:span text:style-name="T39"><draw:frame draw:z-index="251667456" draw:style-name="a1" draw:name="圖片 6" text:anchor-type="paragraph" svg:x="6.26319in" svg:y="0.11528in" svg:width="2.64583in" svg:height="1.46042in" style:rel-width="scale" style:rel-height="scale"><draw:image xlink:href="media/image1.png" xlink:type="simple" xlink:show="embed" xlink:actuate="onLoad"/><svg:title/><svg:desc>102-5-19</svg:desc></draw:frame></text:span><text:span text:style-name="T40">請問：下列何者是臺北盆地和宜蘭平原的「自然屏障」？</text:span></text:p>
      <text:p text:style-name="P41">(A)雪山山脈<text:s/><text:s/>(B)大漢溪<text:s text:c="2"/>(C)觀音山<text:s/><text:s/>(D)<text:s/>中央山脈。</text:p>
      <text:p text:style-name="P42"><text:span text:style-name="T43">( <text:s text:c="2"/>)<text:s/></text:span><text:span text:style-name="T44">3</text:span><text:span text:style-name="T45">、</text:span><text:span text:style-name="T46">右圖為臺灣科技園區營業額統計圖，甲科學園區位在中央政府所在地、經濟文化中心的都市內，且為許多科技公司的總部，營業額為全國之首。</text:span></text:p>
      <text:p text:style-name="P47">請問：甲科學園區最有可能是下列何者？<text:s/></text:p>
      <text:p text:style-name="P48">(A)新竹科學園區 <text:s/>(B)內湖科技園區 <text:s/>(C)中部科學園區<text:s/><text:s/>(D)南部科學園區。</text:p>
      <text:p text:style-name="P49"><text:span text:style-name="T50">( <text:s text:c="2"/>)<text:s/></text:span><text:span text:style-name="T51">4</text:span><text:span text:style-name="T52">、</text:span><text:span text:style-name="T53">漢人稱平埔族人部落為『社』；而『社頭』代表大武郡社頭目首領居住之地，彰化縣社頭鄉因此得名</text:span><text:span text:style-name="T54">。</text:span><text:span text:style-name="T55">社頭鄉</text:span><text:span text:style-name="T56">多</text:span><text:span text:style-name="T57">丘陵</text:span><text:span text:style-name="T58">、</text:span><text:span text:style-name="T59">平原，物產富饒。廣闊果林農園，品質優良。社頭創立第一家『勝利織襪廠』開始，『襪子的故鄉』序幕，60年代社頭襪子佔全台七成，</text:span><text:span text:style-name="T60">近年來織襪產業外移</text:span><text:span text:style-name="T61">，</text:span><text:span text:style-name="T62">政府</text:span><text:span text:style-name="T63">籌設『織襪工業園區』</text:span><text:span text:style-name="T64">。社頭鄉</text:span><text:span text:style-name="T65">結合</text:span><text:span text:style-name="T66">織襪、</text:span><text:span text:style-name="T67">芭樂</text:span><text:span text:style-name="T68">，</text:span><text:span text:style-name="T69">每年12月舉辦「織襪芭樂節」，成功行銷</text:span><text:span text:style-name="T70">社頭</text:span><text:span text:style-name="T71">產業發展。</text:span></text:p>
      <text:p text:style-name="P72">請問：造成彰化縣社頭鄉織襪產業外移的主因為何？</text:p>
      <text:p text:style-name="P73">(A)交通不便<text:s/><text:s/><text:s/>(B)工資上漲，國外廉價勞工衝擊 <text:s text:c="2"/>(C)高鐵經過，地層下陷嚴重 <text:s/><text:s/>(D)原物料價格波動。</text:p>
      <text:p text:style-name="P74"><text:span text:style-name="T75">( <text:s text:c="2"/>)<text:s/></text:span><text:span text:style-name="T76">5</text:span><text:span text:style-name="T77">、</text:span><text:span text:style-name="T78">彰化縣、雲林縣過去以甘蔗、稻米為主要作物，自中山高速公路通車後，已轉型成為花卉、蔬果專業區。</text:span></text:p>
      <text:p text:style-name="P79"><text:span text:style-name="T80"><draw:frame draw:z-index="251658240" draw:id="id1" draw:style-name="a2" draw:name="Object 2" text:anchor-type="paragraph" svg:x="6.20069in" svg:y="0.21181in" svg:width="2.33333in" svg:height="1.39306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81">請問：彰化縣、雲林縣農業發展，最主要受到哪一河川影響？</text:span></text:p>
      <text:p text:style-name="P82">(Ａ)大甲溪　(Ｂ)曾文溪 (Ｃ)濁水溪 (Ｄ)高屏溪。</text:p>
      <text:p text:style-name="P83"><text:span text:style-name="T84">( <text:s text:c="2"/>)<text:s/></text:span><text:span text:style-name="T85">6</text:span><text:span text:style-name="T86">、</text:span><text:span text:style-name="T87">台灣降水深受季風、地形、梅雨、颱風影響，各區域降水各有特色。右表為台灣甲、乙、丙、丁四個區域冬季、夏季降水量分配的比率。</text:span></text:p>
      <text:p text:style-name="P88">請問：甲、乙、丙、丁四大區域中，哪一個區域最能代表臺灣南部區域的降水特性？<text:s/></text:p>
      <text:p text:style-name="P89">(A)甲　(B)乙　(C)丙　(D)丁。</text:p>
      <text:p text:style-name="P90"><text:span text:style-name="T91">( <text:s text:c="2"/>)<text:s/></text:span><text:span text:style-name="T92">7</text:span><text:span text:style-name="T93">、</text:span><text:span text:style-name="T94">屏東縣是最多山地鄉的縣市。</text:span><text:span text:style-name="T95">目前</text:span><text:span text:style-name="T96">全</text:span><text:a office:title="臺灣" xlink:href="https://zh.wikipedia.org/wiki/%E8%87%BA%E7%81%A3" office:target-frame-name="_top" xlink:show="replace"><text:span text:style-name="T97">臺灣</text:span></text:a><text:span text:style-name="T98">共有24個山地鄉</text:span><text:span text:style-name="T99">，其中屏東縣佔8個鄉，包含</text:span><text:a office:title="屏東縣" xlink:href="https://zh.wikipedia.org/wiki/%E5%B1%8F%E6%9D%B1%E7%B8%A3" office:target-frame-name="_top" xlink:show="replace"><text:span text:style-name="T100">屏東縣</text:span></text:a><text:a office:title="霧台鄉" xlink:href="https://zh.wikipedia.org/wiki/%E9%9C%A7%E5%8F%B0%E9%84%89" office:target-frame-name="_top" xlink:show="replace"><text:span text:style-name="T101">霧台鄉</text:span></text:a><text:span text:style-name="T102">、</text:span><text:a office:title="三地門鄉" xlink:href="https://zh.wikipedia.org/wiki/%E4%B8%89%E5%9C%B0%E9%96%80%E9%84%89" office:target-frame-name="_top" xlink:show="replace"><text:span text:style-name="T103">三地門鄉</text:span></text:a><text:span text:style-name="T104">、</text:span><text:a office:title="瑪家鄉" xlink:href="https://zh.wikipedia.org/wiki/%E7%91%AA%E5%AE%B6%E9%84%89" office:target-frame-name="_top" xlink:show="replace"><text:span text:style-name="T105">瑪家鄉</text:span></text:a><text:span text:style-name="T106">、</text:span><text:a office:title="泰武鄉" xlink:href="https://zh.wikipedia.org/wiki/%E6%B3%B0%E6%AD%A6%E9%84%89" office:target-frame-name="_top" xlink:show="replace"><text:span text:style-name="T107">泰武鄉</text:span></text:a><text:span text:style-name="T108">、</text:span><text:a office:title="來義鄉" xlink:href="https://zh.wikipedia.org/wiki/%E4%BE%86%E7%BE%A9%E9%84%89" office:target-frame-name="_top" xlink:show="replace"><text:span text:style-name="T109">來義鄉</text:span></text:a><text:span text:style-name="T110">、</text:span><text:a office:title="獅子鄉 (台灣)" xlink:href="https://zh.wikipedia.org/wiki/%E7%8D%85%E5%AD%90%E9%84%89_(%E5%8F%B0%E7%81%A3)" office:target-frame-name="_top" xlink:show="replace"><text:span text:style-name="T111">獅子鄉</text:span></text:a><text:span text:style-name="T112">、</text:span><text:a office:title="春日鄉" xlink:href="https://zh.wikipedia.org/wiki/%E6%98%A5%E6%97%A5%E9%84%89" office:target-frame-name="_top" xlink:show="replace"><text:span text:style-name="T113">春日鄉</text:span></text:a><text:span text:style-name="T114">、</text:span><text:a office:title="牡丹鄉" xlink:href="https://zh.wikipedia.org/wiki/%E7%89%A1%E4%B8%B9%E9%84%89" office:target-frame-name="_top" xlink:show="replace"><text:span text:style-name="T115">牡丹鄉</text:span></text:a><text:span text:style-name="T116">。</text:span></text:p>
      <text:p text:style-name="P117">請問：屏東縣山地鄉，最主要分布在哪一座山脈？</text:p>
      <text:p text:style-name="P118">(Ａ)中央山脈　(Ｂ)海岸山脈　(Ｃ)雪山山脈　(Ｄ)玉山山脈。</text:p>
      <text:p text:style-name="P119"><text:span text:style-name="T120">( <text:s text:c="2"/>)<text:s/></text:span><text:span text:style-name="T121">8</text:span><text:span text:style-name="T122">、</text:span><text:span text:style-name="T123">苗栗縣，是著名的「山城」，從春天的柚花季、桐花祭與桃李盛產相繼揭幕、公館福菜節，到夏天的螢火蟲生態、南瓜博覽會、卓蘭水果觀光季、三義國際觀光木雕藝術節、紅棗文化節和串聯苗栗海線辦理的海洋觀光季，接著秋天的杭菊芋頭節、柚子節緊接著頗負盛名的草莓季饗宴等都紛紛登場，以及泰安溫泉季活動的展開，延續到寒冷的冬季；一系列精采的節慶活動就像接力賽般，讓苗栗的四季熱鬧不停歇。</text:span></text:p>
      <text:p text:style-name="P124">請問：苗栗縣福菜節最能表現出臺灣四大族群中哪一族群文化？</text:p>
      <text:p text:style-name="P125">(A)原住民文化<text:s/>(B)新住民文化<text:s/>(C)閩南人文化<text:s/>(D)客家人文化。</text:p>
      <text:p text:style-name="P126"><text:span text:style-name="T127">( <text:s text:c="2"/>)<text:s/></text:span><text:span text:style-name="T128">9</text:span><text:span text:style-name="T129">、</text:span><text:span text:style-name="T130">台灣海岸線相當優美，每年均吸引眾多遊客前往，成為地方政府重要的觀光收入來源。</text:span></text:p>
      <text:p text:style-name="P131">請問：有關海岸敘述，下列敘述何者【錯誤】？ <text:s text:c="2"/></text:p>
      <text:p text:style-name="P132">(Ａ)南部地區多平直沙岸地形 <text:s text:c="16"/>(Ｂ)台灣最南端墾丁珊瑚礁海岸為主　</text:p>
      <text:p text:style-name="P133"><text:span text:style-name="T134">(Ｃ</text:span><text:span text:style-name="T135">)台東縣</text:span><text:span text:style-name="T136">境內清水斷崖梅雨季容易發生落石　 (Ｄ)</text:span><text:span text:style-name="T137">澎湖縣</text:span><text:span text:style-name="T138">七美鄉柱狀玄武岩海岸。</text:span></text:p>
      <text:p text:style-name="P139"/>
      <text:soft-page-break/>
      <text:p text:style-name="P140"><text:span text:style-name="T141">( <text:s text:c="2"/>)</text:span><text:span text:style-name="T142">10</text:span><text:span text:style-name="T143">、</text:span><text:span text:style-name="T144">原住民族委員會截至106年統計顯示，法定有16族，台灣原住民人口為55萬4925人，其中以阿美族有20萬6813人</text:span><text:span text:style-name="T145">為最多，最少是卡那卡那族321人。其中以</text:span><text:span text:style-name="T146">花蓮縣原住民人口9萬1675人，台東縣原住民人口7萬9622人次之；原住民人口占該縣市人口比率則以台東縣35.5%最高，花蓮縣27.5%次之。</text:span></text:p>
      <text:p text:style-name="P147"><text:span text:style-name="T148">請問：</text:span><text:span text:style-name="T149">花蓮</text:span><text:span text:style-name="T150">原住民比</text:span><text:span text:style-name="T151">台東</text:span><text:span text:style-name="T152">原住民多，但</text:span><text:span text:style-name="T153">台東</text:span><text:span text:style-name="T154">原住民比率卻比</text:span><text:span text:style-name="T155">花蓮</text:span><text:span text:style-name="T156">高的原因為何？</text:span></text:p>
      <text:p text:style-name="P157"><text:span text:style-name="T158">(Ａ)</text:span><text:span text:style-name="T159">花蓮</text:span><text:span text:style-name="T160">土地面積較大<text:s/></text:span><text:span text:style-name="T161">(B)</text:span><text:span text:style-name="T162">台東</text:span><text:span text:style-name="T163">土地面積較大</text:span><text:span text:style-name="T164"><text:s/>(C)</text:span><text:span text:style-name="T165">花蓮</text:span><text:span text:style-name="T166">總人口較多<text:s/></text:span><text:span text:style-name="T167">(D)</text:span><text:span text:style-name="T168">台東</text:span><text:span text:style-name="T169">總人口較多。</text:span></text:p>
      <text:p text:style-name="P170"><text:span text:style-name="T171">( <text:s text:c="2"/>)</text:span><text:span text:style-name="T172">1</text:span><text:span text:style-name="T173">1</text:span><text:span text:style-name="T174">、</text:span><text:span text:style-name="T175">民國81年11月7日，</text:span><text:span text:style-name="T176">金馬</text:span><text:span text:style-name="T177">地區戰地政務終止</text:span><text:span text:style-name="T178">後</text:span><text:span text:style-name="T179">，</text:span><text:span text:style-name="T180">實施小三通，</text:span><text:span text:style-name="T181">金門</text:span><text:span text:style-name="T182">、</text:span><text:span text:style-name="T183">馬祖</text:span><text:span text:style-name="T184">成為兩岸貿易往來窗口，經濟快速發展，居民所得提高。</text:span></text:p>
      <text:p text:style-name="P185"><text:span text:style-name="T186">請問：有關</text:span><text:span text:style-name="T187">金門</text:span><text:span text:style-name="T188">和</text:span><text:span text:style-name="T189">馬祖</text:span><text:span text:style-name="T190">敘述，下列何者『正確』？</text:span></text:p>
      <text:p text:style-name="P191"><text:span text:style-name="T192">(Ａ)</text:span><text:span text:style-name="T193">金門</text:span><text:span text:style-name="T194">與</text:span><text:span text:style-name="T195">馬祖</text:span><text:span text:style-name="T196">皆屬火山島　</text:span><text:span text:style-name="T197">　　</text:span><text:span text:style-name="T198">(Ｂ)</text:span><text:span text:style-name="T199">金門</text:span><text:span text:style-name="T200">的閩南建築、</text:span><text:span text:style-name="T201">馬祖芹壁村</text:span><text:span text:style-name="T202">的石頭屋最具特色建築群　</text:span></text:p>
      <text:p text:style-name="P203"><text:span text:style-name="T204">(Ｃ)</text:span><text:span text:style-name="T205">金門</text:span><text:span text:style-name="T206">八八坑道今日已成酒窖　(Ｄ)洋樓</text:span><text:span text:style-name="T207">得月樓</text:span><text:span text:style-name="T208">成為</text:span><text:span text:style-name="T209">馬祖</text:span><text:span text:style-name="T210">觀光景點。</text:span></text:p>
      <text:p text:style-name="P211"><text:span text:style-name="T212"><draw:frame draw:z-index="251666432" draw:style-name="a3" draw:name="圖片 4" text:anchor-type="paragraph" svg:x="6.57361in" svg:y="0.17986in" svg:width="2.09514in" svg:height="2.14722in" style:rel-width="scale" style:rel-height="scale"><draw:image xlink:href="media/image2.jpeg" xlink:type="simple" xlink:show="embed" xlink:actuate="onLoad"/><svg:title/><svg:desc>02</svg:desc></draw:frame></text:span><text:span text:style-name="T213">右圖是台灣行政區圖，請依序回答下列問題：</text:span></text:p>
      <text:p text:style-name="P214"><text:span text:style-name="T215">( <text:s text:c="2"/>)</text:span><text:span text:style-name="T216">1</text:span><text:span text:style-name="T217">2</text:span><text:span text:style-name="T218">、</text:span><text:span text:style-name="T219">因交通便捷，哪個縣市成為台灣花卉專業生產區、蔬菜專業生產區？</text:span></text:p>
      <text:p text:style-name="P220">(A)甲　(B)乙　(C)丙　(D)丁 。</text:p>
      <text:p text:style-name="P221"><text:span text:style-name="T222">( <text:s text:c="2"/>)</text:span><text:span text:style-name="T223">1</text:span><text:span text:style-name="T224">3</text:span><text:span text:style-name="T225">、</text:span><text:span text:style-name="T226">台灣自行車全球市佔率約8%，巨大與美利達銷量約佔全球自行車市場的6%與2%。台灣是世界第二大自行車出口國家，巨大「捷安特」和「美利達」更是世界知名品牌。</text:span></text:p>
      <text:p text:style-name="P227">請問：右圖中部地區，哪些縣市是台灣自行車生產重鎮？</text:p>
      <text:p text:style-name="P228">(A)甲、乙<text:s/>(B)乙、丙<text:s/>(C)丙、戊<text:s/>(D)甲、戊。</text:p>
      <text:p text:style-name="P229"><text:span text:style-name="T230">( <text:s text:c="2"/>)</text:span><text:span text:style-name="T231">1</text:span><text:span text:style-name="T232">4</text:span><text:span text:style-name="T233">、</text:span><text:span text:style-name="T234">氣候條件常會影響當地居民的生活方式，進而塑造出不同的地區特色。台灣位在季風帶上，日常生活有形無形都受到季風影響。</text:span></text:p>
      <text:p text:style-name="P235"><text:span text:style-name="T236">請問</text:span><text:span text:style-name="T237">：下列</text:span><text:span text:style-name="T238">哪一項臺灣的特殊景觀或特產，</text:span><text:span text:style-name="T239">何者</text:span><text:span text:style-name="T240">與</text:span><text:span text:style-name="T241">旺盛</text:span><text:span text:style-name="T242">東北季風</text:span><text:span text:style-name="T243">最</text:span><text:span text:style-name="T244">『</text:span><text:span text:style-name="T245">不</text:span><text:span text:style-name="T246">』</text:span><text:span text:style-name="T247">相關？</text:span></text:p>
      <text:p text:style-name="P248">(A)金門：風獅爺<text:s/><text:s/>(B)新竹：柿餅 <text:s/>(C)澎湖：菜宅<text:s/><text:s/>(D)台南：關廟麵。</text:p>
      <text:p text:style-name="P249"><text:span text:style-name="T250"><draw:frame draw:z-index="251663360" draw:style-name="a4" draw:name="圖片 11" text:anchor-type="paragraph" svg:x="7.06319in" svg:y="0.17292in" svg:width="1.81736in" svg:height="2.06806in" style:rel-width="scale" style:rel-height="scale"><draw:image xlink:href="media/image3.png" xlink:type="simple" xlink:show="embed" xlink:actuate="onLoad"/><svg:title/><svg:desc/></draw:frame></text:span><text:span text:style-name="T251">( <text:s text:c="2"/>)</text:span><text:span text:style-name="T252">15</text:span><text:span text:style-name="T253">、</text:span><text:span text:style-name="T254">基於環境保育與國土保安的前提下，將臺灣依區域發展現況與資源條件的差異，提出「國土空間結構與定位」的發展策略，將台灣劃分為「三軸、海環、離島」，作為國土空間規劃架構，如附圖。</text:span></text:p>
      <text:p text:style-name="P255">請問：建構整合交通、娛樂、工作以及居住生活產業帶，所謂「樂活、慢活及養生休閒等新生活型式概念融入產業中」，以上敘述是哪一個空間規畫的特色？</text:p>
      <text:p text:style-name="P256">(A)西部創新發展軸<text:s text:c="2"/><text:s/>(B)東部優質生活產業軸<text:s text:c="2"/><text:s/>(C)海洋環帶<text:s text:c="3"/>(D)離島生態觀光區。</text:p>
      <text:p text:style-name="P257"><text:span text:style-name="T258"><draw:g draw:z-index="251665408" draw:name="群組 10" draw:id="id4" draw:style-name="a7" text:anchor-type="paragraph"><svg:title/><svg:desc/><draw:frame draw:id="id2" draw:style-name="a5" draw:name="圖片 6" svg:x="7.4282in" svg:y="0.73194in" svg:width="1.385in" svg:height="1.30278in" style:rel-width="scale" style:rel-height="scale"><draw:image xlink:href="media/image4.jpeg" xlink:type="simple" xlink:show="embed" xlink:actuate="onLoad"/><svg:title/><svg:desc>C:\Users\User\Pictures\下載.jpg</svg:desc></draw:frame><draw:frame draw:id="id3" draw:style-name="a6" draw:name="圖片 3" svg:x="6.03403in" svg:y="0.73194in" svg:width="1.385in" svg:height="1.30278in" style:rel-width="scale" style:rel-height="scale"><draw:image xlink:href="media/image5.jpeg" xlink:type="simple" xlink:show="embed" xlink:actuate="onLoad"/><svg:title/><svg:desc>C:\Users\User\Pictures\下載 (1).jpg</svg:desc></draw:frame></draw:g></text:span><text:span text:style-name="T259">( <text:s text:c="2"/>)</text:span><text:span text:style-name="T260">1</text:span><text:span text:style-name="T261">6</text:span><text:span text:style-name="T262">、</text:span><text:span text:style-name="T263">「內政部於2014年6月8日公告『澎湖南方四島國家公園』。</text:span><text:span text:style-name="T264">範圍以</text:span><text:a office:title="澎湖縣" xlink:href="https://zh.wikipedia.org/wiki/%E6%BE%8E%E6%B9%96%E7%B8%A3" office:target-frame-name="_top" xlink:show="replace"><text:span text:style-name="T265">澎湖縣</text:span></text:a><text:span text:style-name="T266">的</text:span><text:a office:title="東吉嶼" xlink:href="https://zh.wikipedia.org/wiki/%E6%9D%B1%E5%90%89%E5%B6%BC" office:target-frame-name="_top" xlink:show="replace"><text:span text:style-name="T267">東吉嶼</text:span></text:a><text:span text:style-name="T268">、</text:span><text:a office:title="西吉嶼" xlink:href="https://zh.wikipedia.org/wiki/%E8%A5%BF%E5%90%89%E5%B6%BC" office:target-frame-name="_top" xlink:show="replace"><text:span text:style-name="T269">西吉嶼</text:span></text:a><text:span text:style-name="T270">、</text:span><text:a office:title="東嶼坪嶼" xlink:href="https://zh.wikipedia.org/wiki/%E6%9D%B1%E5%B6%BC%E5%9D%AA%E5%B6%BC" office:target-frame-name="_top" xlink:show="replace"><text:span text:style-name="T271">東嶼坪嶼</text:span></text:a><text:span text:style-name="T272">、</text:span><text:a office:title="西嶼坪嶼" xlink:href="https://zh.wikipedia.org/wiki/%E8%A5%BF%E5%B6%BC%E5%9D%AA%E5%B6%BC" office:target-frame-name="_top" xlink:show="replace"><text:span text:style-name="T273">西嶼坪嶼</text:span></text:a><text:span text:style-name="T274">等四島及周邊島礁與海域，</text:span><text:span text:style-name="T275">澎湖南方四島國家公園玄武岩地質、海洋生態資源及特殊的人文地景。」</text:span></text:p>
      <text:p text:style-name="P276"><text:span text:style-name="T277">請問：上文中敘述的</text:span><text:span text:style-name="T278">澎湖</text:span><text:span text:style-name="T279">南方四島，位於圖中哪個軸帶？</text:span></text:p>
      <text:p text:style-name="P280">(A) 甲 <text:s/>(B) 乙 <text:s/>(C) 丙 <text:s/>(D) 戊。</text:p>
      <text:p text:style-name="P281"><text:span text:style-name="T282">( <text:s text:c="2"/>)</text:span><text:span text:style-name="T283">1</text:span><text:span text:style-name="T284">7</text:span><text:span text:style-name="T285">、</text:span><text:span text:style-name="T286">右圖為旅遊台灣時所蒐集的郵戳，這些郵戳應標示在哪一個軸帶上？</text:span></text:p>
      <text:p text:style-name="P287">(A)甲 <text:s text:c="2"/>(B)丙 <text:s text:c="2"/>(C)丁 <text:s/>(D)戊。<text:s/></text:p>
      <text:p text:style-name="P288">歷史</text:p>
      <text:p text:style-name="P289"><draw:frame draw:z-index="251669504" draw:style-name="a8" draw:name="圖片 9" text:anchor-type="paragraph" svg:x="7.39375in" svg:y="0.06319in" svg:width="1.51042in" svg:height="1.97917in" style:rel-width="scale" style:rel-height="scale"><draw:image xlink:href="media/image6.png" xlink:type="simple" xlink:show="embed" xlink:actuate="onLoad"/><svg:title/><svg:desc>705118</svg:desc></draw:frame><text:span text:style-name="T290">( <text:s text:c="2"/>)</text:span><text:span text:style-name="T291">18</text:span><text:span text:style-name="T292">、</text:span><text:span text:style-name="T293">小蘭跟朋友利用假期到某地旅遊，行程的景點有：</text:span><text:span text:style-name="T294">「</text:span><text:span text:style-name="T295">尚義機場 →莒光樓 →古寧頭戰史館→西園鹽場文化館</text:span><text:span text:style-name="T296"><text:s/></text:span><text:span text:style-name="T297">→中午用餐 →山后民俗村 →八二三</text:span><text:span text:style-name="T298">炮</text:span><text:span text:style-name="T299">戰勝利紀念碑→邱良功母節孝坊→金城古街 →回飯店休息。</text:span><text:span text:style-name="T300">」</text:span><text:span text:style-name="T301">請問：由行程景點推測，小蘭跟朋友應該是去右圖中的哪一地點？</text:span><text:span text:style-name="T302"><text:s/></text:span><text:span text:style-name="T303">(A)甲 (B)乙 (C)丙 (D)丁</text:span><text:span text:style-name="T304">。</text:span></text:p>
      <text:p text:style-name="P305"><text:span text:style-name="T306">( <text:s text:c="2"/>)</text:span><text:span text:style-name="T307">1</text:span><text:span text:style-name="T308">9</text:span><text:span text:style-name="T309">、</text:span><text:span text:style-name="T310">「</text:span><text:span text:style-name="T311">小時候，鄉愁是一枚小小的郵票，我在這頭，母親在那頭；長大後，鄉愁是一張窄窄的船</text:span>票，我在這頭，新娘在那頭；後來啊，鄉愁是一方矮矮的墳墓，我在外頭，母親在裡頭；而<text:span text:style-name="T312">現在，鄉愁是一灣淺淺的海灣，我在這頭，大陸在那頭。」余光中 --〈鄉愁〉。</text:span></text:p>
      <text:soft-page-break/>
      <text:p text:style-name="P313">這首詩寫出許多早年跟隨政府遷台者的心境，面對兩岸分治，這些人僅能望著海，思鄉念親。經過長年的鄉愁後，政府終於開放大陸探親。請問促使政府的政策做出如此轉變的關鍵，為下列何事？</text:p>
      <text:p text:style-name="P314">(A)1971年，退出聯合國 <text:s/>(B)1979年，臺美斷交<text:s/><text:s/>(C)1987年，解除戒嚴令 <text:s/>(D)1991年，「大陸委員會」成立。</text:p>
      <text:p text:style-name="P315"><text:span text:style-name="T316"><draw:frame draw:z-index="251672576" draw:id="id5" draw:style-name="a9" draw:name="文字方塊 2" text:anchor-type="paragraph" svg:x="0in" svg:y="0in" svg:width="8.86458in" svg:height="1.5625in" style:rel-width="scale" style:rel-height="scale"><draw:text-box><text:p text:style-name="P317"><text:span text:style-name="T318">美</text:span><text:span text:style-name="T319">國第七艦隊（</text:span><text:span text:style-name="T320">United States Seventh Fleet</text:span><text:span text:style-name="T321">）隸屬太平洋司令部屬下的太平洋艦隊，是目前美國最大的海外前方投送部隊，用於威嚇敵國和聯盟合作，以保護海上通道、協防美國友邦領土及在恐嚇失效時動用武力。民國</text:span><text:span text:style-name="T322">39</text:span><text:span text:style-name="T323">年6月，東北亞爆發激烈戰事，第七艦隊即以「協防臺灣」名義進駐臺灣海峽。民國</text:span><text:span text:style-name="T324">43</text:span><text:span text:style-name="T325">年，中美簽署國際條約，第七艦隊與臺灣軍方多次協調防禦工作並共同舉行軍事演習，成為臺海安定的重要關鍵。直至民國</text:span><text:span text:style-name="T326">68<text:s/></text:span><text:span text:style-name="T327">年，第七艦隊逐漸縮小臺海巡邏規模，次年中旬，完全撤離在臺灣海峽的活動。</text:span></text:p></draw:text-box><svg:title/><svg:desc/></draw:frame></text:span></text:p>
      <text:p text:style-name="P328"/>
      <text:p text:style-name="P329"/>
      <text:p text:style-name="P330"/>
      <text:p text:style-name="P331"/>
      <text:p text:style-name="P332"/>
      <text:p text:style-name="P333"><text:span text:style-name="T334">根據內容</text:span><text:span text:style-name="T335">，請回答20題-22題</text:span><text:span text:style-name="T336">：</text:span></text:p>
      <text:p text:style-name="P337"><text:span text:style-name="T338">( <text:s text:c="2"/>)</text:span><text:span text:style-name="T339">20</text:span><text:span text:style-name="T340">、</text:span><text:span text:style-name="T341">根據內文分析，請問</text:span><text:span text:style-name="T342">：</text:span><text:span text:style-name="T343">「民國</text:span><text:span text:style-name="T344">39<text:s/></text:span><text:span text:style-name="T345">年，東北亞戰事」，應該是指哪一場戰事？</text:span></text:p>
      <text:p text:style-name="P346"><text:span text:style-name="T347">（</text:span><text:span text:style-name="T348">A</text:span><text:span text:style-name="T349">）越戰（</text:span><text:span text:style-name="T350">B</text:span><text:span text:style-name="T351">）韓戰（</text:span><text:span text:style-name="T352">C</text:span><text:span text:style-name="T353">）國共內戰（</text:span><text:span text:style-name="T354">D</text:span><text:span text:style-name="T355">）第二次世界大戰</text:span><text:span text:style-name="T356">。</text:span></text:p>
      <text:p text:style-name="P357"><text:span text:style-name="T358">( <text:s text:c="2"/>)</text:span><text:span text:style-name="T359">21</text:span><text:span text:style-name="T360">、</text:span><text:span text:style-name="T361">根據時間背景分析，請問：美國第七艦隊協防臺灣的目的為何？</text:span></text:p>
      <text:p text:style-name="P362"><text:span text:style-name="T363">（</text:span><text:span text:style-name="T364">A</text:span><text:span text:style-name="T365">）防止共產勢力擴張（</text:span><text:span text:style-name="T366">B</text:span><text:span text:style-name="T367">）戒備日本向外侵略（</text:span><text:span text:style-name="T368">C</text:span><text:span text:style-name="T369">）聯合臺灣反攻大陸（</text:span><text:span text:style-name="T370">D</text:span><text:span text:style-name="T371">）關注八二三炮戰發展</text:span><text:span text:style-name="T372">。</text:span></text:p>
      <text:p text:style-name="P373"><text:span text:style-name="T374">( <text:s text:c="2"/>)</text:span><text:span text:style-name="T375">22</text:span><text:span text:style-name="T376">、</text:span><text:span text:style-name="T377">根據內容敘述，請問：民國</text:span><text:span text:style-name="T378">43<text:s/></text:span><text:span text:style-name="T379">年，中美簽署的這份國際條約為何？</text:span></text:p>
      <text:p text:style-name="P380"><text:span text:style-name="T381">（</text:span><text:span text:style-name="T382">A</text:span><text:span text:style-name="T383">）〈動員戡亂時期臨時條款〉（</text:span><text:span text:style-name="T384">B</text:span><text:span text:style-name="T385">）〈中美關係法〉（</text:span><text:span text:style-name="T386">C</text:span><text:span text:style-name="T387">）〈</text:span><text:span text:style-name="T388">反分裂國家法</text:span><text:span text:style-name="T389">〉（</text:span><text:span text:style-name="T390">D</text:span><text:span text:style-name="T391">）〈中美共同防禦條約〉</text:span><text:span text:style-name="T392">。</text:span></text:p>
      <text:p text:style-name="P393"><text:span text:style-name="T394">( <text:s text:c="2"/>)</text:span><text:span text:style-name="T395">23</text:span><text:span text:style-name="T396">、</text:span><text:span text:style-name="T397">小小是民國100年入學的國中新生，她將成為12年國教的第一屆學生，</text:span><text:span text:style-name="T398">9年國民義務教育走入歷史。</text:span><text:span text:style-name="T399">國中升高中職將不再需要透過基測考試來分發，和今年身為國三考生的姊姊相比，小小覺得自己真是幸福多了。</text:span><text:span text:style-name="T400">請問：九年國民義務教育，是在台灣哪一個時代背景下正式展開的？</text:span></text:p>
      <text:p text:style-name="P401"><text:span text:style-name="T402">（</text:span><text:span text:style-name="T403">A</text:span><text:span text:style-name="T404">）韓戰爆發時 （</text:span><text:span text:style-name="T405">B</text:span><text:span text:style-name="T406">）政府進行「土地改革」政策時（</text:span><text:span text:style-name="T407">C</text:span><text:span text:style-name="T408">）政府展開「出口導向」經濟策略時 （</text:span><text:span text:style-name="T409">D</text:span><text:span text:style-name="T410">）解除戒嚴時</text:span><text:span text:style-name="T411">。</text:span></text:p>
      <text:p text:style-name="P412"><text:span text:style-name="T413">( <text:s text:c="2"/>)</text:span><text:span text:style-name="T414">24</text:span><text:span text:style-name="T415">、</text:span><text:span text:style-name="T416">某學者想要寫一本《臺灣經濟起飛史》，有如下章節：(甲)渡過世界經濟不景氣的法寶：十大建設 (乙)吸引外商投資的秘技：加工出口區 (丙)安定農民的貼心政策：耕者有其田 (丁)創造世界第一名：竹科的誕生。</text:span></text:p>
      <text:p text:style-name="P417">請問：按照這些政策實施的時間，應如何安排章節的先後？(A)甲乙丙丁 (B)甲乙丁丙 (C)乙丙丁甲 (D)丙乙甲丁。</text:p>
      <text:p text:style-name="P418"><text:span text:style-name="T419">( <text:s text:c="2"/>)</text:span><text:span text:style-name="T420">25</text:span><text:span text:style-name="T421">、</text:span><text:span text:style-name="T422">暑假到了，家住臺北的美靜全家計劃環島旅行，她們安排的行程如下：「第一天從中山高速公路南下，中途到臺中港遊玩，晚上至高雄港欣賞夜景；第二天出發到東部，在台東、花蓮玩了3天，去了太魯閣國家公園</text:span><text:span text:style-name="T423">、</text:span><text:span text:style-name="T424">花蓮港等旅遊勝地，第五天中午到蘇澳港附近吃海鮮，晚上返回臺北家中。」</text:span></text:p>
      <text:p text:style-name="P425">請問：她們去的地方，有幾項是屬於「十大建設」？ (A)3項 (B)4項 (C)5項（D）6項。</text:p>
      <text:p text:style-name="P426"><text:span text:style-name="T427">( <text:s text:c="2"/>)</text:span><text:span text:style-name="T428">26</text:span><text:span text:style-name="T429">、</text:span><text:span text:style-name="T430">承上題，對臺灣經濟成長貢獻良多的十大建設，哪一方面的建設占了大多數？<text:s/></text:span></text:p>
      <text:p text:style-name="P431">(A)政治建設 (B)軍事建設 (C)交通建設(D)文化建設。</text:p>
      <text:p text:style-name="P432"><text:span text:style-name="T433">( <text:s text:c="2"/>)</text:span><text:span text:style-name="T434">2</text:span><text:span text:style-name="T435">7</text:span><text:span text:style-name="T436">、</text:span><text:span text:style-name="T437">侯導想要拍攝一齣描述臺灣在民國四、五十年代的紀錄片，下列哪一場景比較適合在影片中出現？<text:s/></text:span></text:p>
      <text:p text:style-name="P438"><text:span text:style-name="T439">(</text:span><text:span text:style-name="T440">Ａ</text:span><text:span text:style-name="T441">)</text:span><text:span text:style-name="T442">街頭到處可見「反共復國、人人有責」的</text:span><text:span text:style-name="T443"><text:s/></text:span><text:span text:style-name="T444">標語</text:span><text:span text:style-name="T445"><text:s/>(</text:span><text:span text:style-name="T446">Ｂ</text:span><text:span text:style-name="T447">)</text:span><text:span text:style-name="T448">外籍配偶訴說來臺生活甘苦</text:span><text:span text:style-name="T449"><text:s/></text:span></text:p>
      <text:p text:style-name="P450"><text:span text:style-name="T451">(</text:span><text:span text:style-name="T452">Ｃ</text:span><text:span text:style-name="T453">)</text:span><text:span text:style-name="T454">原住民掀起還我土地運動</text:span><text:span text:style-name="T455"><text:s/></text:span><text:span text:style-name="T456"><text:s text:c="19"/></text:span><text:span text:style-name="T457">(</text:span><text:span text:style-name="T458">Ｄ</text:span><text:span text:style-name="T459">)</text:span><text:span text:style-name="T460">政府實施全民健康保險</text:span><text:span text:style-name="T461">。</text:span></text:p>
      <text:p text:style-name="P462"><text:span text:style-name="T463">( <text:s text:c="2"/>)</text:span><text:span text:style-name="T464">28</text:span><text:span text:style-name="T465">、</text:span><text:span text:style-name="T466">民國60年代，許多知識分子開始從關懷台灣人民的角度出發，呈現大眾生活的真實面貌，掀起鄉土文學的風潮。當時著名作品有黃春明的《兒子的大玩偶》、王拓的《金水嬸》等，描述的都是台灣小人物生活的樣貌。</text:span></text:p>
      <text:p text:style-name="P467">請問：此一風氣的轉變與下列何事有關？<text:s/></text:p>
      <text:p text:style-name="P468">(Ａ)臺灣解嚴後，面臨的文化衝擊<text:s text:c="2"/><text:s/>(Ｂ)臺灣退出聯合國，在內政與外交方面面臨嚴厲挑戰<text:s/></text:p>
      <text:p text:style-name="P469">(Ｃ)臺灣都市化後，城鄉差距的問題 (Ｄ)外籍配偶來台後的社會現象。</text:p>
      <text:p text:style-name="P470"><text:span text:style-name="T471">( <text:s text:c="2"/>)</text:span><text:span text:style-name="T472">29</text:span><text:span text:style-name="T473">、</text:span><text:span text:style-name="T474">2014年的高雄氣爆，爆出許多高雄化工與環境的議題，高雄屬於臺灣重化工業的城市，以臺灣經濟發展來看應該是哪個時期的經濟發展主軸？ (Ａ)民國40年代 (Ｂ)民國50年代 (Ｃ)民國60年代 (Ｄ)民國70年代。</text:span></text:p>
      <text:p text:style-name="P475"><text:span text:style-name="T476">( <text:s text:c="2"/>)</text:span><text:span text:style-name="T477">30</text:span><text:span text:style-name="T478">、</text:span><text:span text:style-name="T479">民國82年，在新加坡舉辦了第一場海基會和海協會的兩岸對談 -- 「辜汪會談」。根據當時的外交局勢來看，我國應該已進入哪一階段的外交政策？（A）鞏固外交（B）彈性外交（C）金援外交（D）務實外交。</text:span></text:p>
      <text:p text:style-name="P480"><text:span text:style-name="T481">( <text:s text:c="2"/>)</text:span><text:span text:style-name="T482">3</text:span><text:span text:style-name="T483">1</text:span><text:span text:style-name="T484">、</text:span><text:span text:style-name="T485">臺灣人在肯亞透過電信詐騙中國大陸</text:span><text:span text:style-name="T486">居民</text:span><text:span text:style-name="T487">的案子，經過數月的調查與跟監，全數抓回中國大陸準備審理。臺灣政府接獲消息，擬派官員至對岸交涉，試問此次層級的兩岸對口窗戶應該是哪些單位？<text:s/></text:span></text:p>
      <text:p text:style-name="P488">(Ａ)臺灣：海基會；中國：海協會<text:s/>(Ｂ)臺灣：陸委會；中國：國臺辦<text:s/></text:p>
      <text:p text:style-name="P489">(Ｃ)臺灣：海基會；中國：國臺辦 (Ｄ)臺灣：陸委會；中國：海協會。</text:p>
      <text:soft-page-break/>
      <text:p text:style-name="P490"><text:span text:style-name="T491">( <text:s text:c="2"/>)</text:span><text:span text:style-name="T492">3</text:span><text:span text:style-name="T493">2</text:span><text:span text:style-name="T494">、</text:span><text:span text:style-name="T495">民國八十年代起，臺灣積極參與「世界貿易組織」(WTO)，雖會面臨衝擊，但卻有助於達成何項政策目標？<text:s/></text:span></text:p>
      <text:p text:style-name="P496">(A)增進經濟效率，達到最大國民生產毛額 (B)減少經濟波動，穩定物價<text:s/></text:p>
      <text:p text:style-name="P497">(C)促進貿易自由化和國際化<text:s text:c="12"/><text:s/>(D)縮短貧富差距，實現均富理想。</text:p>
      <text:p text:style-name="P498"><text:span text:style-name="T499">( <text:s text:c="2"/>)</text:span><text:span text:style-name="T500">3</text:span><text:span text:style-name="T501">3</text:span><text:span text:style-name="T502">、</text:span><text:span text:style-name="T503">台灣近年來，街道上常會看見「泰國餐廳」、「越南餐廳」等具有南洋、東南亞風情的特色餐廳，台灣人娶大陸配偶、越南姑娘的故事也屢見不鮮，這代表臺灣已經逐漸變成怎樣的社會？<text:s/></text:span></text:p>
      <text:p text:style-name="P504">(A)一元化的保守社會 (B)一胎化的少子社會 (C)專制型的封閉社會 (D)多元族群的文化社會。</text:p>
      <text:p text:style-name="P505"><text:span text:style-name="T506">( <text:s text:c="2"/>)</text:span><text:span text:style-name="T507">3</text:span><text:span text:style-name="T508">4</text:span><text:span text:style-name="T509">、</text:span><text:span text:style-name="T510">某財經雜誌記載：「</text:span><text:span text:style-name="T511">近年來，雖然政府不斷呼籲台灣的產業要根留台灣，但現實面是，台灣的企業面臨勞動力欠缺及工資不斷的上漲，部分產業為了降低成本，解決勞力不足的問題，只好前往■■設廠投資。</text:span><text:span text:style-name="T512">」</text:span></text:p>
      <text:p text:style-name="P513"><text:span text:style-name="T514">請問：文中的</text:span><text:span text:style-name="T515">■■</text:span><text:span text:style-name="T516">應是指下列何處？</text:span></text:p>
      <text:p text:style-name="P517"><text:span text:style-name="T518">（A）中國大陸、東南亞（B）南韓、新加坡（C）南韓、中國大陸（D）日本、中國大陸</text:span><text:span text:style-name="T519">。</text:span></text:p>
      <text:p text:style-name="P520">公民</text:p>
      <text:p text:style-name="P521"><text:span text:style-name="T522">◎</text:span><text:span text:style-name="T523">請閱讀下文後，回答35~36題</text:span></text:p>
      <table:table table:style-name="Table524">
        <table:table-columns>
          <table:table-column table:style-name="TableColumn525"/>
        </table:table-columns>
        <table:table-row table:style-name="TableRow526">
          <table:table-cell table:style-name="TableCell527">
            <text:p text:style-name="P528"><text:span text:style-name="T529">臉書、推特和網上的各種通訊工具的發達，使人們之間的溝通達到前所未有的快捷，</text:span><text:span text:style-name="T530">但隨之而來的問題，也成為社會關注探討的話題。有研究顯示，</text:span><text:span text:style-name="T531">使用Facebook越多，</text:span><text:span text:style-name="T532">人</text:span><text:span text:style-name="T533">們所反映的情緒就越負面</text:span><text:span text:style-name="T534">，</text:span><text:span text:style-name="T535">使用Facebook會加強人們的嫉妒心、社交壓迫感、孤獨感和沮喪</text:span><text:span text:style-name="T536">。</text:span><text:span text:style-name="T537">這情形不僅限於生活閱歷尚不很豐富的</text:span><text:span text:style-name="T538">年輕人</text:span><text:span text:style-name="T539">，一些中年的臉書使用者也有類似的經歷。</text:span></text:p>
          </table:table-cell>
        </table:table-row>
      </table:table>
      <text:p text:style-name="P540"><text:span text:style-name="T541">( <text:s text:c="2"/>)3</text:span><text:span text:style-name="T542">5</text:span><text:span text:style-name="T543">、</text:span><text:span text:style-name="T544">請問，此現象顯示了社會變遷中的何種問題？</text:span><text:span text:style-name="T545"><text:s/></text:span></text:p>
      <text:p text:style-name="P546"><text:span text:style-name="T547">(A)</text:span><text:span text:style-name="T548">網路發達使犯罪問題頻傳</text:span><text:span text:style-name="T549"><text:s/></text:span><text:span text:style-name="T550"><text:s/>(B)</text:span><text:span text:style-name="T551">社會快速變遷使弱勢權益受到忽視</text:span></text:p>
      <text:p text:style-name="P552"><text:span text:style-name="T553">(C)</text:span><text:span text:style-name="T554">科技發展造成個人適應不良</text:span><text:span text:style-name="T555">(D)</text:span><text:span text:style-name="T556">經濟發展中造成的貧富差距擴大。</text:span></text:p>
      <text:p text:style-name="P557"><text:span text:style-name="T558">( <text:s text:c="2"/>)</text:span><text:span text:style-name="T559">3</text:span><text:span text:style-name="T560">6</text:span><text:span text:style-name="T561">、</text:span><text:span text:style-name="T562">承上題，臉書、推特和網路上各種通訊工具的發展是屬於哪一種層次的社會變遷？<text:s/></text:span></text:p>
      <text:p text:style-name="P563">(A)器物層次 (B)制度層次 (C)理念層次 (D)風俗習慣。</text:p>
      <text:p text:style-name="P564"><text:span text:style-name="T565">◎</text:span><text:span text:style-name="T566">請閱讀下列報導並回答37~38題</text:span></text:p>
      <table:table table:style-name="Table567">
        <table:table-columns>
          <table:table-column table:style-name="TableColumn568"/>
        </table:table-columns>
        <table:table-row table:style-name="TableRow569">
          <table:table-cell table:style-name="TableCell570">
            <text:p text:style-name="P571">上個月屏東恆春南門護理之家火警釀成4死55傷悲劇，這把火燒出了屏東醫療困境，除了縣境幅員狹長，無法掌握後送時間，偏遠鄉鎮也因為留不住醫生成為緊急醫療隱憂。屏縣衛生局統計，全縣不分科別醫師數共有1506人，平均每萬人口醫師數為13.72人，較全國平均值19.23還低，平均每位醫師照護人數更超過4千人，基層照護資源明顯不足。屏縣衛生局表示，未來首要任務是解決醫師常駐問題，並爭取空勤總隊設駐恆春機場，掌握黃金救援時間，從穩定醫療團隊人力做起，再藉由改善硬體設施、提升現有醫療能量、鼓勵引進最新治療模式、引進具醫學中心的醫院如義大屏東醫院等，擴充整體醫療資源來克服屏東醫療困境。</text:p>
          </table:table-cell>
        </table:table-row>
      </table:table>
      <text:p text:style-name="P572"><text:span text:style-name="T573">( <text:s text:c="2"/>)</text:span><text:span text:style-name="T574">3</text:span><text:span text:style-name="T575">7</text:span><text:span text:style-name="T576">、</text:span><text:span text:style-name="T577">請問，報導</text:span><text:span text:style-name="T578">凸</text:span><text:span text:style-name="T579">顯了臺灣社會的哪一現象？</text:span><text:span text:style-name="T580"><text:s/></text:span></text:p>
      <text:p text:style-name="P581"><text:span text:style-name="T582">(A)</text:span><text:span text:style-name="T583">價值混淆</text:span><text:span text:style-name="T584"><text:s/>(B)</text:span><text:span text:style-name="T585">文化失調</text:span><text:span text:style-name="T586"><text:s/>(C)</text:span><text:span text:style-name="T587">社會流動</text:span><text:span text:style-name="T588"><text:s/>(D)</text:span><text:span text:style-name="T589">城鄉差距。</text:span></text:p>
      <text:p text:style-name="P590"><text:span text:style-name="T591">( <text:s text:c="2"/>)</text:span><text:span text:style-name="T592">3</text:span><text:span text:style-name="T593">8</text:span><text:span text:style-name="T594">、</text:span><text:span text:style-name="T595">屏東縣衛生局提出的解決方法，是屬於何項社會福利政策？</text:span><text:span text:style-name="T596"><text:s/></text:span></text:p>
      <text:p text:style-name="P597"><text:span text:style-name="T598">(A)</text:span><text:span text:style-name="T599">社會保險</text:span><text:span text:style-name="T600"><text:s/>(B)</text:span><text:span text:style-name="T601">健康與醫療照護</text:span><text:span text:style-name="T602"><text:s/>(C)</text:span><text:span text:style-name="T603">福利服務</text:span><text:span text:style-name="T604"><text:s/>(D)</text:span><text:span text:style-name="T605">社會救助與津貼。</text:span></text:p>
      <text:p text:style-name="P606"><text:span text:style-name="T607">◎</text:span><text:span text:style-name="T608">請閱讀下文後，回答39~40題</text:span></text:p>
      <table:table table:style-name="Table609">
        <table:table-columns>
          <table:table-column table:style-name="TableColumn610"/>
        </table:table-columns>
        <table:table-row table:style-name="TableRow611">
          <table:table-cell table:style-name="TableCell612">
            <text:p text:style-name="P613"><text:span text:style-name="T614">2011</text:span><text:span text:style-name="T615">年5月29日，「台灣全民食物銀行協會」成立，並於2012年正式加入全球食物銀行網絡，為第24個會員國</text:span><text:span text:style-name="T616">。食物銀行的歷史源於1967年，由韓格爾於美國創辦第一家食物銀行，首開以剩餘食物來幫助不足者的捐贈模式。不同於以金錢為主的傳統捐贈模式，食物銀行以透過</text:span><text:span text:style-name="T617">收集來自各地量販店、中盤商、零售商、製造商、甚至個人捐贈的愛心物資，也會搶救即將被丟棄的可食用物資，進行妥善的儲存與分類後，再將食物重新分配</text:span><text:span text:style-name="T618">至</text:span><text:span text:style-name="T619">最需要的人們手中。</text:span><text:span text:style-name="T620">據統計，台灣一年遭到浪費的食物約有275萬噸，且絕大多數的浪費就發生在末端的銷售與消費，</text:span><text:span text:style-name="T621">大臺北地區的餐廳一年浪費的食材金額高達18億元，足夠讓偏遠地區8萬多個孩童吃4年的營養午餐。</text:span><text:span text:style-name="T622">因此近年「食物銀行」概念獲得討論。</text:span></text:p>
          </table:table-cell>
        </table:table-row>
      </table:table>
      <text:p text:style-name="P623"><text:span text:style-name="T624">( <text:s text:c="2"/>)</text:span><text:span text:style-name="T625">3</text:span><text:span text:style-name="T626">9</text:span><text:span text:style-name="T627">、</text:span><text:span text:style-name="T628">下列哪一個概念最符合此報導的內容？ <text:s/></text:span></text:p>
      <text:p text:style-name="P629"><text:span text:style-name="T630">(A)民間力量</text:span><text:span text:style-name="T631">的參與有助於</text:span><text:span text:style-name="T632">落實社會正義的理想 (B)個人應建立珍惜社會福利資源的觀念<text:s/></text:span></text:p>
      <text:p text:style-name="P633"><text:span text:style-name="T634">(C)全民監督政府以避免社福資源的浪費</text:span><text:span text:style-name="T635"><text:s text:c="6"/></text:span><text:span text:style-name="T636"><text:s/>(D)政府立法改善社會福利政策的缺失。</text:span></text:p>
      <text:soft-page-break/>
      <text:p text:style-name="P637"><text:span text:style-name="T638">( <text:s text:c="2"/>)</text:span><text:span text:style-name="T639">40</text:span><text:span text:style-name="T640">、</text:span><text:span text:style-name="T641">從上文敘述可知社會變遷帶來何種影響？<text:s/></text:span></text:p>
      <text:p text:style-name="P642">(A)教育普及加速社會流動<text:s/><text:s text:c="10"/>(B)資源分配不均貧富差距擴大<text:s/></text:p>
      <text:p text:style-name="P643"><text:span text:style-name="T644">(C)工業化及都市化造成人際關係疏離 (D)文化交流帶動飲食習慣的</text:span><text:span text:style-name="T645">改</text:span><text:span text:style-name="T646">變。</text:span></text:p>
      <text:p text:style-name="P647"><text:span text:style-name="T648">( <text:s text:c="2"/>)</text:span><text:span text:style-name="T649">4</text:span><text:span text:style-name="T650">1</text:span><text:span text:style-name="T651">、</text:span><text:span text:style-name="T652">下表是幸福國戶口及住宅普查的部分摘要。根據內容判斷，幸福國政府最應重視哪一方面的政策規劃以因應社會變遷？</text:span><text:span text:style-name="T653"><text:s text:c="2"/></text:span></text:p>
      <text:p text:style-name="P654"><text:span text:style-name="T655">(A)</text:span><text:span text:style-name="T656">國民教育</text:span><text:span text:style-name="T657"><text:s/>(B)</text:span><text:span text:style-name="T658">就業安全</text:span><text:span text:style-name="T659"><text:s/>(C)</text:span><text:span text:style-name="T660">老人福利</text:span><text:span text:style-name="T661"><text:s/>(D)</text:span><text:span text:style-name="T662">居住正義。</text:span></text:p>
      <table:table table:style-name="Table663">
        <table:table-columns>
          <table:table-column table:style-name="TableColumn664"/>
          <table:table-column table:style-name="TableColumn665"/>
          <table:table-column table:style-name="TableColumn666"/>
          <table:table-column table:style-name="TableColumn667"/>
        </table:table-columns>
        <table:table-row table:style-name="TableRow668">
          <table:table-cell table:style-name="TableCell669">
            <text:p text:style-name="P670"><text:span text:style-name="T671">項目</text:span></text:p>
          </table:table-cell>
          <table:table-cell table:style-name="TableCell672">
            <text:p text:style-name="P673">1996年</text:p>
          </table:table-cell>
          <table:table-cell table:style-name="TableCell674">
            <text:p text:style-name="P675">2006年</text:p>
          </table:table-cell>
          <table:table-cell table:style-name="TableCell676">
            <text:p text:style-name="P677">2016年</text:p>
          </table:table-cell>
        </table:table-row>
        <table:table-row table:style-name="TableRow678">
          <table:table-cell table:style-name="TableCell679">
            <text:p text:style-name="P680"><text:span text:style-name="T681">總人口數</text:span></text:p>
          </table:table-cell>
          <table:table-cell table:style-name="TableCell682">
            <text:p text:style-name="P683">1800萬人</text:p>
          </table:table-cell>
          <table:table-cell table:style-name="TableCell684">
            <text:p text:style-name="P685">2000萬人</text:p>
          </table:table-cell>
          <table:table-cell table:style-name="TableCell686">
            <text:p text:style-name="P687">2300萬人</text:p>
          </table:table-cell>
        </table:table-row>
        <table:table-row table:style-name="TableRow688">
          <table:table-cell table:style-name="TableCell689">
            <text:p text:style-name="P690"><text:span text:style-name="T691">平均每戶人口數(人/戶)</text:span></text:p>
          </table:table-cell>
          <table:table-cell table:style-name="TableCell692">
            <text:p text:style-name="P693">5</text:p>
          </table:table-cell>
          <table:table-cell table:style-name="TableCell694">
            <text:p text:style-name="P695">4</text:p>
          </table:table-cell>
          <table:table-cell table:style-name="TableCell696">
            <text:p text:style-name="P697">3</text:p>
          </table:table-cell>
        </table:table-row>
        <table:table-row table:style-name="TableRow698">
          <table:table-cell table:style-name="TableCell699">
            <text:p text:style-name="P700"><text:span text:style-name="T701">65歲以上老年人口比率(%)</text:span></text:p>
          </table:table-cell>
          <table:table-cell table:style-name="TableCell702">
            <text:p text:style-name="P703">4</text:p>
          </table:table-cell>
          <table:table-cell table:style-name="TableCell704">
            <text:p text:style-name="P705">6</text:p>
          </table:table-cell>
          <table:table-cell table:style-name="TableCell706">
            <text:p text:style-name="P707">8</text:p>
          </table:table-cell>
        </table:table-row>
        <table:table-row table:style-name="TableRow708">
          <table:table-cell table:style-name="TableCell709">
            <text:p text:style-name="P710"><text:span text:style-name="T711">大專以上教育人口比率(%)</text:span></text:p>
          </table:table-cell>
          <table:table-cell table:style-name="TableCell712">
            <text:p text:style-name="P713">10</text:p>
          </table:table-cell>
          <table:table-cell table:style-name="TableCell714">
            <text:p text:style-name="P715">16</text:p>
          </table:table-cell>
          <table:table-cell table:style-name="TableCell716">
            <text:p text:style-name="P717">20</text:p>
          </table:table-cell>
        </table:table-row>
      </table:table>
      <text:p text:style-name="P718"><text:span text:style-name="T719">( <text:s text:c="2"/>)</text:span><text:span text:style-name="T720">4</text:span><text:span text:style-name="T721">2</text:span><text:span text:style-name="T722">、</text:span><text:span text:style-name="T723">下列關於「社會福利」觀念的發展，何者錯誤？<text:s/></text:span></text:p>
      <text:p text:style-name="P724">(A)追求社會正義是社會福制度建立的基礎<text:s/></text:p>
      <text:p text:style-name="P725">(B)社會福利在現今社會被認為是公民的基本權利，政府也將其明定於憲法中並加以保障<text:s/></text:p>
      <text:p text:style-name="P726">(C)《禮記禮運大同篇》中「使老有所終，壯有所用，幼有所長，矜寡孤獨廢疾者，皆有所養。」隱含了西方社會福利的觀念<text:s/></text:p>
      <text:p text:style-name="P727">(D)「社會福利」的概念成為國家的制度或政策是在法國大革命之後。</text:p>
      <text:p text:style-name="P728"><text:span text:style-name="T729">( <text:s text:c="2"/>)</text:span><text:span text:style-name="T730">4</text:span><text:span text:style-name="T731">3</text:span><text:span text:style-name="T732">、</text:span><text:span text:style-name="T733">台北市長柯文哲於上月底在北投區，參加奇岩公共住宅統包工程開工典禮時，除祈求工程順利平安，也感謝臺北市議會對建設的支持。他表示，此案建置在奇岩的生態社區，將會以最高規格標準建設，並以生態綠建築為主軸，符合綠建築、智慧建築等。他說，政府無法做到讓每個市民都買得起房子，但最起碼讓市民有地方可以住，所以只租不賣的公宅就是照顧市民提升生活品質很重要的政策。</text:span></text:p>
      <text:p text:style-name="P734"><text:span text:style-name="T735">請問，公共住宅的建設屬於哪一項社會福利措施？</text:span><text:span text:style-name="T736"><text:s/></text:span></text:p>
      <text:p text:style-name="P737"><text:span text:style-name="T738">(A)</text:span><text:span text:style-name="T739">社會救助與津貼</text:span><text:span text:style-name="T740"><text:s/>(B)</text:span><text:span text:style-name="T741">居住正義與社區營造</text:span><text:span text:style-name="T742"><text:s/>(C)</text:span><text:span text:style-name="T743">就業安全</text:span><text:span text:style-name="T744"><text:s/>(D)</text:span><text:span text:style-name="T745">福利服務。</text:span></text:p>
      <text:p text:style-name="P746"><text:span text:style-name="T747">( <text:s text:c="2"/>)</text:span><text:span text:style-name="T748">4</text:span><text:span text:style-name="T749">4</text:span><text:span text:style-name="T750">、</text:span><text:span text:style-name="T751">下圖是小玉看到新北市政府的宣傳海報。請問這屬於哪一項社會福利措施？</text:span></text:p>
      <text:p text:style-name="P752"><text:span text:style-name="T753">(A)社會救助與津貼</text:span><text:span text:style-name="T754"><text:s/>(B)</text:span><text:span text:style-name="T755">健康與醫療照護</text:span><text:span text:style-name="T756"><text:s/>(C)</text:span><text:span text:style-name="T757">福利服務</text:span><text:span text:style-name="T758"><text:s/>(D)</text:span><text:span text:style-name="T759">社會保險。</text:span></text:p>
      <table:table table:style-name="Table760">
        <table:table-columns>
          <table:table-column table:style-name="TableColumn761"/>
        </table:table-columns>
        <table:table-row table:style-name="TableRow762">
          <table:table-cell table:style-name="TableCell763">
            <text:p text:style-name="P764"><text:span text:style-name="T765">好孕啟程幸福樂活~用心陪伴，守候您好運</text:span></text:p>
            <text:p text:style-name="P766"><text:span text:style-name="T767">新北市政府為體恤孕婦往返醫院產檢舟車勞頓</text:span></text:p>
            <text:p text:style-name="P768"><text:span text:style-name="T769">推出「好孕專車車資補貼方案」，提供本市孕婦貼心照顧</text:span></text:p>
            <text:p text:style-name="P770"><text:span text:style-name="T771">積極打造懷孕婦女友善環境，提供產檢往返醫療院所</text:span></text:p>
            <text:p text:style-name="P772"><text:span text:style-name="T773">搭乘指定車隊20趟次車資補貼，落實關懷新北市懷孕婦女的福祉</text:span></text:p>
          </table:table-cell>
        </table:table-row>
      </table:table>
      <text:p text:style-name="P774"><text:span text:style-name="T775">( <text:s text:c="2"/>)</text:span><text:span text:style-name="T776">4</text:span><text:span text:style-name="T777">5</text:span><text:span text:style-name="T778">、</text:span><text:span text:style-name="T779">曾有調查針對台灣已婚女性、已婚男性、未婚女性及未婚男性做幸福感排序，已婚女性是幸福感最低的，已婚男性則是幸福感最高的。雖然全台大多數的家庭皆屬於雙薪家庭，但對女性而言，下班回到家是上「第二個班」，必須料理多數家務。這是因為雖然夫妻兩人都有升遷上的需求，但男性及長輩多半仍會期待由女性接下照顧家庭的任務。</text:span></text:p>
      <text:p text:style-name="P780"><draw:frame draw:z-index="251661312" draw:style-name="a10" draw:name="圖片 4" text:anchor-type="paragraph" svg:x="5.7632in" svg:y="-0.00208in" svg:width="1.73375in" svg:height="2.43763in" style:rel-width="scale" style:rel-height="scale"><draw:image xlink:href="media/image7.jpeg" xlink:type="simple" xlink:show="embed" xlink:actuate="onLoad"/><svg:title/><svg:desc>http://safe.ypu.edu.tw/ezfiles/6/1006/img/594/4-BIG.jpg</svg:desc></draw:frame><text:span text:style-name="T781">請問，這種現象反映現代職業婦女因面臨何種問題而壓力大增？</text:span></text:p>
      <text:p text:style-name="P782">(A)價值觀念的混淆 (B)弱勢權益受到忽視<text:s/></text:p>
      <text:p text:style-name="P783">(C)貧富差距的擴大 (D)生活環境的改變。</text:p>
      <text:p text:style-name="P784"><text:span text:style-name="T785">( <text:s text:c="2"/>)</text:span><text:span text:style-name="T786">4</text:span><text:span text:style-name="T787">6</text:span><text:span text:style-name="T788">、</text:span><text:span text:style-name="T789">右圖是疾管局所做有關流感預防的宣傳海報。</text:span></text:p>
      <text:p text:style-name="P790"><text:span text:style-name="T791">請問，這是</text:span><text:span text:style-name="T792">屬於哪一項社會福利政策？</text:span></text:p>
      <text:p text:style-name="P793"><text:span text:style-name="T794">(A)</text:span><text:span text:style-name="T795">社會保險</text:span><text:span text:style-name="T796"><text:s text:c="7"/></text:span><text:span text:style-name="T797">(B)</text:span><text:span text:style-name="T798">福利服務</text:span></text:p>
      <text:p text:style-name="P799"><text:span text:style-name="T800">(C)</text:span><text:span text:style-name="T801">社會救助</text:span><text:span text:style-name="T802"><text:s text:c="7"/></text:span><text:span text:style-name="T803">(D)</text:span><text:span text:style-name="T804">健康與醫療照護</text:span></text:p>
      <text:soft-page-break/>
      <text:p text:style-name="P805"><text:span text:style-name="T806">( <text:s text:c="2"/>)</text:span><text:span text:style-name="T807">4</text:span><text:span text:style-name="T808">7</text:span><text:span text:style-name="T809">、</text:span><text:span text:style-name="T810">隨著社會結構改變，傳統的婚姻觀念也發生變化。上個月大法官的釋憲結果，將讓台灣成為亞洲第一個承認同性婚姻的國家。</text:span><text:span text:style-name="T811">大法官認為，現行法律未允許同性兩人結婚，已經違反憲法第22條「保障人民婚姻自由」及第7條人民「平等權」的保障，法務部應在2年內研擬修法，保障同性婚姻。且若2年之內相關機構未能完成修正或制定新法，同性伴侶就可以依照現行民法規定，逕自前往登記結婚</text:span><text:span text:style-name="T812">。請問，這屬於哪些層次的社會變遷的相互影響？</text:span><text:span text:style-name="T813"><text:s/></text:span></text:p>
      <text:p text:style-name="P814"><text:span text:style-name="T815">(A)</text:span><text:span text:style-name="T816">制度帶動器物變遷</text:span><text:span text:style-name="T817"><text:s/>(B)</text:span><text:span text:style-name="T818">理念帶動制度變遷</text:span><text:span text:style-name="T819"><text:s/>(C)</text:span><text:span text:style-name="T820">制度帶動理念變遷</text:span><text:span text:style-name="T821"><text:s/>(D)</text:span><text:span text:style-name="T822">器物帶動制度變遷。</text:span></text:p>
      <text:p text:style-name="P823"><text:span text:style-name="T824">( <text:s text:c="2"/>)</text:span><text:span text:style-name="T825">4</text:span><text:span text:style-name="T826">8</text:span><text:span text:style-name="T827">、</text:span><text:span text:style-name="T828">台灣早期咖啡文化深受日本影響，</text:span><text:span text:style-name="T829">像是傳統的咖啡煮法、桌邊點餐服務</text:span><text:span text:style-name="T830">，當時咖啡館在文壇、畫壇、藝術界扮演重要角色，喝咖啡也非普羅大眾的消費。</text:span><text:span text:style-name="T831">1997年星巴克來台灣設點，美式咖啡文化</text:span><text:span text:style-name="T832">衝擊了本地的咖啡思想</text:span><text:span text:style-name="T833">，</text:span><text:span text:style-name="T834">消費者</text:span><text:span text:style-name="T835">必須自行到櫃檯點餐，雖然態度同樣親切但卻得學習自助式的服務</text:span><text:span text:style-name="T836">。再加上便利商店開始提供平價新鮮的現磨咖啡，使得喝咖啡成為庶民文化的一部分，變成一種時尚與流行。請問：台灣人喝咖啡的習慣，與何者有關？</text:span><text:span text:style-name="T837"><text:s/></text:span></text:p>
      <text:p text:style-name="P838"><text:span text:style-name="T839">(A)</text:span><text:span text:style-name="T840">自然環境的改變</text:span><text:span text:style-name="T841"><text:s/>(B)</text:span><text:span text:style-name="T842">外來文化的刺激</text:span><text:span text:style-name="T843"><text:s/>(C)</text:span><text:span text:style-name="T844">科技的創新發明</text:span><text:span text:style-name="T845"><text:s/>(D)</text:span><text:span text:style-name="T846">社會運動的推動。</text:span></text:p>
      <text:p text:style-name="P847"><text:span text:style-name="T848">( <text:s text:c="2"/>)</text:span><text:span text:style-name="T849">4</text:span><text:span text:style-name="T850">9</text:span><text:span text:style-name="T851">、</text:span><text:span text:style-name="T852">下表是孔宥在上課時所做有關「社會保險」及「社會救助」的比較。但是他有一個地方寫錯了，請幫他挑出來。</text:span></text:p>
      <table:table table:style-name="Table853">
        <table:table-columns>
          <table:table-column table:style-name="TableColumn854"/>
          <table:table-column table:style-name="TableColumn855"/>
          <table:table-column table:style-name="TableColumn856"/>
        </table:table-columns>
        <table:table-row table:style-name="TableRow857">
          <table:table-cell table:style-name="TableCell858">
            <text:p text:style-name="P859">選項</text:p>
          </table:table-cell>
          <table:table-cell table:style-name="TableCell860">
            <text:p text:style-name="P861">社會保險</text:p>
          </table:table-cell>
          <table:table-cell table:style-name="TableCell862">
            <text:p text:style-name="P863">社會救助</text:p>
          </table:table-cell>
        </table:table-row>
        <table:table-row table:style-name="TableRow864">
          <table:table-cell table:style-name="TableCell865">
            <text:p text:style-name="P866">(A)政策屬性</text:p>
          </table:table-cell>
          <table:table-cell table:style-name="TableCell867">
            <text:p text:style-name="P868">社會福利政策</text:p>
          </table:table-cell>
          <table:table-cell table:style-name="TableCell869">
            <text:p text:style-name="P870">社會福利政策</text:p>
          </table:table-cell>
        </table:table-row>
        <table:table-row table:style-name="TableRow871">
          <table:table-cell table:style-name="TableCell872">
            <text:p text:style-name="P873"><text:span text:style-name="T874">(B)內涵</text:span></text:p>
          </table:table-cell>
          <table:table-cell table:style-name="TableCell875">
            <text:p text:style-name="P876">國家透過立法強制實施的保險制度</text:p>
          </table:table-cell>
          <table:table-cell table:style-name="TableCell877">
            <text:p text:style-name="P878">照顧低所得家庭及救助遭急難災害者</text:p>
          </table:table-cell>
        </table:table-row>
        <table:table-row table:style-name="TableRow879">
          <table:table-cell table:style-name="TableCell880">
            <text:p text:style-name="P881"><text:span text:style-name="T882">(C)目的</text:span></text:p>
          </table:table-cell>
          <table:table-cell table:style-name="TableCell883">
            <text:p text:style-name="P884">使民眾獲得基本經濟安全</text:p>
          </table:table-cell>
          <table:table-cell table:style-name="TableCell885">
            <text:p text:style-name="P886">為生活陷入困境的人提供急難救助</text:p>
          </table:table-cell>
        </table:table-row>
        <table:table-row table:style-name="TableRow887">
          <table:table-cell table:style-name="TableCell888">
            <text:p text:style-name="P889">(D)相關措施</text:p>
          </table:table-cell>
          <table:table-cell table:style-name="TableCell890">
            <text:p text:style-name="P891">推動國民年金政策</text:p>
          </table:table-cell>
          <table:table-cell table:style-name="TableCell892">
            <text:p text:style-name="P893">為受虐婦女提供緊急庇護</text:p>
          </table:table-cell>
        </table:table-row>
      </table:table>
      <text:p text:style-name="P894"><text:span text:style-name="T895">( <text:s text:c="2"/>)</text:span><text:span text:style-name="T896">5</text:span><text:span text:style-name="T897">0、</text:span><text:span text:style-name="T898">公民課時</text:span><text:span text:style-name="T899">，</text:span><text:span text:style-name="T900">老師請</text:span><text:span text:style-name="T901">同學發表對「社會變遷」的看法，請問誰的</text:span><text:span text:style-name="T902">說</text:span><text:span text:style-name="T903">法是正確的？<text:s/></text:span></text:p>
      <text:p text:style-name="P904"><text:span text:style-name="T905">(A)</text:span><text:span text:style-name="T906">子瑜</text:span><text:span text:style-name="T907">：</text:span><text:span text:style-name="T908">工商業社會中的社會流動</text:span><text:span text:style-name="T909">機會較農業社會少</text:span><text:span text:style-name="T910"><text:s/></text:span></text:p>
      <text:p text:style-name="P911"><text:span text:style-name="T912">(B)小</text:span><text:span text:style-name="T913">寶</text:span><text:span text:style-name="T914">：社會變遷中以理念面向的變遷最快、</text:span><text:span text:style-name="T915">最容易為人所接受</text:span><text:span text:style-name="T916"><text:s/></text:span></text:p>
      <text:p text:style-name="P917"><text:span text:style-name="T918">(C)</text:span><text:span text:style-name="T919">瑤瑤</text:span><text:span text:style-name="T920">：社會變遷的各面向中，人們感受</text:span><text:span text:style-name="T921">最明顯</text:span><text:span text:style-name="T922">的是制度的改革</text:span></text:p>
      <text:p text:style-name="P923"><text:span text:style-name="T924">(D)</text:span><text:span text:style-name="T925">阿諾</text:span><text:span text:style-name="T926">：</text:span><text:span text:style-name="T927">培養終身學習的習慣是個人適應社會變遷的最好方法。</text:span></text:p>
      <text:p text:style-name="P928"/>
      <text:p text:style-name="P929">【試題結束】</text:p>
      <text:p text:style-name="P930"/>
      <text:soft-page-break/>
      <text:p text:style-name="P931">105-2-3<text:s/>七年級<text:s/>社會科－解答</text:p>
      <text:p text:style-name="P935">01-10 <text:s text:c="2"/>BABBC <text:s text:c="2"/>DADCC</text:p>
      <text:p text:style-name="P936">11-20 <text:s text:c="2"/>BCBDB <text:s text:c="2"/>ACBCB</text:p>
      <text:p text:style-name="P937">21-30 <text:s text:c="2"/>ADCDA <text:s text:c="2"/>CABCD</text:p>
      <text:p text:style-name="P938">31-40 <text:s text:c="2"/>BCDAC <text:s text:c="2"/>ADBAB</text:p>
      <text:p text:style-name="內文"><text:span text:style-name="T939">41-50 <text:s text:c="2"/></text:span><text:span text:style-name="T940">CDBCA <text:s text:c="2"/>DBBDD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穝灿砰" svg:font-family="穝灿砰" style:font-family-generic="system" svg:panose-1="0 0 0 0 0 0 0 0 0 0"/>
    <style:font-face style:name="·s²Ó©úÅé" svg:font-family="·s²Ó©úÅé" style:font-family-generic="swiss" svg:panose-1="0 0 0 0 0 0 0 0 0 0"/>
    <style:font-face style:name="TimesNewRomanPSMT" svg:font-family="TimesNewRomanPSMT" style:font-family-generic="system" svg:panose-1="0 0 0 0 0 0 0 0 0 0"/>
    <style:font-face style:name="DFKaiShu-SB-Estd-BF-Identity-H" svg:font-family="DFKaiShu-SB-Estd-BF-Identity-H" style:font-family-generic="system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國中題目" style:display-name="國中題目" style:family="paragraph" style:parent-style-name="內文">
      <style:paragraph-properties style:snap-to-layout-grid="false"/>
      <style:text-properties style:font-name="Times New Roman" style:font-name-asian="新細明體" style:font-name-complex="Times New Roman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 style:font-name-asian="標楷體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 text:start-value="35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bullet text:level="1" text:style-name="WW_CharLFO3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708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style:font-name="新細明體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932" style:parent-style-name="頁尾" style:family="paragraph">
      <style:paragraph-properties fo:text-align="center"/>
    </style:style>
    <style:style style:name="T933" style:parent-style-name="預設段落字型" style:family="text">
      <style:text-properties fo:language="zh" fo:country="TW"/>
    </style:style>
    <style:style style:name="T934" style:parent-style-name="預設段落字型" style:family="text">
      <style:text-properties style:font-name="新細明體"/>
    </style:style>
  </office:automatic-styles>
  <office:master-styles>
    <style:master-page style:name="MP0" style:page-layout-name="PL0">
      <style:footer>
        <text:p text:style-name="P2">第<text:span text:style-name="T3"><text:page-number text:fixed="false">1</text:page-number></text:span>頁<text:span text:style-name="T4">，</text:span>共6頁</text:p>
        <text:p text:style-name="頁尾"/>
      </style:footer>
    </style:master-page>
    <style:master-page style:name="MP1" style:page-layout-name="PL1">
      <style:footer>
        <text:p text:style-name="P932">第<text:span text:style-name="T933"><text:page-number text:fixed="false">1</text:page-number></text:span>頁<text:span text:style-name="T934">，</text:span>共6頁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1:40:00Z</meta:creation-date>
    <dc:date>2026-02-04T11:40:00Z</dc:date>
    <meta:template xlink:href="Normal" xlink:type="simple"/>
    <meta:editing-cycles>2</meta:editing-cycles>
    <meta:editing-duration>PT0S</meta:editing-duration>
    <meta:document-statistic meta:page-count="7" meta:paragraph-count="20" meta:word-count="1519" meta:character-count="10162" meta:row-count="72" meta:non-whitespace-character-count="8663"/>
  </office:meta>
</office:document-meta>
</file>