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42/" manifest:media-type="application/vnd.oasis.opendocument.formula"/>
  <manifest:file-entry manifest:full-path="Object 43/" manifest:media-type="application/vnd.oasis.opendocument.formula"/>
  <manifest:file-entry manifest:full-path="Object 44/" manifest:media-type="application/vnd.oasis.opendocument.formula"/>
  <manifest:file-entry manifest:full-path="Object 45/" manifest:media-type="application/vnd.oasis.opendocument.formula"/>
  <manifest:file-entry manifest:full-path="Object 46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42/content.xml" manifest:media-type="text/xml"/>
  <manifest:file-entry manifest:full-path="Object 43/content.xml" manifest:media-type="text/xml"/>
  <manifest:file-entry manifest:full-path="Object 44/content.xml" manifest:media-type="text/xml"/>
  <manifest:file-entry manifest:full-path="Object 45/content.xml" manifest:media-type="text/xml"/>
  <manifest:file-entry manifest:full-path="Object 46/content.xml" manifest:media-type="text/xml"/>
  <manifest:file-entry manifest:full-path="meta.xml" manifest:media-type="text/xml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media/image3.jpeg" manifest:media-type="image/jpeg"/>
  <manifest:file-entry manifest:full-path="Object 33" manifest:media-type="application/octet-stream"/>
  <manifest:file-entry manifest:full-path="ObjectReplacements/Object 33" manifest:media-type=""/>
  <manifest:file-entry manifest:full-path="media/image1.png" manifest:media-type="image/png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media/image4.png" manifest:media-type="image/png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 34" manifest:media-type="application/octet-stream"/>
  <manifest:file-entry manifest:full-path="Object 40" manifest:media-type="application/octet-stream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media/image2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Replacements/Object 39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Times-Italic" svg:font-family="Times-Italic" style:font-family-generic="roman" svg:panose-1="0 0 0 0 0 0 0 0 0 0"/>
    <style:font-face style:name="Times-Roman" svg:font-family="Times-Roman" style:font-family-generic="roman" svg:panose-1="0 0 0 0 0 0 0 0 0 0"/>
    <style:font-face style:name="DFHeiStd-W3" svg:font-family="DFHeiStd-W3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ArialMT" svg:font-family="ArialMT" style:font-family-generic="swiss" svg:panose-1="0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頁首" style:list-style-name="LFO1" style:family="paragraph">
      <style:paragraph-properties fo:margin-bottom="0.1666in" style:line-height-at-least="0in"/>
      <style:text-properties style:font-name="標楷體" style:font-name-asian="標楷體" fo:color="#000000" style:letter-kerning="false" fo:font-size="14pt" style:font-size-asian="14pt"/>
    </style:style>
    <style:style style:name="P27" style:parent-style-name="頁首" style:list-style-name="LFO1" style:family="paragraph">
      <style:paragraph-properties fo:line-height="150%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頁首" style:list-style-name="LFO1" style:family="paragraph">
      <style:paragraph-properties fo:line-height="150%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text-position="-17.8% 100%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text-position="-25% 100%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頁首" style:list-style-name="LFO1" style:family="paragraph">
      <style:paragraph-properties fo:line-height="150%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6" style:parent-style-name="頁首" style:list-style-name="LFO1" style:family="paragraph">
      <style:paragraph-properties fo:line-height="150%"/>
    </style:style>
    <style:style style:name="T137" style:parent-style-name="預設段落字型" style:family="text">
      <style:text-properties style:font-name="Times New Roman" style:font-name-asian="華康中明體"/>
    </style:style>
    <style:style style:name="P138" style:parent-style-name="內文" style:family="paragraph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Times New Roman" style:font-name-asian="華康中明體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Times New Roman" style:font-name-asian="華康中明體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Times New Roman" style:font-name-asian="華康中明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P147" style:parent-style-name="內文" style:family="paragraph">
      <style:text-properties style:font-name="標楷體" style:font-name-asian="標楷體"/>
    </style:style>
    <style:style style:name="P148" style:parent-style-name="內文" style:family="paragraph"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P151" style:parent-style-name="內文" style:family="paragraph">
      <style:text-properties style:font-name="標楷體" style:font-name-asian="標楷體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T154" style:parent-style-name="預設段落字型" style:family="text">
      <style:text-properties style:font-name="Times New Roman" style:font-name-asian="華康中明體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8" style:parent-style-name="頁首" style:list-style-name="LFO1" style:family="paragraph">
      <style:paragraph-properties fo:margin-bottom="0.1666in" fo:line-height="150%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text-position="-21.4% 100%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text-position="-14.2% 100%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7" style:parent-style-name="頁首" style:list-style-name="LFO1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258" style:parent-style-name="頁首" style:family="paragraph">
      <style:paragraph-properties fo:line-height="150%"/>
    </style:style>
    <style:style style:name="T259" style:parent-style-name="預設段落字型" style:family="text">
      <style:text-properties style:font-name="Times New Roman" style:font-name-asian="華康中明體" fo:color="#FF0000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2" style:parent-style-name="內文" style:family="paragraph">
      <style:text-properties style:font-name="標楷體" style:font-name-asian="標楷體" style:font-size-complex="12pt"/>
    </style:style>
    <style:style style:name="P273" style:parent-style-name="內文" style:family="paragraph">
      <style:text-properties style:font-name="標楷體" style:font-name-asian="標楷體" style:font-size-complex="12pt"/>
    </style:style>
    <style:style style:name="P274" style:parent-style-name="內文" style:family="paragraph">
      <style:text-properties style:font-name="標楷體" style:font-name-asian="標楷體" style:font-size-complex="12pt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7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6" style:parent-style-name="內文" style:family="paragraph">
      <style:text-properties style:font-name="標楷體" style:font-name-asian="標楷體" style:font-size-complex="12pt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P288" style:parent-style-name="內文" style:family="paragraph">
      <style:text-properties style:font-name="標楷體" style:font-name-asian="標楷體" style:font-size-complex="12pt"/>
    </style:style>
    <style:style style:name="P289" style:parent-style-name="內文" style:family="paragraph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style:font-size-complex="12pt"/>
    </style:style>
    <style:style style:name="P302" style:parent-style-name="內文" style:family="paragraph">
      <style:text-properties style:font-name="標楷體" style:font-name-asian="標楷體" style:font-size-complex="12pt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style:font-size-complex="12pt"/>
    </style:style>
    <style:style style:name="P305" style:parent-style-name="內文" style:family="paragraph">
      <style:text-properties style:font-name="標楷體" style:font-name-asian="標楷體" style:font-size-complex="12pt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P307" style:parent-style-name="內文" style:family="paragraph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19" style:parent-style-name="頁首" style:family="paragraph">
      <style:paragraph-properties fo:margin-bottom="0.1666in" fo:line-height="150%"/>
      <style:text-properties style:font-name="標楷體" style:font-name-asian="標楷體" fo:font-size="14pt" style:font-size-asian="14pt" style:font-size-complex="14pt"/>
    </style:style>
    <style:style style:name="P320" style:parent-style-name="頁首" style:family="paragraph">
      <style:paragraph-properties fo:margin-bottom="0.1666in" fo:line-height="150%"/>
      <style:text-properties style:font-name="標楷體" style:font-name-asian="標楷體" fo:color="#FF0000" fo:font-size="14pt" style:font-size-asian="14pt" style:font-size-complex="14pt"/>
    </style:style>
    <style:style style:name="P321" style:parent-style-name="頁首" style:list-style-name="LFO1" style:family="paragraph">
      <style:paragraph-properties fo:line-height="150%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complex="Times-Italic" fo:font-style="italic" style:font-style-asian="italic" style:font-style-complex="italic" style:letter-kerning="false" fo:font-size="13.5pt" style:font-size-asian="13.5pt" style:font-size-complex="13.5pt"/>
    </style:style>
    <style:style style:name="T325" style:parent-style-name="預設段落字型" style:family="text">
      <style:text-properties style:font-name-complex="Times-Roman" style:letter-kerning="false" style:text-position="sub 66.6%" fo:font-size="13.5pt" style:font-size-asian="13.5pt" style:font-size-complex="13.5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complex="Times-Italic" fo:font-style="italic" style:font-style-asian="italic" style:font-style-complex="italic" style:letter-kerning="false" fo:font-size="13.5pt" style:font-size-asian="13.5pt" style:font-size-complex="13.5pt"/>
    </style:style>
    <style:style style:name="T328" style:parent-style-name="預設段落字型" style:family="text">
      <style:text-properties style:font-name-complex="Times-Roman" style:letter-kerning="false" style:text-position="sub 66.6%" fo:font-size="13.5pt" style:font-size-asian="13.5pt" style:font-size-complex="13.5pt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7" style:parent-style-name="頁首" style:list-style-name="LFO1" style:family="paragraph">
      <style:paragraph-properties fo:line-height="150%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0" style:parent-style-name="頁首" style:list-style-name="LFO1" style:family="paragraph">
      <style:paragraph-properties fo:line-height="150%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8" style:parent-style-name="頁首" style:family="paragraph">
      <style:paragraph-properties fo:line-height="150%" fo:margin-left="0.7138in" fo:text-indent="-0.7138in">
        <style:tab-stops>
          <style:tab-stop style:type="center" style:position="2.1701in"/>
          <style:tab-stop style:type="right" style:position="5.0541in"/>
        </style:tab-stops>
      </style:paragraph-properties>
    </style:style>
    <style:style style:name="T489" style:parent-style-name="預設段落字型" style:family="text">
      <style:text-properties style:font-name="Times New Roman" style:font-name-asian="華康中明體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5" style:parent-style-name="頁首" style:list-style-name="LFO1" style:family="paragraph">
      <style:paragraph-properties fo:line-height="150%"/>
      <style:text-properties style:font-name="標楷體" style:font-name-asian="標楷體" fo:color="#000000" style:letter-kerning="false" fo:font-size="14pt" style:font-size-asian="14pt"/>
    </style:style>
    <style:style style:name="P526" style:parent-style-name="頁首" style:family="paragraph">
      <style:paragraph-properties fo:line-height="150%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P528" style:parent-style-name="內文" style:family="paragraph">
      <style:text-properties style:font-name="標楷體" style:font-name-asian="標楷體" style:font-size-complex="12pt"/>
    </style:style>
    <style:style style:name="T529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P530" style:parent-style-name="內文" style:family="paragraph">
      <style:text-properties style:font-name="標楷體" style:font-name-asian="標楷體" style:font-size-complex="12pt"/>
    </style:style>
    <style:style style:name="T531" style:parent-style-name="預設段落字型" style:family="text">
      <style:text-properties fo:color="#FF0000"/>
    </style:style>
    <style:style style:name="P532" style:parent-style-name="內文" style:family="paragraph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P534" style:parent-style-name="內文" style:family="paragraph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P537" style:parent-style-name="內文" style:family="paragraph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539" style:parent-style-name="預設段落字型" style:family="text">
      <style:text-properties style:letter-kerning="false" fo:font-size="13.5pt" style:font-size-asian="13.5pt" style:font-size-complex="13.5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color="#000000" fo:letter-spacing="-0.0208in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TimesNewRomanPS-ItalicMT" style:font-style-complex="italic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font-name-complex="TimesNewRomanPS-ItalicMT" style:font-style-complex="italic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style:font-name-complex="TimesNewRomanPS-ItalicMT" style:font-style-complex="italic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style:font-name-complex="DFHeiStd-W3" fo:letter-spacing="-0.0208in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color="#000000" fo:letter-spacing="-0.0208in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name-complex="ArialMT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style:font-name-complex="DFHeiStd-W3" fo:letter-spacing="-0.0208in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style:font-name-complex="ArialMT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style:font-name-complex="ArialMT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style:font-name-complex="DFHeiStd-W3" fo:letter-spacing="-0.0208in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fo:letter-spacing="-0.0208in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name-complex="DFHeiStd-W3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8" style:parent-style-name="頁首" style:family="paragraph">
      <style:paragraph-properties fo:line-height="150%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</style:style>
    <style:style style:name="T57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1" style:parent-style-name="頁首" style:family="paragraph">
      <style:paragraph-properties fo:line-height="150%" fo:margin-left="0.2958in" fo:text-indent="-0.2958in">
        <style:tab-stops>
          <style:tab-stop style:type="center" style:position="2.5881in"/>
          <style:tab-stop style:type="right" style:position="5.4722in"/>
        </style:tab-stops>
      </style:paragraph-properties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Symbol" style:font-name-asian="Symbol" style:font-name-complex="Symbol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9" style:parent-style-name="頁首" style:family="paragraph">
      <style:paragraph-properties fo:line-height="150%"/>
    </style:style>
    <style:style style:name="T64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fo:color="#FF0000"/>
    </style:style>
    <style:style style:name="T702" style:parent-style-name="預設段落字型" style:family="text">
      <style:text-properties fo:color="#FF0000"/>
    </style:style>
    <style:style style:name="P703" style:parent-style-name="頁首" style:family="paragraph">
      <style:paragraph-properties fo:margin-bottom="0.0694in" fo:line-height="150%"/>
    </style:style>
    <style:style style:name="T704" style:parent-style-name="預設段落字型" style:family="text">
      <style:text-properties style:font-name="Times New Roman" style:font-name-asian="華康中明體" fo:color="#FF0000"/>
    </style:style>
    <style:style style:name="P705" style:parent-style-name="內文" style:family="paragraph">
      <style:text-properties style:font-name="標楷體" style:font-name-asian="標楷體" style:font-size-complex="12pt"/>
    </style:style>
    <style:style style:name="P706" style:parent-style-name="內文" style:family="paragraph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Times New Roman" style:font-name-asian="華康中明體" fo:color="#FF0000"/>
    </style:style>
    <style:style style:name="P708" style:parent-style-name="內文" style:family="paragraph">
      <style:text-properties style:font-name="標楷體" style:font-name-asian="標楷體" style:font-size-complex="12pt"/>
    </style:style>
    <style:style style:name="T709" style:parent-style-name="預設段落字型" style:family="text">
      <style:text-properties style:font-name="Times New Roman" style:font-name-asian="華康中明體" fo:color="#FF0000"/>
    </style:style>
    <style:style style:name="P710" style:parent-style-name="內文" style:family="paragraph">
      <style:text-properties style:font-name="標楷體" style:font-name-asian="標楷體" style:font-size-complex="12pt"/>
    </style:style>
    <style:style style:name="T711" style:parent-style-name="預設段落字型" style:family="text">
      <style:text-properties fo:color="#FF0000"/>
    </style:style>
    <style:style style:name="T712" style:parent-style-name="預設段落字型" style:family="text">
      <style:text-properties fo:color="#FF0000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5" style:parent-style-name="頁首" style:family="paragraph">
      <style:paragraph-properties fo:line-height="150%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7" style:parent-style-name="頁首" style:family="paragraph">
      <style:paragraph-properties fo:line-height="150%"/>
    </style:style>
    <style:style style:name="T7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7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7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6" style:parent-style-name="頁首" style:list-style-name="LFO1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787" style:parent-style-name="內文" style:list-style-name="LFO2" style:family="paragraph">
      <style:paragraph-properties fo:line-height="150%">
        <style:tab-stops>
          <style:tab-stop style:type="left" style:position="-0.2083in"/>
          <style:tab-stop style:type="left" style:position="-0.0208in"/>
          <style:tab-stop style:type="left" style:position="0.1458in"/>
        </style:tab-stops>
      </style:paragraph-properties>
    </style:style>
    <style:style style:name="T7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2" style:parent-style-name="內文" style:family="paragraph">
      <style:paragraph-properties style:line-height-at-least="0.1666in">
        <style:tab-stops>
          <style:tab-stop style:type="left" style:position="0.1458in"/>
          <style:tab-stop style:type="left" style:position="0.5in"/>
        </style:tab-stops>
      </style:paragraph-properties>
      <style:text-properties style:font-name="標楷體" style:font-name-asian="標楷體" fo:color="#FF0000" fo:font-size="14pt" style:font-size-asian="14pt" style:font-size-complex="14pt"/>
    </style:style>
    <style:style style:name="P803" style:parent-style-name="內文" style:family="paragraph">
      <style:paragraph-properties style:line-height-at-least="0.1666in">
        <style:tab-stops>
          <style:tab-stop style:type="left" style:position="0.1458in"/>
          <style:tab-stop style:type="left" style:position="0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04" style:parent-style-name="內文" style:list-style-name="LFO2" style:family="paragraph">
      <style:paragraph-properties style:line-height-at-least="0.1666in">
        <style:tab-stops>
          <style:tab-stop style:type="left" style:position="-0.2083in"/>
          <style:tab-stop style:type="left" style:position="-0.0208in"/>
          <style:tab-stop style:type="left" style:position="0.1458in"/>
        </style:tab-stops>
      </style:paragraph-properties>
    </style:style>
    <style:style style:name="T8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5" style:parent-style-name="預設段落字型" style:family="text">
      <style:text-properties style:text-position="-127.2% 100%"/>
    </style:style>
    <style:style style:name="T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1" style:parent-style-name="內文" style:family="paragraph">
      <style:paragraph-properties>
        <style:tab-stops>
          <style:tab-stop style:type="left" style:position="0.1458in"/>
          <style:tab-stop style:type="left" style:position="0.5in"/>
        </style:tab-stops>
      </style:paragraph-properties>
      <style:text-properties style:letter-kerning="false" fo:font-size="13.5pt" style:font-size-asian="13.5pt" style:font-size-complex="13.5pt"/>
    </style:style>
    <style:style style:name="P822" style:parent-style-name="內文" style:family="paragraph">
      <style:paragraph-properties>
        <style:tab-stops>
          <style:tab-stop style:type="left" style:position="0.1458in"/>
          <style:tab-stop style:type="left" style:position="0.5in"/>
        </style:tab-stops>
      </style:paragraph-properties>
      <style:text-properties style:font-name="標楷體" style:font-name-asian="標楷體" fo:color="#FF0000" fo:font-size="14pt" style:font-size-asian="14pt" style:font-size-complex="14pt"/>
    </style:style>
    <style:style style:name="P823" style:parent-style-name="頁首" style:list-style-name="LFO2" style:family="paragraph">
      <style:paragraph-properties fo:line-height="150%"/>
    </style:style>
    <style:style style:name="T824" style:parent-style-name="預設段落字型" style:family="text">
      <style:text-properties style:font-name="Times New Roman" style:font-name-asian="華康中明體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8" style:parent-style-name="預設段落字型" style:family="text">
      <style:text-properties fo:font-style="italic" style:font-style-asian="italic" style:font-style-complex="italic" style:letter-kerning="false" fo:font-size="13.5pt" style:font-size-asian="13.5pt" style:font-size-complex="13.5pt"/>
    </style:style>
    <style:style style:name="T829" style:parent-style-name="預設段落字型" style:family="text">
      <style:text-properties style:letter-kerning="false" style:text-position="sub 66.6%" fo:font-size="13.5pt" style:font-size-asian="13.5pt" style:font-size-complex="13.5pt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3" style:parent-style-name="預設段落字型" style:family="text">
      <style:text-properties fo:font-style="italic" style:font-style-asian="italic" style:font-style-complex="italic" style:letter-kerning="false" fo:font-size="13.5pt" style:font-size-asian="13.5pt" style:font-size-complex="13.5pt"/>
    </style:style>
    <style:style style:name="T834" style:parent-style-name="預設段落字型" style:family="text">
      <style:text-properties style:letter-kerning="false" style:text-position="sub 66.6%" fo:font-size="13.5pt" style:font-size-asian="13.5pt" style:font-size-complex="13.5pt"/>
    </style:style>
    <style:style style:name="T8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5" style:parent-style-name="預設段落字型" style:family="text">
      <style:text-properties fo:font-style="italic" style:font-style-asian="italic" style:font-style-complex="italic" style:letter-kerning="false" fo:font-size="13.5pt" style:font-size-asian="13.5pt" style:font-size-complex="13.5pt"/>
    </style:style>
    <style:style style:name="T846" style:parent-style-name="預設段落字型" style:family="text">
      <style:text-properties style:letter-kerning="false" style:text-position="sub 66.6%" fo:font-size="13.5pt" style:font-size-asian="13.5pt" style:font-size-complex="13.5pt"/>
    </style:style>
    <style:style style:name="T8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9" style:parent-style-name="預設段落字型" style:family="text">
      <style:text-properties fo:font-style="italic" style:font-style-asian="italic" style:font-style-complex="italic" style:letter-kerning="false" fo:font-size="13.5pt" style:font-size-asian="13.5pt" style:font-size-complex="13.5pt"/>
    </style:style>
    <style:style style:name="T850" style:parent-style-name="預設段落字型" style:family="text">
      <style:text-properties style:letter-kerning="false" style:text-position="sub 66.6%" fo:font-size="13.5pt" style:font-size-asian="13.5pt" style:font-size-complex="13.5pt"/>
    </style:style>
    <style:style style:name="T8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8" style:parent-style-name="頁首" style:family="paragraph">
      <style:paragraph-properties fo:margin-bottom="0.1666in" style:line-height-at-least="0in"/>
      <style:text-properties fo:color="#FF0000"/>
    </style:style>
    <style:style style:name="P859" style:parent-style-name="頁首" style:family="paragraph">
      <style:paragraph-properties fo:margin-bottom="0.1666in" style:line-height-at-least="0in"/>
      <style:text-properties style:font-name="標楷體" style:font-name-asian="標楷體" fo:color="#FF0000" style:letter-kerning="false" fo:font-size="14pt" style:font-size-asian="14pt"/>
    </style:style>
    <style:style style:name="P860" style:parent-style-name="內文" style:family="paragraph">
      <style:paragraph-properties fo:margin-left="0.25in" fo:text-indent="-0.25in">
        <style:tab-stops/>
      </style:paragraph-properties>
    </style:style>
    <style:style style:name="T861" style:parent-style-name="預設段落字型" style:family="text">
      <style:text-properties style:font-name="Times New Roman" style:font-name-asian="華康中明體" fo:color="#FF0000"/>
    </style:style>
    <style:style style:name="P86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863" style:parent-style-name="預設段落字型" style:family="text">
      <style:text-properties style:font-name="Times New Roman" style:font-name-asian="新細明體" style:font-size-complex="10pt"/>
    </style:style>
    <style:style style:name="T8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5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9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style:text-position="sub 50%" fo:font-size="14pt" style:font-size-asian="14pt" style:font-size-complex="14pt"/>
    </style:style>
    <style:style style:name="T8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8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889" style:parent-style-name="內文" style:family="paragraph">
      <style:paragraph-properties fo:text-align="start" fo:line-height="0.4166in"/>
    </style:style>
    <style:style style:name="T890" style:parent-style-name="預設段落字型" style:family="text">
      <style:text-properties style:font-name="標楷體" style:font-name-asian="標楷體" fo:font-size="14pt" style:font-size-asian="14pt"/>
    </style:style>
    <style:style style:name="T89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89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893" style:parent-style-name="預設段落字型" style:family="text">
      <style:text-properties style:font-name="標楷體" style:font-name-asian="標楷體" fo:font-size="14pt" style:font-size-asian="14pt"/>
    </style:style>
    <style:style style:name="T894" style:parent-style-name="預設段落字型" style:family="text">
      <style:text-properties style:font-name="標楷體" style:font-name-asian="標楷體" fo:font-size="14pt" style:font-size-asian="14pt"/>
    </style:style>
    <style:style style:name="T89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="標楷體" style:font-name-asian="標楷體" fo:font-size="14pt" style:font-size-asian="14pt"/>
    </style:style>
    <style:style style:name="T89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標楷體" style:font-name-asian="標楷體" fo:font-size="14pt" style:font-size-asian="14pt"/>
    </style:style>
    <style:style style:name="T8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="標楷體" style:font-name-asian="標楷體" fo:font-size="14pt" style:font-size-asian="14pt"/>
    </style:style>
    <style:style style:name="P901" style:parent-style-name="頁首" style:family="paragraph">
      <style:paragraph-properties fo:line-height="0.361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/>
    </style:style>
    <style:style style:name="TableColumn903" style:family="table-column">
      <style:table-column-properties style:column-width="0.8923in"/>
    </style:style>
    <style:style style:name="TableColumn904" style:family="table-column">
      <style:table-column-properties style:column-width="0.8923in"/>
    </style:style>
    <style:style style:name="TableColumn905" style:family="table-column">
      <style:table-column-properties style:column-width="0.8923in"/>
    </style:style>
    <style:style style:name="TableColumn906" style:family="table-column">
      <style:table-column-properties style:column-width="0.893in"/>
    </style:style>
    <style:style style:name="TableColumn907" style:family="table-column">
      <style:table-column-properties style:column-width="0.893in"/>
    </style:style>
    <style:style style:name="TableColumn908" style:family="table-column">
      <style:table-column-properties style:column-width="0.893in"/>
    </style:style>
    <style:style style:name="TableColumn909" style:family="table-column">
      <style:table-column-properties style:column-width="0.893in"/>
    </style:style>
    <style:style style:name="TableColumn910" style:family="table-column">
      <style:table-column-properties style:column-width="0.893in"/>
    </style:style>
    <style:style style:name="TableColumn911" style:family="table-column">
      <style:table-column-properties style:column-width="0.8937in"/>
    </style:style>
    <style:style style:name="TableColumn912" style:family="table-column">
      <style:table-column-properties style:column-width="0.8944in"/>
    </style:style>
    <style:style style:name="Table902" style:family="table">
      <style:table-properties style:width="8.9305in" fo:margin-left="0in" table:align="left"/>
    </style:style>
    <style:style style:name="TableRow913" style:family="table-row">
      <style:table-row-properties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934" style:family="table-row">
      <style:table-row-properties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55" style:parent-style-name="內文" style:family="paragraph">
      <style:text-properties style:font-name="標楷體" style:font-name-asian="標楷體" fo:font-size="14pt" style:font-size-asian="14pt"/>
    </style:style>
    <style:style style:name="TableColumn957" style:family="table-column">
      <style:table-column-properties style:column-width="1.7861in"/>
    </style:style>
    <style:style style:name="TableColumn958" style:family="table-column">
      <style:table-column-properties style:column-width="1.7861in"/>
    </style:style>
    <style:style style:name="TableColumn959" style:family="table-column">
      <style:table-column-properties style:column-width="1.7854in"/>
    </style:style>
    <style:style style:name="TableColumn960" style:family="table-column">
      <style:table-column-properties style:column-width="1.7861in"/>
    </style:style>
    <style:style style:name="TableColumn961" style:family="table-column">
      <style:table-column-properties style:column-width="1.7868in"/>
    </style:style>
    <style:style style:name="Table956" style:family="table">
      <style:table-properties style:width="8.9305in" fo:margin-left="0in" table:align="left"/>
    </style:style>
    <style:style style:name="TableRow962" style:family="table-row">
      <style:table-row-properties style:min-row-height="0.3006in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73" style:family="table-row">
      <style:table-row-properties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984" style:family="table-row">
      <style:table-row-properties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95" style:family="table-row">
      <style:table-row-properties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1006" style:parent-style-name="預設段落字型" style:family="text">
      <style:text-properties style:font-name="標楷體" style:font-name-asian="標楷體" fo:font-size="14pt" style:font-size-asian="14pt"/>
    </style:style>
    <style:style style:name="T10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009" style:family="table-column">
      <style:table-column-properties style:column-width="4.4666in"/>
    </style:style>
    <style:style style:name="TableColumn1010" style:family="table-column">
      <style:table-column-properties style:column-width="4.4638in"/>
    </style:style>
    <style:style style:name="Table1008" style:family="table">
      <style:table-properties style:width="8.9305in" fo:margin-left="0in" table:align="left"/>
    </style:style>
    <style:style style:name="TableRow1011" style:family="table-row">
      <style:table-row-properties style:min-row-height="4.0013in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T1013" style:parent-style-name="預設段落字型" style:family="text">
      <style:text-properties style:font-name="標楷體" style:font-name-asian="標楷體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T1015" style:parent-style-name="預設段落字型" style:family="text">
      <style:text-properties style:font-name="標楷體" style:font-name-asian="標楷體"/>
    </style:style>
    <style:style style:name="TableRow1016" style:family="table-row">
      <style:table-row-properties style:min-row-height="4.0013in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T1018" style:parent-style-name="預設段落字型" style:family="text">
      <style:text-properties style:font-name="標楷體" style:font-name-asian="標楷體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T1020" style:parent-style-name="預設段落字型" style:family="text">
      <style:text-properties style:font-name="標楷體" style:font-name-asian="標楷體"/>
    </style:style>
    <style:style style:name="P1021" style:parent-style-name="內文" style:family="paragraph">
      <style:text-properties style:font-name="標楷體" style:font-name-asian="標楷體"/>
    </style:style>
    <style:style style:name="P1022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023" style:parent-style-name="頁首" style:family="paragraph">
      <style:paragraph-properties fo:line-height="0.361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4pt" style:font-size-asian="14pt"/>
    </style:style>
    <style:style style:name="TableColumn1025" style:family="table-column">
      <style:table-column-properties style:column-width="0.8923in"/>
    </style:style>
    <style:style style:name="TableColumn1026" style:family="table-column">
      <style:table-column-properties style:column-width="0.8923in"/>
    </style:style>
    <style:style style:name="TableColumn1027" style:family="table-column">
      <style:table-column-properties style:column-width="0.893in"/>
    </style:style>
    <style:style style:name="TableColumn1028" style:family="table-column">
      <style:table-column-properties style:column-width="0.893in"/>
    </style:style>
    <style:style style:name="TableColumn1029" style:family="table-column">
      <style:table-column-properties style:column-width="0.893in"/>
    </style:style>
    <style:style style:name="TableColumn1030" style:family="table-column">
      <style:table-column-properties style:column-width="0.893in"/>
    </style:style>
    <style:style style:name="TableColumn1031" style:family="table-column">
      <style:table-column-properties style:column-width="0.893in"/>
    </style:style>
    <style:style style:name="TableColumn1032" style:family="table-column">
      <style:table-column-properties style:column-width="0.893in"/>
    </style:style>
    <style:style style:name="TableColumn1033" style:family="table-column">
      <style:table-column-properties style:column-width="0.8937in"/>
    </style:style>
    <style:style style:name="TableColumn1034" style:family="table-column">
      <style:table-column-properties style:column-width="0.8937in"/>
    </style:style>
    <style:style style:name="Table1024" style:family="table">
      <style:table-properties style:width="8.9305in" fo:margin-left="0in" table:align="left"/>
    </style:style>
    <style:style style:name="TableRow1035" style:family="table-row">
      <style:table-row-properties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1056" style:family="table-row">
      <style:table-row-properties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77" style:parent-style-name="內文" style:family="paragraph">
      <style:text-properties style:font-name="標楷體" style:font-name-asian="標楷體" fo:font-size="14pt" style:font-size-asian="14pt"/>
    </style:style>
    <style:style style:name="TableColumn1079" style:family="table-column">
      <style:table-column-properties style:column-width="1.7847in"/>
    </style:style>
    <style:style style:name="TableColumn1080" style:family="table-column">
      <style:table-column-properties style:column-width="1.7888in"/>
    </style:style>
    <style:style style:name="TableColumn1081" style:family="table-column">
      <style:table-column-properties style:column-width="1.7847in"/>
    </style:style>
    <style:style style:name="TableColumn1082" style:family="table-column">
      <style:table-column-properties style:column-width="1.7861in"/>
    </style:style>
    <style:style style:name="TableColumn1083" style:family="table-column">
      <style:table-column-properties style:column-width="1.7861in"/>
    </style:style>
    <style:style style:name="Table1078" style:family="table">
      <style:table-properties style:width="8.9305in" fo:margin-left="0in" table:align="left"/>
    </style:style>
    <style:style style:name="TableRow1084" style:family="table-row">
      <style:table-row-properties style:min-row-height="0.3006in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095" style:family="table-row">
      <style:table-row-properties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P10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text-align="center"/>
    </style:style>
    <style:style style:name="T1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2" style:parent-style-name="預設段落字型" style:family="text">
      <style:text-properties style:font-name="標楷體" style:font-name-asian="標楷體" fo:font-size="14pt" style:font-size-asian="14pt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內文" style:family="paragraph">
      <style:paragraph-properties fo:text-align="center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109" style:family="table-row">
      <style:table-row-properties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120" style:family="table-row">
      <style:table-row-properties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1131" style:parent-style-name="預設段落字型" style:family="text">
      <style:text-properties style:font-name="標楷體" style:font-name-asian="標楷體" fo:font-size="14pt" style:font-size-asian="14pt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34" style:family="table-column">
      <style:table-column-properties style:column-width="4.4666in"/>
    </style:style>
    <style:style style:name="TableColumn1135" style:family="table-column">
      <style:table-column-properties style:column-width="4.4638in"/>
    </style:style>
    <style:style style:name="Table1133" style:family="table">
      <style:table-properties style:width="8.9305in" fo:margin-left="0in" table:align="lef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T1138" style:parent-style-name="預設段落字型" style:family="text">
      <style:text-properties style:font-name="標楷體" style:font-name-asian="標楷體" fo:font-size="14pt" style:font-size-asian="14pt"/>
    </style:style>
    <style:style style:name="T1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T1141" style:parent-style-name="預設段落字型" style:family="text">
      <style:text-properties style:font-name="標楷體" style:font-name-asian="標楷體" fo:font-size="14pt" style:font-size-asian="14pt"/>
    </style:style>
    <style:style style:name="T1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4" style:family="table-row">
      <style:table-row-properties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T1146" style:parent-style-name="預設段落字型" style:family="text">
      <style:text-properties style:font-name="標楷體" style:font-name-asian="標楷體" fo:font-size="14pt" style:font-size-asian="14pt"/>
    </style:style>
    <style:style style:name="T1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T1150" style:parent-style-name="預設段落字型" style:family="text">
      <style:text-properties style:font-name="標楷體" style:font-name-asian="標楷體" fo:font-size="14pt" style:font-size-asian="14pt"/>
    </style:style>
    <style:style style:name="T1151" style:parent-style-name="預設段落字型" style:family="text">
      <style:text-properties style:font-name-asian="Times New Roman"/>
    </style:style>
    <style:style style:name="T1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3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family="graphic" style:name="a12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0">
      <style:graphic-properties draw:fill="none" draw:stroke="solid" svg:stroke-width="0.01042in" svg:stroke-color="#000000" svg:stroke-opacity="100%" draw:stroke-linejoin="round"/>
    </style:style>
    <style:style style:family="graphic" style:name="a81">
      <style:graphic-properties draw:fill="none" draw:stroke="solid" svg:stroke-width="0.01042in" svg:stroke-color="#000000" svg:stroke-opacity="100%" draw:stroke-linejoin="round"/>
    </style:style>
    <style:style style:family="graphic" style:name="a82">
      <style:graphic-properties draw:fill="none" draw:stroke="solid" svg:stroke-width="0.01042in" svg:stroke-color="#000000" svg:stroke-opacity="100%" draw:stroke-linejoin="round"/>
    </style:style>
    <style:style style:family="graphic" style:name="a83">
      <style:graphic-properties draw:fill="none" draw:stroke="solid" svg:stroke-width="0.01042in" svg:stroke-color="#000000" svg:stroke-opacity="100%" draw:stroke-linejoin="round"/>
    </style:style>
    <style:style style:family="graphic" style:name="a8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1" style:parent-style-name="Graphics">
      <style:graphic-properties fo:border="0.01042in none" fo:background-color="transparent" fo:clip="rect(0in, 0in, 0in, 0in)" draw:luminance="-24%" draw:contrast="36%"/>
    </style:style>
    <style:style style:family="graphic" style:name="a1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8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6">
      <style:graphic-properties draw:fill="none" draw:stroke="solid" svg:stroke-width="0.01042in" svg:stroke-color="#000000" svg:stroke-opacity="100%" draw:stroke-linejoin="round"/>
    </style:style>
    <style:style style:family="graphic" style:name="a97">
      <style:graphic-properties draw:fill="none" draw:stroke="solid" svg:stroke-width="0.01042in" svg:stroke-color="#000000" svg:stroke-opacity="100%" draw:stroke-linejoin="round"/>
    </style:style>
    <style:style style:family="graphic" style:name="a98">
      <style:graphic-properties draw:fill="none" draw:stroke="solid" svg:stroke-width="0.01042in" svg:stroke-color="#000000" svg:stroke-opacity="100%" draw:stroke-linejoin="round"/>
    </style:style>
    <style:style style:family="graphic" style:name="a99">
      <style:graphic-properties draw:fill="none" draw:stroke="solid" svg:stroke-width="0.01042in" svg:stroke-color="#000000" svg:stroke-opacity="100%" draw:stroke-linejoin="round"/>
    </style:style>
    <style:style style:family="graphic" style:name="a140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2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7">
      <style:graphic-properties style:vertical-pos="middle"/>
    </style:style>
    <style:style style:family="graphic" style:name="a5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8">
      <style:graphic-properties style:vertical-pos="middle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9">
      <style:graphic-properties style:vertical-pos="middle"/>
    </style:style>
    <style:style style:family="graphic" style:name="a5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>
      <style:graphic-properties draw:fill="none" draw:stroke="solid" svg:stroke-width="0.01042in" svg:stroke-color="#000000" svg:stroke-opacity="100%" draw:stroke-linejoin="round"/>
    </style:style>
    <style:style style:family="graphic" style:name="a57">
      <style:graphic-properties draw:fill="none" draw:stroke="solid" svg:stroke-width="0.01042in" svg:stroke-color="#000000" svg:stroke-opacity="100%" draw:stroke-linejoin="round"/>
    </style:style>
    <style:style style:family="graphic" style:name="a58">
      <style:graphic-properties draw:fill="none" draw:stroke="solid" svg:stroke-width="0.01042in" svg:stroke-color="#000000" svg:stroke-opacity="100%" draw:stroke-linejoin="round"/>
    </style:style>
    <style:style style:family="graphic" style:name="a59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ffffff" draw:opacity="100%" draw:stroke="solid" svg:stroke-width="0.01042in" svg:stroke-color="#000000" svg:stroke-opacity="100%" draw:stroke-linejoin="round"/>
    </style:style>
    <style:style style:family="graphic" style:name="a10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>
      <style:graphic-properties draw:fill="none" draw:stroke="solid" svg:stroke-width="0.02083in" svg:stroke-color="#000000" draw:marker-start="a7" draw:marker-end="a8" svg:stroke-opacity="100%" draw:stroke-linejoin="round"/>
    </style:style>
    <style:style style:family="graphic" style:name="a10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>
      <style:graphic-properties draw:fill="none" draw:stroke="solid" svg:stroke-width="0.02083in" svg:stroke-color="#000000" draw:marker-start="a10" svg:stroke-opacity="100%" draw:stroke-linejoin="round"/>
    </style:style>
    <style:style style:family="graphic" style:name="a10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>
      <style:graphic-properties draw:fill="none" draw:stroke="solid" svg:stroke-width="0.02083in" svg:stroke-color="#000000" svg:stroke-opacity="100%" draw:stroke-linejoin="round"/>
    </style:style>
    <style:style style:family="graphic" style:name="a10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none" draw:stroke="solid" svg:stroke-width="0.02083in" svg:stroke-color="#000000" svg:stroke-opacity="100%" draw:stroke-linejoin="round"/>
    </style:style>
    <style:style style:family="graphic" style:name="a10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solid" svg:stroke-width="0.02083in" svg:stroke-color="#000000" draw:marker-start="a14" draw:marker-end="a15" svg:stroke-opacity="100%" draw:stroke-linejoin="round"/>
    </style:style>
    <style:style style:family="graphic" style:name="a19">
      <style:graphic-properties draw:fill="none" draw:stroke="solid" svg:stroke-width="0.02083in" svg:stroke-color="#000000" draw:marker-start="a17" draw:marker-end="a18" svg:stroke-opacity="100%" draw:stroke-linejoin="round"/>
    </style:style>
    <style:style style:family="graphic" style:name="a150">
      <style:graphic-properties style:vertical-pos="middle"/>
    </style:style>
    <style:style style:family="graphic" style:name="a151">
      <style:graphic-properties style:vertical-pos="middle"/>
    </style:style>
    <style:style style:family="graphic" style:name="a6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draw:fill="none" draw:stroke="solid" svg:stroke-width="0.01042in" svg:stroke-color="#000000" svg:stroke-opacity="100%" draw:stroke-linejoin="round"/>
    </style:style>
    <style:style style:family="graphic" style:name="a69">
      <style:graphic-properties draw:fill="none" draw:stroke="solid" svg:stroke-width="0.01042in" svg:stroke-color="#000000" svg:stroke-opacity="100%" draw:stroke-linejoin="round"/>
    </style:style>
    <style:style style:family="graphic" style:name="a1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>
      <style:graphic-properties draw:fill="solid" draw:fill-color="#ffffff" draw:opacity="100%" draw:stroke="solid" svg:stroke-width="0.01042in" svg:stroke-color="#000000" svg:stroke-opacity="100%" draw:stroke-linejoin="round"/>
    </style:style>
    <style:style style:family="graphic" style:name="a113">
      <style:graphic-properties draw:fill="solid" draw:fill-color="#000000" draw:opacity="100%" draw:stroke="solid" svg:stroke-width="0.01042in" svg:stroke-color="#000000" svg:stroke-opacity="100%" draw:stroke-linejoin="round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draw:fill="none" draw:stroke="solid" svg:stroke-width="0.01389in" svg:stroke-color="#000000" draw:marker-start="a114" draw:marker-end="a115" svg:stroke-opacity="100%" draw:stroke-linejoin="round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7">
      <style:graphic-properties draw:fill="none" draw:stroke="solid" svg:stroke-width="0.01389in" svg:stroke-color="#000000" svg:stroke-opacity="100%" draw:stroke-linejoin="round"/>
    </style:style>
    <style:style style:family="graphic" style:name="a2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draw:fill="none" draw:stroke="solid" svg:stroke-width="0.01389in" svg:stroke-color="#000000" draw:marker-end="a118" svg:stroke-opacity="100%" draw:stroke-linejoin="round"/>
    </style:style>
    <style:style style:family="graphic" style:name="a2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draw:fill="none" draw:stroke="solid" svg:stroke-width="0.01042in" svg:stroke-color="#000000" svg:stroke-opacity="100%" draw:stroke-linejoin="round"/>
    </style:style>
    <style:style style:family="graphic" style:name="a71">
      <style:graphic-properties draw:fill="none" draw:stroke="solid" svg:stroke-width="0.01042in" svg:stroke-color="#000000" svg:stroke-opacity="100%" draw:stroke-linejoin="round"/>
    </style:style>
    <style:style style:family="graphic" style:name="a7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新北市立溪崑國民中學10</text:span><text:span text:style-name="T7">7</text:span><text:span text:style-name="T8">學年度第一學期第</text:span><text:span text:style-name="T9">二</text:span><text:span text:style-name="T10">次定期評量</text:span><text:span text:style-name="T11"><text:s/>數學</text:span><text:span text:style-name="T12">科</text:span><text:span text:style-name="T13"><text:s/></text:span><text:span text:style-name="T14">試</text:span><text:span text:style-name="T15">題卷</text:span></text:p>
      <text:p text:style-name="P16"><text:span text:style-name="T17"><draw:connector draw:type="line" svg:x1="0.05486in" svg:y1="0.41944in" svg:x2="8.92986in" svg:y2="0.41944in" draw:z-index="251646976" draw:id="id0" draw:style-name="a0" draw:name="直線接點 1" text:anchor-type="paragraph"><svg:title/><svg:desc/></draw:connector></text:span><text:span text:style-name="T18">九</text:span><text:span text:style-name="T19">年級</text:span><text:span text:style-name="T20">　　　</text:span><text:span text:style-name="T21">班 座號</text:span><text:span text:style-name="T22">　　　</text:span><text:span text:style-name="T23"><text:s/>姓名</text:span><text:span text:style-name="T24">　　　　　　　　</text:span><text:span text:style-name="T25"><text:s/></text:span></text:p>
      <text:list text:style-name="LFO1" text:continue-numbering="true">
        <text:list-item>
          <text:p text:style-name="P26">選擇題：（每題4分，共40分）</text:p>
          <text:list text:continue-numbering="true">
            <text:list-item>
              <text:p text:style-name="P27"><text:span text:style-name="T28">已知圓O的直徑為</text:span><text:span text:style-name="T29">9</text:span><text:span text:style-name="T30">公分，而圓心O到四條直線L、M、N、H的距離分別為</text:span><text:span text:style-name="T31">10</text:span><text:span text:style-name="T32">公分、</text:span><text:span text:style-name="T33">9</text:span><text:span text:style-name="T34">公分、</text:span><text:span text:style-name="T35">4</text:span><text:span text:style-name="T36">.5公分、</text:span><text:span text:style-name="T37">2</text:span><text:span text:style-name="T38">公分，</text:span><text:span text:style-name="T39">則下列敘述</text:span><text:span text:style-name="T40">何者</text:span><text:span text:style-name="T41">正確</text:span><text:span text:style-name="T42">？</text:span><text:span text:style-name="T43"><text:s text:c="2"/></text:span><text:span text:style-name="T44"><text:line-break/></text:span><text:span text:style-name="T45">(A)<text:s/></text:span><text:span text:style-name="T46">有2</text:span><text:span text:style-name="T47">條直線是切線</text:span><text:span text:style-name="T48"><text:s text:c="9"/></text:span><text:span text:style-name="T49">(B)</text:span><text:span text:style-name="T50"><text:s/>直線N是割線</text:span><text:span text:style-name="T51"><text:s/></text:span><text:span text:style-name="T52"><text:line-break/></text:span><text:span text:style-name="T53">(C)<text:s/></text:span><text:span text:style-name="T54">直線M 和圓O有</text:span><text:span text:style-name="T55">1</text:span><text:span text:style-name="T56">個交點</text:span><text:span text:style-name="T57"><text:s text:c="3"/></text:span><text:span text:style-name="T58">(D)<text:s/></text:span><text:span text:style-name="T59">直線H 和圓O有</text:span><text:span text:style-name="T60">2</text:span><text:span text:style-name="T61">個交點</text:span><text:span text:style-name="T62">。</text:span></text:p>
            </text:list-item>
            <text:list-item>
              <text:p text:style-name="P63"><text:span text:style-name="T64">如</text:span><text:span text:style-name="T65">下</text:span><text:span text:style-name="T66">圖</text:span><text:span text:style-name="T67">一</text:span><text:span text:style-name="T68">，直線</text:span><text:span text:style-name="T69">AB</text:span><text:span text:style-name="T70">為圓</text:span><text:span text:style-name="T71">O</text:span><text:span text:style-name="T72">的切線，切點為</text:span><text:span text:style-name="T73">A</text:span><text:span text:style-name="T74">，若圓</text:span><text:span text:style-name="T75">O</text:span><text:span text:style-name="T76">半徑為</text:span><text:span text:style-name="T77">3</text:span><text:span text:style-name="T78">、</text:span><text:span text:style-name="T79">＝</text:span><text:span text:style-name="T80">4</text:span><text:span text:style-name="T81">，則切線段</text:span><text:span text:style-name="T82">的長為多少？</text:span><text:span text:style-name="T83"><text:s/></text:span><text:span text:style-name="T84"><text:line-break/></text:span><text:span text:style-name="T85">(A)<text:s/></text:span><text:span text:style-name="T86">5 <text:s/></text:span><text:span text:style-name="T87">(B)<text:s/></text:span><text:span text:style-name="T88"><draw:frame draw:id="id1" draw:style-name="a1" draw:name="Picture 2" text:anchor-type="as-char" svg:x="0in" svg:y="0in" svg:width="0.21667in" svg:height="0.24167in" style:rel-width="scale" style:rel-height="scale"><draw:image xlink:href="media/image1.png" xlink:type="simple" xlink:show="embed" xlink:actuate="onLoad"/><svg:title/><svg:desc/></draw:frame></text:span><text:span text:style-name="T89"><text:s text:c="2"/></text:span><text:span text:style-name="T90">(C)<text:s/></text:span><text:span text:style-name="T91">2 <text:s/></text:span><text:span text:style-name="T92">(D)<text:s/></text:span><text:span text:style-name="T93"><draw:frame draw:id="id2" draw:style-name="a2" draw:name="Picture 4" text:anchor-type="as-char" svg:x="0in" svg:y="0in" svg:width="0.21667in" svg:height="0.24167in" style:rel-width="scale" style:rel-height="scale"><draw:image xlink:href="media/image2.png" xlink:type="simple" xlink:show="embed" xlink:actuate="onLoad"/><svg:title/><svg:desc/></draw:frame></text:span><text:span text:style-name="T94">。 <text:s text:c="5"/></text:span></text:p>
            </text:list-item>
            <text:list-item>
              <text:p text:style-name="P95"><text:span text:style-name="T96">如</text:span><text:span text:style-name="T97">下</text:span><text:span text:style-name="T98">圖</text:span><text:span text:style-name="T99">二</text:span><text:span text:style-name="T100">，P為圓O外一點，</text:span><text:span text:style-name="T101">與</text:span><text:span text:style-name="T102">為圓O的切線，M、N為切點。已知圓O半徑為</text:span><text:span text:style-name="T103"><text:line-break/></text:span><text:span text:style-name="T104">2</text:span><text:span text:style-name="T105">公分、∠MOP＝60°</text:span><text:span text:style-name="T106">，</text:span><text:span text:style-name="T107">則下列敘述</text:span><text:span text:style-name="T108">何者</text:span><text:span text:style-name="T109">錯誤</text:span><text:span text:style-name="T110">？</text:span><text:span text:style-name="T111"><text:s text:c="2"/></text:span><text:span text:style-name="T112"><text:line-break/></text:span><text:span text:style-name="T113">(A)</text:span><text:span text:style-name="T114"><text:s/></text:span><text:span text:style-name="T115">M、O、N、P</text:span><text:span text:style-name="T116">四點共圓 <text:s/></text:span><text:span text:style-name="T117"><text:s text:c="2"/>(B)四邊形OMPN的周長＝</text:span><text:span text:style-name="T118">4</text:span><text:span text:style-name="T119">＋</text:span><text:span text:style-name="T120">2</text:span><text:span text:style-name="T121">公分 <text:s/></text:span><text:span text:style-name="T122"><text:line-break/></text:span><text:span text:style-name="T123">(C)</text:span><text:span text:style-name="T124">＝</text:span><text:span text:style-name="T125">4</text:span><text:span text:style-name="T126"><text:s/></text:span><text:span text:style-name="T127"><text:s/></text:span><text:span text:style-name="T128"><text:s text:c="11"/></text:span><text:span text:style-name="T129"><text:s text:c="2"/></text:span><text:span text:style-name="T130"><text:s text:c="2"/></text:span><text:span text:style-name="T131">(D)</text:span><text:span text:style-name="T132"><text:s/></text:span><text:span text:style-name="T133">△</text:span><text:span text:style-name="T134">OPM為直角三角形</text:span><text:span text:style-name="T135">。</text:span></text:p>
            </text:list-item>
            <text:list-item>
              <text:p text:style-name="P136"><text:span text:style-name="T137"><draw:frame draw:z-index="251651072" draw:id="id3" draw:style-name="a3" draw:name="文字方塊 102" text:anchor-type="paragraph" svg:x="3.15417in" svg:y="3.00972in" svg:width="0.41875in" svg:height="0.25in" style:rel-width="scale" style:rel-height="scale"><draw:text-box><text:p text:style-name="P138">圖二</text:p></draw:text-box><svg:title/><svg:desc/></draw:frame></text:span><text:span text:style-name="T139"><draw:frame draw:z-index="251653120" draw:id="id4" draw:style-name="a4" draw:name="文字方塊 103" text:anchor-type="paragraph" svg:x="5.44375in" svg:y="3.04861in" svg:width="0.41875in" svg:height="0.25in" style:rel-width="scale" style:rel-height="scale"><draw:text-box><text:p text:style-name="P140">圖三</text:p></draw:text-box><svg:title/><svg:desc/></draw:frame></text:span><text:span text:style-name="T141"><draw:frame draw:z-index="251657216" draw:id="id5" draw:style-name="a5" draw:name="文字方塊 101" text:anchor-type="paragraph" svg:x="7.625in" svg:y="3.00972in" svg:width="0.41875in" svg:height="0.25in" style:rel-width="scale" style:rel-height="scale"><draw:text-box><text:p text:style-name="P142">圖四</text:p></draw:text-box><svg:title/><svg:desc/></draw:frame></text:span><text:span text:style-name="T143"><draw:g draw:z-index="251649024" draw:name="群組 82" draw:id="id24" draw:style-name="a30" text:anchor-type="paragraph"><svg:title/><svg:desc/><draw:g draw:name="Group 3" draw:id="id13"><svg:title/><svg:desc/><draw:custom-shape svg:x="7.08816in" svg:y="1.72401in" svg:width="1.1508in" svg:height="1.14434in" draw:id="id6" draw:style-name="a6" draw:name="Oval 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onnector draw:type="line" svg:x1="7.16488in" svg:y1="2.04824in" svg:x2="7.31832in" svg:y2="2.73675in" draw:id="id7" draw:style-name="a9" draw:name="Line 5"><svg:title/><svg:desc/></draw:connector><draw:connector draw:type="line" svg:x1="7.6252in" svg:y1="2.29618in" svg:x2="7.2416in" svg:y2="2.41062in" draw:id="id8" draw:style-name="a11" draw:name="Line 6"><svg:title/><svg:desc/></draw:connector><draw:connector draw:type="line" svg:x1="7.85536in" svg:y1="2.58481in" svg:x2="7.6252in" svg:y2="2.29618in" draw:id="id9" draw:style-name="a12" draw:name="Line 7"><svg:title/><svg:desc/></draw:connector><draw:connector draw:type="line" svg:x1="7.76714in" svg:y1="1.92554in" svg:x2="7.6137in" svg:y2="2.31144in" draw:id="id10" draw:style-name="a13" draw:name="Line 8"><svg:title/><svg:desc/></draw:connector><draw:connector draw:type="line" svg:x1="7.39504in" svg:y1="1.79585in" svg:x2="8.19741in" svg:y2="2.06032in" draw:id="id11" draw:style-name="a16" draw:name="Line 9"><svg:title/><svg:desc/></draw:connector><draw:connector draw:type="line" svg:x1="8.23896in" svg:y1="2.29618in" svg:x2="7.54848in" svg:y2="2.83339in" draw:id="id12" draw:style-name="a19" draw:name="Line 10"><svg:title/><svg:desc/></draw:connector></draw:g><draw:frame draw:id="id14" draw:style-name="a20" draw:name="Text Box 11" svg:x="7.39504in" svg:y="2.06731in" svg:width="0.30688in" svg:height="0.3433in" style:rel-width="scale" style:rel-height="scale"><draw:text-box><text:p text:style-name="P144">O</text:p></draw:text-box><svg:title/><svg:desc/></draw:frame><draw:frame draw:id="id15" draw:style-name="a21" draw:name="Text Box 12" svg:x="7.31832in" svg:y="2.75392in" svg:width="0.30688in" svg:height="0.3433in" style:rel-width="scale" style:rel-height="scale"><draw:text-box><text:p text:style-name="P145">A</text:p></draw:text-box><svg:title/><svg:desc/></draw:frame><draw:frame draw:id="id16" draw:style-name="a22" draw:name="Text Box 13" svg:x="8.1827in" svg:y="2.18175in" svg:width="0.30688in" svg:height="0.3433in" style:rel-width="scale" style:rel-height="scale"><draw:text-box><text:p text:style-name="P146">B</text:p></draw:text-box><svg:title/><svg:desc/></draw:frame><draw:frame draw:id="id17" draw:style-name="a23" draw:name="Text Box 14" svg:x="8.16224in" svg:y="1.83844in" svg:width="0.30688in" svg:height="0.3433in" style:rel-width="scale" style:rel-height="scale"><draw:text-box><text:p text:style-name="P147">C</text:p></draw:text-box><svg:title/><svg:desc/></draw:frame><draw:frame draw:id="id18" draw:style-name="a24" draw:name="Text Box 15" svg:x="7.16488in" svg:y="1.49514in" svg:width="0.30688in" svg:height="0.3433in" style:rel-width="scale" style:rel-height="scale"><draw:text-box><text:p text:style-name="P148">D</text:p></draw:text-box><svg:title/><svg:desc/></draw:frame><draw:frame draw:id="id19" draw:style-name="a25" draw:name="Text Box 16" svg:x="7.70192in" svg:y="1.69413in" svg:width="0.30688in" svg:height="0.3433in" style:rel-width="scale" style:rel-height="scale"><draw:text-box><text:p text:style-name="P149">S</text:p></draw:text-box><svg:title/><svg:desc/></draw:frame><draw:frame draw:id="id20" draw:style-name="a26" draw:name="Text Box 17" svg:x="7.77864in" svg:y="2.52505in" svg:width="0.30688in" svg:height="0.3433in" style:rel-width="scale" style:rel-height="scale"><draw:text-box><text:p text:style-name="P150">R</text:p></draw:text-box><svg:title/><svg:desc/></draw:frame><draw:frame draw:id="id21" draw:style-name="a27" draw:name="Text Box 18" svg:x="6.93472in" svg:y="1.83844in" svg:width="0.30688in" svg:height="0.3433in" style:rel-width="scale" style:rel-height="scale"><draw:text-box><text:p text:style-name="P151">E</text:p></draw:text-box><svg:title/><svg:desc/></draw:frame><draw:frame draw:id="id22" draw:style-name="a28" draw:name="Text Box 19" svg:x="7.01144in" svg:y="2.29618in" svg:width="0.30688in" svg:height="0.3433in" style:rel-width="scale" style:rel-height="scale"><draw:text-box><text:p text:style-name="P152">T</text:p></draw:text-box><svg:title/><svg:desc/></draw:frame><draw:frame draw:id="id23" draw:style-name="a29" draw:name="Text Box 20" svg:x="7.08816in" svg:y="2.63948in" svg:width="0.30688in" svg:height="0.3433in" style:rel-width="scale" style:rel-height="scale"><draw:text-box><text:p text:style-name="P153">F</text:p></draw:text-box><svg:title/><svg:desc/></draw:frame></draw:g></text:span><text:span text:style-name="T154"><draw:frame draw:z-index="251650048" draw:id="id25" draw:style-name="a31" draw:name="文字方塊 81" text:anchor-type="paragraph" svg:x="1.41597in" svg:y="3.04861in" svg:width="0.41875in" svg:height="0.25in" style:rel-width="scale" style:rel-height="scale"><draw:text-box><text:p text:style-name="P155">圖一</text:p></draw:text-box><svg:title/><svg:desc/></draw:frame></text:span><text:span text:style-name="T156">如</text:span><text:span text:style-name="T157">下圖三</text:span><text:span text:style-name="T158">，四邊形ABCD各邊分別與圓O相切於E、F、G、H四點，若</text:span><text:span text:style-name="T159">＝</text:span><text:span text:style-name="T160">7</text:span><text:span text:style-name="T161">，</text:span><text:span text:style-name="T162">＝</text:span><text:span text:style-name="T163">5</text:span><text:span text:style-name="T164">，</text:span><text:span text:style-name="T165"><text:line-break/></text:span><text:span text:style-name="T166">則</text:span><text:span text:style-name="T167">下列敘述何者</text:span><text:span text:style-name="T168">正確</text:span><text:span text:style-name="T169">？<text:s/></text:span><text:span text:style-name="T170"><text:line-break/></text:span><text:span text:style-name="T171">(A)<text:s/></text:span><text:span text:style-name="T172">四邊形ABCD的周長＝</text:span><text:span text:style-name="T173">24 <text:s text:c="3"/>(B) 此四邊形稱為圓外接四邊形 <text:s/></text:span><text:span text:style-name="T174"><text:line-break/></text:span><text:span text:style-name="T175">(C)</text:span><text:span text:style-name="T176"><text:s/></text:span><text:span text:style-name="T177">＝</text:span><text:span text:style-name="T178">＝</text:span><text:span text:style-name="T179">7 <text:s text:c="13"/>(D)</text:span><text:span text:style-name="T180"><text:s/></text:span><text:span text:style-name="T181">必通過</text:span><text:span text:style-name="T182">圓</text:span><text:span text:style-name="T183">心</text:span><text:span text:style-name="T184">O</text:span><text:span text:style-name="T185">點。</text:span><text:span text:style-name="T186"><text:line-break/></text:span><text:s/><draw:frame draw:z-index="0" draw:id="id26" draw:style-name="a32" draw:name="Picture 5" text:anchor-type="as-char" svg:x="0in" svg:y="0in" svg:width="1.35833in" svg:height="1.14167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text:s text:c="4"/><text:s text:c="3"/><draw:frame draw:z-index="0" draw:id="id27" draw:style-name="a33" draw:name="Picture 6" text:anchor-type="as-char" svg:x="0in" svg:y="0in" svg:width="1.61667in" svg:height="1.16667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text:s text:c="6"/><draw:frame draw:z-index="0" draw:id="id28" draw:style-name="a34" draw:name="Picture 7" text:anchor-type="as-char" svg:x="0in" svg:y="0in" svg:width="1.34167in" svg:height="1.28333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text:s text:c="2"/><text:span text:style-name="T187"><text:line-break/></text:span></text:p>
            </text:list-item>
            <text:list-item>
              <text:p text:style-name="P188"><text:span text:style-name="T189">如</text:span><text:span text:style-name="T190">上</text:span><text:span text:style-name="T191">圖</text:span><text:span text:style-name="T192">四</text:span><text:span text:style-name="T193">，</text:span><text:span text:style-name="T194">在圓O中，</text:span><text:span text:style-name="T195"><draw:frame draw:z-index="0" draw:id="id29" draw:style-name="a35" draw:name="Object 8" text:anchor-type="as-char" svg:x="0in" svg:y="0in" svg:width="0.275in" svg:height="0.233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96">、</text:span><text:span text:style-name="T197"><draw:frame draw:z-index="0" draw:id="id30" draw:style-name="a36" draw:name="Object 9" text:anchor-type="as-char" svg:x="0in" svg:y="0in" svg:width="0.26667in" svg:height="0.23333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98">與</text:span><text:span text:style-name="T199"><draw:frame draw:z-index="0" draw:id="id31" draw:style-name="a37" draw:name="Object 10" text:anchor-type="as-char" svg:x="0in" svg:y="0in" svg:width="0.275in" svg:height="0.233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200">分別為弦</text:span><text:span text:style-name="T201"><draw:frame draw:z-index="0" draw:id="id32" draw:style-name="a38" draw:name="Object 11" text:anchor-type="as-char" svg:x="0in" svg:y="0in" svg:width="0.275in" svg:height="0.22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202">、</text:span><text:span text:style-name="T203"><draw:frame draw:z-index="0" draw:id="id33" draw:style-name="a39" draw:name="Object 12" text:anchor-type="as-char" svg:x="0in" svg:y="0in" svg:width="0.275in" svg:height="0.23333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204">與</text:span><text:span text:style-name="T205"><draw:frame draw:z-index="0" draw:id="id34" draw:style-name="a40" draw:name="Object 13" text:anchor-type="as-char" svg:x="0in" svg:y="0in" svg:width="0.275in" svg:height="0.22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206">的弦心距。已知</text:span><text:span text:style-name="T207"><draw:frame draw:z-index="0" draw:id="id35" draw:style-name="a41" draw:name="Object 14" text:anchor-type="as-char" svg:x="0in" svg:y="0in" svg:width="0.275in" svg:height="0.2333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08">＝</text:span><text:span text:style-name="T209">3</text:span><text:span text:style-name="T210">，</text:span><text:span text:style-name="T211"><draw:frame draw:z-index="0" draw:id="id36" draw:style-name="a42" draw:name="Object 15" text:anchor-type="as-char" svg:x="0in" svg:y="0in" svg:width="0.26667in" svg:height="0.2333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212">＝</text:span><text:span text:style-name="T213">4</text:span><text:span text:style-name="T214">，</text:span><text:span text:style-name="T215"><text:line-break/></text:span><text:span text:style-name="T216"><draw:frame draw:z-index="0" draw:id="id37" draw:style-name="a43" draw:name="Object 16" text:anchor-type="as-char" svg:x="0in" svg:y="0in" svg:width="0.275in" svg:height="0.2333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217">＝</text:span><text:span text:style-name="T218">5</text:span><text:span text:style-name="T219">。試判斷</text:span><text:span text:style-name="T220"><draw:frame draw:z-index="0" draw:id="id38" draw:style-name="a44" draw:name="Object 17" text:anchor-type="as-char" svg:x="0in" svg:y="0in" svg:width="0.275in" svg:height="0.22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221">、</text:span><text:span text:style-name="T222"><draw:frame draw:z-index="0" draw:id="id39" draw:style-name="a45" draw:name="Object 18" text:anchor-type="as-char" svg:x="0in" svg:y="0in" svg:width="0.275in" svg:height="0.2333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223">與</text:span><text:span text:style-name="T224"><draw:frame draw:z-index="0" draw:id="id40" draw:style-name="a46" draw:name="Object 19" text:anchor-type="as-char" svg:x="0in" svg:y="0in" svg:width="0.275in" svg:height="0.225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225">的大小</text:span><text:span text:style-name="T226">何者</text:span><text:span text:style-name="T227">正確</text:span><text:span text:style-name="T228">？</text:span><text:span text:style-name="T229"><text:s/></text:span><text:span text:style-name="T230"><text:line-break/></text:span><text:span text:style-name="T231">(A)</text:span><text:span text:style-name="T232"><text:s/></text:span><text:span text:style-name="T233"><draw:frame draw:z-index="0" draw:id="id41" draw:style-name="a47" draw:name="Object 20" text:anchor-type="as-char" svg:x="0in" svg:y="0in" svg:width="0.275in" svg:height="0.225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234">&gt;</text:span><text:span text:style-name="T235"><draw:frame draw:z-index="0" draw:id="id42" draw:style-name="a48" draw:name="Object 21" text:anchor-type="as-char" svg:x="0in" svg:y="0in" svg:width="0.275in" svg:height="0.23333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236">&gt;</text:span><text:span text:style-name="T237"><draw:frame draw:z-index="0" draw:id="id43" draw:style-name="a49" draw:name="Object 22" text:anchor-type="as-char" svg:x="0in" svg:y="0in" svg:width="0.275in" svg:height="0.225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238"><text:s text:c="3"/></text:span><text:span text:style-name="T239">(B)</text:span><text:span text:style-name="T240"><text:s/></text:span><text:span text:style-name="T241"><draw:frame draw:z-index="0" draw:id="id44" draw:style-name="a50" draw:name="Object 23" text:anchor-type="as-char" svg:x="0in" svg:y="0in" svg:width="0.275in" svg:height="0.2333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242">&gt;</text:span><text:span text:style-name="T243"><draw:frame draw:z-index="0" draw:id="id45" draw:style-name="a51" draw:name="Object 24" text:anchor-type="as-char" svg:x="0in" svg:y="0in" svg:width="0.275in" svg:height="0.225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244">&gt;</text:span><text:span text:style-name="T245"><draw:frame draw:z-index="0" draw:id="id46" draw:style-name="a52" draw:name="Object 25" text:anchor-type="as-char" svg:x="0in" svg:y="0in" svg:width="0.275in" svg:height="0.225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246"><text:s text:c="4"/></text:span><text:span text:style-name="T247">(C)<text:s/></text:span><text:span text:style-name="T248"><draw:frame draw:z-index="0" draw:id="id47" draw:style-name="a53" draw:name="Object 26" text:anchor-type="as-char" svg:x="0in" svg:y="0in" svg:width="0.275in" svg:height="0.225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249">&gt;</text:span><text:span text:style-name="T250"><draw:frame draw:z-index="0" draw:id="id48" draw:style-name="a54" draw:name="Object 27" text:anchor-type="as-char" svg:x="0in" svg:y="0in" svg:width="0.275in" svg:height="0.23333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251">&gt;</text:span><text:span text:style-name="T252"><draw:frame draw:z-index="0" draw:id="id49" draw:style-name="a55" draw:name="Object 28" text:anchor-type="as-char" svg:x="0in" svg:y="0in" svg:width="0.275in" svg:height="0.22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253"><text:s text:c="3"/></text:span><text:span text:style-name="T254">(D)</text:span><text:span text:style-name="T255"><text:s/></text:span><text:span text:style-name="T256">條件不足，無法比較大小。</text:span></text:p>
            </text:list-item>
            <text:list-item>
              <text:p text:style-name="P257">下列選項中何者可以找到一個圓通過四邊形ABCD的四個頂點？</text:p>
            </text:list-item>
          </text:list>
        </text:list-item>
      </text:list>
      <text:p text:style-name="P258"><text:span text:style-name="T259"><draw:g draw:z-index="251648000" draw:name="群組 21" draw:id="id109" draw:style-name="a104" text:anchor-type="paragraph"><svg:title/><svg:desc/><draw:g draw:name="Group 31" draw:id="id64"><svg:title/><svg:desc/><draw:g draw:name="Group 32" draw:id="id59"><svg:title/><svg:desc/><draw:g draw:name="Group 33" draw:id="id54"><svg:title/><svg:desc/><draw:connector draw:type="line" svg:x1="1.28039in" svg:y1="0.65321in" svg:x2="2.0647in" svg:y2="0.43446in" draw:id="id50" draw:style-name="a56" draw:transform="translate(-1.67255in -0.54383in) rotate(-5.99828) translate(1.67255in 0.54383in)" draw:name="Line 34"><svg:title/><svg:desc/></draw:connector><draw:connector draw:type="line" svg:x1="1.40696in" svg:y1="0.77004in" svg:x2="1.2501in" svg:y2="1.31692in" draw:id="id51" draw:style-name="a57" draw:transform="translate(-1.32853in -1.04348in) rotate(-5.99828) translate(1.32853in 1.04348in)" draw:name="Line 35"><svg:title/><svg:desc/></draw:connector><draw:connector draw:type="line" svg:x1="1.30482in" svg:y1="1.15158in" svg:x2="2.55972in" svg:y2="1.15158in" draw:id="id52" draw:style-name="a58" draw:transform="translate(-1.93227in -1.15158in) rotate(-5.99828) translate(1.93227in 1.15158in)" draw:name="Line 36"><svg:title/><svg:desc/></draw:connector><draw:connector draw:type="line" svg:x1="2.11943in" svg:y1="0.26912in" svg:x2="2.43315in" svg:y2="1.03475in" draw:id="id53" draw:style-name="a59" draw:transform="translate(-2.27629in -0.65193in) rotate(-5.99828) translate(2.27629in 0.65193in)" draw:name="Line 37"><svg:title/><svg:desc/></draw:connector></draw:g><draw:frame draw:id="id55" draw:style-name="a60" draw:name="Text Box 38" svg:x="1.35408in" svg:y="0.6888in" svg:width="0.39216in" svg:height="0.21875in" style:rel-width="scale" style:rel-height="scale"><draw:text-box><text:p text:style-name="內文"><text:span text:style-name="T260">12</text:span><text:span text:style-name="T261">5</text:span><text:span text:style-name="T262">°</text:span></text:p></draw:text-box><svg:title/><svg:desc/></draw:frame><draw:frame draw:id="id56" draw:style-name="a61" draw:name="Text Box 39" svg:x="2.21683in" svg:y="0.83889in" svg:width="0.31373in" svg:height="0.21875in" style:rel-width="scale" style:rel-height="scale"><draw:text-box><text:p text:style-name="內文"><text:span text:style-name="T263">6</text:span><text:span text:style-name="T264">0</text:span><text:span text:style-name="T265">°</text:span></text:p></draw:text-box><svg:title/><svg:desc/></draw:frame><draw:frame draw:id="id57" draw:style-name="a62" draw:name="Text Box 40" svg:x="1.82467in" svg:y="0.40139in" svg:width="0.39216in" svg:height="0.21875in" style:rel-width="scale" style:rel-height="scale"><draw:text-box><text:p text:style-name="內文"><text:span text:style-name="T266">1</text:span><text:span text:style-name="T267">0</text:span><text:span text:style-name="T268">0</text:span><text:span text:style-name="T269">°</text:span></text:p></draw:text-box><svg:title/><svg:desc/></draw:frame><draw:frame draw:id="id58" draw:style-name="a63" draw:name="Text Box 41" svg:x="1.35408in" svg:y="1.05764in" svg:width="0.31373in" svg:height="0.21875in" style:rel-width="scale" style:rel-height="scale"><draw:text-box><text:p text:style-name="內文"><text:span text:style-name="T270">75</text:span><text:span text:style-name="T271">°</text:span></text:p></draw:text-box><svg:title/><svg:desc/></draw:frame></draw:g><draw:frame draw:id="id60" draw:style-name="a64" draw:name="Text Box 42" svg:x="1.19722in" svg:y="0.52639in" svg:width="0.16667in" svg:height="0.25in" style:rel-width="scale" style:rel-height="scale"><draw:text-box><text:p text:style-name="P272">A</text:p></draw:text-box><svg:title/><svg:desc/></draw:frame><draw:frame draw:id="id61" draw:style-name="a65" draw:name="Text Box 43" svg:x="2.03056in" svg:y="0.15139in" svg:width="0.16667in" svg:height="0.25in" style:rel-width="scale" style:rel-height="scale"><draw:text-box><text:p text:style-name="P273">B</text:p></draw:text-box><svg:title/><svg:desc/></draw:frame><draw:frame draw:id="id62" draw:style-name="a66" draw:name="Text Box 44" svg:x="2.44722in" svg:y="1.02639in" svg:width="0.16667in" svg:height="0.25in" style:rel-width="scale" style:rel-height="scale"><draw:text-box><text:p text:style-name="P274">C</text:p></draw:text-box><svg:title/><svg:desc/></draw:frame><draw:frame draw:id="id63" draw:style-name="a67" draw:name="Text Box 45" svg:x="1.19722in" svg:y="1.15139in" svg:width="0.16667in" svg:height="0.25in" style:rel-width="scale" style:rel-height="scale"><draw:text-box><text:p text:style-name="P275">D</text:p></draw:text-box><svg:title/><svg:desc/></draw:frame></draw:g><draw:g draw:name="Group 46" draw:id="id79"><svg:title/><svg:desc/><draw:g draw:name="Group 47" draw:id="id74"><svg:title/><svg:desc/><draw:g draw:name="Group 48" draw:id="id69"><svg:title/><svg:desc/><draw:connector draw:type="line" svg:x1="3.26481in" svg:y1="1.16736in" svg:x2="3.96757in" svg:y2="1.16736in" draw:id="id65" draw:style-name="a68" draw:transform="translate(-3.61619in -1.16736in) rotate(-3.14159) translate(3.61619in 1.16736in)" draw:name="Line 49"><svg:title/><svg:desc/></draw:connector><draw:connector draw:type="line" svg:x1="4.28056in" svg:y1="0.40139in" svg:x2="3.96757in" svg:y2="1.16736in" draw:id="id66" draw:style-name="a69" draw:transform="translate(-4.12406in -0.78437in) rotate(-3.14159) translate(4.12406in 0.78437in)" draw:name="Line 50"><svg:title/><svg:desc/></draw:connector><draw:connector draw:type="line" svg:x1="3.03056in" svg:y1="0.40139in" svg:x2="4.28056in" svg:y2="0.40139in" draw:id="id67" draw:style-name="a70" draw:transform="translate(-3.65556in -0.40139in) rotate(-3.14159) translate(3.65556in 0.40139in)" draw:name="Line 51"><svg:title/><svg:desc/></draw:connector><draw:connector draw:type="line" svg:x1="3.03056in" svg:y1="0.40139in" svg:x2="3.26481in" svg:y2="1.16736in" draw:id="id68" draw:style-name="a71" draw:transform="translate(-3.14768in -0.78437in) rotate(-3.14159) translate(3.14768in 0.78437in)" draw:name="Line 52"><svg:title/><svg:desc/></draw:connector></draw:g><draw:frame draw:id="id70" draw:style-name="a72" draw:name="Text Box 53" svg:x="3.26546in" svg:y="0.94851in" svg:width="0.39042in" svg:height="0.21885in" style:rel-width="scale" style:rel-height="scale"><draw:text-box><text:p text:style-name="內文"><text:span text:style-name="T276">120</text:span><text:span text:style-name="T277">°</text:span></text:p></draw:text-box><svg:title/><svg:desc/></draw:frame><draw:frame draw:id="id71" draw:style-name="a73" draw:name="Text Box 54" svg:x="3.73397in" svg:y="0.94851in" svg:width="0.39042in" svg:height="0.21885in" style:rel-width="scale" style:rel-height="scale"><draw:text-box><text:p text:style-name="內文"><text:span text:style-name="T278">12</text:span><text:span text:style-name="T279">5</text:span><text:span text:style-name="T280">°</text:span></text:p></draw:text-box><svg:title/><svg:desc/></draw:frame><draw:frame draw:id="id72" draw:style-name="a74" draw:name="Text Box 55" svg:x="3.10929in" svg:y="0.40139in" svg:width="0.31234in" svg:height="0.21885in" style:rel-width="scale" style:rel-height="scale"><draw:text-box><text:p text:style-name="內文"><text:span text:style-name="T281">6</text:span><text:span text:style-name="T282">0</text:span><text:span text:style-name="T283">°</text:span></text:p></draw:text-box><svg:title/><svg:desc/></draw:frame><draw:frame draw:id="id73" draw:style-name="a75" draw:name="Text Box 56" svg:x="3.96822in" svg:y="0.40139in" svg:width="0.31234in" svg:height="0.21885in" style:rel-width="scale" style:rel-height="scale"><draw:text-box><text:p text:style-name="內文"><text:span text:style-name="T284">55</text:span><text:span text:style-name="T285">°</text:span></text:p></draw:text-box><svg:title/><svg:desc/></draw:frame></draw:g><draw:frame draw:id="id75" draw:style-name="a76" draw:name="Text Box 57" svg:x="2.86389in" svg:y="0.27639in" svg:width="0.16667in" svg:height="0.25in" style:rel-width="scale" style:rel-height="scale"><draw:text-box><text:p text:style-name="P286">A</text:p></draw:text-box><svg:title/><svg:desc/></draw:frame><draw:frame draw:id="id76" draw:style-name="a77" draw:name="Text Box 58" svg:x="4.28056in" svg:y="0.27639in" svg:width="0.16667in" svg:height="0.25in" style:rel-width="scale" style:rel-height="scale"><draw:text-box><text:p text:style-name="P287">B</text:p></draw:text-box><svg:title/><svg:desc/></draw:frame><draw:frame draw:id="id77" draw:style-name="a78" draw:name="Text Box 59" svg:x="3.94722in" svg:y="1.15139in" svg:width="0.16667in" svg:height="0.25in" style:rel-width="scale" style:rel-height="scale"><draw:text-box><text:p text:style-name="P288">C</text:p></draw:text-box><svg:title/><svg:desc/></draw:frame><draw:frame draw:id="id78" draw:style-name="a79" draw:name="Text Box 60" svg:x="3.19722in" svg:y="1.15139in" svg:width="0.16667in" svg:height="0.25in" style:rel-width="scale" style:rel-height="scale"><draw:text-box><text:p text:style-name="P289">D</text:p></draw:text-box><svg:title/><svg:desc/></draw:frame></draw:g><draw:g draw:name="Group 61" draw:id="id94"><svg:title/><svg:desc/><draw:g draw:name="Group 62" draw:id="id89"><svg:title/><svg:desc/><draw:g draw:name="Group 63" draw:id="id84"><svg:title/><svg:desc/><draw:connector draw:type="line" svg:x1="6.82486in" svg:y1="0.68832in" svg:x2="7.84049in" svg:y2="0.38173in" draw:id="id80" draw:style-name="a80" draw:transform="translate(-7.33268in -0.53503in) rotate(-0.20611) translate(7.33268in 0.53503in)" draw:name="Line 64"><svg:title/><svg:desc/></draw:connector><draw:connector draw:type="line" svg:x1="6.76159in" svg:y1="0.58482in" svg:x2="6.83971in" svg:y2="0.9936in" draw:id="id81" draw:style-name="a81" draw:transform="translate(-6.80065in -0.78921in) rotate(-0.20611) translate(6.80065in 0.78921in)" draw:name="Line 65"><svg:title/><svg:desc/></draw:connector><draw:connector draw:type="line" svg:x1="6.78465in" svg:y1="1.11718in" svg:x2="7.95653in" svg:y2="1.11718in" draw:id="id82" draw:style-name="a82" draw:transform="translate(-7.37059in -1.11718in) rotate(-0.20611) translate(7.37059in 1.11718in)" draw:name="Line 66"><svg:title/><svg:desc/></draw:connector><draw:connector draw:type="line" svg:x1="7.78543in" svg:y1="0.50531in" svg:x2="8.01981in" svg:y2="1.22068in" draw:id="id83" draw:style-name="a83" draw:transform="translate(-7.90262in -0.863in) rotate(-0.20611) translate(7.90262in 0.863in)" draw:name="Line 67"><svg:title/><svg:desc/></draw:connector></draw:g><draw:frame draw:id="id85" draw:style-name="a84" draw:name="Text Box 68" svg:x="6.85868in" svg:y="0.81017in" svg:width="0.3125in" svg:height="0.20439in" style:rel-width="scale" style:rel-height="scale"><draw:text-box><text:p text:style-name="內文"><text:span text:style-name="T290">1</text:span><text:span text:style-name="T291">0</text:span><text:span text:style-name="T292">0</text:span><text:span text:style-name="T293">°</text:span></text:p></draw:text-box><svg:title/><svg:desc/></draw:frame><draw:frame draw:id="id86" draw:style-name="a85" draw:name="Text Box 69" svg:x="6.85868in" svg:y="0.56036in" svg:width="0.3125in" svg:height="0.20439in" style:rel-width="scale" style:rel-height="scale"><draw:text-box><text:p text:style-name="內文"><text:span text:style-name="T294">95</text:span><text:span text:style-name="T295">°</text:span></text:p></draw:text-box><svg:title/><svg:desc/></draw:frame><draw:frame draw:id="id87" draw:style-name="a86" draw:name="Text Box 70" svg:x="7.63993in" svg:y="0.50358in" svg:width="0.3125in" svg:height="0.20439in" style:rel-width="scale" style:rel-height="scale"><draw:text-box><text:p text:style-name="內文"><text:span text:style-name="T296">90</text:span><text:span text:style-name="T297">°</text:span></text:p></draw:text-box><svg:title/><svg:desc/></draw:frame><draw:frame draw:id="id88" draw:style-name="a87" draw:name="Text Box 71" svg:x="7.63993in" svg:y="0.947in" svg:width="0.3125in" svg:height="0.20439in" style:rel-width="scale" style:rel-height="scale"><draw:text-box><text:p text:style-name="內文"><text:span text:style-name="T298">75</text:span><text:span text:style-name="T299">°</text:span></text:p></draw:text-box><svg:title/><svg:desc/></draw:frame></draw:g><draw:frame draw:id="id90" draw:style-name="a88" draw:name="Text Box 72" svg:x="6.78056in" svg:y="0.27639in" svg:width="0.16667in" svg:height="0.25in" style:rel-width="scale" style:rel-height="scale"><draw:text-box><text:p text:style-name="P300">A</text:p></draw:text-box><svg:title/><svg:desc/></draw:frame><draw:frame draw:id="id91" draw:style-name="a89" draw:name="Text Box 73" svg:x="7.94722in" svg:y="0.27639in" svg:width="0.16667in" svg:height="0.25in" style:rel-width="scale" style:rel-height="scale"><draw:text-box><text:p text:style-name="P301">B</text:p></draw:text-box><svg:title/><svg:desc/></draw:frame><draw:frame draw:id="id92" draw:style-name="a90" draw:name="Text Box 74" svg:x="8.03056in" svg:y="1.02639in" svg:width="0.16667in" svg:height="0.25in" style:rel-width="scale" style:rel-height="scale"><draw:text-box><text:p text:style-name="P302">C</text:p></draw:text-box><svg:title/><svg:desc/></draw:frame><draw:frame draw:id="id93" draw:style-name="a91" draw:name="Text Box 75" svg:x="6.69722in" svg:y="0.90139in" svg:width="0.16667in" svg:height="0.25in" style:rel-width="scale" style:rel-height="scale"><draw:text-box><text:p text:style-name="P303">D</text:p></draw:text-box><svg:title/><svg:desc/></draw:frame></draw:g><draw:g draw:name="Group 76" draw:id="id108"><svg:title/><svg:desc/><draw:frame draw:id="id95" draw:style-name="a92" draw:name="Text Box 77" svg:x="4.78056in" svg:y="1.15139in" svg:width="0.16667in" svg:height="0.25in" style:rel-width="scale" style:rel-height="scale"><draw:text-box><text:p text:style-name="P304">A</text:p></draw:text-box><svg:title/><svg:desc/></draw:frame><draw:frame draw:id="id96" draw:style-name="a93" draw:name="Text Box 78" svg:x="6.03056in" svg:y="1.15139in" svg:width="0.16667in" svg:height="0.25in" style:rel-width="scale" style:rel-height="scale"><draw:text-box><text:p text:style-name="P305">B</text:p></draw:text-box><svg:title/><svg:desc/></draw:frame><draw:frame draw:id="id97" draw:style-name="a94" draw:name="Text Box 79" svg:x="5.86389in" svg:y="0.27639in" svg:width="0.16667in" svg:height="0.25in" style:rel-width="scale" style:rel-height="scale"><draw:text-box><text:p text:style-name="P306">C</text:p></draw:text-box><svg:title/><svg:desc/></draw:frame><draw:frame draw:id="id98" draw:style-name="a95" draw:name="Text Box 80" svg:x="4.88819in" svg:y="0.02639in" svg:width="0.16667in" svg:height="0.25in" style:rel-width="scale" style:rel-height="scale"><draw:text-box><text:p text:style-name="P307">D</text:p></draw:text-box><svg:title/><svg:desc/></draw:frame><draw:g draw:name="Group 81" draw:id="id103"><svg:title/><svg:desc/><draw:connector draw:type="line" svg:x1="5.05543in" svg:y1="0.27454in" svg:x2="5.83321in" svg:y2="0.39016in" draw:id="id99" draw:style-name="a96" draw:transform="translate(-5.44432in -0.33235in) rotate(-0.08867) translate(5.44432in 0.33235in)" draw:name="Line 82"><svg:title/><svg:desc/></draw:connector><draw:connector draw:type="line" svg:x1="5.02143in" svg:y1="0.23162in" svg:x2="4.86587in" svg:y2="1.15662in" draw:id="id100" draw:style-name="a97" draw:transform="translate(-4.94365in -0.69412in) rotate(-0.08867) translate(4.94365in 0.69412in)" draw:name="Line 83"><svg:title/><svg:desc/></draw:connector><draw:connector draw:type="line" svg:x1="4.82293in" svg:y1="1.19957in" svg:x2="5.9896in" svg:y2="1.19957in" draw:id="id101" draw:style-name="a98" draw:transform="translate(-5.40627in -1.19957in) rotate(-0.08867) translate(5.40627in 1.19957in)" draw:name="Line 84"><svg:title/><svg:desc/></draw:connector><draw:connector draw:type="line" svg:x1="5.79027in" svg:y1="0.43311in" svg:x2="6.0236in" svg:y2="1.24249in" draw:id="id102" draw:style-name="a99" draw:transform="translate(-5.90694in -0.8378in) rotate(-0.08867) translate(5.90694in 0.8378in)" draw:name="Line 85"><svg:title/><svg:desc/></draw:connector></draw:g><draw:frame draw:id="id104" draw:style-name="a100" draw:name="Text Box 86" svg:x="4.94167in" svg:y="0.85486in" svg:width="0.31111in" svg:height="0.23125in" style:rel-width="scale" style:rel-height="scale"><draw:text-box><text:p text:style-name="內文"><text:span text:style-name="T308">65</text:span><text:span text:style-name="T309">°</text:span></text:p></draw:text-box><svg:title/><svg:desc/></draw:frame><draw:frame draw:id="id105" draw:style-name="a101" draw:name="Text Box 87" svg:x="5.50139in" svg:y="0.39236in" svg:width="0.38889in" svg:height="0.23125in" style:rel-width="scale" style:rel-height="scale"><draw:text-box><text:p text:style-name="內文"><text:span text:style-name="T310">1</text:span><text:span text:style-name="T311">15</text:span><text:span text:style-name="T312">°</text:span></text:p></draw:text-box><svg:title/><svg:desc/></draw:frame><draw:frame draw:id="id106" draw:style-name="a102" draw:name="Text Box 88" svg:x="5.69167in" svg:y="0.97014in" svg:width="0.23333in" svg:height="0.23125in" style:rel-width="scale" style:rel-height="scale"><draw:text-box><text:p text:style-name="內文"><text:span text:style-name="T313">85</text:span><text:span text:style-name="T314">°</text:span></text:p></draw:text-box><svg:title/><svg:desc/></draw:frame><draw:frame draw:id="id107" draw:style-name="a103" draw:name="Text Box 89" svg:x="5.09722in" svg:y="0.27639in" svg:width="0.23333in" svg:height="0.23125in" style:rel-width="scale" style:rel-height="scale"><draw:text-box><text:p text:style-name="內文"><text:span text:style-name="T315">95</text:span><text:span text:style-name="T316">°</text:span></text:p></draw:text-box><svg:title/><svg:desc/></draw:frame></draw:g></draw:g></text:span><text:span text:style-name="T317"><text:s text:c="10"/></text:span><text:span text:style-name="T318">(A) <text:s text:c="12"/>(B) <text:s text:c="17"/>(C) <text:s text:c="15"/>(D) <text:s text:c="14"/>。</text:span></text:p>
      <text:p text:style-name="P319"/>
      <text:p text:style-name="P320"><text:s text:c="8"/></text:p>
      <text:soft-page-break/>
      <text:list text:style-name="LFO1" text:continue-numbering="true">
        <text:list-item>
          <text:list>
            <text:list-item>
              <text:p text:style-name="P321"><text:span text:style-name="T322">若</text:span><text:span text:style-name="T323">圓</text:span><text:span text:style-name="T324">O</text:span><text:span text:style-name="T325">1</text:span><text:span text:style-name="T326">與圓</text:span><text:span text:style-name="T327">O</text:span><text:span text:style-name="T328">2</text:span><text:span text:style-name="T329">的半徑分別為</text:span><text:span text:style-name="T330">6</text:span><text:span text:style-name="T331">、</text:span><text:span text:style-name="T332">2</text:span><text:span text:style-name="T333">，則</text:span><text:span text:style-name="T334">下列敘述何者</text:span><text:span text:style-name="T335">正確</text:span><text:span text:style-name="T336">？ <text:s/></text:span><text:span text:style-name="T337"><text:line-break/></text:span><text:span text:style-name="T338">(A)</text:span><text:span text:style-name="T339"><text:s/></text:span><text:span text:style-name="T340">若</text:span><text:span text:style-name="T341">＝5</text:span><text:span text:style-name="T342">，兩圓</text:span><text:span text:style-name="T343">相交於兩點 <text:s/></text:span><text:span text:style-name="T344"><text:s text:c="6"/></text:span><text:span text:style-name="T345"><text:s/>(B) 若</text:span><text:span text:style-name="T346">＝4</text:span><text:span text:style-name="T347">，兩圓位置關係稱為</text:span><text:span text:style-name="T348">外離 <text:s/></text:span><text:span text:style-name="T349"><text:line-break/></text:span><text:span text:style-name="T350">(C) 若</text:span><text:span text:style-name="T351">＝2</text:span><text:span text:style-name="T352">，兩圓位置關係稱為</text:span><text:span text:style-name="T353">內切 <text:s text:c="2"/>(D) 若</text:span><text:span text:style-name="T354">＝8</text:span><text:span text:style-name="T355">，兩圓位置關係稱為</text:span><text:span text:style-name="T356">內離。</text:span></text:p>
            </text:list-item>
            <text:list-item>
              <text:p text:style-name="P357"><text:span text:style-name="T358"><draw:frame draw:z-index="251663360" draw:id="id110" draw:style-name="a105" draw:name="Object 122" text:anchor-type="paragraph" svg:x="7.45208in" svg:y="0.08264in" svg:width="1.38472in" svg:height="1.35833in" style:rel-width="scale" style:rel-height="scale"><draw:object-ole draw:class-id="00020907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359">如</text:span><text:span text:style-name="T360">右</text:span><text:span text:style-name="T361">圖</text:span><text:span text:style-name="T362">，圓</text:span><text:span text:style-name="T363">B</text:span><text:span text:style-name="T364">與圓</text:span><text:span text:style-name="T365">C</text:span><text:span text:style-name="T366">外切，並分別與大圓A內切，其中圓</text:span><text:span text:style-name="T367">A</text:span><text:span text:style-name="T368">的半徑為</text:span><text:span text:style-name="T369">1</text:span><text:span text:style-name="T370">2、</text:span><text:span text:style-name="T371"><text:line-break/></text:span><text:span text:style-name="T372">圓</text:span><text:span text:style-name="T373">C</text:span><text:span text:style-name="T374">的半徑為</text:span><text:span text:style-name="T375">2</text:span><text:span text:style-name="T376">、</text:span><text:span text:style-name="T377">＝8，則</text:span><text:span text:style-name="T378">下列敘述何者</text:span><text:span text:style-name="T379">錯誤</text:span><text:span text:style-name="T380">？</text:span><text:span text:style-name="T381"><text:s text:c="2"/></text:span><text:span text:style-name="T382"><text:line-break/></text:span><text:span text:style-name="T383">(A)</text:span><text:span text:style-name="T384"><text:s/>圓</text:span><text:span text:style-name="T385">B</text:span><text:span text:style-name="T386">的半徑為4</text:span><text:span text:style-name="T387"><text:s/></text:span><text:span text:style-name="T388"><text:s text:c="5"/></text:span><text:span text:style-name="T389"><text:s/>(B)</text:span><text:span text:style-name="T390"><text:s/>△</text:span><text:span text:style-name="T391">ABC</text:span><text:span text:style-name="T392">的周長為22</text:span><text:span text:style-name="T393"><text:s/></text:span><text:span text:style-name="T394"><text:s/></text:span><text:span text:style-name="T395"><text:s/></text:span><text:span text:style-name="T396"><text:line-break/></text:span><text:span text:style-name="T397">(C)<text:s/></text:span><text:span text:style-name="T398">△</text:span><text:span text:style-name="T399">ABC</text:span><text:span text:style-name="T400">的面積為24</text:span><text:span text:style-name="T401"><text:s text:c="4"/></text:span><text:span text:style-name="T402">(D)</text:span><text:span text:style-name="T403"><text:s/></text:span><text:span text:style-name="T404">圓</text:span><text:span text:style-name="T405">B</text:span><text:span text:style-name="T406">與圓</text:span><text:span text:style-name="T407">C</text:span><text:span text:style-name="T408">共有3條公切線</text:span><text:span text:style-name="T409">。</text:span></text:p>
            </text:list-item>
            <text:list-item>
              <text:p text:style-name="P410"><text:span text:style-name="T411"><draw:frame draw:z-index="251664384" draw:id="id111" draw:style-name="a106" draw:name="Object 100" text:anchor-type="paragraph" svg:x="7.41528in" svg:y="0.00278in" svg:width="1.55625in" svg:height="1.76458in" style:rel-width="scale" style:rel-height="scale"><draw:object-ole draw:class-id="00020907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412">如</text:span><text:span text:style-name="T413">右</text:span><text:span text:style-name="T414">圖</text:span><text:span text:style-name="T415">，</text:span><text:span text:style-name="T416">A</text:span><text:span text:style-name="T417">、</text:span><text:span text:style-name="T418">B</text:span><text:span text:style-name="T419">、</text:span><text:span text:style-name="T420">C</text:span><text:span text:style-name="T421">三點在圓上，</text:span><text:span text:style-name="T422">D</text:span><text:span text:style-name="T423">點在圓內，</text:span><text:span text:style-name="T424">E</text:span><text:span text:style-name="T425">點在圓外，</text:span><text:span text:style-name="T426">L</text:span><text:span text:style-name="T427">為過</text:span><text:span text:style-name="T428">B</text:span><text:span text:style-name="T429">點之</text:span><text:span text:style-name="T430"><text:line-break/></text:span><text:span text:style-name="T431">切線。根據圖中∠</text:span><text:span text:style-name="T432">1</text:span><text:span text:style-name="T433">、∠</text:span><text:span text:style-name="T434">2</text:span><text:span text:style-name="T435">、∠</text:span><text:span text:style-name="T436">3</text:span><text:span text:style-name="T437">、∠</text:span><text:span text:style-name="T438">4</text:span><text:span text:style-name="T439">的位置，判斷下列敘述何者</text:span><text:span text:style-name="T440">正確</text:span><text:span text:style-name="T441">？</text:span><text:span text:style-name="T442"><text:s/></text:span><text:span text:style-name="T443"><text:line-break/></text:span><text:span text:style-name="T444">(A) ∠</text:span><text:span text:style-name="T445">1<text:s/></text:span><text:span text:style-name="T446">&gt;∠</text:span><text:span text:style-name="T447">2<text:s/></text:span><text:span text:style-name="T448">&gt;∠</text:span><text:span text:style-name="T449">3<text:s/></text:span><text:span text:style-name="T450">&gt;∠</text:span><text:span text:style-name="T451">4</text:span><text:span text:style-name="T452"><text:s text:c="2"/></text:span><text:span text:style-name="T453"><text:s/></text:span><text:span text:style-name="T454"><text:s/>(B)</text:span><text:span text:style-name="T455"><text:s/></text:span><text:span text:style-name="T456">∠</text:span><text:span text:style-name="T457">1<text:s/></text:span><text:span text:style-name="T458">&gt;∠</text:span><text:span text:style-name="T459">3<text:s/></text:span><text:span text:style-name="T460">&gt;∠</text:span><text:span text:style-name="T461">2</text:span><text:span text:style-name="T462">＝</text:span><text:span text:style-name="T463">∠</text:span><text:span text:style-name="T464">4</text:span><text:span text:style-name="T465"><text:s/></text:span><text:span text:style-name="T466"><text:line-break/></text:span><text:span text:style-name="T467">(C)</text:span><text:span text:style-name="T468"><text:s/></text:span><text:span text:style-name="T469">∠</text:span><text:span text:style-name="T470">4</text:span><text:span text:style-name="T471">＝</text:span><text:span text:style-name="T472">∠</text:span><text:span text:style-name="T473">2<text:s/></text:span><text:span text:style-name="T474">&gt;∠</text:span><text:span text:style-name="T475">3<text:s/></text:span><text:span text:style-name="T476">&gt;∠</text:span><text:span text:style-name="T477">1</text:span><text:span text:style-name="T478"><text:s text:c="4"/>(D) ∠</text:span><text:span text:style-name="T479">1<text:s/></text:span><text:span text:style-name="T480">&gt;∠</text:span><text:span text:style-name="T481">2</text:span><text:span text:style-name="T482">＝</text:span><text:span text:style-name="T483">∠</text:span><text:span text:style-name="T484">4<text:s/></text:span><text:span text:style-name="T485">&gt;∠</text:span><text:span text:style-name="T486">3</text:span><text:span text:style-name="T487">。</text:span></text:p>
            </text:list-item>
          </text:list>
        </text:list-item>
      </text:list>
      <text:p text:style-name="P488"><text:span text:style-name="T489"><draw:frame draw:z-index="251665408" draw:id="id112" draw:style-name="a107" draw:name="Object 101" text:anchor-type="paragraph" svg:x="7.42569in" svg:y="0.29097in" svg:width="1.29583in" svg:height="1.27708in" style:rel-width="scale" style:rel-height="scale"><draw:object-ole draw:class-id="00020907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490">( <text:s text:c="5"/>)10.</text:span><text:span text:style-name="T491">如</text:span><text:span text:style-name="T492">右</text:span><text:span text:style-name="T493">圖</text:span><text:span text:style-name="T494">，兩弦</text:span><text:span text:style-name="T495">與</text:span><text:span text:style-name="T496">相交於圓內一點P。已知</text:span><text:span text:style-name="T497">＝</text:span><text:span text:style-name="T498">80</text:span><text:span text:style-name="T499">°、</text:span><text:span text:style-name="T500">＝</text:span><text:span text:style-name="T501">1</text:span><text:span text:style-name="T502">1</text:span><text:span text:style-name="T503">0</text:span><text:span text:style-name="T504">°</text:span><text:span text:style-name="T505">，</text:span><text:span text:style-name="T506"><text:line-break/></text:span><text:span text:style-name="T507"><text:s text:c="4"/></text:span><text:span text:style-name="T508">則∠</text:span><text:span text:style-name="T509">AP</text:span><text:span text:style-name="T510">D</text:span><text:span text:style-name="T511">的度數</text:span><text:span text:style-name="T512">為何？</text:span><text:span text:style-name="T513"><text:s/></text:span><text:span text:style-name="T514"><text:line-break/></text:span><text:span text:style-name="T515"><text:s text:c="4"/></text:span><text:span text:style-name="T516">(A)<text:s/></text:span><text:span text:style-name="T517">4</text:span><text:span text:style-name="T518">0度 <text:s/>(B)<text:s/></text:span><text:span text:style-name="T519">95</text:span><text:span text:style-name="T520">度 <text:s/>(C)<text:s/></text:span><text:span text:style-name="T521">50</text:span><text:span text:style-name="T522">度 <text:s/>(D)<text:s/></text:span><text:span text:style-name="T523">85</text:span><text:span text:style-name="T524">度。</text:span></text:p>
      <text:list text:style-name="LFO1" text:continue-numbering="true">
        <text:list-item>
          <text:p text:style-name="P525">填充題：（每格4分，共40分）</text:p>
        </text:list-item>
      </text:list>
      <text:p text:style-name="P526"><text:span text:style-name="T527"><draw:frame draw:z-index="251655168" draw:id="id113" draw:style-name="a108" draw:name="文字方塊 9" text:anchor-type="paragraph" svg:x="6.46806in" svg:y="2.18194in" svg:width="0.41875in" svg:height="0.25in" style:rel-width="scale" style:rel-height="scale"><draw:text-box><text:p text:style-name="P528">圖八<text:s/></text:p></draw:text-box><svg:title/><svg:desc/></draw:frame></text:span><text:span text:style-name="T529"><draw:frame draw:z-index="251652096" draw:id="id114" draw:style-name="a109" draw:name="文字方塊 20" text:anchor-type="paragraph" svg:x="0.63681in" svg:y="2.18194in" svg:width="0.41875in" svg:height="0.25in" style:rel-width="scale" style:rel-height="scale"><draw:text-box><text:p text:style-name="P530">圖五</text:p></draw:text-box><svg:title/><svg:desc/></draw:frame></text:span><text:span text:style-name="T531"><draw:frame draw:z-index="251661312" draw:id="id115" draw:style-name="a110" draw:name="文字方塊 8" text:anchor-type="paragraph" svg:x="7.97569in" svg:y="2.24028in" svg:width="0.41875in" svg:height="0.25in" style:rel-width="scale" style:rel-height="scale"><draw:text-box><text:p text:style-name="P532">圖九</text:p></draw:text-box><svg:title/><svg:desc/></draw:frame></text:span><text:span text:style-name="T533"><draw:frame draw:z-index="251654144" draw:id="id116" draw:style-name="a111" draw:name="文字方塊 6" text:anchor-type="paragraph" svg:x="4.63403in" svg:y="2.07986in" svg:width="0.41875in" svg:height="0.25in" style:rel-width="scale" style:rel-height="scale"><draw:text-box><text:p text:style-name="P534">圖七</text:p></draw:text-box><svg:title/><svg:desc/></draw:frame></text:span><text:span text:style-name="T535"><draw:g draw:z-index="251658240" draw:name="群組 10" draw:id="id126" draw:style-name="a124" text:anchor-type="paragraph"><svg:title/><svg:desc/><draw:custom-shape svg:x="3.725in" svg:y="1.26326in" svg:width="0.90277in" svg:height="0.90288in" draw:id="id117" draw:style-name="a112" draw:name="Oval 91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15602in" svg:y="1.67952in" svg:width="0.04592in" svg:height="0.04592in" draw:id="id118" draw:style-name="a113" draw:name="Oval 92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onnector draw:type="line" svg:x1="4.34709in" svg:y1="1.29363in" svg:x2="4.34709in" svg:y2="2.11281in" draw:id="id119" draw:style-name="a116" draw:name="Line 93"><svg:title/><svg:desc/></draw:connector><draw:connector draw:type="line" svg:x1="4.08048in" svg:y1="1.15068in" svg:x2="5.14692in" svg:y2="1.68396in" draw:id="id120" draw:style-name="a117" draw:name="Line 94"><svg:title/><svg:desc/></draw:connector><draw:connector draw:type="line" svg:x1="4.16935in" svg:y1="2.21725in" svg:x2="5.14692in" svg:y2="1.68396in" draw:id="id121" draw:style-name="a119" draw:name="Line 95"><svg:title/><svg:desc/></draw:connector><draw:frame draw:id="id122" draw:style-name="a120" draw:name="Text Box 96" svg:x="4.29895in" svg:y="1.01736in" svg:width="0.32808in" svg:height="0.36959in" style:rel-width="scale" style:rel-height="scale"><draw:text-box><text:p text:style-name="內文">A</text:p></draw:text-box><svg:title/><svg:desc/></draw:frame><draw:frame draw:id="id123" draw:style-name="a121" draw:name="Text Box 97" svg:x="4.25822in" svg:y="2.08392in" svg:width="0.32808in" svg:height="0.36885in" style:rel-width="scale" style:rel-height="scale"><draw:text-box><text:p text:style-name="內文">B</text:p></draw:text-box><svg:title/><svg:desc/></draw:frame><draw:frame draw:id="id124" draw:style-name="a122" draw:name="Text Box 98" svg:x="5.14692in" svg:y="1.44843in" svg:width="0.32808in" svg:height="0.36885in" style:rel-width="scale" style:rel-height="scale"><draw:text-box><text:p text:style-name="內文">P</text:p></draw:text-box><svg:title/><svg:desc/></draw:frame><draw:frame draw:id="id125" draw:style-name="a123" draw:name="Text Box 99" svg:x="3.88941in" svg:y="1.50991in" svg:width="0.32808in" svg:height="0.36885in" style:rel-width="scale" style:rel-height="scale"><draw:text-box><text:p text:style-name="內文">O</text:p></draw:text-box><svg:title/><svg:desc/></draw:frame></draw:g></text:span><text:span text:style-name="T536"><draw:frame draw:z-index="251645952" draw:id="id127" draw:style-name="a125" draw:name="文字方塊 7" text:anchor-type="paragraph" svg:x="2.55069in" svg:y="2.12153in" svg:width="0.41875in" svg:height="0.25in" style:rel-width="scale" style:rel-height="scale"><draw:text-box><text:p text:style-name="P537">圖六</text:p></draw:text-box><svg:title/><svg:desc/></draw:frame></text:span><text:span text:style-name="T538">1.</text:span><text:span text:style-name="T539"><text:s/></text:span><text:span text:style-name="T540">如</text:span><text:span text:style-name="T541">下</text:span><text:span text:style-name="T542">圖</text:span><text:span text:style-name="T543">五</text:span><text:span text:style-name="T544">，</text:span><text:span text:style-name="T545"><text:s/></text:span><text:span text:style-name="T546"><text:s/></text:span><text:span text:style-name="T547">是半圓，</text:span><text:span text:style-name="T548">O</text:span><text:span text:style-name="T549">點</text:span><text:span text:style-name="T550">為</text:span><text:span text:style-name="T551">中點，</text:span><text:span text:style-name="T552">C</text:span><text:span text:style-name="T553">、</text:span><text:span text:style-name="T554">D</text:span><text:span text:style-name="T555">兩點在</text:span><text:span text:style-name="T556"><text:s/></text:span><text:span text:style-name="T557"><text:s/></text:span><text:span text:style-name="T558">上，且</text:span><text:span text:style-name="T559">//</text:span><text:span text:style-name="T560">，連接</text:span><text:span text:style-name="T561">、</text:span><text:span text:style-name="T562">。</text:span><text:span text:style-name="T563"><text:line-break/></text:span><text:span text:style-name="T564">若</text:span><text:span text:style-name="T565"><text:s/></text:span><text:span text:style-name="T566">＝</text:span><text:span text:style-name="T567">6</text:span><text:span text:style-name="T568">4</text:span><text:span text:style-name="T569">°，則</text:span><text:span text:style-name="T570"><text:s/></text:span><text:span text:style-name="T571"><text:s/></text:span><text:span text:style-name="T572">的度數</text:span><text:span text:style-name="T573">＝</text:span><text:span text:style-name="T574">　 (1) <text:s/></text:span><text:span text:style-name="T575">度</text:span><text:span text:style-name="T576">。</text:span><text:span text:style-name="T577"><text:line-break/></text:span><text:bookmark-start text:name="_MON_1552076688"/><text:bookmark-start text:name="_MON_1554037450"/><text:bookmark-end text:name="_MON_1552076688"/><text:bookmark-end text:name="_MON_1554037450"/><draw:frame draw:z-index="0" draw:id="id128" draw:style-name="a126" draw:name="Picture 32" text:anchor-type="as-char" svg:x="0in" svg:y="0in" svg:width="1.65625in" svg:height="1.03125in" style:rel-width="scale" style:rel-height="scale"><draw:object-ole draw:class-id="00020907-0000-0000-C000-000000000046" xlink:href="Object 28" xlink:type="simple" xlink:show="embed" xlink:actuate="onLoad"/><draw:image xlink:href="ObjectReplacements/Object 28" xlink:type="simple" xlink:show="embed" xlink:actuate="onLoad"/><svg:title/><svg:desc/></draw:frame><text:s/><draw:frame draw:z-index="0" draw:id="id129" draw:style-name="a127" draw:name="Picture 33" text:anchor-type="as-char" svg:x="0in" svg:y="0in" svg:width="1.52083in" svg:height="1.17708in" style:rel-width="scale" style:rel-height="scale"><draw:object-ole draw:class-id="00020907-0000-0000-C000-000000000046" xlink:href="Object 29" xlink:type="simple" xlink:show="embed" xlink:actuate="onLoad"/><draw:image xlink:href="ObjectReplacements/Object 29" xlink:type="simple" xlink:show="embed" xlink:actuate="onLoad"/><svg:title/><svg:desc/></draw:frame><text:s text:c="31"/><draw:frame draw:z-index="0" draw:id="id130" draw:style-name="a128" draw:name="Picture 34" text:anchor-type="as-char" svg:x="0in" svg:y="0in" svg:width="1.21806in" svg:height="1.27153in" style:rel-width="scale" style:rel-height="scale"><draw:object-ole draw:class-id="00020907-0000-0000-C000-000000000046" xlink:href="Object 30" xlink:type="simple" xlink:show="embed" xlink:actuate="onLoad"/><draw:image xlink:href="ObjectReplacements/Object 30" xlink:type="simple" xlink:show="embed" xlink:actuate="onLoad"/><svg:title/><svg:desc/></draw:frame><text:s text:c="4"/><draw:frame draw:z-index="0" draw:id="id131" draw:style-name="a129" draw:name="Picture 35" text:anchor-type="as-char" svg:x="0in" svg:y="0in" svg:width="1.64514in" svg:height="1.30208in" style:rel-width="scale" style:rel-height="scale"><draw:object-ole draw:class-id="00020907-0000-0000-C000-000000000046" xlink:href="Object 31" xlink:type="simple" xlink:show="embed" xlink:actuate="onLoad"/><draw:image xlink:href="ObjectReplacements/Object 31" xlink:type="simple" xlink:show="embed" xlink:actuate="onLoad"/><svg:title/><svg:desc/></draw:frame></text:p>
      <text:p text:style-name="P578"><text:span text:style-name="T579">2.<text:s/></text:span><text:span text:style-name="T580">如</text:span><text:span text:style-name="T581">上</text:span><text:span text:style-name="T582">圖</text:span><text:span text:style-name="T583">六</text:span><text:span text:style-name="T584">，四邊形ABCD為長方形，</text:span><text:span text:style-name="T585">＝</text:span><text:span text:style-name="T586">5</text:span><text:span text:style-name="T587">、</text:span><text:span text:style-name="T588">＝</text:span><text:span text:style-name="T589">12</text:span><text:span text:style-name="T590">。若以A點為圓心，r為半徑畫圓，則</text:span><text:span text:style-name="T591">欲使</text:span><text:span text:style-name="T592"><text:line-break/></text:span><text:span text:style-name="T593">B</text:span><text:span text:style-name="T594">、</text:span><text:span text:style-name="T595">C</text:span><text:span text:style-name="T596">、</text:span><text:span text:style-name="T597">D三點中有兩點在圓內，一點在圓外，則r的範圍為何？</text:span><text:span text:style-name="T598">答：</text:span><text:span text:style-name="T599"><text:s text:c="4"/>(2) <text:s text:c="4"/></text:span><text:span text:style-name="T600">。</text:span></text:p>
      <text:p text:style-name="P601"><text:span text:style-name="T602">3.</text:span><text:span text:style-name="T603"><text:s/></text:span><text:span text:style-name="T604">如</text:span><text:span text:style-name="T605">上</text:span><text:span text:style-name="T606">圖</text:span><text:span text:style-name="T607">七</text:span><text:span text:style-name="T608">，圓O的半徑為</text:span><text:span text:style-name="T609">6</text:span><text:span text:style-name="T610">公分，P為圓O外一點，</text:span><text:span text:style-name="T611">與</text:span><text:span text:style-name="T612">分別切圓O於A、B兩點，且</text:span><text:span text:style-name="T613">＝</text:span><text:span text:style-name="T614">8</text:span><text:span text:style-name="T615">公分，則</text:span><text:span text:style-name="T616">:（1）</text:span><text:span text:style-name="T617">＝</text:span><text:span text:style-name="T618"><text:s text:c="3"/>(3)</text:span><text:span text:style-name="T619"><text:s/></text:span><text:span text:style-name="T620">　</text:span><text:span text:style-name="T621">公分； （2）</text:span><text:span text:style-name="T622">通過A、O、B、P四點的圓之</text:span><text:span text:style-name="T623">半</text:span><text:span text:style-name="T624">徑為</text:span><text:span text:style-name="T625"><text:s text:c="3"/>(4) <text:s text:c="2"/></text:span><text:span text:style-name="T626">公分；<text:s/></text:span><text:span text:style-name="T627"><text:line-break/></text:span><text:span text:style-name="T628">（3）若∠APB＝</text:span><text:span text:style-name="T629">55</text:span><text:span text:style-name="T630"></text:span><text:span text:style-name="T631">，則</text:span><text:span text:style-name="T632">的度數＝</text:span><text:span text:style-name="T633">　</text:span><text:span text:style-name="T634"><text:s/></text:span><text:span text:style-name="T635">(5)</text:span><text:span text:style-name="T636"><text:s/></text:span><text:span text:style-name="T637">　</text:span><text:span text:style-name="T638">度。</text:span></text:p>
      <text:p text:style-name="P639"><text:span text:style-name="T640">4.</text:span><text:span text:style-name="T641"><text:s/></text:span><text:span text:style-name="T642">如</text:span><text:span text:style-name="T643">上</text:span><text:span text:style-name="T644">圖</text:span><text:span text:style-name="T645">八</text:span><text:span text:style-name="T646">，</text:span><text:span text:style-name="T647">、</text:span><text:span text:style-name="T648">為圓O的兩弦，O在</text:span><text:span text:style-name="T649">上。若∠ADC＝44°、</text:span><text:span text:style-name="T650">＝10</text:span><text:span text:style-name="T651">8</text:span><text:span text:style-name="T652">°，則</text:span><text:span text:style-name="T653">∠</text:span><text:span text:style-name="T654">ABC</text:span><text:span text:style-name="T655"><text:s/></text:span><text:span text:style-name="T656">+</text:span><text:span text:style-name="T657">∠</text:span><text:span text:style-name="T658">ACD</text:span><text:span text:style-name="T659">＝</text:span><text:span text:style-name="T660"><text:s text:c="2"/>(</text:span><text:span text:style-name="T661">6</text:span><text:span text:style-name="T662">)<text:s/></text:span><text:span text:style-name="T663"><text:s/></text:span><text:span text:style-name="T664">度</text:span><text:span text:style-name="T665">。</text:span></text:p>
      <text:p text:style-name="頁首"><text:span text:style-name="T666">5.</text:span><text:span text:style-name="T667"><text:s/>如</text:span><text:span text:style-name="T668">上</text:span><text:span text:style-name="T669">圖</text:span><text:span text:style-name="T670">九</text:span><text:span text:style-name="T671">，圓</text:span><text:span text:style-name="T672">O</text:span><text:span text:style-name="T673">及圓</text:span><text:span text:style-name="T674">Q</text:span><text:span text:style-name="T675">兩等圓外切並分別與直角三角形</text:span><text:span text:style-name="T676">ABC</text:span><text:span text:style-name="T677">的其中兩邊相切，若∠</text:span><text:span text:style-name="T678">C</text:span><text:span text:style-name="T679">為直角，</text:span><text:span text:style-name="T680">＝</text:span><text:span text:style-name="T681">9</text:span><text:span text:style-name="T682">、</text:span><text:span text:style-name="T683"><text:line-break/></text:span><text:span text:style-name="T684"><text:s text:c="3"/></text:span><text:span text:style-name="T685">＝</text:span><text:span text:style-name="T686">1</text:span><text:span text:style-name="T687">2</text:span><text:span text:style-name="T688">，且假設圓</text:span><text:span text:style-name="T689">O</text:span><text:span text:style-name="T690">半徑為</text:span><text:span text:style-name="T691">r</text:span><text:span text:style-name="T692">，</text:span><text:span text:style-name="T693">則</text:span><text:span text:style-name="T694">r</text:span><text:span text:style-name="T695">＝</text:span><text:span text:style-name="T696"><text:s text:c="3"/>(</text:span><text:span text:style-name="T697">7</text:span><text:span text:style-name="T698">) <text:s text:c="2"/></text:span><text:span text:style-name="T699">。</text:span><text:span text:style-name="T700"><text:line-break/></text:span><text:soft-page-break/><text:span text:style-name="T701"><text:s text:c="5"/></text:span><text:bookmark-start text:name="_MON_1491937992"/><text:bookmark-end text:name="_MON_1491937992"/><text:span text:style-name="T702"><text:s text:c="4"/></text:span><draw:frame draw:z-index="0" draw:id="id132" draw:style-name="a130" draw:name="Picture 36" text:anchor-type="as-char" svg:x="0in" svg:y="0in" svg:width="1.80208in" svg:height="1.36528in" style:rel-width="scale" style:rel-height="scale"><draw:object-ole draw:class-id="00020907-0000-0000-C000-000000000046" xlink:href="Object 32" xlink:type="simple" xlink:show="embed" xlink:actuate="onLoad"/><draw:image xlink:href="ObjectReplacements/Object 32" xlink:type="simple" xlink:show="embed" xlink:actuate="onLoad"/><svg:title/><svg:desc/></draw:frame><text:s text:c="6"/><draw:frame draw:style-name="a131" draw:name="圖片 2" text:anchor-type="as-char" svg:x="0in" svg:y="0in" svg:width="2.26042in" svg:height="1.36458in" style:rel-width="scale" style:rel-height="scale"><draw:image xlink:href="media/image3.jpeg" xlink:type="simple" xlink:show="embed" xlink:actuate="onLoad"/><svg:title/><svg:desc>JC91-1-11-1I</svg:desc></draw:frame><text:s text:c="9"/><text:bookmark-start text:name="_MON_1491766925"/><text:bookmark-start text:name="_MON_1551546706"/><text:bookmark-end text:name="_MON_1491766925"/><text:bookmark-end text:name="_MON_1551546706"/><draw:frame draw:z-index="0" draw:id="id133" draw:style-name="a132" draw:name="Picture 37" text:anchor-type="as-char" svg:x="0in" svg:y="0in" svg:width="1.58264in" svg:height="1.37431in" style:rel-width="scale" style:rel-height="scale"><draw:object-ole draw:class-id="00020907-0000-0000-C000-000000000046" xlink:href="Object 33" xlink:type="simple" xlink:show="embed" xlink:actuate="onLoad"/><draw:image xlink:href="ObjectReplacements/Object 33" xlink:type="simple" xlink:show="embed" xlink:actuate="onLoad"/><svg:title/><svg:desc/></draw:frame></text:p>
      <text:p text:style-name="P703"><text:span text:style-name="T704"><draw:frame draw:z-index="251662336" draw:id="id134" draw:style-name="a133" draw:name="文字方塊 5" text:anchor-type="paragraph" svg:x="6.17014in" svg:y="0.05069in" svg:width="0.60417in" svg:height="0.25in" style:rel-width="scale" style:rel-height="scale"><draw:text-box><text:p text:style-name="P705">圖十二</text:p><text:p text:style-name="P706"><text:s text:c="2"/>一</text:p></draw:text-box><svg:title/><svg:desc/></draw:frame></text:span><text:span text:style-name="T707"><draw:frame draw:z-index="251660288" draw:id="id135" draw:style-name="a134" draw:name="文字方塊 4" text:anchor-type="paragraph" svg:x="3.60903in" svg:y="0.08681in" svg:width="0.60417in" svg:height="0.25in" style:rel-width="scale" style:rel-height="scale"><draw:text-box><text:p text:style-name="P708">圖十一 <text:s/>一</text:p></draw:text-box><svg:title/><svg:desc/></draw:frame></text:span><text:span text:style-name="T709"><draw:frame draw:z-index="251659264" draw:id="id136" draw:style-name="a135" draw:name="文字方塊 3" text:anchor-type="paragraph" svg:x="1.19097in" svg:y="0.05069in" svg:width="0.41875in" svg:height="0.25in" style:rel-width="scale" style:rel-height="scale"><draw:text-box><text:p text:style-name="P710">圖十</text:p></draw:text-box><svg:title/><svg:desc/></draw:frame></text:span><text:span text:style-name="T711"><text:s text:c="114"/></text:span><text:span text:style-name="T712"><text:line-break/></text:span><text:span text:style-name="T713">6.</text:span><text:span text:style-name="T714"><text:s/></text:span><text:span text:style-name="T715">如</text:span><text:span text:style-name="T716">上</text:span><text:span text:style-name="T717">圖</text:span><text:span text:style-name="T718">十</text:span><text:span text:style-name="T719">，若</text:span><text:span text:style-name="T720">、</text:span><text:span text:style-name="T721">分別切圓於A、B兩點，</text:span><text:span text:style-name="T722">與此圓交於D點，∠DAB＝3</text:span><text:span text:style-name="T723">5</text:span><text:span text:style-name="T724">°、∠DCB＝</text:span><text:span text:style-name="T725">30</text:span><text:span text:style-name="T726">°，</text:span><text:span text:style-name="T727"><text:line-break/><text:s text:c="3"/></text:span><text:span text:style-name="T728">則</text:span><text:span text:style-name="T729">∠PAB＝</text:span><text:span text:style-name="T730"><text:s/></text:span><text:span text:style-name="T731"><text:s/></text:span><text:span text:style-name="T732"><text:s/>(8) <text:s text:c="2"/></text:span><text:span text:style-name="T733">度</text:span><text:span text:style-name="T734">。</text:span></text:p>
      <text:p text:style-name="P735"><text:span text:style-name="T736">7. 如</text:span><text:span text:style-name="T737">上</text:span><text:span text:style-name="T738">圖</text:span><text:span text:style-name="T739">十一</text:span><text:span text:style-name="T740">，</text:span><text:span text:style-name="T741">為一拱橋的側面圖。拱橋的下緣呈一圓弧形，洞頂為橋洞的最高點，已知當洞頂到水面</text:span><text:span text:style-name="T742"><text:line-break/></text:span><text:span text:style-name="T743"><text:s text:c="3"/></text:span><text:span text:style-name="T744">距離為</text:span><text:span text:style-name="T745">8</text:span><text:span text:style-name="T746">0公分時，量得洞內水面寬為</text:span><text:span text:style-name="T747">24</text:span><text:span text:style-name="T748">0公分。後因久旱不雨，水面位置下降，使得拱橋下緣呈現</text:span><text:span text:style-name="T749"><text:line-break/></text:span><text:span text:style-name="T750"><text:s text:c="3"/></text:span><text:span text:style-name="T751">半圓，則此圓弧所在圓的半徑為</text:span><text:span text:style-name="T752"><text:s text:c="4"/>(</text:span><text:span text:style-name="T753">9</text:span><text:span text:style-name="T754">) <text:s text:c="2"/></text:span><text:span text:style-name="T755">公分</text:span><text:span text:style-name="T756">。</text:span></text:p>
      <text:p text:style-name="P757"><text:span text:style-name="T758">8.</text:span><text:span text:style-name="T759"><text:s/>如</text:span><text:span text:style-name="T760">上</text:span><text:span text:style-name="T761">圖</text:span><text:span text:style-name="T762">十二</text:span><text:span text:style-name="T763">，</text:span><text:span text:style-name="T764">切圓O於A點，</text:span><text:span text:style-name="T765">交圓O於B、C兩點。已知圓O的半徑為</text:span><text:span text:style-name="T766">25</text:span><text:span text:style-name="T767">，</text:span><text:span text:style-name="T768">＝</text:span><text:span text:style-name="T769">18</text:span><text:span text:style-name="T770">，</text:span><text:span text:style-name="T771">＝</text:span><text:span text:style-name="T772">6</text:span><text:span text:style-name="T773">，</text:span><text:span text:style-name="T774"><text:line-break/><text:s text:c="3"/></text:span><text:span text:style-name="T775">則</text:span><text:span text:style-name="T776">之弦心距</text:span><text:span text:style-name="T777">＝</text:span><text:span text:style-name="T778">　</text:span><text:span text:style-name="T779"><text:s/></text:span><text:span text:style-name="T780">(</text:span><text:span text:style-name="T781">10</text:span><text:span text:style-name="T782">)</text:span><text:span text:style-name="T783"><text:s/></text:span><text:span text:style-name="T784">　</text:span><text:span text:style-name="T785">。</text:span></text:p>
      <text:list text:style-name="LFO1" text:continue-numbering="true">
        <text:list-item>
          <text:p text:style-name="P786">計算題：（每個答案4分，共20分）(計算過程請寫在答案卷上，沒寫計算過程不計分)</text:p>
        </text:list-item>
      </text:list>
      <text:list text:style-name="LFO2" text:continue-numbering="true">
        <text:list-item>
          <text:p text:style-name="P787"><text:span text:style-name="T788"><draw:frame draw:z-index="251667456" draw:id="id137" draw:style-name="a136" draw:name="Object 103" text:anchor-type="paragraph" svg:x="7.15903in" svg:y="0.58611in" svg:width="1.57361in" svg:height="1.38611in" style:rel-width="scale" style:rel-height="scale"><draw:object-ole draw:class-id="00020907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789">如</text:span><text:span text:style-name="T790">右</text:span><text:span text:style-name="T791">圖，四邊形ABCD為圓內接四邊形，E點為</text:span><text:span text:style-name="T792">、</text:span><text:span text:style-name="T793">延長線的交點，F點為</text:span><text:span text:style-name="T794">、</text:span><text:span text:style-name="T795">延長線的交點，</text:span><text:span text:style-name="T796"><text:line-break/></text:span><text:span text:style-name="T797">若∠DAB＝</text:span><text:span text:style-name="T798">55</text:span><text:span text:style-name="T799">°、∠F＝3</text:span><text:span text:style-name="T800">0</text:span><text:span text:style-name="T801">°，則∠E的度數為何？</text:span></text:p>
        </text:list-item>
      </text:list>
      <text:p text:style-name="P802"/>
      <text:p text:style-name="P803"/>
      <text:list text:style-name="LFO2" text:continue-numbering="true">
        <text:list-item>
          <text:p text:style-name="P804"><text:span text:style-name="T805"><draw:frame draw:z-index="251666432" draw:id="id138" draw:style-name="a137" draw:name="Object 113" text:anchor-type="paragraph" svg:x="7.69236in" svg:y="0.65903in" svg:width="1.29583in" svg:height="1.18125in" style:rel-width="scale" style:rel-height="scale"><draw:object-ole draw:class-id="00020907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806">如右圖，O為兩同心圓的圓心，∠AOB＝∠COD。已知兩同心圓的半徑分別為</text:span><text:span text:style-name="T807">3</text:span><text:span text:style-name="T808">公分、</text:span><text:span text:style-name="T809">8</text:span><text:span text:style-name="T810">公分，</text:span><text:span text:style-name="T811"><text:line-break/></text:span><text:span text:style-name="T812">且</text:span><text:span text:style-name="T813">為</text:span><text:span text:style-name="T814"><text:s/></text:span><text:span text:style-name="T815"><draw:frame draw:id="id139" draw:style-name="a138" draw:name="Picture 41" text:anchor-type="as-char" svg:x="0in" svg:y="0in" svg:width="0.1875in" svg:height="0.5625in" style:rel-width="scale" style:rel-height="scale"><draw:image xlink:href="media/image4.png" xlink:type="simple" xlink:show="embed" xlink:actuate="onLoad"/><svg:title/><svg:desc/></draw:frame></text:span><text:span text:style-name="T816">π</text:span><text:span text:style-name="T817">公分，</text:span><text:span text:style-name="T818">則</text:span><text:span text:style-name="T819">的長度為多少公分？</text:span><text:span text:style-name="T820"><text:s text:c="3"/></text:span></text:p>
        </text:list-item>
      </text:list>
      <text:p text:style-name="P821"/>
      <text:p text:style-name="P822"/>
      <text:list text:style-name="LFO2" text:continue-numbering="true">
        <text:list-item>
          <text:p text:style-name="P823"><text:span text:style-name="T824"><draw:frame draw:z-index="251668480" draw:id="id140" draw:style-name="a139" draw:name="Object 104" text:anchor-type="paragraph" svg:x="7.35in" svg:y="0.39444in" svg:width="1.58819in" svg:height="1.08611in" style:rel-width="scale" style:rel-height="scale"><draw:object-ole draw:class-id="00020907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825">如</text:span><text:span text:style-name="T826">右</text:span><text:span text:style-name="T827">圖，圓</text:span><text:span text:style-name="T828">O</text:span><text:span text:style-name="T829">1</text:span><text:span text:style-name="T830">的半徑為5</text:span><text:span text:style-name="T831">公分</text:span><text:span text:style-name="T832">，圓</text:span><text:span text:style-name="T833">O</text:span><text:span text:style-name="T834">2</text:span><text:span text:style-name="T835">的半徑為</text:span><text:span text:style-name="T836">2</text:span><text:span text:style-name="T837">公分</text:span><text:span text:style-name="T838">，</text:span><text:span text:style-name="T839">＝</text:span><text:span text:style-name="T840">8</text:span><text:span text:style-name="T841">公分</text:span><text:span text:style-name="T842">。</text:span><text:span text:style-name="T843">試求</text:span><text:span text:style-name="T844">圓</text:span><text:span text:style-name="T845">O</text:span><text:span text:style-name="T846">1</text:span><text:span text:style-name="T847">與</text:span><text:span text:style-name="T848">圓</text:span><text:span text:style-name="T849">O</text:span><text:span text:style-name="T850">2</text:span><text:span text:style-name="T851">的</text:span><text:span text:style-name="T852">外公切線段長</text:span><text:span text:style-name="T853">度</text:span><text:span text:style-name="T854">與</text:span><text:span text:style-name="T855">內公切線段長</text:span><text:span text:style-name="T856">度</text:span><text:span text:style-name="T857">各是多少公分？</text:span></text:p>
        </text:list-item>
      </text:list>
      <text:p text:style-name="P858"/>
      <text:p text:style-name="P859"/>
      <text:p text:style-name="P860"><text:span text:style-name="T861"><draw:frame draw:z-index="251656192" draw:id="id141" draw:style-name="a140" draw:name="文字方塊 104" text:anchor-type="paragraph" svg:x="3.98403in" svg:y="1.49097in" svg:width="1.03333in" svg:height="0.5in" style:rel-width="scale" style:rel-height="scale"><draw:text-box><text:p text:style-name="P862">試題結束</text:p></draw:text-box><svg:title/><svg:desc/></draw:frame></text:span><text:span text:style-name="T863"><draw:frame draw:z-index="251669504" draw:id="id142" draw:style-name="a141" draw:name="Object 109" text:anchor-type="paragraph" svg:x="7.04514in" svg:y="0.56806in" svg:width="1.6875in" svg:height="1.32292in" style:rel-width="scale" style:rel-height="scale"><draw:object-ole draw:class-id="00020907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864">4.</text:span><text:span text:style-name="T865"><text:s/></text:span><text:span text:style-name="T866"><text:s/></text:span><text:span text:style-name="T867">如右圖，</text:span><text:span text:style-name="T868">切圓O</text:span><text:span text:style-name="T869">1</text:span><text:span text:style-name="T870">於B點，</text:span><text:span text:style-name="T871">切圓O</text:span><text:span text:style-name="T872">2</text:span><text:span text:style-name="T873">於C點，</text:span><text:span text:style-name="T874">分別交圓O</text:span><text:span text:style-name="T875">1</text:span><text:span text:style-name="T876">、圓O</text:span><text:span text:style-name="T877">2</text:span><text:span text:style-name="T878">於D、E兩點。若∠BO</text:span><text:span text:style-name="T879">1</text:span><text:span text:style-name="T880">D＝</text:span><text:span text:style-name="T881">35</text:span><text:span text:style-name="T882">°，∠CO</text:span><text:span text:style-name="T883">2</text:span><text:span text:style-name="T884">E＝</text:span><text:span text:style-name="T885">65</text:span><text:span text:style-name="T886">°，則∠A的度數</text:span><text:span text:style-name="T887">為何？</text:span></text:p>
      <text:p text:style-name="P888"/>
      <text:soft-page-break/>
      <text:p text:style-name="P889"><text:span text:style-name="T890">新北市立溪崑國民中學107學年度第一學期第</text:span><text:span text:style-name="T891">二次定期評量 數學科 答案卷</text:span></text:p>
      <text:p text:style-name="P892"><text:span text:style-name="T893">九</text:span><draw:connector draw:type="line" svg:x1="0.05486in" svg:y1="0.41944in" svg:x2="8.92986in" svg:y2="0.41944in" draw:z-index="251671552" draw:id="id143" draw:style-name="a142" draw:name="直線接點 1" text:anchor-type="paragraph"><svg:title/><svg:desc/></draw:connector><text:span text:style-name="T894">年級</text:span><text:span text:style-name="T895">　　　</text:span><text:span text:style-name="T896">班 座號</text:span><text:span text:style-name="T897">　　　</text:span><text:span text:style-name="T898"><text:s/>姓名</text:span><text:span text:style-name="T899">　　　　　　　　</text:span><text:span text:style-name="T900"><text:s/></text:span></text:p>
      <text:p text:style-name="P901">一、選擇題：(每題4分，共40分)</text:p>
      <table:table table:style-name="Table902">
        <table:table-columns>
          <table:table-column table:style-name="TableColumn903"/>
          <table:table-column table:style-name="TableColumn904"/>
          <table:table-column table:style-name="TableColumn905"/>
          <table:table-column table:style-name="TableColumn906"/>
          <table:table-column table:style-name="TableColumn907"/>
          <table:table-column table:style-name="TableColumn908"/>
          <table:table-column table:style-name="TableColumn909"/>
          <table:table-column table:style-name="TableColumn910"/>
          <table:table-column table:style-name="TableColumn911"/>
          <table:table-column table:style-name="TableColumn912"/>
        </table:table-columns>
        <table:table-row table:style-name="TableRow913">
          <table:table-cell table:style-name="TableCell914">
            <text:p text:style-name="P915">1</text:p>
          </table:table-cell>
          <table:table-cell table:style-name="TableCell916">
            <text:p text:style-name="P917">2</text:p>
          </table:table-cell>
          <table:table-cell table:style-name="TableCell918">
            <text:p text:style-name="P919">3</text:p>
          </table:table-cell>
          <table:table-cell table:style-name="TableCell920">
            <text:p text:style-name="P921">4</text:p>
          </table:table-cell>
          <table:table-cell table:style-name="TableCell922">
            <text:p text:style-name="P923">5</text:p>
          </table:table-cell>
          <table:table-cell table:style-name="TableCell924">
            <text:p text:style-name="P925">6</text:p>
          </table:table-cell>
          <table:table-cell table:style-name="TableCell926">
            <text:p text:style-name="P927">7</text:p>
          </table:table-cell>
          <table:table-cell table:style-name="TableCell928">
            <text:p text:style-name="P929">8</text:p>
          </table:table-cell>
          <table:table-cell table:style-name="TableCell930">
            <text:p text:style-name="P931">9</text:p>
          </table:table-cell>
          <table:table-cell table:style-name="TableCell932">
            <text:p text:style-name="P933">10</text:p>
          </table:table-cell>
        </table:table-row>
        <table:table-row table:style-name="TableRow934"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</table:table-row>
      </table:table>
      <text:p text:style-name="P955">二、填充題：(每格4分，共40分)</text:p>
      <table:table table:style-name="Table956">
        <table:table-columns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</table:table-columns>
        <table:table-row table:style-name="TableRow962">
          <table:table-cell table:style-name="TableCell963">
            <text:p text:style-name="P964">(1)</text:p>
          </table:table-cell>
          <table:table-cell table:style-name="TableCell965">
            <text:p text:style-name="P966">(2)</text:p>
          </table:table-cell>
          <table:table-cell table:style-name="TableCell967">
            <text:p text:style-name="P968">(3)</text:p>
          </table:table-cell>
          <table:table-cell table:style-name="TableCell969">
            <text:p text:style-name="P970">(4)</text:p>
          </table:table-cell>
          <table:table-cell table:style-name="TableCell971">
            <text:p text:style-name="P972">(5)</text:p>
          </table:table-cell>
        </table:table-row>
        <table:table-row table:style-name="TableRow973"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</table:table-row>
        <table:table-row table:style-name="TableRow984">
          <table:table-cell table:style-name="TableCell985">
            <text:p text:style-name="P986">(6)</text:p>
          </table:table-cell>
          <table:table-cell table:style-name="TableCell987">
            <text:p text:style-name="P988">(7)</text:p>
          </table:table-cell>
          <table:table-cell table:style-name="TableCell989">
            <text:p text:style-name="P990">(8)</text:p>
          </table:table-cell>
          <table:table-cell table:style-name="TableCell991">
            <text:p text:style-name="P992">(9)</text:p>
          </table:table-cell>
          <table:table-cell table:style-name="TableCell993">
            <text:p text:style-name="P994">(10)</text:p>
          </table:table-cell>
        </table:table-row>
        <table:table-row table:style-name="TableRow995"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</table:table-row>
      </table:table>
      <text:p text:style-name="內文"><text:span text:style-name="T1006">三、計算題：</text:span><text:span text:style-name="T1007">（每個答案4分，共20分）(計算過程請寫在答案卷上，沒寫計算過程不計分)</text:span></text:p>
      <table:table table:style-name="Table1008">
        <table:table-columns>
          <table:table-column table:style-name="TableColumn1009"/>
          <table:table-column table:style-name="TableColumn1010"/>
        </table:table-columns>
        <table:table-row table:style-name="TableRow1011">
          <table:table-cell table:style-name="TableCell1012">
            <text:p text:style-name="內文"><draw:frame draw:z-index="251675648" draw:id="id144" draw:style-name="a143" draw:name="Object 189" text:anchor-type="paragraph" svg:x="2.72431in" svg:y="0.12431in" svg:width="1.64028in" svg:height="1.44444in" style:rel-width="scale" style:rel-height="scale"><draw:object-ole draw:class-id="00020907-0000-0000-C000-000000000046" xlink:href="Object 38" xlink:type="simple" xlink:show="embed" xlink:actuate="onLoad"/><draw:image xlink:href="ObjectReplacements/Object 38" xlink:type="simple" xlink:show="embed" xlink:actuate="onLoad"/><svg:title/><svg:desc/></draw:frame><text:span text:style-name="T1013">1.</text:span></text:p>
          </table:table-cell>
          <table:table-cell table:style-name="TableCell1014">
            <text:p text:style-name="內文"><draw:frame draw:z-index="251673600" draw:id="id145" draw:style-name="a144" draw:name="Object 187" text:anchor-type="paragraph" svg:x="2.87639in" svg:y="0.17431in" svg:width="1.4in" svg:height="1.27639in" style:rel-width="scale" style:rel-height="scale"><draw:object-ole draw:class-id="00020907-0000-0000-C000-000000000046" xlink:href="Object 39" xlink:type="simple" xlink:show="embed" xlink:actuate="onLoad"/><draw:image xlink:href="ObjectReplacements/Object 39" xlink:type="simple" xlink:show="embed" xlink:actuate="onLoad"/><svg:title/><svg:desc/></draw:frame><text:span text:style-name="T1015">2.</text:span></text:p>
          </table:table-cell>
        </table:table-row>
        <table:table-row table:style-name="TableRow1016">
          <table:table-cell table:style-name="TableCell1017">
            <text:p text:style-name="內文"><draw:frame draw:z-index="251674624" draw:id="id146" draw:style-name="a145" draw:name="Object 188" text:anchor-type="paragraph" svg:x="2.42986in" svg:y="0.05139in" svg:width="1.93472in" svg:height="1.32292in" style:rel-width="scale" style:rel-height="scale"><draw:object-ole draw:class-id="00020907-0000-0000-C000-000000000046" xlink:href="Object 40" xlink:type="simple" xlink:show="embed" xlink:actuate="onLoad"/><draw:image xlink:href="ObjectReplacements/Object 40" xlink:type="simple" xlink:show="embed" xlink:actuate="onLoad"/><svg:title/><svg:desc/></draw:frame><text:span text:style-name="T1018">3.</text:span></text:p>
          </table:table-cell>
          <table:table-cell table:style-name="TableCell1019">
            <text:p text:style-name="內文"><draw:frame draw:z-index="251672576" draw:id="id147" draw:style-name="a146" draw:name="Object 186" text:anchor-type="paragraph" svg:x="2.75417in" svg:y="0.17639in" svg:width="1.6875in" svg:height="1.32292in" style:rel-width="scale" style:rel-height="scale"><draw:object-ole draw:class-id="00020907-0000-0000-C000-000000000046" xlink:href="Object 41" xlink:type="simple" xlink:show="embed" xlink:actuate="onLoad"/><draw:image xlink:href="ObjectReplacements/Object 41" xlink:type="simple" xlink:show="embed" xlink:actuate="onLoad"/><svg:title/><svg:desc/></draw:frame><text:span text:style-name="T1020">4.</text:span></text:p>
          </table:table-cell>
        </table:table-row>
      </table:table>
      <text:p text:style-name="P1021"/>
      <text:p text:style-name="P1022">107-1-2 九年級 數學科－解答</text:p>
      <text:p text:style-name="P1023">一、選擇題：(每題4分，共40分)</text:p>
      <table:table table:style-name="Table1024">
        <table:table-columns>
          <table:table-column table:style-name="TableColumn1025"/>
          <table:table-column table:style-name="TableColumn1026"/>
          <table:table-column table:style-name="TableColumn1027"/>
          <table:table-column table:style-name="TableColumn1028"/>
          <table:table-column table:style-name="TableColumn1029"/>
          <table:table-column table:style-name="TableColumn1030"/>
          <table:table-column table:style-name="TableColumn1031"/>
          <table:table-column table:style-name="TableColumn1032"/>
          <table:table-column table:style-name="TableColumn1033"/>
          <table:table-column table:style-name="TableColumn1034"/>
        </table:table-columns>
        <table:table-row table:style-name="TableRow1035">
          <table:table-cell table:style-name="TableCell1036">
            <text:p text:style-name="P1037">1</text:p>
          </table:table-cell>
          <table:table-cell table:style-name="TableCell1038">
            <text:p text:style-name="P1039">2</text:p>
          </table:table-cell>
          <table:table-cell table:style-name="TableCell1040">
            <text:p text:style-name="P1041">3</text:p>
          </table:table-cell>
          <table:table-cell table:style-name="TableCell1042">
            <text:p text:style-name="P1043">4</text:p>
          </table:table-cell>
          <table:table-cell table:style-name="TableCell1044">
            <text:p text:style-name="P1045">5</text:p>
          </table:table-cell>
          <table:table-cell table:style-name="TableCell1046">
            <text:p text:style-name="P1047">6</text:p>
          </table:table-cell>
          <table:table-cell table:style-name="TableCell1048">
            <text:p text:style-name="P1049">7</text:p>
          </table:table-cell>
          <table:table-cell table:style-name="TableCell1050">
            <text:p text:style-name="P1051">8</text:p>
          </table:table-cell>
          <table:table-cell table:style-name="TableCell1052">
            <text:p text:style-name="P1053">9</text:p>
          </table:table-cell>
          <table:table-cell table:style-name="TableCell1054">
            <text:p text:style-name="P1055">10</text:p>
          </table:table-cell>
        </table:table-row>
        <table:table-row table:style-name="TableRow1056">
          <table:table-cell table:style-name="TableCell1057">
            <text:p text:style-name="P1058">D</text:p>
          </table:table-cell>
          <table:table-cell table:style-name="TableCell1059">
            <text:p text:style-name="P1060">B</text:p>
          </table:table-cell>
          <table:table-cell table:style-name="TableCell1061">
            <text:p text:style-name="P1062">B</text:p>
          </table:table-cell>
          <table:table-cell table:style-name="TableCell1063">
            <text:p text:style-name="P1064">A</text:p>
          </table:table-cell>
          <table:table-cell table:style-name="TableCell1065">
            <text:p text:style-name="P1066">C</text:p>
          </table:table-cell>
          <table:table-cell table:style-name="TableCell1067">
            <text:p text:style-name="P1068">C</text:p>
          </table:table-cell>
          <table:table-cell table:style-name="TableCell1069">
            <text:p text:style-name="P1070">A</text:p>
          </table:table-cell>
          <table:table-cell table:style-name="TableCell1071">
            <text:p text:style-name="P1072">B</text:p>
          </table:table-cell>
          <table:table-cell table:style-name="TableCell1073">
            <text:p text:style-name="P1074">D</text:p>
          </table:table-cell>
          <table:table-cell table:style-name="TableCell1075">
            <text:p text:style-name="P1076">D</text:p>
          </table:table-cell>
        </table:table-row>
      </table:table>
      <text:p text:style-name="P1077">二、填充題：(每格4分，共40分)</text:p>
      <table:table table:style-name="Table1078">
        <table:table-columns>
          <table:table-column table:style-name="TableColumn1079"/>
          <table:table-column table:style-name="TableColumn1080"/>
          <table:table-column table:style-name="TableColumn1081"/>
          <table:table-column table:style-name="TableColumn1082"/>
          <table:table-column table:style-name="TableColumn1083"/>
        </table:table-columns>
        <table:table-row table:style-name="TableRow1084">
          <table:table-cell table:style-name="TableCell1085">
            <text:p text:style-name="P1086">(1)</text:p>
          </table:table-cell>
          <table:table-cell table:style-name="TableCell1087">
            <text:p text:style-name="P1088">(2)</text:p>
          </table:table-cell>
          <table:table-cell table:style-name="TableCell1089">
            <text:p text:style-name="P1090">(3)</text:p>
          </table:table-cell>
          <table:table-cell table:style-name="TableCell1091">
            <text:p text:style-name="P1092">(4)</text:p>
          </table:table-cell>
          <table:table-cell table:style-name="TableCell1093">
            <text:p text:style-name="P1094">(5)</text:p>
          </table:table-cell>
        </table:table-row>
        <table:table-row table:style-name="TableRow1095">
          <table:table-cell table:style-name="TableCell1096">
            <text:p text:style-name="P1097">52</text:p>
          </table:table-cell>
          <table:table-cell table:style-name="TableCell1098">
            <text:p text:style-name="P1099"><text:span text:style-name="T1100">12</text:span><draw:frame draw:style-name="a147" text:anchor-type="as-char" svg:x="0in" svg:y="0in" svg:width="0.14167in" svg:height="0.225in" style:rel-width="scale" style:rel-height="scale"><draw:object xlink:href="Object 42/" xlink:type="simple" xlink:show="embed" xlink:actuate="onLoad"/></draw:frame><text:span text:style-name="T1101">r</text:span><draw:frame draw:style-name="a148" text:anchor-type="as-char" svg:x="0in" svg:y="0in" svg:width="0.14167in" svg:height="0.225in" style:rel-width="scale" style:rel-height="scale"><draw:object xlink:href="Object 43/" xlink:type="simple" xlink:show="embed" xlink:actuate="onLoad"/></draw:frame><text:span text:style-name="T1102">13</text:span></text:p>
          </table:table-cell>
          <table:table-cell table:style-name="TableCell1103">
            <text:p text:style-name="P1104"><draw:frame draw:style-name="a149" text:anchor-type="as-char" svg:x="0in" svg:y="0in" svg:width="0.21667in" svg:height="0.44167in" style:rel-width="scale" style:rel-height="scale"><draw:object xlink:href="Object 44/" xlink:type="simple" xlink:show="embed" xlink:actuate="onLoad"/></draw:frame></text:p>
          </table:table-cell>
          <table:table-cell table:style-name="TableCell1105">
            <text:p text:style-name="P1106">5</text:p>
          </table:table-cell>
          <table:table-cell table:style-name="TableCell1107">
            <text:p text:style-name="P1108">125</text:p>
          </table:table-cell>
        </table:table-row>
        <table:table-row table:style-name="TableRow1109">
          <table:table-cell table:style-name="TableCell1110">
            <text:p text:style-name="P1111">(6)</text:p>
          </table:table-cell>
          <table:table-cell table:style-name="TableCell1112">
            <text:p text:style-name="P1113">(7)</text:p>
          </table:table-cell>
          <table:table-cell table:style-name="TableCell1114">
            <text:p text:style-name="P1115">(8)</text:p>
          </table:table-cell>
          <table:table-cell table:style-name="TableCell1116">
            <text:p text:style-name="P1117">(9)</text:p>
          </table:table-cell>
          <table:table-cell table:style-name="TableCell1118">
            <text:p text:style-name="P1119">(10)</text:p>
          </table:table-cell>
        </table:table-row>
        <table:table-row table:style-name="TableRow1120">
          <table:table-cell table:style-name="TableCell1121">
            <text:p text:style-name="P1122">80</text:p>
          </table:table-cell>
          <table:table-cell table:style-name="TableCell1123">
            <text:p text:style-name="P1124">2</text:p>
          </table:table-cell>
          <table:table-cell table:style-name="TableCell1125">
            <text:p text:style-name="P1126">65</text:p>
          </table:table-cell>
          <table:table-cell table:style-name="TableCell1127">
            <text:p text:style-name="P1128">130</text:p>
          </table:table-cell>
          <table:table-cell table:style-name="TableCell1129">
            <text:p text:style-name="P1130">7</text:p>
          </table:table-cell>
        </table:table-row>
      </table:table>
      <text:p text:style-name="內文"><text:span text:style-name="T1131">三、計算題：</text:span><text:span text:style-name="T1132">（每個答案4分，共20分）(沒寫計算過程不計分)</text:span></text:p>
      <table:table table:style-name="Table1133">
        <table:table-columns>
          <table:table-column table:style-name="TableColumn1134"/>
          <table:table-column table:style-name="TableColumn1135"/>
        </table:table-columns>
        <table:table-row table:style-name="TableRow1136">
          <table:table-cell table:style-name="TableCell1137">
            <text:p text:style-name="內文"><text:span text:style-name="T1138">1. 40</text:span><text:span text:style-name="T1139">°</text:span></text:p>
          </table:table-cell>
          <table:table-cell table:style-name="TableCell1140">
            <text:p text:style-name="內文"><text:span text:style-name="T1141">2.</text:span><text:span text:style-name="T1142"><text:s/>2</text:span><text:span text:style-name="T1143">π公分</text:span></text:p>
          </table:table-cell>
        </table:table-row>
        <table:table-row table:style-name="TableRow1144">
          <table:table-cell table:style-name="TableCell1145">
            <text:p text:style-name="內文"><text:span text:style-name="T1146">3.</text:span><text:span text:style-name="T1147">外公切線段長＝</text:span><draw:frame draw:style-name="a150" text:anchor-type="as-char" svg:x="0in" svg:y="0in" svg:width="0.73333in" svg:height="0.29167in" style:rel-width="scale" style:rel-height="scale"><draw:object xlink:href="Object 45/" xlink:type="simple" xlink:show="embed" xlink:actuate="onLoad"/></draw:frame></text:p>
            <text:p text:style-name="內文"><text:span text:style-name="T1148"><text:s text:c="2"/>內公切線段長＝</text:span><draw:frame draw:style-name="a151" text:anchor-type="as-char" svg:x="0in" svg:y="0in" svg:width="0.73333in" svg:height="0.29167in" style:rel-width="scale" style:rel-height="scale"><draw:object xlink:href="Object 46/" xlink:type="simple" xlink:show="embed" xlink:actuate="onLoad"/></draw:frame></text:p>
          </table:table-cell>
          <table:table-cell table:style-name="TableCell1149">
            <text:p text:style-name="內文"><text:span text:style-name="T1150">4.<text:s/></text:span><text:span text:style-name="T1151">130</text:span><text:span text:style-name="T1152">°</text:span></text:p>
          </table:table-cell>
        </table:table-row>
      </table:table>
      <text:p text:style-name="內文"/>
      <text:p text:style-name="P1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明體" svg:font-family="華康中明體" style:font-family-generic="modern" style:font-pitch="fixed"/>
    <style:font-face style:name="Times-Italic" svg:font-family="Times-Italic" style:font-family-generic="roman" svg:panose-1="0 0 0 0 0 0 0 0 0 0"/>
    <style:font-face style:name="Times-Roman" svg:font-family="Times-Roman" style:font-family-generic="roman" svg:panose-1="0 0 0 0 0 0 0 0 0 0"/>
    <style:font-face style:name="DFHeiStd-W3" svg:font-family="DFHeiStd-W3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ArialMT" svg:font-family="ArialMT" style:font-family-generic="swiss" svg:panose-1="0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font-name="細明體" style:font-name-asian="細明體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15" svg:viewBox="0 0 20 30" svg:d="m10 0-10 30h20z"/>
    <draw:marker draw:name="a7" svg:viewBox="0 0 20 30" svg:d="m10 0-10 30h20z"/>
    <draw:marker draw:name="a118" svg:viewBox="0 0 20 30" svg:d="m10 0-10 30h20z"/>
    <draw:marker draw:name="a8" svg:viewBox="0 0 20 30" svg:d="m10 0-10 30h20z"/>
    <draw:marker draw:name="a17" svg:viewBox="0 0 20 30" svg:d="m10 0-10 30h20z"/>
    <draw:marker draw:name="a10" svg:viewBox="0 0 20 30" svg:d="m10 0-10 30h20z"/>
    <draw:marker draw:name="a18" svg:viewBox="0 0 20 30" svg:d="m10 0-10 30h20z"/>
    <draw:marker draw:name="a114" svg:viewBox="0 0 20 30" svg:d="m10 0-10 30h20z"/>
    <draw:marker draw:name="a115" svg:viewBox="0 0 20 30" svg:d="m10 0-10 30h20z"/>
    <draw:marker draw:name="a14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(      )" style:num-suffix="." style:num-format="1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4pt" style:font-size-asian="14pt" style:font-size-complex="14pt"/>
    </style:style>
    <style:style style:name="T4" style:parent-style-name="預設段落字型" style:family="text">
      <style:text-properties fo:font-size="14pt" style:font-size-asian="14pt" style:font-size-complex="14pt"/>
    </style:style>
    <style:style style:name="T5" style:parent-style-name="預設段落字型" style:family="text">
      <style:text-properties fo:font-size="14pt" style:font-size-asian="14pt" style:font-size-complex="14pt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9:11:00Z</meta:creation-date>
    <dc:date>2026-02-04T09:11:00Z</dc:date>
    <meta:template xlink:href="Normal" xlink:type="simple"/>
    <meta:editing-cycles>2</meta:editing-cycles>
    <meta:editing-duration>PT0S</meta:editing-duration>
    <meta:document-statistic meta:page-count="5" meta:paragraph-count="9" meta:word-count="713" meta:character-count="4770" meta:row-count="33" meta:non-whitespace-character-count="4066"/>
  </office:meta>
</office:document-meta>
</file>

<file path=Object 42/content.xml><?xml version="1.0" encoding="utf-8"?>
<mml:math xmlns:mml="http://www.w3.org/1998/Math/MathML" xmlns:m="http://schemas.openxmlformats.org/officeDocument/2006/math">
  <mml:mo>&lt;</mml:mo>
</mml:math>
</file>

<file path=Object 43/content.xml><?xml version="1.0" encoding="utf-8"?>
<mml:math xmlns:mml="http://www.w3.org/1998/Math/MathML" xmlns:m="http://schemas.openxmlformats.org/officeDocument/2006/math">
  <mml:mo>&lt;</mml:mo>
</mml:math>
</file>

<file path=Object 44/content.xml><?xml version="1.0" encoding="utf-8"?>
<mml:math xmlns:mml="http://www.w3.org/1998/Math/MathML" xmlns:m="http://schemas.openxmlformats.org/officeDocument/2006/math">
  <mml:mfrac>
    <mml:mrow>
      <mml:mn>48</mml:mn>
    </mml:mrow>
    <mml:mrow>
      <mml:mn>5</mml:mn>
    </mml:mrow>
  </mml:mfrac>
</mml:math>
</file>

<file path=Object 45/content.xml><?xml version="1.0" encoding="utf-8"?>
<mml:math xmlns:mml="http://www.w3.org/1998/Math/MathML" xmlns:m="http://schemas.openxmlformats.org/officeDocument/2006/math">
  <mml:msqrt>
    <mml:mn>55</mml:mn>
  </mml:msqrt>
  <mml:mi mathvariant="normal">公</mml:mi>
  <mml:mi mathvariant="normal">分</mml:mi>
</mml:math>
</file>

<file path=Object 46/content.xml><?xml version="1.0" encoding="utf-8"?>
<mml:math xmlns:mml="http://www.w3.org/1998/Math/MathML" xmlns:m="http://schemas.openxmlformats.org/officeDocument/2006/math">
  <mml:msqrt>
    <mml:mn>15</mml:mn>
  </mml:msqrt>
  <mml:mi mathvariant="normal">公</mml:mi>
  <mml:mi mathvariant="normal">分</mml:mi>
</mml:math>
</file>