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Object 39" manifest:media-type="application/octet-stream"/>
  <manifest:file-entry manifest:full-path="ObjectReplacements/Object 39" manifest:media-type=""/>
  <manifest:file-entry manifest:full-path="media/image7.png" manifest:media-type="image/png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media/image11.png" manifest:media-type="image/png"/>
  <manifest:file-entry manifest:full-path="media/image12.png" manifest:media-type="image/png"/>
  <manifest:file-entry manifest:full-path="Object 63" manifest:media-type="application/octet-stream"/>
  <manifest:file-entry manifest:full-path="ObjectReplacements/Object 63" manifest:media-type=""/>
  <manifest:file-entry manifest:full-path="media/image13.png" manifest:media-type="image/png"/>
  <manifest:file-entry manifest:full-path="media/image14.png" manifest:media-type="image/png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emf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media/image20.png" manifest:media-type="image/png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 1" manifest:media-type="application/octet-stream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media/image21.png" manifest:media-type="image/png"/>
  <manifest:file-entry manifest:full-path="Object 91" manifest:media-type="application/octet-stream"/>
  <manifest:file-entry manifest:full-path="ObjectReplacements/Object 91" manifest:media-type="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 94" manifest:media-type="application/octet-stream"/>
  <manifest:file-entry manifest:full-path="ObjectReplacements/Object 94" manifest:media-type=""/>
  <manifest:file-entry manifest:full-path="Object 95" manifest:media-type="application/octet-stream"/>
  <manifest:file-entry manifest:full-path="ObjectReplacements/Object 95" manifest:media-type=""/>
  <manifest:file-entry manifest:full-path="ObjectReplacements/Object 81" manifest:media-type=""/>
  <manifest:file-entry manifest:full-path="ObjectReplacements/Object 96" manifest:media-type=""/>
  <manifest:file-entry manifest:full-path="Object 97" manifest:media-type="application/octet-stream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Object 99" manifest:media-type="application/octet-stream"/>
  <manifest:file-entry manifest:full-path="ObjectReplacements/Object 99" manifest:media-type=""/>
  <manifest:file-entry manifest:full-path="Object 100" manifest:media-type="application/octet-stream"/>
  <manifest:file-entry manifest:full-path="ObjectReplacements/Object 100" manifest:media-type=""/>
  <manifest:file-entry manifest:full-path="Object 101" manifest:media-type="application/octet-stream"/>
  <manifest:file-entry manifest:full-path="ObjectReplacements/Object 101" manifest:media-type=""/>
  <manifest:file-entry manifest:full-path="Object 102" manifest:media-type="application/octet-stream"/>
  <manifest:file-entry manifest:full-path="ObjectReplacements/Object 102" manifest:media-type="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4" manifest:media-type=""/>
  <manifest:file-entry manifest:full-path="Object 105" manifest:media-type="application/octet-stream"/>
  <manifest:file-entry manifest:full-path="ObjectReplacements/Object 105" manifest:media-type=""/>
  <manifest:file-entry manifest:full-path="Object 106" manifest:media-type="application/octet-stream"/>
  <manifest:file-entry manifest:full-path="ObjectReplacements/Object 106" manifest:media-type=""/>
  <manifest:file-entry manifest:full-path="Object 107" manifest:media-type="application/octet-stream"/>
  <manifest:file-entry manifest:full-path="ObjectReplacements/Object 107" manifest:media-type=""/>
  <manifest:file-entry manifest:full-path="Object 108" manifest:media-type="application/octet-stream"/>
  <manifest:file-entry manifest:full-path="ObjectReplacements/Object 108" manifest:media-type=""/>
  <manifest:file-entry manifest:full-path="Object 109" manifest:media-type="application/octet-stream"/>
  <manifest:file-entry manifest:full-path="ObjectReplacements/Object 109" manifest:media-type=""/>
  <manifest:file-entry manifest:full-path="ObjectReplacements/Object 1" manifest:media-type=""/>
  <manifest:file-entry manifest:full-path="Object 2" manifest:media-type="application/octet-stream"/>
  <manifest:file-entry manifest:full-path="Object 96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P13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5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8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9" style:parent-style-name="頁首" style:family="paragraph">
      <style:paragraph-properties fo:margin-bottom="0.125in" style:line-height-at-least="0in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5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9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79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</style:style>
    <style:style style:name="T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93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94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95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96" style:parent-style-name="頁首" style:family="paragraph">
      <style:paragraph-properties fo:margin-bottom="0.125in" style:line-height-at-least="0in" fo:margin-left="0.5034in" fo:text-indent="-0.0118in">
        <style:tab-stops>
          <style:tab-stop style:type="left" style:position="4.090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7" style:parent-style-name="頁首" style:family="paragraph">
      <style:paragraph-properties fo:margin-bottom="0.125in" style:line-height-at-least="0in"/>
    </style:style>
    <style:style style:name="T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08" style:parent-style-name="頁首" style:family="paragraph">
      <style:paragraph-properties fo:margin-bottom="0.125in" style:line-height-at-least="0in">
        <style:tab-stops>
          <style:tab-stop style:type="center" style:position="2.884in"/>
          <style:tab-stop style:type="left" style:position="6.7597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P119" style:parent-style-name="頁首" style:family="paragraph">
      <style:paragraph-properties fo:margin-bottom="0.125in" style:line-height-at-least="0in">
        <style:tab-stops>
          <style:tab-stop style:type="center" style:position="2.884in"/>
          <style:tab-stop style:type="left" style:position="5.2395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doub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24" style:parent-style-name="頁首" style:family="paragraph">
      <style:paragraph-properties fo:margin-bottom="0.125in" style:line-height-at-least="0in" fo:text-indent="0.5048in">
        <style:tab-stops>
          <style:tab-stop style:type="center" style:position="2.884in"/>
          <style:tab-stop style:type="left" style:position="5.239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5" style:parent-style-name="頁首" style:family="paragraph">
      <style:paragraph-properties fo:margin-bottom="0.125in" style:line-height-at-least="0in" fo:text-indent="0.5048in">
        <style:tab-stops>
          <style:tab-stop style:type="center" style:position="2.884in"/>
          <style:tab-stop style:type="left" style:position="5.239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6" style:parent-style-name="頁首" style:family="paragraph">
      <style:paragraph-properties fo:margin-bottom="0.125in" style:line-height-at-least="0in" fo:text-indent="0.5048in">
        <style:tab-stops>
          <style:tab-stop style:type="center" style:position="2.884in"/>
          <style:tab-stop style:type="left" style:position="5.239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7" style:parent-style-name="頁首" style:family="paragraph">
      <style:paragraph-properties fo:margin-bottom="0.125in" style:line-height-at-least="0in" fo:text-indent="0.5048in">
        <style:tab-stops>
          <style:tab-stop style:type="center" style:position="2.884in"/>
          <style:tab-stop style:type="left" style:position="5.239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8" style:parent-style-name="頁首" style:family="paragraph">
      <style:paragraph-properties fo:margin-bottom="0.125in" style:line-height-at-least="0in"/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doub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38" style:parent-style-name="頁首" style:family="paragraph">
      <style:paragraph-properties fo:margin-bottom="0.125in" style:line-height-at-least="0in" fo:text-indent="0.5048in"/>
      <style:text-properties style:font-name="標楷體" style:font-name-asian="標楷體" fo:color="#000000" style:letter-kerning="false" fo:font-size="12pt" style:font-size-asian="12pt" style:font-size-complex="12pt"/>
    </style:style>
    <style:style style:name="P139" style:parent-style-name="頁首" style:family="paragraph">
      <style:paragraph-properties fo:margin-bottom="0.125in" style:line-height-at-least="0in">
        <style:tab-stops>
          <style:tab-stop style:type="center" style:position="2.884in"/>
          <style:tab-stop style:type="left" style:position="6.3437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5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7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9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1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56" style:parent-style-name="頁首" style:family="paragraph">
      <style:paragraph-properties fo:margin-bottom="0.125in" style:line-height-at-least="0in" fo:text-indent="0.5048in">
        <style:tab-stops>
          <style:tab-stop style:type="center" style:position="2.884in"/>
          <style:tab-stop style:type="left" style:position="6.3437in"/>
        </style:tab-stops>
      </style:paragraph-properties>
    </style:style>
    <style:style style:name="T1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1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67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1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2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75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76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79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</style:style>
    <style:style style:name="T1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93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</style:style>
    <style:style style:name="P194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5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6" style:parent-style-name="頁首" style:family="paragraph">
      <style:paragraph-properties fo:margin-bottom="0.125in" style:line-height-at-least="0in" fo:margin-left="0.5881in" fo:text-indent="0.0013in">
        <style:tab-stops>
          <style:tab-stop style:type="left" style:position="0.974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7" style:parent-style-name="頁首" style:family="paragraph">
      <style:paragraph-properties fo:margin-bottom="0.125in" style:line-height-at-least="0in"/>
      <style:text-properties style:font-name="標楷體" style:font-name-asian="標楷體" fo:color="#000000" style:letter-kerning="false" fo:font-size="12pt" style:font-size-asian="12pt" style:font-size-complex="12pt"/>
    </style:style>
    <style:style style:name="P198" style:parent-style-name="頁首" style:family="paragraph">
      <style:paragraph-properties fo:margin-bottom="0.125in" style:line-height-at-least="0in" fo:text-indent="0.4916in"/>
    </style:style>
    <style:style style:name="T1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T2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2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P214" style:parent-style-name="頁首" style:family="paragraph">
      <style:paragraph-properties fo:margin-bottom="0.125in" style:line-height-at-least="0in"/>
    </style:style>
    <style:style style:name="T2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6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31" style:parent-style-name="頁首" style:family="paragraph">
      <style:paragraph-properties fo:margin-bottom="0.125in" style:line-height-at-least="0in" fo:text-indent="0.4097in"/>
    </style:style>
    <style:style style:name="T2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P243" style:parent-style-name="內文" style:family="paragraph">
      <style:text-properties style:font-name="標楷體" style:font-name-asian="標楷體" style:font-size-complex="12pt"/>
    </style:style>
    <style:style style:name="P244" style:parent-style-name="內文" style:family="paragraph">
      <style:text-properties style:font-name="標楷體" style:font-name-asian="標楷體" style:font-size-complex="12pt"/>
    </style:style>
    <style:style style:name="P245" style:parent-style-name="內文" style:family="paragraph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P262" style:parent-style-name="頁首" style:family="paragraph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7" style:parent-style-name="預設段落字型" style:family="text">
      <style:text-properties style:font-name="標楷體" style:font-name-asian="標楷體" fo:color="#000000" style:letter-kerning="false" style:text-position="-42.8% 100%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2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70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7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7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7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78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2" style:parent-style-name="預設段落字型" style:family="text">
      <style:text-properties style:font-name="標楷體" style:font-name-asian="標楷體" style:letter-kerning="false" style:font-size-complex="12pt"/>
    </style:style>
    <style:style style:name="T2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7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90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9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2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9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2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298" style:parent-style-name="內文" style:family="paragraph">
      <style:paragraph-properties fo:margin-left="0.1965in" fo:text-indent="-0.1965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1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3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3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9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34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45" style:parent-style-name="內文" style:family="paragraph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53" style:parent-style-name="內文" style:family="paragraph">
      <style:paragraph-properties fo:text-indent="0.1965in"/>
    </style:style>
    <style:style style:name="T3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5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3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63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364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365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366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367" style:parent-style-name="內文" style:family="paragraph">
      <style:paragraph-properties fo:text-indent="1.3333in"/>
    </style:style>
    <style:style style:name="T3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07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9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15" style:parent-style-name="內文" style:family="paragraph">
      <style:paragraph-properties fo:margin-bottom="0.125in" style:line-height-at-least="0in" fo:margin-left="0.1965in" fo:text-indent="-0.1965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1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3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26" style:parent-style-name="內文" style:family="paragraph">
      <style:paragraph-properties fo:margin-bottom="0.125in" style:line-height-at-least="0in" fo:margin-left="0.1965in" fo:text-indent="-0.0298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8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0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3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37" style:parent-style-name="內文" style:family="paragraph">
      <style:paragraph-properties fo:widows="2" fo:orphans="2" fo:margin-left="0.1965in" fo:text-indent="-0.1965in">
        <style:tab-stops/>
      </style:paragraph-properties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3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5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49" style:parent-style-name="內文" style:family="paragraph">
      <style:paragraph-properties fo:widows="2" fo:orphans="2" fo:margin-left="0.1965in" fo:text-indent="-0.1965in">
        <style:tab-stops>
          <style:tab-stop style:type="left" style:position="0.0743in"/>
        </style:tab-stops>
      </style:paragraph-properties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P46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46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46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46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470" style:parent-style-name="內文" style:family="paragraph">
      <style:paragraph-properties fo:widows="2" fo:orphans="2"/>
    </style:style>
    <style:style style:name="T4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9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481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4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88" style:parent-style-name="內文" style:family="paragraph">
      <style:paragraph-properties fo:widows="2" fo:orphans="2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fo:color="#000000" style:font-size-complex="12pt"/>
    </style:style>
    <style:style style:name="T492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493" style:parent-style-name="預設段落字型" style:family="text">
      <style:text-properties style:font-name="標楷體" style:font-name-asian="標楷體" fo:color="#000000" style:font-size-complex="12pt"/>
    </style:style>
    <style:style style:name="T494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495" style:parent-style-name="預設段落字型" style:family="text">
      <style:text-properties style:font-name="標楷體" style:font-name-asian="標楷體" fo:color="#000000" style:font-size-complex="12pt"/>
    </style:style>
    <style:style style:name="T496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P499" style:parent-style-name="內文" style:family="paragraph">
      <style:paragraph-properties fo:widows="2" fo:orphans="2" fo:line-height="0.2777in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5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5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7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5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9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5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1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5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15" style:parent-style-name="內文" style:family="paragraph">
      <style:paragraph-properties fo:widows="2" fo:orphans="2" fo:margin-top="0.125in" fo:line-height="0.2777in" fo:text-indent="0.1965in"/>
    </style:style>
    <style:style style:name="T5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7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30" style:parent-style-name="內文" style:family="paragraph">
      <style:paragraph-properties fo:widows="2" fo:orphans="2"/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6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53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8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3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0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5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50" style:parent-style-name="內文" style:family="paragraph">
      <style:paragraph-properties fo:widows="2" fo:orphans="2" fo:text-indent="0.1965in"/>
    </style:style>
    <style:style style:name="T5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2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5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1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63" style:parent-style-name="內文" style:family="paragraph">
      <style:paragraph-properties fo:widows="2" fo:orphans="2"/>
    </style:style>
    <style:style style:name="T564" style:parent-style-name="預設段落字型" style:family="text">
      <style:text-properties style:font-name="標楷體" style:font-name-asian="標楷體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font-size-complex="12pt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style:font-size-complex="12pt"/>
    </style:style>
    <style:style style:name="T5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72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573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74" style:parent-style-name="預設段落字型" style:family="text">
      <style:text-properties style:font-name="標楷體" style:font-name-asian="標楷體" fo:font-size="14pt" style:font-size-asian="14pt"/>
    </style:style>
    <style:style style:name="T575" style:parent-style-name="預設段落字型" style:family="text">
      <style:text-properties style:font-name="標楷體" style:font-name-asian="標楷體" fo:font-size="14pt" style:font-size-asian="14pt"/>
    </style:style>
    <style:style style:name="T576" style:parent-style-name="預設段落字型" style:family="text">
      <style:text-properties style:font-name="標楷體" style:font-name-asian="標楷體" fo:font-size="14pt" style:font-size-asian="14pt"/>
    </style:style>
    <style:style style:name="T57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font-size="14pt" style:font-size-asian="14pt"/>
    </style:style>
    <style:style style:name="T5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標楷體" style:font-name-asian="標楷體" fo:font-size="14pt" style:font-size-asian="14pt"/>
    </style:style>
    <style:style style:name="T5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style:font-name-asian="標楷體" fo:font-size="14pt" style:font-size-asian="14pt"/>
    </style:style>
    <style:style style:name="P583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ableColumn585" style:family="table-column">
      <style:table-column-properties style:column-width="0.875in"/>
    </style:style>
    <style:style style:name="TableColumn586" style:family="table-column">
      <style:table-column-properties style:column-width="0.875in"/>
    </style:style>
    <style:style style:name="TableColumn587" style:family="table-column">
      <style:table-column-properties style:column-width="0.875in"/>
    </style:style>
    <style:style style:name="TableColumn588" style:family="table-column">
      <style:table-column-properties style:column-width="0.875in"/>
    </style:style>
    <style:style style:name="TableColumn589" style:family="table-column">
      <style:table-column-properties style:column-width="0.8756in"/>
    </style:style>
    <style:style style:name="TableColumn590" style:family="table-column">
      <style:table-column-properties style:column-width="0.8756in"/>
    </style:style>
    <style:style style:name="TableColumn591" style:family="table-column">
      <style:table-column-properties style:column-width="0.8756in"/>
    </style:style>
    <style:style style:name="TableColumn592" style:family="table-column">
      <style:table-column-properties style:column-width="0.8756in"/>
    </style:style>
    <style:style style:name="TableColumn593" style:family="table-column">
      <style:table-column-properties style:column-width="0.8756in"/>
    </style:style>
    <style:style style:name="TableColumn594" style:family="table-column">
      <style:table-column-properties style:column-width="0.8756in"/>
    </style:style>
    <style:style style:name="Table584" style:family="table">
      <style:table-properties style:width="8.7541in" fo:margin-left="0in" table:align="left"/>
    </style:style>
    <style:style style:name="TableRow595" style:family="table-row">
      <style:table-row-properties style:min-row-height="0.2486in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616" style:family="table-row">
      <style:table-row-properties style:min-row-height="0.443in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637" style:parent-style-name="頁首" style:family="paragraph">
      <style:paragraph-properties fo:margin-top="0.125in" fo:margin-bottom="0.125in"/>
    </style:style>
    <style:style style:name="T638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639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640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olumn642" style:family="table-column">
      <style:table-column-properties style:column-width="1.7854in"/>
    </style:style>
    <style:style style:name="TableColumn643" style:family="table-column">
      <style:table-column-properties style:column-width="1.7861in"/>
    </style:style>
    <style:style style:name="TableColumn644" style:family="table-column">
      <style:table-column-properties style:column-width="1.7861in"/>
    </style:style>
    <style:style style:name="TableColumn645" style:family="table-column">
      <style:table-column-properties style:column-width="1.7861in"/>
    </style:style>
    <style:style style:name="TableColumn646" style:family="table-column">
      <style:table-column-properties style:column-width="1.7868in"/>
    </style:style>
    <style:style style:name="Table641" style:family="table">
      <style:table-properties style:width="8.9305in" fo:margin-left="0in" table:align="left"/>
    </style:style>
    <style:style style:name="TableRow647" style:family="table-row">
      <style:table-row-properties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658" style:family="table-row">
      <style:table-row-properties style:min-row-height="0.5472in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669" style:family="table-row">
      <style:table-row-properties style:min-row-height="0.2187in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680" style:family="table-row">
      <style:table-row-properties style:min-row-height="0.5277in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691" style:parent-style-name="頁首" style:family="paragraph">
      <style:paragraph-properties fo:margin-top="0.125in" fo:margin-bottom="0.0694in"/>
    </style:style>
    <style:style style:name="T692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693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694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695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696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olumn698" style:family="table-column">
      <style:table-column-properties style:column-width="3.9145in"/>
    </style:style>
    <style:style style:name="TableColumn699" style:family="table-column">
      <style:table-column-properties style:column-width="4.827in"/>
    </style:style>
    <style:style style:name="Table697" style:family="table">
      <style:table-properties style:width="8.7416in" fo:margin-left="0in" table:align="left"/>
    </style:style>
    <style:style style:name="TableRow700" style:family="table-row">
      <style:table-row-properties style:min-row-height="5.0347in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頁首" style:family="paragraph">
      <style:paragraph-properties fo:margin-left="0.168in" fo:text-indent="-0.168in">
        <style:tab-stops>
          <style:tab-stop style:type="center" style:position="2.7159in"/>
          <style:tab-stop style:type="right" style:position="5.6in"/>
        </style:tab-stops>
      </style:paragraph-properties>
    </style:style>
    <style:style style:name="T703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04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05" style:parent-style-name="預設段落字型" style:family="text">
      <style:text-properties style:font-name="標楷體" style:font-name-asian="標楷體" fo:color="#000000" style:text-position="-16.6% 100%" fo:font-size="12pt" style:font-size-asian="12pt" style:font-size-complex="12pt"/>
    </style:style>
    <style:style style:name="T706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07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08" style:parent-style-name="預設段落字型" style:family="text">
      <style:text-properties style:font-name="標楷體" style:font-name-asian="標楷體" fo:color="#000000" style:text-position="-16.6% 100%" fo:font-size="12pt" style:font-size-asian="12pt" style:font-size-complex="12pt"/>
    </style:style>
    <style:style style:name="T709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10" style:parent-style-name="預設段落字型" style:family="text">
      <style:text-properties style:font-name="標楷體" style:font-name-asian="標楷體" fo:color="#000000" style:text-position="-25% 100%" fo:font-size="12pt" style:font-size-asian="12pt" style:font-size-complex="12pt"/>
    </style:style>
    <style:style style:name="T711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12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widows="2" fo:orphans="2" fo:line-height="0.2777in"/>
    </style:style>
    <style:style style:name="T715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T71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71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18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1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0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2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2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72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4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72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6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72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730" style:parent-style-name="頁首" style:family="paragraph">
      <style:paragraph-properties fo:line-height="0.3055in"/>
    </style:style>
    <style:style style:name="T731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32" style:parent-style-name="預設段落字型" style:family="text">
      <style:text-properties style:font-name="標楷體" style:font-name-asian="標楷體" fo:color="#000000" style:text-position="-25% 100%" fo:font-size="12pt" style:font-size-asian="12pt" style:font-size-complex="12pt"/>
    </style:style>
    <style:style style:name="T733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34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P735" style:parent-style-name="頁首" style:family="paragraph">
      <style:paragraph-properties fo:line-height="0.3055in"/>
    </style:style>
    <style:style style:name="T736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37" style:parent-style-name="預設段落字型" style:family="text">
      <style:text-properties style:font-name="標楷體" style:font-name-asian="標楷體" fo:color="#000000" style:text-position="-25% 100%" fo:font-size="12pt" style:font-size-asian="12pt" style:font-size-complex="12pt"/>
    </style:style>
    <style:style style:name="T738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739" style:parent-style-name="預設段落字型" style:family="text">
      <style:text-properties style:font-name="Times New Roman" style:font-name-asian="新細明體" style:font-name-complex="Times New Roman" style:letter-kerning="false" fo:font-size="12pt" style:font-size-asian="12pt" style:font-size-complex="12pt"/>
    </style:style>
    <style:style style:name="TableRow740" style:family="table-row">
      <style:table-row-properties style:min-row-height="2.793in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fo:widows="2" fo:orphans="2"/>
    </style:style>
    <style:style style:name="T743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T74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45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74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47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4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49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75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51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5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53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5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55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5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5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5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759" style:parent-style-name="內文" style:family="paragraph">
      <style:paragraph-properties fo:widows="2" fo:orphans="2" fo:text-indent="0.1965in"/>
    </style:style>
    <style:style style:name="T76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61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76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6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6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65" style:parent-style-name="預設段落字型" style:family="text">
      <style:text-properties style:font-name="標楷體" style:font-name-asian="標楷體" fo:color="#000000" style:text-position="-25% 100%" style:font-size-complex="12pt"/>
    </style:style>
    <style:style style:name="T76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767" style:parent-style-name="頁首" style:family="paragraph">
      <style:paragraph-properties fo:margin-bottom="0.1666in"/>
      <style:text-properties style:font-name="標楷體" style:font-name-asian="標楷體" style:font-name-complex="Times New Roman" fo:color="#000000" style:letter-kerning="false" fo:font-size="12pt" style:font-size-asian="12pt" style:font-size-complex="14pt"/>
    </style:style>
    <style:style style:name="P768" style:parent-style-name="內文" style:family="paragraph">
      <style:paragraph-properties fo:widows="2" fo:orphans="2"/>
      <style:text-properties style:font-name="標楷體" style:font-name-asian="標楷體"/>
    </style:style>
    <style:style style:name="P769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77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71" style:parent-style-name="預設段落字型" style:family="text">
      <style:text-properties style:font-name="標楷體" style:font-name-asian="標楷體" fo:font-size="14pt" style:font-size-asian="14pt"/>
    </style:style>
    <style:style style:name="T772" style:parent-style-name="預設段落字型" style:family="text">
      <style:text-properties style:font-name="標楷體" style:font-name-asian="標楷體" fo:font-size="14pt" style:font-size-asian="14pt"/>
    </style:style>
    <style:style style:name="T773" style:parent-style-name="預設段落字型" style:family="text">
      <style:text-properties style:font-name="標楷體" style:font-name-asian="標楷體" fo:font-size="14pt" style:font-size-asian="14pt"/>
    </style:style>
    <style:style style:name="T77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75" style:parent-style-name="預設段落字型" style:family="text">
      <style:text-properties style:font-name="標楷體" style:font-name-asian="標楷體" fo:font-size="14pt" style:font-size-asian="14pt"/>
    </style:style>
    <style:style style:name="T77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77" style:parent-style-name="預設段落字型" style:family="text">
      <style:text-properties style:font-name="標楷體" style:font-name-asian="標楷體" fo:font-size="14pt" style:font-size-asian="14pt"/>
    </style:style>
    <style:style style:name="T77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79" style:parent-style-name="預設段落字型" style:family="text">
      <style:text-properties style:font-name="標楷體" style:font-name-asian="標楷體" fo:font-size="14pt" style:font-size-asian="14pt"/>
    </style:style>
    <style:style style:name="P780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ableColumn782" style:family="table-column">
      <style:table-column-properties style:column-width="0.875in"/>
    </style:style>
    <style:style style:name="TableColumn783" style:family="table-column">
      <style:table-column-properties style:column-width="0.875in"/>
    </style:style>
    <style:style style:name="TableColumn784" style:family="table-column">
      <style:table-column-properties style:column-width="0.875in"/>
    </style:style>
    <style:style style:name="TableColumn785" style:family="table-column">
      <style:table-column-properties style:column-width="0.875in"/>
    </style:style>
    <style:style style:name="TableColumn786" style:family="table-column">
      <style:table-column-properties style:column-width="0.8756in"/>
    </style:style>
    <style:style style:name="TableColumn787" style:family="table-column">
      <style:table-column-properties style:column-width="0.8756in"/>
    </style:style>
    <style:style style:name="TableColumn788" style:family="table-column">
      <style:table-column-properties style:column-width="0.8756in"/>
    </style:style>
    <style:style style:name="TableColumn789" style:family="table-column">
      <style:table-column-properties style:column-width="0.8756in"/>
    </style:style>
    <style:style style:name="TableColumn790" style:family="table-column">
      <style:table-column-properties style:column-width="0.8756in"/>
    </style:style>
    <style:style style:name="TableColumn791" style:family="table-column">
      <style:table-column-properties style:column-width="0.8756in"/>
    </style:style>
    <style:style style:name="Table781" style:family="table">
      <style:table-properties style:width="8.7541in" fo:margin-left="0in" table:align="left"/>
    </style:style>
    <style:style style:name="TableRow792" style:family="table-row">
      <style:table-row-properties style:min-row-height="0.2486in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813" style:family="table-row">
      <style:table-row-properties style:min-row-height="0.443in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834" style:parent-style-name="頁首" style:family="paragraph">
      <style:paragraph-properties fo:margin-bottom="0.1666in" fo:text-indent="0.2486in"/>
      <style:text-properties style:font-name="標楷體" style:font-name-asian="標楷體" fo:color="#000000" style:letter-kerning="false" fo:font-size="14pt" style:font-size-asian="14pt" style:font-size-complex="14pt"/>
    </style:style>
    <style:style style:name="P835" style:parent-style-name="頁首" style:family="paragraph">
      <style:paragraph-properties fo:margin-bottom="0.1666in"/>
    </style:style>
    <style:style style:name="T836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837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838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olumn840" style:family="table-column">
      <style:table-column-properties style:column-width="1.7812in"/>
    </style:style>
    <style:style style:name="TableColumn841" style:family="table-column">
      <style:table-column-properties style:column-width="1.7888in"/>
    </style:style>
    <style:style style:name="TableColumn842" style:family="table-column">
      <style:table-column-properties style:column-width="1.7888in"/>
    </style:style>
    <style:style style:name="TableColumn843" style:family="table-column">
      <style:table-column-properties style:column-width="1.7868in"/>
    </style:style>
    <style:style style:name="TableColumn844" style:family="table-column">
      <style:table-column-properties style:column-width="1.7847in"/>
    </style:style>
    <style:style style:name="Table839" style:family="table">
      <style:table-properties style:width="8.9305in" fo:margin-left="0in" table:align="left"/>
    </style:style>
    <style:style style:name="TableRow845" style:family="table-row">
      <style:table-row-properties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856" style:family="table-row">
      <style:table-row-properties style:min-row-height="0.6409in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頁首" style:family="paragraph">
      <style:paragraph-properties fo:text-align="center"/>
    </style:style>
    <style:style style:name="T859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2pt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頁首" style:family="paragraph">
      <style:paragraph-properties fo:text-align="center"/>
    </style:style>
    <style:style style:name="T862" style:parent-style-name="預設段落字型" style:family="text">
      <style:text-properties style:font-name="標楷體" style:font-name-asian="標楷體" fo:color="#000000" style:text-position="-40% 100%" style:font-size-complex="12pt"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頁首" style:family="paragraph">
      <style:paragraph-properties fo:text-align="center"/>
    </style:style>
    <style:style style:name="T865" style:parent-style-name="預設段落字型" style:family="text">
      <style:text-properties style:font-name="標楷體" style:font-name-asian="標楷體" fo:color="#000000" style:text-position="-120% 100%" style:font-size-complex="12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頁首" style:family="paragraph">
      <style:paragraph-properties fo:text-align="center"/>
    </style:style>
    <style:style style:name="T868" style:parent-style-name="預設段落字型" style:family="text">
      <style:text-properties style:font-name="標楷體" style:font-name-asian="標楷體" fo:color="#000000" style:text-position="-40% 100%" style:font-size-complex="12pt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頁首" style:family="paragraph">
      <style:paragraph-properties fo:text-align="center"/>
    </style:style>
    <style:style style:name="T871" style:parent-style-name="預設段落字型" style:family="text">
      <style:text-properties style:font-name="標楷體" style:font-name-asian="標楷體" style:font-name-complex="Times New Roman" style:letter-kerning="false" fo:font-size="16pt" style:font-size-asian="16pt" style:font-size-complex="12pt"/>
    </style:style>
    <style:style style:name="TableRow872" style:family="table-row">
      <style:table-row-properties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883" style:family="table-row">
      <style:table-row-properties style:min-row-height="0.6118in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頁首" style:family="paragraph">
      <style:paragraph-properties fo:text-align="center"/>
    </style:style>
    <style:style style:name="T886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2pt"/>
    </style:style>
    <style:style style:name="TableCell8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8" style:parent-style-name="頁首" style:family="paragraph">
      <style:paragraph-properties fo:text-align="center"/>
    </style:style>
    <style:style style:name="T889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2pt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頁首" style:family="paragraph">
      <style:paragraph-properties fo:text-align="center"/>
    </style:style>
    <style:style style:name="T892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2pt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頁首" style:family="paragraph">
      <style:paragraph-properties fo:text-align="center"/>
    </style:style>
    <style:style style:name="T895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2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頁首" style:family="paragraph">
      <style:paragraph-properties fo:text-align="center"/>
    </style:style>
    <style:style style:name="T898" style:parent-style-name="預設段落字型" style:family="text">
      <style:text-properties style:font-name="標楷體" style:font-name-asian="標楷體" style:font-name-complex="Times New Roman" style:letter-kerning="false" fo:font-size="16pt" style:font-size-asian="16pt" style:font-size-complex="12pt"/>
    </style:style>
    <style:style style:name="P899" style:parent-style-name="頁首" style:family="paragraph">
      <style:paragraph-properties fo:margin-bottom="0.1666in"/>
      <style:text-properties style:font-name="標楷體" style:font-name-asian="標楷體" fo:color="#000000" style:letter-kerning="false" fo:font-size="14pt" style:font-size-asian="14pt" style:font-size-complex="14pt"/>
    </style:style>
    <style:style style:name="P900" style:parent-style-name="頁首" style:family="paragraph">
      <style:paragraph-properties fo:margin-bottom="0.1666in"/>
    </style:style>
    <style:style style:name="T901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902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903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904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905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P906" style:parent-style-name="內文" style:family="paragraph">
      <style:paragraph-properties fo:widows="2" fo:orphans="2"/>
      <style:text-properties style:font-name="標楷體" style:font-name-asian="標楷體"/>
    </style:style>
    <style:style style:name="P907" style:parent-style-name="內文" style:family="paragraph">
      <style:paragraph-properties fo:widows="2" fo:orphans="2"/>
    </style:style>
    <style:style style:name="T908" style:parent-style-name="預設段落字型" style:family="text">
      <style:text-properties style:font-name="標楷體" style:font-name-asian="標楷體"/>
    </style:style>
    <style:style style:name="T9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913" style:parent-style-name="內文" style:family="paragraph">
      <style:paragraph-properties fo:widows="2" fo:orphans="2"/>
    </style:style>
    <style:style style:name="T914" style:parent-style-name="預設段落字型" style:family="text">
      <style:text-properties style:font-name="標楷體" style:font-name-asian="標楷體"/>
    </style:style>
    <style:style style:name="T915" style:parent-style-name="預設段落字型" style:family="text">
      <style:text-properties style:font-name="標楷體" style:font-name-asian="標楷體"/>
    </style:style>
    <style:style style:name="T916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9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18" style:parent-style-name="預設段落字型" style:family="text">
      <style:text-properties style:font-name="標楷體" style:font-name-asian="標楷體"/>
    </style:style>
    <style:style style:name="T9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9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921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122" style:parent-style-name="Graphics">
      <style:graphic-properties fo:border="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1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86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87" style:parent-style-name="Graphics">
      <style:graphic-properties fo:border="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88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89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43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44" style:parent-style-name="Graphics">
      <style:graphic-properties fo:border="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fo:border="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54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55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9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2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fo:border="none" fo:background-color="transparent" fo:clip="rect(0in, 0in, 0in, 0in)"/>
    </style:style>
    <style:style style:family="graphic" style:name="a74" style:parent-style-name="Graphics">
      <style:graphic-properties fo:border="none" fo:background-color="transparent" fo:clip="rect(0in, 0in, 0in, 0in)"/>
    </style:style>
    <style:style style:family="graphic" style:name="a75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78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一次定期評量<text:s/>數學科<text:s/>試題卷</text:p>
      <text:p text:style-name="P2"><text:span text:style-name="T3"><draw:connector draw:type="line" svg:x1="0.05486in" svg:y1="0.41944in" svg:x2="8.92986in" svg:y2="0.41944in" draw:z-index="251663872" draw:id="id0" draw:style-name="a0" draw:name="直線接點 1" text:anchor-type="paragraph"><svg:title/><svg:desc/></draw:connector></text:span><text:span text:style-name="T4">九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　</text:span><text:span text:style-name="T11"><text:s/></text:span></text:p>
      <text:p text:style-name="P12">一、選擇題：(每題4分，共40分)</text:p>
      <text:p text:style-name="P13"><text:span text:style-name="T14">1.( <text:s/>)</text:span><text:span text:style-name="T15">已知座標平面上A(-4，-10)</text:span><text:span text:style-name="T16">，</text:span><text:span text:style-name="T17">B(6，8)，若C為</text:span><text:span text:style-name="T18"><draw:frame draw:z-index="0" draw:id="id1" draw:style-name="a1" draw:name="Object 1" text:anchor-type="as-char" svg:x="0in" svg:y="0in" svg:width="0.35833in" svg:height="0.258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9">中點，D為</text:span><text:span text:style-name="T20"><draw:frame draw:z-index="0" draw:id="id2" draw:style-name="a2" draw:name="Object 2" text:anchor-type="as-char" svg:x="0in" svg:y="0in" svg:width="0.35833in" svg:height="0.26667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21">中點，E為</text:span><text:span text:style-name="T22"><draw:frame draw:z-index="0" draw:id="id3" draw:style-name="a3" draw:name="Object 3" text:anchor-type="as-char" svg:x="0in" svg:y="0in" svg:width="0.35in" svg:height="0.25833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23">中點，則試問E點座標為何</text:span><text:span text:style-name="T24">？</text:span></text:p>
      <text:p text:style-name="P25"><text:span text:style-name="T26">(A)</text:span><text:span text:style-name="T27">(1，-1)</text:span><text:span text:style-name="T28"><text:s text:c="2"/>(B)</text:span><text:span text:style-name="T29">(</text:span><text:span text:style-name="T30"><draw:frame draw:z-index="0" draw:id="id4" draw:style-name="a4" draw:name="Object 4" text:anchor-type="as-char" svg:x="0in" svg:y="0in" svg:width="0.16667in" svg:height="0.4333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31">，</text:span><text:span text:style-name="T32"><draw:frame draw:z-index="0" draw:id="id5" draw:style-name="a5" draw:name="Object 5" text:anchor-type="as-char" svg:x="0in" svg:y="0in" svg:width="0.16667in" svg:height="0.43333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33">)</text:span><text:span text:style-name="T34"><text:s text:c="2"/></text:span><text:span text:style-name="T35">(C)</text:span><text:span text:style-name="T36">(</text:span><text:span text:style-name="T37"><draw:frame draw:z-index="0" draw:id="id6" draw:style-name="a6" draw:name="Object 6" text:anchor-type="as-char" svg:x="0in" svg:y="0in" svg:width="0.3in" svg:height="0.4333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38">，</text:span><text:span text:style-name="T39"><draw:frame draw:z-index="0" draw:id="id7" draw:style-name="a7" draw:name="Object 7" text:anchor-type="as-char" svg:x="0in" svg:y="0in" svg:width="0.35in" svg:height="0.43333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40">)</text:span><text:span text:style-name="T41"><text:s text:c="2"/>(D)</text:span><text:span text:style-name="T42">(</text:span><text:span text:style-name="T43"><draw:frame draw:z-index="0" draw:id="id8" draw:style-name="a8" draw:name="Object 8" text:anchor-type="as-char" svg:x="0in" svg:y="0in" svg:width="0.225in" svg:height="0.43333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44">，</text:span><text:span text:style-name="T45"><draw:frame draw:z-index="0" draw:id="id9" draw:style-name="a9" draw:name="Object 9" text:anchor-type="as-char" svg:x="0in" svg:y="0in" svg:width="0.24167in" svg:height="0.4333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46">)</text:span><text:span text:style-name="T47"><text:s text:c="2"/></text:span></text:p>
      <text:p text:style-name="P48">2.( <text:s/>)如圖(一)，E為平行四邊形ABCD對角線的交點，則D點座標為何？</text:p>
      <text:p text:style-name="P49"><text:span text:style-name="T50"><text:s text:c="6"/></text:span><text:span text:style-name="T51">(A)(-3，1)</text:span><text:span text:style-name="T52"><text:s text:c="2"/>(B)(</text:span><text:span text:style-name="T53"><draw:frame draw:z-index="0" draw:id="id10" draw:style-name="a10" draw:name="Object 10" text:anchor-type="as-char" svg:x="0in" svg:y="0in" svg:width="0.3in" svg:height="0.4333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54">，</text:span><text:span text:style-name="T55">2</text:span><text:span text:style-name="T56">) <text:s/>(C)(</text:span><text:span text:style-name="T57">3</text:span><text:span text:style-name="T58">，</text:span><text:span text:style-name="T59"><draw:frame draw:z-index="0" draw:id="id11" draw:style-name="a11" draw:name="Object 11" text:anchor-type="as-char" svg:x="0in" svg:y="0in" svg:width="0.3in" svg:height="0.4333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60">) <text:s/>(D)(</text:span><text:span text:style-name="T61"><draw:frame draw:z-index="0" draw:id="id12" draw:style-name="a12" draw:name="Object 12" text:anchor-type="as-char" svg:x="0in" svg:y="0in" svg:width="0.3in" svg:height="0.4333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62">，</text:span><text:span text:style-name="T63"><draw:frame draw:z-index="0" draw:id="id13" draw:style-name="a13" draw:name="Object 13" text:anchor-type="as-char" svg:x="0in" svg:y="0in" svg:width="0.225in" svg:height="0.43333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64">)</text:span></text:p>
      <text:p text:style-name="P65"><text:span text:style-name="T66">3.( <text:s/>)如圖(</text:span><text:span text:style-name="T67">二</text:span><text:span text:style-name="T68">)，</text:span><text:span text:style-name="T69"><draw:frame draw:z-index="0" draw:id="id14" draw:style-name="a14" draw:name="Object 14" text:anchor-type="as-char" svg:x="0in" svg:y="0in" svg:width="2.51667in" svg:height="0.26667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70">，</text:span><text:span text:style-name="T71">若E、F、G分別為</text:span><text:span text:style-name="T72"><draw:frame draw:z-index="0" draw:id="id15" draw:style-name="a15" draw:name="Object 15" text:anchor-type="as-char" svg:x="0in" svg:y="0in" svg:width="0.35833in" svg:height="0.25833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73">、</text:span><text:span text:style-name="T74"><draw:frame draw:z-index="0" draw:id="id16" draw:style-name="a16" draw:name="Object 16" text:anchor-type="as-char" svg:x="0in" svg:y="0in" svg:width="0.35in" svg:height="0.2583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75">、</text:span><text:span text:style-name="T76"><draw:frame draw:z-index="0" draw:id="id17" draw:style-name="a17" draw:name="Object 17" text:anchor-type="as-char" svg:x="0in" svg:y="0in" svg:width="0.35833in" svg:height="0.26667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77">中點，則△EFG的面積為何</text:span><text:span text:style-name="T78">？</text:span></text:p>
      <text:p text:style-name="P79"><text:span text:style-name="T80"><draw:frame draw:z-index="251651584" draw:style-name="a18" draw:name="圖片 6" text:anchor-type="paragraph" svg:x="5.8914in" svg:y="0.12099in" svg:width="1.38301in" svg:height="1.50962in" style:rel-width="scale" style:rel-height="scale"><draw:image xlink:href="media/image1.png" xlink:type="simple" xlink:show="embed" xlink:actuate="onLoad"/><svg:title/><svg:desc/></draw:frame></text:span><text:span text:style-name="T81"><draw:frame draw:z-index="251650560" draw:style-name="a19" draw:name="圖片 7" text:anchor-type="paragraph" svg:x="3.40101in" svg:y="0.07292in" svg:width="1.13301in" svg:height="1.70192in" style:rel-width="scale" style:rel-height="scale"><draw:image xlink:href="media/image2.png" xlink:type="simple" xlink:show="embed" xlink:actuate="onLoad"/><svg:title/><svg:desc/></draw:frame></text:span><text:span text:style-name="T82"><draw:frame draw:z-index="251647488" draw:style-name="a20" draw:name="圖片 4" text:anchor-type="paragraph" svg:x="0.54525in" svg:y="0.39984in" svg:width="1.6907in" svg:height="1.11631in" style:rel-width="scale" style:rel-height="scale"><draw:image xlink:href="media/image3.png" xlink:type="simple" xlink:show="embed" xlink:actuate="onLoad"/><svg:title/><svg:desc/></draw:frame></text:span><text:span text:style-name="T83">(A)</text:span><text:span text:style-name="T84">4</text:span><text:span text:style-name="T85"><text:s text:c="2"/>(B)</text:span><text:span text:style-name="T86"><draw:frame draw:z-index="0" draw:id="id18" draw:style-name="a21" draw:name="Object 18" text:anchor-type="as-char" svg:x="0in" svg:y="0in" svg:width="0.40833in" svg:height="0.3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87"><text:s text:c="2"/></text:span><text:span text:style-name="T88">(C)</text:span><text:span text:style-name="T89"><draw:frame draw:z-index="0" draw:id="id19" draw:style-name="a22" draw:name="Object 19" text:anchor-type="as-char" svg:x="0in" svg:y="0in" svg:width="0.40833in" svg:height="0.3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90"><text:s text:c="2"/>(D)</text:span><text:span text:style-name="T91"><text:s/></text:span><text:span text:style-name="T92"><draw:frame draw:z-index="0" draw:id="id20" draw:style-name="a23" draw:name="Object 20" text:anchor-type="as-char" svg:x="0in" svg:y="0in" svg:width="0.48333in" svg:height="0.3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/text:p>
      <text:p text:style-name="P93"/>
      <text:p text:style-name="P94"/>
      <text:p text:style-name="P95"/>
      <text:p text:style-name="P96"><text:s text:c="6"/>圖(一)<text:tab/>圖(二)<text:s text:c="25"/>圖(三)<text:s/></text:p>
      <text:p text:style-name="P97"><text:span text:style-name="T98">4.( <text:s/>)</text:span><text:span text:style-name="T99">如圖(三)，D為</text:span><text:span text:style-name="T100"><draw:frame draw:z-index="0" draw:id="id21" draw:style-name="a24" draw:name="Object 21" text:anchor-type="as-char" svg:x="0in" svg:y="0in" svg:width="0.35833in" svg:height="0.25833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01">上的一點，且∠ADC=∠ACB，若</text:span><text:span text:style-name="T102"><draw:frame draw:z-index="0" draw:id="id22" draw:style-name="a25" draw:name="Object 22" text:anchor-type="as-char" svg:x="0in" svg:y="0in" svg:width="0.71667in" svg:height="0.26667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03">、</text:span><text:span text:style-name="T104"><draw:frame draw:z-index="0" draw:id="id23" draw:style-name="a26" draw:name="Object 23" text:anchor-type="as-char" svg:x="0in" svg:y="0in" svg:width="0.625in" svg:height="0.26667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05">、</text:span><text:span text:style-name="T106"><draw:frame draw:z-index="0" draw:id="id24" draw:style-name="a27" draw:name="Object 24" text:anchor-type="as-char" svg:x="0in" svg:y="0in" svg:width="0.71667in" svg:height="0.26667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07">，則下列何者正確？</text:span></text:p>
      <text:p text:style-name="P108"><text:span text:style-name="T109"><text:s text:c="6"/>(A)</text:span><text:span text:style-name="T110"><draw:frame draw:z-index="0" draw:id="id25" draw:style-name="a28" draw:name="Object 25" text:anchor-type="as-char" svg:x="0in" svg:y="0in" svg:width="0.79167in" svg:height="0.49167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11"><text:s text:c="2"/></text:span><text:span text:style-name="T112">(B)</text:span><text:span text:style-name="T113"><draw:frame draw:z-index="0" draw:id="id26" draw:style-name="a29" draw:name="Object 26" text:anchor-type="as-char" svg:x="0in" svg:y="0in" svg:width="0.78333in" svg:height="0.49167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114"><text:s text:c="2"/>(C)</text:span><text:span text:style-name="T115"><draw:frame draw:z-index="0" draw:id="id27" draw:style-name="a30" draw:name="Object 27" text:anchor-type="as-char" svg:x="0in" svg:y="0in" svg:width="0.625in" svg:height="0.26667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16"><text:s text:c="2"/>(D)</text:span><text:span text:style-name="T117"><draw:frame draw:z-index="0" draw:id="id28" draw:style-name="a31" draw:name="Object 28" text:anchor-type="as-char" svg:x="0in" svg:y="0in" svg:width="0.625in" svg:height="0.26667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118"><text:tab/></text:span></text:p>
      <text:p text:style-name="P119"><text:span text:style-name="T120">5.( <text:s/>)</text:span><text:span text:style-name="T121">關於相似形，下列何者敘述</text:span><text:span text:style-name="T122">錯誤</text:span><text:span text:style-name="T123">？</text:span></text:p>
      <text:p text:style-name="P124">(A)兩相似多邊形的面積比為其對應邊長的平方比 <text:s/></text:p>
      <text:p text:style-name="P125">(B)兩相似三角形的對應線段比(如中線，角平分線，垂線)，都與其對應邊長比相同 <text:s/></text:p>
      <text:p text:style-name="P126">(C)兩個三角形中，若有兩組對應邊成比例，則第三邊也會對應成比例 <text:s/></text:p>
      <text:p text:style-name="P127">(D)兩個正九邊形一定相似</text:p>
      <text:p text:style-name="P128"><text:span text:style-name="T129">6.( <text:s/>)如圖(</text:span><text:span text:style-name="T130">四</text:span><text:span text:style-name="T131">)，</text:span><text:span text:style-name="T132">四邊形ABCD為平行四邊形，則下列</text:span><text:span text:style-name="T133">哪個</text:span><text:span text:style-name="T134">選項中的兩個三角形</text:span><text:span text:style-name="T135">不一定</text:span><text:span text:style-name="T136">相似</text:span><text:span text:style-name="T137">？</text:span></text:p>
      <text:p text:style-name="P138">(A)△AFG、△CBG<text:s text:c="2"/><text:s/>(B)△ABF、△CEB<text:s/><text:s/><text:s/>(C)△EDF、△ECB<text:s text:c="2"/><text:s/>(D)△DEF、△AGF</text:p>
      <text:p text:style-name="P139"><text:span text:style-name="T140">7.( <text:s/>)如圖(</text:span><text:span text:style-name="T141">五</text:span><text:span text:style-name="T142">)，</text:span><text:span text:style-name="T143">在△ABC中，</text:span><text:span text:style-name="T144">∠BAC為直角，</text:span><text:span text:style-name="T145"><draw:frame draw:z-index="0" draw:id="id29" draw:style-name="a32" draw:name="Object 29" text:anchor-type="as-char" svg:x="0in" svg:y="0in" svg:width="0.35in" svg:height="0.25833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146">為</text:span><text:span text:style-name="T147"><draw:frame draw:z-index="0" draw:id="id30" draw:style-name="a33" draw:name="Object 30" text:anchor-type="as-char" svg:x="0in" svg:y="0in" svg:width="0.35833in" svg:height="0.26667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148">上的高，且</text:span><text:span text:style-name="T149"><draw:frame draw:z-index="0" draw:id="id31" draw:style-name="a34" draw:name="Object 31" text:anchor-type="as-char" svg:x="0in" svg:y="0in" svg:width="0.74167in" svg:height="0.25833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150">，</text:span><text:span text:style-name="T151"><draw:frame draw:z-index="0" draw:id="id32" draw:style-name="a35" draw:name="Object 32" text:anchor-type="as-char" svg:x="0in" svg:y="0in" svg:width="1.25833in" svg:height="0.26667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152">，</text:span><text:span text:style-name="T153">則</text:span><text:span text:style-name="T154"><draw:frame draw:z-index="0" draw:id="id33" draw:style-name="a36" draw:name="Object 33" text:anchor-type="as-char" svg:x="0in" svg:y="0in" svg:width="0.49167in" svg:height="0.25833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155">？</text:span></text:p>
      <text:p text:style-name="P156"><text:span text:style-name="T157">(A)</text:span><text:span text:style-name="T158"><draw:frame draw:z-index="0" draw:id="id34" draw:style-name="a37" draw:name="Object 34" text:anchor-type="as-char" svg:x="0in" svg:y="0in" svg:width="0.40833in" svg:height="0.3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159"><text:s text:c="2"/></text:span><text:span text:style-name="T160">(B)</text:span><text:span text:style-name="T161"><draw:frame draw:z-index="0" draw:id="id35" draw:style-name="a38" draw:name="Object 35" text:anchor-type="as-char" svg:x="0in" svg:y="0in" svg:width="0.48333in" svg:height="0.3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162"><text:s text:c="2"/>(C)</text:span><text:span text:style-name="T163">15</text:span><text:span text:style-name="T164"><text:s/></text:span><text:span text:style-name="T165"><text:s/>(D)</text:span><text:span text:style-name="T166">20</text:span></text:p>
      <text:p text:style-name="P167"><text:span text:style-name="T168">8.( <text:s/>)如圖(</text:span><text:span text:style-name="T169">六</text:span><text:span text:style-name="T170">)，</text:span><text:span text:style-name="T171">E、F、G、H為各邊中點，且</text:span><text:span text:style-name="T172"><draw:frame draw:z-index="0" draw:id="id36" draw:style-name="a39" draw:name="Object 36" text:anchor-type="as-char" svg:x="0in" svg:y="0in" svg:width="0.85833in" svg:height="0.26667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173">，</text:span><text:span text:style-name="T174"><draw:frame draw:z-index="0" draw:id="id37" draw:style-name="a40" draw:name="Object 37" text:anchor-type="as-char" svg:x="0in" svg:y="0in" svg:width="0.64167in" svg:height="0.2666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175">，</text:span><text:span text:style-name="T176"><draw:frame draw:z-index="0" draw:id="id38" draw:style-name="a41" draw:name="Object 38" text:anchor-type="as-char" svg:x="0in" svg:y="0in" svg:width="0.725in" svg:height="0.25833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177">，則下列何者正確</text:span><text:span text:style-name="T178">？</text:span></text:p>
      <text:p text:style-name="P179"><draw:frame draw:z-index="251655680" draw:style-name="a42" draw:name="圖片 11" text:anchor-type="paragraph" svg:x="4.30172in" svg:y="0.34514in" svg:width="1.64375in" svg:height="1.39097in" style:rel-width="scale" style:rel-height="scale"><draw:image xlink:href="media/image4.png" xlink:type="simple" xlink:show="embed" xlink:actuate="onLoad"/><svg:title/><svg:desc/></draw:frame><draw:frame draw:z-index="251645440" draw:style-name="a43" draw:name="圖片 5" text:anchor-type="paragraph" svg:x="2.54816in" svg:y="0.2774in" svg:width="0.93303in" svg:height="1.49087in" style:rel-width="scale" style:rel-height="scale"><draw:image xlink:href="media/image5.png" xlink:type="simple" xlink:show="embed" xlink:actuate="onLoad"/><svg:title/><svg:desc/></draw:frame><text:span text:style-name="T180"><draw:frame draw:z-index="251666944" draw:style-name="a44" draw:name="圖片 14" text:anchor-type="paragraph" svg:x="-0.00208in" svg:y="0.27847in" svg:width="1.48889in" svg:height="1.36806in" style:rel-width="scale" style:rel-height="scale"><draw:image xlink:href="media/image6.png" xlink:type="simple" xlink:show="embed" xlink:actuate="onLoad"/><svg:title/><svg:desc/></draw:frame></text:span><text:span text:style-name="T181">(A)</text:span><text:span text:style-name="T182">四邊形EFGH面積=<text:s/></text:span><text:span text:style-name="T183">48</text:span><text:span text:style-name="T184"><text:s text:c="2"/></text:span><text:span text:style-name="T185">(B)</text:span><text:span text:style-name="T186">四邊形EFGH面積=<text:s/></text:span><text:span text:style-name="T187">24</text:span><text:span text:style-name="T188"><text:s text:c="2"/>(C)</text:span><text:span text:style-name="T189">四邊形EFGH周長= 10</text:span><text:span text:style-name="T190"><text:s text:c="2"/>(D)</text:span><text:span text:style-name="T191"><draw:frame draw:z-index="0" draw:id="id39" draw:style-name="a45" draw:name="Object 39" text:anchor-type="as-char" svg:x="0in" svg:y="0in" svg:width="1.25833in" svg:height="0.26667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192"><text:s/></text:span></text:p>
      <text:p text:style-name="P193"><draw:frame draw:z-index="251657728" draw:style-name="a46" draw:name="圖片 17" text:anchor-type="paragraph" svg:x="6.83644in" svg:y="0.00417in" svg:width="1.44114in" svg:height="1.33913in" style:rel-width="scale" style:rel-height="scale"><draw:image xlink:href="media/image7.png" xlink:type="simple" xlink:show="embed" xlink:actuate="onLoad"/><svg:title/><svg:desc/></draw:frame></text:p>
      <text:p text:style-name="P194"/>
      <text:p text:style-name="P195"/>
      <text:p text:style-name="P196"><text:tab/>圖(四)<text:s text:c="17"/>圖(五)<text:s text:c="2"/><text:s/><text:s/><text:s text:c="4"/><text:s/><text:s text:c="11"/>圖(六)<text:s/><text:s text:c="11"/><text:s text:c="9"/><text:s text:c="2"/><text:s text:c="2"/>圖(七)</text:p>
      <text:p text:style-name="P197">9.( <text:s/>)如圖(七)，正△ABC的邊長為18，且D、E、F為△ABC各邊中點，G、H、I為△DEF各邊中點，則△GHI的面積=？</text:p>
      <text:p text:style-name="P198"><text:span text:style-name="T199">(A)</text:span><text:span text:style-name="T200"><draw:frame draw:z-index="0" draw:id="id40" draw:style-name="a47" draw:name="Object 40" text:anchor-type="as-char" svg:x="0in" svg:y="0in" svg:width="0.48333in" svg:height="0.3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201"><text:s/></text:span><text:span text:style-name="T202"><text:s text:c="2"/></text:span><text:span text:style-name="T203">(B)</text:span><text:span text:style-name="T204"><draw:frame draw:z-index="0" draw:id="id41" draw:style-name="a48" draw:name="Object 41" text:anchor-type="as-char" svg:x="0in" svg:y="0in" svg:width="0.50833in" svg:height="0.55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205"><text:s/></text:span><text:span text:style-name="T206"><text:s/></text:span><text:span text:style-name="T207"><text:s/>(C)</text:span><text:span text:style-name="T208"><draw:frame draw:z-index="0" draw:id="id42" draw:style-name="a49" draw:name="Object 42" text:anchor-type="as-char" svg:x="0in" svg:y="0in" svg:width="0.525in" svg:height="0.55833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209"><text:s/></text:span><text:span text:style-name="T210"><text:s/></text:span><text:span text:style-name="T211"><text:s/></text:span><text:span text:style-name="T212">(D)</text:span><text:span text:style-name="T213"><draw:frame draw:z-index="0" draw:id="id43" draw:style-name="a50" draw:name="Object 43" text:anchor-type="as-char" svg:x="0in" svg:y="0in" svg:width="0.50833in" svg:height="0.55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/text:p>
      <text:soft-page-break/>
      <text:p text:style-name="P214"><text:span text:style-name="T215">10.( <text:s/>)</text:span><text:span text:style-name="T216">如圖(八)，座標平面上兩點A(</text:span><text:span text:style-name="T217">-2</text:span><text:span text:style-name="T218">，</text:span><text:span text:style-name="T219">1</text:span><text:span text:style-name="T220">)、B(</text:span><text:span text:style-name="T221">8</text:span><text:span text:style-name="T222">，</text:span><text:span text:style-name="T223">11</text:span><text:span text:style-name="T224">)，</text:span><text:span text:style-name="T225">若M在</text:span><text:span text:style-name="T226"><draw:frame draw:z-index="0" draw:id="id44" draw:style-name="a51" draw:name="Object 44" text:anchor-type="as-char" svg:x="0in" svg:y="0in" svg:width="0.35833in" svg:height="0.25833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227">上，且</text:span><text:span text:style-name="T228"><draw:frame draw:z-index="0" draw:id="id45" draw:style-name="a52" draw:name="Object 45" text:anchor-type="as-char" svg:x="0in" svg:y="0in" svg:width="1.40833in" svg:height="0.26667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229">，則M的座標為何</text:span><text:span text:style-name="T230">？</text:span></text:p>
      <text:p text:style-name="P231"><draw:frame draw:z-index="251663360" draw:style-name="a53" draw:name="圖片 19" text:anchor-type="paragraph" svg:x="6.2747in" svg:y="0.01388in" svg:width="1.9248in" svg:height="1.36633in" style:rel-width="scale" style:rel-height="scale"><draw:image xlink:href="media/image8.png" xlink:type="simple" xlink:show="embed" xlink:actuate="onLoad"/><svg:title/><svg:desc/></draw:frame><draw:frame draw:z-index="251654144" draw:style-name="a54" draw:name="圖片 18" text:anchor-type="paragraph" svg:x="0.07814in" svg:y="0.24861in" svg:width="2.04348in" svg:height="1.17433in" style:rel-width="scale" style:rel-height="scale"><draw:image xlink:href="media/image9.png" xlink:type="simple" xlink:show="embed" xlink:actuate="onLoad"/><svg:title/><svg:desc/></draw:frame><text:span text:style-name="T232">(A)</text:span><text:span text:style-name="T233">(2，5)</text:span><text:span text:style-name="T234"><text:s text:c="2"/>(B)</text:span><text:span text:style-name="T235">(3，6)</text:span><text:span text:style-name="T236"><text:s/></text:span><text:span text:style-name="T237"><text:s/></text:span><text:span text:style-name="T238">(C)</text:span><text:span text:style-name="T239">(4，7)</text:span><text:span text:style-name="T240"><text:s text:c="2"/>(D)</text:span><text:span text:style-name="T241">(6，12)</text:span></text:p>
      <text:p text:style-name="內文"><text:span text:style-name="T242"><draw:frame draw:z-index="251651072" draw:style-name="a55" draw:name="圖片 2" text:anchor-type="paragraph" svg:x="3.0699in" svg:y="0.02913in" svg:width="1.51084in" svg:height="1.11447in" style:rel-width="scale" style:rel-height="scale"><draw:image xlink:href="media/image10.png" xlink:type="simple" xlink:show="embed" xlink:actuate="onLoad"/><svg:title/><svg:desc/></draw:frame></text:span></text:p>
      <text:p text:style-name="P243"/>
      <text:p text:style-name="P244"/>
      <text:p text:style-name="P245"/>
      <text:p text:style-name="內文"><text:span text:style-name="T246"><text:s text:c="11"/></text:span><text:span text:style-name="T247"><text:s/></text:span><text:span text:style-name="T248">圖(八)</text:span><text:span text:style-name="T249"><text:s text:c="9"/></text:span><text:span text:style-name="T250"><text:s text:c="31"/></text:span><text:span text:style-name="T251">圖(九)</text:span><text:span text:style-name="T252"><text:s text:c="2"/></text:span><text:span text:style-name="T253"><text:s text:c="6"/></text:span><text:span text:style-name="T254"><text:s text:c="2"/></text:span><text:span text:style-name="T255"><text:s text:c="3"/></text:span><text:span text:style-name="T256"><text:s text:c="2"/></text:span><text:span text:style-name="T257"><text:s text:c="8"/></text:span><text:span text:style-name="T258"><text:s text:c="8"/></text:span><text:span text:style-name="T259"><text:s/></text:span><text:span text:style-name="T260">圖(十)</text:span><text:span text:style-name="T261"><text:s/></text:span></text:p>
      <text:p text:style-name="P262">二、填充題：(每題4分，共40分)</text:p>
      <text:p text:style-name="內文"><text:span text:style-name="T263">1.</text:span><text:span text:style-name="T264">如圖(</text:span><text:span text:style-name="T265">九</text:span><text:span text:style-name="T266">)，</text:span><text:span text:style-name="T267"><draw:frame draw:z-index="0" draw:id="id46" draw:style-name="a56" draw:name="Object 46" text:anchor-type="as-char" svg:x="0in" svg:y="0in" svg:width="0.825in" svg:height="0.25833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268">，</text:span><text:span text:style-name="T269">若</text:span><text:span text:style-name="T270"><draw:frame draw:z-index="0" draw:id="id47" draw:style-name="a57" draw:name="Object 47" text:anchor-type="as-char" svg:x="0in" svg:y="0in" svg:width="0.85833in" svg:height="0.25833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271">、</text:span><text:span text:style-name="T272"><draw:frame draw:z-index="0" draw:id="id48" draw:style-name="a58" draw:name="Object 48" text:anchor-type="as-char" svg:x="0in" svg:y="0in" svg:width="0.55in" svg:height="0.25833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273">、</text:span><text:span text:style-name="T274"><draw:frame draw:z-index="0" draw:id="id49" draw:style-name="a59" draw:name="Object 49" text:anchor-type="as-char" svg:x="0in" svg:y="0in" svg:width="0.55in" svg:height="0.21667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275">、</text:span><text:span text:style-name="T276"><draw:frame draw:z-index="0" draw:id="id50" draw:style-name="a60" draw:name="Object 50" text:anchor-type="as-char" svg:x="0in" svg:y="0in" svg:width="0.65in" svg:height="0.21667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277">，則</text:span><text:span text:style-name="T278"><draw:frame draw:z-index="0" draw:id="id51" draw:style-name="a61" draw:name="Object 51" text:anchor-type="as-char" svg:x="0in" svg:y="0in" svg:width="0.35833in" svg:height="0.175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279">___</text:span><text:span text:style-name="T280">___</text:span><text:span text:style-name="T281">___。</text:span></text:p>
      <text:p text:style-name="內文"><text:span text:style-name="T282">2.</text:span><text:span text:style-name="T283">如圖(</text:span><text:span text:style-name="T284">十</text:span><text:span text:style-name="T285">)，</text:span><text:span text:style-name="T286">已知</text:span><text:span text:style-name="T287"><draw:frame draw:z-index="0" draw:id="id52" draw:style-name="a62" draw:name="Object 52" text:anchor-type="as-char" svg:x="0in" svg:y="0in" svg:width="0.68333in" svg:height="0.24167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288">，</text:span><text:span text:style-name="T289">且</text:span><text:span text:style-name="T290"><draw:frame draw:z-index="0" draw:id="id53" draw:style-name="a63" draw:name="Object 53" text:anchor-type="as-char" svg:x="0in" svg:y="0in" svg:width="0.96667in" svg:height="0.24167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291">，</text:span><text:span text:style-name="T292"><draw:frame draw:z-index="0" draw:id="id54" draw:style-name="a64" draw:name="Object 54" text:anchor-type="as-char" svg:x="0in" svg:y="0in" svg:width="1.09167in" svg:height="0.24167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293">，則</text:span><text:span text:style-name="T294"><draw:frame draw:z-index="0" draw:id="id55" draw:style-name="a65" draw:name="Object 55" text:anchor-type="as-char" svg:x="0in" svg:y="0in" svg:width="0.43333in" svg:height="0.225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295">___</text:span><text:span text:style-name="T296">__</text:span><text:span text:style-name="T297">____。</text:span></text:p>
      <text:p text:style-name="P298"><text:span text:style-name="T299">3.</text:span><text:span text:style-name="T300">在一座標平面上，已知有A(</text:span><text:span text:style-name="T301">-4</text:span><text:span text:style-name="T302">，</text:span><text:span text:style-name="T303">0</text:span><text:span text:style-name="T304">)、B(</text:span><text:span text:style-name="T305">0</text:span><text:span text:style-name="T306">，</text:span><text:span text:style-name="T307">9</text:span><text:span text:style-name="T308">)、C(</text:span><text:span text:style-name="T309">4</text:span><text:span text:style-name="T310">，</text:span><text:span text:style-name="T311">-3</text:span><text:span text:style-name="T312">)三點，且D點</text:span><text:span text:style-name="T313">在</text:span><text:span text:style-name="T314"><draw:frame draw:z-index="0" draw:id="id56" draw:style-name="a66" draw:name="Object 56" text:anchor-type="as-char" svg:x="0in" svg:y="0in" svg:width="0.3in" svg:height="0.25833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315">上。若</text:span><text:span text:style-name="T316"><draw:frame draw:z-index="0" draw:id="id57" draw:style-name="a67" draw:name="Object 57" text:anchor-type="as-char" svg:x="0in" svg:y="0in" svg:width="0.35in" svg:height="0.26667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317">正好將</text:span><text:span text:style-name="T318">△ABC</text:span><text:span text:style-name="T319">面積兩等分，則</text:span><text:span text:style-name="T320"><draw:frame draw:z-index="0" draw:id="id58" draw:style-name="a68" draw:name="Object 58" text:anchor-type="as-char" svg:x="0in" svg:y="0in" svg:width="0.35in" svg:height="0.26667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321">直</text:span><text:span text:style-name="T322">線方程式為__</text:span><text:span text:style-name="T323">__</text:span><text:span text:style-name="T324">_____。</text:span></text:p>
      <text:p text:style-name="內文"><text:span text:style-name="T325">4.</text:span><text:span text:style-name="T326">如圖(十</text:span><text:span text:style-name="T327">一</text:span><text:span text:style-name="T328">)，</text:span><text:span text:style-name="T329">△ABC</text:span><text:span text:style-name="T330">中，</text:span><text:span text:style-name="T331"><draw:frame draw:z-index="0" draw:id="id59" draw:style-name="a69" draw:name="Object 59" text:anchor-type="as-char" svg:x="0in" svg:y="0in" svg:width="0.71667in" svg:height="0.24167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332">，</text:span><text:span text:style-name="T333"><draw:frame draw:z-index="0" draw:id="id60" draw:style-name="a70" draw:name="Object 60" text:anchor-type="as-char" svg:x="0in" svg:y="0in" svg:width="1.14167in" svg:height="0.24167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334">，</text:span><text:span text:style-name="T335">且</text:span><text:span text:style-name="T336"><draw:frame draw:z-index="0" draw:id="id61" draw:style-name="a71" draw:name="Object 61" text:anchor-type="as-char" svg:x="0in" svg:y="0in" svg:width="0.55833in" svg:height="0.24167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337">，</text:span><text:span text:style-name="T338">則</text:span><text:span text:style-name="T339"><draw:frame draw:z-index="0" draw:id="id62" draw:style-name="a72" draw:name="Object 62" text:anchor-type="as-char" svg:x="0in" svg:y="0in" svg:width="0.45in" svg:height="0.225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340">__</text:span><text:span text:style-name="T341">_</text:span><text:span text:style-name="T342">_____</text:span><text:span text:style-name="T343">_</text:span><text:span text:style-name="T344">。</text:span></text:p>
      <text:p text:style-name="P345">5.有一長方形，其長為10，寬為6。今將長邊增加8，則寬邊應增加_________，才能與原長方形相似。</text:p>
      <text:p text:style-name="內文"><text:span text:style-name="T346">6.</text:span><text:span text:style-name="T347">如圖(十</text:span><text:span text:style-name="T348">二</text:span><text:span text:style-name="T349">)</text:span><text:span text:style-name="T350">，四邊形ABCD～四邊形EFGH</text:span><text:span text:style-name="T351">，其中A、B、C、D的對應點分別為E、F、G、H</text:span><text:span text:style-name="T352">，若各邊長度如圖所示，</text:span></text:p>
      <text:p text:style-name="P353"><draw:g draw:z-index="251672064" draw:name="群組 4" draw:id="id65" draw:style-name="a75" text:anchor-type="paragraph"><svg:title/><svg:desc/><draw:frame draw:id="id63" draw:style-name="a73" draw:name="圖片 6" svg:x="3.34741in" svg:y="0.16181in" svg:width="1.98384in" svg:height="1.6125in" style:rel-width="scale" style:rel-height="scale"><draw:image xlink:href="media/image11.png" xlink:type="simple" xlink:show="embed" xlink:actuate="onLoad"/><svg:title/><svg:desc/></draw:frame><draw:frame draw:id="id64" draw:style-name="a74" draw:name="圖片 7" svg:x="2.17986in" svg:y="0.27329in" svg:width="1.20888in" svg:height="1.31228in" style:rel-width="scale" style:rel-height="scale"><draw:image xlink:href="media/image12.png" xlink:type="simple" xlink:show="embed" xlink:actuate="onLoad"/><svg:title/><svg:desc/></draw:frame></draw:g><text:span text:style-name="T354">則</text:span><text:span text:style-name="T355"><draw:frame draw:z-index="0" draw:id="id66" draw:style-name="a76" draw:name="Object 63" text:anchor-type="as-char" svg:x="0in" svg:y="0in" svg:width="0.45in" svg:height="0.21667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356">___</text:span><text:span text:style-name="T357">_</text:span><text:span text:style-name="T358">_</text:span><text:span text:style-name="T359">_</text:span><text:span text:style-name="T360">___。</text:span></text:p>
      <text:p text:style-name="內文"><text:span text:style-name="T361"><draw:frame draw:z-index="251646464" draw:style-name="a77" draw:name="圖片 16" text:anchor-type="paragraph" svg:x="6.23092in" svg:y="0.17708in" svg:width="1.81528in" svg:height="1.02847in" style:rel-width="scale" style:rel-height="scale"><draw:image xlink:href="media/image13.png" xlink:type="simple" xlink:show="embed" xlink:actuate="onLoad"/><svg:title/><svg:desc/></draw:frame></text:span><text:span text:style-name="T362"><draw:frame draw:z-index="251653632" draw:style-name="a78" draw:name="圖片 2" text:anchor-type="paragraph" svg:x="0.13178in" svg:y="0.00401in" svg:width="1.17147in" svg:height="1.63462in" style:rel-width="scale" style:rel-height="scale"><draw:image xlink:href="media/image14.png" xlink:type="simple" xlink:show="embed" xlink:actuate="onLoad"/><svg:title/><svg:desc/></draw:frame></text:span></text:p>
      <text:p text:style-name="P363"/>
      <text:p text:style-name="P364"/>
      <text:p text:style-name="P365"/>
      <text:p text:style-name="P366"/>
      <text:p text:style-name="P367"><text:span text:style-name="T368">圖(十</text:span><text:span text:style-name="T369">一</text:span><text:span text:style-name="T370">)</text:span><text:span text:style-name="T371"><text:s text:c="7"/></text:span><text:span text:style-name="T372"><text:s text:c="14"/></text:span><text:span text:style-name="T373"><text:s text:c="4"/></text:span><text:span text:style-name="T374"><text:s text:c="3"/></text:span><text:span text:style-name="T375"><text:s/></text:span><text:span text:style-name="T376"><text:s text:c="5"/></text:span><text:span text:style-name="T377"><text:s text:c="2"/></text:span><text:span text:style-name="T378">圖(十</text:span><text:span text:style-name="T379">二</text:span><text:span text:style-name="T380">)</text:span><text:span text:style-name="T381"><text:s text:c="4"/></text:span><text:span text:style-name="T382"><text:s text:c="3"/></text:span><text:span text:style-name="T383"><text:s text:c="3"/></text:span><text:span text:style-name="T384"><text:s text:c="2"/></text:span><text:span text:style-name="T385"><text:s text:c="2"/></text:span><text:span text:style-name="T386">圖(十</text:span><text:span text:style-name="T387">三</text:span><text:span text:style-name="T388">)</text:span></text:p>
      <text:p text:style-name="內文"><text:span text:style-name="T389">7.</text:span><text:span text:style-name="T390">如圖(十</text:span><text:span text:style-name="T391">三</text:span><text:span text:style-name="T392">)</text:span><text:span text:style-name="T393">，</text:span><text:span text:style-name="T394">△ABC</text:span><text:span text:style-name="T395">中，</text:span><text:span text:style-name="T396">∠</text:span><text:span text:style-name="T397">ABC=</text:span><text:span text:style-name="T398">∠</text:span><text:span text:style-name="T399">AED，且</text:span><text:span text:style-name="T400">∠BAC</text:span><text:span text:style-name="T401">為直角，</text:span><text:span text:style-name="T402"><draw:frame draw:z-index="0" draw:id="id67" draw:style-name="a79" draw:name="Object 64" text:anchor-type="as-char" svg:x="0in" svg:y="0in" svg:width="0.55833in" svg:height="0.24167in" style:rel-width="scale" style:rel-height="scale"><draw:object-ole draw:class-id="0002CE02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403">，</text:span><text:span text:style-name="T404"><draw:frame draw:z-index="0" draw:id="id68" draw:style-name="a80" draw:name="Object 65" text:anchor-type="as-char" svg:x="0in" svg:y="0in" svg:width="0.55833in" svg:height="0.225in" style:rel-width="scale" style:rel-height="scale"><draw:object-ole draw:class-id="0002CE02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405">，</text:span><text:span text:style-name="T406"><draw:frame draw:z-index="0" draw:id="id69" draw:style-name="a81" draw:name="Object 66" text:anchor-type="as-char" svg:x="0in" svg:y="0in" svg:width="0.625in" svg:height="0.24167in" style:rel-width="scale" style:rel-height="scale"><draw:object-ole draw:class-id="0002CE02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407">，</text:span><text:span text:style-name="T408">則</text:span><text:span text:style-name="T409"><draw:frame draw:z-index="0" draw:id="id70" draw:style-name="a82" draw:name="Object 67" text:anchor-type="as-char" svg:x="0in" svg:y="0in" svg:width="0.44167in" svg:height="0.225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410">_____</text:span><text:span text:style-name="T411">_</text:span><text:span text:style-name="T412">__</text:span><text:span text:style-name="T413">_</text:span><text:span text:style-name="T414">。</text:span></text:p>
      <text:p text:style-name="P415"><text:span text:style-name="T416">8.</text:span><text:span text:style-name="T417">如圖(十</text:span><text:span text:style-name="T418">四</text:span><text:span text:style-name="T419">)</text:span><text:span text:style-name="T420">，已知</text:span><text:span text:style-name="T421">阿叡</text:span><text:span text:style-name="T422">的眼睛離地面高度90公分，</text:span><text:span text:style-name="T423">小</text:span><text:span text:style-name="T424">宸</text:span><text:span text:style-name="T425">的眼睛離地面高度160公分兩人相距10公尺站立著。若要在</text:span></text:p>
      <text:p text:style-name="P426"><text:span text:style-name="T427">兩人之間的地面上平放一面鏡子，使</text:span><text:span text:style-name="T428">阿叡</text:span><text:span text:style-name="T429">與</text:span><text:span text:style-name="T430">小</text:span><text:span text:style-name="T431">宸</text:span><text:span text:style-name="T432">可以透過鏡子相視，則鏡子應該距離</text:span><text:span text:style-name="T433">小</text:span><text:span text:style-name="T434">宸</text:span><text:span text:style-name="T435"><text:s/></text:span><text:span text:style-name="T436">_________公尺。</text:span></text:p>
      <text:p text:style-name="P437"><text:span text:style-name="T438">9.</text:span><text:span text:style-name="T439">如圖(十</text:span><text:span text:style-name="T440">五</text:span><text:span text:style-name="T441">)</text:span><text:span text:style-name="T442">，平行四邊形ABCD中，</text:span><text:span text:style-name="T443"><draw:frame draw:z-index="0" draw:id="id71" draw:style-name="a83" draw:name="Object 68" text:anchor-type="as-char" svg:x="0in" svg:y="0in" svg:width="0.55in" svg:height="0.225in" style:rel-width="scale" style:rel-height="scale"><draw:object-ole draw:class-id="0002CE02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444">，</text:span><text:span text:style-name="T445"><draw:frame draw:z-index="0" draw:id="id72" draw:style-name="a84" draw:name="Object 69" text:anchor-type="as-char" svg:x="0in" svg:y="0in" svg:width="0.61667in" svg:height="0.21667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446">，則四邊形CDEG面積：</text:span><text:span text:style-name="T447">△</text:span><text:span text:style-name="T448">DEF面積=_________。</text:span></text:p>
      <text:p text:style-name="P449"><draw:frame draw:z-index="251658752" draw:style-name="a85" draw:name="圖片 20" text:anchor-type="paragraph" svg:x="2.80867in" svg:y="0.44792in" svg:width="1.24653in" svg:height="1.55625in" style:rel-width="scale" style:rel-height="scale"><draw:image xlink:href="media/image15.png" xlink:type="simple" xlink:show="embed" xlink:actuate="onLoad"/><svg:title/><svg:desc/></draw:frame><draw:frame draw:z-index="251660800" draw:style-name="a86" draw:name="圖片 22" text:anchor-type="paragraph" svg:x="7.06078in" svg:y="0.30833in" svg:width="1.76458in" svg:height="1.40417in" style:rel-width="scale" style:rel-height="scale"><draw:image xlink:href="media/image16.png" xlink:type="simple" xlink:show="embed" xlink:actuate="onLoad"/><svg:title/><svg:desc/></draw:frame><text:span text:style-name="T450"><draw:frame draw:z-index="251668992" draw:style-name="a87" draw:name="圖片 15" text:anchor-type="paragraph" svg:x="5.26736in" svg:y="0.23681in" svg:width="1.08056in" svg:height="1.56528in" style:rel-width="scale" style:rel-height="scale"><draw:image xlink:href="media/image17.png" xlink:type="simple" xlink:show="embed" xlink:actuate="onLoad"/><svg:title/><svg:desc/></draw:frame></text:span><text:span text:style-name="T451"><draw:frame draw:z-index="251648512" draw:style-name="a88" draw:name="圖片 12" text:anchor-type="paragraph" svg:x="0.10432in" svg:y="0.4042in" svg:width="2.32643in" svg:height="1.13913in" style:rel-width="scale" style:rel-height="scale"><draw:image xlink:href="media/image18.png" xlink:type="simple" xlink:show="embed" xlink:actuate="onLoad"/><svg:title/><svg:desc/></draw:frame></text:span><text:span text:style-name="T452">10.</text:span><text:span text:style-name="T453">如圖(十</text:span><text:span text:style-name="T454">六</text:span><text:span text:style-name="T455">)</text:span><text:span text:style-name="T456">，</text:span><text:span text:style-name="T457">一根與地面垂直的竹竿長6公尺，當時的影子長2公尺。若在同一時間，在竹竿頂端插一</text:span><text:span text:style-name="T458">根旗杆</text:span><text:span text:style-name="T459">，旗杆高出竹竿頂1.2公尺，則旗杆的影子長為</text:span><text:span text:style-name="T460">_</text:span><text:span text:style-name="T461">_____</text:span><text:span text:style-name="T462">_</text:span><text:span text:style-name="T463">__</text:span><text:span text:style-name="T464">公尺</text:span><text:span text:style-name="T465">。</text:span></text:p>
      <text:p text:style-name="P466"/>
      <text:p text:style-name="P467"/>
      <text:p text:style-name="P468"/>
      <text:p text:style-name="P469"/>
      <text:p text:style-name="P470"><text:span text:style-name="T471"><text:s text:c="9"/></text:span><text:span text:style-name="T472">圖(十</text:span><text:span text:style-name="T473">四</text:span><text:span text:style-name="T474">)</text:span><text:span text:style-name="T475"><text:s text:c="14"/></text:span><text:span text:style-name="T476"><text:s text:c="6"/></text:span><text:span text:style-name="T477"><text:s text:c="21"/></text:span><text:span text:style-name="T478"><text:s text:c="8"/></text:span></text:p>
      <text:p text:style-name="頁首"><text:span text:style-name="T479">三、作圖題及計算題：(共20分)</text:span><text:span text:style-name="T480"><text:s text:c="3"/></text:span><text:span text:style-name="T481"><text:s text:c="15"/></text:span><text:span text:style-name="T482"><text:s/></text:span><text:span text:style-name="T483">圖(十五)</text:span><text:span text:style-name="T484"><text:s text:c="9"/></text:span><text:span text:style-name="T485">圖(十六)</text:span><text:span text:style-name="T486"><text:s text:c="19"/></text:span><text:span text:style-name="T487">圖(十七)</text:span></text:p>
      <text:p text:style-name="P488"><text:span text:style-name="T489"><draw:frame draw:z-index="251649536" draw:style-name="a89" draw:name="圖片 8" text:anchor-type="paragraph" svg:x="5.88819in" svg:y="0.08819in" svg:width="2.77083in" svg:height="0.40625in" style:rel-width="scale" style:rel-height="scale"><draw:image xlink:href="media/image19.emf" xlink:type="simple" xlink:show="embed" xlink:actuate="onLoad"/><svg:title/><svg:desc/></draw:frame></text:span><text:span text:style-name="T490">1.</text:span><text:span text:style-name="T491">已知</text:span><text:span text:style-name="T492"><draw:frame draw:z-index="0" draw:id="id73" draw:style-name="a90" draw:name="Object 70" text:anchor-type="as-char" svg:x="0in" svg:y="0in" svg:width="0.28333in" svg:height="0.225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493">，利用尺規作圖在</text:span><text:span text:style-name="T494"><draw:frame draw:z-index="0" draw:id="id74" draw:style-name="a91" draw:name="Object 71" text:anchor-type="as-char" svg:x="0in" svg:y="0in" svg:width="0.28333in" svg:height="0.225in" style:rel-width="scale" style:rel-height="scale"><draw:object-ole draw:class-id="0002CE02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495">上找到一點D，使得</text:span><text:span text:style-name="T496"><draw:frame draw:z-index="0" draw:id="id75" draw:style-name="a92" draw:name="Object 72" text:anchor-type="as-char" svg:x="0in" svg:y="0in" svg:width="1in" svg:height="0.24167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497">。</text:span><text:span text:style-name="T498">(5分)</text:span></text:p>
      <text:p text:style-name="P499"><text:span text:style-name="T500"><draw:frame draw:z-index="251670016" draw:style-name="a93" draw:name="圖片 13" text:anchor-type="paragraph" svg:x="6.57847in" svg:y="0.03958in" svg:width="2.09097in" svg:height="1.32431in" style:rel-width="scale" style:rel-height="scale"><draw:image xlink:href="media/image20.png" xlink:type="simple" xlink:show="embed" xlink:actuate="onLoad"/><svg:title/><svg:desc/></draw:frame></text:span><text:span text:style-name="T501">2.</text:span><text:span text:style-name="T502">如圖(十七)，△ABC中，D點為</text:span><text:span text:style-name="T503"><draw:frame draw:z-index="0" draw:id="id76" draw:style-name="a94" draw:name="Object 73" text:anchor-type="as-char" svg:x="0in" svg:y="0in" svg:width="0.3in" svg:height="0.21667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504">的中點，E、F將</text:span><text:span text:style-name="T505"><draw:frame draw:z-index="0" draw:id="id77" draw:style-name="a95" draw:name="Object 74" text:anchor-type="as-char" svg:x="0in" svg:y="0in" svg:width="0.26667in" svg:height="0.24167in" style:rel-width="scale" style:rel-height="scale"><draw:object-ole draw:class-id="0002CE02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506">三等分，</text:span><text:span text:style-name="T507"><draw:frame draw:z-index="0" draw:id="id78" draw:style-name="a96" draw:name="Object 75" text:anchor-type="as-char" svg:x="0in" svg:y="0in" svg:width="0.28333in" svg:height="0.225in" style:rel-width="scale" style:rel-height="scale"><draw:object-ole draw:class-id="0002CE02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508">分別交</text:span><text:span text:style-name="T509"><draw:frame draw:z-index="0" draw:id="id79" draw:style-name="a97" draw:name="Object 76" text:anchor-type="as-char" svg:x="0in" svg:y="0in" svg:width="0.28333in" svg:height="0.225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510">、</text:span><text:span text:style-name="T511"><draw:frame draw:z-index="0" draw:id="id80" draw:style-name="a98" draw:name="Object 77" text:anchor-type="as-char" svg:x="0in" svg:y="0in" svg:width="0.26667in" svg:height="0.225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512">於G、H，</text:span><text:span text:style-name="T513">求</text:span><text:span text:style-name="T514">：</text:span></text:p>
      <text:p text:style-name="P515"><text:span text:style-name="T516">(1)</text:span><text:span text:style-name="T517"><draw:frame draw:z-index="0" draw:id="id81" draw:style-name="a99" draw:name="Object 78" text:anchor-type="as-char" svg:x="0in" svg:y="0in" svg:width="0.75833in" svg:height="0.21667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518">？(</text:span><text:span text:style-name="T519">4</text:span><text:span text:style-name="T520">分)</text:span><text:span text:style-name="T521"><text:s text:c="2"/></text:span><text:span text:style-name="T522"><text:s text:c="6"/></text:span><text:span text:style-name="T523"><text:s/></text:span><text:span text:style-name="T524"><text:s/></text:span><text:span text:style-name="T525">(2)</text:span><text:span text:style-name="T526"><draw:frame draw:z-index="0" draw:id="id82" draw:style-name="a100" draw:name="Object 79" text:anchor-type="as-char" svg:x="0in" svg:y="0in" svg:width="1.09167in" svg:height="0.21667in" style:rel-width="scale" style:rel-height="scale"><draw:object-ole draw:class-id="0002CE02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527">？(</text:span><text:span text:style-name="T528">4</text:span><text:span text:style-name="T529">分)</text:span></text:p>
      <text:p text:style-name="P530"><text:span text:style-name="T531">3.</text:span><text:span text:style-name="T532">如圖(十</text:span><text:span text:style-name="T533">八</text:span><text:span text:style-name="T534">)，</text:span><text:span text:style-name="T535">已知</text:span><text:span text:style-name="T536"><draw:frame draw:z-index="0" draw:id="id83" draw:style-name="a101" draw:name="Object 80" text:anchor-type="as-char" svg:x="0in" svg:y="0in" svg:width="0.28333in" svg:height="0.225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537">、</text:span><text:span text:style-name="T538"><draw:frame draw:z-index="0" draw:id="id84" draw:style-name="a102" draw:name="Object 81" text:anchor-type="as-char" svg:x="0in" svg:y="0in" svg:width="0.28333in" svg:height="0.21667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539">、</text:span><text:span text:style-name="T540"><draw:frame draw:z-index="0" draw:id="id85" draw:style-name="a103" draw:name="Object 82" text:anchor-type="as-char" svg:x="0in" svg:y="0in" svg:width="0.28333in" svg:height="0.225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541">皆垂直於</text:span><text:span text:style-name="T542"><draw:frame draw:z-index="0" draw:id="id86" draw:style-name="a104" draw:name="Object 83" text:anchor-type="as-char" svg:x="0in" svg:y="0in" svg:width="0.3in" svg:height="0.21667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543">，若</text:span><text:span text:style-name="T544"><draw:frame draw:z-index="0" draw:id="id87" draw:style-name="a105" draw:name="Object 84" text:anchor-type="as-char" svg:x="0in" svg:y="0in" svg:width="0.525in" svg:height="0.21667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545">，</text:span><text:span text:style-name="T546"><draw:frame draw:z-index="0" draw:id="id88" draw:style-name="a106" draw:name="Object 85" text:anchor-type="as-char" svg:x="0in" svg:y="0in" svg:width="0.61667in" svg:height="0.21667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547">，</text:span><text:span text:style-name="T548">求</text:span><text:span text:style-name="T549">：</text:span></text:p>
      <text:p text:style-name="P550"><text:span text:style-name="T551">(1)</text:span><text:span text:style-name="T552"><draw:frame draw:z-index="0" draw:id="id89" draw:style-name="a107" draw:name="Object 86" text:anchor-type="as-char" svg:x="0in" svg:y="0in" svg:width="0.41667in" svg:height="0.225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553">？(4分)</text:span><text:span text:style-name="T554"><text:s text:c="3"/></text:span><text:span text:style-name="T555"><text:s text:c="3"/></text:span><text:span text:style-name="T556"><text:s/></text:span><text:span text:style-name="T557"><text:s text:c="2"/></text:span><text:span text:style-name="T558"><text:s text:c="4"/></text:span><text:span text:style-name="T559"><text:s/></text:span><text:span text:style-name="T560">(2)</text:span><text:span text:style-name="T561"><draw:frame draw:z-index="0" draw:id="id90" draw:style-name="a108" draw:name="Object 87" text:anchor-type="as-char" svg:x="0in" svg:y="0in" svg:width="0.75833in" svg:height="0.21667in" style:rel-width="scale" style:rel-height="scale"><draw:object-ole draw:class-id="0002CE02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text:span text:style-name="T562">？(3分)</text:span></text:p>
      <text:p text:style-name="P563"><text:span text:style-name="T564"><text:s text:c="77"/></text:span><text:span text:style-name="T565"><text:s text:c="5"/></text:span><text:span text:style-name="T566"><text:s text:c="2"/></text:span><text:span text:style-name="T567"><text:s text:c="2"/></text:span><text:span text:style-name="T568"><text:s/></text:span><text:span text:style-name="T569">圖(十</text:span><text:span text:style-name="T570">八</text:span><text:span text:style-name="T571">)</text:span></text:p>
      <text:soft-page-break/>
      <text:p text:style-name="P572">新北市立溪崑國民中學107學年度第一學期第一次定期評量<text:s/>數學科<text:s/>答案卷</text:p>
      <text:p text:style-name="P573"><text:span text:style-name="T574"><draw:connector draw:type="line" svg:x1="0.05486in" svg:y1="0.41944in" svg:x2="8.92986in" svg:y2="0.41944in" draw:z-index="251664896" draw:id="id91" draw:style-name="a109" draw:name="直線接點 1" text:anchor-type="paragraph"><svg:title/><svg:desc/></draw:connector></text:span><text:span text:style-name="T575">九</text:span><text:span text:style-name="T576">年級</text:span><text:span text:style-name="T577">　　　</text:span><text:span text:style-name="T578">班 座號</text:span><text:span text:style-name="T579">　　　</text:span><text:span text:style-name="T580"><text:s/>姓名</text:span><text:span text:style-name="T581">　　　　　　　　</text:span><text:span text:style-name="T582"><text:s/></text:span></text:p>
      <text:p text:style-name="P583">一、選擇題：(每題4分，共40分)</text:p>
      <table:table table:style-name="Table584">
        <table:table-columns>
          <table:table-column table:style-name="TableColumn585"/>
          <table:table-column table:style-name="TableColumn586"/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1</text:p>
          </table:table-cell>
          <table:table-cell table:style-name="TableCell598">
            <text:p text:style-name="P599">2</text:p>
          </table:table-cell>
          <table:table-cell table:style-name="TableCell600">
            <text:p text:style-name="P601">3</text:p>
          </table:table-cell>
          <table:table-cell table:style-name="TableCell602">
            <text:p text:style-name="P603">4</text:p>
          </table:table-cell>
          <table:table-cell table:style-name="TableCell604">
            <text:p text:style-name="P605">5</text:p>
          </table:table-cell>
          <table:table-cell table:style-name="TableCell606">
            <text:p text:style-name="P607">6</text:p>
          </table:table-cell>
          <table:table-cell table:style-name="TableCell608">
            <text:p text:style-name="P609">7</text:p>
          </table:table-cell>
          <table:table-cell table:style-name="TableCell610">
            <text:p text:style-name="P611">8</text:p>
          </table:table-cell>
          <table:table-cell table:style-name="TableCell612">
            <text:p text:style-name="P613">9</text:p>
          </table:table-cell>
          <table:table-cell table:style-name="TableCell614">
            <text:p text:style-name="P615">10</text:p>
          </table:table-cell>
        </table:table-row>
        <table:table-row table:style-name="TableRow616"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</table:table>
      <text:p text:style-name="P637"><text:span text:style-name="T638">二、填充題：(</text:span><text:span text:style-name="T639">每題4分，共40分</text:span><text:span text:style-name="T640">)</text:span></text:p>
      <table:table table:style-name="Table641">
        <table:table-columns>
          <table:table-column table:style-name="TableColumn642"/>
          <table:table-column table:style-name="TableColumn643"/>
          <table:table-column table:style-name="TableColumn644"/>
          <table:table-column table:style-name="TableColumn645"/>
          <table:table-column table:style-name="TableColumn646"/>
        </table:table-columns>
        <table:table-row table:style-name="TableRow647">
          <table:table-cell table:style-name="TableCell648">
            <text:p text:style-name="P649">1</text:p>
          </table:table-cell>
          <table:table-cell table:style-name="TableCell650">
            <text:p text:style-name="P651">2</text:p>
          </table:table-cell>
          <table:table-cell table:style-name="TableCell652">
            <text:p text:style-name="P653">3</text:p>
          </table:table-cell>
          <table:table-cell table:style-name="TableCell654">
            <text:p text:style-name="P655">4</text:p>
          </table:table-cell>
          <table:table-cell table:style-name="TableCell656">
            <text:p text:style-name="P657">5</text:p>
          </table:table-cell>
        </table:table-row>
        <table:table-row table:style-name="TableRow658"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</table:table-row>
        <table:table-row table:style-name="TableRow669">
          <table:table-cell table:style-name="TableCell670">
            <text:p text:style-name="P671">6</text:p>
          </table:table-cell>
          <table:table-cell table:style-name="TableCell672">
            <text:p text:style-name="P673">7</text:p>
          </table:table-cell>
          <table:table-cell table:style-name="TableCell674">
            <text:p text:style-name="P675">8</text:p>
          </table:table-cell>
          <table:table-cell table:style-name="TableCell676">
            <text:p text:style-name="P677">9</text:p>
          </table:table-cell>
          <table:table-cell table:style-name="TableCell678">
            <text:p text:style-name="P679">10</text:p>
          </table:table-cell>
        </table:table-row>
        <table:table-row table:style-name="TableRow680"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</table:table-row>
      </table:table>
      <text:p text:style-name="P691"><text:span text:style-name="T692">三、作圖題及計算題：(</text:span><text:span text:style-name="T693">共</text:span><text:span text:style-name="T694">2</text:span><text:span text:style-name="T695">0分</text:span><text:span text:style-name="T696">)</text:span></text:p>
      <table:table table:style-name="Table697">
        <table:table-columns>
          <table:table-column table:style-name="TableColumn698"/>
          <table:table-column table:style-name="TableColumn699"/>
        </table:table-columns>
        <table:table-row table:style-name="TableRow700">
          <table:table-cell table:style-name="TableCell701">
            <text:p text:style-name="P702"><text:span text:style-name="T703"><draw:frame draw:z-index="251654656" draw:style-name="a110" draw:name="圖片 8" text:anchor-type="paragraph" svg:x="0.22153in" svg:y="0.92326in" svg:width="2.77083in" svg:height="0.40625in" style:rel-width="scale" style:rel-height="scale"><draw:image xlink:href="media/image19.emf" xlink:type="simple" xlink:show="embed" xlink:actuate="onLoad"/><svg:title/><svg:desc/></draw:frame></text:span><text:span text:style-name="T704">1.已知</text:span><text:span text:style-name="T705"><draw:frame draw:z-index="0" draw:id="id92" draw:style-name="a111" draw:name="Object 88" text:anchor-type="as-char" svg:x="0in" svg:y="0in" svg:width="0.28333in" svg:height="0.225in" style:rel-width="scale" style:rel-height="scale"><draw:object-ole draw:class-id="0002CE02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<text:span text:style-name="T706">，</text:span><text:span text:style-name="T707">利用尺規作圖在</text:span><text:span text:style-name="T708"><draw:frame draw:z-index="0" draw:id="id93" draw:style-name="a112" draw:name="Object 89" text:anchor-type="as-char" svg:x="0in" svg:y="0in" svg:width="0.28333in" svg:height="0.225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text:span text:style-name="T709">上找到一點D，使得</text:span><text:span text:style-name="T710"><draw:frame draw:z-index="0" draw:id="id94" draw:style-name="a113" draw:name="Object 90" text:anchor-type="as-char" svg:x="0in" svg:y="0in" svg:width="1in" svg:height="0.24167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text:span text:style-name="T711">。</text:span><text:span text:style-name="T712">(5分)</text:span></text:p>
          </table:table-cell>
          <table:table-cell table:style-name="TableCell713">
            <text:p text:style-name="P714"><text:span text:style-name="T715"><draw:frame draw:z-index="251661824" draw:style-name="a114" draw:name="圖片 3" text:anchor-type="paragraph" svg:x="2.83773in" svg:y="0.43544in" svg:width="1.76148in" svg:height="1.4017in" style:rel-width="scale" style:rel-height="scale"><draw:image xlink:href="media/image21.png" xlink:type="simple" xlink:show="embed" xlink:actuate="onLoad"/><svg:title/><svg:desc/></draw:frame></text:span><text:span text:style-name="T716">2.</text:span><text:span text:style-name="T717">如圖，△ABC中，D點為</text:span><text:span text:style-name="T718"><draw:frame draw:z-index="0" draw:id="id95" draw:style-name="a115" draw:name="Object 91" text:anchor-type="as-char" svg:x="0in" svg:y="0in" svg:width="0.3in" svg:height="0.21667in" style:rel-width="scale" style:rel-height="scale"><draw:object-ole draw:class-id="0002CE02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<text:span text:style-name="T719">的中點，E、F將</text:span><text:span text:style-name="T720"><draw:frame draw:z-index="0" draw:id="id96" draw:style-name="a116" draw:name="Object 92" text:anchor-type="as-char" svg:x="0in" svg:y="0in" svg:width="0.26667in" svg:height="0.24167in" style:rel-width="scale" style:rel-height="scale"><draw:object-ole draw:class-id="0002CE02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<text:span text:style-name="T721">三等分，</text:span><text:span text:style-name="T722"><draw:frame draw:z-index="0" draw:id="id97" draw:style-name="a117" draw:name="Object 93" text:anchor-type="as-char" svg:x="0in" svg:y="0in" svg:width="0.28333in" svg:height="0.225in" style:rel-width="scale" style:rel-height="scale"><draw:object-ole draw:class-id="0002CE02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span text:style-name="T723">分別交</text:span><text:span text:style-name="T724"><draw:frame draw:z-index="0" draw:id="id98" draw:style-name="a118" draw:name="Object 94" text:anchor-type="as-char" svg:x="0in" svg:y="0in" svg:width="0.28333in" svg:height="0.225in" style:rel-width="scale" style:rel-height="scale"><draw:object-ole draw:class-id="0002CE02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725">、</text:span><text:span text:style-name="T726"><draw:frame draw:z-index="0" draw:id="id99" draw:style-name="a119" draw:name="Object 95" text:anchor-type="as-char" svg:x="0in" svg:y="0in" svg:width="0.26667in" svg:height="0.225in" style:rel-width="scale" style:rel-height="scale"><draw:object-ole draw:class-id="0002CE02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727">於G、H，</text:span><text:span text:style-name="T728">求</text:span><text:span text:style-name="T729">：</text:span></text:p>
            <text:p text:style-name="P730"><text:span text:style-name="T731">(1)</text:span><text:span text:style-name="T732"><draw:frame draw:z-index="0" draw:id="id100" draw:style-name="a120" draw:name="Object 96" text:anchor-type="as-char" svg:x="0in" svg:y="0in" svg:width="0.75833in" svg:height="0.21667in" style:rel-width="scale" style:rel-height="scale"><draw:object-ole draw:class-id="0002CE02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733">？(4分)</text:span><text:span text:style-name="T734"><text:s text:c="2"/></text:span></text:p>
            <text:p text:style-name="P735"><text:span text:style-name="T736">(2)</text:span><text:span text:style-name="T737"><draw:frame draw:z-index="0" draw:id="id101" draw:style-name="a121" draw:name="Object 97" text:anchor-type="as-char" svg:x="0in" svg:y="0in" svg:width="1.09167in" svg:height="0.21667in" style:rel-width="scale" style:rel-height="scale"><draw:object-ole draw:class-id="0002CE02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<text:span text:style-name="T738">？(4分)</text:span><text:span text:style-name="T739"><text:s/></text:span></text:p>
          </table:table-cell>
        </table:table-row>
        <table:table-row table:style-name="TableRow740">
          <table:table-cell table:style-name="TableCell741" table:number-columns-spanned="2">
            <text:p text:style-name="P742"><text:span text:style-name="T743"><draw:frame draw:z-index="251659776" draw:style-name="a122" draw:name="圖片 13" text:anchor-type="paragraph" svg:x="6.49093in" svg:y="0.07745in" svg:width="2.02685in" svg:height="1.28358in" style:rel-width="scale" style:rel-height="scale"><draw:image xlink:href="media/image20.png" xlink:type="simple" xlink:show="embed" xlink:actuate="onLoad"/><svg:title/><svg:desc/></draw:frame></text:span><text:span text:style-name="T744">3.如圖，已知</text:span><text:span text:style-name="T745"><draw:frame draw:z-index="0" draw:id="id102" draw:style-name="a123" draw:name="Object 98" text:anchor-type="as-char" svg:x="0in" svg:y="0in" svg:width="0.28333in" svg:height="0.225in" style:rel-width="scale" style:rel-height="scale"><draw:object-ole draw:class-id="0002CE02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text:span text:style-name="T746">、</text:span><text:span text:style-name="T747"><draw:frame draw:z-index="0" draw:id="id103" draw:style-name="a124" draw:name="Object 99" text:anchor-type="as-char" svg:x="0in" svg:y="0in" svg:width="0.28333in" svg:height="0.21667in" style:rel-width="scale" style:rel-height="scale"><draw:object-ole draw:class-id="0002CE02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<text:span text:style-name="T748">、</text:span><text:span text:style-name="T749"><draw:frame draw:z-index="0" draw:id="id104" draw:style-name="a125" draw:name="Object 100" text:anchor-type="as-char" svg:x="0in" svg:y="0in" svg:width="0.28333in" svg:height="0.225in" style:rel-width="scale" style:rel-height="scale"><draw:object-ole draw:class-id="0002CE02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text:span text:style-name="T750">皆垂直於</text:span><text:span text:style-name="T751"><draw:frame draw:z-index="0" draw:id="id105" draw:style-name="a126" draw:name="Object 101" text:anchor-type="as-char" svg:x="0in" svg:y="0in" svg:width="0.3in" svg:height="0.21667in" style:rel-width="scale" style:rel-height="scale"><draw:object-ole draw:class-id="0002CE02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752">，若</text:span><text:span text:style-name="T753"><draw:frame draw:z-index="0" draw:id="id106" draw:style-name="a127" draw:name="Object 102" text:anchor-type="as-char" svg:x="0in" svg:y="0in" svg:width="0.525in" svg:height="0.21667in" style:rel-width="scale" style:rel-height="scale"><draw:object-ole draw:class-id="0002CE02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<text:span text:style-name="T754">，</text:span><text:span text:style-name="T755"><draw:frame draw:z-index="0" draw:id="id107" draw:style-name="a128" draw:name="Object 103" text:anchor-type="as-char" svg:x="0in" svg:y="0in" svg:width="0.61667in" svg:height="0.21667in" style:rel-width="scale" style:rel-height="scale"><draw:object-ole draw:class-id="0002CE02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<text:span text:style-name="T756">，</text:span><text:span text:style-name="T757">求</text:span><text:span text:style-name="T758">：</text:span></text:p>
            <text:p text:style-name="P759"><text:span text:style-name="T760">(1)</text:span><text:span text:style-name="T761"><draw:frame draw:z-index="0" draw:id="id108" draw:style-name="a129" draw:name="Object 104" text:anchor-type="as-char" svg:x="0in" svg:y="0in" svg:width="0.41667in" svg:height="0.225in" style:rel-width="scale" style:rel-height="scale"><draw:object-ole draw:class-id="0002CE02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<text:span text:style-name="T762">？(4分) <text:s text:c="4"/></text:span><text:span text:style-name="T763"><text:s/></text:span><text:span text:style-name="T764">(2)</text:span><text:span text:style-name="T765"><draw:frame draw:z-index="0" draw:id="id109" draw:style-name="a130" draw:name="Object 105" text:anchor-type="as-char" svg:x="0in" svg:y="0in" svg:width="0.75833in" svg:height="0.21667in" style:rel-width="scale" style:rel-height="scale"><draw:object-ole draw:class-id="0002CE02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<text:span text:style-name="T766">？(3分)</text:span></text:p>
            <text:p text:style-name="P767"/>
          </table:table-cell>
          <table:covered-table-cell/>
        </table:table-row>
      </table:table>
      <text:p text:style-name="P768"/>
      <text:soft-page-break/>
      <text:p text:style-name="P769">新北市立溪崑國民中學107學年度第一學期第一次定期評量<text:s/>數學科<text:s/>答案</text:p>
      <text:p text:style-name="P770"><text:span text:style-name="T771"><draw:connector draw:type="line" svg:x1="0.05486in" svg:y1="0.41944in" svg:x2="8.92986in" svg:y2="0.41944in" draw:z-index="251665920" draw:id="id110" draw:style-name="a131" draw:name="直線接點 1" text:anchor-type="paragraph"><svg:title/><svg:desc/></draw:connector></text:span><text:span text:style-name="T772">九</text:span><text:span text:style-name="T773">年級</text:span><text:span text:style-name="T774">　　　</text:span><text:span text:style-name="T775">班 座號</text:span><text:span text:style-name="T776">　　　</text:span><text:span text:style-name="T777"><text:s/>姓名</text:span><text:span text:style-name="T778">　　　　　　　　</text:span><text:span text:style-name="T779"><text:s/></text:span></text:p>
      <text:p text:style-name="P780">一、選擇題：(每題4分，共40分)</text:p>
      <table:table table:style-name="Table781">
        <table:table-columns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</table:table-columns>
        <table:table-row table:style-name="TableRow792">
          <table:table-cell table:style-name="TableCell793">
            <text:p text:style-name="P794">1</text:p>
          </table:table-cell>
          <table:table-cell table:style-name="TableCell795">
            <text:p text:style-name="P796">2</text:p>
          </table:table-cell>
          <table:table-cell table:style-name="TableCell797">
            <text:p text:style-name="P798">3</text:p>
          </table:table-cell>
          <table:table-cell table:style-name="TableCell799">
            <text:p text:style-name="P800">4</text:p>
          </table:table-cell>
          <table:table-cell table:style-name="TableCell801">
            <text:p text:style-name="P802">5</text:p>
          </table:table-cell>
          <table:table-cell table:style-name="TableCell803">
            <text:p text:style-name="P804">6</text:p>
          </table:table-cell>
          <table:table-cell table:style-name="TableCell805">
            <text:p text:style-name="P806">7</text:p>
          </table:table-cell>
          <table:table-cell table:style-name="TableCell807">
            <text:p text:style-name="P808">8</text:p>
          </table:table-cell>
          <table:table-cell table:style-name="TableCell809">
            <text:p text:style-name="P810">9</text:p>
          </table:table-cell>
          <table:table-cell table:style-name="TableCell811">
            <text:p text:style-name="P812">10</text:p>
          </table:table-cell>
        </table:table-row>
        <table:table-row table:style-name="TableRow813">
          <table:table-cell table:style-name="TableCell814">
            <text:p text:style-name="P815">C</text:p>
          </table:table-cell>
          <table:table-cell table:style-name="TableCell816">
            <text:p text:style-name="P817">A</text:p>
          </table:table-cell>
          <table:table-cell table:style-name="TableCell818">
            <text:p text:style-name="P819">C</text:p>
          </table:table-cell>
          <table:table-cell table:style-name="TableCell820">
            <text:p text:style-name="P821">B</text:p>
          </table:table-cell>
          <table:table-cell table:style-name="TableCell822">
            <text:p text:style-name="P823">C</text:p>
          </table:table-cell>
          <table:table-cell table:style-name="TableCell824">
            <text:p text:style-name="P825">D</text:p>
          </table:table-cell>
          <table:table-cell table:style-name="TableCell826">
            <text:p text:style-name="P827">B</text:p>
          </table:table-cell>
          <table:table-cell table:style-name="TableCell828">
            <text:p text:style-name="P829">B</text:p>
          </table:table-cell>
          <table:table-cell table:style-name="TableCell830">
            <text:p text:style-name="P831">D</text:p>
          </table:table-cell>
          <table:table-cell table:style-name="TableCell832">
            <text:p text:style-name="P833">A</text:p>
          </table:table-cell>
        </table:table-row>
      </table:table>
      <text:p text:style-name="P834"/>
      <text:p text:style-name="P835"><text:span text:style-name="T836">二、填充題：(</text:span><text:span text:style-name="T837">每題4分，共40分</text:span><text:span text:style-name="T838">)</text:span></text:p>
      <table:table table:style-name="Table839">
        <table:table-columns>
          <table:table-column table:style-name="TableColumn840"/>
          <table:table-column table:style-name="TableColumn841"/>
          <table:table-column table:style-name="TableColumn842"/>
          <table:table-column table:style-name="TableColumn843"/>
          <table:table-column table:style-name="TableColumn844"/>
        </table:table-columns>
        <table:table-row table:style-name="TableRow845">
          <table:table-cell table:style-name="TableCell846">
            <text:p text:style-name="P847">1</text:p>
          </table:table-cell>
          <table:table-cell table:style-name="TableCell848">
            <text:p text:style-name="P849">2</text:p>
          </table:table-cell>
          <table:table-cell table:style-name="TableCell850">
            <text:p text:style-name="P851">3</text:p>
          </table:table-cell>
          <table:table-cell table:style-name="TableCell852">
            <text:p text:style-name="P853">4</text:p>
          </table:table-cell>
          <table:table-cell table:style-name="TableCell854">
            <text:p text:style-name="P855">5</text:p>
          </table:table-cell>
        </table:table-row>
        <table:table-row table:style-name="TableRow856">
          <table:table-cell table:style-name="TableCell857">
            <text:p text:style-name="P858"><text:span text:style-name="T859">5</text:span></text:p>
          </table:table-cell>
          <table:table-cell table:style-name="TableCell860">
            <text:p text:style-name="P861"><text:span text:style-name="T862"><draw:frame draw:z-index="0" draw:id="id111" draw:style-name="a132" draw:name="Object 106" text:anchor-type="as-char" svg:x="0in" svg:y="0in" svg:width="0.90833in" svg:height="0.31667in" style:rel-width="scale" style:rel-height="scale"><draw:object-ole draw:class-id="0002CE02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</text:p>
          </table:table-cell>
          <table:table-cell table:style-name="TableCell863">
            <text:p text:style-name="P864"><text:span text:style-name="T865"><draw:frame draw:z-index="0" draw:id="id112" draw:style-name="a133" draw:name="Object 107" text:anchor-type="as-char" svg:x="0in" svg:y="0in" svg:width="0.91667in" svg:height="0.48333in" style:rel-width="scale" style:rel-height="scale"><draw:object-ole draw:class-id="0002CE02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</text:p>
          </table:table-cell>
          <table:table-cell table:style-name="TableCell866">
            <text:p text:style-name="P867"><text:span text:style-name="T868"><draw:frame draw:z-index="0" draw:id="id113" draw:style-name="a134" draw:name="Object 108" text:anchor-type="as-char" svg:x="0in" svg:y="0in" svg:width="0.66667in" svg:height="0.28333in" style:rel-width="scale" style:rel-height="scale"><draw:object-ole draw:class-id="0002CE02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</text:p>
          </table:table-cell>
          <table:table-cell table:style-name="TableCell869">
            <text:p text:style-name="P870"><text:span text:style-name="T871">24或4.8</text:span></text:p>
          </table:table-cell>
        </table:table-row>
        <table:table-row table:style-name="TableRow872">
          <table:table-cell table:style-name="TableCell873">
            <text:p text:style-name="P874">6</text:p>
          </table:table-cell>
          <table:table-cell table:style-name="TableCell875">
            <text:p text:style-name="P876">7</text:p>
          </table:table-cell>
          <table:table-cell table:style-name="TableCell877">
            <text:p text:style-name="P878">8</text:p>
          </table:table-cell>
          <table:table-cell table:style-name="TableCell879">
            <text:p text:style-name="P880">9</text:p>
          </table:table-cell>
          <table:table-cell table:style-name="TableCell881">
            <text:p text:style-name="P882">10</text:p>
          </table:table-cell>
        </table:table-row>
        <table:table-row table:style-name="TableRow883">
          <table:table-cell table:style-name="TableCell884">
            <text:p text:style-name="P885"><text:span text:style-name="T886">4</text:span></text:p>
          </table:table-cell>
          <table:table-cell table:style-name="TableCell887">
            <text:p text:style-name="P888"><text:span text:style-name="T889">9</text:span></text:p>
          </table:table-cell>
          <table:table-cell table:style-name="TableCell890">
            <text:p text:style-name="P891"><text:span text:style-name="T892">6.4</text:span></text:p>
          </table:table-cell>
          <table:table-cell table:style-name="TableCell893">
            <text:p text:style-name="P894"><text:span text:style-name="T895">11：16</text:span></text:p>
          </table:table-cell>
          <table:table-cell table:style-name="TableCell896">
            <text:p text:style-name="P897"><text:span text:style-name="T898">0.4</text:span></text:p>
          </table:table-cell>
        </table:table-row>
      </table:table>
      <text:p text:style-name="P899"/>
      <text:p text:style-name="P900"><text:span text:style-name="T901">三、作圖題及計算題：(</text:span><text:span text:style-name="T902">共</text:span><text:span text:style-name="T903">2</text:span><text:span text:style-name="T904">0分</text:span><text:span text:style-name="T905">)</text:span></text:p>
      <text:p text:style-name="P906">1.略</text:p>
      <text:p text:style-name="P907"><text:span text:style-name="T908">2.(1)<text:s/></text:span><text:span text:style-name="T909">3：1 <text:s text:c="5"/>(2)</text:span><text:span text:style-name="T910"><text:s/></text:span><text:span text:style-name="T911">5：3：</text:span><text:span text:style-name="T912">2</text:span></text:p>
      <text:p text:style-name="P913"><text:span text:style-name="T914">3.(1)</text:span><text:span text:style-name="T915"><text:s/></text:span><text:span text:style-name="T916"><draw:frame draw:z-index="0" draw:id="id114" draw:style-name="a135" draw:name="Object 109" text:anchor-type="as-char" svg:x="0in" svg:y="0in" svg:width="0.225in" svg:height="0.41667in" style:rel-width="scale" style:rel-height="scale"><draw:object-ole draw:class-id="0002CE02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<text:span text:style-name="T917"><text:s text:c="2"/></text:span><text:span text:style-name="T918"><text:s text:c="5"/>(2)</text:span><text:span text:style-name="T919"><text:s/></text:span><text:span text:style-name="T920">3：5</text:span></text:p>
      <text:p text:style-name="P9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0:00Z</meta:creation-date>
    <dc:date>2026-02-04T09:10:00Z</dc:date>
    <meta:template xlink:href="Normal" xlink:type="simple"/>
    <meta:editing-cycles>2</meta:editing-cycles>
    <meta:editing-duration>PT0S</meta:editing-duration>
    <meta:document-statistic meta:page-count="4" meta:paragraph-count="10" meta:word-count="785" meta:character-count="5254" meta:row-count="37" meta:non-whitespace-character-count="4479"/>
  </office:meta>
</office:document-meta>
</file>