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hdphoto1.wdp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media/image4.png" manifest:media-type="image/png"/>
  <manifest:file-entry manifest:full-path="media/hdphoto2.wdp" manifest:media-type=""/>
  <manifest:file-entry manifest:full-path="media/image5.png" manifest:media-type="image/png"/>
  <manifest:file-entry manifest:full-path="media/hdphoto3.wdp" manifest:media-type=""/>
  <manifest:file-entry manifest:full-path="media/image6.png" manifest:media-type="image/png"/>
  <manifest:file-entry manifest:full-path="media/hdphoto4.wdp" manifest:media-type=""/>
  <manifest:file-entry manifest:full-path="media/image7.png" manifest:media-type="image/png"/>
  <manifest:file-entry manifest:full-path="media/hdphoto5.wdp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media/image8.png" manifest:media-type="image/png"/>
  <manifest:file-entry manifest:full-path="media/hdphoto6.wdp" manifest:media-type=""/>
  <manifest:file-entry manifest:full-path="media/image9.png" manifest:media-type="image/png"/>
  <manifest:file-entry manifest:full-path="media/hdphoto7.wdp" manifest:media-type=""/>
  <manifest:file-entry manifest:full-path="media/image10.png" manifest:media-type="image/png"/>
  <manifest:file-entry manifest:full-path="media/hdphoto8.wdp" manifest:media-type=""/>
  <manifest:file-entry manifest:full-path="media/image11.png" manifest:media-type="image/png"/>
  <manifest:file-entry manifest:full-path="media/hdphoto9.wdp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1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 77" manifest:media-type="application/octet-stream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Replacements/Object 96" manifest:media-type="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media/image12.png" manifest:media-type="image/png"/>
  <manifest:file-entry manifest:full-path="media/hdphoto10.wdp" manifest:media-type=""/>
  <manifest:file-entry manifest:full-path="media/image13.png" manifest:media-type="image/png"/>
  <manifest:file-entry manifest:full-path="media/hdphoto11.wdp" manifest:media-type=""/>
  <manifest:file-entry manifest:full-path="Object 99" manifest:media-type="application/octet-stream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media/image14.png" manifest:media-type="image/png"/>
  <manifest:file-entry manifest:full-path="media/hdphoto12.wdp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9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P13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7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38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4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1" style:parent-style-name="頁首" style:family="paragraph">
      <style:paragraph-properties fo:margin-bottom="0.125in" style:line-height-at-least="0in"/>
      <style:text-properties style:font-name="標楷體" style:font-name-asian="標楷體" fo:color="#000000" style:letter-kerning="false" fo:font-size="12pt" style:font-size-asian="12pt" style:font-size-complex="12pt"/>
    </style:style>
    <style:style style:name="P62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81" style:parent-style-name="頁首" style:family="paragraph">
      <style:paragraph-properties fo:margin-bottom="0.125in" style:line-height-at-least="0in" fo:margin-left="0.5013in" fo:text-indent="-0.0097in">
        <style:tab-stops>
          <style:tab-stop style:type="center" style:position="2.3826in"/>
          <style:tab-stop style:type="right" style:position="5.2666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6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9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100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101" style:parent-style-name="頁首" style:family="paragraph">
      <style:paragraph-properties fo:margin-bottom="0.125in" style:line-height-at-least="0in" fo:margin-left="0.5034in" fo:text-indent="-0.0118in">
        <style:tab-stops>
          <style:tab-stop style:type="center" style:position="2.3805in"/>
          <style:tab-stop style:type="right" style:position="5.2645in"/>
        </style:tab-stops>
      </style:paragraph-properties>
      <style:text-properties style:font-name="標楷體" style:font-name-asian="標楷體" fo:color="#000000" style:letter-kerning="false" style:text-position="-33.3% 100%" fo:font-size="12pt" style:font-size-asian="12pt" style:font-size-complex="12pt"/>
    </style:style>
    <style:style style:name="P102" style:parent-style-name="頁首" style:family="paragraph">
      <style:paragraph-properties fo:margin-bottom="0.125in" style:line-height-at-least="0in">
        <style:tab-stops>
          <style:tab-stop style:type="left" style:position="3.92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3" style:parent-style-name="頁首" style:family="paragraph">
      <style:paragraph-properties fo:margin-bottom="0.125in" style:line-height-at-least="0in"/>
    </style:style>
    <style:style style:name="T1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40" style:parent-style-name="頁首" style:family="paragraph">
      <style:paragraph-properties fo:margin-bottom="0.125in" style:line-height-at-least="0in">
        <style:tab-stops>
          <style:tab-stop style:type="center" style:position="2.884in"/>
          <style:tab-stop style:type="left" style:position="6.7597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2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P153" style:parent-style-name="頁首" style:family="paragraph">
      <style:paragraph-properties style:line-height-at-least="0in">
        <style:tab-stops>
          <style:tab-stop style:type="center" style:position="2.884in"/>
          <style:tab-stop style:type="left" style:position="5.2395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fo:color="#000000" style:letter-kerning="false" style:text-position="-108.3% 100%" fo:font-size="12pt" style:font-size-asian="12pt" style:font-size-complex="12pt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64" style:parent-style-name="頁首" style:family="paragraph">
      <style:paragraph-properties style:line-height-at-least="0in" fo:text-indent="0.5048in">
        <style:tab-stops>
          <style:tab-stop style:type="center" style:position="2.884in"/>
          <style:tab-stop style:type="left" style:position="5.2395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5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1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7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82" style:parent-style-name="頁首" style:family="paragraph">
      <style:paragraph-properties fo:margin-bottom="0.125in" style:line-height-at-least="0in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color="#000000" style:letter-kerning="false" style:text-position="-21.4% 100%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9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199" style:parent-style-name="頁首" style:family="paragraph">
      <style:paragraph-properties fo:margin-bottom="0.125in" style:line-height-at-least="0in" fo:text-indent="0.5048in"/>
      <style:text-properties style:font-name="標楷體" style:font-name-asian="標楷體" fo:color="#000000" style:letter-kerning="false" fo:font-size="12pt" style:font-size-asian="12pt" style:font-size-complex="12pt"/>
    </style:style>
    <style:style style:name="P200" style:parent-style-name="頁首" style:family="paragraph">
      <style:paragraph-properties fo:margin-bottom="0.125in" style:line-height-at-least="0in">
        <style:tab-stops>
          <style:tab-stop style:type="center" style:position="2.884in"/>
          <style:tab-stop style:type="left" style:position="6.3437in"/>
        </style:tab-stops>
      </style:paragraph-properties>
    </style:style>
    <style:style style:name="T2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color="#000000" style:letter-kerning="false" style:text-position="-21.4% 100%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21" style:parent-style-name="頁首" style:family="paragraph">
      <style:paragraph-properties fo:margin-bottom="0.125in" style:line-height-at-least="0in" fo:text-indent="0.5048in">
        <style:tab-stops>
          <style:tab-stop style:type="center" style:position="2.884in"/>
          <style:tab-stop style:type="left" style:position="6.3437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41" style:parent-style-name="頁首" style:family="paragraph">
      <style:paragraph-properties fo:margin-bottom="0.125in" style:line-height-at-least="0in" fo:margin-left="0.5048in" fo:text-indent="-0.5048in">
        <style:tab-stops>
          <style:tab-stop style:type="center" style:position="2.3791in"/>
          <style:tab-stop style:type="right" style:position="5.2631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6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52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</style:style>
    <style:style style:name="T2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65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</style:style>
    <style:style style:name="P266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67" style:parent-style-name="頁首" style:family="paragraph">
      <style:paragraph-properties fo:margin-bottom="0.125in" style:line-height-at-least="0in" fo:margin-left="0.5881in" fo:text-indent="0.0013in">
        <style:tab-stops>
          <style:tab-stop style:type="center" style:position="2.2958in"/>
          <style:tab-stop style:type="right" style:position="5.179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68" style:parent-style-name="頁首" style:family="paragraph">
      <style:paragraph-properties fo:margin-bottom="0.125in" style:line-height-at-least="0in" fo:margin-left="0.5881in" fo:text-indent="0.0013in">
        <style:tab-stops>
          <style:tab-stop style:type="left" style:position="0.974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269" style:parent-style-name="頁首" style:family="paragraph">
      <style:paragraph-properties fo:margin-bottom="0.125in" style:line-height-at-least="0in"/>
    </style:style>
    <style:style style:name="T2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79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2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90" style:parent-style-name="頁首" style:family="paragraph">
      <style:paragraph-properties fo:margin-bottom="0.125in" style:line-height-at-least="0in" fo:text-indent="0.4916in"/>
    </style:style>
    <style:style style:name="T2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9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97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298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2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08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09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P311" style:parent-style-name="頁首" style:family="paragraph">
      <style:paragraph-properties style:line-height-at-least="0in"/>
    </style:style>
    <style:style style:name="T3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3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5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3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3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5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3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fo:color="#000000" style:letter-kerning="false" style:text-position="-25% 100%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39" style:parent-style-name="頁首" style:family="paragraph">
      <style:paragraph-properties style:line-height-at-least="0in" fo:text-indent="0.4916in"/>
    </style:style>
    <style:style style:name="T3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1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42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6" style:parent-style-name="預設段落字型" style:family="text">
      <style:text-properties style:font-name="標楷體" style:font-name-asian="標楷體" fo:color="#000000" style:letter-kerning="false" style:text-position="-16.6% 100%" fo:font-size="12pt" style:font-size-asian="12pt" style:font-size-complex="12pt"/>
    </style:style>
    <style:style style:name="T347" style:parent-style-name="預設段落字型" style:family="text">
      <style:text-properties style:font-name="標楷體" style:font-name-asian="標楷體" fo:color="#000000" style:letter-kerning="false" style:text-position="-100% 100%" fo:font-size="12pt" style:font-size-asian="12pt" style:font-size-complex="12pt"/>
    </style:style>
    <style:style style:name="T3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3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358" style:parent-style-name="內文" style:family="paragraph">
      <style:paragraph-properties fo:line-height="150%"/>
      <style:text-properties style:font-name="標楷體" style:font-name-asian="標楷體" fo:color="#000000" style:letter-kerning="false" style:font-size-complex="12pt"/>
    </style:style>
    <style:style style:name="P359" style:parent-style-name="內文" style:family="paragraph">
      <style:paragraph-properties fo:line-height="150%" fo:text-indent="0.4916in"/>
    </style:style>
    <style:style style:name="T3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75" style:parent-style-name="頁首" style:family="paragraph">
      <style:paragraph-properties fo:margin-bottom="0.125in" style:line-height-at-least="0in" fo:text-indent="0.4916in"/>
      <style:text-properties style:font-name="標楷體" style:font-name-asian="標楷體" fo:color="#000000" style:letter-kerning="false" fo:font-size="12pt" style:font-size-asian="12pt" style:font-size-complex="12pt"/>
    </style:style>
    <style:style style:name="T3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79" style:parent-style-name="預設段落字型" style:family="text">
      <style:text-properties style:font-name="標楷體" style:font-name-asian="標楷體" fo:color="#000000" style:letter-kerning="false" style:font-size-complex="12pt" style:text-underline-type="doub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81" style:parent-style-name="內文" style:family="paragraph">
      <style:paragraph-properties fo:text-indent="0.4916in"/>
      <style:text-properties style:font-name="標楷體" style:font-name-asian="標楷體" fo:color="#000000" style:letter-kerning="false" style:font-size-complex="12pt"/>
    </style:style>
    <style:style style:name="P382" style:parent-style-name="內文" style:family="paragraph">
      <style:paragraph-properties fo:text-indent="0.5902in"/>
    </style:style>
    <style:style style:name="T3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1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3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6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09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15" style:parent-style-name="內文" style:family="paragraph">
      <style:paragraph-properties fo:text-indent="0.4916in"/>
      <style:text-properties style:font-name="標楷體" style:font-name-asian="標楷體" fo:color="#000000" style:letter-kerning="false" style:font-size-complex="12pt"/>
    </style:style>
    <style:style style:name="T4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28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4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32" style:parent-style-name="內文" style:family="paragraph">
      <style:paragraph-properties fo:text-indent="0.5902in"/>
    </style:style>
    <style:style style:name="T4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441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4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5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4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49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4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52" style:parent-style-name="內文" style:family="paragraph">
      <style:paragraph-properties fo:text-indent="0.5902in"/>
      <style:text-properties style:font-name="標楷體" style:font-name-asian="標楷體" fo:color="#000000" style:letter-kerning="false" style:font-size-complex="12pt"/>
    </style:style>
    <style:style style:name="P453" style:parent-style-name="內文" style:family="paragraph">
      <style:paragraph-properties fo:text-indent="0.5902in"/>
      <style:text-properties style:font-name="標楷體" style:font-name-asian="標楷體" fo:color="#000000" style:letter-kerning="false" style:font-size-complex="12pt"/>
    </style:style>
    <style:style style:name="P454" style:parent-style-name="內文" style:family="paragraph">
      <style:paragraph-properties fo:text-indent="0.5902in"/>
      <style:text-properties style:font-name="標楷體" style:font-name-asian="標楷體" fo:color="#000000" style:letter-kerning="false" style:font-size-complex="12pt"/>
    </style:style>
    <style:style style:name="P455" style:parent-style-name="內文" style:family="paragraph">
      <style:paragraph-properties fo:text-indent="0.5902in"/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481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482" style:parent-style-name="內文" style:family="paragraph">
      <style:paragraph-properties fo:text-indent="0.5902in"/>
    </style:style>
    <style:style style:name="T4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88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4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4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5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5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7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5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9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34" style:parent-style-name="內文" style:family="paragraph">
      <style:paragraph-properties fo:text-indent="0.5902in"/>
    </style:style>
    <style:style style:name="T5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555" style:parent-style-name="內文" style:family="paragraph">
      <style:paragraph-properties fo:margin-top="0.125in" style:line-height-at-least="0in"/>
    </style:style>
    <style:style style:name="T5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93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5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5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5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02" style:parent-style-name="內文" style:family="paragraph">
      <style:paragraph-properties fo:text-indent="0.5902in"/>
    </style:style>
    <style:style style:name="T6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29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1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6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0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46" style:parent-style-name="內文" style:family="paragraph">
      <style:paragraph-properties fo:text-indent="0.5902in"/>
    </style:style>
    <style:style style:name="T6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65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666" style:parent-style-name="內文" style:family="paragraph">
      <style:paragraph-properties fo:text-indent="0.5902in"/>
    </style:style>
    <style:style style:name="T6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7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87" style:parent-style-name="預設段落字型" style:family="text">
      <style:text-properties style:font-name="標楷體" style:font-name-asian="標楷體" fo:color="#000000" style:letter-kerning="false" style:font-size-complex="12pt" style:text-underline-type="double" style:text-underline-style="solid" style:text-underline-width="auto" style:text-underline-mode="continuous"/>
    </style:style>
    <style:style style:name="T6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689" style:parent-style-name="內文" style:family="paragraph">
      <style:paragraph-properties fo:margin-left="0.5902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7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6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6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2" style:parent-style-name="預設段落字型" style:family="text">
      <style:text-properties style:font-name="標楷體" style:font-name-asian="標楷體" fo:color="#000000" style:letter-kerning="false" style:text-position="-33.3% 100%" style:font-size-complex="12pt"/>
    </style:style>
    <style:style style:name="T7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709" style:parent-style-name="內文" style:family="paragraph">
      <style:paragraph-properties style:line-height-at-least="0in" fo:margin-left="0.5902in" fo:text-indent="-0.5902in">
        <style:tab-stops/>
      </style:paragraph-properties>
    </style:style>
    <style:style style:name="T7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7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2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7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6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7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734" style:parent-style-name="內文" style:family="paragraph">
      <style:paragraph-properties style:line-height-at-least="0in" fo:text-indent="0.5902in"/>
    </style:style>
    <style:style style:name="T7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7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3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1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4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753" style:parent-style-name="內文" style:family="paragraph">
      <style:paragraph-properties style:line-height-at-least="0in" fo:margin-left="0.5902in" fo:text-indent="-0.5902in">
        <style:tab-stops/>
      </style:paragraph-properties>
    </style:style>
    <style:style style:name="T7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4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6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6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7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775" style:parent-style-name="內文" style:family="paragraph">
      <style:paragraph-properties style:line-height-at-least="0in" fo:text-indent="0.5902in"/>
    </style:style>
    <style:style style:name="T7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78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79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8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4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88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8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2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793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7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795" style:parent-style-name="內文" style:family="paragraph">
      <style:paragraph-properties style:line-height-at-least="0in"/>
    </style:style>
    <style:style style:name="T7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0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1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8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1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8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19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8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22" style:parent-style-name="內文" style:family="paragraph">
      <style:paragraph-properties style:line-height-at-least="0in" fo:margin-left="0.5902in">
        <style:tab-stops/>
      </style:paragraph-properties>
    </style:style>
    <style:style style:name="T8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4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25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29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30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5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3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39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4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42" style:parent-style-name="內文" style:family="paragraph">
      <style:paragraph-properties style:line-height-at-least="0in"/>
    </style:style>
    <style:style style:name="T8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6" style:parent-style-name="預設段落字型" style:family="text">
      <style:text-properties style:font-name="標楷體" style:font-name-asian="標楷體" fo:color="#000000" style:letter-kerning="false" style:text-position="-25% 100%" style:font-size-complex="12pt"/>
    </style:style>
    <style:style style:name="T84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4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0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5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5" style:parent-style-name="預設段落字型" style:family="text">
      <style:text-properties style:font-name="標楷體" style:font-name-asian="標楷體" fo:color="#000000" style:letter-kerning="false" style:text-position="-16.6% 100%" style:font-size-complex="12pt"/>
    </style:style>
    <style:style style:name="T856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5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5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864" style:parent-style-name="預設段落字型" style:family="text">
      <style:text-properties style:font-name="標楷體" style:font-name-asian="標楷體" fo:color="#000000" style:letter-kerning="false" style:text-position="-100% 100%" style:font-size-complex="12pt"/>
    </style:style>
    <style:style style:name="T86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866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867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868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869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870" style:parent-style-name="內文" style:family="paragraph">
      <style:text-properties style:font-name="標楷體" style:font-name-asian="標楷體" fo:color="#000000" style:letter-kerning="false" style:font-size-complex="12pt"/>
    </style:style>
    <style:style style:name="P871" style:parent-style-name="內文" style:family="paragraph">
      <style:paragraph-properties fo:widows="2" fo:orphans="2" fo:break-before="page"/>
      <style:text-properties style:font-name="標楷體" style:font-name-asian="標楷體" fo:color="#000000" style:letter-kerning="false" style:font-size-complex="12pt"/>
    </style:style>
    <style:style style:name="P872" style:parent-style-name="內文" style:family="paragraph">
      <style:paragraph-properties fo:widows="2" fo:orphans="2"/>
      <style:text-properties style:font-name="標楷體" style:font-name-asian="標楷體" style:font-name-complex="Times New Roman" fo:font-size="16pt" style:font-size-asian="16pt" style:font-size-complex="14pt"/>
    </style:style>
    <style:style style:name="P873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P874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P875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P876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P877" style:parent-style-name="頁首" style:family="paragraph">
      <style:paragraph-properties fo:margin-bottom="0.125in" style:line-height-at-least="0in"/>
      <style:text-properties style:font-name="標楷體" style:font-name-asian="標楷體" fo:font-weight="bold" style:font-weight-asian="bold" fo:color="#000000" style:letter-kerning="false" fo:font-size="16pt" style:font-size-asian="16pt" style:font-size-complex="14pt"/>
    </style:style>
    <style:style style:name="TableColumn879" style:family="table-column">
      <style:table-column-properties style:column-width="0.875in"/>
    </style:style>
    <style:style style:name="TableColumn880" style:family="table-column">
      <style:table-column-properties style:column-width="0.875in"/>
    </style:style>
    <style:style style:name="TableColumn881" style:family="table-column">
      <style:table-column-properties style:column-width="0.875in"/>
    </style:style>
    <style:style style:name="TableColumn882" style:family="table-column">
      <style:table-column-properties style:column-width="0.875in"/>
    </style:style>
    <style:style style:name="TableColumn883" style:family="table-column">
      <style:table-column-properties style:column-width="0.8756in"/>
    </style:style>
    <style:style style:name="TableColumn884" style:family="table-column">
      <style:table-column-properties style:column-width="0.8756in"/>
    </style:style>
    <style:style style:name="TableColumn885" style:family="table-column">
      <style:table-column-properties style:column-width="0.8756in"/>
    </style:style>
    <style:style style:name="TableColumn886" style:family="table-column">
      <style:table-column-properties style:column-width="0.8756in"/>
    </style:style>
    <style:style style:name="TableColumn887" style:family="table-column">
      <style:table-column-properties style:column-width="0.8756in"/>
    </style:style>
    <style:style style:name="TableColumn888" style:family="table-column">
      <style:table-column-properties style:column-width="0.8756in"/>
    </style:style>
    <style:style style:name="Table878" style:family="table">
      <style:table-properties style:width="8.7541in" fo:margin-left="0in" table:align="left"/>
    </style:style>
    <style:style style:name="TableRow889" style:family="table-row">
      <style:table-row-properties style:min-row-height="0.2486in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8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10" style:family="table-row">
      <style:table-row-properties style:min-row-height="0.443in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931" style:family="table-row">
      <style:table-row-properties style:min-row-height="0.2486in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4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94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52" style:family="table-row">
      <style:table-row-properties style:min-row-height="0.443in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6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973" style:family="table-row">
      <style:table-row-properties style:min-row-height="0.2486in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83" style:parent-style-name="頁首" style:family="paragraph">
      <style:paragraph-properties fo:text-align="center"/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84" style:family="table-row">
      <style:table-row-properties style:min-row-height="0.443in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8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9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94" style:parent-style-name="頁首" style:family="paragraph">
      <style:paragraph-properties fo:text-align="center"/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P995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38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39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62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63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64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11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三次定期評量<text:s/>數學科<text:s/>試題卷</text:p>
      <text:p text:style-name="P2"><text:span text:style-name="T3"><draw:connector draw:type="line" svg:x1="0.05486in" svg:y1="0.41944in" svg:x2="8.92986in" svg:y2="0.41944in" draw:z-index="251663872" draw:id="id0" draw:style-name="a0" draw:name="直線接點 1" text:anchor-type="paragraph"><svg:title/><svg:desc/></draw:connector></text:span><text:span text:style-name="T4">九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　</text:span><text:span text:style-name="T11"><text:s/></text:span></text:p>
      <text:p text:style-name="P12">選擇題：(每題4分，共100分)</text:p>
      <text:p text:style-name="P13"><text:span text:style-name="T14">1.( <text:s/>)</text:span><text:span text:style-name="T15">如圖</text:span><text:span text:style-name="T16">(一)</text:span><text:span text:style-name="T17">，以</text:span><text:span text:style-name="T18">△</text:span><text:span text:style-name="T19">ABC的兩邊</text:span><text:span text:style-name="T20"><draw:frame draw:z-index="0" draw:id="id1" draw:style-name="a1" draw:name="Object 1" text:anchor-type="as-char" svg:x="0in" svg:y="0in" svg:width="0.31667in" svg:height="0.233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1">、</text:span><text:span text:style-name="T22"><draw:frame draw:z-index="0" draw:id="id2" draw:style-name="a2" draw:name="Object 2" text:anchor-type="as-char" svg:x="0in" svg:y="0in" svg:width="0.31667in" svg:height="0.266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3">作正</text:span><text:span text:style-name="T24">△</text:span><text:span text:style-name="T25">ABD</text:span><text:span text:style-name="T26">、正</text:span><text:span text:style-name="T27">△</text:span><text:span text:style-name="T28">ACE</text:span><text:span text:style-name="T29">，若</text:span><text:span text:style-name="T30">∠ADC</text:span><text:span text:style-name="T31">=30</text:span><text:span text:style-name="T32">°</text:span><text:span text:style-name="T33">，則</text:span><text:span text:style-name="T34">∠</text:span><text:span text:style-name="T35">1=</text:span><text:span text:style-name="T36">？</text:span></text:p>
      <text:p text:style-name="P37">(A)<text:s/>30°<text:s/><text:s text:c="2"/>(B)<text:s/>45°<text:s/><text:s text:c="2"/>(C)<text:s/>50°<text:s/><text:s text:c="2"/>(D)<text:s/>60°<text:s/><text:s/>。<text:s text:c="2"/><text:s/></text:p>
      <text:p text:style-name="P38"><text:span text:style-name="T39">2.( <text:s/>)如圖</text:span><text:span text:style-name="T40">(</text:span><text:span text:style-name="T41">二</text:span><text:span text:style-name="T42">)</text:span><text:span text:style-name="T43">，</text:span><text:span text:style-name="T44">矩形ABCD中，已知</text:span><text:span text:style-name="T45"><draw:frame draw:z-index="0" draw:id="id3" draw:style-name="a3" draw:name="Object 3" text:anchor-type="as-char" svg:x="0in" svg:y="0in" svg:width="0.6in" svg:height="0.2666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46">，</text:span><text:span text:style-name="T47"><draw:frame draw:z-index="0" draw:id="id4" draw:style-name="a4" draw:name="Object 4" text:anchor-type="as-char" svg:x="0in" svg:y="0in" svg:width="0.7in" svg:height="0.266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48">，</text:span><text:span text:style-name="T49"><draw:frame draw:z-index="0" draw:id="id5" draw:style-name="a5" draw:name="Object 5" text:anchor-type="as-char" svg:x="0in" svg:y="0in" svg:width="0.575in" svg:height="0.26667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50">，</text:span><text:span text:style-name="T51">∠</text:span><text:span text:style-name="T52">AEF=90°</text:span><text:span text:style-name="T53">，若</text:span><text:span text:style-name="T54"><draw:frame draw:z-index="0" draw:id="id6" draw:style-name="a6" draw:name="Object 6" text:anchor-type="as-char" svg:x="0in" svg:y="0in" svg:width="0.30833in" svg:height="0.233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55">＜</text:span><text:span text:style-name="T56"><draw:frame draw:z-index="0" draw:id="id7" draw:style-name="a7" draw:name="Object 7" text:anchor-type="as-char" svg:x="0in" svg:y="0in" svg:width="0.30833in" svg:height="0.26667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57">，則</text:span><text:span text:style-name="T58"><draw:frame draw:z-index="0" draw:id="id8" draw:style-name="a8" draw:name="Object 8" text:anchor-type="as-char" svg:x="0in" svg:y="0in" svg:width="0.30833in" svg:height="0.23333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59">=</text:span><text:span text:style-name="T60">？</text:span></text:p>
      <text:p text:style-name="P61"><text:s text:c="6"/>(A)<text:s/>1<text:s text:c="2"/>(B)<text:s/>2<text:s text:c="2"/>(C)<text:s/>3<text:s text:c="2"/>(D)<text:s/>5<text:s text:c="2"/>。</text:p>
      <text:p text:style-name="P62"><text:span text:style-name="T63">3.( <text:s/>)</text:span><text:span text:style-name="T64">直角</text:span><text:span text:style-name="T65">△</text:span><text:span text:style-name="T66">ABC中，已知</text:span><text:span text:style-name="T67">∠</text:span><text:span text:style-name="T68">A=90°，</text:span><text:span text:style-name="T69"><draw:frame draw:z-index="0" draw:id="id9" draw:style-name="a9" draw:name="Object 9" text:anchor-type="as-char" svg:x="0in" svg:y="0in" svg:width="0.6in" svg:height="0.2333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70">，</text:span><text:span text:style-name="T71"><draw:frame draw:z-index="0" draw:id="id10" draw:style-name="a10" draw:name="Object 10" text:anchor-type="as-char" svg:x="0in" svg:y="0in" svg:width="0.6in" svg:height="0.2583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72">，且</text:span><text:span text:style-name="T73">∠</text:span><text:span text:style-name="T74">A的角平分線交</text:span><text:span text:style-name="T75"><draw:frame draw:z-index="0" draw:id="id11" draw:style-name="a11" draw:name="Object 11" text:anchor-type="as-char" svg:x="0in" svg:y="0in" svg:width="0.30833in" svg:height="0.2583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76">於D點</text:span><text:span text:style-name="T77">，則</text:span><text:span text:style-name="T78"><draw:frame draw:z-index="0" draw:id="id12" draw:style-name="a12" draw:name="Object 12" text:anchor-type="as-char" svg:x="0in" svg:y="0in" svg:width="0.325in" svg:height="0.2583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79">=</text:span><text:span text:style-name="T80">？</text:span></text:p>
      <text:p text:style-name="P81"><draw:frame draw:z-index="251675136" draw:style-name="a13" draw:name="圖片 3" text:anchor-type="paragraph" svg:x="6.40486in" svg:y="0.3545in" svg:width="1.90764in" svg:height="1.27847in" style:rel-width="scale" style:rel-height="scale"><draw:image xlink:href="media/image1.png" xlink:type="simple" xlink:show="embed" xlink:actuate="onLoad"/><svg:title/><svg:desc/></draw:frame><draw:frame draw:z-index="251673088" draw:style-name="a14" draw:name="圖片 2" text:anchor-type="paragraph" svg:x="3.74481in" svg:y="0.37778in" svg:width="1.775in" svg:height="1.23194in" style:rel-width="scale" style:rel-height="scale"><draw:image xlink:href="media/image2.png" xlink:type="simple" xlink:show="embed" xlink:actuate="onLoad"/><svg:title/><svg:desc/></draw:frame><draw:frame draw:z-index="251671040" draw:style-name="a15" draw:name="圖片 1" text:anchor-type="paragraph" svg:x="0.62292in" svg:y="0.4045in" svg:width="2.65556in" svg:height="1.58264in" style:rel-width="scale" style:rel-height="scale"><draw:image xlink:href="media/image3.png" xlink:type="simple" xlink:show="embed" xlink:actuate="onLoad"/><svg:title/><svg:desc/></draw:frame><text:span text:style-name="T82"><text:s/></text:span><text:span text:style-name="T83">(A)</text:span><text:span text:style-name="T84"><text:s/></text:span><text:span text:style-name="T85"><draw:frame draw:z-index="0" draw:id="id13" draw:style-name="a16" draw:name="Object 13" text:anchor-type="as-char" svg:x="0in" svg:y="0in" svg:width="0.25833in" svg:height="0.46667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86"><text:s text:c="2"/></text:span><text:span text:style-name="T87">(B)</text:span><text:span text:style-name="T88"><text:s/></text:span><text:span text:style-name="T89"><draw:frame draw:z-index="0" draw:id="id14" draw:style-name="a17" draw:name="Object 14" text:anchor-type="as-char" svg:x="0in" svg:y="0in" svg:width="0.25833in" svg:height="0.46667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90"><text:s text:c="2"/></text:span><text:span text:style-name="T91">(C)</text:span><text:span text:style-name="T92"><text:s/></text:span><text:span text:style-name="T93"><draw:frame draw:z-index="0" draw:id="id15" draw:style-name="a18" draw:name="Object 15" text:anchor-type="as-char" svg:x="0in" svg:y="0in" svg:width="0.29167in" svg:height="0.46667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94"><text:s text:c="2"/>(D)</text:span><text:span text:style-name="T95"><text:s/></text:span><text:span text:style-name="T96"><draw:frame draw:z-index="0" draw:id="id16" draw:style-name="a19" draw:name="Object 16" text:anchor-type="as-char" svg:x="0in" svg:y="0in" svg:width="0.29167in" svg:height="0.46667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97"><text:s text:c="2"/></text:span><text:span text:style-name="T98">。</text:span></text:p>
      <text:p text:style-name="P99"/>
      <text:p text:style-name="P100"/>
      <text:p text:style-name="P101"/>
      <text:p text:style-name="P102"><text:s text:c="5"/><text:s text:c="2"/>圖(一)<text:s text:c="24"/><text:s text:c="15"/>圖(二)<text:s text:c="25"/>圖(三)<text:s/></text:p>
      <text:p text:style-name="P103"><text:span text:style-name="T104">4.( <text:s/>)</text:span><text:span text:style-name="T105">直角座標平面上有A</text:span><text:span text:style-name="T106">(</text:span><text:span text:style-name="T107">8</text:span><text:span text:style-name="T108">，</text:span><text:span text:style-name="T109">2</text:span><text:span text:style-name="T110">)</text:span><text:span text:style-name="T111">、B</text:span><text:span text:style-name="T112">(</text:span><text:span text:style-name="T113">-2</text:span><text:span text:style-name="T114">，</text:span><text:span text:style-name="T115">2</text:span><text:span text:style-name="T116">)</text:span><text:span text:style-name="T117">、C</text:span><text:span text:style-name="T118">(</text:span><text:span text:style-name="T119">-1</text:span><text:span text:style-name="T120">，</text:span><text:span text:style-name="T121">-4</text:span><text:span text:style-name="T122">)</text:span><text:span text:style-name="T123">、D</text:span><text:span text:style-name="T124">(</text:span><text:span text:style-name="T125">5</text:span><text:span text:style-name="T126">，</text:span><text:span text:style-name="T127">-4</text:span><text:span text:style-name="T128">)</text:span><text:span text:style-name="T129">四點</text:span><text:span text:style-name="T130">，</text:span><text:span text:style-name="T131">若E、F分別為</text:span><text:span text:style-name="T132"><draw:frame draw:z-index="0" draw:id="id17" draw:style-name="a20" draw:name="Object 17" text:anchor-type="as-char" svg:x="0in" svg:y="0in" svg:width="0.34167in" svg:height="0.23333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33">、</text:span><text:span text:style-name="T134"><draw:frame draw:z-index="0" draw:id="id18" draw:style-name="a21" draw:name="Object 18" text:anchor-type="as-char" svg:x="0in" svg:y="0in" svg:width="0.325in" svg:height="0.25833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35">中點，</text:span><text:span text:style-name="T136">則</text:span><text:span text:style-name="T137"><draw:frame draw:z-index="0" draw:id="id19" draw:style-name="a22" draw:name="Object 19" text:anchor-type="as-char" svg:x="0in" svg:y="0in" svg:width="0.29167in" svg:height="0.2333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38">=</text:span><text:span text:style-name="T139">？</text:span></text:p>
      <text:p text:style-name="P140"><text:span text:style-name="T141"><text:s text:c="6"/>(A)</text:span><text:span text:style-name="T142"><text:s/>5 <text:s/></text:span><text:span text:style-name="T143"><text:s/></text:span><text:span text:style-name="T144">(B)</text:span><text:span text:style-name="T145"><text:s/>6<text:s/></text:span><text:span text:style-name="T146"><text:s text:c="2"/></text:span><text:span text:style-name="T147">(C)</text:span><text:span text:style-name="T148"><text:s/>8</text:span><text:span text:style-name="T149"><text:s/></text:span><text:span text:style-name="T150"><text:s text:c="2"/>(D)</text:span><text:span text:style-name="T151"><text:s/>10 。</text:span><text:span text:style-name="T152"><text:tab/></text:span></text:p>
      <text:p text:style-name="P153"><text:span text:style-name="T154">5.( <text:s/>)</text:span><text:span text:style-name="T155">如圖(</text:span><text:span text:style-name="T156">三</text:span><text:span text:style-name="T157">)</text:span><text:span text:style-name="T158">，</text:span><text:span text:style-name="T159">平行四邊形ABCD中，若</text:span><text:span text:style-name="T160"><draw:frame draw:z-index="0" draw:id="id20" draw:style-name="a23" draw:name="Object 20" text:anchor-type="as-char" svg:x="0in" svg:y="0in" svg:width="1.19167in" svg:height="0.25833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61">，則</text:span><text:span text:style-name="T162"><draw:frame draw:z-index="0" draw:id="id21" draw:style-name="a24" draw:name="Object 21" text:anchor-type="as-char" svg:x="0in" svg:y="0in" svg:width="0.35833in" svg:height="0.51667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63">=？</text:span></text:p>
      <text:p text:style-name="P164"><text:span text:style-name="T165">(A)</text:span><text:span text:style-name="T166"><text:s/></text:span><text:span text:style-name="T167"><draw:frame draw:z-index="0" draw:id="id22" draw:style-name="a25" draw:name="Object 22" text:anchor-type="as-char" svg:x="0in" svg:y="0in" svg:width="0.19167in" svg:height="0.46667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68"><text:s text:c="2"/></text:span><text:span text:style-name="T169"><text:s/></text:span><text:span text:style-name="T170">(B)<text:s/></text:span><text:span text:style-name="T171">2</text:span><text:span text:style-name="T172"><text:s text:c="2"/></text:span><text:span text:style-name="T173">(C)</text:span><text:span text:style-name="T174"><text:s/></text:span><text:span text:style-name="T175"><draw:frame draw:z-index="0" draw:id="id23" draw:style-name="a26" draw:name="Object 23" text:anchor-type="as-char" svg:x="0in" svg:y="0in" svg:width="0.18333in" svg:height="0.46667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76"><text:s text:c="2"/></text:span><text:span text:style-name="T177">(D)</text:span><text:span text:style-name="T178"><text:s/></text:span><text:span text:style-name="T179">3</text:span><text:span text:style-name="T180"><text:s/></text:span><text:span text:style-name="T181"><text:s/>。</text:span></text:p>
      <text:p text:style-name="P182"><text:span text:style-name="T183">6.( <text:s/>)如圖(</text:span><text:span text:style-name="T184">四</text:span><text:span text:style-name="T185">)，</text:span><text:span text:style-name="T186"><draw:frame draw:z-index="0" draw:id="id24" draw:style-name="a27" draw:name="Object 24" text:anchor-type="as-char" svg:x="0in" svg:y="0in" svg:width="0.66667in" svg:height="0.2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87">，</text:span><text:span text:style-name="T188"><draw:frame draw:z-index="0" draw:id="id25" draw:style-name="a28" draw:name="Object 25" text:anchor-type="as-char" svg:x="0in" svg:y="0in" svg:width="0.6in" svg:height="0.2583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89">，</text:span><text:span text:style-name="T190"><draw:frame draw:z-index="0" draw:id="id26" draw:style-name="a29" draw:name="Object 26" text:anchor-type="as-char" svg:x="0in" svg:y="0in" svg:width="0.7in" svg:height="0.25833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91">，</text:span><text:span text:style-name="T192"><draw:frame draw:z-index="0" draw:id="id27" draw:style-name="a30" draw:name="Object 27" text:anchor-type="as-char" svg:x="0in" svg:y="0in" svg:width="0.7in" svg:height="0.25833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93">，</text:span><text:span text:style-name="T194"><draw:frame draw:z-index="0" draw:id="id28" draw:style-name="a31" draw:name="Object 28" text:anchor-type="as-char" svg:x="0in" svg:y="0in" svg:width="0.7in" svg:height="0.25833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195">，</text:span><text:span text:style-name="T196">則</text:span><text:span text:style-name="T197"><draw:frame draw:z-index="0" draw:id="id29" draw:style-name="a32" draw:name="Object 29" text:anchor-type="as-char" svg:x="0in" svg:y="0in" svg:width="0.48333in" svg:height="0.23333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98">？</text:span></text:p>
      <text:p text:style-name="P199">(A)<text:s/>10<text:s/><text:s text:c="2"/>(B)<text:s/>12<text:s/><text:s/><text:s/>(C)<text:s/>16<text:s text:c="2"/><text:s/>(D)<text:s/>18 <text:s/>。</text:p>
      <text:p text:style-name="P200"><text:span text:style-name="T201">7.( <text:s/>)如圖(</text:span><text:span text:style-name="T202">五</text:span><text:span text:style-name="T203">)，</text:span><text:span text:style-name="T204">已知</text:span><text:span text:style-name="T205"><draw:frame draw:z-index="0" draw:id="id30" draw:style-name="a33" draw:name="Object 30" text:anchor-type="as-char" svg:x="0in" svg:y="0in" svg:width="0.46667in" svg:height="0.19167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206">，</text:span><text:span text:style-name="T207">則</text:span><text:span text:style-name="T208">∠</text:span><text:span text:style-name="T209">1+</text:span><text:span text:style-name="T210">∠</text:span><text:span text:style-name="T211">2+</text:span><text:span text:style-name="T212">∠</text:span><text:span text:style-name="T213">3+</text:span><text:span text:style-name="T214">∠</text:span><text:span text:style-name="T215">4+</text:span><text:span text:style-name="T216">∠</text:span><text:span text:style-name="T217">5+</text:span><text:span text:style-name="T218">∠</text:span><text:span text:style-name="T219">6=</text:span><text:span text:style-name="T220">？</text:span></text:p>
      <text:p text:style-name="P221"><text:span text:style-name="T222">(A)</text:span><text:span text:style-name="T223"><text:s/>540</text:span><text:span text:style-name="T224">°</text:span><text:span text:style-name="T225"><text:s text:c="2"/></text:span><text:span text:style-name="T226"><text:s/></text:span><text:span text:style-name="T227">(B)</text:span><text:span text:style-name="T228"><text:s/>720</text:span><text:span text:style-name="T229">°</text:span><text:span text:style-name="T230"><text:s/></text:span><text:span text:style-name="T231"><text:s text:c="2"/>(C)</text:span><text:span text:style-name="T232"><text:s/>900</text:span><text:span text:style-name="T233">°</text:span><text:span text:style-name="T234"><text:s/></text:span><text:span text:style-name="T235"><text:s/></text:span><text:span text:style-name="T236"><text:s/></text:span><text:span text:style-name="T237">(D)</text:span><text:span text:style-name="T238"><text:s/>1080</text:span><text:span text:style-name="T239">°</text:span><text:span text:style-name="T240"><text:s text:c="2"/>。</text:span></text:p>
      <text:p text:style-name="P241"><text:span text:style-name="T242">8.( <text:s/>)</text:span><text:span text:style-name="T243">若</text:span><text:span text:style-name="T244"><draw:frame draw:z-index="0" draw:id="id31" draw:style-name="a34" draw:name="Object 31" text:anchor-type="as-char" svg:x="0in" svg:y="0in" svg:width="0.19167in" svg:height="0.19167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245">為正整數，且</text:span><text:span text:style-name="T246"><draw:frame draw:z-index="0" draw:id="id32" draw:style-name="a35" draw:name="Object 32" text:anchor-type="as-char" svg:x="0in" svg:y="0in" svg:width="0.19167in" svg:height="0.191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247">除以4餘3</text:span><text:span text:style-name="T248">，則</text:span><text:span text:style-name="T249"><draw:frame draw:z-index="0" draw:id="id33" draw:style-name="a36" draw:name="Object 33" text:anchor-type="as-char" svg:x="0in" svg:y="0in" svg:width="0.25833in" svg:height="0.25833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250">除以8的餘數為何</text:span><text:span text:style-name="T251">？</text:span></text:p>
      <text:p text:style-name="P252"><draw:frame draw:z-index="251699712" draw:style-name="a37" draw:name="圖片 6" text:anchor-type="paragraph" svg:x="5.06458in" svg:y="0.05in" svg:width="1.27917in" svg:height="1.30347in" style:rel-width="scale" style:rel-height="scale"><draw:image xlink:href="media/image4.png" xlink:type="simple" xlink:show="embed" xlink:actuate="onLoad"/><svg:title/><svg:desc/></draw:frame><draw:frame draw:z-index="251683328" draw:style-name="a38" draw:name="圖片 8" text:anchor-type="paragraph" svg:x="7.15208in" svg:y="-0.00625in" svg:width="1.58264in" svg:height="1.31875in" style:rel-width="scale" style:rel-height="scale"><draw:image xlink:href="media/image5.png" xlink:type="simple" xlink:show="embed" xlink:actuate="onLoad"/><svg:title/><svg:desc/></draw:frame><text:span text:style-name="T253">(A)</text:span><text:span text:style-name="T254"><text:s/>1</text:span><text:span text:style-name="T255"><text:s text:c="2"/></text:span><text:span text:style-name="T256"><text:s/></text:span><text:span text:style-name="T257">(B)</text:span><text:span text:style-name="T258"><text:s/>3<text:s/></text:span><text:span text:style-name="T259"><text:s text:c="2"/>(C)</text:span><text:span text:style-name="T260"><text:s/>5<text:s/></text:span><text:span text:style-name="T261"><text:s text:c="2"/>(D)</text:span><text:span text:style-name="T262"><text:s/>7</text:span><text:span text:style-name="T263"><text:s/></text:span><text:span text:style-name="T264"><text:s text:c="2"/>。</text:span></text:p>
      <text:p text:style-name="P265"><draw:frame draw:z-index="251679232" draw:style-name="a39" draw:name="圖片 5" text:anchor-type="paragraph" svg:x="2.52361in" svg:y="-0.00417in" svg:width="2.07014in" svg:height="1in" style:rel-width="scale" style:rel-height="scale"><draw:image xlink:href="media/image6.png" xlink:type="simple" xlink:show="embed" xlink:actuate="onLoad"/><svg:title/><svg:desc/></draw:frame><draw:frame draw:z-index="251677184" draw:style-name="a40" draw:name="圖片 4" text:anchor-type="paragraph" svg:x="0.02117in" svg:y="-0.00278in" svg:width="1.68611in" svg:height="1.22361in" style:rel-width="scale" style:rel-height="scale"><draw:image xlink:href="media/image7.png" xlink:type="simple" xlink:show="embed" xlink:actuate="onLoad"/><svg:title/><svg:desc/></draw:frame></text:p>
      <text:p text:style-name="P266"/>
      <text:p text:style-name="P267"/>
      <text:p text:style-name="P268"><text:tab/><text:s text:c="3"/>圖(四)<text:s text:c="10"/><text:s text:c="3"/>圖(五)<text:s text:c="2"/><text:s/><text:s/><text:s text:c="4"/><text:s/><text:s text:c="6"/><text:s text:c="3"/>圖(六)<text:s/><text:s text:c="11"/><text:s text:c="5"/><text:s/><text:s text:c="2"/><text:s text:c="2"/>圖(七)</text:p>
      <text:p text:style-name="P269"><text:span text:style-name="T270">9.( <text:s/>)</text:span><text:span text:style-name="T271">如圖(</text:span><text:span text:style-name="T272">六</text:span><text:span text:style-name="T273">)，正</text:span><text:span text:style-name="T274">方形</text:span><text:span text:style-name="T275">ABC</text:span><text:span text:style-name="T276">D中</text:span><text:span text:style-name="T277">，</text:span><text:span text:style-name="T278">已知</text:span><text:span text:style-name="T279"><draw:frame draw:z-index="0" draw:id="id34" draw:style-name="a41" draw:name="Object 34" text:anchor-type="as-char" svg:x="0in" svg:y="0in" svg:width="0.625in" svg:height="0.23333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280">，</text:span><text:span text:style-name="T281"><draw:frame draw:z-index="0" draw:id="id35" draw:style-name="a42" draw:name="Object 35" text:anchor-type="as-char" svg:x="0in" svg:y="0in" svg:width="0.56667in" svg:height="0.25833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82">，且</text:span><text:span text:style-name="T283">∠</text:span><text:span text:style-name="T284">1=</text:span><text:span text:style-name="T285">∠</text:span><text:span text:style-name="T286">2，</text:span><text:span text:style-name="T287">則</text:span><text:span text:style-name="T288"><draw:frame draw:z-index="0" draw:id="id36" draw:style-name="a43" draw:name="Object 36" text:anchor-type="as-char" svg:x="0in" svg:y="0in" svg:width="0.46667in" svg:height="0.25833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89">？</text:span></text:p>
      <text:p text:style-name="P290"><text:span text:style-name="T291">(A)</text:span><text:span text:style-name="T292"><text:s/></text:span><text:span text:style-name="T293"><draw:frame draw:z-index="0" draw:id="id37" draw:style-name="a44" draw:name="Object 37" text:anchor-type="as-char" svg:x="0in" svg:y="0in" svg:width="0.18333in" svg:height="0.466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94"><text:s/></text:span><text:span text:style-name="T295"><text:s text:c="2"/></text:span><text:span text:style-name="T296">(B)</text:span><text:span text:style-name="T297"><text:s/></text:span><text:span text:style-name="T298"><draw:frame draw:z-index="0" draw:id="id38" draw:style-name="a45" draw:name="Object 38" text:anchor-type="as-char" svg:x="0in" svg:y="0in" svg:width="0.25833in" svg:height="0.46667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299"><text:s/></text:span><text:span text:style-name="T300"><text:s/></text:span><text:span text:style-name="T301"><text:s/>(C)</text:span><text:span text:style-name="T302"><text:s/></text:span><text:span text:style-name="T303"><draw:frame draw:z-index="0" draw:id="id39" draw:style-name="a46" draw:name="Object 39" text:anchor-type="as-char" svg:x="0in" svg:y="0in" svg:width="0.25833in" svg:height="0.46667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304"><text:s/></text:span><text:span text:style-name="T305"><text:s/></text:span><text:span text:style-name="T306"><text:s/></text:span><text:span text:style-name="T307">(D)</text:span><text:span text:style-name="T308"><text:s/></text:span><text:span text:style-name="T309"><draw:frame draw:z-index="0" draw:id="id40" draw:style-name="a47" draw:name="Object 40" text:anchor-type="as-char" svg:x="0in" svg:y="0in" svg:width="0.25833in" svg:height="0.46667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310"><text:s text:c="2"/>。</text:span></text:p>
      <text:p text:style-name="P311"><text:span text:style-name="T312">10.( <text:s/>)</text:span><text:span text:style-name="T313">如圖(</text:span><text:span text:style-name="T314">七</text:span><text:span text:style-name="T315">)，</text:span><text:span text:style-name="T316">△</text:span><text:span text:style-name="T317">ABC中，</text:span><text:span text:style-name="T318">已知</text:span><text:span text:style-name="T319">∠</text:span><text:span text:style-name="T320">ACB＝2</text:span><text:span text:style-name="T321">∠</text:span><text:span text:style-name="T322">B，</text:span><text:span text:style-name="T323"><draw:frame draw:z-index="0" draw:id="id41" draw:style-name="a48" draw:name="Object 41" text:anchor-type="as-char" svg:x="0in" svg:y="0in" svg:width="0.325in" svg:height="0.225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324">、</text:span><text:span text:style-name="T325"><draw:frame draw:z-index="0" draw:id="id42" draw:style-name="a49" draw:name="Object 42" text:anchor-type="as-char" svg:x="0in" svg:y="0in" svg:width="0.29167in" svg:height="0.23333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326">分別為</text:span><text:span text:style-name="T327">∠BAC</text:span><text:span text:style-name="T328">、</text:span><text:span text:style-name="T329">∠</text:span><text:span text:style-name="T330">ACB</text:span><text:span text:style-name="T331">的角平分線</text:span><text:span text:style-name="T332">，若</text:span><text:span text:style-name="T333"><draw:frame draw:z-index="0" draw:id="id43" draw:style-name="a50" draw:name="Object 43" text:anchor-type="as-char" svg:x="0in" svg:y="0in" svg:width="0.65in" svg:height="0.225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334">，</text:span><text:span text:style-name="T335"><draw:frame draw:z-index="0" draw:id="id44" draw:style-name="a51" draw:name="Object 44" text:anchor-type="as-char" svg:x="0in" svg:y="0in" svg:width="0.55833in" svg:height="0.23333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336">，則</text:span><text:span text:style-name="T337"><draw:frame draw:z-index="0" draw:id="id45" draw:style-name="a52" draw:name="Object 45" text:anchor-type="as-char" svg:x="0in" svg:y="0in" svg:width="0.44167in" svg:height="0.2333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338">？</text:span></text:p>
      <text:p text:style-name="P339"><text:span text:style-name="T340">(A)</text:span><text:span text:style-name="T341"><text:s/></text:span><text:span text:style-name="T342"><draw:frame draw:z-index="0" draw:id="id46" draw:style-name="a53" draw:name="Object 46" text:anchor-type="as-char" svg:x="0in" svg:y="0in" svg:width="0.18333in" svg:height="0.46667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343"><text:s text:c="2"/></text:span><text:span text:style-name="T344"><text:s/></text:span><text:span text:style-name="T345">(B)</text:span><text:span text:style-name="T346"><text:s/></text:span><text:span text:style-name="T347"><draw:frame draw:z-index="0" draw:id="id47" draw:style-name="a54" draw:name="Object 47" text:anchor-type="as-char" svg:x="0in" svg:y="0in" svg:width="0.25833in" svg:height="0.46667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348"><text:s/></text:span><text:span text:style-name="T349"><text:s/></text:span><text:span text:style-name="T350"><text:s/></text:span><text:span text:style-name="T351">(C)</text:span><text:span text:style-name="T352"><text:s/>6</text:span><text:span text:style-name="T353"><text:s text:c="2"/></text:span><text:span text:style-name="T354"><text:s/></text:span><text:span text:style-name="T355">(D)</text:span><text:span text:style-name="T356"><text:s/>4</text:span><text:span text:style-name="T357"><text:s text:c="2"/>。</text:span></text:p>
      <text:p text:style-name="P358">11.( <text:s/>)在△ABC中，已知O點為外心，若∠BOC=130°，則∠BAC=？<text:s/></text:p>
      <text:p text:style-name="P359"><text:span text:style-name="T360">(A)</text:span><text:span text:style-name="T361"><text:s/></text:span><text:span text:style-name="T362">65°<text:s/></text:span><text:span text:style-name="T363"><text:s/></text:span><text:span text:style-name="T364"><text:s/></text:span><text:span text:style-name="T365">(B)<text:s/></text:span><text:span text:style-name="T366">115°</text:span><text:span text:style-name="T367"><text:s/></text:span><text:span text:style-name="T368"><text:s/></text:span><text:span text:style-name="T369"><text:s/></text:span><text:span text:style-name="T370">(C) 65°或115°</text:span><text:span text:style-name="T371"><text:s text:c="2"/></text:span><text:span text:style-name="T372"><text:s/></text:span><text:span text:style-name="T373">(D) 30</text:span><text:span text:style-name="T374">° <text:s/>。</text:span></text:p>
      <text:p text:style-name="P375"/>
      <text:soft-page-break/>
      <text:p text:style-name="內文"><text:span text:style-name="T376">12</text:span><text:span text:style-name="T377">.( <text:s/>)</text:span><text:span text:style-name="T378">下列關於幾何性質何者</text:span><text:span text:style-name="T379">正確</text:span><text:span text:style-name="T380">？</text:span></text:p>
      <text:p text:style-name="P381"><text:s/>(A)三角形的外心必在三角形內部。<text:s text:c="3"/>(B)任一長方形都有外心與內心。<text:s text:c="3"/></text:p>
      <text:p text:style-name="P382"><text:span text:style-name="T383">(C)</text:span><text:span text:style-name="T384">等腰三角形的外心、內心、重心為同一點。</text:span><text:span text:style-name="T385"><text:s text:c="3"/></text:span><text:span text:style-name="T386">(D)</text:span><text:span text:style-name="T387">若</text:span><text:span text:style-name="T388">多</text:span><text:span text:style-name="T389">邊形內切圓半徑為R</text:span><text:span text:style-name="T390">，周長為S，則其面積為</text:span><text:span text:style-name="T391"><draw:frame draw:z-index="0" draw:id="id48" draw:style-name="a55" draw:name="Object 48" text:anchor-type="as-char" svg:x="0in" svg:y="0in" svg:width="0.46667in" svg:height="0.46667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392"><text:s/>。</text:span><text:span text:style-name="T393"><text:s/></text:span></text:p>
      <text:p text:style-name="內文"><text:span text:style-name="T394">1</text:span><text:span text:style-name="T395">3</text:span><text:span text:style-name="T396">.( <text:s/>)如圖(</text:span><text:span text:style-name="T397">八</text:span><text:span text:style-name="T398">)，</text:span><text:span text:style-name="T399">已知</text:span><text:span text:style-name="T400">△</text:span><text:span text:style-name="T401">ABC、</text:span><text:span text:style-name="T402">△</text:span><text:span text:style-name="T403">ADE皆為等腰三角形，</text:span><text:span text:style-name="T404"><draw:frame draw:z-index="0" draw:id="id49" draw:style-name="a56" draw:name="Object 49" text:anchor-type="as-char" svg:x="0in" svg:y="0in" svg:width="0.74167in" svg:height="0.23333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405">、</text:span><text:span text:style-name="T406"><draw:frame draw:z-index="0" draw:id="id50" draw:style-name="a57" draw:name="Object 50" text:anchor-type="as-char" svg:x="0in" svg:y="0in" svg:width="0.74167in" svg:height="0.225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407">，</text:span><text:span text:style-name="T408">若D點在</text:span><text:span text:style-name="T409"><draw:frame draw:z-index="0" draw:id="id51" draw:style-name="a58" draw:name="Object 51" text:anchor-type="as-char" svg:x="0in" svg:y="0in" svg:width="0.325in" svg:height="0.25833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410">上，且</text:span><text:span text:style-name="T411">∠</text:span><text:span text:style-name="T412">BAC=</text:span><text:span text:style-name="T413">∠</text:span><text:span text:style-name="T414">DAE=80°，</text:span></text:p>
      <text:p text:style-name="P415">則∠BCE=？<text:s/>(A)<text:s/>100°<text:s text:c="3"/>(B)<text:s/>110°<text:s text:c="3"/>(C) 120°<text:s text:c="3"/>(D) 130° <text:s/>。</text:p>
      <text:p text:style-name="內文"><text:span text:style-name="T416">14</text:span><text:span text:style-name="T417">.( <text:s/>)</text:span><text:span text:style-name="T418">如圖(</text:span><text:span text:style-name="T419">九</text:span><text:span text:style-name="T420">)</text:span><text:span text:style-name="T421">，</text:span><text:span text:style-name="T422">△</text:span><text:span text:style-name="T423">ABC中，</text:span><text:span text:style-name="T424">∠</text:span><text:span text:style-name="T425">B=90°，</text:span><text:span text:style-name="T426"><draw:frame draw:z-index="0" draw:id="id52" draw:style-name="a59" draw:name="Object 52" text:anchor-type="as-char" svg:x="0in" svg:y="0in" svg:width="0.6in" svg:height="0.25833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427">，</text:span><text:span text:style-name="T428"><draw:frame draw:z-index="0" draw:id="id53" draw:style-name="a60" draw:name="Object 53" text:anchor-type="as-char" svg:x="0in" svg:y="0in" svg:width="0.6in" svg:height="0.25833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429">，</text:span><text:span text:style-name="T430">若</text:span><text:span text:style-name="T431">其外接圓半徑為R，內切圓半徑為r，則R+r=？</text:span></text:p>
      <text:p text:style-name="P432"><draw:frame draw:z-index="251685376" draw:style-name="a61" draw:name="圖片 9" text:anchor-type="paragraph" svg:x="0.00069in" svg:y="0.38228in" svg:width="1.83194in" svg:height="1.16806in" style:rel-width="scale" style:rel-height="scale"><draw:image xlink:href="media/image8.png" xlink:type="simple" xlink:show="embed" xlink:actuate="onLoad"/><svg:title/><svg:desc/></draw:frame><draw:frame draw:z-index="251689472" draw:style-name="a62" draw:name="圖片 12" text:anchor-type="paragraph" svg:x="4.11911in" svg:y="0.00069in" svg:width="2.01667in" svg:height="1.62361in" style:rel-width="scale" style:rel-height="scale"><draw:image xlink:href="media/image9.png" xlink:type="simple" xlink:show="embed" xlink:actuate="onLoad"/><svg:title/><svg:desc/></draw:frame><draw:frame draw:z-index="251691520" draw:style-name="a63" draw:name="圖片 13" text:anchor-type="paragraph" svg:x="6.84514in" svg:y="0.01564in" svg:width="1.11389in" svg:height="1.6875in" style:rel-width="scale" style:rel-height="scale"><draw:image xlink:href="media/image10.png" xlink:type="simple" xlink:show="embed" xlink:actuate="onLoad"/><svg:title/><svg:desc/></draw:frame><draw:frame draw:z-index="251687424" draw:style-name="a64" draw:name="圖片 10" text:anchor-type="paragraph" svg:x="2.26703in" svg:y="0.46667in" svg:width="0.89878in" svg:height="1.216in" style:rel-width="scale" style:rel-height="scale"><draw:image xlink:href="media/image11.png" xlink:type="simple" xlink:show="embed" xlink:actuate="onLoad"/><svg:title/><svg:desc/></draw:frame><text:span text:style-name="T433">(A)</text:span><text:span text:style-name="T434"><text:s/></text:span><text:span text:style-name="T435">1</text:span><text:span text:style-name="T436"><text:s/></text:span><text:span text:style-name="T437"><text:s/></text:span><text:span text:style-name="T438"><text:s/></text:span><text:span text:style-name="T439">(B)</text:span><text:span text:style-name="T440"><text:s/></text:span><text:span text:style-name="T441"><draw:frame draw:z-index="0" draw:id="id54" draw:style-name="a65" draw:name="Object 54" text:anchor-type="as-char" svg:x="0in" svg:y="0in" svg:width="0.19167in" svg:height="0.46667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442"><text:s text:c="2"/></text:span><text:span text:style-name="T443"><text:s/></text:span><text:span text:style-name="T444">(C)<text:s/></text:span><text:span text:style-name="T445"><draw:frame draw:z-index="0" draw:id="id55" draw:style-name="a66" draw:name="Object 55" text:anchor-type="as-char" svg:x="0in" svg:y="0in" svg:width="0.19167in" svg:height="0.46667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446"><text:s text:c="2"/></text:span><text:span text:style-name="T447"><text:s/></text:span><text:span text:style-name="T448">(D)<text:s/></text:span><text:span text:style-name="T449"><draw:frame draw:z-index="0" draw:id="id56" draw:style-name="a67" draw:name="Object 56" text:anchor-type="as-char" svg:x="0in" svg:y="0in" svg:width="0.19167in" svg:height="0.46667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450"><text:s text:c="2"/></text:span><text:span text:style-name="T451">。</text:span></text:p>
      <text:p text:style-name="P452"/>
      <text:p text:style-name="P453"/>
      <text:p text:style-name="P454"/>
      <text:p text:style-name="P455"/>
      <text:p text:style-name="內文"><text:span text:style-name="T456"><text:s text:c="11"/></text:span><text:span text:style-name="T457"><text:s/></text:span><text:span text:style-name="T458">圖(八)</text:span><text:span text:style-name="T459"><text:s text:c="3"/></text:span><text:span text:style-name="T460"><text:s text:c="4"/></text:span><text:span text:style-name="T461"><text:s text:c="2"/></text:span><text:span text:style-name="T462"><text:s text:c="12"/></text:span><text:span text:style-name="T463">圖(九)</text:span><text:span text:style-name="T464"><text:s text:c="2"/></text:span><text:span text:style-name="T465"><text:s text:c="6"/></text:span><text:span text:style-name="T466"><text:s text:c="2"/></text:span><text:span text:style-name="T467"><text:s text:c="3"/></text:span><text:span text:style-name="T468"><text:s text:c="2"/></text:span><text:span text:style-name="T469"><text:s text:c="5"/></text:span><text:span text:style-name="T470"><text:s/></text:span><text:span text:style-name="T471"><text:s/></text:span><text:span text:style-name="T472"><text:s/></text:span><text:span text:style-name="T473">圖(十)</text:span><text:span text:style-name="T474"><text:s/></text:span><text:span text:style-name="T475"><text:s/></text:span><text:span text:style-name="T476"><text:s text:c="20"/></text:span><text:span text:style-name="T477"><text:s/></text:span><text:span text:style-name="T478">圖(十</text:span><text:span text:style-name="T479">一</text:span><text:span text:style-name="T480">)</text:span></text:p>
      <text:p text:style-name="P481">15.( <text:s/>)直角座標平面上有一△OAB，若O點(0，0)、A點(8，15)、B點(16，0)，則△OAB的內心座標為何？</text:p>
      <text:p text:style-name="P482"><text:span text:style-name="T483">(A)</text:span><text:span text:style-name="T484"><text:s/></text:span><text:span text:style-name="T485">(</text:span><text:span text:style-name="T486">8</text:span><text:span text:style-name="T487">，</text:span><text:span text:style-name="T488"><draw:frame draw:z-index="0" draw:id="id57" draw:style-name="a68" draw:name="Object 57" text:anchor-type="as-char" svg:x="0in" svg:y="0in" svg:width="0.25833in" svg:height="0.46667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489">)</text:span><text:span text:style-name="T490"><text:s text:c="2"/></text:span><text:span text:style-name="T491"><text:s/></text:span><text:span text:style-name="T492">(B)</text:span><text:span text:style-name="T493"><text:s/>(</text:span><text:span text:style-name="T494">8</text:span><text:span text:style-name="T495">，</text:span><text:span text:style-name="T496"><draw:frame draw:z-index="0" draw:id="id58" draw:style-name="a69" draw:name="Object 58" text:anchor-type="as-char" svg:x="0in" svg:y="0in" svg:width="0.29167in" svg:height="0.46667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497">)</text:span><text:span text:style-name="T498"><text:s text:c="2"/></text:span><text:span text:style-name="T499"><text:s/></text:span><text:span text:style-name="T500">(C)</text:span><text:span text:style-name="T501"><text:s/></text:span><text:span text:style-name="T502">(</text:span><text:span text:style-name="T503">8</text:span><text:span text:style-name="T504">，</text:span><text:span text:style-name="T505"><draw:frame draw:z-index="0" draw:id="id59" draw:style-name="a70" draw:name="Object 59" text:anchor-type="as-char" svg:x="0in" svg:y="0in" svg:width="0.33333in" svg:height="0.46667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506">)</text:span><text:span text:style-name="T507"><text:s text:c="2"/></text:span><text:span text:style-name="T508"><text:s/></text:span><text:span text:style-name="T509">(D)</text:span><text:span text:style-name="T510"><text:s/></text:span><text:span text:style-name="T511">(</text:span><text:span text:style-name="T512">8</text:span><text:span text:style-name="T513">，</text:span><text:span text:style-name="T514">5</text:span><text:span text:style-name="T515">)</text:span><text:span text:style-name="T516"><text:s text:c="2"/></text:span><text:span text:style-name="T517">。</text:span></text:p>
      <text:p text:style-name="內文"><text:span text:style-name="T518">16</text:span><text:span text:style-name="T519">.( <text:s/>)</text:span><text:span text:style-name="T520">如圖(</text:span><text:span text:style-name="T521">十</text:span><text:span text:style-name="T522">)</text:span><text:span text:style-name="T523">，G點為</text:span><text:span text:style-name="T524">△</text:span><text:span text:style-name="T525">ABC的重心，</text:span><text:span text:style-name="T526">H點在</text:span><text:span text:style-name="T527"><draw:frame draw:z-index="0" draw:id="id60" draw:style-name="a71" draw:name="Object 60" text:anchor-type="as-char" svg:x="0in" svg:y="0in" svg:width="0.30833in" svg:height="0.21667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528">上，且</text:span><text:span text:style-name="T529"><draw:frame draw:z-index="0" draw:id="id61" draw:style-name="a72" draw:name="Object 61" text:anchor-type="as-char" svg:x="0in" svg:y="0in" svg:width="0.775in" svg:height="0.23333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530">，則下列何者的面積不等於</text:span><text:span text:style-name="T531">△</text:span><text:span text:style-name="T532">ABC面積的三分之一？</text:span><text:span text:style-name="T533"><text:s/></text:span></text:p>
      <text:p text:style-name="P534"><text:span text:style-name="T535">(A)</text:span><text:span text:style-name="T536"><text:s/></text:span><text:span text:style-name="T537">△</text:span><text:span text:style-name="T538">ABG</text:span><text:span text:style-name="T539"><text:s text:c="2"/></text:span><text:span text:style-name="T540"><text:s/></text:span><text:span text:style-name="T541">(B)</text:span><text:span text:style-name="T542"><text:s/></text:span><text:span text:style-name="T543">△</text:span><text:span text:style-name="T544">CGH</text:span><text:span text:style-name="T545"><text:s text:c="2"/></text:span><text:span text:style-name="T546"><text:s/></text:span><text:span text:style-name="T547">(C)<text:s/></text:span><text:span text:style-name="T548">四邊形CEGH</text:span><text:span text:style-name="T549"><text:s text:c="2"/></text:span><text:span text:style-name="T550"><text:s/></text:span><text:span text:style-name="T551">(D)<text:s/></text:span><text:span text:style-name="T552">四邊形BFGD</text:span><text:span text:style-name="T553"><text:s text:c="2"/></text:span><text:span text:style-name="T554">。</text:span></text:p>
      <text:p text:style-name="P555"><text:span text:style-name="T556">17</text:span><text:span text:style-name="T557">.( <text:s/>)</text:span><text:span text:style-name="T558">同上題，</text:span><text:span text:style-name="T559">若</text:span><text:span text:style-name="T560"><draw:frame draw:z-index="0" draw:id="id62" draw:style-name="a73" draw:name="Object 62" text:anchor-type="as-char" svg:x="0in" svg:y="0in" svg:width="0.56667in" svg:height="0.23333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561">，</text:span><text:span text:style-name="T562"><draw:frame draw:z-index="0" draw:id="id63" draw:style-name="a74" draw:name="Object 63" text:anchor-type="as-char" svg:x="0in" svg:y="0in" svg:width="0.56667in" svg:height="0.23333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563">，</text:span><text:span text:style-name="T564"><draw:frame draw:z-index="0" draw:id="id64" draw:style-name="a75" draw:name="Object 64" text:anchor-type="as-char" svg:x="0in" svg:y="0in" svg:width="0.55833in" svg:height="0.23333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565">，則</text:span><text:span text:style-name="T566">△</text:span><text:span text:style-name="T567">ABC的面積=？</text:span><text:span text:style-name="T568"><text:s/></text:span><text:span text:style-name="T569">(A)</text:span><text:span text:style-name="T570"><text:s/></text:span><text:span text:style-name="T571">24<text:s/></text:span><text:span text:style-name="T572"><text:s/></text:span><text:span text:style-name="T573"><text:s/></text:span><text:span text:style-name="T574">(B)<text:s/></text:span><text:span text:style-name="T575">36<text:s/></text:span><text:span text:style-name="T576"><text:s/></text:span><text:span text:style-name="T577"><text:s/></text:span><text:span text:style-name="T578">(C)</text:span><text:span text:style-name="T579"><text:s/></text:span><text:span text:style-name="T580">48</text:span><text:span text:style-name="T581"><text:s text:c="2"/></text:span><text:span text:style-name="T582"><text:s/></text:span><text:span text:style-name="T583">(D)<text:s/></text:span><text:span text:style-name="T584">72<text:s/></text:span><text:span text:style-name="T585"><text:s/>。</text:span><text:span text:style-name="T586"><text:s text:c="2"/></text:span></text:p>
      <text:p text:style-name="內文"><text:span text:style-name="T587">18</text:span><text:span text:style-name="T588">.( <text:s/>)</text:span><text:span text:style-name="T589">等腰</text:span><text:span text:style-name="T590">△</text:span><text:span text:style-name="T591">ABC中，</text:span><text:span text:style-name="T592"><draw:frame draw:z-index="0" draw:id="id65" draw:style-name="a76" draw:name="Object 65" text:anchor-type="as-char" svg:x="0in" svg:y="0in" svg:width="1.08333in" svg:height="0.23333in" style:rel-width="scale" style:rel-height="scale"><draw:object-ole draw:class-id="0002CE02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593">，</text:span><text:span text:style-name="T594">若G點為重心，D點為</text:span><text:span text:style-name="T595"><draw:frame draw:z-index="0" draw:id="id66" draw:style-name="a77" draw:name="Object 66" text:anchor-type="as-char" svg:x="0in" svg:y="0in" svg:width="0.3in" svg:height="0.23333in" style:rel-width="scale" style:rel-height="scale"><draw:object-ole draw:class-id="0002CE02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596">中點，且</text:span><text:span text:style-name="T597"><draw:frame draw:z-index="0" draw:id="id67" draw:style-name="a78" draw:name="Object 67" text:anchor-type="as-char" svg:x="0in" svg:y="0in" svg:width="0.58333in" svg:height="0.23333in" style:rel-width="scale" style:rel-height="scale"><draw:object-ole draw:class-id="0002CE02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598">，則△</text:span><text:span text:style-name="T599">BGD</text:span><text:span text:style-name="T600">的面積=？</text:span><text:span text:style-name="T601"><text:s/></text:span></text:p>
      <text:p text:style-name="P602"><text:span text:style-name="T603">(A)</text:span><text:span text:style-name="T604"><text:s/></text:span><text:span text:style-name="T605">10</text:span><text:span text:style-name="T606"><text:s text:c="2"/></text:span><text:span text:style-name="T607"><text:s/></text:span><text:span text:style-name="T608">(B)</text:span><text:span text:style-name="T609"><text:s/></text:span><text:span text:style-name="T610">20</text:span><text:span text:style-name="T611"><text:s/></text:span><text:span text:style-name="T612"><text:s/></text:span><text:span text:style-name="T613">(C)</text:span><text:span text:style-name="T614"><text:s/></text:span><text:span text:style-name="T615">30<text:s/></text:span><text:span text:style-name="T616"><text:s text:c="2"/></text:span><text:span text:style-name="T617">(D)<text:s/></text:span><text:span text:style-name="T618">60 <text:s/>。</text:span><text:span text:style-name="T619"><text:s text:c="2"/></text:span></text:p>
      <text:p text:style-name="內文"><text:span text:style-name="T620">19</text:span><text:span text:style-name="T621">.( <text:s/>)</text:span><text:span text:style-name="T622">如圖(</text:span><text:span text:style-name="T623">十一</text:span><text:span text:style-name="T624">)</text:span><text:span text:style-name="T625">，</text:span><text:span text:style-name="T626">△</text:span><text:span text:style-name="T627">ABC中</text:span><text:span text:style-name="T628">，</text:span><text:span text:style-name="T629"><draw:frame draw:z-index="0" draw:id="id68" draw:style-name="a79" draw:name="Object 68" text:anchor-type="as-char" svg:x="0in" svg:y="0in" svg:width="0.74167in" svg:height="0.23333in" style:rel-width="scale" style:rel-height="scale"><draw:object-ole draw:class-id="0002CE02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630">，</text:span><text:span text:style-name="T631"><draw:frame draw:z-index="0" draw:id="id69" draw:style-name="a80" draw:name="Object 69" text:anchor-type="as-char" svg:x="0in" svg:y="0in" svg:width="0.3in" svg:height="0.21667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632">、</text:span><text:span text:style-name="T633"><draw:frame draw:z-index="0" draw:id="id70" draw:style-name="a81" draw:name="Object 70" text:anchor-type="as-char" svg:x="0in" svg:y="0in" svg:width="0.28333in" svg:height="0.23333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634">為中線</text:span><text:span text:style-name="T635">，交於G點</text:span><text:span text:style-name="T636">，且</text:span><text:span text:style-name="T637"><draw:frame draw:z-index="0" draw:id="id71" draw:style-name="a82" draw:name="Object 71" text:anchor-type="as-char" svg:x="0in" svg:y="0in" svg:width="0.74167in" svg:height="0.23333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638">，</text:span><text:span text:style-name="T639">若</text:span><text:span text:style-name="T640"><draw:frame draw:z-index="0" draw:id="id72" draw:style-name="a83" draw:name="Object 72" text:anchor-type="as-char" svg:x="0in" svg:y="0in" svg:width="0.56667in" svg:height="0.23333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641">，</text:span><text:span text:style-name="T642">則</text:span><text:span text:style-name="T643">△</text:span><text:span text:style-name="T644">ABC的面積=</text:span><text:span text:style-name="T645">？</text:span></text:p>
      <text:p text:style-name="P646"><text:span text:style-name="T647">(A)</text:span><text:span text:style-name="T648"><text:s/></text:span><text:span text:style-name="T649">8</text:span><text:span text:style-name="T650"><text:s text:c="2"/></text:span><text:span text:style-name="T651"><text:s/></text:span><text:span text:style-name="T652">(B)</text:span><text:span text:style-name="T653"><text:s/></text:span><text:span text:style-name="T654">12</text:span><text:span text:style-name="T655"><text:s text:c="2"/></text:span><text:span text:style-name="T656"><text:s/></text:span><text:span text:style-name="T657">(C)<text:s/></text:span><text:span text:style-name="T658">16</text:span><text:span text:style-name="T659"><text:s text:c="2"/></text:span><text:span text:style-name="T660"><text:s/></text:span><text:span text:style-name="T661">(D)<text:s/></text:span><text:span text:style-name="T662">24</text:span><text:span text:style-name="T663"><text:s text:c="2"/>。</text:span><text:span text:style-name="T664"><text:s text:c="2"/></text:span></text:p>
      <text:p text:style-name="P665">20.( <text:s/>)已知一等腰梯形，其腰長為6，內部有一內切圓，半徑為2，則此等腰梯形面積為何？</text:p>
      <text:p text:style-name="P666"><text:span text:style-name="T667">(A)</text:span><text:span text:style-name="T668"><text:s/>12</text:span><text:span text:style-name="T669"><text:s text:c="2"/></text:span><text:span text:style-name="T670"><text:s/></text:span><text:span text:style-name="T671">(B)</text:span><text:span text:style-name="T672"><text:s/></text:span><text:span text:style-name="T673">24</text:span><text:span text:style-name="T674"><text:s text:c="2"/></text:span><text:span text:style-name="T675"><text:s/></text:span><text:span text:style-name="T676">(C)<text:s/></text:span><text:span text:style-name="T677">36</text:span><text:span text:style-name="T678"><text:s text:c="2"/></text:span><text:span text:style-name="T679"><text:s/></text:span><text:span text:style-name="T680">(D)<text:s/></text:span><text:span text:style-name="T681">48</text:span><text:span text:style-name="T682"><text:s text:c="2"/>。</text:span><text:span text:style-name="T683"><text:s text:c="2"/></text:span></text:p>
      <text:p text:style-name="內文"><text:span text:style-name="T684">21</text:span><text:span text:style-name="T685">.( <text:s/>)</text:span><text:span text:style-name="T686">已知某正六邊形的周長為24，則此正六邊形的</text:span><text:span text:style-name="T687">內切圓</text:span><text:span text:style-name="T688">面積為何？</text:span></text:p>
      <text:p text:style-name="P689"><text:span text:style-name="T690">(A)</text:span><text:span text:style-name="T691"><text:s/></text:span><text:span text:style-name="T692"><draw:frame draw:z-index="0" draw:id="id73" draw:style-name="a84" draw:name="Object 73" text:anchor-type="as-char" svg:x="0in" svg:y="0in" svg:width="0.325in" svg:height="0.19167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693"><text:s text:c="2"/></text:span><text:span text:style-name="T694"><text:s/></text:span><text:span text:style-name="T695">(B)</text:span><text:span text:style-name="T696"><text:s/></text:span><text:span text:style-name="T697"><draw:frame draw:z-index="0" draw:id="id74" draw:style-name="a85" draw:name="Object 74" text:anchor-type="as-char" svg:x="0in" svg:y="0in" svg:width="0.325in" svg:height="0.19167in" style:rel-width="scale" style:rel-height="scale"><draw:object-ole draw:class-id="0002CE02-0000-0000-C000-000000000046" xlink:href="Object 74" xlink:type="simple" xlink:show="embed" xlink:actuate="onLoad"/><draw:image xlink:href="ObjectReplacements/Object 74" xlink:type="simple" xlink:show="embed" xlink:actuate="onLoad"/><svg:title/><svg:desc/></draw:frame></text:span><text:span text:style-name="T698"><text:s text:c="2"/></text:span><text:span text:style-name="T699"><text:s/></text:span><text:span text:style-name="T700">(C)</text:span><text:span text:style-name="T701"><text:s/></text:span><text:span text:style-name="T702"><draw:frame draw:z-index="0" draw:id="id75" draw:style-name="a86" draw:name="Object 75" text:anchor-type="as-char" svg:x="0in" svg:y="0in" svg:width="0.45833in" svg:height="0.25in" style:rel-width="scale" style:rel-height="scale"><draw:object-ole draw:class-id="0002CE02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703"><text:s text:c="2"/></text:span><text:span text:style-name="T704"><text:s/></text:span><text:span text:style-name="T705">(D)<text:s/></text:span><text:span text:style-name="T706"><draw:frame draw:z-index="0" draw:id="id76" draw:style-name="a87" draw:name="Object 76" text:anchor-type="as-char" svg:x="0in" svg:y="0in" svg:width="0.35in" svg:height="0.19167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707"><text:s text:c="2"/></text:span><text:span text:style-name="T708">。</text:span></text:p>
      <text:p text:style-name="P709"><text:span text:style-name="T710">22</text:span><text:span text:style-name="T711">.( <text:s/>)</text:span><text:span text:style-name="T712">如圖(</text:span><text:span text:style-name="T713">十二</text:span><text:span text:style-name="T714">)</text:span><text:span text:style-name="T715">，</text:span><text:span text:style-name="T716">△</text:span><text:span text:style-name="T717">ABC中，</text:span><text:span text:style-name="T718">∠</text:span><text:span text:style-name="T719">BAC=90°，</text:span><text:span text:style-name="T720"><draw:frame draw:z-index="0" draw:id="id77" draw:style-name="a88" draw:name="Object 77" text:anchor-type="as-char" svg:x="0in" svg:y="0in" svg:width="0.65in" svg:height="0.225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721">，</text:span><text:span text:style-name="T722"><draw:frame draw:z-index="0" draw:id="id78" draw:style-name="a89" draw:name="Object 78" text:anchor-type="as-char" svg:x="0in" svg:y="0in" svg:width="0.65in" svg:height="0.23333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723">，</text:span><text:span text:style-name="T724"><draw:frame draw:z-index="0" draw:id="id79" draw:style-name="a90" draw:name="Object 79" text:anchor-type="as-char" svg:x="0in" svg:y="0in" svg:width="0.29167in" svg:height="0.225in" style:rel-width="scale" style:rel-height="scale"><draw:object-ole draw:class-id="0002CE02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725">、</text:span><text:span text:style-name="T726"><draw:frame draw:z-index="0" draw:id="id80" draw:style-name="a91" draw:name="Object 80" text:anchor-type="as-char" svg:x="0in" svg:y="0in" svg:width="0.325in" svg:height="0.225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727">分別為</text:span><text:span text:style-name="T728">∠</text:span><text:span text:style-name="T729">ABC、</text:span><text:span text:style-name="T730">∠</text:span><text:span text:style-name="T731">BAC的角平分線，並相交於P點，則</text:span><text:span text:style-name="T732">△</text:span><text:span text:style-name="T733">APE的面積=？</text:span></text:p>
      <text:p text:style-name="P734"><text:span text:style-name="T735">(A)</text:span><text:span text:style-name="T736"><text:s/></text:span><text:span text:style-name="T737"><draw:frame draw:z-index="0" draw:id="id81" draw:style-name="a92" draw:name="Object 81" text:anchor-type="as-char" svg:x="0in" svg:y="0in" svg:width="0.25in" svg:height="0.43333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738"><text:s text:c="2"/></text:span><text:span text:style-name="T739"><text:s/></text:span><text:span text:style-name="T740">(B)<text:s/></text:span><text:span text:style-name="T741"><draw:frame draw:z-index="0" draw:id="id82" draw:style-name="a93" draw:name="Object 82" text:anchor-type="as-char" svg:x="0in" svg:y="0in" svg:width="0.275in" svg:height="0.43333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742"><text:s/></text:span><text:span text:style-name="T743"><text:s/></text:span><text:span text:style-name="T744">(C)<text:s/></text:span><text:span text:style-name="T745">6</text:span><text:span text:style-name="T746"><text:s text:c="2"/></text:span><text:span text:style-name="T747"><text:s/></text:span><text:span text:style-name="T748">(D)</text:span><text:span text:style-name="T749"><text:s/></text:span><text:span text:style-name="T750">54</text:span><text:span text:style-name="T751"><text:s/></text:span><text:span text:style-name="T752">。</text:span></text:p>
      <text:p text:style-name="P753"><text:span text:style-name="T754">23</text:span><text:span text:style-name="T755">.( <text:s/>)</text:span><text:span text:style-name="T756">如圖(</text:span><text:span text:style-name="T757">十三</text:span><text:span text:style-name="T758">)</text:span><text:span text:style-name="T759">，</text:span><text:span text:style-name="T760">等腰</text:span><text:span text:style-name="T761">△</text:span><text:span text:style-name="T762">ABC中，</text:span><text:span text:style-name="T763">已知</text:span><text:span text:style-name="T764"><draw:frame draw:z-index="0" draw:id="id83" draw:style-name="a94" draw:name="Object 83" text:anchor-type="as-char" svg:x="0in" svg:y="0in" svg:width="1.08333in" svg:height="0.23333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765">，</text:span><text:span text:style-name="T766"><draw:frame draw:z-index="0" draw:id="id84" draw:style-name="a95" draw:name="Object 84" text:anchor-type="as-char" svg:x="0in" svg:y="0in" svg:width="0.65in" svg:height="0.23333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767">，</text:span><text:span text:style-name="T768">若I、G兩點分別為</text:span><text:span text:style-name="T769">△</text:span><text:span text:style-name="T770">ABC的內心與重心</text:span><text:span text:style-name="T771">，</text:span><text:span text:style-name="T772">則</text:span><text:span text:style-name="T773"><draw:frame draw:z-index="0" draw:id="id85" draw:style-name="a96" draw:name="Object 85" text:anchor-type="as-char" svg:x="0in" svg:y="0in" svg:width="0.4in" svg:height="0.23333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774">？</text:span></text:p>
      <text:p text:style-name="P775"><text:span text:style-name="T776"><text:s/></text:span><text:span text:style-name="T777">(A)</text:span><text:span text:style-name="T778"><text:s/></text:span><text:span text:style-name="T779"><draw:frame draw:z-index="0" draw:id="id86" draw:style-name="a97" draw:name="Object 86" text:anchor-type="as-char" svg:x="0in" svg:y="0in" svg:width="0.275in" svg:height="0.43333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780"><text:s text:c="2"/></text:span><text:span text:style-name="T781"><text:s/></text:span><text:span text:style-name="T782">(B)</text:span><text:span text:style-name="T783"><text:s/></text:span><text:span text:style-name="T784"><draw:frame draw:z-index="0" draw:id="id87" draw:style-name="a98" draw:name="Object 87" text:anchor-type="as-char" svg:x="0in" svg:y="0in" svg:width="0.25in" svg:height="0.43333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785"><text:s text:c="2"/></text:span><text:span text:style-name="T786"><text:s/></text:span><text:span text:style-name="T787">(C)<text:s/></text:span><text:span text:style-name="T788"><draw:frame draw:z-index="0" draw:id="id88" draw:style-name="a99" draw:name="Object 88" text:anchor-type="as-char" svg:x="0in" svg:y="0in" svg:width="0.25in" svg:height="0.43333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text:span text:style-name="T789"><text:s/></text:span><text:span text:style-name="T790"><text:s/></text:span><text:span text:style-name="T791">(D)<text:s/></text:span><text:span text:style-name="T792"><draw:frame draw:z-index="0" draw:id="id89" draw:style-name="a100" draw:name="Object 89" text:anchor-type="as-char" svg:x="0in" svg:y="0in" svg:width="0.18333in" svg:height="0.43333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793"><text:s text:c="2"/>。</text:span><text:span text:style-name="T794"><text:s text:c="2"/></text:span></text:p>
      <text:p text:style-name="P795"><text:span text:style-name="T796">24</text:span><text:span text:style-name="T797">.( <text:s/>)</text:span><text:span text:style-name="T798">如圖(</text:span><text:span text:style-name="T799">十四</text:span><text:span text:style-name="T800">)</text:span><text:span text:style-name="T801">，</text:span><text:span text:style-name="T802">直角</text:span><text:span text:style-name="T803">△</text:span><text:span text:style-name="T804">ABC中，O點為外心</text:span><text:span text:style-name="T805">，</text:span><text:span text:style-name="T806">I點為內心</text:span><text:span text:style-name="T807">，</text:span><text:span text:style-name="T808">延長</text:span><text:span text:style-name="T809"><draw:frame draw:z-index="0" draw:id="id90" draw:style-name="a101" draw:name="Object 90" text:anchor-type="as-char" svg:x="0in" svg:y="0in" svg:width="0.25in" svg:height="0.225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810">交</text:span><text:span text:style-name="T811"><draw:frame draw:z-index="0" draw:id="id91" draw:style-name="a102" draw:name="Object 91" text:anchor-type="as-char" svg:x="0in" svg:y="0in" svg:width="0.3in" svg:height="0.23333in" style:rel-width="scale" style:rel-height="scale"><draw:object-ole draw:class-id="0002CE02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text:span text:style-name="T812">於D點，</text:span><text:span text:style-name="T813">若</text:span><text:span text:style-name="T814"><draw:frame draw:z-index="0" draw:id="id92" draw:style-name="a103" draw:name="Object 92" text:anchor-type="as-char" svg:x="0in" svg:y="0in" svg:width="0.65in" svg:height="0.225in" style:rel-width="scale" style:rel-height="scale"><draw:object-ole draw:class-id="0002CE02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815">、</text:span><text:span text:style-name="T816"><draw:frame draw:z-index="0" draw:id="id93" draw:style-name="a104" draw:name="Object 93" text:anchor-type="as-char" svg:x="0in" svg:y="0in" svg:width="0.58333in" svg:height="0.23333in" style:rel-width="scale" style:rel-height="scale"><draw:object-ole draw:class-id="0002CE02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817">，</text:span><text:span text:style-name="T818">則</text:span><text:span text:style-name="T819"><draw:frame draw:z-index="0" draw:id="id94" draw:style-name="a105" draw:name="Object 94" text:anchor-type="as-char" svg:x="0in" svg:y="0in" svg:width="0.46667in" svg:height="0.23333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820">？</text:span><text:span text:style-name="T821"><text:s/></text:span></text:p>
      <text:p text:style-name="P822"><text:span text:style-name="T823">(A)</text:span><text:span text:style-name="T824"><text:s/></text:span><text:span text:style-name="T825"><draw:frame draw:z-index="0" draw:id="id95" draw:style-name="a106" draw:name="Object 95" text:anchor-type="as-char" svg:x="0in" svg:y="0in" svg:width="0.25833in" svg:height="0.46667in" style:rel-width="scale" style:rel-height="scale"><draw:object-ole draw:class-id="0002CE02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826"><text:s text:c="2"/></text:span><text:span text:style-name="T827"><text:s/></text:span><text:span text:style-name="T828">(B)</text:span><text:span text:style-name="T829"><text:s/></text:span><text:span text:style-name="T830"><draw:frame draw:z-index="0" draw:id="id96" draw:style-name="a107" draw:name="Object 96" text:anchor-type="as-char" svg:x="0in" svg:y="0in" svg:width="0.19167in" svg:height="0.46667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831"><text:s text:c="2"/></text:span><text:span text:style-name="T832"><text:s/></text:span><text:span text:style-name="T833">(C)</text:span><text:span text:style-name="T834"><text:s/></text:span><text:span text:style-name="T835"><draw:frame draw:z-index="0" draw:id="id97" draw:style-name="a108" draw:name="Object 97" text:anchor-type="as-char" svg:x="0in" svg:y="0in" svg:width="0.25833in" svg:height="0.46667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836"><text:s text:c="2"/></text:span><text:span text:style-name="T837"><text:s/></text:span><text:span text:style-name="T838">(D)<text:s/></text:span><text:span text:style-name="T839"><draw:frame draw:z-index="0" draw:id="id98" draw:style-name="a109" draw:name="Object 98" text:anchor-type="as-char" svg:x="0in" svg:y="0in" svg:width="0.25833in" svg:height="0.46667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840"><text:s text:c="2"/></text:span><text:span text:style-name="T841">。</text:span></text:p>
      <text:p text:style-name="P842"><draw:frame draw:z-index="251697664" draw:style-name="a110" draw:name="圖片 16" text:anchor-type="paragraph" svg:x="5.92006in" svg:y="0.09376in" svg:width="1.38403in" svg:height="1.98333in" style:rel-width="scale" style:rel-height="scale"><draw:image xlink:href="media/image12.png" xlink:type="simple" xlink:show="embed" xlink:actuate="onLoad"/><svg:title/><svg:desc/></draw:frame><draw:frame draw:z-index="251695616" draw:style-name="a111" draw:name="圖片 15" text:anchor-type="paragraph" svg:x="2.92083in" svg:y="0.40033in" svg:width="1.29025in" svg:height="1.744in" style:rel-width="scale" style:rel-height="scale"><draw:image xlink:href="media/image13.png" xlink:type="simple" xlink:show="embed" xlink:actuate="onLoad"/><svg:title/><svg:desc/></draw:frame><text:span text:style-name="T843">25</text:span><text:span text:style-name="T844">.( <text:s/>)</text:span><text:span text:style-name="T845">同上題，</text:span><text:span text:style-name="T846"><draw:frame draw:z-index="0" draw:id="id99" draw:style-name="a112" draw:name="Object 99" text:anchor-type="as-char" svg:x="0in" svg:y="0in" svg:width="0.4in" svg:height="0.23333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847">？</text:span><text:span text:style-name="T848"><text:s text:c="2"/></text:span><text:span text:style-name="T849">(A)</text:span><text:span text:style-name="T850"><text:s/></text:span><text:span text:style-name="T851">1</text:span><text:span text:style-name="T852"><text:s text:c="2"/></text:span><text:span text:style-name="T853"><text:s/></text:span><text:span text:style-name="T854">(B)</text:span><text:span text:style-name="T855"><text:s/></text:span><text:span text:style-name="T856"><draw:frame draw:z-index="0" draw:id="id100" draw:style-name="a113" draw:name="Object 100" text:anchor-type="as-char" svg:x="0in" svg:y="0in" svg:width="0.19167in" svg:height="0.46667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text:span text:style-name="T857"><text:s/></text:span><text:span text:style-name="T858"><text:s/></text:span><text:span text:style-name="T859">(C)<text:s/></text:span><text:span text:style-name="T860">3</text:span><text:span text:style-name="T861"><text:s/></text:span><text:span text:style-name="T862"><text:s/></text:span><text:span text:style-name="T863">(D)<text:s/></text:span><text:span text:style-name="T864"><draw:frame draw:z-index="0" draw:id="id101" draw:style-name="a114" draw:name="Object 101" text:anchor-type="as-char" svg:x="0in" svg:y="0in" svg:width="0.45833in" svg:height="0.46667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865"><text:s/></text:span></text:p>
      <text:p text:style-name="內文"><draw:frame draw:z-index="251693568" draw:style-name="a115" draw:name="圖片 14" text:anchor-type="paragraph" svg:x="0.27295in" svg:y="0.00139in" svg:width="1.23297in" svg:height="1.616in" style:rel-width="scale" style:rel-height="scale"><draw:image xlink:href="media/image14.png" xlink:type="simple" xlink:show="embed" xlink:actuate="onLoad"/><svg:title/><svg:desc/></draw:frame></text:p>
      <text:p text:style-name="P866"/>
      <text:p text:style-name="P867"/>
      <text:p text:style-name="P868"/>
      <text:p text:style-name="P869"/>
      <text:p text:style-name="P870"><text:s text:c="20"/><text:s text:c="2"/>圖(十二)<text:s text:c="4"/><text:s text:c="2"/><text:s text:c="3"/><text:s text:c="13"/><text:s/>圖(十三)<text:s text:c="5"/><text:s text:c="23"/>圖(十四)</text:p>
      <text:p text:style-name="P871"/>
      <text:soft-page-break/>
      <text:p text:style-name="P872">107-1-3 九年級 數學科－解答</text:p>
      <text:p text:style-name="P873">選擇題：(每題4分，共100分)</text:p>
      <text:p text:style-name="P874">01-10 <text:s text:c="2"/>DCBCB <text:s text:c="2"/>ABADD</text:p>
      <text:p text:style-name="P875">11-20 <text:s text:c="2"/>CDACB <text:s text:c="2"/>CDABB</text:p>
      <text:p text:style-name="P876">21-25 <text:s text:c="2"/>ACDAD</text:p>
      <text:p text:style-name="P877"/>
      <table:table table:style-name="Table878">
        <table:table-columns>
          <table:table-column table:style-name="TableColumn879"/>
          <table:table-column table:style-name="TableColumn880"/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</table:table-columns>
        <table:table-row table:style-name="TableRow889">
          <table:table-cell table:style-name="TableCell890">
            <text:p text:style-name="P891">1</text:p>
          </table:table-cell>
          <table:table-cell table:style-name="TableCell892">
            <text:p text:style-name="P893">2</text:p>
          </table:table-cell>
          <table:table-cell table:style-name="TableCell894">
            <text:p text:style-name="P895">3</text:p>
          </table:table-cell>
          <table:table-cell table:style-name="TableCell896">
            <text:p text:style-name="P897">4</text:p>
          </table:table-cell>
          <table:table-cell table:style-name="TableCell898">
            <text:p text:style-name="P899">5</text:p>
          </table:table-cell>
          <table:table-cell table:style-name="TableCell900">
            <text:p text:style-name="P901">6</text:p>
          </table:table-cell>
          <table:table-cell table:style-name="TableCell902">
            <text:p text:style-name="P903">7</text:p>
          </table:table-cell>
          <table:table-cell table:style-name="TableCell904">
            <text:p text:style-name="P905">8</text:p>
          </table:table-cell>
          <table:table-cell table:style-name="TableCell906">
            <text:p text:style-name="P907">9</text:p>
          </table:table-cell>
          <table:table-cell table:style-name="TableCell908">
            <text:p text:style-name="P909">10</text:p>
          </table:table-cell>
        </table:table-row>
        <table:table-row table:style-name="TableRow910">
          <table:table-cell table:style-name="TableCell911">
            <text:p text:style-name="P912">D</text:p>
          </table:table-cell>
          <table:table-cell table:style-name="TableCell913">
            <text:p text:style-name="P914">C</text:p>
          </table:table-cell>
          <table:table-cell table:style-name="TableCell915">
            <text:p text:style-name="P916">B</text:p>
          </table:table-cell>
          <table:table-cell table:style-name="TableCell917">
            <text:p text:style-name="P918">C</text:p>
          </table:table-cell>
          <table:table-cell table:style-name="TableCell919">
            <text:p text:style-name="P920">B</text:p>
          </table:table-cell>
          <table:table-cell table:style-name="TableCell921">
            <text:p text:style-name="P922">A</text:p>
          </table:table-cell>
          <table:table-cell table:style-name="TableCell923">
            <text:p text:style-name="P924">B</text:p>
          </table:table-cell>
          <table:table-cell table:style-name="TableCell925">
            <text:p text:style-name="P926">A</text:p>
          </table:table-cell>
          <table:table-cell table:style-name="TableCell927">
            <text:p text:style-name="P928">D</text:p>
          </table:table-cell>
          <table:table-cell table:style-name="TableCell929">
            <text:p text:style-name="P930">D</text:p>
          </table:table-cell>
        </table:table-row>
        <table:table-row table:style-name="TableRow931">
          <table:table-cell table:style-name="TableCell932">
            <text:p text:style-name="P933">11</text:p>
          </table:table-cell>
          <table:table-cell table:style-name="TableCell934">
            <text:p text:style-name="P935">12</text:p>
          </table:table-cell>
          <table:table-cell table:style-name="TableCell936">
            <text:p text:style-name="P937">13</text:p>
          </table:table-cell>
          <table:table-cell table:style-name="TableCell938">
            <text:p text:style-name="P939">14</text:p>
          </table:table-cell>
          <table:table-cell table:style-name="TableCell940">
            <text:p text:style-name="P941">15</text:p>
          </table:table-cell>
          <table:table-cell table:style-name="TableCell942">
            <text:p text:style-name="P943">16</text:p>
          </table:table-cell>
          <table:table-cell table:style-name="TableCell944">
            <text:p text:style-name="P945">17</text:p>
          </table:table-cell>
          <table:table-cell table:style-name="TableCell946">
            <text:p text:style-name="P947">18</text:p>
          </table:table-cell>
          <table:table-cell table:style-name="TableCell948">
            <text:p text:style-name="P949">19</text:p>
          </table:table-cell>
          <table:table-cell table:style-name="TableCell950">
            <text:p text:style-name="P951">20</text:p>
          </table:table-cell>
        </table:table-row>
        <table:table-row table:style-name="TableRow952">
          <table:table-cell table:style-name="TableCell953">
            <text:p text:style-name="P954">C</text:p>
          </table:table-cell>
          <table:table-cell table:style-name="TableCell955">
            <text:p text:style-name="P956">D</text:p>
          </table:table-cell>
          <table:table-cell table:style-name="TableCell957">
            <text:p text:style-name="P958">A</text:p>
          </table:table-cell>
          <table:table-cell table:style-name="TableCell959">
            <text:p text:style-name="P960">C</text:p>
          </table:table-cell>
          <table:table-cell table:style-name="TableCell961">
            <text:p text:style-name="P962">B</text:p>
          </table:table-cell>
          <table:table-cell table:style-name="TableCell963">
            <text:p text:style-name="P964">C</text:p>
          </table:table-cell>
          <table:table-cell table:style-name="TableCell965">
            <text:p text:style-name="P966">D</text:p>
          </table:table-cell>
          <table:table-cell table:style-name="TableCell967">
            <text:p text:style-name="P968">A</text:p>
          </table:table-cell>
          <table:table-cell table:style-name="TableCell969">
            <text:p text:style-name="P970">B</text:p>
          </table:table-cell>
          <table:table-cell table:style-name="TableCell971">
            <text:p text:style-name="P972">B</text:p>
          </table:table-cell>
        </table:table-row>
        <table:table-row table:style-name="TableRow973">
          <table:table-cell table:style-name="TableCell974">
            <text:p text:style-name="P975">21</text:p>
          </table:table-cell>
          <table:table-cell table:style-name="TableCell976">
            <text:p text:style-name="P977">22</text:p>
          </table:table-cell>
          <table:table-cell table:style-name="TableCell978">
            <text:p text:style-name="P979">23</text:p>
          </table:table-cell>
          <table:table-cell table:style-name="TableCell980">
            <text:p text:style-name="P981">24</text:p>
          </table:table-cell>
          <table:table-cell table:style-name="TableCell982">
            <text:p text:style-name="P983">25</text:p>
          </table:table-cell>
          <table:table-cell>
            <text:p text:style-name="P983"/>
          </table:table-cell>
          <table:table-cell>
            <text:p text:style-name="P983"/>
          </table:table-cell>
          <table:table-cell>
            <text:p text:style-name="P983"/>
          </table:table-cell>
          <table:table-cell>
            <text:p text:style-name="P983"/>
          </table:table-cell>
          <table:table-cell>
            <text:p text:style-name="P983"/>
          </table:table-cell>
        </table:table-row>
        <table:table-row table:style-name="TableRow984">
          <table:table-cell table:style-name="TableCell985">
            <text:p text:style-name="P986">A</text:p>
          </table:table-cell>
          <table:table-cell table:style-name="TableCell987">
            <text:p text:style-name="P988">C</text:p>
          </table:table-cell>
          <table:table-cell table:style-name="TableCell989">
            <text:p text:style-name="P990">D</text:p>
          </table:table-cell>
          <table:table-cell table:style-name="TableCell991">
            <text:p text:style-name="P992">A</text:p>
          </table:table-cell>
          <table:table-cell table:style-name="TableCell993">
            <text:p text:style-name="P994">D</text:p>
          </table:table-cell>
          <table:table-cell>
            <text:p text:style-name="P994"/>
          </table:table-cell>
          <table:table-cell>
            <text:p text:style-name="P994"/>
          </table:table-cell>
          <table:table-cell>
            <text:p text:style-name="P994"/>
          </table:table-cell>
          <table:table-cell>
            <text:p text:style-name="P994"/>
          </table:table-cell>
          <table:table-cell>
            <text:p text:style-name="P994"/>
          </table:table-cell>
        </table:table-row>
      </table:table>
      <text:p text:style-name="P9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GOD</meta:initial-creator>
    <dc:creator>sweettung</dc:creator>
    <meta:creation-date>2026-02-04T09:10:00Z</meta:creation-date>
    <dc:date>2026-02-04T09:10:00Z</dc:date>
    <meta:template xlink:href="Normal" xlink:type="simple"/>
    <meta:editing-cycles>2</meta:editing-cycles>
    <meta:editing-duration>PT60S</meta:editing-duration>
    <meta:document-statistic meta:page-count="3" meta:paragraph-count="9" meta:word-count="737" meta:character-count="4931" meta:row-count="35" meta:non-whitespace-character-count="4203"/>
  </office:meta>
</office:document-meta>
</file>