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media/image1.wmf" manifest:media-type=""/>
  <manifest:file-entry manifest:full-path="media/image2.wmf" manifest:media-type=""/>
  <manifest:file-entry manifest:full-path="media/image3.wmf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．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8">
      <text:list-level-style-number text:level="1" style:num-suffix="．" style:num-format="1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style:snap-to-layout-grid="false" fo:text-align="justify" fo:line-height="0.3333in" fo:margin-left="0.4923in" fo:text-indent="-0.4923in">
        <style:tab-stops/>
      </style:paragraph-properties>
      <style:text-properties style:font-name="標楷體" style:font-name-asian="標楷體" fo:color="#000000" fo:font-size="14pt" style:font-size-asian="14pt"/>
    </style:style>
    <style:style style:name="P13" style:parent-style-name="內文" style:family="paragraph">
      <style:paragraph-properties style:snap-to-layout-grid="false" fo:text-align="justify" fo:line-height="0.3333in" fo:margin-left="0.7777in" fo:text-indent="-0.77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14" style:parent-style-name="內文" style:family="paragraph">
      <style:paragraph-properties style:snap-to-layout-grid="false" fo:text-align="justify" fo:line-height="0.4722in" fo:margin-left="0.7875in" fo:text-indent="-0.7875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style:text-scale="50%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style:text-position="-100% 100%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0.3333in" fo:margin-left="1.0805in" fo:text-indent="-0.984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清單段落" style:list-style-name="LFO6" style:family="paragraph">
      <style:paragraph-properties fo:line-height="0.3333in" fo:margin-left="1.1812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頁首" style:family="paragraph">
      <style:paragraph-properties fo:line-height="0.3333in" fo:text-indent="0.0972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頁首" style:family="paragraph">
      <style:paragraph-properties fo:line-height="0.3333in" fo:text-indent="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3333in" fo:margin-left="1.1444in" fo:text-indent="-0.357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3333in" fo:margin-left="0.7868in" fo:text-indent="-0.6881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3333in" fo:margin-left="1.1465in" fo:text-indent="-1.0479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line-height="0.3333in" fo:margin-left="1.0048in" fo:text-indent="-0.218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46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line-height="0.3333in" fo:text-indent="0.0972in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內文0" style:family="paragraph">
      <style:paragraph-properties fo:line-height="0.3333in" fo:margin-left="0.2805in" fo:text-indent="-0.1805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83" style:parent-style-name="選擇項目" style:family="paragraph">
      <style:paragraph-properties fo:line-height="0.3333in" fo:margin-left="0.7569in" fo:text-indent="0.0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4" style:parent-style-name="選擇項目" style:family="paragraph">
      <style:paragraph-properties fo:line-height="0.3333in" fo:margin-left="0.7569in" fo:text-indent="-0.6569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選擇項目" style:family="paragraph">
      <style:paragraph-properties fo:line-height="0.3333in" fo:margin-left="0.7569in" fo:text-indent="0.0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0" style:family="paragraph">
      <style:paragraph-properties fo:line-height="0.3333in" fo:margin-left="0.2805in" fo:text-indent="-0.180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新細明體" style:font-name-complex="新細明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新細明體" style:font-name-complex="新細明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P228" style:parent-style-name="內文0" style:family="paragraph">
      <style:paragraph-properties fo:line-height="0.625in" fo:margin-left="0.2819in" fo:text-indent="-0.2819in">
        <style:tab-stops/>
      </style:paragraph-properties>
      <style:text-properties style:font-name="標楷體" style:font-name-asian="標楷體" style:letter-kerning="true" fo:font-size="14pt" style:font-size-asian="14pt" style:font-size-complex="14pt"/>
    </style:style>
    <style:style style:name="P229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66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7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93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0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06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0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1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18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3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36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3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44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48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50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52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56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61" style:parent-style-name="內文0" style:family="paragraph">
      <style:paragraph-properties fo:line-height="0.3333in" fo:margin-left="0.2819in" fo:text-indent="-0.2819in">
        <style:tab-stops/>
      </style:paragraph-properties>
      <style:text-properties style:font-name="標楷體" style:font-name-asian="標楷體" style:letter-kerning="true" fo:font-size="14pt" style:font-size-asian="14pt" style:font-size-complex="14pt"/>
    </style:style>
    <style:style style:name="P362" style:parent-style-name="內文0" style:family="paragraph">
      <style:paragraph-properties fo:line-height="0.3333in" fo:margin-left="0.2819in" fo:text-indent="-0.2819in">
        <style:tab-stops/>
      </style:paragraph-properties>
      <style:text-properties style:font-name="標楷體" style:font-name-asian="標楷體" style:letter-kerning="true" fo:font-size="14pt" style:font-size-asian="14pt" style:font-size-complex="14pt"/>
    </style:style>
    <style:style style:name="P363" style:parent-style-name="內文0" style:family="paragraph">
      <style:paragraph-properties fo:text-align="center" fo:line-height="0.3333in" fo:margin-left="0.2819in" fo:text-indent="-0.2819in">
        <style:tab-stops/>
      </style:paragraph-properties>
    </style:style>
    <style:style style:name="T364" style:parent-style-name="預設段落字型" style:family="text">
      <style:text-properties style:font-name="新細明體" fo:font-size="14pt" style:font-size-asian="14pt" style:font-size-complex="14pt"/>
    </style:style>
    <style:style style:name="T365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366" style:parent-style-name="預設段落字型" style:family="text">
      <style:text-properties style:font-name="新細明體" fo:font-size="14pt" style:font-size-asian="14pt" style:font-size-complex="14pt"/>
    </style:style>
    <style:style style:name="P367" style:parent-style-name="內文0" style:family="paragraph">
      <style:paragraph-properties fo:line-height="0.3333in" fo:margin-left="0.2819in" fo:text-indent="-0.2819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368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9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4" style:parent-style-name="內文0" style:family="paragraph">
      <style:paragraph-properties fo:line-height="0.3333in" fo:margin-left="0.2819in" fo:text-indent="-0.2819in">
        <style:tab-stops/>
      </style:paragraph-properties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style:letter-kerning="true" style:text-position="super 50%" fo:font-size="16pt" style:font-size-asian="16pt" style:font-size-complex="14pt"/>
    </style:style>
    <style:style style:name="T40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letter-kerning="true" style:text-position="super 50%" fo:font-size="16pt" style:font-size-asian="16pt" style:font-size-complex="14pt"/>
    </style:style>
    <style:style style:name="T40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415" style:parent-style-name="內文0" style:family="paragraph">
      <style:paragraph-properties fo:line-height="0.3333in" fo:margin-left="0.2819in" fo:text-indent="-0.2819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416" style:parent-style-name="內文0" style:list-style-name="LFO1" style:family="paragraph">
      <style:paragraph-properties fo:line-height="0.3333in" fo:text-indent="-0.5in"/>
      <style:text-properties style:font-name="標楷體" style:font-name-asian="標楷體" fo:font-size="14pt" style:font-size-asian="14pt" style:font-size-complex="12pt"/>
    </style:style>
    <style:style style:name="P417" style:parent-style-name="內文" style:family="paragraph">
      <style:paragraph-properties fo:text-align="justify" fo:margin-bottom="0.125in" style:line-height-at-least="0in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2" style:parent-style-name="預設段落字型" style:family="text">
      <style:text-properties style:text-position="-118.1% 100%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text-position="-118.1% 100%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3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5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456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457" style:parent-style-name="內文0" style:family="paragraph">
      <style:paragraph-properties fo:line-height="0.3333in" fo:margin-left="0in" fo:text-indent="0in">
        <style:tab-stops/>
      </style:paragraph-properties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tyle="italic" style:font-style-asian="italic" style:font-style-complex="italic" style:text-position="super 50%" fo:font-size="16pt" style:font-size-asian="16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5" style:parent-style-name="內文" style:family="paragraph">
      <style:paragraph-properties fo:text-align="justify" fo:margin-bottom="0.125in" fo:line-height="0.3333in"/>
    </style:style>
    <style:style style:name="T4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0" style:parent-style-name="清單段落" style:family="paragraph">
      <style:paragraph-properties fo:text-align="justify" fo:margin-bottom="0.125in" fo:line-height="0.3333in" fo:margin-left="0.1972in" fo:text-indent="0.1347in">
        <style:tab-stops/>
      </style:paragraph-properties>
    </style:style>
    <style:style style:name="T501" style:parent-style-name="預設段落字型" style:family="text">
      <style:text-properties style:font-name="Times New Roman" style:font-name-asian="新細明體" style:font-size-complex="12pt"/>
    </style:style>
    <style:style style:name="T5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9" style:parent-style-name="內文0" style:family="paragraph">
      <style:paragraph-properties fo:line-height="0.3333in" fo:margin-left="0.1965in" fo:text-indent="-0.1965in">
        <style:tab-stops/>
      </style:paragraph-properties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9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0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1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2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3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4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5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6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7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8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39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0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1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2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3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4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5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6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7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8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49" style:parent-style-name="內文0" style:family="paragraph">
      <style:paragraph-properties fo:line-height="0.3333in" fo:margin-left="0in" fo:text-inden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50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551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52" style:parent-style-name="預設段落字型" style:family="text">
      <style:text-properties style:font-name="標楷體" style:font-name-asian="標楷體" fo:font-size="14pt" style:font-size-asian="14pt"/>
    </style:style>
    <style:style style:name="T553" style:parent-style-name="預設段落字型" style:family="text">
      <style:text-properties style:font-name="標楷體" style:font-name-asian="標楷體" fo:font-size="14pt" style:font-size-asian="14pt"/>
    </style:style>
    <style:style style:name="T554" style:parent-style-name="預設段落字型" style:family="text">
      <style:text-properties style:font-name="標楷體" style:font-name-asian="標楷體" fo:font-size="14pt" style:font-size-asian="14pt"/>
    </style:style>
    <style:style style:name="T55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fo:font-size="14pt" style:font-size-asian="14pt"/>
    </style:style>
    <style:style style:name="T5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fo:font-size="14pt" style:font-size-asian="14pt"/>
    </style:style>
    <style:style style:name="T5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標楷體" style:font-name-asian="標楷體" fo:font-size="14pt" style:font-size-asian="14pt"/>
    </style:style>
    <style:style style:name="P561" style:parent-style-name="內文" style:family="paragraph">
      <style:paragraph-properties style:snap-to-layout-grid="false" fo:margin-bottom="0.125in" style:line-height-at-least="0in">
        <style:tab-stops>
          <style:tab-stop style:type="center" style:position="0.625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563" style:family="table-column">
      <style:table-column-properties style:column-width="0.8875in"/>
    </style:style>
    <style:style style:name="TableColumn564" style:family="table-column">
      <style:table-column-properties style:column-width="0.8875in"/>
    </style:style>
    <style:style style:name="TableColumn565" style:family="table-column">
      <style:table-column-properties style:column-width="0.8888in"/>
    </style:style>
    <style:style style:name="TableColumn566" style:family="table-column">
      <style:table-column-properties style:column-width="0.8888in"/>
    </style:style>
    <style:style style:name="TableColumn567" style:family="table-column">
      <style:table-column-properties style:column-width="0.8888in"/>
    </style:style>
    <style:style style:name="TableColumn568" style:family="table-column">
      <style:table-column-properties style:column-width="0.8888in"/>
    </style:style>
    <style:style style:name="TableColumn569" style:family="table-column">
      <style:table-column-properties style:column-width="0.8888in"/>
    </style:style>
    <style:style style:name="TableColumn570" style:family="table-column">
      <style:table-column-properties style:column-width="0.8715in"/>
    </style:style>
    <style:style style:name="TableColumn571" style:family="table-column">
      <style:table-column-properties style:column-width="0.8715in"/>
    </style:style>
    <style:style style:name="TableColumn572" style:family="table-column">
      <style:table-column-properties style:column-width="0.8888in"/>
    </style:style>
    <style:style style:name="Table562" style:family="table">
      <style:table-properties style:width="8.8513in" fo:margin-left="0in" table:align="left"/>
    </style:style>
    <style:style style:name="TableRow573" style:family="table-row">
      <style:table-row-properties style:min-row-height="0.6909in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5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596" style:family="table-column">
      <style:table-column-properties style:column-width="1.7645in"/>
    </style:style>
    <style:style style:name="TableColumn597" style:family="table-column">
      <style:table-column-properties style:column-width="1.7652in"/>
    </style:style>
    <style:style style:name="TableColumn598" style:family="table-column">
      <style:table-column-properties style:column-width="1.7645in"/>
    </style:style>
    <style:style style:name="TableColumn599" style:family="table-column">
      <style:table-column-properties style:column-width="1.7652in"/>
    </style:style>
    <style:style style:name="TableColumn600" style:family="table-column">
      <style:table-column-properties style:column-width="1.7652in"/>
    </style:style>
    <style:style style:name="Table595" style:family="table">
      <style:table-properties style:width="8.825in" fo:margin-left="0in" table:align="left"/>
    </style:style>
    <style:style style:name="TableRow601" style:family="table-row">
      <style:table-row-properties style:min-row-height="0.6993in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604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613" style:family="table-row">
      <style:table-row-properties style:min-row-height="0.6805in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616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625" style:parent-style-name="清單段落" style:list-style-name="LFO5" style:family="paragraph">
      <style:paragraph-properties style:snap-to-layout-grid="false" fo:margin-top="0.125in" fo:margin-bottom="0.125in" style:line-height-at-least="0in" fo:margin-left="0.5in">
        <style:tab-stops>
          <style:tab-stop style:type="center" style:position="0.125in"/>
          <style:tab-stop style:type="right" style:position="5.26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627" style:family="table-column">
      <style:table-column-properties style:column-width="8.9326in"/>
    </style:style>
    <style:style style:name="Table626" style:family="table">
      <style:table-properties style:width="8.9326in" fo:margin-left="-0.0034in" table:align="left"/>
    </style:style>
    <style:style style:name="TableRow628" style:family="table-row">
      <style:table-row-properties style:min-row-height="1.8659in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text-align="justify" fo:margin-bottom="0.125in" style:line-height-at-least="0in"/>
    </style:style>
    <style:style style:name="T6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43" style:parent-style-name="預設段落字型" style:family="text">
      <style:text-properties style:text-position="-118.1% 100%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8" style:parent-style-name="預設段落字型" style:family="text">
      <style:text-properties style:text-position="-118.1% 100%"/>
    </style:style>
    <style:style style:name="T6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4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6" style:parent-style-name="內文" style:family="paragraph">
      <style:paragraph-properties fo:text-align="center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667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TableRow668" style:family="table-row">
      <style:table-row-properties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justify" fo:margin-bottom="0.125in" style:line-height-at-least="0in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tyle="italic" style:font-style-asian="italic" style:font-style-complex="italic" style:text-position="super 50%" fo:font-size="16pt" style:font-size-asian="16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8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689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690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691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TableRow692" style:family="table-row">
      <style:table-row-properties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清單段落" style:list-style-name="LFO4" style:family="paragraph">
      <style:paragraph-properties fo:text-align="justify" fo:margin-bottom="0.125in" style:line-height-at-least="0in" fo:margin-left="0.1972in" fo:text-indent="-0.1972in">
        <style:tab-stops/>
      </style:paragraph-properties>
    </style:style>
    <style:style style:name="T6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6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18" style:parent-style-name="清單段落" style:family="paragraph">
      <style:paragraph-properties fo:text-align="justify" fo:margin-bottom="0.125in" style:line-height-at-least="0in" fo:margin-left="0.1972in" fo:text-indent="0.1347in">
        <style:tab-stops/>
      </style:paragraph-properties>
    </style:style>
    <style:style style:name="T719" style:parent-style-name="預設段落字型" style:family="text">
      <style:text-properties style:font-name="Times New Roman" style:font-name-asian="新細明體" style:font-size-complex="12pt"/>
    </style:style>
    <style:style style:name="T7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7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738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739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TableRow740" style:family="table-row">
      <style:table-row-properties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fo:text-align="justify" fo:margin-bottom="0.125in" style:line-height-at-least="0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3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744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745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746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747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748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749" style:parent-style-name="內文" style:family="paragraph">
      <style:paragraph-properties style:snap-to-layout-grid="false" fo:margin-bottom="0.125in" style:line-height-at-least="0in">
        <style:tab-stops>
          <style:tab-stop style:type="center" style:position="0.625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751" style:family="table-column">
      <style:table-column-properties style:column-width="0.8875in"/>
    </style:style>
    <style:style style:name="TableColumn752" style:family="table-column">
      <style:table-column-properties style:column-width="0.8875in"/>
    </style:style>
    <style:style style:name="TableColumn753" style:family="table-column">
      <style:table-column-properties style:column-width="0.8888in"/>
    </style:style>
    <style:style style:name="TableColumn754" style:family="table-column">
      <style:table-column-properties style:column-width="0.8888in"/>
    </style:style>
    <style:style style:name="TableColumn755" style:family="table-column">
      <style:table-column-properties style:column-width="0.8888in"/>
    </style:style>
    <style:style style:name="TableColumn756" style:family="table-column">
      <style:table-column-properties style:column-width="0.8888in"/>
    </style:style>
    <style:style style:name="TableColumn757" style:family="table-column">
      <style:table-column-properties style:column-width="0.8888in"/>
    </style:style>
    <style:style style:name="TableColumn758" style:family="table-column">
      <style:table-column-properties style:column-width="0.8715in"/>
    </style:style>
    <style:style style:name="TableColumn759" style:family="table-column">
      <style:table-column-properties style:column-width="0.8715in"/>
    </style:style>
    <style:style style:name="TableColumn760" style:family="table-column">
      <style:table-column-properties style:column-width="0.8888in"/>
    </style:style>
    <style:style style:name="Table750" style:family="table">
      <style:table-properties style:width="8.8513in" fo:margin-left="0in" table:align="left"/>
    </style:style>
    <style:style style:name="TableRow761" style:family="table-row">
      <style:table-row-properties style:min-row-height="0.6909in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64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67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70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73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76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79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82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85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88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791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8pt" style:font-size-asian="18pt" style:font-size-complex="18pt"/>
    </style:style>
    <style:style style:name="P7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794" style:family="table-column">
      <style:table-column-properties style:column-width="1.7645in"/>
    </style:style>
    <style:style style:name="TableColumn795" style:family="table-column">
      <style:table-column-properties style:column-width="1.7652in"/>
    </style:style>
    <style:style style:name="TableColumn796" style:family="table-column">
      <style:table-column-properties style:column-width="1.7645in"/>
    </style:style>
    <style:style style:name="TableColumn797" style:family="table-column">
      <style:table-column-properties style:column-width="1.7652in"/>
    </style:style>
    <style:style style:name="TableColumn798" style:family="table-column">
      <style:table-column-properties style:column-width="1.7652in"/>
    </style:style>
    <style:style style:name="Table793" style:family="table">
      <style:table-properties style:width="8.825in" fo:margin-left="0in" table:align="left"/>
    </style:style>
    <style:style style:name="TableRow799" style:family="table-row">
      <style:table-row-properties style:min-row-height="0.5791in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02" style:parent-style-name="內文" style:family="paragraph">
      <style:paragraph-properties fo:text-align="justify" fo:margin-bottom="0.0347in" style:line-height-at-least="0in" fo:text-indent="0.0972in"/>
    </style:style>
    <style:style style:name="T803" style:parent-style-name="預設段落字型" style:family="text">
      <style:text-properties style:font-name="標楷體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07" style:parent-style-name="內文" style:family="paragraph">
      <style:paragraph-properties fo:text-align="justify" fo:margin-bottom="0.0347in" style:line-height-at-least="0in"/>
    </style:style>
    <style:style style:name="T80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11" style:parent-style-name="內文" style:family="paragraph">
      <style:paragraph-properties fo:text-align="justify" fo:margin-bottom="0.0347in" style:line-height-at-least="0in"/>
    </style:style>
    <style:style style:name="T812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15" style:parent-style-name="內文" style:family="paragraph">
      <style:paragraph-properties fo:text-align="justify" fo:margin-bottom="0.0347in" style:line-height-at-least="0in"/>
    </style:style>
    <style:style style:name="T816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19" style:parent-style-name="內文" style:family="paragraph">
      <style:paragraph-properties fo:text-align="justify" fo:margin-bottom="0.0347in" style:line-height-at-least="0in"/>
    </style:style>
    <style:style style:name="T82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Row821" style:family="table-row">
      <style:table-row-properties style:min-row-height="0.5791in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24" style:parent-style-name="內文" style:family="paragraph">
      <style:paragraph-properties fo:text-align="justify" fo:margin-bottom="0.0347in" style:line-height-at-least="0in"/>
    </style:style>
    <style:style style:name="T825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28" style:parent-style-name="內文" style:family="paragraph">
      <style:paragraph-properties fo:text-align="justify" fo:margin-bottom="0.0347in" style:line-height-at-least="0in"/>
    </style:style>
    <style:style style:name="T829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32" style:parent-style-name="內文" style:family="paragraph">
      <style:paragraph-properties fo:text-align="justify" fo:margin-bottom="0.0347in" style:line-height-at-least="0in"/>
    </style:style>
    <style:style style:name="T83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36" style:parent-style-name="內文" style:family="paragraph">
      <style:paragraph-properties fo:text-align="justify" fo:margin-bottom="0.0347in" style:line-height-at-least="0in"/>
    </style:style>
    <style:style style:name="T837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text-align="justify" fo:margin-bottom="0.0347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40" style:parent-style-name="內文" style:family="paragraph">
      <style:paragraph-properties fo:text-align="justify" fo:margin-bottom="0.0347in" style:line-height-at-least="0in"/>
    </style:style>
    <style:style style:name="T841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8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844" style:family="table-column">
      <style:table-column-properties style:column-width="8.9326in"/>
    </style:style>
    <style:style style:name="Table843" style:family="table">
      <style:table-properties style:width="8.9326in" fo:margin-left="-0.0034in" table:align="left"/>
    </style:style>
    <style:style style:name="TableRow845" style:family="table-row">
      <style:table-row-properties style:min-row-height="1.8659in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清單段落" style:list-style-name="LFO7" style:family="paragraph">
      <style:paragraph-properties fo:text-align="justify" fo:margin-bottom="0.125in" style:line-height-at-least="0in" fo:margin-left="0.3333in">
        <style:tab-stops>
          <style:tab-stop style:type="left" style:position="0in"/>
        </style:tab-stops>
      </style:paragraph-properties>
    </style:style>
    <style:style style:name="T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85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2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4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57" style:parent-style-name="預設段落字型" style:family="text">
      <style:text-properties style:text-position="-130% 100%"/>
    </style:style>
    <style:style style:name="T8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9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1" style:parent-style-name="預設段落字型" style:family="text">
      <style:text-properties style:text-position="-130% 100%"/>
    </style:style>
    <style:style style:name="T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7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9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3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P874" style:parent-style-name="內文" style:family="paragraph">
      <style:paragraph-properties fo:text-align="center" fo:margin-bottom="0.125in" style:line-height-at-least="0in"/>
      <style:text-properties style:font-name="標楷體" style:font-name-asian="標楷體" fo:font-size="14pt" style:font-size-asian="14pt" style:font-size-complex="14pt"/>
    </style:style>
    <style:style style:name="P875" style:parent-style-name="內文" style:family="paragraph">
      <style:paragraph-properties fo:text-align="justify" fo:margin-bottom="0.125in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76" style:family="table-row">
      <style:table-row-properties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清單段落" style:list-style-name="LFO7" style:family="paragraph">
      <style:paragraph-properties fo:text-align="justify" fo:margin-bottom="0.125in" style:line-height-at-least="0in" fo:margin-left="0.3333in">
        <style:tab-stops>
          <style:tab-stop style:type="left" style:position="0in"/>
        </style:tab-stops>
      </style:paragraph-properties>
    </style:style>
    <style:style style:name="T8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8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84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8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6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87" style:parent-style-name="預設段落字型" style:family="text">
      <style:text-properties style:font-name="標楷體" style:font-name-asian="標楷體" fo:font-style="italic" style:font-style-asian="italic" style:font-style-complex="italic" style:text-position="super 50%" fo:font-size="16pt" style:font-size-asian="16pt" style:font-size-complex="14pt"/>
    </style:style>
    <style:style style:name="T88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889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890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91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892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93" style:parent-style-name="預設段落字型" style:family="text">
      <style:text-properties style:font-name="標楷體"/>
    </style:style>
    <style:style style:name="T894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P895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896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97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898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899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P900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901" style:parent-style-name="預設段落字型" style:family="text">
      <style:text-properties style:font-name="標楷體" style:font-name-asian="標楷體" fo:font-style="italic" style:font-style-asian="italic" style:font-style-complex="italic" fo:font-size="14pt" style:font-size-asian="14pt" style:font-size-complex="14pt"/>
    </style:style>
    <style:style style:name="T902" style:parent-style-name="預設段落字型" style:family="text">
      <style:text-properties style:font-name="標楷體" style:font-name-asian="標楷體" fo:font-style="italic" style:font-style-asian="italic" style:font-style-complex="italic" style:text-position="super 50%" fo:font-size="16pt" style:font-size-asian="16pt" style:font-size-complex="14pt"/>
    </style:style>
    <style:style style:name="T90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904" style:parent-style-name="預設段落字型" style:family="text">
      <style:text-properties style:font-name="標楷體" style:font-name-asian="標楷體" fo:font-style="italic" style:font-style-asian="italic" style:font-style-complex="italic" style:text-position="super 50%" fo:font-size="16pt" style:font-size-asian="16pt" style:font-size-complex="14pt"/>
    </style:style>
    <style:style style:name="T90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906" style:parent-style-name="預設段落字型" style:family="text">
      <style:text-properties style:font-name="標楷體" fo:color="#0000FF" style:text-position="-85.7% 100%" fo:font-size="14pt" style:font-size-asian="14pt" style:font-size-complex="14pt"/>
    </style:style>
    <style:style style:name="T907" style:parent-style-name="預設段落字型" style:family="text">
      <style:text-properties style:font-name="標楷體" fo:color="#0000FF" fo:font-size="14pt" style:font-size-asian="14pt" style:font-size-complex="14pt"/>
    </style:style>
    <style:style style:name="T908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9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10" style:parent-style-name="預設段落字型" style:family="text">
      <style:text-properties style:font-name="標楷體" fo:color="#0000FF" style:text-position="-85.7% 100%" fo:font-size="14pt" style:font-size-asian="14pt" style:font-size-complex="14pt"/>
    </style:style>
    <style:style style:name="TableRow911" style:family="table-row">
      <style:table-row-properties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內文" style:family="paragraph">
      <style:paragraph-properties fo:text-align="justify" fo:margin-bottom="0.125in" style:line-height-at-least="0in"/>
    </style:style>
    <style:style style:name="T9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6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36" style:parent-style-name="內文" style:family="paragraph">
      <style:paragraph-properties fo:text-align="justify" fo:margin-bottom="0.125in" style:line-height-at-least="0in" fo:margin-left="0.1666in" fo:text-indent="-0.1666in">
        <style:tab-stops/>
      </style:paragraph-properties>
    </style:style>
    <style:style style:name="T9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8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0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2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4" style:parent-style-name="預設段落字型" style:family="text">
      <style:text-properties style:font-name="標楷體" style:font-name-asian="標楷體" fo:font-style="italic" style:font-style-asian="italic" fo:color="#000000" fo:font-size="14pt" style:font-size-asian="14pt" style:font-size-complex="14pt"/>
    </style:style>
    <style:style style:name="T9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0" style:parent-style-name="內文" style:family="paragraph">
      <style:paragraph-properties fo:text-align="justify" fo:margin-bottom="0.125in" style:line-height-at-least="0in" fo:margin-left="0.1944in" fo:text-indent="-0.1944in">
        <style:tab-stops/>
      </style:paragraph-properties>
    </style:style>
    <style:style style:name="T9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57" style:parent-style-name="內文" style:family="paragraph">
      <style:paragraph-properties fo:text-align="justify" fo:margin-bottom="0.125in" style:line-height-at-least="0in" fo:margin-left="0.1666in" fo:text-indent="0.2916in">
        <style:tab-stops/>
      </style:paragraph-properties>
    </style:style>
    <style:style style:name="T9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960" style:family="table-row">
      <style:table-row-properties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清單段落" style:list-style-name="LFO8" style:family="paragraph">
      <style:paragraph-properties fo:text-align="justify" fo:margin-bottom="0.125in" style:line-height-at-least="0in" fo:margin-left="0.2958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3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9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5" style:parent-style-name="預設段落字型" style:family="text">
      <style:text-properties style:font-name="標楷體" style:font-name-asian="標楷體" style:text-position="super 50%" fo:font-size="16pt" style:font-size-asian="16pt" style:font-size-complex="14pt"/>
    </style:style>
    <style:style style:name="T9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68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9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0" style:parent-style-name="預設段落字型" style:family="text">
      <style:text-properties style:font-name="標楷體" style:font-name-asian="標楷體" style:text-position="super 50%" fo:font-size="16pt" style:font-size-asian="16pt" style:font-size-complex="14pt"/>
    </style:style>
    <style:style style:name="T9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73" style:parent-style-name="清單段落" style:family="paragraph">
      <style:paragraph-properties fo:text-align="justify" fo:margin-bottom="0.125in" style:line-height-at-least="0in" fo:margin-left="0.3333in">
        <style:tab-stops/>
      </style:paragraph-properties>
    </style:style>
    <style:style style:name="T9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5" style:parent-style-name="預設段落字型" style:family="text">
      <style:text-properties style:font-name="標楷體" style:font-name-asian="標楷體" style:text-position="super 50%" fo:font-size="16pt" style:font-size-asian="16pt" style:font-size-complex="14pt"/>
    </style:style>
    <style:style style:name="T9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7" style:parent-style-name="預設段落字型" style:family="text">
      <style:text-properties style:font-name="標楷體" style:font-name-asian="標楷體" style:text-position="super 50%" fo:font-size="16pt" style:font-size-asian="16pt" style:font-size-complex="14pt"/>
    </style:style>
    <style:style style:name="T9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1" style:parent-style-name="預設段落字型" style:family="text">
      <style:text-properties style:font-name="標楷體" style:font-name-asian="標楷體" style:text-position="super 50%" fo:font-size="16pt" style:font-size-asian="16pt" style:font-size-complex="14pt"/>
    </style:style>
    <style:style style:name="T9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5" style:parent-style-name="預設段落字型" style:family="text">
      <style:text-properties style:font-name="標楷體" style:font-name-asian="標楷體" style:text-position="super 50%" fo:font-size="16pt" style:font-size-asian="16pt" style:font-size-complex="14pt"/>
    </style:style>
    <style:style style:name="T9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87" style:parent-style-name="內文" style:family="paragraph">
      <style:paragraph-properties fo:text-indent="0.2534in"/>
      <style:text-properties style:font-name="標楷體" style:font-name-asian="標楷體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一次定期評量<text:s/>數學科<text:s/>試題卷</text:p>
      <text:p text:style-name="P2"><text:span text:style-name="T3">七</text:span><text:span text:style-name="T4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　</text:span><text:span text:style-name="T11"><text:s/></text:span></text:p>
      <text:p text:style-name="P12">一、選擇題（每題4分）</text:p>
      <text:p text:style-name="P13"><text:s/>( <text:s/>)1.∣(<text:s/>– 5<text:s/>)<text:s/>–<text:s/>(<text:s/>–13<text:s/>)∣在數線上代表的意義為何？<text:line-break/>(A)<text:s/>5到<text:s/>–13的距離 <text:s text:c="2"/>(B)<text:s/>5到13的距離 <text:s/>(C)<text:s/>–5到13的距離 <text:s text:c="2"/>(D)<text:s/>–5到–13的距離</text:p>
      <text:p text:style-name="P14"><text:span text:style-name="T15"><text:s/>( <text:s/>)2.</text:span><text:span text:style-name="T16">數線上</text:span><text:span text:style-name="T17">A</text:span><text:span text:style-name="T18">、</text:span><text:span text:style-name="T19">B</text:span><text:span text:style-name="T20">、</text:span><text:span text:style-name="T21">C</text:span><text:span text:style-name="T22">三點各表示的數為</text:span><text:span text:style-name="T23"><text:s/></text:span><text:span text:style-name="T24">– 3</text:span><text:span text:style-name="T25">、</text:span><text:span text:style-name="T26"><draw:frame draw:z-index="0" draw:id="id1" draw:style-name="a1" draw:name="Object 1" text:anchor-type="as-char" svg:x="0in" svg:y="0in" svg:width="0.2in" svg:height="0.533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7">、2，今若以</text:span><text:span text:style-name="T28">C</text:span><text:span text:style-name="T29">點為新的原點，以原單位長不變，則</text:span><text:span text:style-name="T30">A</text:span><text:span text:style-name="T31">點所表示的數為何？ <text:s/></text:span><text:span text:style-name="T32">(A)</text:span><text:span text:style-name="T33"><text:s/></text:span><text:span text:style-name="T34">–<text:s/></text:span><text:span text:style-name="T35">3 <text:s/></text:span><text:span text:style-name="T36">(B)</text:span><text:span text:style-name="T37"><text:s/></text:span><text:span text:style-name="T38">– 4</text:span><text:span text:style-name="T39"><text:s text:c="2"/></text:span><text:span text:style-name="T40">(C)</text:span><text:span text:style-name="T41"><text:s/></text:span><text:span text:style-name="T42">– 5</text:span><text:span text:style-name="T43"><text:s text:c="2"/></text:span><text:span text:style-name="T44">(D)</text:span><text:span text:style-name="T45"><text:s/></text:span><text:span text:style-name="T46">– 6</text:span></text:p>
      <text:p text:style-name="P47"><text:span text:style-name="T48">( <text:s/>)</text:span><text:span text:style-name="T49">3</text:span><text:span text:style-name="T50">.</text:span><text:span text:style-name="T51">已知N為正整數，甲數為整數，若</text:span><text:span text:style-name="T52">∣甲數∣&lt;</text:span><text:span text:style-name="T53"><text:s/></text:span><text:span text:style-name="T54">N，</text:span><text:span text:style-name="T55">且滿足此條件</text:span><text:span text:style-name="T56">的甲數共有19個，則N</text:span><text:span text:style-name="T57"><text:s/></text:span><text:span text:style-name="T58">=? <text:s text:c="2"/></text:span></text:p>
      <text:list text:style-name="LFO6" text:continue-numbering="true">
        <text:list-item>
          <text:p text:style-name="P59">12<text:s text:c="3"/>(B)<text:s/>10<text:s text:c="3"/>(C)<text:s/>9<text:s text:c="3"/>(D)<text:s/>7<text:s text:c="2"/></text:p>
        </text:list-item>
      </text:list>
      <text:p text:style-name="P60"><text:span text:style-name="T61">( <text:s/>)</text:span><text:span text:style-name="T62">4.</text:span><text:span text:style-name="T63">下列四個式子的運算結果</text:span><text:span text:style-name="T64">如下：</text:span><text:span text:style-name="T65"><text:s/></text:span><text:span text:style-name="T66">甲：－</text:span><text:span text:style-name="T67">3</text:span><text:span text:style-name="T68">＋</text:span><text:span text:style-name="T69">2</text:span><text:span text:style-name="T70">＝</text:span><text:span text:style-name="T71">5</text:span><text:span text:style-name="T72"><text:s text:c="4"/></text:span><text:span text:style-name="T73">乙：－</text:span><text:span text:style-name="T74">2</text:span><text:span text:style-name="T75">－</text:span><text:span text:style-name="T76">5</text:span><text:span text:style-name="T77">＝－</text:span><text:span text:style-name="T78">7</text:span><text:span text:style-name="T79"><text:s text:c="4"/></text:span></text:p>
      <text:p text:style-name="P80">丙：－（－9）－3＝－6<text:s/><text:s/>　<text:s/>丁：（－4）＋（－6）＝－(－10)<text:s/></text:p>
      <text:p text:style-name="P81">那一個是正確的？(A)<text:s/>甲<text:s text:c="3"/>(B)<text:s/>乙<text:s text:c="3"/>(C)丙<text:s text:c="3"/>(D)<text:s/>丁</text:p>
      <text:p text:style-name="P82"><text:span text:style-name="T83">(</text:span><text:span text:style-name="T84"><text:s/></text:span><text:span text:style-name="T85"><text:s/></text:span><text:span text:style-name="T86">)</text:span><text:span text:style-name="T87">5.</text:span><text:span text:style-name="T88">下列哪一個敘述</text:span><text:span text:style-name="T89">正確</text:span><text:span text:style-name="T90">？(A)數線上愈右邊的點，所代表的數愈</text:span><text:span text:style-name="T91">小 <text:s/></text:span><text:span text:style-name="T92">(B)</text:span><text:span text:style-name="T93">在數線上的點，若離原點愈遠，則表示這個數愈大 <text:s/></text:span><text:span text:style-name="T94">(C)</text:span><text:s/><text:span text:style-name="T95">數線上絕對值</text:span><text:span text:style-name="T96">愈</text:span><text:span text:style-name="T97">大</text:span><text:span text:style-name="T98">的</text:span><text:span text:style-name="T99">點，</text:span><text:span text:style-name="T100">離原點</text:span><text:span text:style-name="T101">愈</text:span><text:span text:style-name="T102">遠 <text:s text:c="2"/></text:span><text:span text:style-name="T103">(D)負數的絕對值</text:span><text:span text:style-name="T104">愈</text:span><text:span text:style-name="T105">大</text:span><text:span text:style-name="T106">，其値也愈大。</text:span></text:p>
      <text:p text:style-name="P107"><text:span text:style-name="T108">(</text:span><text:span text:style-name="T109"><text:s/></text:span><text:span text:style-name="T110"><text:s/></text:span><text:span text:style-name="T111">)</text:span><text:span text:style-name="T112">6</text:span><text:span text:style-name="T113">.</text:span><text:span text:style-name="T114">下列有關指數律的敘述，何者正確？</text:span></text:p>
      <text:p text:style-name="P115"><text:span text:style-name="T116">(A)</text:span><text:span text:style-name="T117"><text:s/></text:span><text:span text:style-name="T118">10</text:span><text:span text:style-name="T119">2</text:span><text:span text:style-name="T120">+10</text:span><text:span text:style-name="T121">4</text:span><text:span text:style-name="T122">＝10</text:span><text:span text:style-name="T123">6</text:span><text:span text:style-name="T124"><text:tab/></text:span><text:span text:style-name="T125"><text:tab/></text:span><text:span text:style-name="T126">(B)</text:span><text:span text:style-name="T127">10</text:span><text:span text:style-name="T128">-1</text:span><text:span text:style-name="T129">&lt;0</text:span><text:span text:style-name="T130"><text:s text:c="5"/></text:span><text:span text:style-name="T131">(C)</text:span><text:span text:style-name="T132"><text:tab/></text:span><text:span text:style-name="T133">10</text:span><text:span text:style-name="T134">-6</text:span><text:span text:style-name="T135">÷</text:span><text:span text:style-name="T136">10</text:span><text:span text:style-name="T137">-6</text:span><text:span text:style-name="T138">=10</text:span><text:span text:style-name="T139">0</text:span><text:span text:style-name="T140"><text:s text:c="2"/></text:span><text:span text:style-name="T141"><text:s text:c="2"/></text:span><text:span text:style-name="T142">(D)</text:span><text:span text:style-name="T143"><text:s/></text:span><text:span text:style-name="T144">10</text:span><text:span text:style-name="T145">-</text:span><text:span text:style-name="T146">5</text:span><text:span text:style-name="T147">＝-100000</text:span></text:p>
      <text:p text:style-name="P148"><text:span text:style-name="T149">(</text:span><text:span text:style-name="T150"><text:s/></text:span><text:span text:style-name="T151"><text:s/></text:span><text:span text:style-name="T152">)</text:span><text:span text:style-name="T153">7.</text:span><text:span text:style-name="T154">若a、b兩數滿足<text:s/></text:span><text:span text:style-name="T155">10</text:span><text:span text:style-name="T156">2a+1</text:span><text:span text:style-name="T157">=1000</text:span><text:span text:style-name="T158">b-1</text:span><text:span text:style-name="T159">=1000000000</text:span><text:span text:style-name="T160">，則<text:s/></text:span><text:span text:style-name="T161">2</text:span><text:span text:style-name="T162">a</text:span><text:span text:style-name="T163">-</text:span><text:span text:style-name="T164">b=？<text:s/></text:span><text:span text:style-name="T165">(A)</text:span><text:span text:style-name="T166">4</text:span><text:span text:style-name="T167"><text:s/></text:span><text:span text:style-name="T168">(B)</text:span><text:span text:style-name="T169">7</text:span><text:span text:style-name="T170"><text:s/></text:span><text:span text:style-name="T171"><text:s/>(C)</text:span><text:span text:style-name="T172">12<text:s/></text:span><text:span text:style-name="T173">(D)</text:span><text:span text:style-name="T174">15。</text:span></text:p>
      <text:p text:style-name="P175"><text:span text:style-name="T176">(</text:span><text:span text:style-name="T177"><text:s/></text:span><text:span text:style-name="T178"><text:s/></text:span><text:span text:style-name="T179">)</text:span><text:span text:style-name="T180">8.</text:span><text:span text:style-name="T181">若</text:span><text:span text:style-name="T182">｜a｜＝9，｜－b｜＝5，則｜－a｜＋｜b｜之值為下列何數？</text:span></text:p>
      <text:p text:style-name="P183">(A)14<text:s text:c="2"/><text:tab/>(B)－14<text:tab/>(C)4<text:tab/>(D)－4</text:p>
      <text:p text:style-name="P184"><text:span text:style-name="T185">(</text:span><text:span text:style-name="T186"><text:s/></text:span><text:span text:style-name="T187"><text:s/></text:span><text:span text:style-name="T188">)</text:span><text:span text:style-name="T189">9.</text:span><text:span text:style-name="T190">（3－7）×（－4）－2 ×｜36 ÷（－4）－9｜÷（－3）</text:span><text:span text:style-name="T191">之值為下列何數？</text:span></text:p>
      <text:p text:style-name="P192">(A)－16<text:tab/>(B)<text:s/>18<text:tab/>(C)<text:s/>－24<text:tab/>(D)<text:s/>28</text:p>
      <text:p text:style-name="P193"><text:span text:style-name="T194">(</text:span><text:span text:style-name="T195"><text:s/></text:span><text:span text:style-name="T196"><text:s/></text:span><text:span text:style-name="T197">)</text:span><text:span text:style-name="T198">10.</text:span><text:span text:style-name="T199">若</text:span><text:span text:style-name="T200">-</text:span><text:span text:style-name="T201">7的絕對值為a</text:span><text:span text:style-name="T202">，</text:span><text:span text:style-name="T203">相反數為</text:span><text:span text:style-name="T204">b，則</text:span><text:span text:style-name="T205">a</text:span><text:span text:style-name="T206">+b</text:span><text:span text:style-name="T207">=</text:span><text:span text:style-name="T208">？<text:s/></text:span><text:span text:style-name="T209"><text:s/>(A)</text:span><text:span text:style-name="T210"><text:s/>14</text:span><text:span text:style-name="T211"><text:s text:c="2"/></text:span><text:span text:style-name="T212"><text:s/></text:span><text:span text:style-name="T213">(B)</text:span><text:span text:style-name="T214"><text:s/></text:span><text:span text:style-name="T215">7</text:span><text:span text:style-name="T216"><text:tab/></text:span><text:span text:style-name="T217"><text:s text:c="2"/></text:span><text:span text:style-name="T218">(C)</text:span><text:span text:style-name="T219"><text:s/></text:span><text:span text:style-name="T220">0</text:span><text:span text:style-name="T221"><text:s/></text:span><text:span text:style-name="T222"><text:tab/></text:span><text:span text:style-name="T223"><text:s/></text:span><text:span text:style-name="T224">(D)</text:span><text:span text:style-name="T225"><text:s/></text:span><text:span text:style-name="T226">-</text:span><text:span text:style-name="T227">7</text:span></text:p>
      <text:p text:style-name="P228">二、填充題（每題4分）</text:p>
      <text:p text:style-name="P229"><text:span text:style-name="T230">1</text:span><text:span text:style-name="T231">.<text:s/></text:span><text:span text:style-name="T232">若</text:span><text:span text:style-name="T233">2</text:span><text:span text:style-name="T234">｜</text:span><text:span text:style-name="T235">a</text:span><text:span text:style-name="T236"><text:s/></text:span><text:span text:style-name="T237">+</text:span><text:span text:style-name="T238"><text:s/></text:span><text:span text:style-name="T239">4</text:span><text:span text:style-name="T240">｜</text:span><text:span text:style-name="T241">+5｜</text:span><text:span text:style-name="T242">b</text:span><text:span text:style-name="T243"><text:s/></text:span><text:span text:style-name="T244">－</text:span><text:span text:style-name="T245">3</text:span><text:span text:style-name="T246">｜</text:span><text:span text:style-name="T247">+｜</text:span><text:span text:style-name="T248">c<text:s/></text:span><text:span text:style-name="T249">+</text:span><text:span text:style-name="T250"><text:s/>5</text:span><text:span text:style-name="T251">｜</text:span><text:span text:style-name="T252">＝</text:span><text:span text:style-name="T253">0</text:span><text:span text:style-name="T254">，則</text:span><text:span text:style-name="T255">｜a</text:span><text:span text:style-name="T256"><text:s/></text:span><text:span text:style-name="T257">+</text:span><text:span text:style-name="T258"><text:s/></text:span><text:span text:style-name="T259">b｜+</text:span><text:span text:style-name="T260"><text:s/>c<text:s/></text:span><text:span text:style-name="T261">＝</text:span><text:span text:style-name="T262"><text:s/></text:span><text:span text:style-name="T263"><text:s text:c="4"/></text:span><text:span text:style-name="T264"><text:s text:c="4"/></text:span><text:span text:style-name="T265">。</text:span></text:p>
      <text:p text:style-name="P266"><text:span text:style-name="T267">2.</text:span><text:span text:style-name="T268"><text:s/></text:span><text:span text:style-name="T269">有一隻蚱蜢在數</text:span><text:span text:style-name="T270">線座標上</text:span><text:span text:style-name="T271">A</text:span><text:span text:style-name="T272">向右跳躍，每次跳躍距離都一樣，方向不變，跳</text:span><text:span text:style-name="T273">到</text:span><text:span text:style-name="T274">第1</text:span><text:span text:style-name="T275">6</text:span><text:span text:style-name="T276">次時，落在</text:span></text:p>
      <text:p text:style-name="P277"><text:span text:style-name="T278"><text:s text:c="3"/>座標6</text:span><text:span text:style-name="T279">2</text:span><text:span text:style-name="T280">。若在數線座標上</text:span><text:span text:style-name="T281">A</text:span><text:span text:style-name="T282">向右邊跳，跳第</text:span><text:span text:style-name="T283">21</text:span><text:span text:style-name="T284">次，落在座標</text:span><text:span text:style-name="T285">82</text:span><text:span text:style-name="T286">，請問</text:span><text:span text:style-name="T287">A</text:span><text:span text:style-name="T288">=</text:span><text:span text:style-name="T289"><text:s/></text:span><text:span text:style-name="T290"><text:s text:c="4"/></text:span><text:span text:style-name="T291"><text:s text:c="4"/></text:span><text:span text:style-name="T292">。</text:span></text:p>
      <text:p text:style-name="P293"><text:span text:style-name="T294">3.</text:span><text:span text:style-name="T295"><text:s/></text:span><text:span text:style-name="T296">從</text:span><text:span text:style-name="T297">8、-3、2、-6、-10、0六數中任取三數，再將選取的三數作「+</text:span><text:span text:style-name="T298">」或</text:span><text:span text:style-name="T299">「-</text:span><text:span text:style-name="T300">」運算</text:span><text:span text:style-name="T301">，請問運算後結果的最小值</text:span><text:span text:style-name="T302">=</text:span><text:span text:style-name="T303"><text:s text:c="4"/></text:span><text:span text:style-name="T304"><text:s text:c="4"/></text:span><text:span text:style-name="T305">。</text:span></text:p>
      <text:p text:style-name="P306"><text:span text:style-name="T307">4.</text:span><text:span text:style-name="T308"><text:s/></text:span><text:span text:style-name="T309">若</text:span><text:span text:style-name="T310">-7與1</text:span><text:span text:style-name="T311">3</text:span><text:span text:style-name="T312">同時減去甲數後，會變成相反數，則甲數</text:span><text:span text:style-name="T313">=</text:span><text:span text:style-name="T314"><text:s/></text:span><text:span text:style-name="T315"><text:s text:c="4"/></text:span><text:span text:style-name="T316"><text:s text:c="4"/></text:span><text:span text:style-name="T317">。</text:span></text:p>
      <text:p text:style-name="P318"><text:span text:style-name="T319">5.</text:span><text:span text:style-name="T320"><text:s/></text:span><text:span text:style-name="T321">計算</text:span><text:span text:style-name="T322">∣72÷（－3）</text:span><text:span text:style-name="T323">2</text:span><text:span text:style-name="T324">＋（－5</text:span><text:span text:style-name="T325">2</text:span><text:span text:style-name="T326">）× 2</text:span><text:span text:style-name="T327">3</text:span><text:span text:style-name="T328">∣÷（－2）</text:span><text:span text:style-name="T329">2</text:span><text:span text:style-name="T330">＝</text:span><text:span text:style-name="T331"><text:s/></text:span><text:span text:style-name="T332"><text:s text:c="3"/></text:span><text:span text:style-name="T333"><text:s text:c="4"/></text:span><text:span text:style-name="T334"><text:s/></text:span><text:span text:style-name="T335">。</text:span></text:p>
      <text:p text:style-name="P336"><text:span text:style-name="T337">6.</text:span><text:span text:style-name="T338"><text:s/></text:span><text:span text:style-name="T339">三個正整數與五個負整數相乘，其結果為</text:span><text:span text:style-name="T340"><text:s text:c="2"/></text:span><text:span text:style-name="T341"><text:s text:c="3"/></text:span><text:span text:style-name="T342"><text:s text:c="2"/></text:span><text:span text:style-name="T343">整數。（填正或負）</text:span></text:p>
      <text:p text:style-name="P344"><text:span text:style-name="T345">7.<text:s/></text:span><text:span text:style-name="T346">若</text:span><text:span text:style-name="T347">〔（－3）</text:span><text:span text:style-name="T348">5</text:span><text:span text:style-name="T349">〕</text:span><text:span text:style-name="T350">7</text:span><text:span text:style-name="T351">＝（－3）</text:span><text:span text:style-name="T352">□</text:span><text:span text:style-name="T353">，</text:span><text:span text:style-name="T354">則</text:span><text:span text:style-name="T355">□＝</text:span><text:span text:style-name="T356"><text:s/></text:span><text:span text:style-name="T357"><text:s text:c="3"/></text:span><text:span text:style-name="T358"><text:s text:c="4"/></text:span><text:span text:style-name="T359"><text:s/></text:span><text:span text:style-name="T360">。</text:span></text:p>
      <text:p text:style-name="P361"/>
      <text:p text:style-name="P362"/>
      <text:p text:style-name="P363"><text:span text:style-name="T364">《</text:span><text:span text:style-name="T365">背面還有題目</text:span><text:span text:style-name="T366">》</text:span></text:p>
      <text:p text:style-name="P367"/>
      <text:p text:style-name="P368"><text:span text:style-name="T369">8.<text:s/></text:span><text:span text:style-name="T370">如果以</text:span><text:span text:style-name="T371">「正午12時」</text:span><text:span text:style-name="T372">為基準</text:span><text:span text:style-name="T373">，「下午3時」記為「+ 3」，則「上午</text:span><text:span text:style-name="T374">8</text:span><text:span text:style-name="T375">時」可</text:span><text:span text:style-name="T376">記為</text:span><text:span text:style-name="T377">_________</text:span><text:span text:style-name="T378">。</text:span></text:p>
      <text:p text:style-name="P379"><text:span text:style-name="T380">9.<text:s/></text:span><text:span text:style-name="T381">若a</text:span><text:span text:style-name="T382">×</text:span><text:span text:style-name="T383">10</text:span><text:span text:style-name="T384">2</text:span><text:span text:style-name="T385">=7899</text:span><text:span text:style-name="T386">，則(a+1)</text:span><text:span text:style-name="T387"><text:s/></text:span><text:span text:style-name="T388">×</text:span><text:span text:style-name="T389">10</text:span><text:span text:style-name="T390">2</text:span><text:span text:style-name="T391">=</text:span><text:span text:style-name="T392">_________</text:span><text:span text:style-name="T393">。</text:span></text:p>
      <text:p text:style-name="P394"><text:span text:style-name="T395">10.</text:span><text:span text:style-name="T396"><text:s/></text:span><text:span text:style-name="T397">已知</text:span><text:span text:style-name="T398">117</text:span><text:span text:style-name="T399"><text:s/></text:span><text:span text:style-name="T400">× 21＝2457，請</text:span><text:span text:style-name="T401">計算　</text:span><text:span text:style-name="T402">117</text:span><text:span text:style-name="T403">×21</text:span><text:span text:style-name="T404">3</text:span><text:span text:style-name="T405">－2</text:span><text:span text:style-name="T406">458</text:span><text:span text:style-name="T407">×21</text:span><text:span text:style-name="T408">2</text:span><text:span text:style-name="T409">＝</text:span><text:span text:style-name="T410"><text:s/></text:span><text:span text:style-name="T411"><text:s text:c="3"/></text:span><text:span text:style-name="T412"><text:s text:c="4"/></text:span><text:span text:style-name="T413"><text:s/></text:span><text:span text:style-name="T414">。</text:span></text:p>
      <text:p text:style-name="P415"/>
      <text:list text:style-name="LFO1" text:continue-numbering="true">
        <text:list-item>
          <text:p text:style-name="P416">綜合題（每題5分，請直接於答案卷上作答）</text:p>
        </text:list-item>
      </text:list>
      <text:p text:style-name="P417"><text:span text:style-name="T418">1</text:span><text:span text:style-name="T419">.</text:span><text:span text:style-name="T420"><text:s/></text:span><text:span text:style-name="T421">在下面的數線上，分別標出表示</text:span><text:span text:style-name="T422">A<text:s/></text:span><text:span text:style-name="T423">(</text:span><text:span text:style-name="T424">3</text:span><text:span text:style-name="T425">.</text:span><text:span text:style-name="T426">2</text:span><text:span text:style-name="T427">)</text:span><text:span text:style-name="T428">、</text:span><text:span text:style-name="T429">B<text:s/></text:span><text:span text:style-name="T430">(</text:span><text:span text:style-name="T431">－</text:span><text:span text:style-name="T432"><draw:frame draw:style-name="a2" draw:name="圖片 13" text:anchor-type="as-char" svg:x="0in" svg:y="0in" svg:width="0.28542in" svg:height="0.48056in" style:rel-width="scale" style:rel-height="scale"><draw:image xlink:href="media/image1.wmf" xlink:type="simple" xlink:show="embed" xlink:actuate="onLoad"/><svg:title/><svg:desc/></draw:frame></text:span><text:span text:style-name="T433">)</text:span><text:span text:style-name="T434">、<text:s/></text:span><text:span text:style-name="T435">C<text:s/></text:span><text:span text:style-name="T436">(</text:span><text:span text:style-name="T437"><draw:frame draw:style-name="a3" draw:name="圖片 14" text:anchor-type="as-char" svg:x="0in" svg:y="0in" svg:width="0.18194in" svg:height="0.48056in" style:rel-width="scale" style:rel-height="scale"><draw:image xlink:href="media/image2.wmf" xlink:type="simple" xlink:show="embed" xlink:actuate="onLoad"/><svg:title/><svg:desc/></draw:frame></text:span><text:span text:style-name="T438">)</text:span><text:span text:style-name="T439">、</text:span><text:span text:style-name="T440">D<text:s/></text:span><text:span text:style-name="T441">(</text:span><text:span text:style-name="T442">－</text:span><text:span text:style-name="T443">1</text:span><text:span text:style-name="T444">.</text:span><text:span text:style-name="T445">375)</text:span><text:span text:style-name="T446">、</text:span><text:span text:style-name="T447">E<text:s/></text:span><text:span text:style-name="T448">(</text:span><text:span text:style-name="T449">－</text:span><text:span text:style-name="T450">3</text:span><text:span text:style-name="T451">)</text:span><text:span text:style-name="T452">的點。</text:span></text:p>
      <text:p text:style-name="P453"><text:span text:style-name="T454"><draw:frame draw:z-index="251670528" draw:style-name="a4" draw:name="圖片 15" text:anchor-type="paragraph" svg:x="0.15465in" svg:y="0.25137in" svg:width="8.38961in" svg:height="0.57031in" style:rel-width="scale" style:rel-height="scale"><draw:image xlink:href="media/image3.wmf" xlink:type="simple" xlink:show="embed" xlink:actuate="onLoad"/><svg:title/><svg:desc>Y3B181U-2-4</svg:desc></draw:frame></text:span></text:p>
      <text:p text:style-name="P455"/>
      <text:p text:style-name="P456"/>
      <text:p text:style-name="P457"><text:span text:style-name="T458">2.</text:span><text:span text:style-name="T459">若｜</text:span><text:span text:style-name="T460">a</text:span><text:span text:style-name="T461">+2</text:span><text:span text:style-name="T462">｜</text:span><text:span text:style-name="T463">+</text:span><text:span text:style-name="T464">｜</text:span><text:span text:style-name="T465">b</text:span><text:span text:style-name="T466">-5</text:span><text:span text:style-name="T467">｜＝</text:span><text:span text:style-name="T468">0</text:span><text:span text:style-name="T469">，則</text:span><text:span text:style-name="T470">b</text:span><text:span text:style-name="T471">a</text:span><text:span text:style-name="T472">＝</text:span><text:span text:style-name="T473">？</text:span><text:span text:style-name="T474">　</text:span></text:p>
      <text:p text:style-name="P475"><text:span text:style-name="T476">3.</text:span><text:span text:style-name="T477">下圖是數線上</text:span><text:span text:style-name="T478">A</text:span><text:span text:style-name="T479">、</text:span><text:span text:style-name="T480">B</text:span><text:span text:style-name="T481">、</text:span><text:span text:style-name="T482">C</text:span><text:span text:style-name="T483">、</text:span><text:span text:style-name="T484">D</text:span><text:span text:style-name="T485">四點的位置關係，它們所代表的數分別為</text:span><text:span text:style-name="T486">a</text:span><text:span text:style-name="T487">、</text:span><text:span text:style-name="T488">b</text:span><text:span text:style-name="T489">、</text:span><text:span text:style-name="T490">c</text:span><text:span text:style-name="T491">、</text:span><text:span text:style-name="T492">d</text:span><text:span text:style-name="T493">。若｜</text:span><text:span text:style-name="T494">a</text:span><text:span text:style-name="T495">－</text:span><text:span text:style-name="T496">d</text:span><text:span text:style-name="T497">｜＝2</text:span><text:span text:style-name="T498">8</text:span><text:span text:style-name="T499">，<text:s/></text:span></text:p>
      <text:p text:style-name="P500"><text:span text:style-name="T501"><draw:frame draw:z-index="251672576" draw:id="id2" draw:style-name="a5" draw:name="Object 9" text:anchor-type="paragraph" svg:x="6.15764in" svg:y="0.06389in" svg:width="2.60833in" svg:height="0.45347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502">｜</text:span><text:span text:style-name="T503">a</text:span><text:span text:style-name="T504">－</text:span><text:span text:style-name="T505">c</text:span><text:span text:style-name="T506">｜＝1</text:span><text:span text:style-name="T507">8</text:span><text:span text:style-name="T508">，｜</text:span><text:span text:style-name="T509">b</text:span><text:span text:style-name="T510">－</text:span><text:span text:style-name="T511">d</text:span><text:span text:style-name="T512">｜＝1</text:span><text:span text:style-name="T513">4</text:span><text:span text:style-name="T514">，求</text:span><text:span text:style-name="T515"><text:s/>，</text:span><text:span text:style-name="T516"><text:s/>，</text:span><text:span text:style-name="T517"><text:s/>的長度分別是多少？。</text:span><text:span text:style-name="T518">(要寫計算過程才給分)</text:span></text:p>
      <text:p text:style-name="P519"><text:span text:style-name="T520">4</text:span><text:span text:style-name="T521">.X型細菌</text:span><text:span text:style-name="T522">的繁殖力驚人，假設X型細菌原有8隻，每經過1分鐘細菌數量就會增加為原來的</text:span><text:span text:style-name="T523">3</text:span><text:span text:style-name="T524">倍</text:span><text:span text:style-name="T525">，且細菌在不死亡的狀況下</text:span><text:span text:style-name="T526">，請問15分鐘後的細菌數是1</text:span><text:span text:style-name="T527">1</text:span><text:span text:style-name="T528">分鐘後細菌數的多少倍？</text:span></text:p>
      <text:p text:style-name="P529"/>
      <text:p text:style-name="P530"/>
      <text:p text:style-name="P531"/>
      <text:p text:style-name="P532"/>
      <text:p text:style-name="P533"/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soft-page-break/>
      <text:p text:style-name="P550">新北市立溪崑國民中學107學年度第一學期第一次定期評量<text:s/>數學科<text:s/>答案卷</text:p>
      <text:p text:style-name="P551"><text:span text:style-name="T552">七</text:span><text:span text:style-name="T553"><draw:connector draw:type="line" svg:x1="0.05486in" svg:y1="0.41944in" svg:x2="8.92986in" svg:y2="0.41944in" draw:z-index="251665408" draw:id="id3" draw:style-name="a6" draw:name="直線接點 7" text:anchor-type="paragraph"><svg:title/><svg:desc/></draw:connector></text:span><text:span text:style-name="T554">年級</text:span><text:span text:style-name="T555">　　　</text:span><text:span text:style-name="T556">班 座號</text:span><text:span text:style-name="T557">　　　</text:span><text:span text:style-name="T558"><text:s/>姓名</text:span><text:span text:style-name="T559">　　　　　　　　</text:span><text:span text:style-name="T560"><text:s/></text:span></text:p>
      <text:p text:style-name="P561">一、選擇題：（每題4分）</text:p>
      <table:table table:style-name="Table562">
        <table:table-columns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</table:table-columns>
        <table:table-row table:style-name="TableRow573">
          <table:table-cell table:style-name="TableCell574">
            <text:p text:style-name="P575">1</text:p>
          </table:table-cell>
          <table:table-cell table:style-name="TableCell576">
            <text:p text:style-name="P577">2</text:p>
          </table:table-cell>
          <table:table-cell table:style-name="TableCell578">
            <text:p text:style-name="P579">3</text:p>
          </table:table-cell>
          <table:table-cell table:style-name="TableCell580">
            <text:p text:style-name="P581">4</text:p>
          </table:table-cell>
          <table:table-cell table:style-name="TableCell582">
            <text:p text:style-name="P583">5</text:p>
          </table:table-cell>
          <table:table-cell table:style-name="TableCell584">
            <text:p text:style-name="P585">6</text:p>
          </table:table-cell>
          <table:table-cell table:style-name="TableCell586">
            <text:p text:style-name="P587">7</text:p>
          </table:table-cell>
          <table:table-cell table:style-name="TableCell588">
            <text:p text:style-name="P589">8</text:p>
          </table:table-cell>
          <table:table-cell table:style-name="TableCell590">
            <text:p text:style-name="P591">9</text:p>
          </table:table-cell>
          <table:table-cell table:style-name="TableCell592">
            <text:p text:style-name="P593">10</text:p>
          </table:table-cell>
        </table:table-row>
      </table:table>
      <text:p text:style-name="P594">二、填充題：（每題4分）</text:p>
      <table:table table:style-name="Table595">
        <table:table-columns>
          <table:table-column table:style-name="TableColumn596"/>
          <table:table-column table:style-name="TableColumn597"/>
          <table:table-column table:style-name="TableColumn598"/>
          <table:table-column table:style-name="TableColumn599"/>
          <table:table-column table:style-name="TableColumn600"/>
        </table:table-columns>
        <table:table-row table:style-name="TableRow601">
          <table:table-cell table:style-name="TableCell602">
            <text:p text:style-name="P603">1</text:p>
            <text:p text:style-name="P604"/>
          </table:table-cell>
          <table:table-cell table:style-name="TableCell605">
            <text:p text:style-name="P606">2</text:p>
          </table:table-cell>
          <table:table-cell table:style-name="TableCell607">
            <text:p text:style-name="P608">3</text:p>
          </table:table-cell>
          <table:table-cell table:style-name="TableCell609">
            <text:p text:style-name="P610">4</text:p>
          </table:table-cell>
          <table:table-cell table:style-name="TableCell611">
            <text:p text:style-name="P612">5</text:p>
          </table:table-cell>
        </table:table-row>
        <table:table-row table:style-name="TableRow613">
          <table:table-cell table:style-name="TableCell614">
            <text:p text:style-name="P615">6</text:p>
            <text:p text:style-name="P616"/>
          </table:table-cell>
          <table:table-cell table:style-name="TableCell617">
            <text:p text:style-name="P618">7</text:p>
          </table:table-cell>
          <table:table-cell table:style-name="TableCell619">
            <text:p text:style-name="P620">8</text:p>
          </table:table-cell>
          <table:table-cell table:style-name="TableCell621">
            <text:p text:style-name="P622">9</text:p>
          </table:table-cell>
          <table:table-cell table:style-name="TableCell623">
            <text:p text:style-name="P624">10</text:p>
          </table:table-cell>
        </table:table-row>
      </table:table>
      <text:list text:style-name="LFO5" text:continue-numbering="true">
        <text:list-item>
          <text:p text:style-name="P625">綜合題：（每題5分）</text:p>
        </text:list-item>
      </text:list>
      <table:table table:style-name="Table626">
        <table:table-columns>
          <table:table-column table:style-name="TableColumn627"/>
        </table:table-columns>
        <table:table-row table:style-name="TableRow628">
          <table:table-cell table:style-name="TableCell629">
            <text:p text:style-name="P630"><text:span text:style-name="T631">1.</text:span><text:span text:style-name="T632">在下面的數線上，分別標出表示</text:span><text:span text:style-name="T633">A<text:s/></text:span><text:span text:style-name="T634">(</text:span><text:span text:style-name="T635">3</text:span><text:span text:style-name="T636">.</text:span><text:span text:style-name="T637">2</text:span><text:span text:style-name="T638">)</text:span><text:span text:style-name="T639">、</text:span><text:span text:style-name="T640">B<text:s/></text:span><text:span text:style-name="T641">(</text:span><text:span text:style-name="T642">－</text:span><text:span text:style-name="T643"><draw:frame draw:style-name="a7" draw:name="圖片 5" text:anchor-type="as-char" svg:x="0in" svg:y="0in" svg:width="0.28542in" svg:height="0.48056in" style:rel-width="scale" style:rel-height="scale"><draw:image xlink:href="media/image1.wmf" xlink:type="simple" xlink:show="embed" xlink:actuate="onLoad"/><svg:title/><svg:desc/></draw:frame></text:span><text:span text:style-name="T644">)</text:span><text:span text:style-name="T645">、<text:s/></text:span><text:span text:style-name="T646">C<text:s/></text:span><text:span text:style-name="T647">(</text:span><text:span text:style-name="T648"><draw:frame draw:style-name="a8" draw:name="圖片 6" text:anchor-type="as-char" svg:x="0in" svg:y="0in" svg:width="0.18194in" svg:height="0.48056in" style:rel-width="scale" style:rel-height="scale"><draw:image xlink:href="media/image2.wmf" xlink:type="simple" xlink:show="embed" xlink:actuate="onLoad"/><svg:title/><svg:desc/></draw:frame></text:span><text:span text:style-name="T649">)</text:span><text:span text:style-name="T650">、</text:span><text:span text:style-name="T651">D<text:s/></text:span><text:span text:style-name="T652">(</text:span><text:span text:style-name="T653">－</text:span><text:span text:style-name="T654">1</text:span><text:span text:style-name="T655">.</text:span><text:span text:style-name="T656">375)</text:span><text:span text:style-name="T657">、</text:span><text:span text:style-name="T658">E<text:s/></text:span><text:span text:style-name="T659">(</text:span><text:span text:style-name="T660">－</text:span><text:span text:style-name="T661">3</text:span><text:span text:style-name="T662">)</text:span><text:span text:style-name="T663">的點。</text:span></text:p>
            <text:p text:style-name="P664"><text:span text:style-name="T665"><draw:frame draw:z-index="251658752" draw:style-name="a9" draw:name="圖片 12" text:anchor-type="paragraph" svg:x="0.15465in" svg:y="0.25137in" svg:width="8.38961in" svg:height="0.57031in" style:rel-width="scale" style:rel-height="scale"><draw:image xlink:href="media/image3.wmf" xlink:type="simple" xlink:show="embed" xlink:actuate="onLoad"/><svg:title/><svg:desc>Y3B181U-2-4</svg:desc></draw:frame></text:span></text:p>
            <text:p text:style-name="P666"/>
            <text:p text:style-name="P667"/>
          </table:table-cell>
        </table:table-row>
        <table:table-row table:style-name="TableRow668">
          <table:table-cell table:style-name="TableCell669">
            <text:p text:style-name="P670"><text:span text:style-name="T671">2.</text:span><text:span text:style-name="T672">若｜</text:span><text:span text:style-name="T673">a</text:span><text:span text:style-name="T674">+2</text:span><text:span text:style-name="T675">｜</text:span><text:span text:style-name="T676">+</text:span><text:span text:style-name="T677">｜</text:span><text:span text:style-name="T678">b</text:span><text:span text:style-name="T679">-5</text:span><text:span text:style-name="T680">｜＝</text:span><text:span text:style-name="T681">0</text:span><text:span text:style-name="T682">，則</text:span><text:span text:style-name="T683">b</text:span><text:span text:style-name="T684">a</text:span><text:span text:style-name="T685">＝</text:span><text:span text:style-name="T686">？</text:span><text:span text:style-name="T687">　(要寫計算過程才給分)</text:span></text:p>
            <text:p text:style-name="P688"/>
            <text:p text:style-name="P689"/>
            <text:p text:style-name="P690"/>
            <text:p text:style-name="P691"/>
          </table:table-cell>
        </table:table-row>
        <table:table-row table:style-name="TableRow692">
          <table:table-cell table:style-name="TableCell693">
            <text:list text:style-name="LFO4" text:continue-numbering="true">
              <text:list-item>
                <text:p text:style-name="P694"><text:span text:style-name="T695">下圖是數線上</text:span><text:span text:style-name="T696">A</text:span><text:span text:style-name="T697">、</text:span><text:span text:style-name="T698">B</text:span><text:span text:style-name="T699">、</text:span><text:span text:style-name="T700">C</text:span><text:span text:style-name="T701">、</text:span><text:span text:style-name="T702">D</text:span><text:span text:style-name="T703">四點的位置關係，它們所代表的數分別為</text:span><text:span text:style-name="T704">a</text:span><text:span text:style-name="T705">、</text:span><text:span text:style-name="T706">b</text:span><text:span text:style-name="T707">、</text:span><text:span text:style-name="T708">c</text:span><text:span text:style-name="T709">、</text:span><text:span text:style-name="T710">d</text:span><text:span text:style-name="T711">。若｜</text:span><text:span text:style-name="T712">a</text:span><text:span text:style-name="T713">－</text:span><text:span text:style-name="T714">d</text:span><text:span text:style-name="T715">｜＝2</text:span><text:span text:style-name="T716">8</text:span><text:span text:style-name="T717">，<text:s/></text:span></text:p>
              </text:list-item>
            </text:list>
            <text:p text:style-name="P718"><text:span text:style-name="T719"><draw:frame draw:z-index="251668480" draw:id="id4" draw:style-name="a10" draw:name="Object 7" text:anchor-type="paragraph" svg:x="6.15764in" svg:y="0.06389in" svg:width="2.60833in" svg:height="0.45347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720">｜</text:span><text:span text:style-name="T721">a</text:span><text:span text:style-name="T722">－</text:span><text:span text:style-name="T723">c</text:span><text:span text:style-name="T724">｜＝1</text:span><text:span text:style-name="T725">8</text:span><text:span text:style-name="T726">，｜</text:span><text:span text:style-name="T727">b</text:span><text:span text:style-name="T728">－</text:span><text:span text:style-name="T729">d</text:span><text:span text:style-name="T730">｜＝1</text:span><text:span text:style-name="T731">4</text:span><text:span text:style-name="T732">，求</text:span><text:span text:style-name="T733"><text:s/>，</text:span><text:span text:style-name="T734"><text:s/>，</text:span><text:span text:style-name="T735"><text:s/>的長度分別是多少？。</text:span><text:span text:style-name="T736">(要寫計算過程才給分)</text:span></text:p>
            <text:p text:style-name="P737"/>
            <text:p text:style-name="P738"/>
            <text:p text:style-name="P739"/>
          </table:table-cell>
        </table:table-row>
        <table:table-row table:style-name="TableRow740">
          <table:table-cell table:style-name="TableCell741">
            <text:p text:style-name="P742">4.X型細菌的繁殖力驚人，假設X型細菌原有8隻，每經過1分鐘細菌數量就會增加為原來的3倍，且細菌在不死亡的狀況下，請問15分鐘後的細菌數是11分鐘後細菌數的多少倍？(要寫計算過程才給分)</text:p>
            <text:p text:style-name="P743"/>
            <text:p text:style-name="P744"/>
            <text:p text:style-name="P745"/>
            <text:p text:style-name="P746"/>
          </table:table-cell>
        </table:table-row>
      </table:table>
      <text:p text:style-name="P747"/>
      <text:soft-page-break/>
      <text:p text:style-name="P748">107-1-1 七年級 數學科－解答</text:p>
      <text:p text:style-name="P749">一、選擇題：（每題4分）</text:p>
      <table:table table:style-name="Table750">
        <table:table-columns>
          <table:table-column table:style-name="TableColumn751"/>
          <table:table-column table:style-name="TableColumn752"/>
          <table:table-column table:style-name="TableColumn753"/>
          <table:table-column table:style-name="TableColumn754"/>
          <table:table-column table:style-name="TableColumn755"/>
          <table:table-column table:style-name="TableColumn756"/>
          <table:table-column table:style-name="TableColumn757"/>
          <table:table-column table:style-name="TableColumn758"/>
          <table:table-column table:style-name="TableColumn759"/>
          <table:table-column table:style-name="TableColumn760"/>
        </table:table-columns>
        <table:table-row table:style-name="TableRow761">
          <table:table-cell table:style-name="TableCell762">
            <text:p text:style-name="P763">1</text:p>
            <text:p text:style-name="P764">D</text:p>
          </table:table-cell>
          <table:table-cell table:style-name="TableCell765">
            <text:p text:style-name="P766">2</text:p>
            <text:p text:style-name="P767">C</text:p>
          </table:table-cell>
          <table:table-cell table:style-name="TableCell768">
            <text:p text:style-name="P769">3</text:p>
            <text:p text:style-name="P770">B</text:p>
          </table:table-cell>
          <table:table-cell table:style-name="TableCell771">
            <text:p text:style-name="P772">4</text:p>
            <text:p text:style-name="P773">B</text:p>
          </table:table-cell>
          <table:table-cell table:style-name="TableCell774">
            <text:p text:style-name="P775">5</text:p>
            <text:p text:style-name="P776">C</text:p>
          </table:table-cell>
          <table:table-cell table:style-name="TableCell777">
            <text:p text:style-name="P778">6</text:p>
            <text:p text:style-name="P779">C</text:p>
          </table:table-cell>
          <table:table-cell table:style-name="TableCell780">
            <text:p text:style-name="P781">7</text:p>
            <text:p text:style-name="P782">A</text:p>
          </table:table-cell>
          <table:table-cell table:style-name="TableCell783">
            <text:p text:style-name="P784">8</text:p>
            <text:p text:style-name="P785">A</text:p>
          </table:table-cell>
          <table:table-cell table:style-name="TableCell786">
            <text:p text:style-name="P787">9</text:p>
            <text:p text:style-name="P788">D</text:p>
          </table:table-cell>
          <table:table-cell table:style-name="TableCell789">
            <text:p text:style-name="P790">10</text:p>
            <text:p text:style-name="P791">A</text:p>
          </table:table-cell>
        </table:table-row>
      </table:table>
      <text:p text:style-name="P792">二、填充題：（每題4分）</text:p>
      <table:table table:style-name="Table793">
        <table:table-columns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</table:table-columns>
        <table:table-row table:style-name="TableRow799">
          <table:table-cell table:style-name="TableCell800">
            <text:p text:style-name="P801">1</text:p>
            <text:p text:style-name="P802"><text:span text:style-name="T803">-<text:s/></text:span><text:span text:style-name="T804">4</text:span></text:p>
          </table:table-cell>
          <table:table-cell table:style-name="TableCell805">
            <text:p text:style-name="P806">2</text:p>
            <text:p text:style-name="P807"><text:span text:style-name="T808">-2</text:span></text:p>
          </table:table-cell>
          <table:table-cell table:style-name="TableCell809">
            <text:p text:style-name="P810">3</text:p>
            <text:p text:style-name="P811"><text:span text:style-name="T812">-24</text:span></text:p>
          </table:table-cell>
          <table:table-cell table:style-name="TableCell813">
            <text:p text:style-name="P814">4</text:p>
            <text:p text:style-name="P815"><text:span text:style-name="T816">3</text:span></text:p>
          </table:table-cell>
          <table:table-cell table:style-name="TableCell817">
            <text:p text:style-name="P818">5</text:p>
            <text:p text:style-name="P819"><text:span text:style-name="T820">48</text:span></text:p>
          </table:table-cell>
        </table:table-row>
        <table:table-row table:style-name="TableRow821">
          <table:table-cell table:style-name="TableCell822">
            <text:p text:style-name="P823">6</text:p>
            <text:p text:style-name="P824"><text:span text:style-name="T825">負</text:span></text:p>
          </table:table-cell>
          <table:table-cell table:style-name="TableCell826">
            <text:p text:style-name="P827">7</text:p>
            <text:p text:style-name="P828"><text:span text:style-name="T829">35</text:span></text:p>
          </table:table-cell>
          <table:table-cell table:style-name="TableCell830">
            <text:p text:style-name="P831">8</text:p>
            <text:p text:style-name="P832"><text:span text:style-name="T833">-4</text:span></text:p>
          </table:table-cell>
          <table:table-cell table:style-name="TableCell834">
            <text:p text:style-name="P835">9</text:p>
            <text:p text:style-name="P836"><text:span text:style-name="T837">8001</text:span></text:p>
          </table:table-cell>
          <table:table-cell table:style-name="TableCell838">
            <text:p text:style-name="P839">10</text:p>
            <text:p text:style-name="P840"><text:span text:style-name="T841">-441</text:span></text:p>
          </table:table-cell>
        </table:table-row>
      </table:table>
      <text:p text:style-name="P842">三、綜合題（每題5分，2、、3、4題要寫計算過程才給分）</text:p>
      <table:table table:style-name="Table843">
        <table:table-columns>
          <table:table-column table:style-name="TableColumn844"/>
        </table:table-columns>
        <table:table-row table:style-name="TableRow845">
          <table:table-cell table:style-name="TableCell846">
            <text:list text:style-name="LFO2" text:continue-numbering="true">
              <text:list-item>
                <text:list>
                  <text:list-item>
                    <text:p text:style-name="P847"><text:span text:style-name="T848">在下面的數線上，分別標出表示</text:span><text:span text:style-name="T849"><text:s/></text:span><text:span text:style-name="T850">A<text:s/></text:span><text:span text:style-name="T851">(3</text:span><text:span text:style-name="T852">.</text:span><text:span text:style-name="T853">2)、</text:span><text:span text:style-name="T854">B<text:s/></text:span><text:span text:style-name="T855">(</text:span><text:span text:style-name="T856">－</text:span><text:span text:style-name="T857"><draw:frame draw:style-name="a11" draw:name="圖片 3" text:anchor-type="as-char" svg:x="0in" svg:y="0in" svg:width="0.28125in" svg:height="0.47917in" style:rel-width="scale" style:rel-height="scale"><draw:image xlink:href="media/image1.wmf" xlink:type="simple" xlink:show="embed" xlink:actuate="onLoad"/><svg:title/><svg:desc/></draw:frame></text:span><text:span text:style-name="T858">)、<text:s/></text:span><text:span text:style-name="T859">C<text:s/></text:span><text:span text:style-name="T860">(</text:span><text:span text:style-name="T861"><draw:frame draw:style-name="a12" draw:name="圖片 2" text:anchor-type="as-char" svg:x="0in" svg:y="0in" svg:width="0.17708in" svg:height="0.47917in" style:rel-width="scale" style:rel-height="scale"><draw:image xlink:href="media/image2.wmf" xlink:type="simple" xlink:show="embed" xlink:actuate="onLoad"/><svg:title/><svg:desc/></draw:frame></text:span><text:span text:style-name="T862">)、</text:span><text:span text:style-name="T863">D<text:s/></text:span><text:span text:style-name="T864">(</text:span><text:span text:style-name="T865">－</text:span><text:span text:style-name="T866">1</text:span><text:span text:style-name="T867">.</text:span><text:span text:style-name="T868">375)、</text:span><text:span text:style-name="T869">E<text:s/></text:span><text:span text:style-name="T870">(</text:span><text:span text:style-name="T871">－</text:span><text:span text:style-name="T872">3)的點。</text:span></text:p>
                  </text:list-item>
                </text:list>
              </text:list-item>
            </text:list>
            <text:p text:style-name="P873"><draw:frame draw:z-index="251674624" draw:style-name="a13" draw:name="圖片 4" text:anchor-type="paragraph" svg:x="0.15486in" svg:y="0.25139in" svg:width="8.38958in" svg:height="0.57014in" style:rel-width="scale" style:rel-height="scale"><draw:image xlink:href="media/image3.wmf" xlink:type="simple" xlink:show="embed" xlink:actuate="onLoad"/><svg:title/><svg:desc>Y3B181U-2-4</svg:desc></draw:frame></text:p>
            <text:p text:style-name="P874"/>
            <text:p text:style-name="P875">（每個答案1分）</text:p>
          </table:table-cell>
        </table:table-row>
        <table:table-row table:style-name="TableRow876">
          <table:table-cell table:style-name="TableCell877">
            <text:list text:style-name="LFO2" text:continue-numbering="true">
              <text:list-item>
                <text:list>
                  <text:list-item>
                    <text:p text:style-name="P878"><text:span text:style-name="T879">若｜</text:span><text:span text:style-name="T880">a</text:span><text:span text:style-name="T881">+2</text:span><text:span text:style-name="T882">｜+｜</text:span><text:span text:style-name="T883">b</text:span><text:span text:style-name="T884">-5</text:span><text:span text:style-name="T885">｜＝0，則</text:span><text:span text:style-name="T886">b</text:span><text:span text:style-name="T887">a</text:span><text:span text:style-name="T888">＝？</text:span></text:p>
                  </text:list-item>
                </text:list>
              </text:list-item>
            </text:list>
            <text:p text:style-name="P889"><text:span text:style-name="T890">a</text:span><text:span text:style-name="T891">+2=0,</text:span><text:span text:style-name="T892"><text:s/>a</text:span><text:span text:style-name="T893"><text:s/>=-</text:span><text:span text:style-name="T894">2 <text:s/>（1分）</text:span></text:p>
            <text:p text:style-name="P895"><text:span text:style-name="T896">b</text:span><text:span text:style-name="T897">-5=0,<text:s/></text:span><text:span text:style-name="T898">b<text:s/></text:span><text:span text:style-name="T899">=-5 <text:s/>（2分）</text:span></text:p>
            <text:p text:style-name="P900"><text:span text:style-name="T901">b</text:span><text:span text:style-name="T902">a</text:span><text:span text:style-name="T903">＝5</text:span><text:span text:style-name="T904">-2</text:span><text:span text:style-name="T905">=</text:span><text:span text:style-name="T906"><draw:frame draw:z-index="0" draw:id="id5" draw:style-name="a14" draw:name="Object 4" text:anchor-type="as-char" svg:x="0in" svg:y="0in" svg:width="0.28125in" svg:height="0.5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907"><text:s text:c="5"/></text:span><text:span text:style-name="T908">（2分） <text:s text:c="11"/></text:span><text:span text:style-name="T909">答：</text:span><text:span text:style-name="T910"><draw:frame draw:z-index="0" draw:id="id6" draw:style-name="a15" draw:name="Object 5" text:anchor-type="as-char" svg:x="0in" svg:y="0in" svg:width="0.28125in" svg:height="0.5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/text:p>
          </table:table-cell>
        </table:table-row>
        <table:table-row table:style-name="TableRow911">
          <table:table-cell table:style-name="TableCell912">
            <text:p text:style-name="P913"><text:span text:style-name="T914">3.</text:span><text:span text:style-name="T915">下圖是數線上</text:span><text:span text:style-name="T916">A</text:span><text:span text:style-name="T917">、</text:span><text:span text:style-name="T918">B</text:span><text:span text:style-name="T919">、</text:span><text:span text:style-name="T920">C</text:span><text:span text:style-name="T921">、</text:span><text:span text:style-name="T922">D</text:span><text:span text:style-name="T923">四點的位置關係，它們所代表的數分別為</text:span><text:span text:style-name="T924">a</text:span><text:span text:style-name="T925">、</text:span><text:span text:style-name="T926">b</text:span><text:span text:style-name="T927">、</text:span><text:span text:style-name="T928">c</text:span><text:span text:style-name="T929">、</text:span><text:span text:style-name="T930">d</text:span><text:span text:style-name="T931">。若｜</text:span><text:span text:style-name="T932">a</text:span><text:span text:style-name="T933">－</text:span><text:span text:style-name="T934">d</text:span><text:span text:style-name="T935">｜＝28，<text:s/></text:span></text:p>
            <text:p text:style-name="P936"><draw:frame draw:z-index="251675648" draw:id="id7" draw:style-name="a16" draw:name="Object 12" text:anchor-type="paragraph" svg:x="6.19306in" svg:y="0.49792in" svg:width="2.51042in" svg:height="0.43611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text:span text:style-name="T937">｜</text:span><text:span text:style-name="T938">a</text:span><text:span text:style-name="T939">－</text:span><text:span text:style-name="T940">c</text:span><text:span text:style-name="T941">｜＝18，｜</text:span><text:span text:style-name="T942">b</text:span><text:span text:style-name="T943">－</text:span><text:span text:style-name="T944">d</text:span><text:span text:style-name="T945">｜＝14，求</text:span><text:span text:style-name="T946"><text:s/>，</text:span><text:span text:style-name="T947"><text:s/>，</text:span><text:span text:style-name="T948"><text:s/>的長度分別是多少？。</text:span><text:span text:style-name="T949">(要寫計算過程才給分)</text:span></text:p>
            <text:p text:style-name="P950"><text:span text:style-name="T951">答：</text:span><text:span text:style-name="T952"><text:s/></text:span><text:span text:style-name="T953">＝28-18=10</text:span><text:span text:style-name="T954">（1分），</text:span><text:span text:style-name="T955">＝28-14=14</text:span><text:span text:style-name="T956"><text:s/>（2分），</text:span></text:p>
            <text:p text:style-name="P957"><text:span text:style-name="T958">＝28-14-10=4</text:span><text:span text:style-name="T959">（2分）</text:span></text:p>
          </table:table-cell>
        </table:table-row>
        <table:table-row table:style-name="TableRow960">
          <table:table-cell table:style-name="TableCell961">
            <text:list text:style-name="LFO8" text:continue-numbering="true">
              <text:list-item>
                <text:p text:style-name="P962">X型細菌的繁殖力驚人，假設X型細菌原有8隻，每經過1分鐘細菌數量就會增加為原來的3倍，且細菌在不死亡的狀況下，請問15分鐘後的細菌數是11分鐘後細菌數的多少倍？(要寫計算過程才給分)</text:p>
              </text:list-item>
            </text:list>
            <text:p text:style-name="P963"><text:span text:style-name="T964">12分鐘後細菌有8×3×3×3×3×3×3×3×3×3×3×3=8×3</text:span><text:span text:style-name="T965">11</text:span><text:span text:style-name="T966">個</text:span><text:span text:style-name="T967">(1分)</text:span></text:p>
            <text:p text:style-name="P968"><text:span text:style-name="T969">15分鐘後細菌有8×3</text:span><text:span text:style-name="T970">15</text:span><text:span text:style-name="T971">個</text:span><text:span text:style-name="T972">（1分）</text:span></text:p>
            <text:p text:style-name="P973"><text:span text:style-name="T974">（8×3</text:span><text:span text:style-name="T975">15</text:span><text:span text:style-name="T976">) ÷ (8×3</text:span><text:span text:style-name="T977">11</text:span><text:span text:style-name="T978">) <text:s/></text:span><text:span text:style-name="T979">（2分）</text:span><text:span text:style-name="T980">=3</text:span><text:span text:style-name="T981">4</text:span><text:span text:style-name="T982"><text:s/>=81<text:s/></text:span><text:span text:style-name="T983">（1分） <text:s text:c="10"/>答：81(或</text:span><text:span text:style-name="T984">3</text:span><text:span text:style-name="T985">4</text:span><text:span text:style-name="T986">)倍</text:span></text:p>
          </table:table-cell>
        </table:table-row>
      </table:table>
      <text:p text:style-name="P9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0" style:display-name="060內文" style:family="paragraph" style:parent-style-name="內文">
      <style:paragraph-properties fo:text-align="justify" fo:margin-left="0.1006in" fo:text-indent="-0.1006in">
        <style:tab-stops/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選擇項目" style:display-name="081選擇項目" style:family="paragraph">
      <style:paragraph-properties fo:margin-left="0.3159in">
        <style:tab-stops>
          <style:tab-stop style:type="left" style:position="1.4423in"/>
          <style:tab-stop style:type="left" style:position="2.4423in"/>
          <style:tab-stop style:type="left" style:position="3.4423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新細明體" style:font-name-asian="新細明體" style:font-name-complex="Times New Roman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．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8">
      <text:list-level-style-number text:level="1" style:num-suffix="．" style:num-format="1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2:00Z</meta:creation-date>
    <dc:date>2026-02-04T09:12:00Z</dc:date>
    <meta:print-date>2018-09-23T05:02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76" meta:character-count="3189" meta:row-count="22" meta:non-whitespace-character-count="2719"/>
  </office:meta>
</office:document-meta>
</file>