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Object 25/" manifest:media-type="application/vnd.oasis.opendocument.formula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Object 25/content.xml" manifest:media-type="text/xml"/>
  <manifest:file-entry manifest:full-path="meta.xml" manifest:media-type="text/xml"/>
  <manifest:file-entry manifest:full-path="Object 3" manifest:media-type="application/octet-stream"/>
  <manifest:file-entry manifest:full-path="ObjectReplacements/Object 3" manifest:media-type=""/>
  <manifest:file-entry manifest:full-path="Object 4" manifest:media-type="application/octet-stream"/>
  <manifest:file-entry manifest:full-path="ObjectReplacements/Object 4" manifest:media-type=""/>
  <manifest:file-entry manifest:full-path="Object 5" manifest:media-type="application/octet-stream"/>
  <manifest:file-entry manifest:full-path="ObjectReplacements/Object 5" manifest:media-type=""/>
  <manifest:file-entry manifest:full-path="Object 6" manifest:media-type="application/octet-stream"/>
  <manifest:file-entry manifest:full-path="ObjectReplacements/Object 6" manifest:media-type=""/>
  <manifest:file-entry manifest:full-path="Object 7" manifest:media-type="application/octet-stream"/>
  <manifest:file-entry manifest:full-path="ObjectReplacements/Object 7" manifest:media-type=""/>
  <manifest:file-entry manifest:full-path="Object 8" manifest:media-type="application/octet-stream"/>
  <manifest:file-entry manifest:full-path="ObjectReplacements/Object 8" manifest:media-type=""/>
  <manifest:file-entry manifest:full-path="Object 9" manifest:media-type="application/octet-stream"/>
  <manifest:file-entry manifest:full-path="ObjectReplacements/Object 9" manifest:media-type=""/>
  <manifest:file-entry manifest:full-path="Object 10" manifest:media-type="application/octet-stream"/>
  <manifest:file-entry manifest:full-path="ObjectReplacements/Object 10" manifest:media-type=""/>
  <manifest:file-entry manifest:full-path="Object 11" manifest:media-type="application/octet-stream"/>
  <manifest:file-entry manifest:full-path="ObjectReplacements/Object 11" manifest:media-type=""/>
  <manifest:file-entry manifest:full-path="Object 12" manifest:media-type="application/octet-stream"/>
  <manifest:file-entry manifest:full-path="ObjectReplacements/Object 12" manifest:media-type=""/>
  <manifest:file-entry manifest:full-path="Object 13" manifest:media-type="application/octet-stream"/>
  <manifest:file-entry manifest:full-path="ObjectReplacements/Object 13" manifest:media-type=""/>
  <manifest:file-entry manifest:full-path="Object 14" manifest:media-type="application/octet-stream"/>
  <manifest:file-entry manifest:full-path="ObjectReplacements/Object 14" manifest:media-type=""/>
  <manifest:file-entry manifest:full-path="Object 15" manifest:media-type="application/octet-stream"/>
  <manifest:file-entry manifest:full-path="ObjectReplacements/Object 15" manifest:media-type=""/>
  <manifest:file-entry manifest:full-path="Object 16" manifest:media-type="application/octet-stream"/>
  <manifest:file-entry manifest:full-path="ObjectReplacements/Object 16" manifest:media-type=""/>
  <manifest:file-entry manifest:full-path="Object 17" manifest:media-type="application/octet-stream"/>
  <manifest:file-entry manifest:full-path="ObjectReplacements/Object 17" manifest:media-type=""/>
  <manifest:file-entry manifest:full-path="Object 18" manifest:media-type="application/octet-stream"/>
  <manifest:file-entry manifest:full-path="ObjectReplacements/Object 18" manifest:media-type=""/>
  <manifest:file-entry manifest:full-path="Object 19" manifest:media-type="application/octet-stream"/>
  <manifest:file-entry manifest:full-path="ObjectReplacements/Object 19" manifest:media-type=""/>
  <manifest:file-entry manifest:full-path="Object 20" manifest:media-type="application/octet-stream"/>
  <manifest:file-entry manifest:full-path="ObjectReplacements/Object 20" manifest:media-type=""/>
  <manifest:file-entry manifest:full-path="Object 1" manifest:media-type="application/octet-stream"/>
  <manifest:file-entry manifest:full-path="ObjectReplacements/Object 21" manifest:media-type=""/>
  <manifest:file-entry manifest:full-path="media/image1.jpeg" manifest:media-type="image/jpeg"/>
  <manifest:file-entry manifest:full-path="Object 22" manifest:media-type="application/octet-stream"/>
  <manifest:file-entry manifest:full-path="ObjectReplacements/Object 22" manifest:media-type=""/>
  <manifest:file-entry manifest:full-path="Object 23" manifest:media-type="application/octet-stream"/>
  <manifest:file-entry manifest:full-path="ObjectReplacements/Object 23" manifest:media-type=""/>
  <manifest:file-entry manifest:full-path="Object 21" manifest:media-type="application/octet-stream"/>
  <manifest:file-entry manifest:full-path="ObjectReplacements/Object 24" manifest:media-type=""/>
  <manifest:file-entry manifest:full-path="media/image2.jpeg" manifest:media-type="image/jpeg"/>
  <manifest:file-entry manifest:full-path="media/image3.jpeg" manifest:media-type="image/jpeg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24" manifest:media-type="application/octet-stream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2847in" text:list-level-position-and-space-mode="label-alignment">
          <style:list-level-label-alignment text:label-followed-by="listtab" fo:margin-left="0.618in" fo:text-indent="-0.2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3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1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清單段落" style:list-style-name="LFO3" style:family="paragraph">
      <style:paragraph-properties fo:margin-left="0.25in">
        <style:tab-stops/>
      </style:paragraph-properties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5" style:parent-style-name="內文" style:list-style-name="LFO1" style:family="paragraph">
      <style:paragraph-properties style:snap-to-layout-grid="false" style:line-height-at-least="0.25in"/>
    </style:style>
    <style:style style:name="T26" style:parent-style-name="預設段落字型" style:family="text">
      <style:text-properties style:font-name="Times New Roman" style:font-name-asian="標楷體" style:font-name-complex="Times New Roman" style:text-position="-666.6% 100%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958.3% 100%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958.3% 100%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fo:font-style="italic" style:font-style-asian="italic" style:text-scale="25%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8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958.3% 100%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73" style:parent-style-name="預設段落字型" style:family="text">
      <style:text-properties style:font-name="Times New Roman" style:font-name-asian="標楷體" style:font-name-complex="Times New Roman" fo:font-style="italic" style:font-style-asian="italic" style:text-scale="25%" style:font-size-complex="12pt"/>
    </style:style>
    <style:style style:name="T74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958.3% 100%" style:font-size-complex="12pt"/>
    </style:style>
    <style:style style:name="T75" style:parent-style-name="預設段落字型" style:family="text">
      <style:text-properties style:font-name="Times New Roman" style:font-name-asian="標楷體" style:font-name-complex="Times New Roman" fo:font-style="italic" style:font-style-asian="italic" style:text-position="-958.3% 100%" style:font-size-complex="12pt"/>
    </style:style>
    <style:style style:name="P76" style:parent-style-name="內文" style:list-style-name="LFO1" style:family="paragraph">
      <style:paragraph-properties style:snap-to-layout-grid="false" style:line-height-at-least="0.1666in"/>
    </style:style>
    <style:style style:name="T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2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98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3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1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6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1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9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1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50" style:parent-style-name="內文" style:list-style-name="LFO1" style:family="paragraph">
      <style:paragraph-properties style:snap-to-layout-grid="false" style:line-height-at-least="0.25in"/>
    </style:style>
    <style:style style:name="T1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6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15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5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1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95" style:parent-style-name="內文" style:list-style-name="LFO1" style:family="paragraph">
      <style:paragraph-properties style:snap-to-layout-grid="false" style:line-height-at-least="0.25in"/>
    </style:style>
    <style:style style:name="T1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0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2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12" style:parent-style-name="內文" style:list-style-name="LFO1" style:family="paragraph">
      <style:paragraph-properties style:snap-to-layout-grid="false" style:line-height-at-least="0.25in">
        <style:tab-stops>
          <style:tab-stop style:type="left" style:position="0.2763in"/>
        </style:tab-stops>
      </style:paragraph-properties>
    </style:style>
    <style:style style:name="T2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4" style:parent-style-name="預設段落字型" style:family="text">
      <style:text-properties style:font-name="標楷體" style:font-name-asian="標楷體" style:font-name-complex="Times New Roman" fo:color="#000000"/>
    </style:style>
    <style:style style:name="T215" style:parent-style-name="預設段落字型" style:family="text">
      <style:text-properties style:font-name="標楷體" style:font-name-asian="標楷體" style:font-name-complex="Times New Roman" fo:color="#000000" style:text-position="super 50%"/>
    </style:style>
    <style:style style:name="T216" style:parent-style-name="預設段落字型" style:family="text">
      <style:text-properties style:font-name="標楷體" style:font-name-asian="標楷體" style:font-name-complex="Times New Roman" fo:color="#000000"/>
    </style:style>
    <style:style style:name="T217" style:parent-style-name="預設段落字型" style:family="text">
      <style:text-properties style:font-name="標楷體" style:font-name-asian="標楷體" style:font-name-complex="Times New Roman" fo:color="#000000"/>
    </style:style>
    <style:style style:name="T218" style:parent-style-name="預設段落字型" style:family="text">
      <style:text-properties style:font-name="標楷體" style:font-name-asian="標楷體" style:font-name-complex="Times New Roman" fo:color="#000000"/>
    </style:style>
    <style:style style:name="T2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0" style:parent-style-name="預設段落字型" style:family="text">
      <style:text-properties style:font-name="標楷體" style:font-name-asian="標楷體" style:font-name-complex="Times New Roman" fo:color="#000000"/>
    </style:style>
    <style:style style:name="T221" style:parent-style-name="預設段落字型" style:family="text">
      <style:text-properties style:font-name="標楷體" style:font-name-asian="標楷體" style:font-name-complex="Times New Roman" fo:color="#000000" style:text-position="super 50%"/>
    </style:style>
    <style:style style:name="T222" style:parent-style-name="預設段落字型" style:family="text">
      <style:text-properties style:font-name="標楷體" style:font-name-asian="標楷體" style:font-name-complex="Times New Roman" fo:color="#000000"/>
    </style:style>
    <style:style style:name="T223" style:parent-style-name="預設段落字型" style:family="text">
      <style:text-properties style:font-name="標楷體" style:font-name-asian="標楷體" style:font-name-complex="Times New Roman" fo:color="#000000"/>
    </style:style>
    <style:style style:name="T224" style:parent-style-name="預設段落字型" style:family="text">
      <style:text-properties style:font-name="標楷體" style:font-name-asian="標楷體" style:font-name-complex="Times New Roman" fo:color="#000000"/>
    </style:style>
    <style:style style:name="T2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7" style:parent-style-name="預設段落字型" style:family="text">
      <style:text-properties style:font-name="標楷體" style:font-name-asian="標楷體" style:font-name-complex="Times New Roman" fo:color="#000000"/>
    </style:style>
    <style:style style:name="T228" style:parent-style-name="預設段落字型" style:family="text">
      <style:text-properties style:font-name="標楷體" style:font-name-asian="標楷體" style:font-name-complex="Times New Roman" fo:color="#000000"/>
    </style:style>
    <style:style style:name="T229" style:parent-style-name="預設段落字型" style:family="text">
      <style:text-properties style:font-name="標楷體" style:font-name-asian="標楷體" style:font-name-complex="Times New Roman" fo:color="#000000"/>
    </style:style>
    <style:style style:name="T2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31" style:parent-style-name="預設段落字型" style:family="text">
      <style:text-properties style:font-name="標楷體" style:font-name-asian="標楷體" style:font-name-complex="Times New Roman" fo:color="#000000"/>
    </style:style>
    <style:style style:name="T232" style:parent-style-name="預設段落字型" style:family="text">
      <style:text-properties style:font-name="標楷體" style:font-name-asian="標楷體" style:font-name-complex="Times New Roman" fo:color="#000000"/>
    </style:style>
    <style:style style:name="T233" style:parent-style-name="預設段落字型" style:family="text">
      <style:text-properties style:font-name="標楷體" style:font-name-asian="標楷體" style:font-name-complex="Times New Roman" fo:color="#000000"/>
    </style:style>
    <style:style style:name="T234" style:parent-style-name="預設段落字型" style:family="text">
      <style:text-properties style:font-name="標楷體" style:font-name-asian="標楷體" style:font-name-complex="Times New Roman" fo:color="#000000"/>
    </style:style>
    <style:style style:name="T235" style:parent-style-name="預設段落字型" style:family="text">
      <style:text-properties style:font-name="標楷體" style:font-name-asian="標楷體" style:font-name-complex="Times New Roman" fo:color="#000000"/>
    </style:style>
    <style:style style:name="T236" style:parent-style-name="預設段落字型" style:family="text">
      <style:text-properties style:font-name="標楷體" style:font-name-asian="標楷體" style:font-name-complex="Times New Roman" fo:color="#000000"/>
    </style:style>
    <style:style style:name="T237" style:parent-style-name="預設段落字型" style:family="text">
      <style:text-properties style:font-name="標楷體" style:font-name-asian="標楷體" style:font-name-complex="Times New Roman" fo:color="#000000"/>
    </style:style>
    <style:style style:name="T238" style:parent-style-name="預設段落字型" style:family="text">
      <style:text-properties style:font-name="標楷體" style:font-name-asian="標楷體" style:font-name-complex="Times New Roman" fo:color="#000000"/>
    </style:style>
    <style:style style:name="T239" style:parent-style-name="預設段落字型" style:family="text">
      <style:text-properties style:font-name="標楷體" style:font-name-asian="標楷體" style:font-name-complex="Times New Roman" fo:color="#000000"/>
    </style:style>
    <style:style style:name="T240" style:parent-style-name="預設段落字型" style:family="text">
      <style:text-properties style:font-name="標楷體" style:font-name-asian="標楷體" style:font-name-complex="Times New Roman" fo:color="#000000"/>
    </style:style>
    <style:style style:name="T241" style:parent-style-name="預設段落字型" style:family="text">
      <style:text-properties style:font-name="標楷體" style:font-name-asian="標楷體" style:font-name-complex="Times New Roman" fo:color="#000000"/>
    </style:style>
    <style:style style:name="T242" style:parent-style-name="預設段落字型" style:family="text">
      <style:text-properties style:font-name="標楷體" style:font-name-asian="標楷體" style:font-name-complex="Times New Roman" fo:color="#000000"/>
    </style:style>
    <style:style style:name="T2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246" style:parent-style-name="內文" style:list-style-name="LFO1" style:family="paragraph">
      <style:paragraph-properties style:snap-to-layout-grid="false" style:line-height-at-least="0.25in"/>
    </style:style>
    <style:style style:name="T2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58" style:parent-style-name="預設段落字型" style:family="text">
      <style:text-properties style:font-name="Times New Roman" style:font-name-asian="標楷體" style:font-name-complex="Times New Roman" style:text-scale="25%" style:text-position="-16.6% 100%" style:font-size-complex="12pt"/>
    </style:style>
    <style:style style:name="T2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4" style:parent-style-name="預設段落字型" style:family="text">
      <style:text-properties style:font-name="Times New Roman" style:font-name-asian="標楷體" style:font-name-complex="Times New Roman" style:text-scale="25%" style:text-position="-16.6% 100%" style:font-size-complex="12pt"/>
    </style:style>
    <style:style style:name="T265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2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7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68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2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3" style:parent-style-name="預設段落字型" style:family="text">
      <style:text-properties style:font-name="Times New Roman" style:font-name-asian="標楷體" style:font-name-complex="Times New Roman" style:text-scale="25%" style:text-position="-16.6% 100%" style:font-size-complex="12pt"/>
    </style:style>
    <style:style style:name="T274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2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6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277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2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285" style:parent-style-name="內文" style:list-style-name="LFO1" style:family="paragraph">
      <style:paragraph-properties style:snap-to-layout-grid="false" style:line-height-at-least="0.25in"/>
    </style:style>
    <style:style style:name="T2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1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2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2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23" style:parent-style-name="內文" style:list-style-name="LFO1" style:family="paragraph">
      <style:paragraph-properties style:snap-to-layout-grid="false" style:line-height-at-least="0.25in"/>
    </style:style>
    <style:style style:name="T3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2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47" style:parent-style-name="內文" style:list-style-name="LFO1" style:family="paragraph">
      <style:paragraph-properties style:snap-to-layout-grid="false" style:line-height-at-least="0.25in"/>
    </style:style>
    <style:style style:name="T3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1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4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5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7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59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60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3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66" style:parent-style-name="內文" style:list-style-name="LFO1" style:family="paragraph">
      <style:paragraph-properties style:snap-to-layout-grid="false" style:line-height-at-least="0.25in"/>
    </style:style>
    <style:style style:name="T3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382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3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4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3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6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3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88" style:parent-style-name="預設段落字型" style:family="text">
      <style:text-properties style:font-name="Times New Roman" style:font-name-asian="標楷體" style:font-name-complex="Times New Roman" style:text-position="-33.3% 100%" style:font-size-complex="12pt"/>
    </style:style>
    <style:style style:name="T3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395" style:parent-style-name="內文" style:family="paragraph">
      <style:paragraph-properties style:snap-to-layout-grid="false" style:line-height-at-least="0.25in"/>
      <style:text-properties style:font-name="Times New Roman" style:font-name-asian="標楷體" style:font-name-complex="Times New Roman" style:font-size-complex="12pt"/>
    </style:style>
    <style:style style:name="P396" style:parent-style-name="內文" style:list-style-name="LFO1" style:family="paragraph">
      <style:paragraph-properties style:snap-to-layout-grid="false" style:line-height-at-least="0.25in"/>
    </style:style>
    <style:style style:name="T397" style:parent-style-name="預設段落字型" style:family="text">
      <style:text-properties style:font-name="Times New Roman" style:font-name-asian="標楷體" style:font-name-complex="Times New Roman" style:text-position="-666.6% 100%" style:font-size-complex="12pt"/>
    </style:style>
    <style:style style:name="T398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3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0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1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6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9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2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23" style:parent-style-name="預設段落字型" style:family="text">
      <style:text-properties style:font-name="Times New Roman" style:font-name-asian="標楷體" style:font-name-complex="Times New Roman" fo:font-style="italic" style:font-style-asian="italic" style:font-size-complex="12pt"/>
    </style:style>
    <style:style style:name="T4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29" style:parent-style-name="內文" style:list-style-name="LFO1" style:family="paragraph">
      <style:paragraph-properties style:snap-to-layout-grid="false" style:line-height-at-least="0.25in"/>
    </style:style>
    <style:style style:name="T4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2" style:parent-style-name="預設段落字型" style:family="text">
      <style:text-properties style:font-name="Times New Roman" style:font-name-asian="標楷體" style:font-name-complex="Times New Roman" style:text-position="-16.6% 100%" style:font-size-complex="12pt"/>
    </style:style>
    <style:style style:name="T4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7" style:parent-style-name="預設段落字型" style:family="text">
      <style:text-properties style:font-name="Times New Roman" style:font-name-asian="標楷體" style:font-name-complex="Times New Roman" style:text-position="-25% 100%" style:font-size-complex="12pt"/>
    </style:style>
    <style:style style:name="T4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52" style:parent-style-name="內文" style:list-style-name="LFO1" style:family="paragraph">
      <style:paragraph-properties style:punctuation-wrap="simple" style:text-autospace="none" style:snap-to-layout-grid="false" style:line-height-at-least="0.25in"/>
    </style:style>
    <style:style style:name="T4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69" style:parent-style-name="內文" style:list-style-name="LFO1" style:family="paragraph">
      <style:paragraph-properties style:snap-to-layout-grid="false" style:line-height-at-least="0.25in"/>
    </style:style>
    <style:style style:name="T4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7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0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4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3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48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4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496" style:parent-style-name="內文" style:list-style-name="LFO1" style:family="paragraph">
      <style:paragraph-properties style:snap-to-layout-grid="false" style:line-height-at-least="0.25in"/>
    </style:style>
    <style:style style:name="T49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9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0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09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10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11" style:parent-style-name="預設段落字型" style:family="text">
      <style:text-properties style:font-name="Times New Roman" style:font-name-asian="標楷體" style:font-name-complex="Times New Roman" fo:font-style="italic" style:font-style-asian="italic" fo:color="#000000" style:font-size-complex="12pt"/>
    </style:style>
    <style:style style:name="T512" style:parent-style-name="預設段落字型" style:family="text">
      <style:text-properties style:font-name="Times New Roman" style:font-name-asian="標楷體" style:font-name-complex="Times New Roman" fo:color="#000000" style:text-position="super 66.6%" style:font-size-complex="12pt"/>
    </style:style>
    <style:style style:name="T513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14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15" style:parent-style-name="預設段落字型" style:family="text">
      <style:text-properties style:font-name="Times New Roman" style:font-name-asian="標楷體" style:font-name-complex="Times New Roman" fo:font-style="italic" style:font-style-asian="italic" fo:color="#000000" style:font-size-complex="12pt"/>
    </style:style>
    <style:style style:name="T516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17" style:parent-style-name="預設段落字型" style:family="text">
      <style:text-properties style:font-name="Times New Roman" style:font-name-asian="標楷體" style:font-name-complex="Times New Roman" fo:color="#000000" style:font-size-complex="12pt"/>
    </style:style>
    <style:style style:name="T51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24" style:parent-style-name="內文" style:list-style-name="LFO1" style:family="paragraph">
      <style:paragraph-properties style:snap-to-layout-grid="false" style:line-height-at-least="0.25in"/>
    </style:style>
    <style:style style:name="T5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2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6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5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4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49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5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5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7" style:parent-style-name="預設段落字型" style:family="text">
      <style:text-properties style:font-name="標楷體" style:font-name-asian="標楷體" style:font-name-complex="Times New Roman" style:text-position="-100% 100%" style:font-size-complex="12pt"/>
    </style:style>
    <style:style style:name="T5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3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5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6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1" style:parent-style-name="預設段落字型" style:family="text">
      <style:text-properties style:font-name="標楷體" style:font-name-asian="標楷體" style:font-name-complex="Times New Roman" style:text-position="-100% 100%" style:font-size-complex="12pt"/>
    </style:style>
    <style:style style:name="T5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7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57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7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585" style:parent-style-name="內文" style:list-style-name="LFO1" style:family="paragraph">
      <style:paragraph-properties style:snap-to-layout-grid="false" style:line-height-at-least="0.25in"/>
    </style:style>
    <style:style style:name="T5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5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6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5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0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5" style:parent-style-name="預設段落字型" style:family="text">
      <style:text-properties style:font-name="Times New Roman" style:font-name-asian="標楷體" style:font-name-complex="Times New Roman" style:text-position="super 66.6%" style:font-size-complex="12pt"/>
    </style:style>
    <style:style style:name="T61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1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6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630" style:parent-style-name="內文" style:list-style-name="LFO1" style:family="paragraph">
      <style:paragraph-properties style:snap-to-layout-grid="false" style:vertical-align="middle" style:line-height-at-least="0.1666in"/>
    </style:style>
    <style:style style:name="T63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3" style:parent-style-name="預設段落字型" style:family="text">
      <style:text-properties style:font-name="標楷體" style:font-name-asian="標楷體" style:font-name-complex="Times New Roman" fo:letter-spacing="0.0138in" style:font-size-complex="12pt"/>
    </style:style>
    <style:style style:name="T6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5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6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6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82" style:parent-style-name="內文" style:list-style-name="LFO1" style:family="paragraph">
      <style:paragraph-properties style:snap-to-layout-grid="false" style:line-height-at-least="0.25in"/>
    </style:style>
    <style:style style:name="T6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02" style:parent-style-name="內文" style:list-style-name="LFO1" style:family="paragraph">
      <style:paragraph-properties style:snap-to-layout-grid="false" style:line-height-at-least="0.25in"/>
    </style:style>
    <style:style style:name="T703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04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05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06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07" style:parent-style-name="預設段落字型" style:family="text">
      <style:text-properties style:font-name="Times New Roman" style:font-name-asian="標楷體" style:font-name-complex="Times New Roman" style:font-weight-complex="bold" style:text-position="super 66.6%" style:font-size-complex="12pt"/>
    </style:style>
    <style:style style:name="T708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09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0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1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2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3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4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5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6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7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8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19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20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21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22" style:parent-style-name="預設段落字型" style:family="text">
      <style:text-properties style:font-name="Times New Roman" style:font-name-asian="標楷體" style:font-name-complex="Times New Roman" style:font-weight-complex="bold" style:font-size-complex="12pt"/>
    </style:style>
    <style:style style:name="T7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29" style:parent-style-name="內文" style:list-style-name="LFO1" style:family="paragraph">
      <style:paragraph-properties style:snap-to-layout-grid="false" style:line-height-at-least="0.25in"/>
    </style:style>
    <style:style style:name="T730" style:parent-style-name="預設段落字型" style:family="text">
      <style:text-properties style:font-name="標楷體" style:font-name-asian="標楷體" style:font-name-complex="Times New Roman"/>
    </style:style>
    <style:style style:name="T731" style:parent-style-name="預設段落字型" style:family="text">
      <style:text-properties style:font-name="標楷體" style:font-name-asian="標楷體" style:font-name-complex="Times New Roman" fo:color="#000000"/>
    </style:style>
    <style:style style:name="T732" style:parent-style-name="預設段落字型" style:family="text">
      <style:text-properties style:font-name="標楷體" style:font-name-asian="標楷體" style:font-name-complex="Times New Roman" fo:color="#000000"/>
    </style:style>
    <style:style style:name="T733" style:parent-style-name="預設段落字型" style:family="text">
      <style:text-properties style:font-name="標楷體" style:font-name-asian="標楷體" style:font-name-complex="Times New Roman" fo:color="#000000"/>
    </style:style>
    <style:style style:name="T734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35" style:parent-style-name="預設段落字型" style:family="text">
      <style:text-properties style:font-name="標楷體" style:font-name-asian="標楷體" style:font-name-complex="Times New Roman" fo:color="#000000"/>
    </style:style>
    <style:style style:name="T736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37" style:parent-style-name="預設段落字型" style:family="text">
      <style:text-properties style:font-name="標楷體" style:font-name-asian="標楷體" style:font-name-complex="Times New Roman" fo:color="#000000"/>
    </style:style>
    <style:style style:name="T738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39" style:parent-style-name="預設段落字型" style:family="text">
      <style:text-properties style:font-name="標楷體" style:font-name-asian="標楷體" style:font-name-complex="Times New Roman" fo:color="#000000"/>
    </style:style>
    <style:style style:name="T740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41" style:parent-style-name="預設段落字型" style:family="text">
      <style:text-properties style:font-name="標楷體" style:font-name-asian="標楷體" style:font-name-complex="Times New Roman" fo:color="#000000"/>
    </style:style>
    <style:style style:name="T742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43" style:parent-style-name="預設段落字型" style:family="text">
      <style:text-properties style:font-name="標楷體" style:font-name-asian="標楷體" style:font-name-complex="Times New Roman" fo:color="#000000"/>
    </style:style>
    <style:style style:name="T744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45" style:parent-style-name="預設段落字型" style:family="text">
      <style:text-properties style:font-name="標楷體" style:font-name-asian="標楷體" style:font-name-complex="Times New Roman" fo:color="#000000" style:text-position="super 50%"/>
    </style:style>
    <style:style style:name="T746" style:parent-style-name="預設段落字型" style:family="text">
      <style:text-properties style:font-name="標楷體" style:font-name-asian="標楷體" style:font-name-complex="Times New Roman" fo:color="#000000"/>
    </style:style>
    <style:style style:name="T747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48" style:parent-style-name="預設段落字型" style:family="text">
      <style:text-properties style:font-name="標楷體" style:font-name-asian="標楷體" style:font-name-complex="Times New Roman" fo:color="#000000"/>
    </style:style>
    <style:style style:name="T749" style:parent-style-name="預設段落字型" style:family="text">
      <style:text-properties style:font-name="標楷體" style:font-name-asian="標楷體" style:font-name-complex="Times New Roman" fo:color="#000000" style:text-scale="33%"/>
    </style:style>
    <style:style style:name="T750" style:parent-style-name="預設段落字型" style:family="text">
      <style:text-properties style:font-name="標楷體" style:font-name-asian="標楷體" style:font-name-complex="Times New Roman" fo:color="#000000"/>
    </style:style>
    <style:style style:name="T751" style:parent-style-name="預設段落字型" style:family="text">
      <style:text-properties style:font-name="標楷體" style:font-name-asian="標楷體" style:font-name-complex="Times New Roman" fo:color="#000000"/>
    </style:style>
    <style:style style:name="T752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53" style:parent-style-name="預設段落字型" style:family="text">
      <style:text-properties style:font-name="標楷體" style:font-name-asian="標楷體" style:font-name-complex="Times New Roman" fo:color="#000000"/>
    </style:style>
    <style:style style:name="T754" style:parent-style-name="預設段落字型" style:family="text">
      <style:text-properties style:font-name="標楷體" style:font-name-asian="標楷體" style:font-name-complex="Times New Roman" fo:color="#000000" style:text-scale="33%"/>
    </style:style>
    <style:style style:name="T755" style:parent-style-name="預設段落字型" style:family="text">
      <style:text-properties style:font-name="標楷體" style:font-name-asian="標楷體" style:font-name-complex="Times New Roman" fo:color="#000000"/>
    </style:style>
    <style:style style:name="T756" style:parent-style-name="預設段落字型" style:family="text">
      <style:text-properties style:font-name="標楷體" style:font-name-asian="標楷體" style:font-name-complex="Times New Roman" fo:color="#000000"/>
    </style:style>
    <style:style style:name="T757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58" style:parent-style-name="預設段落字型" style:family="text">
      <style:text-properties style:font-name="標楷體" style:font-name-asian="標楷體" style:font-name-complex="Times New Roman" fo:color="#000000"/>
    </style:style>
    <style:style style:name="T759" style:parent-style-name="預設段落字型" style:family="text">
      <style:text-properties style:font-name="標楷體" style:font-name-asian="標楷體" style:font-name-complex="Times New Roman" fo:color="#000000"/>
    </style:style>
    <style:style style:name="T760" style:parent-style-name="預設段落字型" style:family="text">
      <style:text-properties style:font-name="標楷體" style:font-name-asian="標楷體" style:font-name-complex="Times New Roman" fo:color="#000000"/>
    </style:style>
    <style:style style:name="T761" style:parent-style-name="預設段落字型" style:family="text">
      <style:text-properties style:font-name="標楷體" style:font-name-asian="標楷體" style:font-name-complex="Times New Roman" fo:color="#000000"/>
    </style:style>
    <style:style style:name="T762" style:parent-style-name="預設段落字型" style:family="text">
      <style:text-properties style:font-name="標楷體" style:font-name-asian="標楷體" style:font-name-complex="Times New Roman" fo:color="#000000"/>
    </style:style>
    <style:style style:name="T763" style:parent-style-name="預設段落字型" style:family="text">
      <style:text-properties style:font-name="標楷體" style:font-name-asian="標楷體" style:font-name-complex="Times New Roman" fo:color="#000000"/>
    </style:style>
    <style:style style:name="T764" style:parent-style-name="預設段落字型" style:family="text">
      <style:text-properties style:font-name="標楷體" style:font-name-asian="標楷體" style:font-name-complex="Times New Roman" fo:color="#000000"/>
    </style:style>
    <style:style style:name="T765" style:parent-style-name="預設段落字型" style:family="text">
      <style:text-properties style:font-name="標楷體" style:font-name-asian="標楷體" style:font-name-complex="Times New Roman" fo:color="#000000"/>
    </style:style>
    <style:style style:name="T766" style:parent-style-name="預設段落字型" style:family="text">
      <style:text-properties style:font-name="標楷體" style:font-name-asian="標楷體" style:font-name-complex="Times New Roman" fo:color="#000000"/>
    </style:style>
    <style:style style:name="T767" style:parent-style-name="預設段落字型" style:family="text">
      <style:text-properties style:font-name="標楷體" style:font-name-asian="標楷體" style:font-name-complex="Times New Roman" fo:color="#000000"/>
    </style:style>
    <style:style style:name="T768" style:parent-style-name="預設段落字型" style:family="text">
      <style:text-properties style:font-name="標楷體" style:font-name-asian="標楷體" style:font-name-complex="Times New Roman" fo:color="#000000"/>
    </style:style>
    <style:style style:name="T7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770" style:parent-style-name="內文" style:list-style-name="LFO1" style:family="paragraph">
      <style:paragraph-properties style:snap-to-layout-grid="false" style:line-height-at-least="0.25in">
        <style:tab-stops>
          <style:tab-stop style:type="left" style:position="-0.0972in"/>
        </style:tab-stops>
      </style:paragraph-properties>
    </style:style>
    <style:style style:name="T771" style:parent-style-name="預設段落字型" style:family="text">
      <style:text-properties style:font-name="標楷體" style:font-name-asian="標楷體" style:font-name-complex="Times New Roman" fo:color="#000000"/>
    </style:style>
    <style:style style:name="T772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73" style:parent-style-name="預設段落字型" style:family="text">
      <style:text-properties style:font-name="標楷體" style:font-name-asian="標楷體" style:font-name-complex="Times New Roman" fo:color="#000000"/>
    </style:style>
    <style:style style:name="T774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75" style:parent-style-name="預設段落字型" style:family="text">
      <style:text-properties style:font-name="標楷體" style:font-name-asian="標楷體" style:font-name-complex="Times New Roman" fo:color="#000000"/>
    </style:style>
    <style:style style:name="T776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77" style:parent-style-name="預設段落字型" style:family="text">
      <style:text-properties style:font-name="標楷體" style:font-name-asian="標楷體" style:font-name-complex="Times New Roman" fo:color="#000000"/>
    </style:style>
    <style:style style:name="T778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79" style:parent-style-name="預設段落字型" style:family="text">
      <style:text-properties style:font-name="標楷體" style:font-name-asian="標楷體" style:font-name-complex="Times New Roman" fo:color="#000000" style:text-position="super 50%"/>
    </style:style>
    <style:style style:name="T780" style:parent-style-name="預設段落字型" style:family="text">
      <style:text-properties style:font-name="標楷體" style:font-name-asian="標楷體" style:font-name-complex="Times New Roman" fo:color="#000000"/>
    </style:style>
    <style:style style:name="T781" style:parent-style-name="預設段落字型" style:family="text">
      <style:text-properties style:font-name="標楷體" style:font-name-asian="標楷體" style:font-name-complex="Times New Roman" style:font-style-complex="italic" fo:color="#000000"/>
    </style:style>
    <style:style style:name="T782" style:parent-style-name="預設段落字型" style:family="text">
      <style:text-properties style:font-name="標楷體" style:font-name-asian="標楷體" style:font-name-complex="Times New Roman" fo:color="#000000"/>
    </style:style>
    <style:style style:name="T783" style:parent-style-name="預設段落字型" style:family="text">
      <style:text-properties style:font-name="標楷體" style:font-name-asian="標楷體" style:font-name-complex="Times New Roman" fo:color="#000000"/>
    </style:style>
    <style:style style:name="T784" style:parent-style-name="預設段落字型" style:family="text">
      <style:text-properties style:font-name="標楷體" style:font-name-asian="標楷體" style:font-name-complex="Times New Roman" fo:color="#000000"/>
    </style:style>
    <style:style style:name="T785" style:parent-style-name="預設段落字型" style:family="text">
      <style:text-properties style:font-name="標楷體" style:font-name-asian="標楷體" style:font-name-complex="Times New Roman" fo:color="#000000"/>
    </style:style>
    <style:style style:name="T786" style:parent-style-name="預設段落字型" style:family="text">
      <style:text-properties style:font-name="標楷體" style:font-name-asian="標楷體" style:font-name-complex="Times New Roman" fo:color="#000000"/>
    </style:style>
    <style:style style:name="T7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7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06" style:parent-style-name="預設段落字型" style:family="text">
      <style:text-properties style:font-name="標楷體" style:font-name-asian="標楷體" style:font-name-complex="Times New Roman" fo:color="#000000"/>
    </style:style>
    <style:style style:name="T80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08" style:parent-style-name="內文" style:family="paragraph">
      <style:paragraph-properties style:snap-to-layout-grid="false" style:line-height-at-least="0.25in">
        <style:tab-stops>
          <style:tab-stop style:type="left" style:position="0.334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09" style:parent-style-name="清單段落" style:list-style-name="LFO3" style:family="paragraph">
      <style:paragraph-properties style:snap-to-layout-grid="false" style:line-height-at-least="0.25in" fo:margin-left="0.25in">
        <style:tab-stops>
          <style:tab-stop style:type="left" style:position="0.0847in"/>
        </style:tab-stops>
      </style:paragraph-properties>
    </style:style>
    <style:style style:name="T81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11" style:parent-style-name="預設段落字型" style:family="text">
      <style:text-properties style:font-name="標楷體" style:font-name-asian="標楷體"/>
    </style:style>
    <style:style style:name="T81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13" style:parent-style-name="清單段落" style:family="paragraph">
      <style:paragraph-properties style:snap-to-layout-grid="false" style:line-height-at-least="0.25in" fo:margin-left="0.25in">
        <style:tab-stops>
          <style:tab-stop style:type="left" style:position="0.0847in"/>
        </style:tab-stops>
      </style:paragraph-properties>
      <style:text-properties style:font-name="Times New Roman" style:font-name-asian="標楷體" style:font-name-complex="Times New Roman" style:font-size-complex="12pt"/>
    </style:style>
    <style:style style:name="P814" style:parent-style-name="清單段落" style:list-style-name="LFO4" style:family="paragraph">
      <style:paragraph-properties style:snap-to-layout-grid="false" style:line-height-at-least="0.25in" fo:margin-left="0.25in">
        <style:tab-stops/>
      </style:paragraph-properties>
    </style:style>
    <style:style style:name="T81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1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1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1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1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3" style:parent-style-name="預設段落字型" style:family="text">
      <style:text-properties style:font-name="標楷體" style:font-name-asian="標楷體" style:font-name-complex="Times New Roman" fo:color="#000000"/>
    </style:style>
    <style:style style:name="T82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5" style:parent-style-name="預設段落字型" style:family="text">
      <style:text-properties style:font-name="標楷體" style:font-name-asian="標楷體" style:font-name-complex="Times New Roman" fo:color="#000000"/>
    </style:style>
    <style:style style:name="T8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29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832" style:parent-style-name="清單段落" style:list-style-name="LFO4" style:family="paragraph">
      <style:paragraph-properties style:snap-to-layout-grid="false" style:line-height-at-least="0.25in" fo:margin-left="0.25in">
        <style:tab-stops/>
      </style:paragraph-properties>
    </style:style>
    <style:style style:name="T833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83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3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3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3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0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2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48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84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86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8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65" style:parent-style-name="內文" style:family="paragraph">
      <style:paragraph-properties style:snap-to-layout-grid="false" style:line-height-at-least="0.25in" fo:margin-left="0.4319in">
        <style:tab-stops>
          <style:tab-stop style:type="left" style:position="-0.0972in"/>
          <style:tab-stop style:type="left" style:position="3.8458in"/>
        </style:tab-stops>
      </style:paragraph-properties>
    </style:style>
    <style:style style:name="T8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867" style:parent-style-name="內文" style:family="paragraph">
      <style:text-properties style:font-name="標楷體" style:font-name-asian="標楷體"/>
    </style:style>
    <style:style style:name="P868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869" style:parent-style-name="內文" style:family="paragraph">
      <style:paragraph-properties fo:text-align="start" fo:line-height="0.4166in"/>
      <style:text-properties style:font-name="標楷體" style:font-name-asian="標楷體" fo:font-size="14pt" style:font-size-asian="14pt"/>
    </style:style>
    <style:style style:name="P87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871" style:parent-style-name="預設段落字型" style:family="text">
      <style:text-properties style:font-name="標楷體" style:font-name-asian="標楷體" fo:font-size="14pt" style:font-size-asian="14pt"/>
    </style:style>
    <style:style style:name="T872" style:parent-style-name="預設段落字型" style:family="text">
      <style:text-properties style:font-name="標楷體" style:font-name-asian="標楷體" fo:font-size="14pt" style:font-size-asian="14pt"/>
    </style:style>
    <style:style style:name="T87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74" style:parent-style-name="預設段落字型" style:family="text">
      <style:text-properties style:font-name="標楷體" style:font-name-asian="標楷體" fo:font-size="14pt" style:font-size-asian="14pt"/>
    </style:style>
    <style:style style:name="T87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76" style:parent-style-name="預設段落字型" style:family="text">
      <style:text-properties style:font-name="標楷體" style:font-name-asian="標楷體" fo:font-size="14pt" style:font-size-asian="14pt"/>
    </style:style>
    <style:style style:name="T87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78" style:parent-style-name="預設段落字型" style:family="text">
      <style:text-properties style:font-name="標楷體" style:font-name-asian="標楷體" fo:font-size="14pt" style:font-size-asian="14pt"/>
    </style:style>
    <style:style style:name="P879" style:parent-style-name="內文" style:family="paragraph">
      <style:paragraph-properties style:snap-to-layout-grid="false" fo:line-height="150%"/>
      <style:text-properties style:font-name="標楷體" style:font-name-asian="標楷體" style:font-name-complex="Times New Roman" fo:font-size="16pt" style:font-size-asian="16pt" style:font-size-complex="16pt"/>
    </style:style>
    <style:style style:name="TableColumn881" style:family="table-column">
      <style:table-column-properties style:column-width="0.8923in"/>
    </style:style>
    <style:style style:name="TableColumn882" style:family="table-column">
      <style:table-column-properties style:column-width="0.8923in"/>
    </style:style>
    <style:style style:name="TableColumn883" style:family="table-column">
      <style:table-column-properties style:column-width="0.893in"/>
    </style:style>
    <style:style style:name="TableColumn884" style:family="table-column">
      <style:table-column-properties style:column-width="0.893in"/>
    </style:style>
    <style:style style:name="TableColumn885" style:family="table-column">
      <style:table-column-properties style:column-width="0.893in"/>
    </style:style>
    <style:style style:name="TableColumn886" style:family="table-column">
      <style:table-column-properties style:column-width="0.893in"/>
    </style:style>
    <style:style style:name="TableColumn887" style:family="table-column">
      <style:table-column-properties style:column-width="0.893in"/>
    </style:style>
    <style:style style:name="TableColumn888" style:family="table-column">
      <style:table-column-properties style:column-width="0.893in"/>
    </style:style>
    <style:style style:name="TableColumn889" style:family="table-column">
      <style:table-column-properties style:column-width="0.8937in"/>
    </style:style>
    <style:style style:name="TableColumn890" style:family="table-column">
      <style:table-column-properties style:column-width="0.8937in"/>
    </style:style>
    <style:style style:name="Table880" style:family="table">
      <style:table-properties style:width="8.9305in" fo:margin-left="0in" table:align="left"/>
    </style:style>
    <style:style style:name="TableRow891" style:family="table-row">
      <style:table-row-properties style:row-height="0.1972in"/>
    </style:style>
    <style:style style:name="TableCell892" style:family="table-cell">
      <style:table-cell-properties fo:border="0.0069in solid #000000" style:writing-mode="lr-tb" fo:padding-top="0in" fo:padding-left="0.075in" fo:padding-bottom="0in" fo:padding-right="0.075in"/>
    </style:style>
    <style:style style:name="P893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894" style:family="table-cell">
      <style:table-cell-properties fo:border="0.0069in solid #000000" style:writing-mode="lr-tb" fo:padding-top="0in" fo:padding-left="0.075in" fo:padding-bottom="0in" fo:padding-right="0.075in"/>
    </style:style>
    <style:style style:name="P895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896" style:family="table-cell">
      <style:table-cell-properties fo:border="0.0069in solid #000000" style:writing-mode="lr-tb" fo:padding-top="0in" fo:padding-left="0.075in" fo:padding-bottom="0in" fo:padding-right="0.075in"/>
    </style:style>
    <style:style style:name="P897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Row912" style:family="table-row">
      <style:table-row-properties/>
    </style:style>
    <style:style style:name="TableCell913" style:family="table-cell">
      <style:table-cell-properties fo:border="0.0069in solid #000000" style:writing-mode="lr-tb" fo:padding-top="0in" fo:padding-left="0.075in" fo:padding-bottom="0in" fo:padding-right="0.075in"/>
    </style:style>
    <style:style style:name="P914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15" style:family="table-cell">
      <style:table-cell-properties fo:border="0.0069in solid #000000" style:writing-mode="lr-tb" fo:padding-top="0in" fo:padding-left="0.075in" fo:padding-bottom="0in" fo:padding-right="0.075in"/>
    </style:style>
    <style:style style:name="P916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25" style:family="table-cell">
      <style:table-cell-properties fo:border="0.0069in solid #000000" style:writing-mode="lr-tb" fo:padding-top="0in" fo:padding-left="0.075in" fo:padding-bottom="0in" fo:padding-right="0.075in"/>
    </style:style>
    <style:style style:name="P926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27" style:family="table-cell">
      <style:table-cell-properties fo:border="0.0069in solid #000000" style:writing-mode="lr-tb" fo:padding-top="0in" fo:padding-left="0.075in" fo:padding-bottom="0in" fo:padding-right="0.075in"/>
    </style:style>
    <style:style style:name="P928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Row933" style:family="table-row">
      <style:table-row-properties style:row-height="0.1972in"/>
    </style:style>
    <style:style style:name="TableCell934" style:family="table-cell">
      <style:table-cell-properties fo:border="0.0069in solid #000000" style:writing-mode="lr-tb" fo:padding-top="0in" fo:padding-left="0.075in" fo:padding-bottom="0in" fo:padding-right="0.075in"/>
    </style:style>
    <style:style style:name="P935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38" style:family="table-cell">
      <style:table-cell-properties fo:border="0.0069in solid #000000" style:writing-mode="lr-tb" fo:padding-top="0in" fo:padding-left="0.075in" fo:padding-bottom="0in" fo:padding-right="0.075in"/>
    </style:style>
    <style:style style:name="P939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44" style:family="table-cell">
      <style:table-cell-properties fo:border="0.0069in solid #000000" style:writing-mode="lr-tb" fo:padding-top="0in" fo:padding-left="0.075in" fo:padding-bottom="0in" fo:padding-right="0.075in"/>
    </style:style>
    <style:style style:name="P945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46" style:family="table-cell">
      <style:table-cell-properties fo:border="0.0069in solid #000000" style:writing-mode="lr-tb" fo:padding-top="0in" fo:padding-left="0.075in" fo:padding-bottom="0in" fo:padding-right="0.075in"/>
    </style:style>
    <style:style style:name="P947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Row954" style:family="table-row">
      <style:table-row-properties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57" style:family="table-cell">
      <style:table-cell-properties fo:border="0.0069in solid #000000" style:writing-mode="lr-tb" fo:padding-top="0in" fo:padding-left="0.075in" fo:padding-bottom="0in" fo:padding-right="0.075in"/>
    </style:style>
    <style:style style:name="P958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Row975" style:family="table-row">
      <style:table-row-properties style:row-height="0.1972in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80" style:family="table-cell">
      <style:table-cell-properties fo:border-top="0.0069in solid #000000" fo:border-left="0.0069in solid #000000" fo:border-bottom="none" fo:border-right="none" style:writing-mode="lr-tb" fo:padding-top="0in" fo:padding-left="0.075in" fo:padding-bottom="0in" fo:padding-right="0.075in"/>
    </style:style>
    <style:style style:name="P981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82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83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8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85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86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87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88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90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91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92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93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94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995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Row996" style:family="table-row">
      <style:table-row-properties/>
    </style:style>
    <style:style style:name="TableCell997" style:family="table-cell">
      <style:table-cell-properties fo:border="0.0069in solid #000000" style:writing-mode="lr-tb" fo:padding-top="0in" fo:padding-left="0.075in" fo:padding-bottom="0in" fo:padding-right="0.075in"/>
    </style:style>
    <style:style style:name="P998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9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0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01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1002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03" style:family="table-cell">
      <style:table-cell-properties fo:border="none" style:writing-mode="lr-tb" fo:padding-top="0in" fo:padding-left="0.075in" fo:padding-bottom="0in" fo:padding-right="0.075in"/>
    </style:style>
    <style:style style:name="P1004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05" style:family="table-cell">
      <style:table-cell-properties fo:border="none" style:writing-mode="lr-tb" fo:padding-top="0in" fo:padding-left="0.075in" fo:padding-bottom="0in" fo:padding-right="0.075in"/>
    </style:style>
    <style:style style:name="P1006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07" style:family="table-cell">
      <style:table-cell-properties fo:border="none" style:writing-mode="lr-tb" fo:padding-top="0in" fo:padding-left="0.075in" fo:padding-bottom="0in" fo:padding-right="0.075in"/>
    </style:style>
    <style:style style:name="P1008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09" style:family="table-cell">
      <style:table-cell-properties fo:border="none" style:writing-mode="lr-tb" fo:padding-top="0in" fo:padding-left="0.075in" fo:padding-bottom="0in" fo:padding-right="0.075in"/>
    </style:style>
    <style:style style:name="P1010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11" style:family="table-cell">
      <style:table-cell-properties fo:border="none" style:writing-mode="lr-tb" fo:padding-top="0in" fo:padding-left="0.075in" fo:padding-bottom="0in" fo:padding-right="0.075in"/>
    </style:style>
    <style:style style:name="P1012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13" style:family="table-cell">
      <style:table-cell-properties fo:border="none" style:writing-mode="lr-tb" fo:padding-top="0in" fo:padding-left="0.075in" fo:padding-bottom="0in" fo:padding-right="0.075in"/>
    </style:style>
    <style:style style:name="P1014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TableCell1015" style:family="table-cell">
      <style:table-cell-properties fo:border="none" style:writing-mode="lr-tb" fo:padding-top="0in" fo:padding-left="0.075in" fo:padding-bottom="0in" fo:padding-right="0.075in"/>
    </style:style>
    <style:style style:name="P1016" style:parent-style-name="內文" style:family="paragraph">
      <style:paragraph-properties style:snap-to-layout-grid="false" fo:text-align="center" fo:line-height="150%"/>
      <style:text-properties style:font-name="標楷體" style:font-name-asian="標楷體" style:font-name-complex="Times New Roman" fo:font-weight="bold" style:font-weight-asian="bold" style:font-size-complex="12pt"/>
    </style:style>
    <style:style style:name="P1017" style:parent-style-name="內文" style:family="paragraph">
      <style:paragraph-properties style:snap-to-layout-grid="false" fo:line-height="150%"/>
      <style:text-properties style:font-name="標楷體" style:font-name-asian="標楷體" style:font-name-complex="Times New Roman" fo:font-size="16pt" style:font-size-asian="16pt" style:font-size-complex="16pt"/>
    </style:style>
    <style:style style:name="P1018" style:parent-style-name="內文" style:family="paragraph">
      <style:paragraph-properties style:snap-to-layout-grid="false" fo:line-height="150%"/>
      <style:text-properties style:font-name="標楷體" style:font-name-asian="標楷體" style:font-name-complex="Times New Roman" fo:font-size="16pt" style:font-size-asian="16pt" style:font-size-complex="16pt"/>
    </style:style>
    <style:style style:name="TableColumn1020" style:family="table-column">
      <style:table-column-properties style:column-width="4.4652in"/>
    </style:style>
    <style:style style:name="TableColumn1021" style:family="table-column">
      <style:table-column-properties style:column-width="4.4652in"/>
    </style:style>
    <style:style style:name="Table1019" style:family="table">
      <style:table-properties style:width="8.9305in" fo:margin-left="0in" table:align="left"/>
    </style:style>
    <style:style style:name="TableRow1022" style:family="table-row">
      <style:table-row-properties style:min-row-height="8.4875in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清單段落" style:list-style-name="LFO6" style:family="paragraph">
      <style:paragraph-properties style:snap-to-layout-grid="false" style:line-height-at-least="0.25in" fo:margin-left="0.25in">
        <style:tab-stops/>
      </style:paragraph-properties>
    </style:style>
    <style:style style:name="T102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2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27" style:parent-style-name="預設段落字型" style:family="text">
      <style:text-properties style:font-name="標楷體" style:font-name-asian="標楷體" style:font-name-complex="Times New Roman" style:font-weight-complex="bold" style:font-size-complex="12pt"/>
    </style:style>
    <style:style style:name="T102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29" style:parent-style-name="預設段落字型" style:family="text">
      <style:text-properties style:font-name="標楷體" style:font-name-asian="標楷體" style:font-name-complex="Times New Roman" fo:color="#000000"/>
    </style:style>
    <style:style style:name="T1030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1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2" style:parent-style-name="預設段落字型" style:family="text">
      <style:text-properties style:font-name="標楷體" style:font-name-asian="標楷體" style:font-name-complex="Times New Roman" fo:color="#000000"/>
    </style:style>
    <style:style style:name="T1033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5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6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3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039" style:parent-style-name="內文" style:family="paragraph">
      <style:paragraph-properties style:snap-to-layout-grid="false" style:contextual-spacing="true" fo:line-height="150%" fo:margin-left="0.25in" fo:text-indent="0.4861in">
        <style:tab-stops>
          <style:tab-stop style:type="left" style:position="1.9861in"/>
          <style:tab-stop style:type="left" style:position="3.5416in"/>
          <style:tab-stop style:type="left" style:position="5.0972in"/>
        </style:tab-stops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TableCell1040" style:family="table-cell">
      <style:table-cell-properties fo:border="0.0069in solid #000000" style:writing-mode="lr-tb" fo:padding-top="0in" fo:padding-left="0.075in" fo:padding-bottom="0in" fo:padding-right="0.075in"/>
    </style:style>
    <style:style style:name="P1041" style:parent-style-name="清單段落" style:list-style-name="LFO6" style:family="paragraph">
      <style:paragraph-properties style:snap-to-layout-grid="false" style:contextual-spacing="true" fo:line-height="150%" fo:margin-left="0.25in">
        <style:tab-stops/>
      </style:paragraph-properties>
    </style:style>
    <style:style style:name="T104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0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4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4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6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49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1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3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5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7" style:parent-style-name="預設段落字型" style:family="text">
      <style:text-properties style:font-name="Times New Roman" style:font-name-asian="標楷體" style:font-name-complex="Times New Roman" style:text-scale="25%" style:font-size-complex="12pt"/>
    </style:style>
    <style:style style:name="T10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67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1068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P1069" style:parent-style-name="內文" style:family="paragraph">
      <style:paragraph-properties style:snap-to-layout-grid="false" fo:line-height="150%"/>
      <style:text-properties style:font-name="標楷體" style:font-name-asian="標楷體" style:font-name-complex="Times New Roman" fo:font-size="14pt" style:font-size-asian="14pt" style:font-size-complex="14pt"/>
    </style:style>
    <style:style style:name="P1070" style:parent-style-name="內文" style:family="paragraph">
      <style:text-properties style:font-name="標楷體" style:font-name-asian="標楷體"/>
    </style:style>
    <style:style style:name="P1071" style:parent-style-name="內文" style:family="paragraph">
      <style:text-properties style:font-name="標楷體" style:font-name-asian="標楷體" fo:font-size="14pt" style:font-size-asian="14pt"/>
    </style:style>
    <style:style style:name="T1072" style:parent-style-name="預設段落字型" style:family="text">
      <style:text-properties style:font-name="Times New Roman" style:font-name-asian="標楷體" style:font-name-complex="Times New Roman" fo:letter-spacing="0.0416in" fo:font-size="14pt" style:font-size-asian="14pt"/>
    </style:style>
    <style:style style:name="T10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74" style:parent-style-name="預設段落字型" style:family="text">
      <style:text-properties style:font-name="Times New Roman" style:font-name-asian="標楷體" style:font-name-complex="Times New Roman" fo:letter-spacing="0.0416in" fo:font-size="14pt" style:font-size-asian="14pt"/>
    </style:style>
    <style:style style:name="T107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P1076" style:parent-style-name="內文" style:family="paragraph">
      <style:text-properties style:font-name="Times New Roman" style:font-name-asian="標楷體" style:font-name-complex="Times New Roman" fo:font-size="14pt" style:font-size-asian="14pt"/>
    </style:style>
    <style:style style:name="P1077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078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T1079" style:parent-style-name="預設段落字型" style:family="text">
      <style:text-properties style:font-name="Times New Roman" style:font-name-asian="標楷體" style:font-name-complex="Times New Roman" fo:letter-spacing="0.0416in" fo:font-size="14pt" style:font-size-asian="14pt"/>
    </style:style>
    <style:style style:name="T10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108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8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8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8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8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8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090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1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2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3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4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5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6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7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8" style:parent-style-name="預設段落字型" style:family="text">
      <style:text-properties style:font-name="Times New Roman" style:font-name-asian="標楷體" style:font-name-complex="Times New Roman" fo:font-size="14pt" style:font-size-asian="14pt"/>
    </style:style>
    <style:style style:name="T109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10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104" style:parent-style-name="內文" style:family="paragraph">
      <style:paragraph-properties fo:widows="2" fo:orphans="2"/>
    </style:style>
    <style:style style:family="graphic" style:name="a2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/>
    </style:style>
    <style:style style:family="graphic" style:name="a27" style:parent-style-name="Graphics">
      <style:graphic-properties fo:border="0.01042in none" fo:background-color="transparent" style:wrap="parallel" style:wrap-contour="false" fo:clip="rect(0in, 0in, 0in, 0in)" style:horizontal-rel="page-content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29">
      <style:graphic-properties style:vertical-pos="middle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3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4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5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6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7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8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9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立溪崑國民中學106學年度第二學期第一次定期評量數學科<text:s/>試題卷</text:p>
      <text:p text:style-name="P10"><text:span text:style-name="T11">九</text:span><text:span text:style-name="T12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3">年級</text:span><text:span text:style-name="T14">　　　</text:span><text:span text:style-name="T15">班 座號</text:span><text:span text:style-name="T16">　　　</text:span><text:span text:style-name="T17"><text:s/>姓名</text:span><text:span text:style-name="T18">　　　　　　　　</text:span><text:span text:style-name="T19"><text:s/></text:span></text:p>
      <text:list text:style-name="LFO3" text:continue-numbering="true">
        <text:list-item>
          <text:p text:style-name="P20"><text:span text:style-name="T21">選擇題</text:span><text:span text:style-name="T22"><text:s/></text:span><text:span text:style-name="T23">(每題4分,共88分)</text:span><text:span text:style-name="T24"><text:s/>:</text:span></text:p>
        </text:list-item>
      </text:list>
      <text:list text:style-name="LFO1" text:continue-numbering="true">
        <text:list-item>
          <text:p text:style-name="P25"><text:bookmark-start text:name="Z_5C55E32A67C3428DA094A30F9B1714A6"/><text:bookmark-start text:name="Q_5C55E32A67C3428DA094A30F9B1714A6"/><text:span text:style-name="T26"><draw:frame draw:z-index="251664384" draw:id="id1" draw:style-name="a1" draw:name="Object 5" text:anchor-type="paragraph" svg:x="7.50833in" svg:y="2.21181in" svg:width="1.23889in" svg:height="1.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27">二次函數</text:span><text:span text:style-name="T28">　</text:span><text:span text:style-name="T29">y</text:span><text:span text:style-name="T30">＝－</text:span><text:span text:style-name="T31">2</text:span><text:span text:style-name="T32">（</text:span><text:span text:style-name="T33">x</text:span><text:span text:style-name="T34">－</text:span><text:span text:style-name="T35">h</text:span><text:span text:style-name="T36">）</text:span><text:span text:style-name="T37">2</text:span><text:span text:style-name="T38">＋</text:span><text:span text:style-name="T39">k</text:span><text:span text:style-name="T40">，若</text:span><text:span text:style-name="T41">　</text:span><text:span text:style-name="T42">h</text:span><text:span text:style-name="T43">＜</text:span><text:span text:style-name="T44">0</text:span><text:span text:style-name="T45">且</text:span><text:span text:style-name="T46">　</text:span><text:span text:style-name="T47">k</text:span><text:span text:style-name="T48">＞</text:span><text:span text:style-name="T49">0</text:span><text:span text:style-name="T50">，則其圖形可能為下列何者？　</text:span><text:bookmark-start text:name="OP1_5C55E32A67C3428DA094A30F9B1714A6"/><text:span text:style-name="T51"><text:line-break/></text:span><text:span text:style-name="T52">(</text:span><text:span text:style-name="T53">Ａ</text:span><text:span text:style-name="T54">)</text:span><text:bookmark-start text:name="OPTG1_5C55E32A67C3428DA094A30F9B1714A6"/><text:span text:style-name="T55">　</text:span><text:bookmark-start text:name="_MON_1564820831"/><text:bookmark-start text:name="_MON_1564820673"/><text:bookmark-end text:name="_MON_1564820831"/><text:bookmark-end text:name="_MON_1564820673"/><text:span text:style-name="T56"><draw:frame draw:z-index="0" draw:id="id2" draw:style-name="a2" draw:name="Picture 2" text:anchor-type="as-char" svg:x="0in" svg:y="0in" svg:width="1.33264in" svg:height="1.56875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57">　</text:span><text:bookmark-start text:name="OP2_5C55E32A67C3428DA094A30F9B1714A6"/><text:bookmark-end text:name="OP1_5C55E32A67C3428DA094A30F9B1714A6"/><text:bookmark-end text:name="OPTG1_5C55E32A67C3428DA094A30F9B1714A6"/><text:span text:style-name="T58">(</text:span><text:span text:style-name="T59">Ｂ</text:span><text:span text:style-name="T60">)</text:span><text:bookmark-start text:name="_MON_1564820839"/><text:bookmark-start text:name="_MON_1564820687"/><text:bookmark-start text:name="OPTG2_5C55E32A67C3428DA094A30F9B1714A6"/><text:bookmark-end text:name="_MON_1564820839"/><text:bookmark-end text:name="_MON_1564820687"/><text:span text:style-name="T61"><draw:frame draw:z-index="0" draw:id="id3" draw:style-name="a3" draw:name="Picture 3" text:anchor-type="as-char" svg:x="0in" svg:y="0in" svg:width="1.48056in" svg:height="1.70347in" style:rel-width="scale" style:rel-height="scale"><draw:object-ole draw:class-id="00020907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62">　</text:span><text:span text:style-name="T63">　</text:span><text:bookmark-start text:name="OP3_5C55E32A67C3428DA094A30F9B1714A6"/><text:bookmark-end text:name="OP2_5C55E32A67C3428DA094A30F9B1714A6"/><text:bookmark-end text:name="OPTG2_5C55E32A67C3428DA094A30F9B1714A6"/><text:span text:style-name="T64">(</text:span><text:span text:style-name="T65">Ｃ</text:span><text:span text:style-name="T66">)</text:span><text:bookmark-start text:name="OPTG3_5C55E32A67C3428DA094A30F9B1714A6"/><text:span text:style-name="T67">　</text:span><text:bookmark-start text:name="_MON_1564820847"/><text:bookmark-start text:name="_MON_1564820691"/><text:bookmark-end text:name="_MON_1564820847"/><text:bookmark-end text:name="_MON_1564820691"/><text:span text:style-name="T68"><draw:frame draw:z-index="0" draw:id="id4" draw:style-name="a4" draw:name="Picture 4" text:anchor-type="as-char" svg:x="0in" svg:y="0in" svg:width="1.33333in" svg:height="1.51944in" style:rel-width="scale" style:rel-height="scale"><draw:object-ole draw:class-id="00020907-0000-0000-C000-000000000046" xlink:href="Object 4" xlink:type="simple" xlink:show="embed" xlink:actuate="onLoad"/><draw:image xlink:href="ObjectReplacements/Object 4" xlink:type="simple" xlink:show="embed" xlink:actuate="onLoad"/><svg:title/><svg:desc/></draw:frame></text:span><text:span text:style-name="T69">　</text:span><text:bookmark-start text:name="OP4_5C55E32A67C3428DA094A30F9B1714A6"/><text:bookmark-end text:name="OP3_5C55E32A67C3428DA094A30F9B1714A6"/><text:bookmark-end text:name="OPTG3_5C55E32A67C3428DA094A30F9B1714A6"/><text:span text:style-name="T70">(</text:span><text:span text:style-name="T71">Ｄ</text:span><text:span text:style-name="T72">)</text:span><text:bookmark-start text:name="OPTG4_5C55E32A67C3428DA094A30F9B1714A6"/><text:span text:style-name="T73">　</text:span><text:bookmark-start text:name="_MON_1564820855"/><text:bookmark-end text:name="_MON_1564820855"/><text:span text:style-name="T74"><draw:frame draw:z-index="0" draw:id="id5" draw:style-name="a5" draw:name="Picture 5" text:anchor-type="as-char" svg:x="0in" svg:y="0in" svg:width="1.49375in" svg:height="1.70278in" style:rel-width="scale" style:rel-height="scale"><draw:object-ole draw:class-id="00020907-0000-0000-C000-000000000046" xlink:href="Object 5" xlink:type="simple" xlink:show="embed" xlink:actuate="onLoad"/><draw:image xlink:href="ObjectReplacements/Object 5" xlink:type="simple" xlink:show="embed" xlink:actuate="onLoad"/><svg:title/><svg:desc/></draw:frame></text:span><text:bookmark-end text:name="OP4_5C55E32A67C3428DA094A30F9B1714A6"/><text:bookmark-end text:name="OPTG4_5C55E32A67C3428DA094A30F9B1714A6"/><text:span text:style-name="T75"><text:line-break/></text:span></text:p>
        </text:list-item>
        <text:list-item>
          <text:p text:style-name="P76"><text:bookmark-start text:name="Z_0A4D344A90D5480AB243D36E25F18EF4"/><text:bookmark-start text:name="Q_0A4D344A90D5480AB243D36E25F18EF4"/><text:bookmark-end text:name="Z_5C55E32A67C3428DA094A30F9B1714A6"/><text:bookmark-end text:name="Q_5C55E32A67C3428DA094A30F9B1714A6"/><text:span text:style-name="T77">右圖為二次函數</text:span><text:span text:style-name="T78">　</text:span><text:span text:style-name="T79">y</text:span><text:span text:style-name="T80">＝</text:span><text:span text:style-name="T81">ax</text:span><text:span text:style-name="T82">2</text:span><text:span text:style-name="T83">＋</text:span><text:span text:style-name="T84">bx</text:span><text:span text:style-name="T85">＋</text:span><text:span text:style-name="T86">c</text:span><text:span text:style-name="T87">　</text:span><text:span text:style-name="T88">的圖形，則</text:span><text:span text:style-name="T89"><text:s/>(A) a</text:span><text:span text:style-name="T90">＞</text:span><text:span text:style-name="T91">0</text:span><text:span text:style-name="T92">，</text:span><text:span text:style-name="T93">c</text:span><text:span text:style-name="T94">＞</text:span><text:span text:style-name="T95">0</text:span><text:span text:style-name="T96">，</text:span><text:span text:style-name="T97"><text:s/>b</text:span><text:span text:style-name="T98">2</text:span><text:span text:style-name="T99">－</text:span><text:span text:style-name="T100">4ac</text:span><text:span text:style-name="T101">＞</text:span><text:span text:style-name="T102">0 <text:s/>(B) a</text:span><text:span text:style-name="T103">＞</text:span><text:span text:style-name="T104">0</text:span><text:span text:style-name="T105">，</text:span><text:span text:style-name="T106">c</text:span><text:span text:style-name="T107">＜</text:span><text:span text:style-name="T108">0</text:span><text:span text:style-name="T109">，</text:span><text:span text:style-name="T110"><text:s/></text:span><text:span text:style-name="T111"><text:line-break/></text:span><text:span text:style-name="T112">b</text:span><text:span text:style-name="T113">2</text:span><text:span text:style-name="T114">－</text:span><text:span text:style-name="T115">4ac</text:span><text:span text:style-name="T116">＞</text:span><text:span text:style-name="T117">0 <text:s text:c="2"/>(C) a</text:span><text:span text:style-name="T118">＞</text:span><text:span text:style-name="T119">0</text:span><text:span text:style-name="T120">，</text:span><text:span text:style-name="T121">c</text:span><text:span text:style-name="T122">＞</text:span><text:span text:style-name="T123">0</text:span><text:span text:style-name="T124">，</text:span><text:span text:style-name="T125"><text:s/>b</text:span><text:span text:style-name="T126">2</text:span><text:span text:style-name="T127">－</text:span><text:span text:style-name="T128">4ac</text:span><text:span text:style-name="T129">＜</text:span><text:span text:style-name="T130">0 <text:s/>(D) a</text:span><text:span text:style-name="T131">＜</text:span><text:span text:style-name="T132">0</text:span><text:span text:style-name="T133">，</text:span><text:span text:style-name="T134">c</text:span><text:span text:style-name="T135">＞</text:span><text:span text:style-name="T136">0</text:span><text:span text:style-name="T137">，</text:span><text:span text:style-name="T138"><text:s/>b</text:span><text:span text:style-name="T139">2</text:span><text:span text:style-name="T140">－</text:span><text:span text:style-name="T141">4ac</text:span><text:span text:style-name="T142">＞</text:span><text:span text:style-name="T143">0<text:s/></text:span><text:span text:style-name="T144">。</text:span><text:span text:style-name="T145"><text:line-break/></text:span><text:span text:style-name="T146"><text:line-break/></text:span><text:span text:style-name="T147"><text:line-break/></text:span><text:bookmark-start text:name="Z_CD5F39A23A17404FBADB5CD20A3E55FD"/><text:bookmark-end text:name="Z_0A4D344A90D5480AB243D36E25F18EF4"/><text:bookmark-end text:name="Q_0A4D344A90D5480AB243D36E25F18EF4"/><text:span text:style-name="T148"><text:line-break/></text:span><text:span text:style-name="T149"><text:line-break/></text:span></text:p>
        </text:list-item>
        <text:list-item>
          <text:p text:style-name="P150"><text:bookmark-start text:name="Q_92E6566ECAFF40D5A0D6EA851D5AFD9D"/><text:bookmark-start text:name="Z_92E6566ECAFF40D5A0D6EA851D5AFD9D"/><text:bookmark-end text:name="Z_CD5F39A23A17404FBADB5CD20A3E55FD"/><text:span text:style-name="T151">若平移二次函數</text:span><text:span text:style-name="T152">　</text:span><text:span text:style-name="T153">y</text:span><text:span text:style-name="T154">＝</text:span><text:span text:style-name="T155">3x</text:span><text:span text:style-name="T156">2</text:span><text:span text:style-name="T157">　</text:span><text:span text:style-name="T158">的圖形，使得頂點（</text:span><text:span text:style-name="T159">0 , 0</text:span><text:span text:style-name="T160">）移至（</text:span><text:span text:style-name="T161">3</text:span><text:span text:style-name="T162"><text:s/>,<text:s/></text:span><text:span text:style-name="T163">－</text:span><text:span text:style-name="T164">1</text:span><text:span text:style-name="T165">）可得</text:span><text:span text:style-name="T166">　</text:span><text:span text:style-name="T167">y</text:span><text:span text:style-name="T168">＝</text:span><text:span text:style-name="T169">a</text:span><text:span text:style-name="T170">（</text:span><text:span text:style-name="T171">x</text:span><text:span text:style-name="T172">－</text:span><text:span text:style-name="T173">p</text:span><text:span text:style-name="T174">）</text:span><text:span text:style-name="T175">2</text:span><text:span text:style-name="T176">＋</text:span><text:span text:style-name="T177">q</text:span><text:span text:style-name="T178">　</text:span><text:span text:style-name="T179">的圖形，又其圖形通過</text:span><text:span text:style-name="T180"><text:line-break/></text:span><text:span text:style-name="T181">（</text:span><text:span text:style-name="T182">1 , b</text:span><text:span text:style-name="T183">），</text:span><text:span text:style-name="T184">　</text:span><text:span text:style-name="T185">b</text:span><text:span text:style-name="T186">　</text:span><text:span text:style-name="T187">的值</text:span><text:bookmark-end text:name="Q_92E6566ECAFF40D5A0D6EA851D5AFD9D"/><text:span text:style-name="T188">為</text:span><text:span text:style-name="T189"><text:s/>(A)11 <text:s/>(B) 12 <text:s/>(C) 10 <text:s text:c="2"/>(D) 8<text:s/></text:span><text:span text:style-name="T190">。</text:span><text:span text:style-name="T191"><text:line-break/></text:span><text:span text:style-name="T192"><text:s/></text:span><text:span text:style-name="T193"><text:line-break/></text:span><text:span text:style-name="T194"><text:line-break/></text:span></text:p>
        </text:list-item>
        <text:list-item>
          <text:p text:style-name="P195"><text:bookmark-start text:name="Q_9C83B51540854D1F886F53A4FE915E3E"/><text:bookmark-start text:name="Z_9C83B51540854D1F886F53A4FE915E3E"/><text:bookmark-end text:name="Z_92E6566ECAFF40D5A0D6EA851D5AFD9D"/><text:span text:style-name="T196">二次函數</text:span><text:span text:style-name="T197">y</text:span><text:span text:style-name="T198">＝－</text:span><text:span text:style-name="T199">3x</text:span><text:span text:style-name="T200">2</text:span><text:span text:style-name="T201">＋</text:span><text:span text:style-name="T202">12x</text:span><text:span text:style-name="T203">＋</text:span><text:span text:style-name="T204">9</text:span><text:span text:style-name="T205">　</text:span><text:span text:style-name="T206">的最大值為</text:span><text:span text:style-name="T207"><text:s/>(A) 9 <text:s/>(B) 12 <text:s/>(C) 15 <text:s/>(D) 21</text:span><text:span text:style-name="T208">。</text:span><text:bookmark-end text:name="Q_9C83B51540854D1F886F53A4FE915E3E"/><text:span text:style-name="T209"><text:line-break/></text:span><text:span text:style-name="T210"><text:line-break/></text:span><text:span text:style-name="T211"><text:line-break/></text:span></text:p>
        </text:list-item>
        <text:list-item>
          <text:p text:style-name="P212"><text:bookmark-start text:name="Z_20B50AC1817B4B6EBCED61FC6EFCFC34"/><text:bookmark-end text:name="Z_9C83B51540854D1F886F53A4FE915E3E"/><text:span text:style-name="T213">若</text:span><text:span text:style-name="T214">二次函數y＝1600 ( x－1 )</text:span><text:span text:style-name="T215">2</text:span><text:span text:style-name="T216">＋5的圖形</text:span><text:span text:style-name="T217">與</text:span><text:span text:style-name="T218">x軸有a個交點</text:span><text:span text:style-name="T219">，</text:span><text:span text:style-name="T220">y＝－2014 ( x－3 )</text:span><text:span text:style-name="T221">2</text:span><text:span text:style-name="T222">的圖形與</text:span><text:span text:style-name="T223">x</text:span><text:span text:style-name="T224">軸有b個交點</text:span><text:span text:style-name="T225">，</text:span><text:span text:style-name="T226"><text:line-break/></text:span><text:span text:style-name="T227">則a</text:span><text:span text:style-name="T228">＋</text:span><text:span text:style-name="T229">b</text:span><text:span text:style-name="T230">＝</text:span><text:span text:style-name="T231"><text:s/></text:span><text:span text:style-name="T232">(A)<text:s/></text:span><text:span text:style-name="T233">3</text:span><text:span text:style-name="T234">　</text:span><text:span text:style-name="T235">(B)<text:s/></text:span><text:span text:style-name="T236">2</text:span><text:span text:style-name="T237">　</text:span><text:span text:style-name="T238">(C)<text:s/></text:span><text:span text:style-name="T239">1</text:span><text:span text:style-name="T240">　</text:span><text:span text:style-name="T241">(D)<text:s/></text:span><text:span text:style-name="T242">0<text:s/></text:span><text:span text:style-name="T243">。</text:span><text:span text:style-name="T244"><text:line-break/></text:span><text:span text:style-name="T245"><text:line-break/></text:span></text:p>
        </text:list-item>
        <text:list-item>
          <text:p text:style-name="P246"><text:bookmark-start text:name="Z_4892CC188D0F4BCF989721D9881E0E86"/><text:bookmark-start text:name="Q_4892CC188D0F4BCF989721D9881E0E86"/><text:bookmark-end text:name="Z_20B50AC1817B4B6EBCED61FC6EFCFC34"/><text:span text:style-name="T247">A</text:span><text:span text:style-name="T248">、</text:span><text:span text:style-name="T249">B</text:span><text:span text:style-name="T250">　</text:span><text:span text:style-name="T251">為數線上的兩點，它們的坐標分別為－</text:span><text:span text:style-name="T252">1</text:span><text:span text:style-name="T253">　</text:span><text:span text:style-name="T254">和</text:span><text:span text:style-name="T255">　</text:span><text:span text:style-name="T256">5</text:span><text:span text:style-name="T257">，在</text:span><text:span text:style-name="T258"><draw:frame draw:z-index="0" draw:id="id6" draw:style-name="a6" draw:name="Object 6" text:anchor-type="as-char" svg:x="0in" svg:y="0in" svg:width="0.28403in" svg:height="0.22222in" style:rel-width="scale" style:rel-height="scale"><draw:object-ole draw:class-id="0002CE02-0000-0000-C000-000000000046" xlink:href="Object 6" xlink:type="simple" xlink:show="embed" xlink:actuate="onLoad"/><draw:image xlink:href="ObjectReplacements/Object 6" xlink:type="simple" xlink:show="embed" xlink:actuate="onLoad"/><svg:title/><svg:desc/></draw:frame></text:span><text:span text:style-name="T259">上找一點</text:span><text:span text:style-name="T260">　</text:span><text:span text:style-name="T261">P</text:span><text:span text:style-name="T262">，使得</text:span><text:span text:style-name="T263">2</text:span><text:span text:style-name="T264"><draw:frame draw:z-index="0" draw:id="id7" draw:style-name="a7" draw:name="Object 7" text:anchor-type="as-char" svg:x="0in" svg:y="0in" svg:width="0.25903in" svg:height="0.22222in" style:rel-width="scale" style:rel-height="scale"><draw:object-ole draw:class-id="0002CE02-0000-0000-C000-000000000046" xlink:href="Object 7" xlink:type="simple" xlink:show="embed" xlink:actuate="onLoad"/><draw:image xlink:href="ObjectReplacements/Object 7" xlink:type="simple" xlink:show="embed" xlink:actuate="onLoad"/><svg:title/><svg:desc/></draw:frame></text:span><text:span text:style-name="T265">2</text:span><text:span text:style-name="T266">＋</text:span><text:span text:style-name="T267"><draw:frame draw:z-index="0" draw:id="id8" draw:style-name="a8" draw:name="Object 8" text:anchor-type="as-char" svg:x="0in" svg:y="0in" svg:width="0.24722in" svg:height="0.22222in" style:rel-width="scale" style:rel-height="scale"><draw:object-ole draw:class-id="0002CE02-0000-0000-C000-000000000046" xlink:href="Object 8" xlink:type="simple" xlink:show="embed" xlink:actuate="onLoad"/><draw:image xlink:href="ObjectReplacements/Object 8" xlink:type="simple" xlink:show="embed" xlink:actuate="onLoad"/><svg:title/><svg:desc/></draw:frame></text:span><text:span text:style-name="T268">2</text:span><text:span text:style-name="T269">的值為最小，</text:span><text:bookmark-start text:name="Z_76C30FB4925E45BFA05CE9833DCB2356"/><text:bookmark-end text:name="Z_4892CC188D0F4BCF989721D9881E0E86"/><text:bookmark-end text:name="Q_4892CC188D0F4BCF989721D9881E0E86"/><text:span text:style-name="T270">則</text:span><text:span text:style-name="T271"><text:line-break/></text:span><text:span text:style-name="T272">2</text:span><text:span text:style-name="T273"><draw:frame draw:z-index="0" draw:id="id9" draw:style-name="a9" draw:name="Object 9" text:anchor-type="as-char" svg:x="0in" svg:y="0in" svg:width="0.25903in" svg:height="0.22222in" style:rel-width="scale" style:rel-height="scale"><draw:object-ole draw:class-id="0002CE02-0000-0000-C000-000000000046" xlink:href="Object 9" xlink:type="simple" xlink:show="embed" xlink:actuate="onLoad"/><draw:image xlink:href="ObjectReplacements/Object 9" xlink:type="simple" xlink:show="embed" xlink:actuate="onLoad"/><svg:title/><svg:desc/></draw:frame></text:span><text:span text:style-name="T274">2</text:span><text:span text:style-name="T275">＋</text:span><text:span text:style-name="T276"><draw:frame draw:z-index="0" draw:id="id10" draw:style-name="a10" draw:name="Object 10" text:anchor-type="as-char" svg:x="0in" svg:y="0in" svg:width="0.24722in" svg:height="0.22222in" style:rel-width="scale" style:rel-height="scale"><draw:object-ole draw:class-id="0002CE02-0000-0000-C000-000000000046" xlink:href="Object 10" xlink:type="simple" xlink:show="embed" xlink:actuate="onLoad"/><draw:image xlink:href="ObjectReplacements/Object 10" xlink:type="simple" xlink:show="embed" xlink:actuate="onLoad"/><svg:title/><svg:desc/></draw:frame></text:span><text:span text:style-name="T277">2</text:span><text:span text:style-name="T278">＝</text:span><text:span text:style-name="T279"><text:s/></text:span><text:span text:style-name="T280">(A)18 <text:s/>(B) 20 <text:s/>(C) 24 <text:s/>(D) 25<text:s/></text:span><text:span text:style-name="T281">。</text:span><text:span text:style-name="T282"><text:line-break/></text:span><text:span text:style-name="T283"><text:line-break/></text:span><text:span text:style-name="T284"><text:line-break/></text:span></text:p>
        </text:list-item>
        <text:list-item>
          <text:p text:style-name="P285"><text:bookmark-start text:name="Z_0E713643D7BD44B5A8E3F21AA1FB5C40"/><text:bookmark-start text:name="Q_0E713643D7BD44B5A8E3F21AA1FB5C40"/><text:bookmark-end text:name="Z_76C30FB4925E45BFA05CE9833DCB2356"/><text:span text:style-name="T286">已知二次函數</text:span><text:span text:style-name="T287">　</text:span><text:span text:style-name="T288">y</text:span><text:span text:style-name="T289">＝</text:span><text:span text:style-name="T290">x</text:span><text:span text:style-name="T291">2</text:span><text:span text:style-name="T292">＋</text:span><text:span text:style-name="T293">6x</text:span><text:span text:style-name="T294">－</text:span><text:span text:style-name="T295">7</text:span><text:span text:style-name="T296">　</text:span><text:span text:style-name="T297">，其圖形與</text:span><text:span text:style-name="T298">　</text:span><text:span text:style-name="T299">x</text:span><text:span text:style-name="T300">　</text:span><text:span text:style-name="T301">軸分別交於</text:span><text:span text:style-name="T302">　</text:span><text:span text:style-name="T303">A</text:span><text:span text:style-name="T304">、</text:span><text:span text:style-name="T305">B</text:span><text:span text:style-name="T306">　</text:span><text:span text:style-name="T307">兩點，與</text:span><text:span text:style-name="T308">　</text:span><text:span text:style-name="T309">y</text:span><text:span text:style-name="T310">　</text:span><text:span text:style-name="T311">軸交於</text:span><text:span text:style-name="T312">P</text:span><text:span text:style-name="T313">點，求△</text:span><text:span text:style-name="T314">PAB</text:span><text:span text:style-name="T315">　</text:span><text:span text:style-name="T316">的面積為</text:span><text:span text:style-name="T317"><text:line-break/></text:span><text:span text:style-name="T318">(A) 32 <text:s/>(B) 28 <text:s/>(C) 40 <text:s/>(D) 48<text:s/></text:span><text:span text:style-name="T319">。</text:span><text:bookmark-start text:name="Z_03E8671324284D3F803C4E49A5D19EAB"/><text:bookmark-end text:name="Z_0E713643D7BD44B5A8E3F21AA1FB5C40"/><text:bookmark-end text:name="Q_0E713643D7BD44B5A8E3F21AA1FB5C40"/><text:span text:style-name="T320"><text:line-break/></text:span><text:span text:style-name="T321"><text:line-break/></text:span><text:span text:style-name="T322"><text:line-break/></text:span></text:p>
        </text:list-item>
        <text:list-item>
          <text:p text:style-name="P323"><text:bookmark-start text:name="Z_FA44C6D20BE04CF2B04EFD97C045964D"/><text:bookmark-start text:name="Q_FA44C6D20BE04CF2B04EFD97C045964D"/><text:bookmark-end text:name="Z_03E8671324284D3F803C4E49A5D19EAB"/><text:span text:style-name="T324"><draw:frame draw:z-index="251663360" draw:id="id11" draw:style-name="a11" draw:name="Object 4" text:anchor-type="paragraph" svg:x="7.50833in" svg:y="0.71458in" svg:width="1.37986in" svg:height="1.63125in" style:rel-width="scale" style:rel-height="scale"><draw:object-ole draw:class-id="00020907-0000-0000-C000-000000000046" xlink:href="Object 11" xlink:type="simple" xlink:show="embed" xlink:actuate="onLoad"/><draw:image xlink:href="ObjectReplacements/Object 11" xlink:type="simple" xlink:show="embed" xlink:actuate="onLoad"/><svg:title/><svg:desc/></draw:frame></text:span><text:span text:style-name="T325">有一個</text:span><text:span text:style-name="T326">　</text:span><text:span text:style-name="T327">n</text:span><text:span text:style-name="T328">　</text:span><text:span text:style-name="T329">角柱，其頂點數、邊數與面數的總和為</text:span><text:span text:style-name="T330">　</text:span><text:span text:style-name="T331">38</text:span><text:span text:style-name="T332">，求</text:span><text:span text:style-name="T333">　</text:span><text:span text:style-name="T334">n</text:span><text:span text:style-name="T335">＝</text:span><text:span text:style-name="T336"><text:s/>(A)<text:s/></text:span><text:span text:style-name="T337">4</text:span><text:span text:style-name="T338"><text:s text:c="2"/>(B)<text:s/></text:span><text:span text:style-name="T339">5</text:span><text:span text:style-name="T340"><text:s text:c="2"/>(C)<text:s/></text:span><text:span text:style-name="T341">6</text:span><text:span text:style-name="T342"><text:s text:c="2"/>(D) 7<text:s/></text:span><text:span text:style-name="T343">。</text:span><text:bookmark-start text:name="Z_ED768C5A39E547FEA75182F61B1C73C5"/><text:bookmark-end text:name="Z_FA44C6D20BE04CF2B04EFD97C045964D"/><text:bookmark-end text:name="Q_FA44C6D20BE04CF2B04EFD97C045964D"/><text:span text:style-name="T344"><text:line-break/></text:span><text:span text:style-name="T345"><text:line-break/></text:span><text:span text:style-name="T346"><text:line-break/></text:span></text:p>
        </text:list-item>
        <text:list-item>
          <text:p text:style-name="P347"><text:bookmark-start text:name="Z_9A5198506AC14AFE82228BD4FF818CF1"/><text:bookmark-start text:name="Q_9A5198506AC14AFE82228BD4FF818CF1"/><text:bookmark-end text:name="Z_ED768C5A39E547FEA75182F61B1C73C5"/><text:span text:style-name="T348">如右圖，已知一個圓柱的展開圖，求此圓柱的表面積為</text:span><text:span text:style-name="T349">(A) 300</text:span><text:span text:style-name="T350">π</text:span><text:span text:style-name="T351"><text:s/></text:span><text:span text:style-name="T352"><text:s/></text:span><text:span text:style-name="T353">(B) 312</text:span><text:span text:style-name="T354">π</text:span><text:span text:style-name="T355"><text:s text:c="2"/></text:span><text:span text:style-name="T356">(C) 320</text:span><text:span text:style-name="T357">π</text:span><text:span text:style-name="T358"><text:s text:c="2"/>(D) 360</text:span><text:span text:style-name="T359">π</text:span><text:span text:style-name="T360"><text:s/></text:span><text:span text:style-name="T361">。</text:span><text:span text:style-name="T362"><text:line-break/></text:span><text:span text:style-name="T363"><text:line-break/></text:span><text:span text:style-name="T364"><text:line-break/></text:span><text:span text:style-name="T365"><text:line-break/></text:span></text:p>
        </text:list-item>
        <text:list-item>
          <text:p text:style-name="P366"><text:bookmark-start text:name="Q_06619FE9D9C64A7CBF0AEF289AF69140"/><text:bookmark-start text:name="Z_06619FE9D9C64A7CBF0AEF289AF69140"/><text:bookmark-end text:name="Z_9A5198506AC14AFE82228BD4FF818CF1"/><text:bookmark-end text:name="Q_9A5198506AC14AFE82228BD4FF818CF1"/><text:soft-page-break/><text:span text:style-name="T367"><draw:frame draw:z-index="251661312" draw:id="id12" draw:style-name="a12" draw:name="Object 2" text:anchor-type="paragraph" svg:x="7.50833in" svg:y="0.01111in" svg:width="1.64583in" svg:height="1.64583in" style:rel-width="scale" style:rel-height="scale"><draw:object-ole draw:class-id="00020907-0000-0000-C000-000000000046" xlink:href="Object 12" xlink:type="simple" xlink:show="embed" xlink:actuate="onLoad"/><draw:image xlink:href="ObjectReplacements/Object 12" xlink:type="simple" xlink:show="embed" xlink:actuate="onLoad"/><svg:title/><svg:desc/></draw:frame></text:span><text:span text:style-name="T368">如右圖，已知一個長方體的長、寬、高分別為</text:span><text:span text:style-name="T369">10</text:span><text:span text:style-name="T370">、</text:span><text:span text:style-name="T371">6</text:span><text:span text:style-name="T372">、</text:span><text:span text:style-name="T373">8</text:span><text:span text:style-name="T374">公分，今有一隻螞蟻，從頂點</text:span><text:span text:style-name="T375">H</text:span><text:span text:style-name="T376">到達頂點</text:span><text:span text:style-name="T377">　</text:span><text:span text:style-name="T378">B</text:span><text:span text:style-name="T379">，求此螞蟻爬行路徑的最短距離為</text:span><text:span text:style-name="T380"><text:s/>(A)</text:span><text:span text:style-name="T381"><text:s/></text:span><text:span text:style-name="T382"><draw:frame draw:z-index="0" draw:id="id13" draw:style-name="a13" draw:name="Object 13" text:anchor-type="as-char" svg:x="0in" svg:y="0in" svg:width="0.33333in" svg:height="0.24722in" style:rel-width="scale" style:rel-height="scale"><draw:object-ole draw:class-id="0002CE02-0000-0000-C000-000000000046" xlink:href="Object 13" xlink:type="simple" xlink:show="embed" xlink:actuate="onLoad"/><draw:image xlink:href="ObjectReplacements/Object 13" xlink:type="simple" xlink:show="embed" xlink:actuate="onLoad"/><svg:title/><svg:desc/></draw:frame></text:span><text:span text:style-name="T383"><text:s/>(B)<text:s/></text:span><text:span text:style-name="T384"><draw:frame draw:z-index="0" draw:id="id14" draw:style-name="a14" draw:name="Object 14" text:anchor-type="as-char" svg:x="0in" svg:y="0in" svg:width="0.41944in" svg:height="0.23472in" style:rel-width="scale" style:rel-height="scale"><draw:object-ole draw:class-id="0002CE02-0000-0000-C000-000000000046" xlink:href="Object 14" xlink:type="simple" xlink:show="embed" xlink:actuate="onLoad"/><draw:image xlink:href="ObjectReplacements/Object 14" xlink:type="simple" xlink:show="embed" xlink:actuate="onLoad"/><svg:title/><svg:desc/></draw:frame></text:span><text:span text:style-name="T385"><text:s text:c="2"/>(C)<text:s/></text:span><text:span text:style-name="T386"><draw:frame draw:z-index="0" draw:id="id15" draw:style-name="a15" draw:name="Object 15" text:anchor-type="as-char" svg:x="0in" svg:y="0in" svg:width="0.41944in" svg:height="0.24722in" style:rel-width="scale" style:rel-height="scale"><draw:object-ole draw:class-id="0002CE02-0000-0000-C000-000000000046" xlink:href="Object 15" xlink:type="simple" xlink:show="embed" xlink:actuate="onLoad"/><draw:image xlink:href="ObjectReplacements/Object 15" xlink:type="simple" xlink:show="embed" xlink:actuate="onLoad"/><svg:title/><svg:desc/></draw:frame></text:span><text:span text:style-name="T387"><text:s/>(D)<text:s/></text:span><text:span text:style-name="T388"><draw:frame draw:z-index="0" draw:id="id16" draw:style-name="a16" draw:name="Object 16" text:anchor-type="as-char" svg:x="0in" svg:y="0in" svg:width="0.43194in" svg:height="0.24722in" style:rel-width="scale" style:rel-height="scale"><draw:object-ole draw:class-id="0002CE02-0000-0000-C000-000000000046" xlink:href="Object 16" xlink:type="simple" xlink:show="embed" xlink:actuate="onLoad"/><draw:image xlink:href="ObjectReplacements/Object 16" xlink:type="simple" xlink:show="embed" xlink:actuate="onLoad"/><svg:title/><svg:desc/></draw:frame></text:span><text:span text:style-name="T389">。</text:span><text:span text:style-name="T390"><text:line-break/></text:span><text:bookmark-end text:name="Q_06619FE9D9C64A7CBF0AEF289AF69140"/><text:span text:style-name="T391"><draw:frame draw:z-index="0" draw:id="id17" draw:style-name="a17" draw:name="Object 17" text:anchor-type="as-char" svg:x="0in" svg:y="0in" svg:width="5.76806in" svg:height="0.24722in" style:rel-width="scale" style:rel-height="scale"><draw:object-ole draw:class-id="00020906-0000-0000-C000-000000000046" xlink:href="Object 17" xlink:type="simple" xlink:show="embed" xlink:actuate="onLoad"/><draw:image xlink:href="ObjectReplacements/Object 17" xlink:type="simple" xlink:show="embed" xlink:actuate="onLoad"/><svg:title/><svg:desc/></draw:frame></text:span><text:span text:style-name="T392"><text:line-break/></text:span><text:span text:style-name="T393"><text:line-break/></text:span><text:span text:style-name="T394"><text:line-break/></text:span></text:p>
        </text:list-item>
      </text:list>
      <text:p text:style-name="P395"/>
      <text:list text:style-name="LFO1" text:continue-numbering="true">
        <text:list-item>
          <text:p text:style-name="P396"><text:bookmark-start text:name="Z_F974A759C10342BD87C4888312EDC61E"/><text:bookmark-start text:name="Q_F974A759C10342BD87C4888312EDC61E"/><text:bookmark-end text:name="Z_06619FE9D9C64A7CBF0AEF289AF69140"/><text:span text:style-name="T397"><draw:frame draw:z-index="251662336" draw:id="id18" draw:style-name="a18" draw:name="Object 3" text:anchor-type="paragraph" svg:x="7.2125in" svg:y="0.03611in" svg:width="1.80625in" svg:height="1.47222in" style:rel-width="scale" style:rel-height="scale"><draw:object-ole draw:class-id="00020907-0000-0000-C000-000000000046" xlink:href="Object 18" xlink:type="simple" xlink:show="embed" xlink:actuate="onLoad"/><draw:image xlink:href="ObjectReplacements/Object 18" xlink:type="simple" xlink:show="embed" xlink:actuate="onLoad"/><svg:title/><svg:desc/></draw:frame></text:span><text:span text:style-name="T398">小明</text:span><text:span text:style-name="T399">將兩張長</text:span><text:span text:style-name="T400">2</text:span><text:span text:style-name="T401">　</text:span><text:span text:style-name="T402">公分，寬</text:span><text:span text:style-name="T403">　</text:span><text:span text:style-name="T404">4</text:span><text:span text:style-name="T405">公分的長方形紙片依下列方式繞著直線</text:span><text:span text:style-name="T406">　</text:span><text:span text:style-name="T407">L</text:span><text:span text:style-name="T408">　</text:span><text:span text:style-name="T409">旋轉一周，所經過的軌跡會得一個立體圖形，求這個立體圖形的體積</text:span><text:span text:style-name="T410"><text:s/>(A)<text:s/></text:span><text:span text:style-name="T411">56</text:span><text:span text:style-name="T412">π</text:span><text:span text:style-name="T413"><text:s/></text:span><text:span text:style-name="T414"><text:s/>(B)<text:s/></text:span><text:span text:style-name="T415">64</text:span><text:span text:style-name="T416">π</text:span><text:span text:style-name="T417"><text:s text:c="2"/>(C )<text:s/></text:span><text:span text:style-name="T418">72</text:span><text:span text:style-name="T419">π</text:span><text:span text:style-name="T420"><text:s text:c="2"/>(D) <text:s/></text:span><text:span text:style-name="T421">80</text:span><text:span text:style-name="T422">π</text:span><text:span text:style-name="T423"><text:s/></text:span><text:span text:style-name="T424">。</text:span><text:span text:style-name="T425"><text:line-break/></text:span><text:span text:style-name="T426"><text:line-break/></text:span><text:span text:style-name="T427"><text:line-break/></text:span><text:bookmark-start text:name="Z_1C9D9D55496441C8B1E44A547B06DC89"/><text:bookmark-start text:name="Q_1C9D9D55496441C8B1E44A547B06DC89"/><text:bookmark-end text:name="Z_F974A759C10342BD87C4888312EDC61E"/><text:bookmark-end text:name="Q_F974A759C10342BD87C4888312EDC61E"/><text:span text:style-name="T428"><text:line-break/></text:span></text:p>
        </text:list-item>
        <text:list-item>
          <text:p text:style-name="P429"><text:bookmark-start text:name="Z_F407822BB35047C98D653D01DC86B07C"/><text:bookmark-start text:name="Q_F407822BB35047C98D653D01DC86B07C"/><text:bookmark-end text:name="Z_1C9D9D55496441C8B1E44A547B06DC89"/><text:bookmark-end text:name="Q_1C9D9D55496441C8B1E44A547B06DC89"/><text:span text:style-name="T430"><draw:frame draw:z-index="251665408" draw:id="id19" draw:style-name="a19" draw:name="Object 6" text:anchor-type="paragraph" svg:x="7.26389in" svg:y="0.04653in" svg:width="1.63194in" svg:height="1.14236in" style:rel-width="scale" style:rel-height="scale"><draw:object-ole draw:class-id="00020906-0000-0000-C000-000000000046" xlink:href="Object 19" xlink:type="simple" xlink:show="embed" xlink:actuate="onLoad"/><draw:image xlink:href="ObjectReplacements/Object 19" xlink:type="simple" xlink:show="embed" xlink:actuate="onLoad"/><svg:title/><svg:desc/></draw:frame></text:span><text:span text:style-name="T431">如右圖，某學校的校門外形為拋物線，門寬</text:span><text:span text:style-name="T432"><draw:frame draw:z-index="0" draw:id="id20" draw:style-name="a20" draw:name="Object 20" text:anchor-type="as-char" svg:x="0in" svg:y="0in" svg:width="0.28403in" svg:height="0.20972in" style:rel-width="scale" style:rel-height="scale"><draw:object-ole draw:class-id="0002CE02-0000-0000-C000-000000000046" xlink:href="Object 20" xlink:type="simple" xlink:show="embed" xlink:actuate="onLoad"/><draw:image xlink:href="ObjectReplacements/Object 20" xlink:type="simple" xlink:show="embed" xlink:actuate="onLoad"/><svg:title/><svg:desc/></draw:frame></text:span><text:span text:style-name="T433">＝</text:span><text:span text:style-name="T434">8</text:span><text:span text:style-name="T435">　</text:span><text:span text:style-name="T436">公尺，高</text:span><text:span text:style-name="T437"><draw:frame draw:z-index="0" draw:id="id21" draw:style-name="a21" draw:name="Object 21" text:anchor-type="as-char" svg:x="0in" svg:y="0in" svg:width="0.25903in" svg:height="0.22222in" style:rel-width="scale" style:rel-height="scale"><draw:object-ole draw:class-id="0002CE02-0000-0000-C000-000000000046" xlink:href="Object 21" xlink:type="simple" xlink:show="embed" xlink:actuate="onLoad"/><draw:image xlink:href="ObjectReplacements/Object 21" xlink:type="simple" xlink:show="embed" xlink:actuate="onLoad"/><svg:title/><svg:desc/></draw:frame></text:span><text:span text:style-name="T438">＝</text:span><text:span text:style-name="T439">6</text:span><text:span text:style-name="T440">　</text:span><text:span text:style-name="T441">公尺，若一輛寬</text:span><text:span text:style-name="T442">　</text:span><text:span text:style-name="T443">4</text:span><text:span text:style-name="T444">　</text:span><text:span text:style-name="T445">公尺的吊車將由校門進入，則吊車高度的限制為</text:span><text:span text:style-name="T446"><text:s/>(A) 3 <text:s/>(B) 4 <text:s/>(C) 4.5 <text:s/>(D) 5<text:s/></text:span><text:span text:style-name="T447">公尺。</text:span><text:span text:style-name="T448"><text:line-break/></text:span><text:span text:style-name="T449"><text:line-break/></text:span><text:span text:style-name="T450"><text:line-break/></text:span><text:span text:style-name="T451"><text:line-break/></text:span></text:p>
        </text:list-item>
        <text:list-item>
          <text:p text:style-name="P452"><text:bookmark-start text:name="Q_9436F93FB76B4214B801BA3E3E48ED66"/><text:bookmark-start text:name="Z_9436F93FB76B4214B801BA3E3E48ED66"/><text:bookmark-end text:name="Z_F407822BB35047C98D653D01DC86B07C"/><text:bookmark-end text:name="Q_F407822BB35047C98D653D01DC86B07C"/><text:span text:style-name="T453"><draw:frame draw:z-index="251658752" draw:style-name="a22" draw:name="圖片 4" text:anchor-type="paragraph" svg:x="7.99097in" svg:y="0.13125in" svg:width="1.10347in" svg:height="0.82083in" style:rel-width="scale" style:rel-height="scale"><draw:image xlink:href="media/image1.jpeg" xlink:type="simple" xlink:show="embed" xlink:actuate="onLoad"/><svg:title/><svg:desc>050-1</svg:desc></draw:frame></text:span><text:span text:style-name="T454">如右圖，爸爸用</text:span><text:span text:style-name="T455">　</text:span><text:span text:style-name="T456">38</text:span><text:span text:style-name="T457">　</text:span><text:span text:style-name="T458">公尺的籬笆，在河邊圍成一個長方形的區域，若把河邊當成長方形的一邊不圍，</text:span><text:span text:style-name="T459"><text:line-break/></text:span><text:span text:style-name="T460">一邊的中間留</text:span><text:span text:style-name="T461">2</text:span><text:span text:style-name="T462">　</text:span><text:span text:style-name="T463">公尺作出入口不圍，則所能圍出最大的長方形面積為</text:span><text:span text:style-name="T464">(A) 200 (B)240 <text:s/>(C)180 <text:s/>(D) 250<text:s/></text:span><text:span text:style-name="T465">平方公尺。</text:span><text:span text:style-name="T466"><text:line-break/></text:span><text:bookmark-end text:name="Q_9436F93FB76B4214B801BA3E3E48ED66"/><text:span text:style-name="T467"><text:line-break/></text:span><text:bookmark-start text:name="Z_91B05F6286B44D05A2869AFF803E0F00"/><text:bookmark-end text:name="Z_9436F93FB76B4214B801BA3E3E48ED66"/><text:span text:style-name="T468"><text:line-break/></text:span></text:p>
        </text:list-item>
        <text:list-item>
          <text:p text:style-name="P469"><text:bookmark-start text:name="Q_F5E62C35043245238576BAF5B1DA264B"/><text:bookmark-start text:name="Z_F5E62C35043245238576BAF5B1DA264B"/><text:bookmark-end text:name="Z_91B05F6286B44D05A2869AFF803E0F00"/><text:span text:style-name="T470">若</text:span><text:span text:style-name="T471">　</text:span><text:span text:style-name="T472">a</text:span><text:span text:style-name="T473">＝</text:span><text:span text:style-name="T474">2b</text:span><text:span text:style-name="T475">－</text:span><text:span text:style-name="T476">5</text:span><text:span text:style-name="T477">，則</text:span><text:span text:style-name="T478">　</text:span><text:span text:style-name="T479">a</text:span><text:span text:style-name="T480">2</text:span><text:span text:style-name="T481">＋</text:span><text:span text:style-name="T482">b</text:span><text:span text:style-name="T483">2</text:span><text:span text:style-name="T484">　</text:span><text:span text:style-name="T485">的最小值為何</text:span><text:span text:style-name="T486"><text:s/>(A) 0</text:span><text:span text:style-name="T487"><text:s/></text:span><text:span text:style-name="T488"><text:s/>(B)5</text:span><text:span text:style-name="T489"><text:s/></text:span><text:span text:style-name="T490"><text:s/>(C)10 <text:s/>(D) 12</text:span><text:span text:style-name="T491"><text:s/></text:span><text:span text:style-name="T492">。</text:span><text:bookmark-end text:name="Q_F5E62C35043245238576BAF5B1DA264B"/><text:span text:style-name="T493"><text:line-break/></text:span><text:span text:style-name="T494"><text:line-break/></text:span><text:span text:style-name="T495"><text:line-break/></text:span></text:p>
        </text:list-item>
        <text:list-item>
          <text:p text:style-name="P496"><text:bookmark-start text:name="Z_EA4DC79CA58B44C7A6E6C5F621D7AEBD"/><text:bookmark-start text:name="Q_EA4DC79CA58B44C7A6E6C5F621D7AEBD"/><text:bookmark-end text:name="Z_F5E62C35043245238576BAF5B1DA264B"/><text:span text:style-name="T497">小明</text:span><text:span text:style-name="T498">向遠方丟出一顆棒球，若棒球飛行的水平距離為</text:span><text:span text:style-name="T499">　</text:span><text:span text:style-name="T500">x</text:span><text:span text:style-name="T501">　</text:span><text:span text:style-name="T502">公尺時，離地面的高度為</text:span><text:span text:style-name="T503">　</text:span><text:span text:style-name="T504">y</text:span><text:span text:style-name="T505">　</text:span><text:span text:style-name="T506">公尺，且兩者滿足關係式</text:span><text:span text:style-name="T507">　</text:span><text:span text:style-name="T508"><text:line-break/></text:span><text:span text:style-name="T509">－</text:span><text:span text:style-name="T510">0. 01</text:span><text:span text:style-name="T511">x</text:span><text:span text:style-name="T512">2</text:span><text:span text:style-name="T513">＋</text:span><text:span text:style-name="T514">0. 9</text:span><text:span text:style-name="T515">x</text:span><text:span text:style-name="T516">＋</text:span><text:span text:style-name="T517">10</text:span><text:span text:style-name="T518">，棒球落地時，飛行的水平距離是多少公尺？</text:span><text:bookmark-end text:name="Z_EA4DC79CA58B44C7A6E6C5F621D7AEBD"/><text:bookmark-end text:name="Q_EA4DC79CA58B44C7A6E6C5F621D7AEBD"/><text:span text:style-name="T519">(A) 90 (B)100 <text:s/>(C)110 <text:s/>(D) 200</text:span><text:span text:style-name="T520">。</text:span><text:span text:style-name="T521"><text:line-break/></text:span><text:span text:style-name="T522"><text:line-break/></text:span><text:span text:style-name="T523"><text:line-break/></text:span></text:p>
        </text:list-item>
        <text:list-item>
          <text:p text:style-name="P524"><text:bookmark-start text:name="Z_776ECEEC96014F81B7FFF4E0C8DB9F92"/><text:bookmark-start text:name="Q_776ECEEC96014F81B7FFF4E0C8DB9F92"/><text:span text:style-name="T525"><draw:frame draw:z-index="251667456" draw:id="id22" draw:style-name="a23" draw:name="Object 8" text:anchor-type="paragraph" svg:x="7.2125in" svg:y="0.05486in" svg:width="1.58403in" svg:height="1.54236in" style:rel-width="scale" style:rel-height="scale"><draw:object-ole draw:class-id="00020907-0000-0000-C000-000000000046" xlink:href="Object 22" xlink:type="simple" xlink:show="embed" xlink:actuate="onLoad"/><draw:image xlink:href="ObjectReplacements/Object 22" xlink:type="simple" xlink:show="embed" xlink:actuate="onLoad"/><svg:title/><svg:desc/></draw:frame></text:span><text:span text:style-name="T526">右</text:span><text:span text:style-name="T527">圖中的拋物線可能為下列哪一個二次函數的圖形？</text:span><text:bookmark-start text:name="OP1_776ECEEC96014F81B7FFF4E0C8DB9F92"/><text:span text:style-name="T528"><text:s/>(Ａ)</text:span><text:bookmark-start text:name="OPTG1_776ECEEC96014F81B7FFF4E0C8DB9F92"/><text:span text:style-name="T529">　</text:span><text:span text:style-name="T530">y</text:span><text:span text:style-name="T531">＝－（</text:span><text:span text:style-name="T532">x</text:span><text:span text:style-name="T533">－</text:span><text:span text:style-name="T534">2</text:span><text:span text:style-name="T535">）</text:span><text:span text:style-name="T536">2</text:span><text:span text:style-name="T537">＋</text:span><text:span text:style-name="T538">4</text:span><text:span text:style-name="T539">　</text:span><text:bookmark-start text:name="OP2_776ECEEC96014F81B7FFF4E0C8DB9F92"/><text:bookmark-end text:name="OP1_776ECEEC96014F81B7FFF4E0C8DB9F92"/><text:bookmark-end text:name="OPTG1_776ECEEC96014F81B7FFF4E0C8DB9F92"/><text:span text:style-name="T540"><text:line-break/></text:span><text:span text:style-name="T541">(Ｂ)</text:span><text:bookmark-start text:name="OPTG2_776ECEEC96014F81B7FFF4E0C8DB9F92"/><text:span text:style-name="T542">　</text:span><text:span text:style-name="T543">y</text:span><text:span text:style-name="T544">＝－（</text:span><text:span text:style-name="T545">x</text:span><text:span text:style-name="T546">－</text:span><text:span text:style-name="T547">4</text:span><text:span text:style-name="T548">）</text:span><text:span text:style-name="T549">2</text:span><text:span text:style-name="T550">＋</text:span><text:span text:style-name="T551">2</text:span><text:span text:style-name="T552">　</text:span><text:bookmark-start text:name="OP3_776ECEEC96014F81B7FFF4E0C8DB9F92"/><text:bookmark-end text:name="OP2_776ECEEC96014F81B7FFF4E0C8DB9F92"/><text:bookmark-end text:name="OPTG2_776ECEEC96014F81B7FFF4E0C8DB9F92"/><text:span text:style-name="T553">(Ｃ)</text:span><text:bookmark-start text:name="OPTG3_776ECEEC96014F81B7FFF4E0C8DB9F92"/><text:span text:style-name="T554">　</text:span><text:span text:style-name="T555">y</text:span><text:span text:style-name="T556">＝－</text:span><text:span text:style-name="T557"><draw:frame draw:z-index="0" draw:id="id23" draw:style-name="a24" draw:name="Object 23" text:anchor-type="as-char" svg:x="0in" svg:y="0in" svg:width="0.17292in" svg:height="0.43194in" style:rel-width="scale" style:rel-height="scale"><draw:object-ole draw:class-id="0002CE02-0000-0000-C000-000000000046" xlink:href="Object 23" xlink:type="simple" xlink:show="embed" xlink:actuate="onLoad"/><draw:image xlink:href="ObjectReplacements/Object 23" xlink:type="simple" xlink:show="embed" xlink:actuate="onLoad"/><svg:title/><svg:desc/></draw:frame></text:span><text:span text:style-name="T558">（</text:span><text:span text:style-name="T559">x</text:span><text:span text:style-name="T560">－</text:span><text:span text:style-name="T561">4</text:span><text:span text:style-name="T562">）</text:span><text:span text:style-name="T563">2</text:span><text:span text:style-name="T564">＋</text:span><text:span text:style-name="T565">2</text:span><text:span text:style-name="T566">　</text:span><text:bookmark-start text:name="OP4_776ECEEC96014F81B7FFF4E0C8DB9F92"/><text:bookmark-end text:name="OP3_776ECEEC96014F81B7FFF4E0C8DB9F92"/><text:bookmark-end text:name="OPTG3_776ECEEC96014F81B7FFF4E0C8DB9F92"/><text:span text:style-name="T567">(Ｄ)</text:span><text:bookmark-start text:name="OPTG4_776ECEEC96014F81B7FFF4E0C8DB9F92"/><text:span text:style-name="T568">　</text:span><text:span text:style-name="T569">y</text:span><text:span text:style-name="T570">＝－</text:span><text:span text:style-name="T571"><draw:frame draw:z-index="0" draw:id="id24" draw:style-name="a25" draw:name="Object 24" text:anchor-type="as-char" svg:x="0in" svg:y="0in" svg:width="0.16042in" svg:height="0.43194in" style:rel-width="scale" style:rel-height="scale"><draw:object-ole draw:class-id="0002CE02-0000-0000-C000-000000000046" xlink:href="Object 24" xlink:type="simple" xlink:show="embed" xlink:actuate="onLoad"/><draw:image xlink:href="ObjectReplacements/Object 24" xlink:type="simple" xlink:show="embed" xlink:actuate="onLoad"/><svg:title/><svg:desc/></draw:frame></text:span><text:span text:style-name="T572">（</text:span><text:span text:style-name="T573">x</text:span><text:span text:style-name="T574">－</text:span><text:span text:style-name="T575">2</text:span><text:span text:style-name="T576">）</text:span><text:span text:style-name="T577">2</text:span><text:span text:style-name="T578">＋</text:span><text:bookmark-end text:name="OP4_776ECEEC96014F81B7FFF4E0C8DB9F92"/><text:bookmark-end text:name="OPTG4_776ECEEC96014F81B7FFF4E0C8DB9F92"/><text:span text:style-name="T579">4</text:span><text:span text:style-name="T580">。</text:span><text:bookmark-start text:name="Z_557CDE32B51643AF82C96B167BA0C4B1"/><text:bookmark-end text:name="Z_776ECEEC96014F81B7FFF4E0C8DB9F92"/><text:bookmark-end text:name="Q_776ECEEC96014F81B7FFF4E0C8DB9F92"/><text:span text:style-name="T581"><text:line-break/></text:span><text:span text:style-name="T582"><text:line-break/></text:span><text:span text:style-name="T583"><text:line-break/></text:span><text:span text:style-name="T584"><text:line-break/></text:span></text:p>
        </text:list-item>
        <text:list-item>
          <text:p text:style-name="P585"><text:bookmark-start text:name="Q_3993330644B944CFB4443B8FEBEE7E91"/><text:bookmark-start text:name="Z_3993330644B944CFB4443B8FEBEE7E91"/><text:bookmark-end text:name="Z_557CDE32B51643AF82C96B167BA0C4B1"/><text:span text:style-name="T586">若</text:span><text:span text:style-name="T587">　</text:span><text:span text:style-name="T588">y</text:span><text:span text:style-name="T589">＝</text:span><text:span text:style-name="T590">a</text:span><text:span text:style-name="T591">（</text:span><text:span text:style-name="T592">x</text:span><text:span text:style-name="T593">－</text:span><text:span text:style-name="T594">h</text:span><text:span text:style-name="T595">）</text:span><text:span text:style-name="T596">2</text:span><text:span text:style-name="T597">＋</text:span><text:span text:style-name="T598">k</text:span><text:span text:style-name="T599">　</text:span><text:span text:style-name="T600">的圖形，向左平移</text:span><text:span text:style-name="T601">3</text:span><text:span text:style-name="T602">　</text:span><text:span text:style-name="T603">個單位，再向上平移</text:span><text:span text:style-name="T604">2</text:span><text:span text:style-name="T605">個單位後，可得</text:span><text:span text:style-name="T606">　</text:span><text:span text:style-name="T607">y</text:span><text:span text:style-name="T608">＝</text:span><text:span text:style-name="T609">3</text:span><text:span text:style-name="T610">（</text:span><text:span text:style-name="T611">x</text:span><text:span text:style-name="T612">－</text:span><text:span text:style-name="T613">4</text:span><text:span text:style-name="T614">）</text:span><text:span text:style-name="T615">2</text:span><text:span text:style-name="T616">＋</text:span><text:span text:style-name="T617">6</text:span><text:span text:style-name="T618">　</text:span><text:span text:style-name="T619">的新圖形，求</text:span><text:span text:style-name="T620"><text:line-break/></text:span><text:span text:style-name="T621">h</text:span><text:span text:style-name="T622">＋</text:span><text:span text:style-name="T623">k</text:span><text:span text:style-name="T624">＝</text:span><text:span text:style-name="T625">(A)11 <text:s/>(B)12 <text:s/>(C)13 <text:s/>(D)15</text:span><text:span text:style-name="T626">。</text:span><text:bookmark-end text:name="Q_3993330644B944CFB4443B8FEBEE7E91"/><text:span text:style-name="T627"><text:line-break/></text:span><text:span text:style-name="T628"><text:line-break/></text:span><text:span text:style-name="T629"><text:line-break/></text:span><text:bookmark-start text:name="Z_A2E16E6098084613A167A2A8CA7FE913"/><text:bookmark-end text:name="Z_3993330644B944CFB4443B8FEBEE7E91"/></text:p>
        </text:list-item>
        <text:list-item>
          <text:p text:style-name="P630"><text:bookmark-start text:name="Z_3B1464F2444A4491AD8A1BE23E758D3F"/><text:bookmark-start text:name="Q_3B1464F2444A4491AD8A1BE23E758D3F"/><text:bookmark-end text:name="Z_A2E16E6098084613A167A2A8CA7FE913"/><text:span text:style-name="T631">二次函數</text:span><text:span text:style-name="T632">y＝</text:span><text:span text:style-name="T633">f</text:span><text:span text:style-name="T634">(x)＝－x</text:span><text:span text:style-name="T635">2</text:span><text:span text:style-name="T636">＋mx＋n的圖形</text:span><text:span text:style-name="T637">x</text:span><text:span text:style-name="T638">軸交於</text:span><text:span text:style-name="T639">（</text:span><text:span text:style-name="T640">－</text:span><text:span text:style-name="T641">2 ,</text:span><text:span text:style-name="T642">0</text:span><text:span text:style-name="T643">）、（</text:span><text:span text:style-name="T644">5</text:span><text:span text:style-name="T645"><text:s/>,<text:s/></text:span><text:span text:style-name="T646">0</text:span><text:span text:style-name="T647">），則與</text:span><text:span text:style-name="T648">y</text:span><text:span text:style-name="T649">軸交於</text:span><text:span text:style-name="T650">(A)</text:span><text:span text:style-name="T651">（</text:span><text:span text:style-name="T652">0 ,</text:span><text:span text:style-name="T653">－</text:span><text:span text:style-name="T654">7</text:span><text:span text:style-name="T655">）</text:span><text:span text:style-name="T656"><text:s/>(B)</text:span><text:span text:style-name="T657">（</text:span><text:span text:style-name="T658">0 ,<text:s/></text:span><text:span text:style-name="T659">7</text:span><text:span text:style-name="T660">）</text:span><text:span text:style-name="T661"><text:s/></text:span><text:span text:style-name="T662"><text:line-break/></text:span><text:span text:style-name="T663"><text:s/>(C)</text:span><text:span text:style-name="T664">（</text:span><text:span text:style-name="T665">0 ,</text:span><text:span text:style-name="T666">－</text:span><text:span text:style-name="T667">1</text:span><text:span text:style-name="T668">0</text:span><text:span text:style-name="T669">）</text:span><text:span text:style-name="T670"><text:s text:c="2"/>(D)</text:span><text:span text:style-name="T671">（</text:span><text:span text:style-name="T672">0 ,</text:span><text:span text:style-name="T673"><text:s/></text:span><text:span text:style-name="T674">1</text:span><text:span text:style-name="T675">0</text:span><text:span text:style-name="T676">）</text:span><text:span text:style-name="T677">。</text:span><text:span text:style-name="T678"><text:line-break/></text:span><text:span text:style-name="T679"><text:line-break/></text:span><text:span text:style-name="T680"><text:line-break/></text:span><text:span text:style-name="T681"><text:line-break/></text:span></text:p>
        </text:list-item>
        <text:list-item>
          <text:p text:style-name="P682"><text:span text:style-name="T683"><draw:frame draw:z-index="251668480" draw:style-name="a26" draw:name="圖片 3" text:anchor-type="paragraph" svg:x="7.74792in" svg:y="-0.05903in" svg:width="1.07847in" svg:height="1.02639in" style:rel-width="scale" style:rel-height="scale"><draw:image xlink:href="media/image2.jpeg" xlink:type="simple" xlink:show="embed" xlink:actuate="onLoad"/><svg:title/><svg:desc>2銝脤_鋆撥__瘛_1128靽_頧_jpg瑼_2-41</svg:desc></draw:frame></text:span><text:span text:style-name="T684">把7個完全相同的正方體黏合成如右的立體圖形，若其表面積為120平方公分，則其體積＝</text:span><text:span text:style-name="T685"><text:line-break/></text:span><text:span text:style-name="T686">(A)</text:span><text:span text:style-name="T687"><text:s/></text:span><text:span text:style-name="T688">48 <text:s/>(B)</text:span><text:span text:style-name="T689"><text:s/></text:span><text:span text:style-name="T690">5</text:span><text:span text:style-name="T691">6</text:span><text:span text:style-name="T692"><text:s text:c="2"/>(C)</text:span><text:span text:style-name="T693"><text:s/></text:span><text:span text:style-name="T694">64 <text:s/>(D)</text:span><text:span text:style-name="T695"><text:s/></text:span><text:span text:style-name="T696">84</text:span><text:span text:style-name="T697">。</text:span><text:span text:style-name="T698">立方公分</text:span><text:span text:style-name="T699"><text:line-break/></text:span><text:span text:style-name="T700"><text:line-break/></text:span><text:span text:style-name="T701"><text:line-break/></text:span></text:p>
        </text:list-item>
        <text:list-item>
          <text:p text:style-name="P702"><text:span text:style-name="T703">若二次函數</text:span><text:span text:style-name="T704">y</text:span><text:span text:style-name="T705">＝</text:span><text:span text:style-name="T706">x</text:span><text:span text:style-name="T707">2</text:span><text:span text:style-name="T708">－</text:span><text:span text:style-name="T709">2x</text:span><text:span text:style-name="T710">＋</text:span><text:span text:style-name="T711">2</text:span><text:span text:style-name="T712">k</text:span><text:span text:style-name="T713">的圖形與直線</text:span><text:span text:style-name="T714">y</text:span><text:span text:style-name="T715">＝</text:span><text:span text:style-name="T716">3</text:span><text:span text:style-name="T717">恰</text:span><text:span text:style-name="T718">交</text:span><text:span text:style-name="T719">於一點</text:span><text:span text:style-name="T720">，則</text:span><text:span text:style-name="T721">k</text:span><text:span text:style-name="T722">為</text:span><text:span text:style-name="T723">(A) 2 <text:s/>(B) 3 <text:s/>(C) 4 <text:s/>(D) 5</text:span><text:span text:style-name="T724"><text:s/></text:span><text:span text:style-name="T725">。</text:span><text:span text:style-name="T726"><text:line-break/></text:span><text:span text:style-name="T727"><text:line-break/></text:span><text:span text:style-name="T728"><text:line-break/></text:span></text:p>
        </text:list-item>
        <text:list-item>
          <text:p text:style-name="P729"><text:span text:style-name="T730"><draw:frame draw:z-index="251669504" draw:style-name="a27" draw:name="圖片 2" text:anchor-type="paragraph" svg:x="7.74792in" svg:y="0.22778in" svg:width="1.47917in" svg:height="1.36458in" style:rel-width="scale" style:rel-height="scale"><draw:image xlink:href="media/image3.jpeg" xlink:type="simple" xlink:show="embed" xlink:actuate="onLoad"/><svg:title/><svg:desc>Y3D083D-1-248</svg:desc></draw:frame></text:span><text:span text:style-name="T731">如</text:span><text:span text:style-name="T732">右</text:span><text:span text:style-name="T733">圖，四邊形</text:span><text:span text:style-name="T734">ABCD</text:span><text:span text:style-name="T735">是平行四邊形，</text:span><text:span text:style-name="T736">B</text:span><text:span text:style-name="T737">、</text:span><text:span text:style-name="T738">C</text:span><text:span text:style-name="T739">、</text:span><text:span text:style-name="T740">D</text:span><text:span text:style-name="T741">三點在二次函數</text:span><text:span text:style-name="T742">y</text:span><text:span text:style-name="T743">＝</text:span><text:span text:style-name="T744">x</text:span><text:span text:style-name="T745">2</text:span><text:span text:style-name="T746">的圖形上，若</text:span><text:span text:style-name="T747">A</text:span><text:span text:style-name="T748">點的坐標為</text:span><text:span text:style-name="T749">　</text:span><text:span text:style-name="T750">( 0 , 6 )</text:span><text:span text:style-name="T751">，</text:span><text:span text:style-name="T752">B</text:span><text:span text:style-name="T753">點的坐標為</text:span><text:span text:style-name="T754">　</text:span><text:span text:style-name="T755">( 4 , 6 )</text:span><text:span text:style-name="T756">，則平行四邊形</text:span><text:span text:style-name="T757">ABCD</text:span><text:span text:style-name="T758">的面積為何？</text:span><text:span text:style-name="T759"><text:line-break/>(A) 18</text:span><text:span text:style-name="T760">　</text:span><text:span text:style-name="T761">(B) 20</text:span><text:span text:style-name="T762">　</text:span><text:span text:style-name="T763">(C) 24</text:span><text:span text:style-name="T764">　</text:span><text:span text:style-name="T765">(D) 30</text:span><text:span text:style-name="T766"><text:line-break/></text:span><text:span text:style-name="T767"><text:line-break/></text:span><text:span text:style-name="T768"><text:line-break/></text:span><text:span text:style-name="T769"><text:line-break/></text:span></text:p>
        </text:list-item>
        <text:list-item>
          <text:p text:style-name="P770"><text:bookmark-end text:name="Z_3B1464F2444A4491AD8A1BE23E758D3F"/><text:bookmark-end text:name="Q_3B1464F2444A4491AD8A1BE23E758D3F"/><text:span text:style-name="T771">向上發射一枚砲彈，經</text:span><text:span text:style-name="T772">x</text:span><text:span text:style-name="T773">秒後的高度為</text:span><text:span text:style-name="T774">y</text:span><text:span text:style-name="T775">公尺，且時間與高度的關係為</text:span><text:span text:style-name="T776">y</text:span><text:span text:style-name="T777">＝</text:span><text:span text:style-name="T778">ax</text:span><text:span text:style-name="T779">2</text:span><text:span text:style-name="T780">＋</text:span><text:span text:style-name="T781">bx</text:span><text:span text:style-name="T782">。若此砲彈在第</text:span><text:span text:style-name="T783">5</text:span><text:span text:style-name="T784">秒與第</text:span><text:span text:style-name="T785">12</text:span><text:span text:style-name="T786">秒時的高度相等，則在下列哪一個時間的高度是最高的？</text:span><text:span text:style-name="T787"><text:s/>(A)</text:span><text:span text:style-name="T788">第</text:span><text:span text:style-name="T789">5</text:span><text:span text:style-name="T790">秒</text:span><text:span text:style-name="T791"><text:s text:c="2"/>(B)<text:s/></text:span><text:span text:style-name="T792">第</text:span><text:span text:style-name="T793">6</text:span><text:span text:style-name="T794">秒</text:span><text:span text:style-name="T795"><text:s text:c="2"/>(C)<text:s/></text:span><text:span text:style-name="T796">第</text:span><text:span text:style-name="T797">8</text:span><text:span text:style-name="T798"><text:s/></text:span><text:span text:style-name="T799">秒</text:span><text:span text:style-name="T800"><text:s/>(D)<text:s/></text:span><text:span text:style-name="T801">第</text:span><text:span text:style-name="T802">10</text:span><text:span text:style-name="T803">秒</text:span><text:span text:style-name="T804"><text:s/></text:span><text:span text:style-name="T805">。</text:span><text:span text:style-name="T806"><text:line-break/></text:span><text:span text:style-name="T807"><text:line-break/></text:span></text:p>
        </text:list-item>
      </text:list>
      <text:p text:style-name="P808"/>
      <text:list text:style-name="LFO3" text:continue-numbering="true">
        <text:list-item>
          <text:p text:style-name="P809"><text:span text:style-name="T810">計算題</text:span><text:span text:style-name="T811">(每題6分,共12分)</text:span><text:span text:style-name="T812"><text:s/>:</text:span></text:p>
        </text:list-item>
      </text:list>
      <text:p text:style-name="P813"/>
      <text:list text:style-name="LFO4" text:continue-numbering="true">
        <text:list-item>
          <text:p text:style-name="P814"><text:span text:style-name="T815">甲</text:span><text:span text:style-name="T816">船、乙船兩船航行於海上，當甲船在乙船的正北方</text:span><text:span text:style-name="T817">100</text:span><text:span text:style-name="T818">浬時，甲船以每小時10浬的速度向西航行，乙船以每小時</text:span><text:span text:style-name="T819"><text:line-break/></text:span><text:span text:style-name="T820">20浬的速度向北航行，則 <text:s/>(</text:span><text:span text:style-name="T821">1)</text:span><text:span text:style-name="T822"><text:s/>幾小時後兩船的距離最近</text:span><text:span text:style-name="T823">？</text:span><text:span text:style-name="T824"><text:s/>(2) 最近的距離是幾浬</text:span><text:span text:style-name="T825">？</text:span><text:span text:style-name="T826"><text:s/></text:span><text:span text:style-name="T827"><text:line-break/></text:span><text:span text:style-name="T828"><text:line-break/></text:span><text:span text:style-name="T829"><text:line-break/></text:span><text:span text:style-name="T830"><text:line-break/></text:span><text:span text:style-name="T831"><text:line-break/></text:span></text:p>
        </text:list-item>
        <text:list-item>
          <text:p text:style-name="P832"><text:span text:style-name="T833">開心果園</text:span><text:span text:style-name="T834">種了</text:span><text:span text:style-name="T835">　</text:span><text:span text:style-name="T836">50</text:span><text:span text:style-name="T837">　</text:span><text:span text:style-name="T838">棵蓮霧樹，每棵樹的產量為</text:span><text:span text:style-name="T839">600</text:span><text:span text:style-name="T840">　</text:span><text:span text:style-name="T841">個；若每加種</text:span><text:span text:style-name="T842">　</text:span><text:span text:style-name="T843">1</text:span><text:span text:style-name="T844">　</text:span><text:span text:style-name="T845">棵，則每棵產量會減少</text:span><text:span text:style-name="T846">　</text:span><text:span text:style-name="T847">10</text:span><text:span text:style-name="T848">　</text:span><text:span text:style-name="T849">個</text:span><text:span text:style-name="T850">蓮霧，</text:span><text:span text:style-name="T851">則加種</text:span><text:span text:style-name="T852">x</text:span><text:span text:style-name="T853">棵時</text:span><text:span text:style-name="T854"><text:line-break/></text:span><text:span text:style-name="T855">最大產量為</text:span><text:span text:style-name="T856">y</text:span><text:span text:style-name="T857">，求</text:span><text:span text:style-name="T858">x</text:span><text:span text:style-name="T859">與</text:span><text:span text:style-name="T860">y<text:s/></text:span><text:span text:style-name="T861">值。</text:span><text:span text:style-name="T862"><text:line-break/></text:span><text:span text:style-name="T863"><text:line-break/></text:span><text:span text:style-name="T864"><text:line-break/></text:span></text:p>
        </text:list-item>
      </text:list>
      <text:p text:style-name="P865"><text:span text:style-name="T866"><text:line-break/></text:span></text:p>
      <text:p text:style-name="P867"/>
      <text:p text:style-name="P868"/>
      <text:soft-page-break/>
      <text:p text:style-name="P869">新北市立溪崑國民中學106學年度第二學期第一次定期評量數學科 答案卷</text:p>
      <text:p text:style-name="P870"><text:span text:style-name="T871">九</text:span><draw:connector draw:type="line" svg:x1="0.05486in" svg:y1="0.41944in" svg:x2="8.92986in" svg:y2="0.41944in" draw:z-index="251671552" draw:id="id25" draw:style-name="a28" draw:name="直線接點 5" text:anchor-type="paragraph"><svg:title/><svg:desc/></draw:connector><text:span text:style-name="T872">年級</text:span><text:span text:style-name="T873">　　　</text:span><text:span text:style-name="T874">班 座號</text:span><text:span text:style-name="T875">　　　</text:span><text:span text:style-name="T876"><text:s/>姓名</text:span><text:span text:style-name="T877">　　　　　　　　</text:span><text:span text:style-name="T878"><text:s/></text:span></text:p>
      <text:p text:style-name="P879">一.選擇題：每題4分，共88分</text:p>
      <table:table table:style-name="Table880">
        <table:table-columns>
          <table:table-column table:style-name="TableColumn881"/>
          <table:table-column table:style-name="TableColumn882"/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  <table:table-column table:style-name="TableColumn890"/>
        </table:table-columns>
        <table:table-row table:style-name="TableRow891">
          <table:table-cell table:style-name="TableCell892">
            <text:p text:style-name="P893">1</text:p>
          </table:table-cell>
          <table:table-cell table:style-name="TableCell894">
            <text:p text:style-name="P895">2</text:p>
          </table:table-cell>
          <table:table-cell table:style-name="TableCell896">
            <text:p text:style-name="P897">3</text:p>
          </table:table-cell>
          <table:table-cell table:style-name="TableCell898">
            <text:p text:style-name="P899">4</text:p>
          </table:table-cell>
          <table:table-cell table:style-name="TableCell900">
            <text:p text:style-name="P901">5</text:p>
          </table:table-cell>
          <table:table-cell table:style-name="TableCell902">
            <text:p text:style-name="P903">6</text:p>
          </table:table-cell>
          <table:table-cell table:style-name="TableCell904">
            <text:p text:style-name="P905">7</text:p>
          </table:table-cell>
          <table:table-cell table:style-name="TableCell906">
            <text:p text:style-name="P907">8</text:p>
          </table:table-cell>
          <table:table-cell table:style-name="TableCell908">
            <text:p text:style-name="P909">9</text:p>
          </table:table-cell>
          <table:table-cell table:style-name="TableCell910">
            <text:p text:style-name="P911">10</text:p>
          </table:table-cell>
        </table:table-row>
        <table:table-row table:style-name="TableRow912"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</table:table-row>
        <table:table-row table:style-name="TableRow933">
          <table:table-cell table:style-name="TableCell934">
            <text:p text:style-name="P935">11</text:p>
          </table:table-cell>
          <table:table-cell table:style-name="TableCell936">
            <text:p text:style-name="P937">12</text:p>
          </table:table-cell>
          <table:table-cell table:style-name="TableCell938">
            <text:p text:style-name="P939">13</text:p>
          </table:table-cell>
          <table:table-cell table:style-name="TableCell940">
            <text:p text:style-name="P941">14</text:p>
          </table:table-cell>
          <table:table-cell table:style-name="TableCell942">
            <text:p text:style-name="P943">15</text:p>
          </table:table-cell>
          <table:table-cell table:style-name="TableCell944">
            <text:p text:style-name="P945">16</text:p>
          </table:table-cell>
          <table:table-cell table:style-name="TableCell946">
            <text:p text:style-name="P947">17</text:p>
          </table:table-cell>
          <table:table-cell table:style-name="TableCell948">
            <text:p text:style-name="P949">18</text:p>
          </table:table-cell>
          <table:table-cell table:style-name="TableCell950">
            <text:p text:style-name="P951">19</text:p>
          </table:table-cell>
          <table:table-cell table:style-name="TableCell952">
            <text:p text:style-name="P953">20</text:p>
          </table:table-cell>
        </table:table-row>
        <table:table-row table:style-name="TableRow954"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  <table:table-cell table:style-name="TableCell963">
            <text:p text:style-name="P964"/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</table:table-row>
        <table:table-row table:style-name="TableRow975">
          <table:table-cell table:style-name="TableCell976">
            <text:p text:style-name="P977">21</text:p>
          </table:table-cell>
          <table:table-cell table:style-name="TableCell978">
            <text:p text:style-name="P979">22</text:p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  <table:table-cell table:style-name="TableCell994">
            <text:p text:style-name="P995"/>
          </table:table-cell>
        </table:table-row>
        <table:table-row table:style-name="TableRow996"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  <table:table-cell table:style-name="TableCell1007">
            <text:p text:style-name="P1008"/>
          </table:table-cell>
          <table:table-cell table:style-name="TableCell1009">
            <text:p text:style-name="P1010"/>
          </table:table-cell>
          <table:table-cell table:style-name="TableCell1011">
            <text:p text:style-name="P1012"/>
          </table:table-cell>
          <table:table-cell table:style-name="TableCell1013">
            <text:p text:style-name="P1014"/>
          </table:table-cell>
          <table:table-cell table:style-name="TableCell1015">
            <text:p text:style-name="P1016"/>
          </table:table-cell>
        </table:table-row>
      </table:table>
      <text:p text:style-name="P1017"/>
      <text:p text:style-name="P1018">二.計算題：每題6分，共12分(無計算式不予給分)</text:p>
      <table:table table:style-name="Table1019">
        <table:table-columns>
          <table:table-column table:style-name="TableColumn1020"/>
          <table:table-column table:style-name="TableColumn1021"/>
        </table:table-columns>
        <table:table-row table:style-name="TableRow1022">
          <table:table-cell table:style-name="TableCell1023">
            <text:list text:style-name="LFO4" text:continue-numbering="true">
              <text:list-item>
                <text:p text:style-name="P1024"><text:span text:style-name="T1025">甲</text:span><text:span text:style-name="T1026">船、乙船兩船航行於海上，當甲船在乙船的正北方100浬時，甲船以每小時10浬的速度向西航行，乙船以每小時20浬的速度向北航行，則 <text:s/></text:span><text:span text:style-name="T1027"><text:line-break/></text:span><text:span text:style-name="T1028">(1) 幾小時後兩船的距離最近</text:span><text:span text:style-name="T1029">？</text:span><text:span text:style-name="T1030"><text:s/></text:span><text:span text:style-name="T1031"><text:line-break/>(2) 最近的距離是幾浬</text:span><text:span text:style-name="T1032">？</text:span><text:span text:style-name="T1033"><text:s/></text:span><text:span text:style-name="T1034"><text:line-break/></text:span><text:span text:style-name="T1035"><text:line-break/></text:span><text:span text:style-name="T1036"><text:line-break/></text:span><text:span text:style-name="T1037"><text:line-break/></text:span><text:span text:style-name="T1038"><text:line-break/></text:span></text:p>
              </text:list-item>
            </text:list>
            <text:p text:style-name="P1039"/>
          </table:table-cell>
          <table:table-cell table:style-name="TableCell1040">
            <text:list text:style-name="LFO4" text:continue-numbering="true">
              <text:list-item>
                <text:p text:style-name="P1041"><text:span text:style-name="T1042">開心果園</text:span><text:span text:style-name="T1043">種了</text:span><text:span text:style-name="T1044">　</text:span><text:span text:style-name="T1045">50</text:span><text:span text:style-name="T1046">　</text:span><text:span text:style-name="T1047">棵蓮霧樹，每棵樹的產量為</text:span><text:span text:style-name="T1048">600</text:span><text:span text:style-name="T1049">　</text:span><text:span text:style-name="T1050">個；若每加種</text:span><text:span text:style-name="T1051">　</text:span><text:span text:style-name="T1052">1</text:span><text:span text:style-name="T1053">　</text:span><text:span text:style-name="T1054">棵，則每棵產量會減少</text:span><text:span text:style-name="T1055">　</text:span><text:span text:style-name="T1056">10</text:span><text:span text:style-name="T1057">　</text:span><text:span text:style-name="T1058">個蓮霧，則加種</text:span><text:span text:style-name="T1059">x</text:span><text:span text:style-name="T1060">棵時最大產量為</text:span><text:span text:style-name="T1061">y</text:span><text:span text:style-name="T1062">，求</text:span><text:span text:style-name="T1063">x</text:span><text:span text:style-name="T1064">與</text:span><text:span text:style-name="T1065">y<text:s/></text:span><text:span text:style-name="T1066">值。</text:span><text:span text:style-name="T1067"><text:line-break/></text:span><text:span text:style-name="T1068"><text:line-break/></text:span></text:p>
              </text:list-item>
            </text:list>
          </table:table-cell>
        </table:table-row>
      </table:table>
      <text:p text:style-name="P1069"/>
      <text:p text:style-name="P1070"/>
      <text:p text:style-name="P1071">106-2-1 <text:s/>九年級 <text:s/>數學科－解答</text:p>
      <text:p text:style-name="內文"><text:span text:style-name="T1072">一選擇題</text:span><text:span text:style-name="T1073">每題4分，共88分</text:span></text:p>
      <text:p text:style-name="內文"><text:span text:style-name="T1074"><text:s/></text:span><text:span text:style-name="T1075">DBADC <text:s/>CBCBD</text:span></text:p>
      <text:p text:style-name="P1076"><text:s text:c="2"/>DCABB <text:s/>CADBA</text:p>
      <text:p text:style-name="P1077"><text:s/>AC</text:p>
      <text:p text:style-name="P1078"/>
      <text:p text:style-name="內文"><text:span text:style-name="T1079">二計算題</text:span><text:span text:style-name="T1080">每題6分，共12分</text:span></text:p>
      <text:p text:style-name="內文"><text:span text:style-name="T1081"><text:s/>1. <text:s/>4</text:span><text:span text:style-name="T1082">小時</text:span><text:span text:style-name="T1083"><text:s/>,</text:span><draw:frame draw:style-name="a29" text:anchor-type="as-char" svg:x="0in" svg:y="0in" svg:width="0.49167in" svg:height="0.26667in" style:rel-width="scale" style:rel-height="scale"><draw:object xlink:href="Object 25/" xlink:type="simple" xlink:show="embed" xlink:actuate="onLoad"/></draw:frame><text:span text:style-name="T1084"><text:s/></text:span><text:span text:style-name="T1085">(</text:span><text:span text:style-name="T1086">每個答案各</text:span><text:span text:style-name="T1087">3</text:span><text:span text:style-name="T1088">分</text:span><text:span text:style-name="T1089">)</text:span></text:p>
      <text:p text:style-name="內文"><text:span text:style-name="T1090"><text:s/>2.<text:s/></text:span><text:span text:style-name="T1091">加種</text:span><text:span text:style-name="T1092">5</text:span><text:span text:style-name="T1093">株</text:span><text:span text:style-name="T1094"><text:s/>,</text:span><text:span text:style-name="T1095">可得</text:span><text:span text:style-name="T1096">30250</text:span><text:span text:style-name="T1097">個</text:span><text:span text:style-name="T1098"><text:s/></text:span><text:span text:style-name="T1099">(</text:span><text:span text:style-name="T1100">每個答案各</text:span><text:span text:style-name="T1101">3</text:span><text:span text:style-name="T1102">分</text:span><text:span text:style-name="T1103">)</text:span></text:p>
      <text:p text:style-name="P1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A" style:num-letter-sync="true">
        <style:list-level-properties text:space-before="0.3333in" text:min-label-width="0.2847in" text:list-level-position-and-space-mode="label-alignment">
          <style:list-level-label-alignment text:label-followed-by="listtab" fo:margin-left="0.618in" fo:text-indent="-0.284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4" style:num-suffix="." style:num-format="1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7" style:num-suffix="." style:num-format="1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986in" text:min-label-width="0.3333in" text:list-level-position-and-space-mode="label-alignment">
          <style:list-level-label-alignment text:label-followed-by="listtab" fo:margin-left="3.4319in" fo:text-indent="-0.3333in"/>
        </style:list-level-properties>
      </text:list-level-style-number>
    </text:list-style>
    <text:list-style style:name="LFO3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1</text:page-number></text:span><text:span text:style-name="T6">頁，共</text:span><text:span text:style-name="T7">3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09:07:00Z</meta:creation-date>
    <dc:date>2026-02-04T09:07:00Z</dc:date>
    <meta:template xlink:href="Normal" xlink:type="simple"/>
    <meta:editing-cycles>2</meta:editing-cycles>
    <meta:editing-duration>PT0S</meta:editing-duration>
    <meta:document-statistic meta:page-count="5" meta:paragraph-count="6" meta:word-count="494" meta:character-count="3308" meta:row-count="23" meta:non-whitespace-character-count="2820"/>
  </office:meta>
</office:document-meta>
</file>

<file path=Object 25/content.xml><?xml version="1.0" encoding="utf-8"?>
<mml:math xmlns:mml="http://www.w3.org/1998/Math/MathML" xmlns:m="http://schemas.openxmlformats.org/officeDocument/2006/math">
  <mml:mi mathvariant="normal"> </mml:mi>
  <mml:mn>20</mml:mn>
  <mml:msqrt>
    <mml:mn>5</mml:mn>
  </mml:msqrt>
</mml:math>
</file>