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media/image1.png" manifest:media-type="image/png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media/image2.emf" manifest:media-type=""/>
  <manifest:file-entry manifest:full-path="media/image3.emf" manifest:media-type=""/>
  <manifest:file-entry manifest:full-path="media/image4.emf" manifest:media-type=""/>
  <manifest:file-entry manifest:full-path="media/image5.emf" manifest:media-type=""/>
  <manifest:file-entry manifest:full-path="media/image6.emf" manifest:media-type=""/>
  <manifest:file-entry manifest:full-path="media/image7.emf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media/image8.png" manifest:media-type="image/png"/>
  <manifest:file-entry manifest:full-path="media/image9.emf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1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 46" manifest:media-type="application/octet-stream"/>
  <manifest:file-entry manifest:full-path="Object 55" manifest:media-type="application/octet-stream"/>
  <manifest:file-entry manifest:full-path="ObjectReplacements/Object 55" manifest:media-type=""/>
  <manifest:file-entry manifest:full-path="media/image10.emf" manifest:media-type=""/>
  <manifest:file-entry manifest:full-path="media/image11.png" manifest:media-type="image/png"/>
  <manifest:file-entry manifest:full-path="media/image12.png" manifest:media-type="image/png"/>
  <manifest:file-entry manifest:full-path="media/image13.emf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54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paragraph-properties fo:text-indent="0.4916in"/>
      <style:text-properties style:font-name="標楷體" style:font-name-asian="標楷體"/>
    </style:style>
    <style:style style:name="P21" style:parent-style-name="內文" style:family="paragraph">
      <style:paragraph-properties fo:text-indent="0.4916in"/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indent="0.4916in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P62" style:parent-style-name="內文" style:family="paragraph">
      <style:paragraph-properties fo:text-indent="0.4916in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內文" style:family="paragraph">
      <style:paragraph-properties fo:margin-left="0.4923in" fo:text-indent="-0.0006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family="paragraph">
      <style:paragraph-properties fo:margin-left="0.4923in" fo:text-indent="-0.0006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P91" style:parent-style-name="內文" style:family="paragraph">
      <style:paragraph-properties fo:text-indent="0.4916in"/>
      <style:text-properties style:font-name="標楷體" style:font-name-asian="標楷體" style:font-size-complex="12pt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P93" style:parent-style-name="內文" style:family="paragraph">
      <style:paragraph-properties fo:text-indent="0.4916in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indent="0.4916in"/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indent="0.4916in"/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1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28" style:parent-style-name="內文" style:family="paragraph">
      <style:paragraph-properties fo:text-indent="0.4916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43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48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50" style:parent-style-name="內文" style:family="paragraph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內文" style:family="paragraph">
      <style:paragraph-properties fo:text-indent="0.4916in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position="-472.7% 100%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style:text-position="-445.4% 100%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text-position="-463.6% 100%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position="-463.6% 100%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P177" style:parent-style-name="內文" style:family="paragraph">
      <style:text-properties style:font-name="標楷體" style:font-name-asian="標楷體"/>
    </style:style>
    <style:style style:name="P178" style:parent-style-name="內文" style:family="paragraph">
      <style:paragraph-properties fo:text-indent="0.4916in"/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fo:text-indent="0.4916in"/>
      <style:text-properties style:font-name="標楷體" style:font-name-asian="標楷體"/>
    </style:style>
    <style:style style:name="P193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08" style:parent-style-name="預設段落字型" style:family="text">
      <style:text-properties style:font-name="標楷體" style:font-name-asian="標楷體" fo:color="#000000" style:letter-kerning="false" style:text-position="-50% 100%" style:font-size-complex="12pt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fo:color="#000000" style:letter-kerning="false" style:text-position="-58.3% 100%" style:font-size-complex="12pt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color="#000000" style:letter-kerning="false" style:text-position="-41.6% 100%" style:font-size-complex="12pt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內文" style:family="paragraph">
      <style:paragraph-properties fo:margin-left="0.1965in" fo:text-indent="-0.1965in">
        <style:tab-stops/>
      </style:paragraph-properties>
    </style:style>
    <style:style style:name="P237" style:parent-style-name="內文" style:family="paragraph">
      <style:paragraph-properties fo:text-align="center"/>
    </style:style>
    <style:style style:name="P238" style:parent-style-name="內文" style:family="paragraph">
      <style:paragraph-properties fo:text-align="center"/>
    </style:style>
    <style:style style:name="P239" style:parent-style-name="內文" style:family="paragraph">
      <style:paragraph-properties fo:text-align="center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P242" style:parent-style-name="內文" style:family="paragraph">
      <style:paragraph-properties fo:text-align="center"/>
      <style:text-properties fo:font-size="11pt" style:font-size-asian="11pt"/>
    </style:style>
    <style:style style:name="P243" style:parent-style-name="內文" style:family="paragraph">
      <style:paragraph-properties fo:text-align="center"/>
    </style:style>
    <style:style style:name="P244" style:parent-style-name="內文" style:family="paragraph">
      <style:paragraph-properties fo:text-align="center"/>
    </style:style>
    <style:style style:name="P245" style:parent-style-name="內文" style:family="paragraph">
      <style:paragraph-properties fo:text-align="center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paragraph-properties>
        <style:tab-stops>
          <style:tab-stop style:type="left" style:position="5.1666in"/>
        </style:tab-stops>
      </style:paragraph-properties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P329" style:parent-style-name="內文" style:family="paragraph">
      <style:paragraph-properties fo:margin-left="0.1965in" fo:text-indent="-0.1965in">
        <style:tab-stops>
          <style:tab-stop style:type="center" style:position="4.2722in"/>
        </style:tab-stops>
      </style:paragraph-properties>
      <style:text-properties style:font-name="標楷體" style:font-name-asian="標楷體"/>
    </style:style>
    <style:style style:name="P330" style:parent-style-name="內文" style:family="paragraph">
      <style:paragraph-properties>
        <style:tab-stops>
          <style:tab-stop style:type="left" style:position="1.5in"/>
        </style:tab-stops>
      </style:paragraph-properties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P333" style:parent-style-name="內文" style:family="paragraph">
      <style:paragraph-properties>
        <style:tab-stops>
          <style:tab-stop style:type="left" style:position="1.5in"/>
        </style:tab-stops>
      </style:paragraph-properties>
      <style:text-properties style:font-name="標楷體" style:font-name-asian="標楷體"/>
    </style:style>
    <style:style style:name="P334" style:parent-style-name="內文" style:family="paragraph">
      <style:paragraph-properties>
        <style:tab-stops>
          <style:tab-stop style:type="left" style:position="1.5in"/>
        </style:tab-stops>
      </style:paragraph-properties>
      <style:text-properties style:font-name="標楷體" style:font-name-asian="標楷體"/>
    </style:style>
    <style:style style:name="P335" style:parent-style-name="內文" style:family="paragraph">
      <style:paragraph-properties>
        <style:tab-stops>
          <style:tab-stop style:type="left" style:position="1.5in"/>
        </style:tab-stops>
      </style:paragraph-properties>
      <style:text-properties style:font-name="標楷體" style:font-name-asian="標楷體"/>
    </style:style>
    <style:style style:name="P336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345" style:parent-style-name="內文" style:family="paragraph">
      <style:paragraph-properties fo:margin-top="0.125in" fo:margin-left="0.1965in" fo:text-indent="-0.1965in">
        <style:tab-stops/>
      </style:paragraph-properties>
      <style:text-properties style:font-name="標楷體" style:font-name-asian="標楷體"/>
    </style:style>
    <style:style style:name="P346" style:parent-style-name="內文" style:family="paragraph">
      <style:paragraph-properties fo:margin-top="0.125in" fo:margin-left="0.1965in" fo:text-indent="-0.1965in">
        <style:tab-stops/>
      </style:paragraph-properties>
      <style:text-properties style:font-name="標楷體" style:font-name-asian="標楷體"/>
    </style:style>
    <style:style style:name="P347" style:parent-style-name="內文" style:family="paragraph">
      <style:paragraph-properties fo:margin-top="0.125in" fo:margin-left="0.1965in" fo:text-indent="-0.1965in">
        <style:tab-stops/>
      </style:paragraph-properties>
      <style:text-properties style:font-name="標楷體" style:font-name-asian="標楷體"/>
    </style:style>
    <style:style style:name="P348" style:parent-style-name="內文" style:family="paragraph">
      <style:paragraph-properties fo:margin-top="0.125in"/>
      <style:text-properties style:font-name="標楷體" style:font-name-asian="標楷體"/>
    </style:style>
    <style:style style:name="P349" style:parent-style-name="內文" style:family="paragraph">
      <style:paragraph-properties>
        <style:tab-stops>
          <style:tab-stop style:type="left" style:position="3.8333in"/>
        </style:tab-stops>
      </style:paragraph-properties>
    </style:style>
    <style:style style:name="T350" style:parent-style-name="預設段落字型" style:family="text">
      <style:text-properties style:font-name="標楷體" style:font-name-asian="標楷體"/>
    </style:style>
    <style:style style:name="P351" style:parent-style-name="內文" style:family="paragraph">
      <style:paragraph-properties>
        <style:tab-stops>
          <style:tab-stop style:type="left" style:position="1.3333in"/>
        </style:tab-stops>
      </style:paragraph-properties>
    </style:style>
    <style:style style:name="T352" style:parent-style-name="預設段落字型" style:family="text">
      <style:text-properties style:font-name="標楷體" style:font-name-asian="標楷體"/>
    </style:style>
    <style:style style:name="P353" style:parent-style-name="內文" style:family="paragraph">
      <style:paragraph-properties fo:text-align="center"/>
    </style:style>
    <style:style style:name="P354" style:parent-style-name="內文" style:family="paragraph">
      <style:paragraph-properties fo:text-align="center"/>
    </style:style>
    <style:style style:name="P355" style:parent-style-name="內文" style:family="paragraph">
      <style:paragraph-properties fo:text-align="center"/>
    </style:style>
    <style:style style:name="P356" style:parent-style-name="內文" style:family="paragraph">
      <style:paragraph-properties fo:text-align="center"/>
    </style:style>
    <style:style style:name="P357" style:parent-style-name="內文" style:family="paragraph">
      <style:paragraph-properties fo:text-align="center"/>
    </style:style>
    <style:style style:name="P358" style:parent-style-name="內文" style:family="paragraph">
      <style:paragraph-properties fo:text-align="center"/>
    </style:style>
    <style:style style:name="P359" style:parent-style-name="內文" style:family="paragraph">
      <style:paragraph-properties fo:text-align="center"/>
    </style:style>
    <style:style style:name="P360" style:parent-style-name="內文" style:family="paragraph">
      <style:paragraph-properties fo:text-align="center"/>
    </style:style>
    <style:style style:name="P361" style:parent-style-name="內文" style:family="paragraph">
      <style:paragraph-properties fo:text-align="center"/>
    </style:style>
    <style:style style:name="P362" style:parent-style-name="內文" style:family="paragraph">
      <style:text-properties style:font-name="標楷體" style:font-name-asian="標楷體"/>
    </style:style>
    <style:style style:name="P363" style:parent-style-name="內文" style:family="paragraph">
      <style:text-properties style:font-name="標楷體" style:font-name-asian="標楷體"/>
    </style:style>
    <style:style style:name="P364" style:parent-style-name="內文" style:family="paragraph">
      <style:text-properties style:font-name="標楷體" style:font-name-asian="標楷體"/>
    </style:style>
    <style:style style:name="P365" style:parent-style-name="內文" style:family="paragraph">
      <style:text-properties style:font-name="標楷體" style:font-name-asian="標楷體"/>
    </style:style>
    <style:style style:name="P366" style:parent-style-name="內文" style:family="paragraph">
      <style:paragraph-properties>
        <style:tab-stops>
          <style:tab-stop style:type="left" style:position="5.5in"/>
        </style:tab-stops>
      </style:paragraph-properties>
      <style:text-properties style:font-name="標楷體" style:font-name-asian="標楷體"/>
    </style:style>
    <style:style style:name="P367" style:parent-style-name="內文" style:family="paragraph">
      <style:text-properties style:font-name="標楷體" style:font-name-asian="標楷體"/>
    </style:style>
    <style:style style:name="P368" style:parent-style-name="內文" style:family="paragraph">
      <style:text-properties style:font-name="標楷體" style:font-name-asian="標楷體"/>
    </style:style>
    <style:style style:name="P369" style:parent-style-name="內文" style:family="paragraph">
      <style:text-properties style:font-name="標楷體" style:font-name-asian="標楷體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text-properties style:font-name="標楷體" style:font-name-asian="標楷體"/>
    </style:style>
    <style:style style:name="P374" style:parent-style-name="內文" style:family="paragraph">
      <style:text-properties style:font-name="標楷體" style:font-name-asian="標楷體"/>
    </style:style>
    <style:style style:name="P375" style:parent-style-name="內文" style:family="paragraph">
      <style:paragraph-properties fo:widows="2" fo:orphans="2" fo:break-before="page"/>
    </style:style>
    <style:style style:name="P376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37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P387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ableColumn389" style:family="table-column">
      <style:table-column-properties style:column-width="0.875in"/>
    </style:style>
    <style:style style:name="TableColumn390" style:family="table-column">
      <style:table-column-properties style:column-width="0.875in"/>
    </style:style>
    <style:style style:name="TableColumn391" style:family="table-column">
      <style:table-column-properties style:column-width="0.875in"/>
    </style:style>
    <style:style style:name="TableColumn392" style:family="table-column">
      <style:table-column-properties style:column-width="0.875in"/>
    </style:style>
    <style:style style:name="TableColumn393" style:family="table-column">
      <style:table-column-properties style:column-width="0.8756in"/>
    </style:style>
    <style:style style:name="TableColumn394" style:family="table-column">
      <style:table-column-properties style:column-width="0.8756in"/>
    </style:style>
    <style:style style:name="TableColumn395" style:family="table-column">
      <style:table-column-properties style:column-width="0.8756in"/>
    </style:style>
    <style:style style:name="TableColumn396" style:family="table-column">
      <style:table-column-properties style:column-width="0.8756in"/>
    </style:style>
    <style:style style:name="TableColumn397" style:family="table-column">
      <style:table-column-properties style:column-width="0.8756in"/>
    </style:style>
    <style:style style:name="TableColumn398" style:family="table-column">
      <style:table-column-properties style:column-width="0.8756in"/>
    </style:style>
    <style:style style:name="Table388" style:family="table">
      <style:table-properties style:width="8.7541in" fo:margin-left="0in" table:align="left"/>
    </style:style>
    <style:style style:name="TableRow399" style:family="table-row">
      <style:table-row-properties style:min-row-height="0.2486in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420" style:family="table-row">
      <style:table-row-properties style:min-row-height="0.443in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441" style:parent-style-name="頁首" style:family="paragraph">
      <style:paragraph-properties style:snap-to-layout-grid="true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4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449" style:family="table-column">
      <style:table-column-properties style:column-width="1.7854in"/>
    </style:style>
    <style:style style:name="TableColumn450" style:family="table-column">
      <style:table-column-properties style:column-width="1.7861in"/>
    </style:style>
    <style:style style:name="TableColumn451" style:family="table-column">
      <style:table-column-properties style:column-width="1.7861in"/>
    </style:style>
    <style:style style:name="TableColumn452" style:family="table-column">
      <style:table-column-properties style:column-width="1.7861in"/>
    </style:style>
    <style:style style:name="TableColumn453" style:family="table-column">
      <style:table-column-properties style:column-width="1.7868in"/>
    </style:style>
    <style:style style:name="Table448" style:family="table">
      <style:table-properties style:width="8.9305in" fo:margin-left="0in" table:align="left"/>
    </style:style>
    <style:style style:name="TableRow454" style:family="table-row">
      <style:table-row-properties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465" style:family="table-row">
      <style:table-row-properties style:min-row-height="0.6409in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476" style:family="table-row">
      <style:table-row-properties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487" style:family="table-row">
      <style:table-row-properties style:min-row-height="0.6118in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9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507" style:family="table-column">
      <style:table-column-properties style:column-width="4.325in"/>
    </style:style>
    <style:style style:name="TableColumn508" style:family="table-column">
      <style:table-column-properties style:column-width="4.4201in"/>
    </style:style>
    <style:style style:name="Table506" style:family="table">
      <style:table-properties style:width="8.7451in" fo:margin-left="0in" table:align="left"/>
    </style:style>
    <style:style style:name="TableRow509" style:family="table-row">
      <style:table-row-properties style:min-row-height="3.6875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頁首" style:family="paragraph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512" style:parent-style-name="頁首" style:family="paragraph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頁首" style:family="paragraph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515" style:family="table-row">
      <style:table-row-properties style:min-row-height="3.9284i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頁首" style:family="paragraph">
      <style:paragraph-properties fo:margin-bottom="0.1666in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頁首" style:family="paragraph">
      <style:paragraph-properties fo:margin-bottom="0.1666in" fo:margin-left="0.2034in" fo:text-indent="-0.2034in">
        <style:tab-stops>
          <style:tab-stop style:type="center" style:position="2.6805in"/>
          <style:tab-stop style:type="right" style:position="5.5645in"/>
        </style:tab-stops>
      </style:paragraph-properties>
    </style:style>
    <style:style style:name="T520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P524" style:parent-style-name="內文" style:family="paragraph">
      <style:paragraph-properties fo:widows="2" fo:orphans="2" fo:break-before="page" fo:text-align="center"/>
    </style:style>
    <style:style style:name="T52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526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olumn528" style:family="table-column">
      <style:table-column-properties style:column-width="0.875in"/>
    </style:style>
    <style:style style:name="TableColumn529" style:family="table-column">
      <style:table-column-properties style:column-width="0.875in"/>
    </style:style>
    <style:style style:name="TableColumn530" style:family="table-column">
      <style:table-column-properties style:column-width="0.875in"/>
    </style:style>
    <style:style style:name="TableColumn531" style:family="table-column">
      <style:table-column-properties style:column-width="0.875in"/>
    </style:style>
    <style:style style:name="TableColumn532" style:family="table-column">
      <style:table-column-properties style:column-width="0.8756in"/>
    </style:style>
    <style:style style:name="TableColumn533" style:family="table-column">
      <style:table-column-properties style:column-width="0.8756in"/>
    </style:style>
    <style:style style:name="TableColumn534" style:family="table-column">
      <style:table-column-properties style:column-width="0.8756in"/>
    </style:style>
    <style:style style:name="TableColumn535" style:family="table-column">
      <style:table-column-properties style:column-width="0.8756in"/>
    </style:style>
    <style:style style:name="TableColumn536" style:family="table-column">
      <style:table-column-properties style:column-width="0.8756in"/>
    </style:style>
    <style:style style:name="TableColumn537" style:family="table-column">
      <style:table-column-properties style:column-width="0.8756in"/>
    </style:style>
    <style:style style:name="Table527" style:family="table">
      <style:table-properties style:width="8.7541in" fo:margin-left="0in" table:align="left"/>
    </style:style>
    <style:style style:name="TableRow538" style:family="table-row">
      <style:table-row-properties style:min-row-height="0.2486in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559" style:family="table-row">
      <style:table-row-properties style:min-row-height="0.443in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P580" style:parent-style-name="頁首" style:family="paragraph">
      <style:paragraph-properties style:snap-to-layout-grid="true"/>
    </style:style>
    <style:style style:name="T58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olumn583" style:family="table-column">
      <style:table-column-properties style:column-width="1.7854in"/>
    </style:style>
    <style:style style:name="TableColumn584" style:family="table-column">
      <style:table-column-properties style:column-width="1.7861in"/>
    </style:style>
    <style:style style:name="TableColumn585" style:family="table-column">
      <style:table-column-properties style:column-width="1.7861in"/>
    </style:style>
    <style:style style:name="TableColumn586" style:family="table-column">
      <style:table-column-properties style:column-width="1.7868in"/>
    </style:style>
    <style:style style:name="TableColumn587" style:family="table-column">
      <style:table-column-properties style:column-width="1.7861in"/>
    </style:style>
    <style:style style:name="Table582" style:family="table">
      <style:table-properties style:width="8.9305in" fo:margin-left="0in" table:align="left"/>
    </style:style>
    <style:style style:name="TableRow588" style:family="table-row">
      <style:table-row-properties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599" style:family="table-row">
      <style:table-row-properties style:min-row-height="0.6409in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頁首" style:family="paragraph">
      <style:paragraph-properties fo:text-align="center"/>
    </style:style>
    <style:style style:name="T602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頁首" style:family="paragraph">
      <style:paragraph-properties fo:text-align="center"/>
    </style:style>
    <style:style style:name="T605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頁首" style:family="paragraph">
      <style:paragraph-properties fo:text-align="center"/>
    </style:style>
    <style:style style:name="T608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頁首" style:family="paragraph">
      <style:paragraph-properties fo:text-align="center"/>
    </style:style>
    <style:style style:name="T611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頁首" style:family="paragraph">
      <style:paragraph-properties fo:text-align="center"/>
    </style:style>
    <style:style style:name="T614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Row615" style:family="table-row">
      <style:table-row-properties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626" style:family="table-row">
      <style:table-row-properties style:min-row-height="0.6118in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頁首" style:family="paragraph">
      <style:paragraph-properties fo:text-align="center"/>
    </style:style>
    <style:style style:name="T629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頁首" style:family="paragraph">
      <style:paragraph-properties fo:text-align="center"/>
    </style:style>
    <style:style style:name="T633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634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635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頁首" style:family="paragraph">
      <style:paragraph-properties fo:text-align="center"/>
    </style:style>
    <style:style style:name="T638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頁首" style:family="paragraph">
      <style:paragraph-properties fo:text-align="center"/>
    </style:style>
    <style:style style:name="T641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頁首" style:family="paragraph">
      <style:paragraph-properties fo:text-align="center"/>
    </style:style>
    <style:style style:name="T644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645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646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P64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1" style:parent-style-name="預設段落字型" style:family="text">
      <style:text-properties style:font-name="標楷體" style:font-name-asian="標楷體" style:font-size-complex="12pt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4" style:parent-style-name="預設段落字型" style:family="text">
      <style:text-properties style:font-name="標楷體" style:font-name-asian="標楷體" fo:color="#000000" style:letter-kerning="false" style:text-position="-25% 100%" fo:font-size="14pt" style:font-size-asian="14pt" style:font-size-complex="12pt"/>
    </style:style>
    <style:style style:name="T655" style:parent-style-name="預設段落字型" style:family="text">
      <style:text-properties style:font-name="標楷體" style:font-name-asian="標楷體" style:font-size-complex="12pt"/>
    </style:style>
    <style:style style:name="T656" style:parent-style-name="預設段落字型" style:family="text">
      <style:text-properties style:font-name="標楷體" style:font-name-asian="標楷體" style:font-size-complex="12pt"/>
    </style:style>
    <style:style style:name="T657" style:parent-style-name="預設段落字型" style:family="text">
      <style:text-properties style:font-name="標楷體" style:font-name-asian="標楷體" style:font-size-complex="12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60" style:parent-style-name="預設段落字型" style:family="text">
      <style:text-properties style:font-name="標楷體" style:font-name-asian="標楷體" style:font-size-complex="12pt"/>
    </style:style>
    <style:style style:name="T661" style:parent-style-name="預設段落字型" style:family="text">
      <style:text-properties style:font-name="標楷體" style:font-name-asian="標楷體" style:font-size-complex="12pt"/>
    </style:style>
    <style:style style:name="T662" style:parent-style-name="預設段落字型" style:family="text">
      <style:text-properties style:font-name="標楷體" style:font-name-asian="標楷體" style:font-size-complex="12pt"/>
    </style:style>
    <style:style style:name="T663" style:parent-style-name="預設段落字型" style:family="text">
      <style:text-properties style:font-name="標楷體" style:font-name-asian="標楷體" style:font-size-complex="12pt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family="graphic" style:name="a8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none" fo:background-color="transparent"/>
    </style:style>
    <style:style style:family="graphic" style:name="a58">
      <style:graphic-properties draw:fill="solid" draw:fill-color="#ffffff" draw:opacity="100%" draw:stroke="solid" svg:stroke-width="0.02778in" svg:stroke-color="#7f7f7f" svg:stroke-opacity="100%" svg:stroke-linecap="but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1042in none" fo:background-color="transparent" fo:clip="rect(0in, 0in, 0in, 0in)"/>
    </style:style>
    <style:style style:family="graphic" style:name="a9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9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fo:border="0.01042in none" fo:background-color="transparent" fo:clip="rect(0in, 0in, 0in, 0in)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fo:border="0.01042in none" fo:background-color="transparent" fo:clip="rect(0in, 0in, 0in, 0in)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8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6學年度第二學期第一次定期評量數學科<text:s/>試題卷</text:p>
      <text:p text:style-name="P8"><text:span text:style-name="T9">八</text:span><text:span text:style-name="T10"><draw:connector draw:type="line" svg:x1="0.05486in" svg:y1="0.41944in" svg:x2="8.92986in" svg:y2="0.41944in" draw:z-index="251658240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一、選擇題：(每題4分，共40分)</text:p>
      <text:p text:style-name="P19">1.( <text:s/>)若a、b、c、d、e五數成等差數列，關於等差中項，則下列何者錯誤？<text:s/></text:p>
      <text:p text:style-name="P20">(A)<text:s/>c為a、e的等差中項<text:s text:c="2"/><text:s text:c="2"/>(B)<text:s/>d為c、e的等差中項<text:s/><text:s/><text:s/>(C)<text:s/>(a+b)與(d+e)的等差中項為2c<text:s/><text:s text:c="2"/></text:p>
      <text:p text:style-name="P21">(D)<text:s/>(a+b)與(d+e)的等差中項為c <text:s/>。</text:p>
      <text:p text:style-name="內文"><text:span text:style-name="T22">2.</text:span><text:span text:style-name="T23">( <text:s/>)</text:span><text:span text:style-name="T24">在等</text:span><text:span text:style-name="T25">差數列</text:span><text:span text:style-name="T26"><draw:frame draw:z-index="0" draw:id="id1" draw:style-name="a1" draw:name="Object 1" text:anchor-type="as-char" svg:x="0in" svg:y="0in" svg:width="0.16667in" svg:height="0.24167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7">,</text:span><text:span text:style-name="T28"><draw:frame draw:z-index="0" draw:id="id2" draw:style-name="a2" draw:name="Object 2" text:anchor-type="as-char" svg:x="0in" svg:y="0in" svg:width="0.19167in" svg:height="0.241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9">,</text:span><text:span text:style-name="T30"><draw:frame draw:z-index="0" draw:id="id3" draw:style-name="a3" draw:name="Object 3" text:anchor-type="as-char" svg:x="0in" svg:y="0in" svg:width="0.18333in" svg:height="0.2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31">,……,</text:span><text:span text:style-name="T32"><draw:frame draw:z-index="0" draw:id="id4" draw:style-name="a4" draw:name="Object 4" text:anchor-type="as-char" svg:x="0in" svg:y="0in" svg:width="0.19167in" svg:height="0.25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33">中，設公差為d，且</text:span><text:span text:style-name="T34"><draw:frame draw:z-index="0" draw:id="id5" draw:style-name="a5" draw:name="Object 5" text:anchor-type="as-char" svg:x="0in" svg:y="0in" svg:width="0.86667in" svg:height="0.2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35">，則下列何者錯誤？</text:span><text:span text:style-name="T36"><text:s/></text:span></text:p>
      <text:p text:style-name="P37"><text:span text:style-name="T38">(A)</text:span><text:span text:style-name="T39"><text:s/></text:span><text:span text:style-name="T40"><draw:frame draw:z-index="0" draw:id="id6" draw:style-name="a6" draw:name="Object 6" text:anchor-type="as-char" svg:x="0in" svg:y="0in" svg:width="1.33333in" svg:height="0.2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41"><text:s text:c="2"/></text:span><text:span text:style-name="T42"><text:s/></text:span><text:span text:style-name="T43">(B)</text:span><text:span text:style-name="T44"><text:s/></text:span><text:span text:style-name="T45"><draw:frame draw:z-index="0" draw:id="id7" draw:style-name="a7" draw:name="Object 7" text:anchor-type="as-char" svg:x="0in" svg:y="0in" svg:width="1.11667in" svg:height="0.2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46"><text:s text:c="2"/></text:span><text:span text:style-name="T47"><text:s/></text:span><text:span text:style-name="T48">(C)</text:span><text:span text:style-name="T49"><text:s/></text:span><text:span text:style-name="T50"><draw:frame draw:z-index="0" draw:id="id8" draw:style-name="a8" draw:name="Object 8" text:anchor-type="as-char" svg:x="0in" svg:y="0in" svg:width="0.95833in" svg:height="0.2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51"><text:s text:c="2"/></text:span><text:span text:style-name="T52">(D)</text:span><text:span text:style-name="T53"><text:s/></text:span><text:span text:style-name="T54"><draw:frame draw:z-index="0" draw:id="id9" draw:style-name="a9" draw:name="Object 9" text:anchor-type="as-char" svg:x="0in" svg:y="0in" svg:width="0.4in" svg:height="0.19167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55"><text:s/>。</text:span></text:p>
      <text:p text:style-name="內文"><text:span text:style-name="T56">3.</text:span><text:span text:style-name="T57">( <text:s/>)</text:span><text:span text:style-name="T58">若等差數列共有35項，設</text:span><text:span text:style-name="T59"><draw:frame draw:z-index="0" draw:id="id10" draw:style-name="a10" draw:name="Object 10" text:anchor-type="as-char" svg:x="0in" svg:y="0in" svg:width="0.91667in" svg:height="0.2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60">，則下列何者錯誤？</text:span><text:span text:style-name="T61"><text:s/></text:span></text:p>
      <text:p text:style-name="P62"><text:span text:style-name="T63">(A)</text:span><text:span text:style-name="T64"><text:s/></text:span><text:span text:style-name="T65"><draw:frame draw:z-index="0" draw:id="id11" draw:style-name="a11" draw:name="Object 11" text:anchor-type="as-char" svg:x="0in" svg:y="0in" svg:width="1.28333in" svg:height="0.2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66"><text:s text:c="2"/></text:span><text:span text:style-name="T67"><text:s/></text:span><text:span text:style-name="T68">(B)</text:span><text:span text:style-name="T69"><text:s/></text:span><text:span text:style-name="T70"><draw:frame draw:z-index="0" draw:id="id12" draw:style-name="a12" draw:name="Object 12" text:anchor-type="as-char" svg:x="0in" svg:y="0in" svg:width="0.60833in" svg:height="0.2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71"><text:s/></text:span><text:span text:style-name="T72"><text:s/></text:span><text:span text:style-name="T73"><text:s/></text:span><text:span text:style-name="T74">(C)</text:span><text:span text:style-name="T75"><text:s/></text:span><text:span text:style-name="T76"><draw:frame draw:z-index="0" draw:id="id13" draw:style-name="a13" draw:name="Object 13" text:anchor-type="as-char" svg:x="0in" svg:y="0in" svg:width="2.01667in" svg:height="0.2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77"><text:s text:c="2"/></text:span><text:span text:style-name="T78">(D)</text:span><text:span text:style-name="T79"><text:s/></text:span><text:span text:style-name="T80"><draw:frame draw:z-index="0" draw:id="id14" draw:style-name="a14" draw:name="Object 14" text:anchor-type="as-char" svg:x="0in" svg:y="0in" svg:width="1.95in" svg:height="0.25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81"><text:s/>。</text:span></text:p>
      <text:p text:style-name="內文"><text:span text:style-name="T82">4.</text:span><text:span text:style-name="T83">( <text:s/>)</text:span><text:span text:style-name="T84">設一等差數列公差為d，將此數列的每一項都乘以3得一新數列，則下列何者</text:span><text:span text:style-name="T85">正確</text:span><text:span text:style-name="T86">？</text:span><text:span text:style-name="T87"><text:s/></text:span></text:p>
      <text:p text:style-name="P88">(A)新數列是等差數列，公差為d<text:s/><text:s text:c="2"/>(B)新數列是等差數列，公差為3<text:s/><text:s text:c="2"/>(C)新數列是等差數列，公差為3d<text:s/><text:s text:c="2"/></text:p>
      <text:p text:style-name="P89">(D)新數列不是等差數列 。</text:p>
      <text:p text:style-name="P90">5.( <text:s/>)<text:s/>在-3與88之間插入12個數，使其成為等差數列，則插入的第九個數為何？</text:p>
      <text:p text:style-name="P91">(A)46<text:s/><text:s text:c="2"/>(B)53<text:s/><text:s text:c="2"/>(C)60<text:s/><text:s text:c="2"/>(D)67 。</text:p>
      <text:p text:style-name="P92">6.( <text:s/>)班上有甲、乙、丙、丁四位學生在討論角與平面圖形：</text:p>
      <text:p text:style-name="P93"><text:span text:style-name="T94"><draw:frame draw:z-index="251659264" draw:style-name="a15" draw:name="圖片 2" text:anchor-type="paragraph" svg:x="7.55032in" svg:y="0.14758in" svg:width="1.39131in" svg:height="1.04478in" style:rel-width="scale" style:rel-height="scale"><draw:image xlink:href="media/image1.png" xlink:type="simple" xlink:show="embed" xlink:actuate="onLoad"/><svg:title/><svg:desc/></draw:frame></text:span><text:span text:style-name="T95">甲</text:span><text:span text:style-name="T96">：</text:span><text:span text:style-name="T97">若</text:span><text:span text:style-name="T98"><draw:frame draw:z-index="0" draw:id="id15" draw:style-name="a16" draw:name="Object 15" text:anchor-type="as-char" svg:x="0in" svg:y="0in" svg:width="0.79167in" svg:height="0.1833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99">90</text:span><text:span text:style-name="T100">°</text:span><text:span text:style-name="T101">，就稱</text:span><text:span text:style-name="T102"><draw:frame draw:z-index="0" draw:id="id16" draw:style-name="a17" draw:name="Object 16" text:anchor-type="as-char" svg:x="0in" svg:y="0in" svg:width="0.28333in" svg:height="0.1833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03">與</text:span><text:span text:style-name="T104"><draw:frame draw:z-index="0" draw:id="id17" draw:style-name="a18" draw:name="Object 17" text:anchor-type="as-char" svg:x="0in" svg:y="0in" svg:width="0.28333in" svg:height="0.18333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05">這兩個角互補</text:span><text:span text:style-name="T106">。</text:span><text:span text:style-name="T107"><text:s text:c="6"/>乙：</text:span><text:span text:style-name="T108">在圓上，最長的弦必通過圓心</text:span><text:span text:style-name="T109">。</text:span></text:p>
      <text:p text:style-name="P110">丙：正方形也是一種菱形。<text:s text:c="29"/>丁：長方形的對角線也是它的對稱軸。</text:p>
      <text:p text:style-name="內文"><text:span text:style-name="T111"><text:s text:c="6"/></text:span><text:span text:style-name="T112">以上四位同學的述說，</text:span><text:span text:style-name="T113">正確</text:span><text:span text:style-name="T114">的有幾個？</text:span></text:p>
      <text:p text:style-name="P115">(A)1個<text:s/><text:s text:c="2"/>(B)2個<text:s/><text:s text:c="2"/>(C)3個<text:s/><text:s text:c="2"/>(D)4個 <text:s/>。</text:p>
      <text:p text:style-name="內文"><text:span text:style-name="T116">7.</text:span><text:span text:style-name="T117">( <text:s/>)<text:s/></text:span><text:span text:style-name="T118">如右圖(一)，</text:span><text:span text:style-name="T119">兩直線交於一點，若</text:span><text:span text:style-name="T120"><draw:frame draw:z-index="0" draw:id="id18" draw:style-name="a19" draw:name="Object 18" text:anchor-type="as-char" svg:x="0in" svg:y="0in" svg:width="0.90833in" svg:height="0.22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21">°</text:span><text:span text:style-name="T122">，</text:span><text:span text:style-name="T123"><draw:frame draw:z-index="0" draw:id="id19" draw:style-name="a20" draw:name="Object 19" text:anchor-type="as-char" svg:x="0in" svg:y="0in" svg:width="1.04167in" svg:height="0.225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24">°</text:span><text:span text:style-name="T125">，</text:span><text:span text:style-name="T126">則下列何者錯誤？</text:span><text:span text:style-name="T127"><text:s text:c="17"/>圖(一)</text:span></text:p>
      <text:p text:style-name="P128"><text:span text:style-name="T129">(A)</text:span><text:span text:style-name="T130"><draw:frame draw:z-index="0" draw:id="id20" draw:style-name="a21" draw:name="Object 20" text:anchor-type="as-char" svg:x="0in" svg:y="0in" svg:width="0.66667in" svg:height="0.19167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31">°</text:span><text:span text:style-name="T132"><text:s text:c="2"/></text:span><text:span text:style-name="T133"><text:s/></text:span><text:span text:style-name="T134">(B)</text:span><text:span text:style-name="T135"><draw:frame draw:z-index="0" draw:id="id21" draw:style-name="a22" draw:name="Object 21" text:anchor-type="as-char" svg:x="0in" svg:y="0in" svg:width="1.03333in" svg:height="0.19167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36">°</text:span><text:span text:style-name="T137"><text:s/></text:span><text:span text:style-name="T138"><text:s/></text:span><text:span text:style-name="T139"><text:s/></text:span><text:span text:style-name="T140">(C)</text:span><text:span text:style-name="T141"><draw:frame draw:z-index="0" draw:id="id22" draw:style-name="a23" draw:name="Object 22" text:anchor-type="as-char" svg:x="0in" svg:y="0in" svg:width="0.25833in" svg:height="0.18333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42">與</text:span><text:span text:style-name="T143"><draw:frame draw:z-index="0" draw:id="id23" draw:style-name="a24" draw:name="Object 23" text:anchor-type="as-char" svg:x="0in" svg:y="0in" svg:width="0.25833in" svg:height="0.18333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44">是對頂角<text:s/></text:span><text:span text:style-name="T145"><text:s text:c="2"/></text:span><text:span text:style-name="T146">(D)</text:span><text:span text:style-name="T147"><text:s/></text:span><text:span text:style-name="T148"><draw:frame draw:z-index="0" draw:id="id24" draw:style-name="a25" draw:name="Object 24" text:anchor-type="as-char" svg:x="0in" svg:y="0in" svg:width="0.49167in" svg:height="0.19167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49"><text:s/>。</text:span></text:p>
      <text:p text:style-name="P150">8.( <text:s/>)如圖(二)，將一張正方形色紙對摺兩次後，剪去一角，剩下的部分展開後會是哪一個圖形？</text:p>
      <text:p text:style-name="內文"><text:span text:style-name="T151"><draw:frame draw:z-index="251666432" draw:style-name="a26" draw:name="圖片 387" text:anchor-type="paragraph" svg:x="6.75278in" svg:y="0.14792in" svg:width="2.17708in" svg:height="2.24428in" style:rel-width="scale" style:rel-height="scale"><draw:image xlink:href="media/image2.emf" xlink:type="simple" xlink:show="embed" xlink:actuate="onLoad"/><svg:title/><svg:desc/></draw:frame></text:span><text:span text:style-name="T152"><text:s text:c="5"/></text:span><text:span text:style-name="T153"><text:s text:c="3"/></text:span><text:span text:style-name="T154"><text:s/></text:span><text:span text:style-name="T155"><draw:frame draw:style-name="a27" draw:name="圖片 4" text:anchor-type="as-char" svg:x="0in" svg:y="0in" svg:width="3.14792in" svg:height="0.80903in" style:rel-width="scale" style:rel-height="scale"><draw:image xlink:href="media/image3.emf" xlink:type="simple" xlink:show="embed" xlink:actuate="onLoad"/><svg:title/><svg:desc/></draw:frame></text:span><text:span text:style-name="T156"><text:s text:c="2"/></text:span><text:span text:style-name="T157">圖</text:span><text:span text:style-name="T158">(二)</text:span></text:p>
      <text:p text:style-name="P159"><text:span text:style-name="T160">(Ａ)</text:span><text:span text:style-name="T161"><draw:frame draw:style-name="a28" draw:name="圖片 8" text:anchor-type="as-char" svg:x="0in" svg:y="0in" svg:width="0.90417in" svg:height="0.86111in" style:rel-width="scale" style:rel-height="scale"><draw:image xlink:href="media/image4.emf" xlink:type="simple" xlink:show="embed" xlink:actuate="onLoad"/><svg:title/><svg:desc/></draw:frame></text:span><text:span text:style-name="T162">　</text:span><text:span text:style-name="T163"><text:s/></text:span><text:span text:style-name="T164"><text:s/></text:span><text:span text:style-name="T165">(Ｂ)</text:span><text:span text:style-name="T166"><draw:frame draw:style-name="a29" draw:name="圖片 7" text:anchor-type="as-char" svg:x="0in" svg:y="0in" svg:width="0.90417in" svg:height="0.82639in" style:rel-width="scale" style:rel-height="scale"><draw:image xlink:href="media/image5.emf" xlink:type="simple" xlink:show="embed" xlink:actuate="onLoad"/><svg:title/><svg:desc/></draw:frame></text:span><text:span text:style-name="T167">　</text:span><text:span text:style-name="T168"><text:s text:c="2"/></text:span><text:span text:style-name="T169">(Ｃ)</text:span><text:span text:style-name="T170"><draw:frame draw:style-name="a30" draw:name="圖片 6" text:anchor-type="as-char" svg:x="0in" svg:y="0in" svg:width="0.85208in" svg:height="0.85208in" style:rel-width="scale" style:rel-height="scale"><draw:image xlink:href="media/image6.emf" xlink:type="simple" xlink:show="embed" xlink:actuate="onLoad"/><svg:title/><svg:desc/></draw:frame></text:span><text:span text:style-name="T171">　</text:span><text:span text:style-name="T172"><text:s text:c="2"/></text:span><text:span text:style-name="T173">(Ｄ)</text:span><text:span text:style-name="T174"><draw:frame draw:style-name="a31" draw:name="圖片 5" text:anchor-type="as-char" svg:x="0in" svg:y="0in" svg:width="0.87847in" svg:height="0.85208in" style:rel-width="scale" style:rel-height="scale"><draw:image xlink:href="media/image7.emf" xlink:type="simple" xlink:show="embed" xlink:actuate="onLoad"/><svg:title/><svg:desc/></draw:frame></text:span></text:p>
      <text:p text:style-name="P175"/>
      <text:p text:style-name="P176"/>
      <text:p text:style-name="P177">9.( <text:s/>)如圖(三)，坐標平面上一點A(4，-2)，以斜直線為對稱軸，則A點的對稱坐標為何？<text:s text:c="17"/>圖(三)</text:p>
      <text:p text:style-name="P178">(A)<text:s/>(4，2)<text:s text:c="2"/><text:s text:c="2"/>(B)<text:s/>(-2，<text:s/>4)<text:s text:c="2"/><text:s text:c="2"/>(C)<text:s/>(2，4)<text:s/><text:s text:c="2"/><text:s/>(D)<text:s/>(-4，2)<text:s text:c="3"/>。<text:s/></text:p>
      <text:p text:style-name="內文"><text:span text:style-name="T179">10.</text:span><text:span text:style-name="T180">( <text:s/>)</text:span><text:span text:style-name="T181">直線L垂直平分</text:span><text:span text:style-name="T182"><draw:frame draw:z-index="0" draw:id="id25" draw:style-name="a32" draw:name="Object 25" text:anchor-type="as-char" svg:x="0in" svg:y="0in" svg:width="0.28333in" svg:height="0.225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83">於C點，直線M垂直平分</text:span><text:span text:style-name="T184"><draw:frame draw:z-index="0" draw:id="id26" draw:style-name="a33" draw:name="Object 26" text:anchor-type="as-char" svg:x="0in" svg:y="0in" svg:width="0.28333in" svg:height="0.24167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85">於D點，若</text:span><text:span text:style-name="T186"><draw:frame draw:z-index="0" draw:id="id27" draw:style-name="a34" draw:name="Object 27" text:anchor-type="as-char" svg:x="0in" svg:y="0in" svg:width="0.84167in" svg:height="0.24167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87">，</text:span><text:span text:style-name="T188"><draw:frame draw:z-index="0" draw:id="id28" draw:style-name="a35" draw:name="Object 28" text:anchor-type="as-char" svg:x="0in" svg:y="0in" svg:width="0.84167in" svg:height="0.24167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189">，則</text:span><text:span text:style-name="T190"><draw:frame draw:z-index="0" draw:id="id29" draw:style-name="a36" draw:name="Object 29" text:anchor-type="as-char" svg:x="0in" svg:y="0in" svg:width="0.4in" svg:height="0.225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91">？</text:span></text:p>
      <text:p text:style-name="P192">(A)<text:s/>80 <text:s text:c="2"/>(B) 40 <text:s text:c="2"/>(C) 20 <text:s text:c="2"/>(D) 6 <text:s/>。</text:p>
      <text:p text:style-name="P193"/>
      <text:p text:style-name="內文"><text:span text:style-name="T194">二</text:span><text:span text:style-name="T195">、</text:span><text:span text:style-name="T196">填充</text:span><text:span text:style-name="T197">題：(每</text:span><text:span text:style-name="T198">格</text:span><text:span text:style-name="T199">4分，共40分)</text:span><text:span text:style-name="T200"><text:s text:c="13"/></text:span></text:p>
      <text:p text:style-name="內文"><text:span text:style-name="T201">1.</text:span><text:span text:style-name="T202">有一等差數列其首項為</text:span><text:span text:style-name="T203"><draw:frame draw:z-index="0" draw:id="id30" draw:style-name="a37" draw:name="Object 30" text:anchor-type="as-char" svg:x="0in" svg:y="0in" svg:width="0.16667in" svg:height="0.24167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04">，公差為d，若第</text:span><text:span text:style-name="T205">11</text:span><text:span text:style-name="T206">項為72，第23項為156，則</text:span><text:span text:style-name="T207"><draw:frame draw:z-index="0" draw:id="id31" draw:style-name="a38" draw:name="Object 31" text:anchor-type="as-char" svg:x="0in" svg:y="0in" svg:width="0.58333in" svg:height="0.24167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08"><text:s/></text:span><text:span text:style-name="T209">_________</text:span><text:span text:style-name="T210">。</text:span></text:p>
      <text:p text:style-name="內文"><text:span text:style-name="T211">2.</text:span><text:span text:style-name="T212">若</text:span><text:span text:style-name="T213"><draw:frame draw:z-index="0" draw:id="id32" draw:style-name="a39" draw:name="Object 32" text:anchor-type="as-char" svg:x="0in" svg:y="0in" svg:width="0.13333in" svg:height="0.15833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214">、</text:span><text:span text:style-name="T215"><draw:frame draw:z-index="0" draw:id="id33" draw:style-name="a40" draw:name="Object 33" text:anchor-type="as-char" svg:x="0in" svg:y="0in" svg:width="0.13333in" svg:height="0.19167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216">兩數的等差中項為</text:span><text:span text:style-name="T217">4</text:span><text:span text:style-name="T218">，兩數的乘積為</text:span><text:span text:style-name="T219"><text:s/></text:span><text:span text:style-name="T220">-33，則試</text:span><text:span text:style-name="T221">求</text:span><text:span text:style-name="T222"><draw:frame draw:z-index="0" draw:id="id34" draw:style-name="a41" draw:name="Object 34" text:anchor-type="as-char" svg:x="0in" svg:y="0in" svg:width="0.55in" svg:height="0.28333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223">_________</text:span><text:span text:style-name="T224">。</text:span></text:p>
      <text:p text:style-name="內文"><text:span text:style-name="T225">3.</text:span><text:span text:style-name="T226">若等差級數的首項</text:span><text:span text:style-name="T227"><draw:frame draw:z-index="0" draw:id="id35" draw:style-name="a42" draw:name="Object 35" text:anchor-type="as-char" svg:x="0in" svg:y="0in" svg:width="0.625in" svg:height="0.24167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28">，項數為97項，且</text:span><text:span text:style-name="T229"><draw:frame draw:z-index="0" draw:id="id36" draw:style-name="a43" draw:name="Object 36" text:anchor-type="as-char" svg:x="0in" svg:y="0in" svg:width="0.49167in" svg:height="0.24167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30">，則此等差級數的總和為_________。</text:span></text:p>
      <text:p text:style-name="P231">4.從40到520的正整數中，所有6的倍數總和為_________。</text:p>
      <text:soft-page-break/>
      <text:p text:style-name="內文"><text:span text:style-name="T232">5.</text:span><text:span text:style-name="T233">如圖(四)，若在每個方格中各填入一個數，使橫列與直行各成等差數列，則</text:span><text:span text:style-name="T234"><draw:frame draw:z-index="0" draw:id="id37" draw:style-name="a44" draw:name="Object 37" text:anchor-type="as-char" svg:x="0in" svg:y="0in" svg:width="0.50833in" svg:height="0.191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35">_________。</text:span></text:p>
      <text:p text:style-name="P236"><draw:g draw:z-index="251701248" draw:name="Group 248" draw:id="id47" draw:style-name="a54" text:anchor-type="paragraph"><svg:title/><svg:desc/><draw:frame draw:id="id38" draw:style-name="a45" draw:name="Text Box 181" svg:x="0.52391in" svg:y="0.89247in" svg:width="0.40099in" svg:height="0.39803in" style:rel-width="scale" style:rel-height="scale"><draw:text-box><text:p text:style-name="P237"/></draw:text-box><svg:title/><svg:desc/></draw:frame><draw:frame draw:id="id39" draw:style-name="a46" draw:name="Text Box 239" svg:x="0.9249in" svg:y="0.89247in" svg:width="0.40099in" svg:height="0.39803in" style:rel-width="scale" style:rel-height="scale"><draw:text-box><text:p text:style-name="P238"/></draw:text-box><svg:title/><svg:desc/></draw:frame><draw:frame draw:id="id40" draw:style-name="a47" draw:name="Text Box 240" svg:x="1.32589in" svg:y="0.89247in" svg:width="0.40099in" svg:height="0.39803in" style:rel-width="scale" style:rel-height="scale"><draw:text-box><text:p text:style-name="P239"/></draw:text-box><svg:title/><svg:desc/></draw:frame><draw:frame draw:id="id41" draw:style-name="a48" draw:name="Text Box 241" svg:x="1.72689in" svg:y="0.89247in" svg:width="0.40099in" svg:height="0.39803in" style:rel-width="scale" style:rel-height="scale"><draw:text-box><text:p text:style-name="P240"><text:span text:style-name="T241"><draw:frame draw:z-index="0" draw:id="id48" draw:style-name="a55" draw:name="Object 39" text:anchor-type="as-char" svg:x="0in" svg:y="0in" svg:width="0.175in" svg:height="0.2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/text:p></draw:text-box><svg:title/><svg:desc/></draw:frame><draw:frame draw:id="id42" draw:style-name="a49" draw:name="Text Box 242" svg:x="2.12788in" svg:y="0.89247in" svg:width="0.40099in" svg:height="0.39803in" style:rel-width="scale" style:rel-height="scale"><draw:text-box><text:p text:style-name="P242">23</text:p></draw:text-box><svg:title/><svg:desc/></draw:frame><draw:frame draw:id="id43" draw:style-name="a50" draw:name="Text Box 243" svg:x="2.52887in" svg:y="0.89247in" svg:width="0.40099in" svg:height="0.39803in" style:rel-width="scale" style:rel-height="scale"><draw:text-box><text:p text:style-name="P243"/></draw:text-box><svg:title/><svg:desc/></draw:frame><draw:frame draw:id="id44" draw:style-name="a51" draw:name="Text Box 244" svg:x="0.12292in" svg:y="0.89247in" svg:width="0.40099in" svg:height="0.39803in" style:rel-width="scale" style:rel-height="scale"><draw:text-box><text:p text:style-name="P244">-7</text:p></draw:text-box><svg:title/><svg:desc/></draw:frame><draw:frame draw:id="id45" draw:style-name="a52" draw:name="Text Box 245" svg:x="1.32589in" svg:y="0.49444in" svg:width="0.40099in" svg:height="0.39803in" style:rel-width="scale" style:rel-height="scale"><draw:text-box><text:p text:style-name="P245">19</text:p></draw:text-box><svg:title/><svg:desc/></draw:frame><draw:frame draw:id="id46" draw:style-name="a53" draw:name="Text Box 246" svg:x="1.32589in" svg:y="1.2905in" svg:width="0.40099in" svg:height="0.46227in" style:rel-width="scale" style:rel-height="scale"><draw:text-box><text:p text:style-name="P246"><text:span text:style-name="T247"><draw:frame draw:z-index="0" draw:id="id49" draw:style-name="a56" draw:name="Object 41" text:anchor-type="as-char" svg:x="0in" svg:y="0in" svg:width="0.16667in" svg:height="0.24167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/text:p></draw:text-box><svg:title/><svg:desc/></draw:frame></draw:g><text:span text:style-name="T248"><draw:g draw:z-index="251663360" draw:name="群組 13" draw:id="id52" draw:style-name="a59" text:anchor-type="paragraph"><svg:title/><svg:desc/><draw:frame draw:id="id50" draw:style-name="a57" draw:name="圖片 10" svg:x="3.55208in" svg:y="0.45347in" svg:width="1.76111in" svg:height="1.67222in" style:rel-width="scale" style:rel-height="scale"><draw:image xlink:href="media/image8.png" xlink:type="simple" xlink:show="embed" xlink:actuate="onLoad"/><svg:title/><svg:desc/></draw:frame><draw:custom-shape svg:width="0.59115in" svg:height="0.53862in" draw:id="id51" draw:style-name="a58" draw:transform="translate(-0.29558in -0.26931in) rotate(-0.91442) translate(4.71359in 1.10947in)" draw:name="圓形箭號 11"><svg:title/><svg:desc/><draw:enhanced-geometry draw:type="non-primitive" svg:viewBox="0 0 540550 492518" draw:enhanced-path="M 31375 261403 A ?f91 ?f92 ?f93 ?f94 31375 261403 ?f88 ?f90  W ?f95 ?f96 ?f97 ?f98 31375 261403 ?f88 ?f90 L 526281 178169 478951 242907 403167 180147 430708 179704 A ?f138 ?f139 ?f140 ?f141 430708 179704 ?f135 ?f137  W ?f142 ?f143 ?f144 ?f145 430708 179704 ?f135 ?f137 Z N" draw:text-areas="?f48 ?f50 ?f49 ?f51" draw:glue-points="?f40 ?f41 ?f42 ?f43 ?f44 ?f45 ?f46 ?f47" draw:glue-point-leaving-directions="-176.373, -449.0798, -539.0798, -629.0798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5419351 / 1725033"/><draw:equation draw:name="f9" draw:formula="180"/><draw:equation draw:name="f10" draw:formula="?f7 / 540550"/><draw:equation draw:name="f11" draw:formula="?f6 / 492518"/><draw:equation draw:name="f12" draw:formula="478951 - 270275"/><draw:equation draw:name="f13" draw:formula="242907 - 246259"/><draw:equation draw:name="f14" draw:formula="sqrt(?f12 * ?f12 + ?f13 * ?f13 + 0 * 0)"/><draw:equation draw:name="f15" draw:formula="atan2(?f12, ?f13)"/><draw:equation draw:name="f16" draw:formula="?f15 + ?f1"/><draw:equation draw:name="f17" draw:formula="?f16 * ?f9 / ?f0"/><draw:equation draw:name="f18" draw:formula="0 - ?f17"/><draw:equation draw:name="f19" draw:formula="31375 - 270275"/><draw:equation draw:name="f20" draw:formula="261403 - 246259"/><draw:equation draw:name="f21" draw:formula="sqrt(?f19 * ?f19 + ?f20 * ?f20 + 0 * 0)"/><draw:equation draw:name="f22" draw:formula="atan2(?f19, ?f20)"/><draw:equation draw:name="f23" draw:formula="?f22 + ?f1"/><draw:equation draw:name="f24" draw:formula="?f23 * ?f9 / ?f0"/><draw:equation draw:name="f25" draw:formula="0 - ?f24"/><draw:equation draw:name="f26" draw:formula="497666 - 270275"/><draw:equation draw:name="f27" draw:formula="178629 - 246259"/><draw:equation draw:name="f28" draw:formula="sqrt(?f26 * ?f26 + ?f27 * ?f27 + 0 * 0)"/><draw:equation draw:name="f29" draw:formula="atan2(?f26, ?f27)"/><draw:equation draw:name="f30" draw:formula="?f29 + ?f1"/><draw:equation draw:name="f31" draw:formula="?f30 * ?f9 / ?f0"/><draw:equation draw:name="f32" draw:formula="0 - ?f31"/><draw:equation draw:name="f33" draw:formula="403167 - 270275"/><draw:equation draw:name="f34" draw:formula="180147 - 246259"/><draw:equation draw:name="f35" draw:formula="sqrt(?f33 * ?f33 + ?f34 * ?f34 + 0 * 0)"/><draw:equation draw:name="f36" draw:formula="atan2(?f33, ?f34)"/><draw:equation draw:name="f37" draw:formula="?f36 + ?f1"/><draw:equation draw:name="f38" draw:formula="?f37 * ?f9 / ?f0"/><draw:equation draw:name="f39" draw:formula="0 - ?f38"/><draw:equation draw:name="f40" draw:formula="62098 / ?f10"/><draw:equation draw:name="f41" draw:formula="259455 / ?f11"/><draw:equation draw:name="f42" draw:formula="526281 / ?f10"/><draw:equation draw:name="f43" draw:formula="178169 / ?f11"/><draw:equation draw:name="f44" draw:formula="478951 / ?f10"/><draw:equation draw:name="f45" draw:formula="242907 / ?f11"/><draw:equation draw:name="f46" draw:formula="403167 / ?f10"/><draw:equation draw:name="f47" draw:formula="180147 / ?f11"/><draw:equation draw:name="f48" draw:formula="100928 / ?f10"/><draw:equation draw:name="f49" draw:formula="439622 / ?f10"/><draw:equation draw:name="f50" draw:formula="93894 / ?f11"/><draw:equation draw:name="f51" draw:formula="398624 / ?f11"/><draw:equation draw:name="f52" draw:formula="21550000 - 10023819"/><draw:equation draw:name="f53" draw:formula="if(?f52, 10023819, 21550000)"/><draw:equation draw:name="f54" draw:formula="-21550000 - ?f53"/><draw:equation draw:name="f55" draw:formula="if(?f54, -21550000, ?f53)"/><draw:equation draw:name="f56" draw:formula="10582377 + ?f55"/><draw:equation draw:name="f57" draw:formula="10582377 + ?f1"/><draw:equation draw:name="f58" draw:formula="?f57 * ?f8 / ?f0"/><draw:equation draw:name="f59" draw:formula="0 - ?f58"/><draw:equation draw:name="f60" draw:formula="cos(?f59)"/><draw:equation draw:name="f61" draw:formula="0 - ?f60"/><draw:equation draw:name="f62" draw:formula="?f61 * 239493"/><draw:equation draw:name="f63" draw:formula="sin(?f59)"/><draw:equation draw:name="f64" draw:formula="0 - ?f63"/><draw:equation draw:name="f65" draw:formula="?f64 * 215477"/><draw:equation draw:name="f66" draw:formula="sqrt(?f62 * ?f62 + ?f65 * ?f65 + 0 * 0)"/><draw:equation draw:name="f67" draw:formula="239493 * 215477 / ?f66"/><draw:equation draw:name="f68" draw:formula="?f64 * ?f67"/><draw:equation draw:name="f69" draw:formula="31375 - ?f68"/><draw:equation draw:name="f70" draw:formula="?f61 * ?f67"/><draw:equation draw:name="f71" draw:formula="261403 - ?f70"/><draw:equation draw:name="f72" draw:formula="?f69 - 239493"/><draw:equation draw:name="f73" draw:formula="?f71 - 215477"/><draw:equation draw:name="f74" draw:formula="?f69 + 239493"/><draw:equation draw:name="f75" draw:formula="?f71 + 215477"/><draw:equation draw:name="f76" draw:formula="?f56 + ?f1"/><draw:equation draw:name="f77" draw:formula="?f76 * ?f8 / ?f0"/><draw:equation draw:name="f78" draw:formula="0 - ?f77"/><draw:equation draw:name="f79" draw:formula="cos(?f78)"/><draw:equation draw:name="f80" draw:formula="0 - ?f79"/><draw:equation draw:name="f81" draw:formula="?f80 * 239493"/><draw:equation draw:name="f82" draw:formula="sin(?f78)"/><draw:equation draw:name="f83" draw:formula="0 - ?f82"/><draw:equation draw:name="f84" draw:formula="?f83 * 215477"/><draw:equation draw:name="f85" draw:formula="sqrt(?f81 * ?f81 + ?f84 * ?f84 + 0 * 0)"/><draw:equation draw:name="f86" draw:formula="239493 * 215477 / ?f85"/><draw:equation draw:name="f87" draw:formula="?f83 * ?f86"/><draw:equation draw:name="f88" draw:formula="?f69 + ?f87"/><draw:equation draw:name="f89" draw:formula="?f80 * ?f86"/><draw:equation draw:name="f90" draw:formula="?f71 + ?f89"/><draw:equation draw:name="f91" draw:formula="if(?f55, 31375, ?f72)"/><draw:equation draw:name="f92" draw:formula="if(?f55, 261403, ?f73)"/><draw:equation draw:name="f93" draw:formula="if(?f55, 31375, ?f74)"/><draw:equation draw:name="f94" draw:formula="if(?f55, 261403, ?f75)"/><draw:equation draw:name="f95" draw:formula="if(?f55, ?f72, ?f88)"/><draw:equation draw:name="f96" draw:formula="if(?f55, ?f73, ?f90)"/><draw:equation draw:name="f97" draw:formula="if(?f55, ?f74, ?f88)"/><draw:equation draw:name="f98" draw:formula="if(?f55, ?f75, ?f90)"/><draw:equation draw:name="f99" draw:formula="21550000 - -9665774"/><draw:equation draw:name="f100" draw:formula="if(?f99, -9665774, 21550000)"/><draw:equation draw:name="f101" draw:formula="-21550000 - ?f100"/><draw:equation draw:name="f102" draw:formula="if(?f101, -21550000, ?f100)"/><draw:equation draw:name="f103" draw:formula="20248151 + ?f102"/><draw:equation draw:name="f104" draw:formula="20248151 + ?f1"/><draw:equation draw:name="f105" draw:formula="?f104 * ?f8 / ?f0"/><draw:equation draw:name="f106" draw:formula="0 - ?f105"/><draw:equation draw:name="f107" draw:formula="cos(?f106)"/><draw:equation draw:name="f108" draw:formula="0 - ?f107"/><draw:equation draw:name="f109" draw:formula="?f108 * 177928"/><draw:equation draw:name="f110" draw:formula="sin(?f106)"/><draw:equation draw:name="f111" draw:formula="0 - ?f110"/><draw:equation draw:name="f112" draw:formula="?f111 * 153912"/><draw:equation draw:name="f113" draw:formula="sqrt(?f109 * ?f109 + ?f112 * ?f112 + 0 * 0)"/><draw:equation draw:name="f114" draw:formula="177928 * 153912 / ?f113"/><draw:equation draw:name="f115" draw:formula="?f111 * ?f114"/><draw:equation draw:name="f116" draw:formula="430708 - ?f115"/><draw:equation draw:name="f117" draw:formula="?f108 * ?f114"/><draw:equation draw:name="f118" draw:formula="179704 - ?f117"/><draw:equation draw:name="f119" draw:formula="?f116 - 177928"/><draw:equation draw:name="f120" draw:formula="?f118 - 153912"/><draw:equation draw:name="f121" draw:formula="?f116 + 177928"/><draw:equation draw:name="f122" draw:formula="?f118 + 153912"/><draw:equation draw:name="f123" draw:formula="?f103 + ?f1"/><draw:equation draw:name="f124" draw:formula="?f123 * ?f8 / ?f0"/><draw:equation draw:name="f125" draw:formula="0 - ?f124"/><draw:equation draw:name="f126" draw:formula="cos(?f125)"/><draw:equation draw:name="f127" draw:formula="0 - ?f126"/><draw:equation draw:name="f128" draw:formula="?f127 * 177928"/><draw:equation draw:name="f129" draw:formula="sin(?f125)"/><draw:equation draw:name="f130" draw:formula="0 - ?f129"/><draw:equation draw:name="f131" draw:formula="?f130 * 153912"/><draw:equation draw:name="f132" draw:formula="sqrt(?f128 * ?f128 + ?f131 * ?f131 + 0 * 0)"/><draw:equation draw:name="f133" draw:formula="177928 * 153912 / ?f132"/><draw:equation draw:name="f134" draw:formula="?f130 * ?f133"/><draw:equation draw:name="f135" draw:formula="?f116 + ?f134"/><draw:equation draw:name="f136" draw:formula="?f127 * ?f133"/><draw:equation draw:name="f137" draw:formula="?f118 + ?f136"/><draw:equation draw:name="f138" draw:formula="if(?f102, 430708, ?f119)"/><draw:equation draw:name="f139" draw:formula="if(?f102, 179704, ?f120)"/><draw:equation draw:name="f140" draw:formula="if(?f102, 430708, ?f121)"/><draw:equation draw:name="f141" draw:formula="if(?f102, 179704, ?f122)"/><draw:equation draw:name="f142" draw:formula="if(?f102, ?f119, ?f135)"/><draw:equation draw:name="f143" draw:formula="if(?f102, ?f120, ?f137)"/><draw:equation draw:name="f144" draw:formula="if(?f102, ?f121, ?f135)"/><draw:equation draw:name="f145" draw:formula="if(?f102, ?f122, ?f137)"/></draw:enhanced-geometry></draw:custom-shape></draw:g></text:span><text:span text:style-name="T249"><draw:frame draw:z-index="251664384" draw:style-name="a60" draw:name="圖片 224" text:anchor-type="paragraph" svg:x="6.38925in" svg:y="0.42847in" svg:width="1.77917in" svg:height="1.55625in" style:rel-width="scale" style:rel-height="scale"><draw:image xlink:href="media/image9.emf" xlink:type="simple" xlink:show="embed" xlink:actuate="onLoad"/><svg:title/><svg:desc/></draw:frame></text:span><text:span text:style-name="T250">6.</text:span><text:span text:style-name="T251">如圖(五)，</text:span><text:span text:style-name="T252">正方形ABCD的邊長為12公分，</text:span><text:span text:style-name="T253">△</text:span><text:span text:style-name="T254">ADE為正三角形。</text:span><text:span text:style-name="T255">若以D點為旋轉中心，順時針將</text:span><text:span text:style-name="T256">△</text:span><text:span text:style-name="T257">ADE轉到</text:span><text:span text:style-name="T258">△</text:span><text:span text:style-name="T259">DFC的位置，則A點所轉動經過的路線長為</text:span><text:span text:style-name="T260">_________</text:span><text:span text:style-name="T261">公分。</text:span></text:p>
      <text:p text:style-name="P262"/>
      <text:p text:style-name="P263"/>
      <text:p text:style-name="P264"><text:tab/></text:p>
      <text:p text:style-name="P265"/>
      <text:p text:style-name="P266"><text:s text:c="39"/></text:p>
      <text:p text:style-name="P267"><text:s text:c="10"/><text:s text:c="6"/>圖(四) <text:s text:c="11"/><text:s text:c="7"/><text:s text:c="4"/><text:s text:c="12"/><text:s text:c="4"/>圖(五) <text:s text:c="27"/>圖(六)</text:p>
      <text:p text:style-name="內文"><text:span text:style-name="T268">7.</text:span><text:span text:style-name="T269">如圖(六)，圓O為半徑18，圓心角</text:span><text:span text:style-name="T270"><draw:frame draw:z-index="0" draw:id="id53" draw:style-name="a61" draw:name="Object 42" text:anchor-type="as-char" svg:x="0in" svg:y="0in" svg:width="0.91667in" svg:height="0.19167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271">°</text:span><text:span text:style-name="T272">，</text:span><text:span text:style-name="T273"><draw:frame draw:z-index="0" draw:id="id54" draw:style-name="a62" draw:name="Object 43" text:anchor-type="as-char" svg:x="0in" svg:y="0in" svg:width="0.29167in" svg:height="0.24167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274">為直徑</text:span><text:span text:style-name="T275">，</text:span><text:span text:style-name="T276"><draw:frame draw:z-index="0" draw:id="id55" draw:style-name="a63" draw:name="Object 44" text:anchor-type="as-char" svg:x="0in" svg:y="0in" svg:width="0.71667in" svg:height="0.24167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277">，</text:span><text:span text:style-name="T278">則</text:span><text:span text:style-name="T279">斜線</text:span><text:span text:style-name="T280">弓形面積為</text:span><text:span text:style-name="T281">_________</text:span><text:span text:style-name="T282">。</text:span></text:p>
      <text:p text:style-name="內文"><text:span text:style-name="T283">8.</text:span><text:span text:style-name="T284">已知</text:span><text:span text:style-name="T285"><draw:frame draw:z-index="0" draw:id="id56" draw:style-name="a64" draw:name="Object 45" text:anchor-type="as-char" svg:x="0in" svg:y="0in" svg:width="0.28333in" svg:height="0.18333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286">：</text:span><text:span text:style-name="T287"><draw:frame draw:z-index="0" draw:id="id57" draw:style-name="a65" draw:name="Object 46" text:anchor-type="as-char" svg:x="0in" svg:y="0in" svg:width="0.41667in" svg:height="0.18333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288">7</text:span><text:span text:style-name="T289">：2</text:span><text:span text:style-name="T290">，</text:span><text:span text:style-name="T291"><draw:frame draw:z-index="0" draw:id="id58" draw:style-name="a66" draw:name="Object 47" text:anchor-type="as-char" svg:x="0in" svg:y="0in" svg:width="0.28333in" svg:height="0.1833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292">的</text:span><text:span text:style-name="T293">餘</text:span><text:span text:style-name="T294">角</text:span><text:span text:style-name="T295">：</text:span><text:span text:style-name="T296"><draw:frame draw:z-index="0" draw:id="id59" draw:style-name="a67" draw:name="Object 48" text:anchor-type="as-char" svg:x="0in" svg:y="0in" svg:width="0.28333in" svg:height="0.18333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297">的</text:span><text:span text:style-name="T298">補</text:span><text:span text:style-name="T299">角</text:span><text:span text:style-name="T300">=1：8</text:span><text:span text:style-name="T301">，</text:span><text:span text:style-name="T302">則</text:span><text:span text:style-name="T303"><draw:frame draw:z-index="0" draw:id="id60" draw:style-name="a68" draw:name="Object 49" text:anchor-type="as-char" svg:x="0in" svg:y="0in" svg:width="0.76667in" svg:height="0.18333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04">_________</text:span><text:span text:style-name="T305">度</text:span><text:span text:style-name="T306">。</text:span></text:p>
      <text:p text:style-name="內文"><text:span text:style-name="T307">9.</text:span><text:span text:style-name="T308">如圖(七)，</text:span><text:span text:style-name="T309"><draw:frame draw:z-index="0" draw:id="id61" draw:style-name="a69" draw:name="Object 50" text:anchor-type="as-char" svg:x="0in" svg:y="0in" svg:width="0.28333in" svg:height="0.21667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310">平分</text:span><text:span text:style-name="T311"><draw:frame draw:z-index="0" draw:id="id62" draw:style-name="a70" draw:name="Object 51" text:anchor-type="as-char" svg:x="0in" svg:y="0in" svg:width="0.5in" svg:height="0.18333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312">、</text:span><text:span text:style-name="T313"><draw:frame draw:z-index="0" draw:id="id63" draw:style-name="a71" draw:name="Object 52" text:anchor-type="as-char" svg:x="0in" svg:y="0in" svg:width="0.28333in" svg:height="0.21667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14">平分</text:span><text:span text:style-name="T315"><draw:frame draw:z-index="0" draw:id="id64" draw:style-name="a72" draw:name="Object 53" text:anchor-type="as-char" svg:x="0in" svg:y="0in" svg:width="0.50833in" svg:height="0.2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316">、</text:span><text:span text:style-name="T317"><draw:frame draw:z-index="0" draw:id="id65" draw:style-name="a73" draw:name="Object 54" text:anchor-type="as-char" svg:x="0in" svg:y="0in" svg:width="0.25833in" svg:height="0.21667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318">平分</text:span><text:span text:style-name="T319"><draw:frame draw:z-index="0" draw:id="id66" draw:style-name="a74" draw:name="Object 55" text:anchor-type="as-char" svg:x="0in" svg:y="0in" svg:width="0.50833in" svg:height="0.18333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320">，且</text:span><text:span text:style-name="T321"><draw:frame draw:z-index="0" draw:id="id67" draw:style-name="a75" draw:name="Object 56" text:anchor-type="as-char" svg:x="0in" svg:y="0in" svg:width="0.84167in" svg:height="0.2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322">°</text:span><text:span text:style-name="T323">，則</text:span><text:span text:style-name="T324"><draw:frame draw:z-index="0" draw:id="id68" draw:style-name="a76" draw:name="Object 57" text:anchor-type="as-char" svg:x="0in" svg:y="0in" svg:width="0.5in" svg:height="0.2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325">的度數為</text:span><text:span text:style-name="T326">________</text:span><text:span text:style-name="T327">_度</text:span><text:span text:style-name="T328">。</text:span></text:p>
      <text:p text:style-name="P329">10.如圖(八)，正方形ABCD的邊長為8公分，分別以B、D為圓心，邊長為半徑畫弧，則灰色部分面積為_________平方公分。</text:p>
      <text:p text:style-name="P330"><text:span text:style-name="T331"><draw:frame draw:z-index="251665408" draw:style-name="a77" draw:name="圖片 246" text:anchor-type="paragraph" svg:x="1.02153in" svg:y="0.02986in" svg:width="1.87083in" svg:height="1.21736in" style:rel-width="scale" style:rel-height="scale"><draw:image xlink:href="media/image10.emf" xlink:type="simple" xlink:show="embed" xlink:actuate="onLoad"/><svg:title/><svg:desc/></draw:frame></text:span><text:span text:style-name="T332"><draw:frame draw:z-index="251660288" draw:style-name="a78" draw:name="圖片 3" text:anchor-type="paragraph" svg:x="4.49792in" svg:y="0.03194in" svg:width="1.30486in" svg:height="1.17847in" style:rel-width="scale" style:rel-height="scale"><draw:image xlink:href="media/image11.png" xlink:type="simple" xlink:show="embed" xlink:actuate="onLoad"/><svg:title/><svg:desc>未命名 -1拷貝</svg:desc></draw:frame></text:span></text:p>
      <text:p text:style-name="P333"/>
      <text:p text:style-name="P334"/>
      <text:p text:style-name="P335"/>
      <text:p text:style-name="P336"><text:tab/>圖(七) <text:s text:c="29"/>圖(八)</text:p>
      <text:p text:style-name="內文"><text:span text:style-name="T337">三</text:span><text:span text:style-name="T338">、</text:span><text:span text:style-name="T339">計算</text:span><text:span text:style-name="T340">題：(每題</text:span><text:span text:style-name="T341">5</text:span><text:span text:style-name="T342">分，共</text:span><text:span text:style-name="T343">20</text:span><text:span text:style-name="T344">分)</text:span></text:p>
      <text:p text:style-name="P345">1.如圖(九)，第一層1個方格，第二層3個方格，第三層5個方格，以此類推。並在所有方格內依序填入等差數列1，4，7，10，13……，則試問到第九層為止，所有方格內數字總和為多少？</text:p>
      <text:p text:style-name="P346">2.如圖(十)，長方形農舍的長為12公尺，寬為6公尺，若有一繩的一端繫在A點，另一端繫著一隻狗，且繩長為16公尺。則農舍外圍的這隻狗可活動範圍的面積為多少平方公尺？</text:p>
      <text:p text:style-name="P347">3.若等差級數38+35+32+29+……前n項的和為-1075，則n=？</text:p>
      <text:p text:style-name="P348">4.利用方格畫出以粗直線為對稱軸的對稱圖形。(試著找出A、B、C、D、E五點的對稱點並連線)</text:p>
      <text:p text:style-name="P349"><draw:frame draw:z-index="251702272" draw:style-name="a79" draw:name="圖片 1" text:anchor-type="paragraph" svg:x="6.25833in" svg:y="0.10556in" svg:width="2.01528in" svg:height="1.56667in" style:rel-width="scale" style:rel-height="scale"><draw:image xlink:href="media/image12.png" xlink:type="simple" xlink:show="embed" xlink:actuate="onLoad"/><svg:title/><svg:desc/></draw:frame><text:span text:style-name="T350"><draw:frame draw:z-index="251678720" draw:style-name="a80" draw:name="圖片 472" text:anchor-type="paragraph" svg:x="0.13077in" svg:y="0.17207in" svg:width="3.09449in" svg:height="3.1063in" style:rel-width="scale" style:rel-height="scale"><draw:image xlink:href="media/image13.emf" xlink:type="simple" xlink:show="embed" xlink:actuate="onLoad"/><svg:title/><svg:desc/></draw:frame></text:span></text:p>
      <text:p text:style-name="P351"><text:span text:style-name="T352"><draw:g draw:z-index="251677696" draw:name="Group 54" draw:id="id78" draw:style-name="a90" text:anchor-type="paragraph"><svg:title/><svg:desc/><draw:frame draw:id="id69" draw:style-name="a81" draw:name="Text Box 37" svg:x="4.39306in" svg:y="0.05278in" svg:width="0.39167in" svg:height="0.36597in" style:rel-width="scale" style:rel-height="scale"><draw:text-box><text:p text:style-name="P353">1</text:p></draw:text-box><svg:title/><svg:desc/></draw:frame><draw:frame draw:id="id70" draw:style-name="a82" draw:name="Text Box 46" svg:x="4.39306in" svg:y="0.41875in" svg:width="0.39167in" svg:height="0.36597in" style:rel-width="scale" style:rel-height="scale"><draw:text-box><text:p text:style-name="P354">7</text:p></draw:text-box><svg:title/><svg:desc/></draw:frame><draw:frame draw:id="id71" draw:style-name="a83" draw:name="Text Box 47" svg:x="4.00139in" svg:y="0.41875in" svg:width="0.39167in" svg:height="0.36597in" style:rel-width="scale" style:rel-height="scale"><draw:text-box><text:p text:style-name="P355">4</text:p></draw:text-box><svg:title/><svg:desc/></draw:frame><draw:frame draw:id="id72" draw:style-name="a84" draw:name="Text Box 48" svg:x="4.78472in" svg:y="0.41875in" svg:width="0.39167in" svg:height="0.36597in" style:rel-width="scale" style:rel-height="scale"><draw:text-box><text:p text:style-name="P356">10</text:p></draw:text-box><svg:title/><svg:desc/></draw:frame><draw:frame draw:id="id73" draw:style-name="a85" draw:name="Text Box 49" svg:x="4.00139in" svg:y="0.78472in" svg:width="0.39167in" svg:height="0.36597in" style:rel-width="scale" style:rel-height="scale"><draw:text-box><text:p text:style-name="P357">16</text:p></draw:text-box><svg:title/><svg:desc/></draw:frame><draw:frame draw:id="id74" draw:style-name="a86" draw:name="Text Box 50" svg:x="3.60972in" svg:y="0.78472in" svg:width="0.39167in" svg:height="0.36597in" style:rel-width="scale" style:rel-height="scale"><draw:text-box><text:p text:style-name="P358">13</text:p></draw:text-box><svg:title/><svg:desc/></draw:frame><draw:frame draw:id="id75" draw:style-name="a87" draw:name="Text Box 51" svg:x="4.39306in" svg:y="0.78472in" svg:width="0.39167in" svg:height="0.36597in" style:rel-width="scale" style:rel-height="scale"><draw:text-box><text:p text:style-name="P359">19</text:p></draw:text-box><svg:title/><svg:desc/></draw:frame><draw:frame draw:id="id76" draw:style-name="a88" draw:name="Text Box 52" svg:x="4.78472in" svg:y="0.78472in" svg:width="0.39167in" svg:height="0.36597in" style:rel-width="scale" style:rel-height="scale"><draw:text-box><text:p text:style-name="P360">22</text:p></draw:text-box><svg:title/><svg:desc/></draw:frame><draw:frame draw:id="id77" draw:style-name="a89" draw:name="Text Box 53" svg:x="5.17639in" svg:y="0.78472in" svg:width="0.39167in" svg:height="0.36597in" style:rel-width="scale" style:rel-height="scale"><draw:text-box><text:p text:style-name="P361">25</text:p></draw:text-box><svg:title/><svg:desc/></draw:frame></draw:g></text:span></text:p>
      <text:p text:style-name="P362"/>
      <text:p text:style-name="P363"/>
      <text:p text:style-name="P364"/>
      <text:p text:style-name="P365"/>
      <text:p text:style-name="P366"/>
      <text:p text:style-name="P367"><text:s text:c="53"/>圖(九) <text:s text:c="20"/>圖(十)</text:p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soft-page-break/>
      <text:p text:style-name="P376">新北市立溪崑國民中學106學年度第二學期第一次定期評量數學科<text:s/>答案卷</text:p>
      <text:p text:style-name="P377"><text:span text:style-name="T378">八</text:span><text:span text:style-name="T379"><draw:connector draw:type="line" svg:x1="0.05486in" svg:y1="0.41944in" svg:x2="8.92986in" svg:y2="0.41944in" draw:z-index="251686912" draw:id="id79" draw:style-name="a91" draw:name="直線接點 1" text:anchor-type="paragraph"><svg:title/><svg:desc/></draw:connector></text:span><text:span text:style-name="T380">年級</text:span><text:span text:style-name="T381">　　　</text:span><text:span text:style-name="T382">班 座號</text:span><text:span text:style-name="T383">　　　</text:span><text:span text:style-name="T384"><text:s/>姓名</text:span><text:span text:style-name="T385">　　　　　　　　</text:span><text:span text:style-name="T386"><text:s/></text:span></text:p>
      <text:p text:style-name="P387">一、選擇題：(每題4分，共40分)</text:p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>
            <text:p text:style-name="P401">1</text:p>
          </table:table-cell>
          <table:table-cell table:style-name="TableCell402">
            <text:p text:style-name="P403">2</text:p>
          </table:table-cell>
          <table:table-cell table:style-name="TableCell404">
            <text:p text:style-name="P405">3</text:p>
          </table:table-cell>
          <table:table-cell table:style-name="TableCell406">
            <text:p text:style-name="P407">4</text:p>
          </table:table-cell>
          <table:table-cell table:style-name="TableCell408">
            <text:p text:style-name="P409">5</text:p>
          </table:table-cell>
          <table:table-cell table:style-name="TableCell410">
            <text:p text:style-name="P411">6</text:p>
          </table:table-cell>
          <table:table-cell table:style-name="TableCell412">
            <text:p text:style-name="P413">7</text:p>
          </table:table-cell>
          <table:table-cell table:style-name="TableCell414">
            <text:p text:style-name="P415">8</text:p>
          </table:table-cell>
          <table:table-cell table:style-name="TableCell416">
            <text:p text:style-name="P417">9</text:p>
          </table:table-cell>
          <table:table-cell table:style-name="TableCell418">
            <text:p text:style-name="P419">10</text:p>
          </table:table-cell>
        </table:table-row>
        <table:table-row table:style-name="TableRow420"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</table:table>
      <text:p text:style-name="P441"><text:span text:style-name="T442">二</text:span><text:span text:style-name="T443">、</text:span><text:span text:style-name="T444">填充</text:span><text:span text:style-name="T445">題：(每</text:span><text:span text:style-name="T446">格</text:span><text:span text:style-name="T447">4分，共40分)</text:span></text:p>
      <table:table table:style-name="Table448">
        <table:table-columns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>
            <text:p text:style-name="P456">1</text:p>
          </table:table-cell>
          <table:table-cell table:style-name="TableCell457">
            <text:p text:style-name="P458">2</text:p>
          </table:table-cell>
          <table:table-cell table:style-name="TableCell459">
            <text:p text:style-name="P460">3</text:p>
          </table:table-cell>
          <table:table-cell table:style-name="TableCell461">
            <text:p text:style-name="P462">4</text:p>
          </table:table-cell>
          <table:table-cell table:style-name="TableCell463">
            <text:p text:style-name="P464">5</text:p>
          </table:table-cell>
        </table:table-row>
        <table:table-row table:style-name="TableRow465"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6</text:p>
          </table:table-cell>
          <table:table-cell table:style-name="TableCell479">
            <text:p text:style-name="P480">7</text:p>
          </table:table-cell>
          <table:table-cell table:style-name="TableCell481">
            <text:p text:style-name="P482">8</text:p>
          </table:table-cell>
          <table:table-cell table:style-name="TableCell483">
            <text:p text:style-name="P484">9</text:p>
          </table:table-cell>
          <table:table-cell table:style-name="TableCell485">
            <text:p text:style-name="P486">10</text:p>
          </table:table-cell>
        </table:table-row>
        <table:table-row table:style-name="TableRow487"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</table:table>
      <text:p text:style-name="內文"><text:span text:style-name="T498">三</text:span><text:span text:style-name="T499">、</text:span><text:span text:style-name="T500">計算</text:span><text:span text:style-name="T501">題：(每題</text:span><text:span text:style-name="T502">5</text:span><text:span text:style-name="T503">分，共</text:span><text:span text:style-name="T504">20</text:span><text:span text:style-name="T505">分)</text:span></text:p>
      <table:table table:style-name="Table506">
        <table:table-columns>
          <table:table-column table:style-name="TableColumn507"/>
          <table:table-column table:style-name="TableColumn508"/>
        </table:table-columns>
        <table:table-row table:style-name="TableRow509">
          <table:table-cell table:style-name="TableCell510">
            <text:p text:style-name="P511">1.</text:p>
            <text:p text:style-name="P512"/>
          </table:table-cell>
          <table:table-cell table:style-name="TableCell513">
            <text:p text:style-name="P514">2.</text:p>
          </table:table-cell>
        </table:table-row>
        <table:table-row table:style-name="TableRow515">
          <table:table-cell table:style-name="TableCell516">
            <text:p text:style-name="P517">3.</text:p>
          </table:table-cell>
          <table:table-cell table:style-name="TableCell518">
            <text:p text:style-name="P519"><text:span text:style-name="T520"><draw:frame draw:z-index="251688960" draw:style-name="a92" draw:name="圖片 11" text:anchor-type="paragraph" svg:x="0.44825in" svg:y="0.49236in" svg:width="3.33043in" svg:height="3.34314in" style:rel-width="scale" style:rel-height="scale"><draw:image xlink:href="media/image13.emf" xlink:type="simple" xlink:show="embed" xlink:actuate="onLoad"/><svg:title/><svg:desc/></draw:frame></text:span><text:span text:style-name="T521">4.</text:span><text:span text:style-name="T522">利用方格畫出以粗直線為對稱軸的對稱圖形。(試著找出A、B、C、D、E五點的對稱點並連線)</text:span><text:span text:style-name="T523"><text:s/></text:span></text:p>
          </table:table-cell>
        </table:table-row>
      </table:table>
      <text:soft-page-break/>
      <text:p text:style-name="P524"><text:span text:style-name="T525">106-2-1 <text:s/>八年級 <text:s/>數學科－解答</text:span></text:p>
      <text:p text:style-name="P526">一、選擇題：(每題4分，共40分)</text:p>
      <table:table table:style-name="Table527">
        <table:table-columns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</table:table-columns>
        <table:table-row table:style-name="TableRow538">
          <table:table-cell table:style-name="TableCell539">
            <text:p text:style-name="P540">1</text:p>
          </table:table-cell>
          <table:table-cell table:style-name="TableCell541">
            <text:p text:style-name="P542">2</text:p>
          </table:table-cell>
          <table:table-cell table:style-name="TableCell543">
            <text:p text:style-name="P544">3</text:p>
          </table:table-cell>
          <table:table-cell table:style-name="TableCell545">
            <text:p text:style-name="P546">4</text:p>
          </table:table-cell>
          <table:table-cell table:style-name="TableCell547">
            <text:p text:style-name="P548">5</text:p>
          </table:table-cell>
          <table:table-cell table:style-name="TableCell549">
            <text:p text:style-name="P550">6</text:p>
          </table:table-cell>
          <table:table-cell table:style-name="TableCell551">
            <text:p text:style-name="P552">7</text:p>
          </table:table-cell>
          <table:table-cell table:style-name="TableCell553">
            <text:p text:style-name="P554">8</text:p>
          </table:table-cell>
          <table:table-cell table:style-name="TableCell555">
            <text:p text:style-name="P556">9</text:p>
          </table:table-cell>
          <table:table-cell table:style-name="TableCell557">
            <text:p text:style-name="P558">10</text:p>
          </table:table-cell>
        </table:table-row>
        <table:table-row table:style-name="TableRow559">
          <table:table-cell table:style-name="TableCell560">
            <text:p text:style-name="P561">D</text:p>
          </table:table-cell>
          <table:table-cell table:style-name="TableCell562">
            <text:p text:style-name="P563">D</text:p>
          </table:table-cell>
          <table:table-cell table:style-name="TableCell564">
            <text:p text:style-name="P565">C</text:p>
          </table:table-cell>
          <table:table-cell table:style-name="TableCell566">
            <text:p text:style-name="P567">C</text:p>
          </table:table-cell>
          <table:table-cell table:style-name="TableCell568">
            <text:p text:style-name="P569">C</text:p>
          </table:table-cell>
          <table:table-cell table:style-name="TableCell570">
            <text:p text:style-name="P571">B</text:p>
          </table:table-cell>
          <table:table-cell table:style-name="TableCell572">
            <text:p text:style-name="P573">A</text:p>
          </table:table-cell>
          <table:table-cell table:style-name="TableCell574">
            <text:p text:style-name="P575">B</text:p>
          </table:table-cell>
          <table:table-cell table:style-name="TableCell576">
            <text:p text:style-name="P577">B</text:p>
          </table:table-cell>
          <table:table-cell table:style-name="TableCell578">
            <text:p text:style-name="P579">A</text:p>
          </table:table-cell>
        </table:table-row>
      </table:table>
      <text:p text:style-name="P580"><text:span text:style-name="T581">二、填充題：(每格4分，共40分)</text:span></text:p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>1</text:p>
          </table:table-cell>
          <table:table-cell table:style-name="TableCell591">
            <text:p text:style-name="P592">2</text:p>
          </table:table-cell>
          <table:table-cell table:style-name="TableCell593">
            <text:p text:style-name="P594">3</text:p>
          </table:table-cell>
          <table:table-cell table:style-name="TableCell595">
            <text:p text:style-name="P596">4</text:p>
          </table:table-cell>
          <table:table-cell table:style-name="TableCell597">
            <text:p text:style-name="P598">5</text:p>
          </table:table-cell>
        </table:table-row>
        <table:table-row table:style-name="TableRow599">
          <table:table-cell table:style-name="TableCell600">
            <text:p text:style-name="P601"><text:span text:style-name="T602">9</text:span></text:p>
          </table:table-cell>
          <table:table-cell table:style-name="TableCell603">
            <text:p text:style-name="P604"><text:span text:style-name="T605">14</text:span></text:p>
          </table:table-cell>
          <table:table-cell table:style-name="TableCell606">
            <text:p text:style-name="P607"><text:span text:style-name="T608">9700</text:span></text:p>
          </table:table-cell>
          <table:table-cell table:style-name="TableCell609">
            <text:p text:style-name="P610"><text:span text:style-name="T611">22320</text:span></text:p>
          </table:table-cell>
          <table:table-cell table:style-name="TableCell612">
            <text:p text:style-name="P613"><text:span text:style-name="T614">20</text:span></text:p>
          </table:table-cell>
        </table:table-row>
        <table:table-row table:style-name="TableRow615">
          <table:table-cell table:style-name="TableCell616">
            <text:p text:style-name="P617">6</text:p>
          </table:table-cell>
          <table:table-cell table:style-name="TableCell618">
            <text:p text:style-name="P619">7</text:p>
          </table:table-cell>
          <table:table-cell table:style-name="TableCell620">
            <text:p text:style-name="P621">8</text:p>
          </table:table-cell>
          <table:table-cell table:style-name="TableCell622">
            <text:p text:style-name="P623">9</text:p>
          </table:table-cell>
          <table:table-cell table:style-name="TableCell624">
            <text:p text:style-name="P625">10</text:p>
          </table:table-cell>
        </table:table-row>
        <table:table-row table:style-name="TableRow626">
          <table:table-cell table:style-name="TableCell627">
            <text:p text:style-name="P628"><text:span text:style-name="T629">14</text:span><text:span text:style-name="T630"><draw:frame draw:z-index="0" draw:id="id80" draw:style-name="a93" draw:name="Object 58" text:anchor-type="as-char" svg:x="0in" svg:y="0in" svg:width="0.15833in" svg:height="0.15833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/text:p>
          </table:table-cell>
          <table:table-cell table:style-name="TableCell631">
            <text:p text:style-name="P632"><text:span text:style-name="T633">135</text:span><text:span text:style-name="T634"><draw:frame draw:z-index="0" draw:id="id81" draw:style-name="a94" draw:name="Object 59" text:anchor-type="as-char" svg:x="0in" svg:y="0in" svg:width="0.15833in" svg:height="0.15833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635">-81</text:span></text:p>
          </table:table-cell>
          <table:table-cell table:style-name="TableCell636">
            <text:p text:style-name="P637"><text:span text:style-name="T638">50</text:span></text:p>
          </table:table-cell>
          <table:table-cell table:style-name="TableCell639">
            <text:p text:style-name="P640"><text:span text:style-name="T641">120</text:span></text:p>
          </table:table-cell>
          <table:table-cell table:style-name="TableCell642">
            <text:p text:style-name="P643"><text:span text:style-name="T644">32</text:span><text:span text:style-name="T645"><draw:frame draw:z-index="0" draw:id="id82" draw:style-name="a95" draw:name="Object 60" text:anchor-type="as-char" svg:x="0in" svg:y="0in" svg:width="0.15833in" svg:height="0.15833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646">-64</text:span></text:p>
          </table:table-cell>
        </table:table-row>
      </table:table>
      <text:p text:style-name="P647">三、計算題：(每題5分，共20分)</text:p>
      <text:p text:style-name="內文"><text:span text:style-name="T648">1.</text:span><text:span text:style-name="T649"><text:s/></text:span><text:span text:style-name="T650">9801</text:span></text:p>
      <text:p text:style-name="內文"><text:span text:style-name="T651">2.</text:span><text:span text:style-name="T652"><text:s/></text:span><text:span text:style-name="T653">221</text:span><text:span text:style-name="T654"><draw:frame draw:z-index="0" draw:id="id83" draw:style-name="a96" draw:name="Object 61" text:anchor-type="as-char" svg:x="0in" svg:y="0in" svg:width="0.15833in" svg:height="0.15833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655"><text:s/></text:span></text:p>
      <text:p text:style-name="內文"><text:span text:style-name="T656">3.</text:span><text:span text:style-name="T657"><text:s/></text:span><text:span text:style-name="T658">43</text:span><text:span text:style-name="T659"><text:s/></text:span><text:span text:style-name="T660"><text:s/></text:span><text:span text:style-name="T661">【公式1分，完整列式1分，過程無誤1分，答案2分】</text:span></text:p>
      <text:p text:style-name="內文"><text:span text:style-name="T662">4.</text:span><text:span text:style-name="T663"><text:s/></text:span><text:span text:style-name="T664">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2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6:00Z</meta:creation-date>
    <dc:date>2026-02-04T09:06:00Z</dc:date>
    <meta:print-date>2018-03-16T07:08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83" meta:character-count="3903" meta:row-count="27" meta:non-whitespace-character-count="3327"/>
  </office:meta>
</office:document-meta>
</file>