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media/image1.png" manifest:media-type="image/png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 1" manifest:media-type="application/octet-stream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21" manifest:media-type="application/octet-stream"/>
  <manifest:file-entry manifest:full-path="ObjectReplacements/Object 18" manifest:media-type=""/>
  <manifest:file-entry manifest:full-path="Object 22" manifest:media-type="application/octet-stream"/>
  <manifest:file-entry manifest:full-path="ObjectReplacements/Object 22" manifest:media-type=""/>
  <manifest:file-entry manifest:full-path="media/image2.png" manifest:media-type="image/png"/>
  <manifest:file-entry manifest:full-path="ObjectReplacements/Object 1" manifest:media-type=""/>
  <manifest:file-entry manifest:full-path="Object 2" manifest:media-type="application/octet-stream"/>
  <manifest:file-entry manifest:full-path="ObjectReplacements/Object 2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MingStd-W7" svg:font-family="DFMingStd-W7" style:font-family-generic="system" svg:panose-1="0 0 0 0 0 0 0 0 0 0"/>
    <style:font-face style:name="TimesNewRomanPS-ItalicMT" svg:font-family="TimesNewRomanPS-ItalicMT" style:font-family-generic="roman" svg:panose-1="0 0 0 0 0 0 0 0 0 0"/>
    <style:font-face style:name="TimesNewRomanPSMT" svg:font-family="TimesNewRomanPSMT" style:font-family-generic="roman" svg:panose-1="0 0 0 0 0 0 0 0 0 0"/>
    <style:font-face style:name="DFBiaoKaiShuStd-W5" svg:font-family="DFBiaoKaiShuStd-W5" style:font-family-generic="system" svg:panose-1="0 0 0 0 0 0 0 0 0 0"/>
    <style:font-face style:name="DFKaiShuStd-W5-ETen-B5-H-Identi" svg:font-family="DFKaiShuStd-W5-ETen-B5-H-Identi" style:font-family-generic="system" svg:panose-1="0 0 0 0 0 0 0 0 0 0"/>
    <style:font-face style:name="DFMingStd-W5" svg:font-family="DFMingStd-W5" style:font-family-generic="system" svg:panose-1="0 0 0 0 0 0 0 0 0 0"/>
    <style:font-face style:name="DFHeiStd-W3" svg:font-family="DFHeiStd-W3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DFHeiStd-W5" svg:font-family="DFHeiStd-W5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P19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20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ableColumn29" style:family="table-column">
      <style:table-column-properties style:column-width="1.0597in" style:use-optimal-column-width="false"/>
    </style:style>
    <style:style style:name="TableColumn30" style:family="table-column">
      <style:table-column-properties style:column-width="5.8076in" style:use-optimal-column-width="false"/>
    </style:style>
    <style:style style:name="TableColumn31" style:family="table-column">
      <style:table-column-properties style:column-width="1.9118in" style:use-optimal-column-width="false"/>
    </style:style>
    <style:style style:name="Table28" style:family="table">
      <style:table-properties style:width="8.7791in" fo:margin-left="0in" table:align="lef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none" style:writing-mode="lr-tb" fo:padding-top="0in" fo:padding-left="0.075in" fo:padding-bottom="0in" fo:padding-right="0.075in"/>
    </style:style>
    <style:style style:name="P34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3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line-height-at-least="0.0833in"/>
    </style:style>
    <style:style style:name="T3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38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5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4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7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9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5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1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5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P53" style:parent-style-name="內文" style:family="paragraph">
      <style:paragraph-properties style:line-height-at-least="0.0833in"/>
    </style:style>
    <style:style style:name="T5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P56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57" style:parent-style-name="內文" style:family="paragraph">
      <style:paragraph-properties style:line-height-at-least="0.0833in"/>
    </style:style>
    <style:style style:name="T5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Cell6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none" style:writing-mode="lr-tb" fo:padding-top="0in" fo:padding-left="0.075in" fo:padding-bottom="0in" fo:padding-right="0.075in"/>
    </style:style>
    <style:style style:name="P68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6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line-height-at-least="0.0833in"/>
      <style:text-properties style:font-name="標楷體" style:font-name-asian="標楷體" style:letter-kerning="false" style:font-size-complex="12pt"/>
    </style:style>
    <style:style style:name="P71" style:parent-style-name="內文" style:family="paragraph">
      <style:text-properties style:font-name="標楷體" style:font-name-asian="標楷體" style:letter-kerning="false" style:font-size-complex="12pt"/>
    </style:style>
    <style:style style:name="P72" style:parent-style-name="內文" style:family="paragraph">
      <style:text-properties style:font-name="標楷體" style:font-name-asian="標楷體" style:letter-kerning="false" style:font-size-complex="12pt"/>
    </style:style>
    <style:style style:name="T73" style:parent-style-name="預設段落字型" style:family="text">
      <style:text-properties style:font-name="標楷體" style:font-name-asian="標楷體" style:letter-kerning="false" style:font-size-complex="12pt"/>
    </style:style>
    <style:style style:name="T7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none" style:writing-mode="lr-tb" fo:padding-top="0in" fo:padding-left="0.075in" fo:padding-bottom="0in" fo:padding-right="0.075in"/>
    </style:style>
    <style:style style:name="P80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8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line-height-at-least="0in"/>
    </style:style>
    <style:style style:name="T8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4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8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7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8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0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9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3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9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6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9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P105" style:parent-style-name="內文" style:family="paragraph">
      <style:paragraph-properties style:line-height-at-least="0in"/>
      <style:text-properties style:font-name="標楷體" style:font-name-asian="標楷體" style:font-name-complex="DFMingStd-W7" style:letter-kerning="false" style:font-size-complex="12pt"/>
    </style:style>
    <style:style style:name="P106" style:parent-style-name="內文" style:family="paragraph">
      <style:paragraph-properties style:line-height-at-least="0in"/>
      <style:text-properties style:font-name="標楷體" style:font-name-asian="標楷體" style:font-name-complex="DFMingStd-W7" style:letter-kerning="false" style:font-size-complex="12pt"/>
    </style:style>
    <style:style style:name="P107" style:parent-style-name="內文" style:family="paragraph">
      <style:paragraph-properties style:line-height-at-least="0in"/>
      <style:text-properties style:font-name="標楷體" style:font-name-asian="標楷體" style:font-name-complex="DFMingStd-W7" style:letter-kerning="false" style:font-size-complex="12pt"/>
    </style:style>
    <style:style style:name="P108" style:parent-style-name="內文" style:family="paragraph">
      <style:paragraph-properties style:line-height-at-least="0.0833in"/>
    </style:style>
    <style:style style:name="T10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Cell11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="none" style:writing-mode="lr-tb" fo:padding-top="0in" fo:padding-left="0.075in" fo:padding-bottom="0in" fo:padding-right="0.075in"/>
    </style:style>
    <style:style style:name="P121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122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line-height-at-least="0.0833in"/>
    </style:style>
    <style:style style:name="T124" style:parent-style-name="預設段落字型" style:family="text">
      <style:text-properties style:font-name="標楷體" style:font-name-asian="標楷體" style:letter-kerning="false" style:font-size-complex="12pt"/>
    </style:style>
    <style:style style:name="T125" style:parent-style-name="預設段落字型" style:family="text">
      <style:text-properties style:font-name="標楷體" style:font-name-asian="標楷體" fo:font-style="italic" style:font-style-asian="italic" fo:color="#000000" style:letter-kerning="false" style:font-size-complex="12pt"/>
    </style:style>
    <style:style style:name="T126" style:parent-style-name="預設段落字型" style:family="text">
      <style:text-properties style:font-name="標楷體" style:font-name-asian="標楷體" style:letter-kerning="false" style:font-size-complex="12pt"/>
    </style:style>
    <style:style style:name="T127" style:parent-style-name="預設段落字型" style:family="text">
      <style:text-properties style:font-name="標楷體" style:font-name-asian="標楷體" style:letter-kerning="false" style:font-size-complex="12pt"/>
    </style:style>
    <style:style style:name="T12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2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3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3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32" style:parent-style-name="預設段落字型" style:family="text">
      <style:text-properties style:font-name="標楷體" style:font-name-asian="標楷體" style:font-name-complex="TimesNewRomanPS-ItalicMT" style:font-style-complex="italic" style:letter-kerning="false" style:font-size-complex="12pt"/>
    </style:style>
    <style:style style:name="T13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P134" style:parent-style-name="內文" style:family="paragraph">
      <style:paragraph-properties style:line-height-at-least="0.0833in"/>
      <style:text-properties style:font-name="標楷體" style:font-name-asian="標楷體" style:font-name-complex="DFBiaoKaiShuStd-W5" style:letter-kerning="false" style:font-size-complex="12pt"/>
    </style:style>
    <style:style style:name="P135" style:parent-style-name="內文" style:family="paragraph">
      <style:paragraph-properties style:line-height-at-least="0.0833in"/>
    </style:style>
    <style:style style:name="T13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3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3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3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4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Cell14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none" style:writing-mode="lr-tb" fo:padding-top="0in" fo:padding-left="0.075in" fo:padding-bottom="0in" fo:padding-right="0.075in"/>
    </style:style>
    <style:style style:name="P145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14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47" style:parent-style-name="內文" style:family="paragraph">
      <style:paragraph-properties style:line-height-at-least="0in"/>
    </style:style>
    <style:style style:name="T148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49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fo:color="#161616" style:letter-kerning="false" style:font-size-complex="12pt"/>
    </style:style>
    <style:style style:name="T150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51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fo:color="#161616" style:letter-kerning="false" style:font-size-complex="12pt"/>
    </style:style>
    <style:style style:name="T152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53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54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55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56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57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fo:color="#161616" style:letter-kerning="false" style:font-size-complex="12pt"/>
    </style:style>
    <style:style style:name="T158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59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60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61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62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63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64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65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66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67" style:parent-style-name="預設段落字型" style:family="text">
      <style:text-properties style:font-name="標楷體" style:font-name-asian="標楷體" style:font-name-complex="TimesNewRomanPSMT" fo:color="#161616" style:letter-kerning="false" style:font-size-complex="12pt"/>
    </style:style>
    <style:style style:name="T168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69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70" style:parent-style-name="預設段落字型" style:family="text">
      <style:text-properties style:font-name="標楷體" style:font-name-asian="標楷體" style:font-name-complex="TimesNewRomanPSMT" fo:color="#161616" style:letter-kerning="false" style:font-size-complex="12pt"/>
    </style:style>
    <style:style style:name="T171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P172" style:parent-style-name="內文" style:family="paragraph">
      <style:paragraph-properties style:line-height-at-least="0in"/>
    </style:style>
    <style:style style:name="T173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74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75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76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177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P178" style:parent-style-name="內文" style:family="paragraph">
      <style:paragraph-properties style:line-height-at-least="0in"/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P179" style:parent-style-name="內文" style:family="paragraph">
      <style:paragraph-properties style:line-height-at-least="0in"/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P180" style:parent-style-name="內文" style:family="paragraph">
      <style:paragraph-properties style:line-height-at-least="0in"/>
    </style:style>
    <style:style style:name="T18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8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8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8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8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8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8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8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8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Cell19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none" style:writing-mode="lr-tb" fo:padding-top="0in" fo:padding-left="0.075in" fo:padding-bottom="0in" fo:padding-right="0.075in"/>
    </style:style>
    <style:style style:name="P194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19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96" style:parent-style-name="內文" style:family="paragraph">
      <style:paragraph-properties style:line-height-at-least="0.0833in"/>
    </style:style>
    <style:style style:name="T197" style:parent-style-name="預設段落字型" style:family="text">
      <style:text-properties style:font-name="標楷體" style:font-name-asian="標楷體" style:font-size-complex="12pt"/>
    </style:style>
    <style:style style:name="T19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style:font-name-complex="TimesNewRomanPS-ItalicMT" style:font-style-complex="italic" fo:color="#161616" style:letter-kerning="false" style:font-size-complex="12pt"/>
    </style:style>
    <style:style style:name="T202" style:parent-style-name="預設段落字型" style:family="text">
      <style:text-properties style:font-name="標楷體" style:font-name-asian="標楷體" style:font-name-complex="TimesNewRomanPS-ItalicMT" style:font-style-complex="italic" style:letter-kerning="false" style:font-size-complex="12pt"/>
    </style:style>
    <style:style style:name="P203" style:parent-style-name="內文" style:family="paragraph">
      <style:paragraph-properties style:line-height-at-least="0.0833in"/>
    </style:style>
    <style:style style:name="T204" style:parent-style-name="預設段落字型" style:family="text">
      <style:text-properties style:font-name="標楷體" style:font-name-asian="標楷體" style:font-name-complex="TimesNewRomanPS-ItalicMT" style:font-style-complex="italic" style:letter-kerning="false" style:font-size-complex="12pt"/>
    </style:style>
    <style:style style:name="T20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06" style:parent-style-name="預設段落字型" style:family="text">
      <style:text-properties style:font-name="標楷體" style:font-name-asian="標楷體" style:font-name-complex="DFMingStd-W7" fo:font-style="italic" style:font-style-asian="italic" style:letter-kerning="false" style:font-size-complex="12pt"/>
    </style:style>
    <style:style style:name="T207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20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09" style:parent-style-name="預設段落字型" style:family="text">
      <style:text-properties style:font-name="標楷體" style:font-name-asian="標楷體" style:font-name-complex="DFMingStd-W7" fo:font-style="italic" style:font-style-asian="italic" style:letter-kerning="false" style:font-size-complex="12pt"/>
    </style:style>
    <style:style style:name="T21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1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1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1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P214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215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216" style:parent-style-name="內文" style:family="paragraph">
      <style:paragraph-properties style:line-height-at-least="0.0833in"/>
    </style:style>
    <style:style style:name="T21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1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19" style:parent-style-name="預設段落字型" style:family="text">
      <style:text-properties style:font-name="標楷體" style:font-name-asian="標楷體" style:font-name-complex="DFMingStd-W7" fo:font-style="italic" style:font-style-asian="italic" style:letter-kerning="false" style:font-size-complex="12pt"/>
    </style:style>
    <style:style style:name="T22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2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22" style:parent-style-name="預設段落字型" style:family="text">
      <style:text-properties style:font-name="標楷體" style:font-name-asian="標楷體" style:font-name-complex="DFMingStd-W7" fo:font-style="italic" style:font-style-asian="italic" style:letter-kerning="false" style:font-size-complex="12pt"/>
    </style:style>
    <style:style style:name="T22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2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2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2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2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Cell22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29" style:parent-style-name="內文" style:family="paragraph">
      <style:text-properties style:font-name="標楷體" style:font-name-asian="標楷體" style:font-size-complex="12pt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="none" style:writing-mode="lr-tb" fo:padding-top="0in" fo:padding-left="0.075in" fo:padding-bottom="0in" fo:padding-right="0.075in"/>
    </style:style>
    <style:style style:name="P232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23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34" style:parent-style-name="內文" style:family="paragraph">
      <style:paragraph-properties style:line-height-at-least="0.0833in"/>
    </style:style>
    <style:style style:name="T23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36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237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238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23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40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24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4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43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244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45" style:parent-style-name="預設段落字型" style:family="text">
      <style:text-properties style:font-name="標楷體" style:font-name-asian="標楷體" style:font-name-complex="DFBiaoKaiShuStd-W5" fo:font-style="italic" style:font-style-asian="italic" style:letter-kerning="false" style:font-size-complex="12pt"/>
    </style:style>
    <style:style style:name="T24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4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48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24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5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5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52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25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54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55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25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57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25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5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6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61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26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6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6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6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P266" style:parent-style-name="內文" style:family="paragraph">
      <style:paragraph-properties style:line-height-at-least="0.0833in"/>
    </style:style>
    <style:style style:name="T26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6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6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P270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271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272" style:parent-style-name="內文" style:family="paragraph">
      <style:paragraph-properties style:line-height-at-least="0.0833in"/>
    </style:style>
    <style:style style:name="T27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7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7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7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7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7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7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8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8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28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8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8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8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ableCell28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87" style:parent-style-name="內文" style:family="paragraph">
      <style:text-properties style:font-name="標楷體" style:font-name-asian="標楷體" style:font-size-complex="12pt"/>
    </style:style>
    <style:style style:name="T288" style:parent-style-name="預設段落字型" style:family="text">
      <style:text-properties style:font-name="標楷體" style:font-name-asian="標楷體" style:font-size-complex="12pt"/>
    </style:style>
    <style:style style:name="TableRow289" style:family="table-row">
      <style:table-row-properties style:use-optimal-row-height="false"/>
    </style:style>
    <style:style style:name="TableCell290" style:family="table-cell">
      <style:table-cell-properties fo:border="none" style:writing-mode="lr-tb" fo:padding-top="0in" fo:padding-left="0.075in" fo:padding-bottom="0in" fo:padding-right="0.075in"/>
    </style:style>
    <style:style style:name="P291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292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293" style:parent-style-name="內文" style:family="paragraph">
      <style:paragraph-properties style:line-height-at-least="0.0833in"/>
    </style:style>
    <style:style style:name="T29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9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296" style:parent-style-name="預設段落字型" style:family="text">
      <style:text-properties style:font-name="標楷體" style:font-name-asian="標楷體" style:font-name-complex="DFMingStd-W7" style:letter-kerning="false" style:font-size-complex="12pt" style:text-underline-type="doub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P298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299" style:parent-style-name="內文" style:family="paragraph">
      <style:paragraph-properties style:line-height-at-least="0.0833in"/>
    </style:style>
    <style:style style:name="T30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301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02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03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04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05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06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0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0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09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10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11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12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13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P314" style:parent-style-name="內文" style:family="paragraph">
      <style:paragraph-properties style:line-height-at-least="0.0833in"/>
    </style:style>
    <style:style style:name="T31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31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317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18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19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20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21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22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23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24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2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2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27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28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29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30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31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P332" style:parent-style-name="內文" style:family="paragraph">
      <style:paragraph-properties style:line-height-at-least="0.0833in"/>
    </style:style>
    <style:style style:name="T33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334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35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36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37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38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39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4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4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42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43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44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45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46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47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P348" style:parent-style-name="內文" style:family="paragraph">
      <style:paragraph-properties style:line-height-at-least="0.0833in"/>
    </style:style>
    <style:style style:name="T34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35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351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52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53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54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55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56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57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58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5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6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61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62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63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64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65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66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67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P368" style:parent-style-name="內文" style:family="paragraph">
      <style:paragraph-properties style:line-height-at-least="0.0833in"/>
      <style:text-properties style:font-name="標楷體" style:font-name-asian="標楷體" style:font-size-complex="12pt"/>
    </style:style>
    <style:style style:name="TableCell36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370" style:parent-style-name="預設段落字型" style:family="text">
      <style:text-properties style:font-name="標楷體" style:font-name-asian="標楷體" style:font-size-complex="12pt"/>
    </style:style>
    <style:style style:name="TableRow371" style:family="table-row">
      <style:table-row-properties style:use-optimal-row-height="false"/>
    </style:style>
    <style:style style:name="TableCell372" style:family="table-cell">
      <style:table-cell-properties fo:border="none" style:writing-mode="lr-tb" fo:padding-top="0in" fo:padding-left="0.075in" fo:padding-bottom="0in" fo:padding-right="0.075in"/>
    </style:style>
    <style:style style:name="P373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37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375" style:parent-style-name="內文" style:family="paragraph">
      <style:paragraph-properties style:line-height-at-least="0.0833in"/>
    </style:style>
    <style:style style:name="T37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77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78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79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80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81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8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83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84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85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86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387" style:parent-style-name="預設段落字型" style:family="text">
      <style:text-properties style:font-name="標楷體" style:font-name-asian="標楷體" style:font-name-complex="TimesNewRomanPSMT" style:letter-kerning="false" style:text-position="sub 50%" style:font-size-complex="12pt"/>
    </style:style>
    <style:style style:name="T38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89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9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9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9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93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94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395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96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39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P398" style:parent-style-name="內文" style:family="paragraph">
      <style:paragraph-properties style:line-height-at-least="0.0833in"/>
    </style:style>
    <style:style style:name="T39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0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01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0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03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04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0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P406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407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408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409" style:parent-style-name="內文" style:family="paragraph">
      <style:paragraph-properties style:line-height-at-least="0.0833in"/>
    </style:style>
    <style:style style:name="T41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1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1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1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1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1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1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1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1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1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2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2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2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2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2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2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2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ableCell42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ableRow429" style:family="table-row">
      <style:table-row-properties style:use-optimal-row-height="false"/>
    </style:style>
    <style:style style:name="TableCell430" style:family="table-cell">
      <style:table-cell-properties fo:border="none" style:writing-mode="lr-tb" fo:padding-top="0in" fo:padding-left="0.075in" fo:padding-bottom="0in" fo:padding-right="0.075in"/>
    </style:style>
    <style:style style:name="P431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432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33" style:parent-style-name="內文" style:family="paragraph">
      <style:paragraph-properties style:line-height-at-least="0.0833in"/>
    </style:style>
    <style:style style:name="T434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35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43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37" style:parent-style-name="預設段落字型" style:family="text">
      <style:text-properties style:font-name="標楷體" style:font-name-asian="標楷體" style:font-name-complex="DFBiaoKaiShuStd-W5" fo:font-style="italic" style:font-style-asian="italic" style:letter-kerning="false" style:font-size-complex="12pt"/>
    </style:style>
    <style:style style:name="T43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3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40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44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42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44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44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44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4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47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44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49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50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5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52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45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54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5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56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45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58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59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6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61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46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63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464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6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6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67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46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P469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470" style:parent-style-name="內文" style:family="paragraph">
      <style:paragraph-properties style:line-height-at-least="0.0833in"/>
    </style:style>
    <style:style style:name="T47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7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7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7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7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7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7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7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7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48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8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8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48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ableCell48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85" style:parent-style-name="內文" style:family="paragraph">
      <style:text-properties style:font-name="標楷體" style:font-name-asian="標楷體" style:font-size-complex="12pt"/>
    </style:style>
    <style:style style:name="T486" style:parent-style-name="預設段落字型" style:family="text">
      <style:text-properties style:font-name="標楷體" style:font-name-asian="標楷體" style:font-size-complex="12pt"/>
    </style:style>
    <style:style style:name="P487" style:parent-style-name="內文" style:family="paragraph">
      <style:text-properties style:font-name="標楷體" style:font-name-asian="標楷體" style:font-size-complex="12pt"/>
    </style:style>
    <style:style style:name="TableRow488" style:family="table-row">
      <style:table-row-properties style:use-optimal-row-height="false"/>
    </style:style>
    <style:style style:name="TableCell489" style:family="table-cell">
      <style:table-cell-properties fo:border="none" style:writing-mode="lr-tb" fo:padding-top="0in" fo:padding-left="0.075in" fo:padding-bottom="0in" fo:padding-right="0.075in"/>
    </style:style>
    <style:style style:name="P490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49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492" style:parent-style-name="內文" style:family="paragraph">
      <style:paragraph-properties style:line-height-at-least="0.0833in"/>
    </style:style>
    <style:style style:name="T493" style:parent-style-name="預設段落字型" style:family="text">
      <style:text-properties style:font-name="標楷體" style:font-name-asian="標楷體" style:font-name-complex="DFMingStd-W7" fo:color="#000000" style:letter-kerning="false" style:font-size-complex="12pt"/>
    </style:style>
    <style:style style:name="T494" style:parent-style-name="預設段落字型" style:family="text">
      <style:text-properties style:font-name="標楷體" style:font-name-asian="標楷體" style:font-name-complex="DFMingStd-W7" fo:color="#000000" style:letter-kerning="false" style:font-size-complex="12pt"/>
    </style:style>
    <style:style style:name="T495" style:parent-style-name="預設段落字型" style:family="text">
      <style:text-properties style:font-name="標楷體" style:font-name-asian="標楷體" style:font-name-complex="DFMingStd-W7" fo:color="#000000" style:letter-kerning="false" style:font-size-complex="12pt"/>
    </style:style>
    <style:style style:name="T496" style:parent-style-name="預設段落字型" style:family="text">
      <style:text-properties style:font-name="標楷體" style:font-name-asian="標楷體" style:font-name-complex="DFMingStd-W7" fo:color="#000000" style:letter-kerning="false" style:font-size-complex="12pt"/>
    </style:style>
    <style:style style:name="T497" style:parent-style-name="預設段落字型" style:family="text">
      <style:text-properties style:font-name="標楷體" style:font-name-asian="標楷體" style:font-name-complex="DFMingStd-W7" fo:color="#000000" style:letter-kerning="false" style:font-size-complex="12pt"/>
    </style:style>
    <style:style style:name="T498" style:parent-style-name="預設段落字型" style:family="text">
      <style:text-properties style:font-name="標楷體" style:font-name-asian="標楷體" style:font-name-complex="DFMingStd-W7" fo:color="#000000" style:letter-kerning="false" style:font-size-complex="12pt"/>
    </style:style>
    <style:style style:name="T499" style:parent-style-name="預設段落字型" style:family="text">
      <style:text-properties style:font-name="標楷體" style:font-name-asian="標楷體" style:font-name-complex="DFMingStd-W7" fo:color="#000000" style:letter-kerning="false" style:font-size-complex="12pt"/>
    </style:style>
    <style:style style:name="T500" style:parent-style-name="預設段落字型" style:family="text">
      <style:text-properties style:font-name="標楷體" style:font-name-asian="標楷體" style:font-name-complex="DFMingStd-W7" fo:color="#000000" style:letter-kerning="false" style:font-size-complex="12pt"/>
    </style:style>
    <style:style style:name="T501" style:parent-style-name="預設段落字型" style:family="text">
      <style:text-properties style:font-name="標楷體" style:font-name-asian="標楷體" style:font-name-complex="DFMingStd-W7" fo:color="#000000" style:letter-kerning="false" style:font-size-complex="12pt"/>
    </style:style>
    <style:style style:name="T502" style:parent-style-name="預設段落字型" style:family="text">
      <style:text-properties style:font-name="標楷體" style:font-name-asian="標楷體" style:font-name-complex="DFMingStd-W7" fo:color="#000000" style:letter-kerning="false" style:font-size-complex="12pt"/>
    </style:style>
    <style:style style:name="T503" style:parent-style-name="預設段落字型" style:family="text">
      <style:text-properties style:font-name="標楷體" style:font-name-asian="標楷體" style:font-name-complex="DFMingStd-W7" fo:color="#000000" style:letter-kerning="false" style:font-size-complex="12pt"/>
    </style:style>
    <style:style style:name="T504" style:parent-style-name="預設段落字型" style:family="text">
      <style:text-properties style:font-name="標楷體" style:font-name-asian="標楷體" style:font-name-complex="DFMingStd-W7" fo:color="#000000" style:letter-kerning="false" style:font-size-complex="12pt"/>
    </style:style>
    <style:style style:name="T505" style:parent-style-name="預設段落字型" style:family="text">
      <style:text-properties style:font-name="標楷體" style:font-name-asian="標楷體" style:font-name-complex="DFMingStd-W7" fo:color="#000000" style:letter-kerning="false" style:font-size-complex="12pt"/>
    </style:style>
    <style:style style:name="T506" style:parent-style-name="預設段落字型" style:family="text">
      <style:text-properties style:font-name="標楷體" style:font-name-asian="標楷體" style:font-size-complex="12pt"/>
    </style:style>
    <style:style style:name="P507" style:parent-style-name="內文" style:family="paragraph">
      <style:paragraph-properties style:line-height-at-least="0.0833in"/>
    </style:style>
    <style:style style:name="T50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0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1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11" style:parent-style-name="預設段落字型" style:family="text">
      <style:text-properties style:font-name="標楷體" style:font-name-asian="標楷體" style:font-name-complex="DFMingStd-W7" fo:font-style="italic" style:font-style-asian="italic" style:letter-kerning="false" style:font-size-complex="12pt"/>
    </style:style>
    <style:style style:name="T51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13" style:parent-style-name="預設段落字型" style:family="text">
      <style:text-properties style:font-name="標楷體" style:font-name-asian="標楷體" style:font-name-complex="DFMingStd-W7" fo:font-style="italic" style:font-style-asian="italic" style:letter-kerning="false" style:font-size-complex="12pt"/>
    </style:style>
    <style:style style:name="T51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15" style:parent-style-name="預設段落字型" style:family="text">
      <style:text-properties style:font-name="標楷體" style:font-name-asian="標楷體" style:font-name-complex="DFMingStd-W7" style:letter-kerning="false" style:font-size-complex="12pt" style:text-underline-type="double" style:text-underline-style="solid" style:text-underline-width="auto" style:text-underline-mode="continuous"/>
    </style:style>
    <style:style style:name="T51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P517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518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519" style:parent-style-name="內文" style:family="paragraph">
      <style:paragraph-properties style:line-height-at-least="0.0833in"/>
      <style:text-properties style:font-name="標楷體" style:font-name-asian="標楷體" style:font-size-complex="12pt"/>
    </style:style>
    <style:style style:name="TableRow520" style:family="table-row">
      <style:table-row-properties style:use-optimal-row-height="false"/>
    </style:style>
    <style:style style:name="TableCell521" style:family="table-cell">
      <style:table-cell-properties fo:border="none" style:writing-mode="lr-tb" fo:padding-top="0in" fo:padding-left="0.075in" fo:padding-bottom="0in" fo:padding-right="0.075in"/>
    </style:style>
    <style:style style:name="P522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52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24" style:parent-style-name="內文" style:family="paragraph">
      <style:paragraph-properties style:line-height-at-least="0.0833in"/>
    </style:style>
    <style:style style:name="T52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2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27" style:parent-style-name="預設段落字型" style:family="text">
      <style:text-properties style:font-name="標楷體" style:font-name-asian="標楷體" style:font-name-complex="DFMingStd-W7" style:letter-kerning="false" style:font-size-complex="12pt" style:text-underline-type="double" style:text-underline-style="solid" style:text-underline-width="auto" style:text-underline-mode="continuous"/>
    </style:style>
    <style:style style:name="T52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P529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530" style:parent-style-name="內文" style:family="paragraph">
      <style:paragraph-properties style:line-height-at-least="0.0833in"/>
    </style:style>
    <style:style style:name="T53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3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53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3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3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53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3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3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53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4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4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4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ableCell54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544" style:parent-style-name="預設段落字型" style:family="text">
      <style:text-properties style:font-name="標楷體" style:font-name-asian="標楷體" style:font-size-complex="12pt"/>
    </style:style>
    <style:style style:name="TableRow545" style:family="table-row">
      <style:table-row-properties style:use-optimal-row-height="false"/>
    </style:style>
    <style:style style:name="TableCell546" style:family="table-cell">
      <style:table-cell-properties fo:border="none" style:writing-mode="lr-tb" fo:padding-top="0in" fo:padding-left="0.075in" fo:padding-bottom="0in" fo:padding-right="0.075in"/>
    </style:style>
    <style:style style:name="P547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54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49" style:parent-style-name="內文" style:family="paragraph">
      <style:paragraph-properties style:line-height-at-least="0.0833in"/>
    </style:style>
    <style:style style:name="T550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551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552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53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54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55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556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57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58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59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60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61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562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63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64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65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66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6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568" style:parent-style-name="預設段落字型" style:family="text">
      <style:text-properties style:font-name="標楷體" style:font-name-asian="標楷體" style:font-name-complex="DFBiaoKaiShuStd-W5" fo:font-style="italic" style:font-style-asian="italic" style:letter-kerning="false" style:font-size-complex="12pt"/>
    </style:style>
    <style:style style:name="T56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57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571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572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573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74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75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76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577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P578" style:parent-style-name="內文" style:family="paragraph">
      <style:paragraph-properties style:line-height-at-least="0.0833in"/>
      <style:text-properties style:font-name="標楷體" style:font-name-asian="標楷體" style:font-name-complex="DFMingStd-W5" style:letter-kerning="false" style:font-size-complex="12pt"/>
    </style:style>
    <style:style style:name="P579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580" style:parent-style-name="內文" style:family="paragraph">
      <style:paragraph-properties style:line-height-at-least="0.0833in"/>
    </style:style>
    <style:style style:name="T58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8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8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8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8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8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8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8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8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59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Cell59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92" style:parent-style-name="內文" style:family="paragraph">
      <style:text-properties style:font-name="標楷體" style:font-name-asian="標楷體" style:font-size-complex="12pt"/>
    </style:style>
    <style:style style:name="TableRow593" style:family="table-row">
      <style:table-row-properties style:use-optimal-row-height="false"/>
    </style:style>
    <style:style style:name="TableCell594" style:family="table-cell">
      <style:table-cell-properties fo:border="none" style:writing-mode="lr-tb" fo:padding-top="0in" fo:padding-left="0.075in" fo:padding-bottom="0in" fo:padding-right="0.075in"/>
    </style:style>
    <style:style style:name="P595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59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597" style:parent-style-name="內文" style:family="paragraph">
      <style:paragraph-properties style:line-height-at-least="0.0833in"/>
    </style:style>
    <style:style style:name="T59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599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0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P601" style:parent-style-name="內文" style:family="paragraph">
      <style:paragraph-properties style:line-height-at-least="0.0833in"/>
    </style:style>
    <style:style style:name="T60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03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04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05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0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07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08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09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10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11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61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13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14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15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1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17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1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1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2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21" style:parent-style-name="預設段落字型" style:family="text">
      <style:text-properties style:font-name="標楷體" style:font-name-asian="標楷體" style:font-name-complex="TimesNewRomanPS-ItalicMT" style:font-style-complex="italic" style:letter-kerning="false" style:font-size-complex="12pt"/>
    </style:style>
    <style:style style:name="T62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23" style:parent-style-name="預設段落字型" style:family="text">
      <style:text-properties style:font-name="標楷體" style:font-name-asian="標楷體" style:letter-kerning="false" style:font-size-complex="12pt"/>
    </style:style>
    <style:style style:name="P624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625" style:parent-style-name="內文" style:family="paragraph">
      <style:paragraph-properties style:line-height-at-least="0.0833in"/>
    </style:style>
    <style:style style:name="T62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2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2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2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3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3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3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3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3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Cell63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636" style:parent-style-name="預設段落字型" style:family="text">
      <style:text-properties style:font-name="標楷體" style:font-name-asian="標楷體" style:font-size-complex="12pt"/>
    </style:style>
    <style:style style:name="TableRow637" style:family="table-row">
      <style:table-row-properties style:use-optimal-row-height="false"/>
    </style:style>
    <style:style style:name="TableCell638" style:family="table-cell">
      <style:table-cell-properties fo:border="none" style:writing-mode="lr-tb" fo:padding-top="0in" fo:padding-left="0.075in" fo:padding-bottom="0in" fo:padding-right="0.075in"/>
    </style:style>
    <style:style style:name="P639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64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41" style:parent-style-name="內文" style:family="paragraph">
      <style:paragraph-properties style:line-height-at-least="0.0833in"/>
    </style:style>
    <style:style style:name="T64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43" style:parent-style-name="預設段落字型" style:family="text">
      <style:text-properties style:font-name="標楷體" style:font-name-asian="標楷體" style:font-name-complex="DFBiaoKaiShuStd-W5" fo:font-style="italic" style:font-style-asian="italic" style:letter-kerning="false" style:font-size-complex="12pt"/>
    </style:style>
    <style:style style:name="T644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4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4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47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4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4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5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51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5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5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54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5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5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5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5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5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6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661" style:parent-style-name="預設段落字型" style:family="text">
      <style:text-properties style:font-name="標楷體" style:font-name-asian="標楷體" style:font-name-complex="DFBiaoKaiShuStd-W5" fo:font-style="italic" style:font-style-asian="italic" style:letter-kerning="false" style:font-size-complex="12pt"/>
    </style:style>
    <style:style style:name="T662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6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P664" style:parent-style-name="內文" style:family="paragraph">
      <style:paragraph-properties style:line-height-at-least="0.0833in"/>
      <style:text-properties style:font-name="標楷體" style:font-name-asian="標楷體" style:font-name-complex="DFBiaoKaiShuStd-W5" style:letter-kerning="false" style:font-size-complex="12pt"/>
    </style:style>
    <style:style style:name="P665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666" style:parent-style-name="內文" style:family="paragraph">
      <style:paragraph-properties style:line-height-at-least="0.0833in"/>
    </style:style>
    <style:style style:name="T66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6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6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7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7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7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7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7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7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Cell67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677" style:parent-style-name="預設段落字型" style:family="text">
      <style:text-properties style:font-name="標楷體" style:font-name-asian="標楷體" style:font-size-complex="12pt"/>
    </style:style>
    <style:style style:name="TableRow678" style:family="table-row">
      <style:table-row-properties style:use-optimal-row-height="false"/>
    </style:style>
    <style:style style:name="TableCell679" style:family="table-cell">
      <style:table-cell-properties fo:border="none" style:writing-mode="lr-tb" fo:padding-top="0in" fo:padding-left="0.075in" fo:padding-bottom="0in" fo:padding-right="0.075in"/>
    </style:style>
    <style:style style:name="P680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68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682" style:parent-style-name="內文" style:family="paragraph">
      <style:paragraph-properties style:line-height-at-least="0.0833in"/>
    </style:style>
    <style:style style:name="T68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84" style:parent-style-name="預設段落字型" style:family="text">
      <style:text-properties style:font-name="標楷體" style:font-name-asian="標楷體" style:font-name-complex="DFMingStd-W7" fo:font-style="italic" style:font-style-asian="italic" style:letter-kerning="false" style:font-size-complex="12pt"/>
    </style:style>
    <style:style style:name="T68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86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687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88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T689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690" style:parent-style-name="預設段落字型" style:family="text">
      <style:text-properties style:font-name="標楷體" style:font-name-asian="標楷體" style:font-name-complex="DFHeiStd-W3" style:letter-kerning="false" style:font-size-complex="12pt"/>
    </style:style>
    <style:style style:name="P691" style:parent-style-name="內文" style:family="paragraph">
      <style:paragraph-properties style:line-height-at-least="0.0833in"/>
    </style:style>
    <style:style style:name="T69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9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9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695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696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697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698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699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700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701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702" style:parent-style-name="預設段落字型" style:family="text">
      <style:text-properties style:font-name="標楷體" style:font-name-asian="標楷體" style:font-size-complex="12pt"/>
    </style:style>
    <style:style style:name="T703" style:parent-style-name="預設段落字型" style:family="text">
      <style:text-properties style:font-name="標楷體" style:font-name-asian="標楷體" style:font-size-complex="12pt"/>
    </style:style>
    <style:style style:name="T704" style:parent-style-name="預設段落字型" style:family="text">
      <style:text-properties style:font-name="標楷體" style:font-name-asian="標楷體" style:font-size-complex="12pt"/>
    </style:style>
    <style:style style:name="T705" style:parent-style-name="預設段落字型" style:family="text">
      <style:text-properties style:font-name="標楷體" style:font-name-asian="標楷體" style:font-size-complex="12pt"/>
    </style:style>
    <style:style style:name="T706" style:parent-style-name="預設段落字型" style:family="text">
      <style:text-properties style:font-name="標楷體" style:font-name-asian="標楷體" style:font-size-complex="12pt"/>
    </style:style>
    <style:style style:name="T707" style:parent-style-name="預設段落字型" style:family="text">
      <style:text-properties style:font-name="標楷體" style:font-name-asian="標楷體" style:font-size-complex="12pt"/>
    </style:style>
    <style:style style:name="T708" style:parent-style-name="預設段落字型" style:family="text">
      <style:text-properties style:font-name="標楷體" style:font-name-asian="標楷體" style:font-size-complex="12pt"/>
    </style:style>
    <style:style style:name="T709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P710" style:parent-style-name="內文" style:family="paragraph">
      <style:text-properties style:font-name="標楷體" style:font-name-asian="標楷體" style:font-name-complex="DFMingStd-W7" style:letter-kerning="false" style:font-size-complex="12pt"/>
    </style:style>
    <style:style style:name="P711" style:parent-style-name="內文" style:family="paragraph">
      <style:text-properties style:font-name="標楷體" style:font-name-asian="標楷體" style:font-name-complex="DFMingStd-W7" style:letter-kerning="false" style:font-size-complex="12pt"/>
    </style:style>
    <style:style style:name="P712" style:parent-style-name="內文" style:family="paragraph">
      <style:text-properties style:font-name="標楷體" style:font-name-asian="標楷體" style:font-name-complex="DFMingStd-W7" style:letter-kerning="false" style:font-size-complex="12pt"/>
    </style:style>
    <style:style style:name="T71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1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1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1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1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1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1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2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2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2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2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2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2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2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2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2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2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3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3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3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3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3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3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3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3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3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3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4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4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4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4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4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4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4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4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4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4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5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5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5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5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75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Row755" style:family="table-row">
      <style:table-row-properties style:use-optimal-row-height="false"/>
    </style:style>
    <style:style style:name="TableCell756" style:family="table-cell">
      <style:table-cell-properties fo:border="none" style:writing-mode="lr-tb" fo:padding-top="0in" fo:padding-left="0.075in" fo:padding-bottom="0in" fo:padding-right="0.075in"/>
    </style:style>
    <style:style style:name="P757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75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59" style:parent-style-name="內文" style:family="paragraph">
      <style:paragraph-properties style:line-height-at-least="0in"/>
    </style:style>
    <style:style style:name="T760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761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fo:color="#161616" style:letter-kerning="false" style:font-size-complex="12pt"/>
    </style:style>
    <style:style style:name="T762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763" style:parent-style-name="預設段落字型" style:family="text">
      <style:text-properties style:font-name="標楷體" style:font-name-asian="標楷體" style:font-name-complex="TimesNewRomanPSMT" fo:color="#161616" style:letter-kerning="false" style:font-size-complex="12pt"/>
    </style:style>
    <style:style style:name="T764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765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766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767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fo:color="#161616" style:letter-kerning="false" style:font-size-complex="12pt"/>
    </style:style>
    <style:style style:name="T768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769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770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P771" style:parent-style-name="內文" style:family="paragraph">
      <style:paragraph-properties style:line-height-at-least="0in"/>
    </style:style>
    <style:style style:name="T772" style:parent-style-name="預設段落字型" style:family="text">
      <style:text-properties style:font-name="標楷體" style:font-name-asian="標楷體" style:font-name-complex="DFKaiShuStd-W5-ETen-B5-H-Identi" fo:color="#161616" style:letter-kerning="false" style:font-size-complex="12pt"/>
    </style:style>
    <style:style style:name="T773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74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75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76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77" style:parent-style-name="預設段落字型" style:family="text">
      <style:text-properties style:font-name="標楷體" style:font-name-asian="標楷體" style:font-style-complex="italic" fo:color="#161616" style:letter-kerning="false" style:font-size-complex="12pt"/>
    </style:style>
    <style:style style:name="T778" style:parent-style-name="預設段落字型" style:family="text">
      <style:text-properties style:font-name="標楷體" style:font-name-asian="標楷體" style:font-style-complex="italic" fo:color="#161616" style:letter-kerning="false" style:font-size-complex="12pt"/>
    </style:style>
    <style:style style:name="T779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80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81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82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83" style:parent-style-name="預設段落字型" style:family="text">
      <style:text-properties style:font-name="標楷體" style:font-name-asian="標楷體" style:font-style-complex="italic" fo:color="#161616" style:letter-kerning="false" style:font-size-complex="12pt"/>
    </style:style>
    <style:style style:name="T784" style:parent-style-name="預設段落字型" style:family="text">
      <style:text-properties style:font-name="標楷體" style:font-name-asian="標楷體" style:font-style-complex="italic" fo:color="#161616" style:letter-kerning="false" style:font-size-complex="12pt"/>
    </style:style>
    <style:style style:name="T785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86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87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88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89" style:parent-style-name="預設段落字型" style:family="text">
      <style:text-properties style:font-name="標楷體" style:font-name-asian="標楷體" style:font-style-complex="italic" fo:color="#161616" style:letter-kerning="false" style:font-size-complex="12pt"/>
    </style:style>
    <style:style style:name="T790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91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92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93" style:parent-style-name="預設段落字型" style:family="text">
      <style:text-properties style:font-name="標楷體" style:font-name-asian="標楷體" fo:color="#161616" fo:letter-spacing="-0.0208in" style:letter-kerning="false" style:font-size-complex="12pt"/>
    </style:style>
    <style:style style:name="T794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95" style:parent-style-name="預設段落字型" style:family="text">
      <style:text-properties style:font-name="標楷體" style:font-name-asian="標楷體" fo:font-style="italic" style:font-style-asian="italic" style:font-style-complex="italic" fo:color="#161616" style:letter-kerning="false" style:font-size-complex="12pt"/>
    </style:style>
    <style:style style:name="T796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97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98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799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800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801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802" style:parent-style-name="預設段落字型" style:family="text">
      <style:text-properties style:font-name="標楷體" style:font-name-asian="標楷體" fo:color="#161616" fo:letter-spacing="-0.0208in" style:letter-kerning="false" style:font-size-complex="12pt"/>
    </style:style>
    <style:style style:name="T803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804" style:parent-style-name="預設段落字型" style:family="text">
      <style:text-properties style:font-name="標楷體" style:font-name-asian="標楷體" fo:font-style="italic" style:font-style-asian="italic" style:font-style-complex="italic" fo:color="#161616" style:letter-kerning="false" style:font-size-complex="12pt"/>
    </style:style>
    <style:style style:name="T805" style:parent-style-name="預設段落字型" style:family="text">
      <style:text-properties style:font-name="標楷體" style:font-name-asian="標楷體" fo:color="#161616" style:letter-kerning="false" style:font-size-complex="12pt"/>
    </style:style>
    <style:style style:name="T806" style:parent-style-name="預設段落字型" style:family="text">
      <style:text-properties style:font-name="標楷體" style:font-name-asian="標楷體" fo:font-style="italic" style:font-style-asian="italic" style:font-style-complex="italic" fo:color="#161616" style:letter-kerning="false" style:font-size-complex="12pt"/>
    </style:style>
    <style:style style:name="P807" style:parent-style-name="內文" style:family="paragraph">
      <style:paragraph-properties style:line-height-at-least="0in"/>
      <style:text-properties style:font-name="標楷體" style:font-name-asian="標楷體" style:font-name-complex="DFMingStd-W7" style:letter-kerning="false" style:font-size-complex="12pt"/>
    </style:style>
    <style:style style:name="P808" style:parent-style-name="內文" style:family="paragraph">
      <style:paragraph-properties style:line-height-at-least="0in"/>
    </style:style>
    <style:style style:name="T80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1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1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1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1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1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1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1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1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Cell81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19" style:parent-style-name="內文" style:family="paragraph">
      <style:text-properties style:font-name="標楷體" style:font-name-asian="標楷體" style:font-size-complex="12pt"/>
    </style:style>
    <style:style style:name="T820" style:parent-style-name="預設段落字型" style:family="text">
      <style:text-properties style:font-name="標楷體" style:font-name-asian="標楷體" style:font-size-complex="12pt"/>
    </style:style>
    <style:style style:name="TableRow821" style:family="table-row">
      <style:table-row-properties style:use-optimal-row-height="false"/>
    </style:style>
    <style:style style:name="TableCell822" style:family="table-cell">
      <style:table-cell-properties fo:border="none" style:writing-mode="lr-tb" fo:padding-top="0in" fo:padding-left="0.075in" fo:padding-bottom="0in" fo:padding-right="0.075in"/>
    </style:style>
    <style:style style:name="P823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824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25" style:parent-style-name="內文" style:family="paragraph">
      <style:paragraph-properties style:line-height-at-least="0.0833in"/>
    </style:style>
    <style:style style:name="T826" style:parent-style-name="預設段落字型" style:family="text">
      <style:text-properties style:font-name="標楷體" style:font-name-asian="標楷體" style:font-size-complex="12pt"/>
    </style:style>
    <style:style style:name="T827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828" style:parent-style-name="預設段落字型" style:family="text">
      <style:text-properties style:font-name="標楷體" style:font-name-asian="標楷體" style:font-size-complex="12pt"/>
    </style:style>
    <style:style style:name="T829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830" style:parent-style-name="預設段落字型" style:family="text">
      <style:text-properties style:font-name="標楷體" style:font-name-asian="標楷體" style:font-size-complex="12pt"/>
    </style:style>
    <style:style style:name="T831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832" style:parent-style-name="預設段落字型" style:family="text">
      <style:text-properties style:font-name="標楷體" style:font-name-asian="標楷體" style:font-size-complex="12pt"/>
    </style:style>
    <style:style style:name="T833" style:parent-style-name="預設段落字型" style:family="text">
      <style:text-properties style:font-name="標楷體" style:font-name-asian="標楷體" style:font-size-complex="12pt"/>
    </style:style>
    <style:style style:name="T834" style:parent-style-name="預設段落字型" style:family="text">
      <style:text-properties style:font-name="標楷體" style:font-name-asian="標楷體" style:font-size-complex="12pt"/>
    </style:style>
    <style:style style:name="T83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836" style:parent-style-name="預設段落字型" style:family="text">
      <style:text-properties style:font-name="標楷體" style:font-name-asian="標楷體" style:font-size-complex="12pt"/>
    </style:style>
    <style:style style:name="T837" style:parent-style-name="預設段落字型" style:family="text">
      <style:text-properties style:font-name="標楷體" style:font-name-asian="標楷體" style:font-size-complex="12pt"/>
    </style:style>
    <style:style style:name="T838" style:parent-style-name="預設段落字型" style:family="text">
      <style:text-properties style:font-name="標楷體" style:font-name-asian="標楷體" style:font-size-complex="12pt"/>
    </style:style>
    <style:style style:name="T839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840" style:parent-style-name="預設段落字型" style:family="text">
      <style:text-properties style:font-name="標楷體" style:font-name-asian="標楷體" style:font-size-complex="12pt"/>
    </style:style>
    <style:style style:name="T841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842" style:parent-style-name="預設段落字型" style:family="text">
      <style:text-properties style:font-name="標楷體" style:font-name-asian="標楷體" style:font-size-complex="12pt"/>
    </style:style>
    <style:style style:name="T843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844" style:parent-style-name="預設段落字型" style:family="text">
      <style:text-properties style:font-name="標楷體" style:font-name-asian="標楷體" style:font-size-complex="12pt"/>
    </style:style>
    <style:style style:name="T84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846" style:parent-style-name="預設段落字型" style:family="text">
      <style:text-properties style:font-name="標楷體" style:font-name-asian="標楷體" style:font-size-complex="12pt"/>
    </style:style>
    <style:style style:name="P847" style:parent-style-name="內文" style:family="paragraph">
      <style:paragraph-properties style:line-height-at-least="0.0833in"/>
    </style:style>
    <style:style style:name="T848" style:parent-style-name="預設段落字型" style:family="text">
      <style:text-properties style:font-name="標楷體" style:font-name-asian="標楷體" style:font-size-complex="12pt"/>
    </style:style>
    <style:style style:name="T849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850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851" style:parent-style-name="預設段落字型" style:family="text">
      <style:text-properties style:font-name="標楷體" style:font-name-asian="標楷體" style:font-size-complex="12pt"/>
    </style:style>
    <style:style style:name="T852" style:parent-style-name="預設段落字型" style:family="text">
      <style:text-properties style:font-name="標楷體" style:font-name-asian="標楷體" style:font-size-complex="12pt"/>
    </style:style>
    <style:style style:name="T853" style:parent-style-name="預設段落字型" style:family="text">
      <style:text-properties style:font-name="標楷體" style:font-name-asian="標楷體" style:font-size-complex="12pt"/>
    </style:style>
    <style:style style:name="T854" style:parent-style-name="預設段落字型" style:family="text">
      <style:text-properties style:font-name="標楷體" style:font-name-asian="標楷體" style:font-size-complex="12pt"/>
    </style:style>
    <style:style style:name="P855" style:parent-style-name="內文" style:family="paragraph">
      <style:paragraph-properties style:line-height-at-least="0.0833in"/>
    </style:style>
    <style:style style:name="T85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57" style:parent-style-name="預設段落字型" style:family="text">
      <style:text-properties style:font-name="標楷體" style:font-name-asian="標楷體" style:font-size-complex="12pt"/>
    </style:style>
    <style:style style:name="T858" style:parent-style-name="預設段落字型" style:family="text">
      <style:text-properties style:font-name="標楷體" style:font-name-asian="標楷體" style:font-size-complex="12pt"/>
    </style:style>
    <style:style style:name="T859" style:parent-style-name="預設段落字型" style:family="text">
      <style:text-properties style:font-name="標楷體" style:font-name-asian="標楷體" style:font-size-complex="12pt"/>
    </style:style>
    <style:style style:name="T86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61" style:parent-style-name="預設段落字型" style:family="text">
      <style:text-properties style:font-name="標楷體" style:font-name-asian="標楷體" style:font-size-complex="12pt"/>
    </style:style>
    <style:style style:name="T862" style:parent-style-name="預設段落字型" style:family="text">
      <style:text-properties style:font-name="標楷體" style:font-name-asian="標楷體" style:font-size-complex="12pt"/>
    </style:style>
    <style:style style:name="T863" style:parent-style-name="預設段落字型" style:family="text">
      <style:text-properties style:font-name="標楷體" style:font-name-asian="標楷體" style:font-size-complex="12pt"/>
    </style:style>
    <style:style style:name="T864" style:parent-style-name="預設段落字型" style:family="text">
      <style:text-properties style:font-name="標楷體" style:font-name-asian="標楷體" style:font-size-complex="12pt"/>
    </style:style>
    <style:style style:name="T865" style:parent-style-name="預設段落字型" style:family="text">
      <style:text-properties style:font-name="標楷體" style:font-name-asian="標楷體" style:font-size-complex="12pt"/>
    </style:style>
    <style:style style:name="T86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67" style:parent-style-name="預設段落字型" style:family="text">
      <style:text-properties style:font-name="標楷體" style:font-name-asian="標楷體" style:font-size-complex="12pt"/>
    </style:style>
    <style:style style:name="T868" style:parent-style-name="預設段落字型" style:family="text">
      <style:text-properties style:font-name="標楷體" style:font-name-asian="標楷體" style:font-size-complex="12pt"/>
    </style:style>
    <style:style style:name="T869" style:parent-style-name="預設段落字型" style:family="text">
      <style:text-properties style:font-name="標楷體" style:font-name-asian="標楷體" style:font-size-complex="12pt"/>
    </style:style>
    <style:style style:name="T87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7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872" style:parent-style-name="預設段落字型" style:family="text">
      <style:text-properties style:font-name="標楷體" style:font-name-asian="標楷體" style:font-size-complex="12pt"/>
    </style:style>
    <style:style style:name="T873" style:parent-style-name="預設段落字型" style:family="text">
      <style:text-properties style:font-name="標楷體" style:font-name-asian="標楷體" style:font-size-complex="12pt"/>
    </style:style>
    <style:style style:name="T874" style:parent-style-name="預設段落字型" style:family="text">
      <style:text-properties style:font-name="標楷體" style:font-name-asian="標楷體" style:font-size-complex="12pt"/>
    </style:style>
    <style:style style:name="TableCell87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876" style:parent-style-name="預設段落字型" style:family="text">
      <style:text-properties style:font-name="標楷體" style:font-name-asian="標楷體" style:font-size-complex="12pt"/>
    </style:style>
    <style:style style:name="TableRow877" style:family="table-row">
      <style:table-row-properties style:use-optimal-row-height="false"/>
    </style:style>
    <style:style style:name="TableCell878" style:family="table-cell">
      <style:table-cell-properties fo:border="none" style:writing-mode="lr-tb" fo:padding-top="0in" fo:padding-left="0.075in" fo:padding-bottom="0in" fo:padding-right="0.075in"/>
    </style:style>
    <style:style style:name="P879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880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81" style:parent-style-name="內文" style:family="paragraph">
      <style:paragraph-properties style:snap-to-layout-grid="false" fo:line-height="120%" fo:margin-left="0.1666in" fo:text-indent="-0.1666in">
        <style:tab-stops>
          <style:tab-stop style:type="left" style:position="0.2in"/>
        </style:tab-stops>
      </style:paragraph-properties>
    </style:style>
    <style:style style:name="T882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883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884" style:parent-style-name="預設段落字型" style:family="text">
      <style:text-properties style:font-name="Wingdings" style:font-name-asian="Wingdings" style:font-name-complex="Wingdings" style:letter-kerning="false" style:font-size-complex="12pt"/>
    </style:style>
    <style:style style:name="T885" style:parent-style-name="預設段落字型" style:family="text">
      <style:text-properties style:font-name="標楷體" style:font-name-asian="標楷體" style:letter-kerning="false" style:font-size-complex="12pt"/>
    </style:style>
    <style:style style:name="T886" style:parent-style-name="預設段落字型" style:family="text">
      <style:text-properties style:font-name="標楷體" style:font-name-asian="標楷體" style:font-name-complex="DFMingStd-W5" style:letter-kerning="false" style:font-size-complex="12pt"/>
    </style:style>
    <style:style style:name="TableColumn888" style:family="table-column">
      <style:table-column-properties style:column-width="1.2951in" style:use-optimal-column-width="false"/>
    </style:style>
    <style:style style:name="TableColumn889" style:family="table-column">
      <style:table-column-properties style:column-width="1.5847in" style:use-optimal-column-width="false"/>
    </style:style>
    <style:style style:name="TableColumn890" style:family="table-column">
      <style:table-column-properties style:column-width="1.5847in" style:use-optimal-column-width="false"/>
    </style:style>
    <style:style style:name="TableColumn891" style:family="table-column">
      <style:table-column-properties style:column-width="1.5847in" style:use-optimal-column-width="false"/>
    </style:style>
    <style:style style:name="Table887" style:family="table">
      <style:table-properties style:width="6.0493in" fo:margin-left="0.2888in" table:align="left"/>
    </style:style>
    <style:style style:name="TableRow892" style:family="table-row">
      <style:table-row-properties style:use-optimal-row-height="false"/>
    </style:style>
    <style:style style:name="TableCell89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94" style:parent-style-name="內文" style:family="paragraph">
      <style:paragraph-properties style:snap-to-layout-grid="false" fo:text-align="end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HeiStd-W5" style:letter-kerning="false" style:font-size-complex="12pt"/>
    </style:style>
    <style:style style:name="P895" style:parent-style-name="內文" style:family="paragraph">
      <style:paragraph-properties style:snap-to-layout-grid="false" style:line-height-at-least="0in">
        <style:tab-stops>
          <style:tab-stop style:type="left" style:position="0.3666in"/>
        </style:tab-stops>
      </style:paragraph-properties>
    </style:style>
    <style:style style:name="T896" style:parent-style-name="預設段落字型" style:family="text">
      <style:text-properties style:font-name="標楷體" style:font-name-asian="標楷體" style:font-name-complex="DFHeiStd-W5" style:letter-kerning="false" style:font-size-complex="12pt"/>
    </style:style>
    <style:style style:name="TableCell89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98" style:parent-style-name="內文" style:family="paragraph">
      <style:paragraph-properties fo:text-align="center" style:line-height-at-least="0in"/>
      <style:text-properties style:font-name="標楷體" style:font-name-asian="標楷體" style:font-name-complex="DFHeiStd-W5" style:letter-kerning="false" style:font-size-complex="12pt"/>
    </style:style>
    <style:style style:name="TableCell89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00" style:parent-style-name="內文" style:family="paragraph">
      <style:paragraph-properties fo:text-align="center" style:line-height-at-least="0in"/>
      <style:text-properties style:font-name="標楷體" style:font-name-asian="標楷體" style:font-name-complex="DFHeiStd-W5" style:letter-kerning="false" style:font-size-complex="12pt"/>
    </style:style>
    <style:style style:name="TableCell90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02" style:parent-style-name="內文" style:family="paragraph">
      <style:paragraph-properties fo:text-align="center" style:line-height-at-least="0in"/>
    </style:style>
    <style:style style:name="T903" style:parent-style-name="預設段落字型" style:family="text">
      <style:text-properties style:font-name="標楷體" style:font-name-asian="標楷體" style:font-name-complex="DFHeiStd-W5" style:letter-kerning="false" style:font-size-complex="12pt"/>
    </style:style>
    <style:style style:name="TableRow904" style:family="table-row">
      <style:table-row-properties style:use-optimal-row-height="false"/>
    </style:style>
    <style:style style:name="TableCell90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06" style:parent-style-name="內文" style:family="paragraph">
      <style:paragraph-properties style:text-autospace="none" fo:text-align="center" fo:margin-top="0.025in" fo:margin-bottom="0.025in" style:line-height-at-least="0in"/>
      <style:text-properties style:font-name="標楷體" style:font-name-asian="標楷體" style:font-name-complex="DFHeiStd-W5" style:letter-kerning="false" style:font-size-complex="12pt"/>
    </style:style>
    <style:style style:name="TableCell90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08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fo:color="#EC0090" style:letter-kerning="false" style:font-size-complex="12pt"/>
    </style:style>
    <style:style style:name="TableCell90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10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91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12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Row913" style:family="table-row">
      <style:table-row-properties style:use-optimal-row-height="false"/>
    </style:style>
    <style:style style:name="TableCell91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15" style:parent-style-name="內文" style:family="paragraph">
      <style:paragraph-properties style:text-autospace="none" fo:text-align="center" fo:margin-top="0.025in" fo:margin-bottom="0.025in" style:line-height-at-least="0in"/>
      <style:text-properties style:font-name="標楷體" style:font-name-asian="標楷體" style:font-name-complex="DFHeiStd-W5" style:letter-kerning="false" style:font-size-complex="12pt"/>
    </style:style>
    <style:style style:name="TableCell91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17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91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19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92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21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Row922" style:family="table-row">
      <style:table-row-properties style:use-optimal-row-height="false"/>
    </style:style>
    <style:style style:name="TableCell92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24" style:parent-style-name="內文" style:family="paragraph">
      <style:paragraph-properties style:text-autospace="none" fo:text-align="center" fo:margin-top="0.025in" fo:margin-bottom="0.025in" style:line-height-at-least="0in"/>
      <style:text-properties style:font-name="標楷體" style:font-name-asian="標楷體" style:font-name-complex="DFHeiStd-W5" style:letter-kerning="false" style:font-size-complex="12pt"/>
    </style:style>
    <style:style style:name="TableCell92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26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92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28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92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30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Row931" style:family="table-row">
      <style:table-row-properties style:use-optimal-row-height="false"/>
    </style:style>
    <style:style style:name="TableCell93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33" style:parent-style-name="內文" style:family="paragraph">
      <style:paragraph-properties style:text-autospace="none" fo:text-align="center" fo:margin-top="0.025in" fo:margin-bottom="0.025in" style:line-height-at-least="0in"/>
      <style:text-properties style:font-name="標楷體" style:font-name-asian="標楷體" style:font-name-complex="DFHeiStd-W5" style:letter-kerning="false" style:font-size-complex="12pt"/>
    </style:style>
    <style:style style:name="TableCell93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93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93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39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Row940" style:family="table-row">
      <style:table-row-properties style:use-optimal-row-height="false"/>
    </style:style>
    <style:style style:name="TableCell94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42" style:parent-style-name="內文" style:family="paragraph">
      <style:paragraph-properties style:text-autospace="none" fo:text-align="center" fo:margin-top="0.025in" fo:margin-bottom="0.025in" style:line-height-at-least="0in"/>
      <style:text-properties style:font-name="標楷體" style:font-name-asian="標楷體" style:font-name-complex="DFHeiStd-W5" style:letter-kerning="false" style:font-size-complex="12pt"/>
    </style:style>
    <style:style style:name="TableCell94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44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94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46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94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48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Row949" style:family="table-row">
      <style:table-row-properties style:use-optimal-row-height="false"/>
    </style:style>
    <style:style style:name="TableCell95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51" style:parent-style-name="內文" style:family="paragraph">
      <style:paragraph-properties fo:text-align="center" fo:margin-top="0.025in" fo:margin-bottom="0.025in" style:line-height-at-least="0in"/>
    </style:style>
    <style:style style:name="T952" style:parent-style-name="預設段落字型" style:family="text">
      <style:text-properties style:font-name="標楷體" style:font-name-asian="標楷體" style:font-name-complex="DFHeiStd-W5" style:letter-kerning="false" style:font-size-complex="12pt"/>
    </style:style>
    <style:style style:name="TableCell95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54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95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56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TableCell95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58" style:parent-style-name="內文" style:family="paragraph">
      <style:paragraph-properties style:snap-to-layout-grid="false" fo:text-align="center" fo:margin-top="0.025in" fo:margin-bottom="0.025in" style:line-height-at-least="0in">
        <style:tab-stops>
          <style:tab-stop style:type="left" style:position="0.3666in"/>
        </style:tab-stops>
      </style:paragraph-properties>
      <style:text-properties style:font-name="標楷體" style:font-name-asian="標楷體" style:font-name-complex="DFMingStd-W5" style:letter-kerning="false" style:font-size-complex="12pt"/>
    </style:style>
    <style:style style:name="P959" style:parent-style-name="內文" style:family="paragraph">
      <style:paragraph-properties style:line-height-at-least="0.0833in"/>
    </style:style>
    <style:style style:name="T96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61" style:parent-style-name="預設段落字型" style:family="text">
      <style:text-properties style:font-name="Wingdings" style:font-name-asian="Wingdings" style:font-name-complex="Wingdings" style:letter-kerning="false" style:font-size-complex="12pt"/>
    </style:style>
    <style:style style:name="T962" style:parent-style-name="預設段落字型" style:family="text">
      <style:text-properties style:font-name="標楷體" style:font-name-asian="標楷體" style:letter-kerning="false" style:font-size-complex="12pt"/>
    </style:style>
    <style:style style:name="T96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Row964" style:family="table-row">
      <style:table-row-properties style:use-optimal-row-height="false"/>
    </style:style>
    <style:style style:name="TableCell965" style:family="table-cell">
      <style:table-cell-properties fo:border="none" style:writing-mode="lr-tb" fo:padding-top="0in" fo:padding-left="0.075in" fo:padding-bottom="0in" fo:padding-right="0.075in"/>
    </style:style>
    <style:style style:name="P966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96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968" style:parent-style-name="內文" style:family="paragraph">
      <style:paragraph-properties style:line-height-at-least="0in"/>
    </style:style>
    <style:style style:name="T96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970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97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972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97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974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97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97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97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97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97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98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98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98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98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984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98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98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P987" style:parent-style-name="內文" style:family="paragraph">
      <style:paragraph-properties style:line-height-at-least="0in"/>
      <style:text-properties style:font-name="標楷體" style:font-name-asian="標楷體" style:font-name-complex="DFBiaoKaiShuStd-W5" style:letter-kerning="false" style:font-size-complex="12pt"/>
    </style:style>
    <style:style style:name="P988" style:parent-style-name="內文" style:family="paragraph">
      <style:paragraph-properties style:line-height-at-least="0in"/>
      <style:text-properties style:font-name="標楷體" style:font-name-asian="標楷體" style:font-name-complex="DFBiaoKaiShuStd-W5" style:letter-kerning="false" style:font-size-complex="12pt"/>
    </style:style>
    <style:style style:name="P989" style:parent-style-name="內文" style:family="paragraph">
      <style:paragraph-properties style:line-height-at-least="0in"/>
    </style:style>
    <style:style style:name="T99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9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9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9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9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9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9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9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99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Cell99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000" style:parent-style-name="內文" style:family="paragraph">
      <style:text-properties style:font-name="標楷體" style:font-name-asian="標楷體" style:font-size-complex="12pt"/>
    </style:style>
    <style:style style:name="T1001" style:parent-style-name="預設段落字型" style:family="text">
      <style:text-properties style:font-name="標楷體" style:font-name-asian="標楷體" style:font-size-complex="12pt"/>
    </style:style>
    <style:style style:name="TableRow1002" style:family="table-row">
      <style:table-row-properties style:use-optimal-row-height="false"/>
    </style:style>
    <style:style style:name="TableCell1003" style:family="table-cell">
      <style:table-cell-properties fo:border="none" style:writing-mode="lr-tb" fo:padding-top="0in" fo:padding-left="0.075in" fo:padding-bottom="0in" fo:padding-right="0.075in"/>
    </style:style>
    <style:style style:name="P1004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100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006" style:parent-style-name="內文" style:family="paragraph">
      <style:paragraph-properties style:line-height-at-least="0.0833in"/>
    </style:style>
    <style:style style:name="T100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08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100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10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101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12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101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14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101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1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1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18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101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2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2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2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23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1024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25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102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2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2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29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103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3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32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03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34" style:parent-style-name="預設段落字型" style:family="text">
      <style:text-properties style:font-name="標楷體" style:font-name-asian="標楷體" style:font-name-complex="DFBiaoKaiShuStd-W5" fo:font-style="italic" style:font-style-asian="italic" style:letter-kerning="false" style:font-size-complex="12pt"/>
    </style:style>
    <style:style style:name="T103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P1036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1037" style:parent-style-name="內文" style:family="paragraph">
      <style:paragraph-properties style:line-height-at-least="0.0833in"/>
    </style:style>
    <style:style style:name="T103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3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4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4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4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4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4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4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4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4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4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4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5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ableCell105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T1052" style:parent-style-name="預設段落字型" style:family="text">
      <style:text-properties style:font-name="標楷體" style:font-name-asian="標楷體" style:font-size-complex="12pt"/>
    </style:style>
    <style:style style:name="P1053" style:parent-style-name="內文" style:family="paragraph">
      <style:text-properties style:font-name="標楷體" style:font-name-asian="標楷體" style:font-size-complex="12pt"/>
    </style:style>
    <style:style style:name="TableRow1054" style:family="table-row">
      <style:table-row-properties style:use-optimal-row-height="false"/>
    </style:style>
    <style:style style:name="TableCell1055" style:family="table-cell">
      <style:table-cell-properties fo:border="none" style:writing-mode="lr-tb" fo:padding-top="0in" fo:padding-left="0.075in" fo:padding-bottom="0in" fo:padding-right="0.075in"/>
    </style:style>
    <style:style style:name="P1056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1057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058" style:parent-style-name="內文" style:family="paragraph">
      <style:paragraph-properties style:line-height-at-least="0in"/>
    </style:style>
    <style:style style:name="T105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60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106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6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63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1064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65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106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6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68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106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7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71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P1072" style:parent-style-name="內文" style:family="paragraph">
      <style:paragraph-properties style:line-height-at-least="0in"/>
    </style:style>
    <style:style style:name="T107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74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107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76" style:parent-style-name="預設段落字型" style:family="text">
      <style:text-properties style:font-name="標楷體" style:font-name-asian="標楷體" style:font-name-complex="TimesNewRomanPSMT" style:letter-kerning="false" style:font-size-complex="12pt"/>
    </style:style>
    <style:style style:name="T107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7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7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8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P1081" style:parent-style-name="內文" style:family="paragraph">
      <style:paragraph-properties style:line-height-at-least="0in"/>
    </style:style>
    <style:style style:name="T108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083" style:parent-style-name="預設段落字型" style:family="text">
      <style:text-properties style:font-name="標楷體" style:font-name-asian="標楷體" style:font-name-complex="TimesNewRomanPS-ItalicMT" fo:font-style="italic" style:font-style-asian="italic" style:font-style-complex="italic" style:letter-kerning="false" style:font-size-complex="12pt"/>
    </style:style>
    <style:style style:name="T1084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P1085" style:parent-style-name="內文" style:family="paragraph">
      <style:paragraph-properties style:line-height-at-least="0in"/>
      <style:text-properties style:font-name="標楷體" style:font-name-asian="標楷體" style:font-name-complex="DFMingStd-W7" style:letter-kerning="false" style:font-size-complex="12pt"/>
    </style:style>
    <style:style style:name="P1086" style:parent-style-name="內文" style:family="paragraph">
      <style:paragraph-properties style:line-height-at-least="0in"/>
      <style:text-properties style:font-name="標楷體" style:font-name-asian="標楷體" style:font-name-complex="DFMingStd-W7" style:letter-kerning="false" style:font-size-complex="12pt"/>
    </style:style>
    <style:style style:name="P1087" style:parent-style-name="內文" style:family="paragraph">
      <style:paragraph-properties style:line-height-at-least="0in"/>
    </style:style>
    <style:style style:name="T108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8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9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9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09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Cell1093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094" style:parent-style-name="內文" style:family="paragraph">
      <style:text-properties style:font-name="標楷體" style:font-name-asian="標楷體" style:font-size-complex="12pt"/>
    </style:style>
    <style:style style:name="T1095" style:parent-style-name="預設段落字型" style:family="text">
      <style:text-properties style:font-name="標楷體" style:font-name-asian="標楷體" style:font-size-complex="12pt"/>
    </style:style>
    <style:style style:name="TableRow1096" style:family="table-row">
      <style:table-row-properties style:use-optimal-row-height="false"/>
    </style:style>
    <style:style style:name="TableCell1097" style:family="table-cell">
      <style:table-cell-properties fo:border="none" style:writing-mode="lr-tb" fo:padding-top="0in" fo:padding-left="0.075in" fo:padding-bottom="0in" fo:padding-right="0.075in"/>
    </style:style>
    <style:style style:name="P1098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1099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100" style:parent-style-name="內文" style:family="paragraph">
      <style:paragraph-properties style:line-height-at-least="0.0833in"/>
    </style:style>
    <style:style style:name="T110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02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10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04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10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106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10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10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109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11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P1111" style:parent-style-name="內文" style:family="paragraph">
      <style:paragraph-properties style:line-height-at-least="0.0833in"/>
      <style:text-properties style:font-name="標楷體" style:font-name-asian="標楷體" style:font-name-complex="DFBiaoKaiShuStd-W5" style:letter-kerning="false" style:font-size-complex="12pt"/>
    </style:style>
    <style:style style:name="P1112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1113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1114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1115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1116" style:parent-style-name="內文" style:family="paragraph">
      <style:text-properties style:font-name="標楷體" style:font-name-asian="標楷體" style:font-name-complex="DFMingStd-W7" style:letter-kerning="false" style:font-size-complex="12pt"/>
    </style:style>
    <style:style style:name="P1117" style:parent-style-name="內文" style:family="paragraph">
      <style:text-properties style:font-name="標楷體" style:font-name-asian="標楷體" style:font-size-complex="12pt"/>
    </style:style>
    <style:style style:name="TableRow1118" style:family="table-row">
      <style:table-row-properties style:use-optimal-row-height="false"/>
    </style:style>
    <style:style style:name="TableCell1119" style:family="table-cell">
      <style:table-cell-properties fo:border="none" style:writing-mode="lr-tb" fo:padding-top="0in" fo:padding-left="0.075in" fo:padding-bottom="0in" fo:padding-right="0.075in"/>
    </style:style>
    <style:style style:name="P1120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112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122" style:parent-style-name="內文" style:family="paragraph">
      <style:paragraph-properties style:line-height-at-least="0.0833in"/>
    </style:style>
    <style:style style:name="T1123" style:parent-style-name="預設段落字型" style:family="text">
      <style:text-properties style:font-name="標楷體" style:font-name-asian="標楷體" style:font-size-complex="12pt"/>
    </style:style>
    <style:style style:name="T1124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125" style:parent-style-name="預設段落字型" style:family="text">
      <style:text-properties style:font-name="標楷體" style:font-name-asian="標楷體" style:font-size-complex="12pt"/>
    </style:style>
    <style:style style:name="T1126" style:parent-style-name="預設段落字型" style:family="text">
      <style:text-properties style:font-name="標楷體" style:font-name-asian="標楷體" style:font-size-complex="12pt"/>
    </style:style>
    <style:style style:name="T1127" style:parent-style-name="預設段落字型" style:family="text">
      <style:text-properties style:font-name="標楷體" style:font-name-asian="標楷體" style:font-size-complex="12pt"/>
    </style:style>
    <style:style style:name="T1128" style:parent-style-name="預設段落字型" style:family="text">
      <style:text-properties style:font-name="標楷體" style:font-name-asian="標楷體" style:font-size-complex="12pt"/>
    </style:style>
    <style:style style:name="T1129" style:parent-style-name="預設段落字型" style:family="text">
      <style:text-properties style:font-name="標楷體" style:font-name-asian="標楷體" style:font-size-complex="12pt"/>
    </style:style>
    <style:style style:name="T1130" style:parent-style-name="預設段落字型" style:family="text">
      <style:text-properties style:font-name="標楷體" style:font-name-asian="標楷體" style:font-size-complex="12pt"/>
    </style:style>
    <style:style style:name="T1131" style:parent-style-name="預設段落字型" style:family="text">
      <style:text-properties style:font-name="標楷體" style:font-name-asian="標楷體" style:font-size-complex="12pt"/>
    </style:style>
    <style:style style:name="P1132" style:parent-style-name="內文" style:family="paragraph">
      <style:paragraph-properties style:line-height-at-least="0.0833in"/>
    </style:style>
    <style:style style:name="T1133" style:parent-style-name="預設段落字型" style:family="text">
      <style:text-properties style:font-name="標楷體" style:font-name-asian="標楷體" style:font-size-complex="12pt"/>
    </style:style>
    <style:style style:name="T1134" style:parent-style-name="預設段落字型" style:family="text">
      <style:text-properties style:font-name="標楷體" style:font-name-asian="標楷體" style:font-size-complex="12pt"/>
    </style:style>
    <style:style style:name="T1135" style:parent-style-name="預設段落字型" style:family="text">
      <style:text-properties style:font-name="標楷體" style:font-name-asian="標楷體" style:font-size-complex="12pt"/>
    </style:style>
    <style:style style:name="T1136" style:parent-style-name="預設段落字型" style:family="text">
      <style:text-properties style:font-name="標楷體" style:font-name-asian="標楷體" style:font-size-complex="12pt"/>
    </style:style>
    <style:style style:name="T1137" style:parent-style-name="預設段落字型" style:family="text">
      <style:text-properties style:font-name="標楷體" style:font-name-asian="標楷體" style:font-size-complex="12pt"/>
    </style:style>
    <style:style style:name="T113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139" style:parent-style-name="預設段落字型" style:family="text">
      <style:text-properties style:font-name="標楷體" style:font-name-asian="標楷體" style:font-size-complex="12pt"/>
    </style:style>
    <style:style style:name="T1140" style:parent-style-name="預設段落字型" style:family="text">
      <style:text-properties style:font-name="標楷體" style:font-name-asian="標楷體" style:font-size-complex="12pt"/>
    </style:style>
    <style:style style:name="T1141" style:parent-style-name="預設段落字型" style:family="text">
      <style:text-properties style:font-name="標楷體" style:font-name-asian="標楷體" style:font-size-complex="12pt"/>
    </style:style>
    <style:style style:name="T1142" style:parent-style-name="預設段落字型" style:family="text">
      <style:text-properties style:font-name="標楷體" style:font-name-asian="標楷體" style:font-size-complex="12pt"/>
    </style:style>
    <style:style style:name="P1143" style:parent-style-name="內文" style:family="paragraph">
      <style:paragraph-properties style:line-height-at-least="0.0833in"/>
    </style:style>
    <style:style style:name="T1144" style:parent-style-name="預設段落字型" style:family="text">
      <style:text-properties style:font-name="標楷體" style:font-name-asian="標楷體" style:font-size-complex="12pt"/>
    </style:style>
    <style:style style:name="T114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146" style:parent-style-name="預設段落字型" style:family="text">
      <style:text-properties style:font-name="標楷體" style:font-name-asian="標楷體" style:font-size-complex="12pt"/>
    </style:style>
    <style:style style:name="T1147" style:parent-style-name="預設段落字型" style:family="text">
      <style:text-properties style:font-name="標楷體" style:font-name-asian="標楷體" style:font-size-complex="12pt"/>
    </style:style>
    <style:style style:name="P1148" style:parent-style-name="內文" style:family="paragraph">
      <style:paragraph-properties style:line-height-at-least="0.0833in"/>
    </style:style>
    <style:style style:name="T1149" style:parent-style-name="預設段落字型" style:family="text">
      <style:text-properties style:font-name="標楷體" style:font-name-asian="標楷體" style:font-size-complex="12pt"/>
    </style:style>
    <style:style style:name="T1150" style:parent-style-name="預設段落字型" style:family="text">
      <style:text-properties style:font-name="標楷體" style:font-name-asian="標楷體" style:font-size-complex="12pt"/>
    </style:style>
    <style:style style:name="T1151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152" style:parent-style-name="預設段落字型" style:family="text">
      <style:text-properties style:font-name="標楷體" style:font-name-asian="標楷體" style:font-size-complex="12pt"/>
    </style:style>
    <style:style style:name="T1153" style:parent-style-name="預設段落字型" style:family="text">
      <style:text-properties style:font-name="標楷體" style:font-name-asian="標楷體" style:font-size-complex="12pt"/>
    </style:style>
    <style:style style:name="T1154" style:parent-style-name="預設段落字型" style:family="text">
      <style:text-properties style:font-name="標楷體" style:font-name-asian="標楷體" style:font-size-complex="12pt"/>
    </style:style>
    <style:style style:name="T1155" style:parent-style-name="預設段落字型" style:family="text">
      <style:text-properties style:font-name="標楷體" style:font-name-asian="標楷體" style:font-size-complex="12pt"/>
    </style:style>
    <style:style style:name="T1156" style:parent-style-name="預設段落字型" style:family="text">
      <style:text-properties style:font-name="標楷體" style:font-name-asian="標楷體" style:font-size-complex="12pt"/>
    </style:style>
    <style:style style:name="T115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P1158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1159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1160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1161" style:parent-style-name="內文" style:family="paragraph">
      <style:paragraph-properties style:line-height-at-least="0.0833in"/>
    </style:style>
    <style:style style:name="T116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6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6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6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6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6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6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6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7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Cell117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172" style:parent-style-name="內文" style:family="paragraph">
      <style:text-properties style:font-name="標楷體" style:font-name-asian="標楷體" style:font-size-complex="12pt"/>
    </style:style>
    <style:style style:name="T1173" style:parent-style-name="預設段落字型" style:family="text">
      <style:text-properties style:font-name="標楷體" style:font-name-asian="標楷體" style:font-size-complex="12pt"/>
    </style:style>
    <style:style style:name="P1174" style:parent-style-name="內文" style:family="paragraph">
      <style:text-properties style:font-name="標楷體" style:font-name-asian="標楷體" style:font-size-complex="12pt"/>
    </style:style>
    <style:style style:name="TableRow1175" style:family="table-row">
      <style:table-row-properties style:use-optimal-row-height="false"/>
    </style:style>
    <style:style style:name="TableCell1176" style:family="table-cell">
      <style:table-cell-properties fo:border="none" style:writing-mode="lr-tb" fo:padding-top="0in" fo:padding-left="0.075in" fo:padding-bottom="0in" fo:padding-right="0.075in"/>
    </style:style>
    <style:style style:name="P1177" style:parent-style-name="清單段落" style:list-style-name="LFO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TableCell1178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179" style:parent-style-name="內文" style:family="paragraph">
      <style:paragraph-properties style:line-height-at-least="0.0833in"/>
    </style:style>
    <style:style style:name="T118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81" style:parent-style-name="預設段落字型" style:family="text">
      <style:text-properties style:font-name="標楷體" style:font-name-asian="標楷體" style:font-name-complex="DFMingStd-W7" fo:font-style="italic" style:font-style-asian="italic" style:letter-kerning="false" style:font-size-complex="12pt"/>
    </style:style>
    <style:style style:name="T118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83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18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85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18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8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188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18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90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191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9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9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9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95" style:parent-style-name="預設段落字型" style:family="text">
      <style:text-properties style:font-name="標楷體" style:font-name-asian="標楷體" style:font-name-complex="DFMingStd-W7" fo:font-style="italic" style:font-style-asian="italic" style:letter-kerning="false" style:font-size-complex="12pt"/>
    </style:style>
    <style:style style:name="T119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197" style:parent-style-name="預設段落字型" style:family="text">
      <style:text-properties style:font-name="標楷體" style:font-name-asian="標楷體" style:font-name-complex="DFBiaoKaiShuStd-W5" style:letter-kerning="false" style:font-size-complex="12pt"/>
    </style:style>
    <style:style style:name="T119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P1199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1200" style:parent-style-name="內文" style:family="paragraph">
      <style:paragraph-properties style:line-height-at-least="0.0833in"/>
      <style:text-properties style:font-name="標楷體" style:font-name-asian="標楷體" style:font-name-complex="DFMingStd-W7" style:letter-kerning="false" style:font-size-complex="12pt"/>
    </style:style>
    <style:style style:name="P1201" style:parent-style-name="內文" style:family="paragraph">
      <style:paragraph-properties style:line-height-at-least="0.0833in"/>
    </style:style>
    <style:style style:name="T1202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203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204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205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206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207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208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209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1210" style:parent-style-name="預設段落字型" style:family="text">
      <style:text-properties style:font-name="標楷體" style:font-name-asian="標楷體" style:font-name-complex="DFMingStd-W7" style:letter-kerning="false" style:font-size-complex="12pt"/>
    </style:style>
    <style:style style:name="TableCell121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212" style:parent-style-name="內文" style:family="paragraph">
      <style:text-properties style:font-name="標楷體" style:font-name-asian="標楷體" style:font-size-complex="12pt"/>
    </style:style>
    <style:style style:name="P1213" style:parent-style-name="內文" style:family="paragraph">
      <style:text-properties style:font-name="標楷體" style:font-name-asian="標楷體" style:font-size-complex="12pt"/>
    </style:style>
    <style:style style:name="T1214" style:parent-style-name="預設段落字型" style:family="text">
      <style:text-properties style:font-name="標楷體" style:font-name-asian="標楷體" style:font-size-complex="12pt"/>
    </style:style>
    <style:style style:name="P1215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1216" style:parent-style-name="內文" style:family="paragraph">
      <style:paragraph-properties fo:widows="2" fo:orphans="2" fo:break-before="page"/>
    </style:style>
    <style:style style:name="T1217" style:parent-style-name="預設段落字型" style:family="text">
      <style:text-properties style:font-name="標楷體" style:font-name-asian="標楷體" fo:font-size="14pt" style:font-size-asian="14pt"/>
    </style:style>
    <style:style style:name="T1218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219" style:parent-style-name="預設段落字型" style:family="text">
      <style:text-properties style:font-name="標楷體" style:font-name-asian="標楷體" fo:font-size="14pt" style:font-size-asian="14pt"/>
    </style:style>
    <style:style style:name="T122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8">新北市立溪崑國民中學106學年度第</text:span><text:span text:style-name="T9">二</text:span><text:span text:style-name="T10">學期第</text:span><text:span text:style-name="T11">三</text:span><text:span text:style-name="T12">次定期評量</text:span><text:span text:style-name="T13"><text:s/></text:span><text:span text:style-name="T14">數學</text:span><text:span text:style-name="T15">科</text:span><text:span text:style-name="T16"><text:s/></text:span><text:span text:style-name="T17">試</text:span><text:span text:style-name="T18">題卷</text:span></text:p>
      <text:p text:style-name="P19"><text:span text:style-name="T20">八</text:span><draw:connector draw:type="line" svg:x1="0.05486in" svg:y1="0.41944in" svg:x2="8.92986in" svg:y2="0.41944in" draw:z-index="251657728" draw:id="id0" draw:style-name="a0" draw:name="直線接點 1" text:anchor-type="paragraph"><svg:title/><svg:desc/></draw:connector><text:span text:style-name="T21">年級</text:span><text:span text:style-name="T22">　　　</text:span><text:span text:style-name="T23">班 座號</text:span><text:span text:style-name="T24">　　　</text:span><text:span text:style-name="T25"><text:s/>姓名</text:span><text:span text:style-name="T26">　　　　　　　　</text:span><text:span text:style-name="T27"><text:s/>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list text:style-name="LFO1" text:continue-numbering="true">
              <text:list-item>
                <text:p text:style-name="P34">( <text:s text:c="3"/>)</text:p>
              </text:list-item>
            </text:list>
          </table:table-cell>
          <table:table-cell table:style-name="TableCell35">
            <text:p text:style-name="P36"><text:span text:style-name="T37">如右圖，△</text:span><text:span text:style-name="T38">ABC</text:span><text:span text:style-name="T39">中，</text:span><text:span text:style-name="T40">⊥</text:span><text:span text:style-name="T41">，已知</text:span><text:span text:style-name="T42">＝</text:span><text:span text:style-name="T43">2</text:span><text:span text:style-name="T44">、∠</text:span><text:span text:style-name="T45">B</text:span><text:span text:style-name="T46">＝</text:span><text:span text:style-name="T47">45</text:span><text:span text:style-name="T48">°、∠</text:span><text:span text:style-name="T49">C</text:span><text:span text:style-name="T50">＝</text:span><text:span text:style-name="T51">30</text:span><text:span text:style-name="T52">°，</text:span></text:p>
            <text:p text:style-name="P53"><text:span text:style-name="T54">則</text:span><text:span text:style-name="T55">＝？</text:span></text:p>
            <text:p text:style-name="P56"/>
            <text:p text:style-name="P57"><text:span text:style-name="T58">(A)<text:s/></text:span><text:span text:style-name="T59"><text:s text:c="4"/>(B)<text:s/></text:span><text:span text:style-name="T60">3</text:span><text:span text:style-name="T61"><text:s text:c="3"/>(C)<text:s/></text:span><text:span text:style-name="T62"><text:s text:c="3"/>(D)<text:s/></text:span></text:p>
          </table:table-cell>
          <table:table-cell table:style-name="TableCell63">
            <text:p text:style-name="P64"><text:bookmark-start text:name="_MON_1466887558"/><text:bookmark-end text:name="_MON_1466887558"/></text:p>
            <text:p text:style-name="內文"><text:span text:style-name="T65"><draw:frame draw:z-index="0" draw:id="id1" draw:style-name="a1" draw:name="Picture 1" text:anchor-type="as-char" svg:x="0in" svg:y="0in" svg:width="1.75833in" svg:height="0.9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p>
          </table:table-cell>
        </table:table-row>
        <table:table-row table:style-name="TableRow66">
          <table:table-cell table:style-name="TableCell67">
            <text:list text:style-name="LFO1" text:continue-numbering="true">
              <text:list-item>
                <text:p text:style-name="P68">( <text:s text:c="3"/>)</text:p>
              </text:list-item>
            </text:list>
          </table:table-cell>
          <table:table-cell table:style-name="TableCell69" table:number-columns-spanned="2">
            <text:p text:style-name="P70">已知一正三角形的邊長為8公分，高為a公分，面積為b平方公分，</text:p>
            <text:p text:style-name="P71">求下列何者為<text:s/>a + b<text:s/>的值？</text:p>
            <text:p text:style-name="P72"/>
            <text:p text:style-name="內文"><text:span text:style-name="T73"><text:line-break/></text:span><text:span text:style-name="T74">(A) 20</text:span><text:span text:style-name="T75"><text:s text:c="4"/>(B) 16</text:span><text:span text:style-name="T76"><text:s text:c="4"/>(C) 12</text:span><text:span text:style-name="T77"><text:s text:c="4"/>(D) 32</text:span></text:p>
          </table:table-cell>
          <table:covered-table-cell/>
        </table:table-row>
        <table:table-row table:style-name="TableRow78">
          <table:table-cell table:style-name="TableCell79">
            <text:list text:style-name="LFO1" text:continue-numbering="true">
              <text:list-item>
                <text:p text:style-name="P80">( <text:s text:c="3"/>)</text:p>
              </text:list-item>
            </text:list>
          </table:table-cell>
          <table:table-cell table:style-name="TableCell81">
            <text:p text:style-name="P82"><text:span text:style-name="T83">如右圖，四邊形</text:span><text:span text:style-name="T84">ABCD</text:span><text:span text:style-name="T85">中，</text:span><text:span text:style-name="T86">＝</text:span><text:span text:style-name="T87">12</text:span><text:span text:style-name="T88">、</text:span><text:span text:style-name="T89">＝</text:span><text:span text:style-name="T90">6</text:span><text:span text:style-name="T91">、</text:span><text:span text:style-name="T92">＝</text:span><text:span text:style-name="T93">10</text:span><text:span text:style-name="T94">、</text:span><text:span text:style-name="T95">＝</text:span><text:span text:style-name="T96">7</text:span><text:span text:style-name="T97">，</text:span><text:span text:style-name="T98"><text:line-break/></text:span><text:span text:style-name="T99">若</text:span><text:span text:style-name="T100">的長度為正整數，則其可能的值</text:span><text:span text:style-name="T101">共有</text:span><text:span text:style-name="T102">多少</text:span><text:span text:style-name="T103">個</text:span><text:span text:style-name="T104">？</text:span></text:p>
            <text:p text:style-name="P105"/>
            <text:p text:style-name="P106"/>
            <text:p text:style-name="P107"/>
            <text:p text:style-name="P108"><text:span text:style-name="T109">(A)<text:s/></text:span><text:span text:style-name="T110">9</text:span><text:span text:style-name="T111"><text:s text:c="4"/>(B)<text:s/></text:span><text:span text:style-name="T112">10</text:span><text:span text:style-name="T113"><text:s text:c="4"/>(C)<text:s/></text:span><text:span text:style-name="T114">11</text:span><text:span text:style-name="T115"><text:s text:c="4"/>(D)</text:span><text:span text:style-name="T116"><text:s/>12</text:span></text:p>
          </table:table-cell>
          <table:table-cell table:style-name="TableCell117">
            <text:p text:style-name="內文"><text:bookmark-start text:name="_MON_1466801566"/><text:bookmark-end text:name="_MON_1466801566"/><text:span text:style-name="T118"><draw:frame draw:z-index="0" draw:id="id2" draw:style-name="a2" draw:name="Picture 2" text:anchor-type="as-char" svg:x="0in" svg:y="0in" svg:width="1.75833in" svg:height="1.425in" style:rel-width="scale" style:rel-height="scale"><draw:object-ole draw:class-id="00020907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/text:p>
          </table:table-cell>
        </table:table-row>
        <table:table-row table:style-name="TableRow119">
          <table:table-cell table:style-name="TableCell120">
            <text:list text:style-name="LFO1" text:continue-numbering="true">
              <text:list-item>
                <text:p text:style-name="P121">( <text:s text:c="3"/>)</text:p>
              </text:list-item>
            </text:list>
          </table:table-cell>
          <table:table-cell table:style-name="TableCell122">
            <text:p text:style-name="P123"><text:span text:style-name="T124">四邊形</text:span><text:span text:style-name="T125">ABCD</text:span><text:span text:style-name="T126">中，各角的度數如右圖所示，</text:span><text:span text:style-name="T127"><text:line-break/></text:span><text:span text:style-name="T128">則</text:span><text:span text:style-name="T129">、</text:span><text:span text:style-name="T130">、</text:span><text:span text:style-name="T131">、</text:span><text:span text:style-name="T132">之中何者長度最大</text:span><text:span text:style-name="T133">？</text:span></text:p>
            <text:p text:style-name="P134"/>
            <text:p text:style-name="P135"><text:span text:style-name="T136">(A)<text:s/></text:span><text:span text:style-name="T137"><text:s text:c="4"/>(B)<text:s/></text:span><text:span text:style-name="T138"><text:s text:c="4"/>(C)<text:s/></text:span><text:span text:style-name="T139"><text:s text:c="4"/>(D)</text:span><text:span text:style-name="T140"><text:s/></text:span></text:p>
          </table:table-cell>
          <table:table-cell table:style-name="TableCell141">
            <text:p text:style-name="內文"><text:bookmark-start text:name="_MON_1465730975"/><text:bookmark-end text:name="_MON_1465730975"/><text:span text:style-name="T142"><draw:frame draw:z-index="0" draw:id="id3" draw:style-name="a3" draw:name="Picture 3" text:anchor-type="as-char" svg:x="0in" svg:y="0in" svg:width="1.75833in" svg:height="1.375in" style:rel-width="scale" style:rel-height="scale"><draw:object-ole draw:class-id="00020907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/text:p>
          </table:table-cell>
        </table:table-row>
        <table:table-row table:style-name="TableRow143">
          <table:table-cell table:style-name="TableCell144">
            <text:list text:style-name="LFO1" text:continue-numbering="true">
              <text:list-item>
                <text:p text:style-name="P145">( <text:s text:c="3"/>)</text:p>
              </text:list-item>
            </text:list>
          </table:table-cell>
          <table:table-cell table:style-name="TableCell146">
            <text:p text:style-name="P147"><text:span text:style-name="T148">如右圖，△</text:span><text:span text:style-name="T149">ABD</text:span><text:span text:style-name="T150">中，</text:span><text:span text:style-name="T151">C</text:span><text:span text:style-name="T152">為</text:span><text:span text:style-name="T153">的中點，</text:span><text:span text:style-name="T154"><text:line-break/></text:span><text:span text:style-name="T155">連接</text:span><text:span text:style-name="T156">並延長至</text:span><text:span text:style-name="T157">E</text:span><text:span text:style-name="T158">點，使得</text:span><text:span text:style-name="T159">＝</text:span><text:span text:style-name="T160">，連接</text:span><text:span text:style-name="T161">。</text:span><text:span text:style-name="T162"><text:line-break/></text:span><text:span text:style-name="T163">已知</text:span><text:span text:style-name="T164">長度為整數，</text:span><text:span text:style-name="T165">若</text:span><text:span text:style-name="T166">＝</text:span><text:span text:style-name="T167">14</text:span><text:span text:style-name="T168">，</text:span><text:span text:style-name="T169">＝</text:span><text:span text:style-name="T170">10</text:span><text:span text:style-name="T171">，</text:span></text:p>
            <text:p text:style-name="P172"><text:span text:style-name="T173">則</text:span><text:span text:style-name="T174">長度</text:span><text:span text:style-name="T175">最大</text:span><text:span text:style-name="T176">值</text:span><text:span text:style-name="T177">為何？</text:span></text:p>
            <text:p text:style-name="P178"/>
            <text:p text:style-name="P179"/>
            <text:p text:style-name="P180"><text:span text:style-name="T181">(A)<text:s/></text:span><text:span text:style-name="T182">31</text:span><text:span text:style-name="T183"><text:s text:c="4"/>(B)<text:s/></text:span><text:span text:style-name="T184">32</text:span><text:span text:style-name="T185"><text:s text:c="4"/>(C)<text:s/></text:span><text:span text:style-name="T186">33</text:span><text:span text:style-name="T187"><text:s text:c="4"/>(D)</text:span><text:span text:style-name="T188"><text:s/></text:span><text:span text:style-name="T189">34</text:span></text:p>
          </table:table-cell>
          <table:table-cell table:style-name="TableCell190">
            <text:p text:style-name="內文"><text:bookmark-start text:name="_MON_1465735005"/><text:bookmark-end text:name="_MON_1465735005"/><text:span text:style-name="T191"><draw:frame draw:z-index="0" draw:id="id4" draw:style-name="a4" draw:name="Picture 4" text:anchor-type="as-char" svg:x="0in" svg:y="0in" svg:width="1.575in" svg:height="1.575in" style:rel-width="scale" style:rel-height="scale"><draw:object-ole draw:class-id="00020907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/text:p>
          </table:table-cell>
        </table:table-row>
        <table:table-row table:style-name="TableRow192">
          <table:table-cell table:style-name="TableCell193">
            <text:list text:style-name="LFO1" text:continue-numbering="true">
              <text:list-item>
                <text:p text:style-name="P194">( <text:s text:c="3"/>)</text:p>
              </text:list-item>
            </text:list>
          </table:table-cell>
          <table:table-cell table:style-name="TableCell195">
            <text:p text:style-name="P196"><text:span text:style-name="T197">四邊形</text:span><text:span text:style-name="T198">ABCD</text:span><text:span text:style-name="T199">中，</text:span><text:span text:style-name="T200">若</text:span><text:span text:style-name="T201">最長，</text:span><text:span text:style-name="T202">最短，</text:span></text:p>
            <text:p text:style-name="P203"><text:span text:style-name="T204">則</text:span><text:span text:style-name="T205">∠</text:span><text:span text:style-name="T206">A</text:span><text:span text:style-name="T207">、</text:span><text:span text:style-name="T208">∠</text:span><text:span text:style-name="T209">C</text:span><text:span text:style-name="T210">何者</text:span><text:span text:style-name="T211">度</text:span><text:span text:style-name="T212">數</text:span><text:span text:style-name="T213">較大？</text:span></text:p>
            <text:p text:style-name="P214"/>
            <text:p text:style-name="P215"/>
            <text:p text:style-name="P216"><text:span text:style-name="T217">(A)<text:s/></text:span><text:span text:style-name="T218">∠</text:span><text:span text:style-name="T219">C</text:span><text:span text:style-name="T220"><text:s text:c="4"/>(B)<text:s/></text:span><text:span text:style-name="T221">∠</text:span><text:span text:style-name="T222">A</text:span><text:span text:style-name="T223"><text:s text:c="4"/>(C)<text:s/></text:span><text:span text:style-name="T224">一樣大</text:span><text:span text:style-name="T225"><text:s text:c="4"/>(D)</text:span><text:span text:style-name="T226"><text:s/></text:span><text:span text:style-name="T227">無法比較</text:span></text:p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list text:style-name="LFO1" text:continue-numbering="true">
              <text:list-item>
                <text:p text:style-name="P232">( <text:s text:c="3"/>)</text:p>
              </text:list-item>
            </text:list>
          </table:table-cell>
          <table:table-cell table:style-name="TableCell233">
            <text:p text:style-name="P234"><text:span text:style-name="T235">如右圖，</text:span><text:span text:style-name="T236">L<text:s/></text:span><text:span text:style-name="T237">//<text:s/></text:span><text:span text:style-name="T238">M</text:span><text:span text:style-name="T239">，且</text:span><text:span text:style-name="T240">A</text:span><text:span text:style-name="T241">點</text:span><text:span text:style-name="T242">在</text:span><text:span text:style-name="T243">L</text:span><text:span text:style-name="T244">上，</text:span><text:span text:style-name="T245">E</text:span><text:span text:style-name="T246">點</text:span><text:span text:style-name="T247">在</text:span><text:span text:style-name="T248">M</text:span><text:span text:style-name="T249">上。</text:span><text:span text:style-name="T250"><text:line-break/></text:span><text:span text:style-name="T251">若∠</text:span><text:span text:style-name="T252">1</text:span><text:span text:style-name="T253">＝</text:span><text:span text:style-name="T254">14</text:span><text:span text:style-name="T255">0</text:span><text:span text:style-name="T256">°，∠</text:span><text:span text:style-name="T257">2</text:span><text:span text:style-name="T258">＝</text:span><text:span text:style-name="T259">110°，</text:span><text:span text:style-name="T260">∠</text:span><text:span text:style-name="T261">3</text:span><text:span text:style-name="T262">＝</text:span><text:span text:style-name="T263">46°，</text:span><text:span text:style-name="T264">⊥</text:span><text:span text:style-name="T265">，</text:span></text:p>
            <text:p text:style-name="P266"><text:span text:style-name="T267">則</text:span><text:span text:style-name="T268">∠4＝</text:span><text:span text:style-name="T269">？</text:span></text:p>
            <text:p text:style-name="P270"/>
            <text:p text:style-name="P271"/>
            <text:p text:style-name="P272"><text:span text:style-name="T273">(A)<text:s/></text:span><text:span text:style-name="T274">40</text:span><text:span text:style-name="T275">°</text:span><text:span text:style-name="T276"><text:s text:c="4"/>(B)<text:s/></text:span><text:span text:style-name="T277">34</text:span><text:span text:style-name="T278">°</text:span><text:span text:style-name="T279"><text:s text:c="4"/>(C)<text:s/></text:span><text:span text:style-name="T280">30</text:span><text:span text:style-name="T281">°</text:span><text:span text:style-name="T282"><text:s text:c="4"/>(D)</text:span><text:span text:style-name="T283"><text:s/></text:span><text:span text:style-name="T284">26</text:span><text:span text:style-name="T285">°</text:span></text:p>
          </table:table-cell>
          <table:table-cell table:style-name="TableCell286">
            <text:p text:style-name="P287"><text:bookmark-start text:name="_MON_1465815738"/><text:bookmark-start text:name="_MON_1465849185"/><text:bookmark-start text:name="_MON_1532326784"/><text:bookmark-start text:name="_MON_1532326963"/><text:bookmark-end text:name="_MON_1465815738"/><text:bookmark-end text:name="_MON_1465849185"/><text:bookmark-end text:name="_MON_1532326784"/><text:bookmark-end text:name="_MON_1532326963"/></text:p>
            <text:p text:style-name="內文"><text:span text:style-name="T288"><draw:frame draw:z-index="0" draw:id="id5" draw:style-name="a5" draw:name="Picture 5" text:anchor-type="as-char" svg:x="0in" svg:y="0in" svg:width="2.31667in" svg:height="1.41667in" style:rel-width="scale" style:rel-height="scale"><draw:object-ole draw:class-id="00020907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/text:p>
          </table:table-cell>
        </table:table-row>
        <text:soft-page-break/>
        <table:table-row table:style-name="TableRow289">
          <table:table-cell table:style-name="TableCell290">
            <text:list text:style-name="LFO1" text:continue-numbering="true">
              <text:list-item>
                <text:p text:style-name="P291">( <text:s text:c="3"/>)</text:p>
              </text:list-item>
            </text:list>
          </table:table-cell>
          <table:table-cell table:style-name="TableCell292">
            <text:p text:style-name="P293"><text:span text:style-name="T294">由右圖</text:span><text:span text:style-name="T295">判斷下列敘述何者</text:span><text:span text:style-name="T296">正確</text:span><text:span text:style-name="T297">：</text:span></text:p>
            <text:p text:style-name="P298"/>
            <text:p text:style-name="P299"><text:span text:style-name="T300">(A)<text:s/></text:span><text:span text:style-name="T301">L</text:span><text:span text:style-name="T302">1</text:span><text:span text:style-name="T303"><text:s/>//<text:s/></text:span><text:span text:style-name="T304">L</text:span><text:span text:style-name="T305">2</text:span><text:span text:style-name="T306"><text:s text:c="2"/></text:span><text:span text:style-name="T307">，</text:span><text:span text:style-name="T308"><text:s text:c="5"/></text:span><text:span text:style-name="T309">L</text:span><text:span text:style-name="T310">3</text:span><text:span text:style-name="T311"><text:s/>//<text:s/></text:span><text:span text:style-name="T312">L</text:span><text:span text:style-name="T313">4</text:span></text:p>
            <text:p text:style-name="P314"><text:span text:style-name="T315">(B)</text:span><text:span text:style-name="T316"><text:s/></text:span><text:span text:style-name="T317">L</text:span><text:span text:style-name="T318">1</text:span><text:span text:style-name="T319"><text:s/></text:span><text:span text:style-name="T320">不平行</text:span><text:span text:style-name="T321"><text:s/></text:span><text:span text:style-name="T322">L</text:span><text:span text:style-name="T323">2</text:span><text:span text:style-name="T324"><text:s text:c="2"/></text:span><text:span text:style-name="T325">，</text:span><text:span text:style-name="T326"><text:s/></text:span><text:span text:style-name="T327">L</text:span><text:span text:style-name="T328">3</text:span><text:span text:style-name="T329"><text:s/>//<text:s/></text:span><text:span text:style-name="T330">L</text:span><text:span text:style-name="T331">4</text:span></text:p>
            <text:p text:style-name="P332"><text:span text:style-name="T333">(C)<text:s/></text:span><text:span text:style-name="T334">L</text:span><text:span text:style-name="T335">1</text:span><text:span text:style-name="T336"><text:s/>//<text:s/></text:span><text:span text:style-name="T337">L</text:span><text:span text:style-name="T338">2</text:span><text:span text:style-name="T339"><text:s text:c="2"/></text:span><text:span text:style-name="T340">，</text:span><text:span text:style-name="T341"><text:s text:c="5"/></text:span><text:span text:style-name="T342">L</text:span><text:span text:style-name="T343">3</text:span><text:span text:style-name="T344"><text:s text:c="2"/></text:span><text:span text:style-name="T345">不平行<text:s/></text:span><text:span text:style-name="T346">L</text:span><text:span text:style-name="T347">4</text:span></text:p>
            <text:p text:style-name="P348"><text:span text:style-name="T349">(D)</text:span><text:span text:style-name="T350"><text:s/></text:span><text:span text:style-name="T351">L</text:span><text:span text:style-name="T352">1</text:span><text:span text:style-name="T353"><text:s/></text:span><text:span text:style-name="T354">不平行</text:span><text:span text:style-name="T355"><text:s/></text:span><text:span text:style-name="T356">L</text:span><text:span text:style-name="T357">2</text:span><text:span text:style-name="T358"><text:s text:c="2"/></text:span><text:span text:style-name="T359">，</text:span><text:span text:style-name="T360"><text:s/></text:span><text:span text:style-name="T361">L</text:span><text:span text:style-name="T362">3</text:span><text:span text:style-name="T363"><text:s/></text:span><text:span text:style-name="T364">不平行</text:span><text:span text:style-name="T365"><text:s/></text:span><text:span text:style-name="T366">L</text:span><text:span text:style-name="T367">4</text:span></text:p>
            <text:p text:style-name="P368"/>
          </table:table-cell>
          <table:table-cell table:style-name="TableCell369">
            <text:p text:style-name="內文"><text:bookmark-start text:name="_MON_1465812127"/><text:bookmark-end text:name="_MON_1465812127"/><text:span text:style-name="T370"><draw:frame draw:z-index="0" draw:id="id6" draw:style-name="a6" draw:name="Picture 6" text:anchor-type="as-char" svg:x="0in" svg:y="0in" svg:width="1.72083in" svg:height="1.48889in" style:rel-width="scale" style:rel-height="scale"><draw:object-ole draw:class-id="00020907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/text:p>
          </table:table-cell>
        </table:table-row>
        <table:table-row table:style-name="TableRow371">
          <table:table-cell table:style-name="TableCell372">
            <text:list text:style-name="LFO1" text:continue-numbering="true">
              <text:list-item>
                <text:p text:style-name="P373">( <text:s text:c="3"/>)</text:p>
              </text:list-item>
            </text:list>
          </table:table-cell>
          <table:table-cell table:style-name="TableCell374">
            <text:p text:style-name="P375"><text:span text:style-name="T376">如右圖，</text:span><text:span text:style-name="T377">L</text:span><text:span text:style-name="T378">1</text:span><text:span text:style-name="T379"><text:s/>//<text:s/></text:span><text:span text:style-name="T380">L</text:span><text:span text:style-name="T381">2</text:span><text:span text:style-name="T382">、</text:span><text:span text:style-name="T383">L</text:span><text:span text:style-name="T384">3</text:span><text:span text:style-name="T385"><text:s/>//<text:s/></text:span><text:span text:style-name="T386">L</text:span><text:span text:style-name="T387">4</text:span><text:span text:style-name="T388">，且∠</text:span><text:span text:style-name="T389">1</text:span><text:span text:style-name="T390">＝</text:span><text:span text:style-name="T391">75</text:span><text:span text:style-name="T392">°、∠</text:span><text:span text:style-name="T393">2</text:span><text:span text:style-name="T394">＝</text:span><text:span text:style-name="T395">13</text:span><text:span text:style-name="T396">5</text:span><text:span text:style-name="T397">°，</text:span></text:p>
            <text:p text:style-name="P398"><text:span text:style-name="T399">求<text:s/></text:span><text:span text:style-name="T400">∠</text:span><text:span text:style-name="T401">3</text:span><text:span text:style-name="T402">＋∠</text:span><text:span text:style-name="T403">4</text:span><text:span text:style-name="T404"><text:s/></text:span><text:span text:style-name="T405">＝？</text:span></text:p>
            <text:p text:style-name="P406"/>
            <text:p text:style-name="P407"/>
            <text:p text:style-name="P408"/>
            <text:p text:style-name="P409"><text:span text:style-name="T410">(A)<text:s/></text:span><text:span text:style-name="T411">7</text:span><text:span text:style-name="T412">0</text:span><text:span text:style-name="T413">°</text:span><text:span text:style-name="T414"><text:s text:c="4"/>(B)<text:s/></text:span><text:span text:style-name="T415">6</text:span><text:span text:style-name="T416">0</text:span><text:span text:style-name="T417">°</text:span><text:span text:style-name="T418"><text:s text:c="4"/>(C)<text:s/></text:span><text:span text:style-name="T419">5</text:span><text:span text:style-name="T420">0</text:span><text:span text:style-name="T421">°</text:span><text:span text:style-name="T422"><text:s text:c="4"/>(D)</text:span><text:span text:style-name="T423"><text:s/></text:span><text:span text:style-name="T424">4</text:span><text:span text:style-name="T425">0</text:span><text:span text:style-name="T426">°</text:span></text:p>
          </table:table-cell>
          <table:table-cell table:style-name="TableCell427">
            <text:p text:style-name="內文"><text:bookmark-start text:name="_MON_1465812518"/><text:bookmark-start text:name="_MON_1465815280"/><text:bookmark-start text:name="_MON_1465503108"/><text:bookmark-start text:name="_MON_1465674020"/><text:bookmark-end text:name="_MON_1465812518"/><text:bookmark-end text:name="_MON_1465815280"/><text:bookmark-end text:name="_MON_1465503108"/><text:bookmark-end text:name="_MON_1465674020"/><text:span text:style-name="T428"><draw:frame draw:z-index="0" draw:id="id7" draw:style-name="a7" draw:name="Picture 7" text:anchor-type="as-char" svg:x="0in" svg:y="0in" svg:width="1.55208in" svg:height="1.66597in" style:rel-width="scale" style:rel-height="scale"><draw:object-ole draw:class-id="00020907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/text:p>
          </table:table-cell>
        </table:table-row>
        <table:table-row table:style-name="TableRow429">
          <table:table-cell table:style-name="TableCell430">
            <text:list text:style-name="LFO1" text:continue-numbering="true">
              <text:list-item>
                <text:p text:style-name="P431">( <text:s text:c="3"/>)</text:p>
              </text:list-item>
            </text:list>
          </table:table-cell>
          <table:table-cell table:style-name="TableCell432">
            <text:p text:style-name="P433"><text:span text:style-name="T434">如右圖，將五邊形</text:span><text:span text:style-name="T435">ABCDE</text:span><text:span text:style-name="T436">沿直線</text:span><text:span text:style-name="T437">BC</text:span><text:span text:style-name="T438">往下平移，</text:span><text:span text:style-name="T439"><text:line-break/>使得新五邊形</text:span><text:span text:style-name="T440">A'B'C'D'E'</text:span><text:span text:style-name="T441">的頂點</text:span><text:span text:style-name="T442">B'</text:span><text:span text:style-name="T443">與</text:span><text:span text:style-name="T444">C</text:span><text:span text:style-name="T445">點重合。</text:span><text:span text:style-name="T446"><text:line-break/>若∠</text:span><text:span text:style-name="T447">A</text:span><text:span text:style-name="T448">＝</text:span><text:span text:style-name="T449">10</text:span><text:span text:style-name="T450">5</text:span><text:span text:style-name="T451">°、∠</text:span><text:span text:style-name="T452">E</text:span><text:span text:style-name="T453">＝</text:span><text:span text:style-name="T454">110</text:span><text:span text:style-name="T455">°、∠</text:span><text:span text:style-name="T456">D</text:span><text:span text:style-name="T457">＝</text:span><text:span text:style-name="T458">11</text:span><text:span text:style-name="T459">5</text:span><text:span text:style-name="T460">°、∠</text:span><text:span text:style-name="T461">ABC</text:span><text:span text:style-name="T462">＝</text:span><text:span text:style-name="T463">115</text:span><text:span text:style-name="T464">°，</text:span><text:span text:style-name="T465"><text:line-break/></text:span><text:span text:style-name="T466">則∠</text:span><text:span text:style-name="T467">A'CD</text:span><text:span text:style-name="T468">＝？</text:span></text:p>
            <text:p text:style-name="P469"/>
            <text:p text:style-name="P470"><text:span text:style-name="T471">(A)<text:s/></text:span><text:span text:style-name="T472">26</text:span><text:span text:style-name="T473">°</text:span><text:span text:style-name="T474"><text:s text:c="4"/>(B)<text:s/></text:span><text:span text:style-name="T475">28</text:span><text:span text:style-name="T476">°</text:span><text:span text:style-name="T477"><text:s text:c="4"/>(C)<text:s/></text:span><text:span text:style-name="T478">30</text:span><text:span text:style-name="T479">°</text:span><text:span text:style-name="T480"><text:s text:c="4"/>(D)</text:span><text:span text:style-name="T481"><text:s/></text:span><text:span text:style-name="T482">32</text:span><text:span text:style-name="T483">°</text:span></text:p>
          </table:table-cell>
          <table:table-cell table:style-name="TableCell484">
            <text:p text:style-name="P485"><text:bookmark-start text:name="_MON_1465675309"/><text:bookmark-start text:name="_MON_1465675537"/><text:bookmark-start text:name="_MON_1465815353"/><text:bookmark-start text:name="_MON_1465849176"/><text:bookmark-start text:name="_MON_1465506843"/><text:bookmark-end text:name="_MON_1465675309"/><text:bookmark-end text:name="_MON_1465675537"/><text:bookmark-end text:name="_MON_1465815353"/><text:bookmark-end text:name="_MON_1465849176"/><text:bookmark-end text:name="_MON_1465506843"/></text:p>
            <text:p text:style-name="內文"><text:span text:style-name="T486"><draw:frame draw:z-index="0" draw:id="id8" draw:style-name="a8" draw:name="Picture 8" text:anchor-type="as-char" svg:x="0in" svg:y="0in" svg:width="1.75972in" svg:height="1.74792in" style:rel-width="scale" style:rel-height="scale"><draw:object-ole draw:class-id="00020907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/text:p>
            <text:p text:style-name="P487"/>
          </table:table-cell>
        </table:table-row>
        <table:table-row table:style-name="TableRow488">
          <table:table-cell table:style-name="TableCell489">
            <text:list text:style-name="LFO1" text:continue-numbering="true">
              <text:list-item>
                <text:p text:style-name="P490">( <text:s text:c="3"/>)</text:p>
              </text:list-item>
            </text:list>
          </table:table-cell>
          <table:table-cell table:style-name="TableCell491" table:number-columns-spanned="2">
            <text:p text:style-name="P492"><text:span text:style-name="T493">(</text:span><text:span text:style-name="T494">甲</text:span><text:span text:style-name="T495">)</text:span><text:span text:style-name="T496"><draw:frame draw:z-index="0" draw:id="id9" draw:style-name="a9" draw:name="Picture 9" text:anchor-type="as-char" svg:x="0in" svg:y="0in" svg:width="1.61875in" svg:height="1.57986in" style:rel-width="scale" style:rel-height="scale"><draw:object-ole draw:class-id="00020907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497"><text:s text:c="10"/></text:span><text:span text:style-name="T498">(</text:span><text:span text:style-name="T499">乙</text:span><text:bookmark-start text:name="_MON_1532277336"/><text:bookmark-end text:name="_MON_1532277336"/><text:span text:style-name="T500">)</text:span><text:span text:style-name="T501"><draw:frame draw:z-index="0" draw:id="id10" draw:style-name="a10" draw:name="Picture 10" text:anchor-type="as-char" svg:x="0in" svg:y="0in" svg:width="1.38194in" svg:height="1.57986in" style:rel-width="scale" style:rel-height="scale"><draw:object-ole draw:class-id="00020907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502"><text:s text:c="10"/></text:span><text:span text:style-name="T503">(</text:span><text:span text:style-name="T504">丙</text:span><text:span text:style-name="T505">)</text:span><text:span text:style-name="T506"><draw:frame draw:z-index="0" draw:id="id11" draw:style-name="a11" draw:name="Picture 11" text:anchor-type="as-char" svg:x="0in" svg:y="0in" svg:width="1.54236in" svg:height="1.36458in" style:rel-width="scale" style:rel-height="scale"><draw:object-ole draw:class-id="00020907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/text:p>
            <text:p text:style-name="P507"><text:span text:style-name="T508">如上</text:span><text:span text:style-name="T509">方</text:span><text:span text:style-name="T510">甲、乙、丙三圖，為過直線</text:span><text:span text:style-name="T511">L</text:span><text:span text:style-name="T512">外一點</text:span><text:span text:style-name="T513">P</text:span><text:span text:style-name="T514">畫平行線的作圖方法或痕跡，判斷下列敘述何者</text:span><text:span text:style-name="T515">正確</text:span><text:span text:style-name="T516">：</text:span></text:p>
            <text:p text:style-name="P517"/>
            <text:p text:style-name="P518">(A)<text:s/>甲：內錯角相等，<text:s/><text:s/><text:s/><text:s/>乙：內錯角相等， <text:s/><text:s text:c="2"/>丙：同側內角互補<text:line-break/>(B)<text:s/>甲：內錯角相等， <text:s/><text:s text:c="2"/>乙：同側內角互補，<text:s text:c="2"/>丙：同位角相等<text:line-break/>(C)<text:s/>甲：同側內角互補，<text:s text:c="2"/>乙：內錯角相等，<text:s/><text:s text:c="2"/><text:s/>丙：同時垂直<text:line-break/>(D) 甲：同時垂直，<text:s text:c="4"/><text:s text:c="2"/>乙：同位角相等，<text:s/><text:s text:c="2"/><text:s/>丙：內錯角相等</text:p>
            <text:p text:style-name="P519"/>
          </table:table-cell>
          <table:covered-table-cell/>
        </table:table-row>
        <table:table-row table:style-name="TableRow520">
          <table:table-cell table:style-name="TableCell521">
            <text:list text:style-name="LFO1" text:continue-numbering="true">
              <text:list-item>
                <text:p text:style-name="P522">( <text:s text:c="3"/>)</text:p>
              </text:list-item>
            </text:list>
          </table:table-cell>
          <table:table-cell table:style-name="TableCell523">
            <text:p text:style-name="P524"><text:span text:style-name="T525">由</text:span><text:span text:style-name="T526">右圖判斷下列敘述何者</text:span><text:span text:style-name="T527">錯誤</text:span><text:span text:style-name="T528">？</text:span></text:p>
            <text:p text:style-name="P529"/>
            <text:p text:style-name="P530"><text:span text:style-name="T531">(A)</text:span><text:span text:style-name="T532"><text:s/>∠1的同位角為∠6及∠11</text:span><text:span text:style-name="T533"><text:line-break/></text:span><text:span text:style-name="T534">(B)<text:s/></text:span><text:span text:style-name="T535">∠9的內錯角為∠3及∠7</text:span><text:span text:style-name="T536"><text:line-break/></text:span><text:span text:style-name="T537">(C)<text:s/></text:span><text:span text:style-name="T538">∠8的同側內角為∠4及∠9</text:span><text:span text:style-name="T539"><text:line-break/></text:span><text:span text:style-name="T540">(D)</text:span><text:span text:style-name="T541"><text:s/></text:span><text:span text:style-name="T542">∠10的同位角為∠4及∠6</text:span></text:p>
          </table:table-cell>
          <table:table-cell table:style-name="TableCell543">
            <text:p text:style-name="內文"><text:span text:style-name="T544"><draw:frame draw:style-name="a12" draw:name="圖片 3" text:anchor-type="as-char" svg:x="0in" svg:y="0in" svg:width="1.88333in" svg:height="1.59167in" style:rel-width="scale" style:rel-height="scale"><draw:image xlink:href="media/image1.png" xlink:type="simple" xlink:show="embed" xlink:actuate="onLoad"/><svg:title/><svg:desc/></draw:frame></text:span></text:p>
          </table:table-cell>
        </table:table-row>
        <table:table-row table:style-name="TableRow545">
          <table:table-cell table:style-name="TableCell546">
            <text:list text:style-name="LFO1" text:continue-numbering="true">
              <text:list-item>
                <text:p text:style-name="P547">( <text:s text:c="3"/>)</text:p>
              </text:list-item>
            </text:list>
          </table:table-cell>
          <table:table-cell table:style-name="TableCell548">
            <text:p text:style-name="P549"><text:span text:style-name="T550">□</text:span><text:span text:style-name="T551">ABCD</text:span><text:span text:style-name="T552">中，</text:span><text:span text:style-name="T553">比</text:span><text:span text:style-name="T554">的</text:span><text:span text:style-name="T555">2</text:span><text:span text:style-name="T556">倍多</text:span><text:span text:style-name="T557">3</text:span><text:span text:style-name="T558">公分，</text:span><text:span text:style-name="T559">比</text:span><text:span text:style-name="T560">的</text:span><text:span text:style-name="T561">3</text:span><text:span text:style-name="T562">倍少</text:span><text:span text:style-name="T563">2</text:span><text:span text:style-name="T564">公分，</text:span><text:span text:style-name="T565"><text:line-break/></text:span><text:span text:style-name="T566">已知</text:span><text:span text:style-name="T567">∠</text:span><text:span text:style-name="T568">A</text:span><text:span text:style-name="T569">＝60°，</text:span><text:span text:style-name="T570">求</text:span><text:span text:style-name="T571">□</text:span><text:span text:style-name="T572">ABCD</text:span><text:span text:style-name="T573">的</text:span><text:span text:style-name="T574">面積</text:span><text:span text:style-name="T575">為多少</text:span><text:span text:style-name="T576">平方</text:span><text:span text:style-name="T577">公分？</text:span></text:p>
            <text:p text:style-name="P578"/>
            <text:p text:style-name="P579"/>
            <text:p text:style-name="P580"><text:span text:style-name="T581">(A)<text:s/></text:span><text:span text:style-name="T582">42</text:span><text:span text:style-name="T583"><text:s text:c="4"/>(B)<text:s/></text:span><text:span text:style-name="T584">3</text:span><text:span text:style-name="T585">2.5</text:span><text:span text:style-name="T586"><text:s text:c="4"/>(C)<text:s/></text:span><text:span text:style-name="T587">65</text:span><text:span text:style-name="T588"><text:s text:c="4"/>(D)</text:span><text:span text:style-name="T589"><text:s/>4</text:span><text:span text:style-name="T590">5.5</text:span></text:p>
          </table:table-cell>
          <table:table-cell table:style-name="TableCell591">
            <text:p text:style-name="P592"/>
          </table:table-cell>
        </table:table-row>
        <text:soft-page-break/>
        <table:table-row table:style-name="TableRow593">
          <table:table-cell table:style-name="TableCell594">
            <text:list text:style-name="LFO1" text:continue-numbering="true">
              <text:list-item>
                <text:p text:style-name="P595">( <text:s text:c="3"/>)</text:p>
              </text:list-item>
            </text:list>
          </table:table-cell>
          <table:table-cell table:style-name="TableCell596">
            <text:p text:style-name="P597"><text:span text:style-name="T598">如右圖，坐標平面上，四邊形</text:span><text:span text:style-name="T599">OABC</text:span><text:span text:style-name="T600">為菱形，</text:span></text:p>
            <text:p text:style-name="P601"><text:span text:style-name="T602">其中</text:span><text:span text:style-name="T603">O</text:span><text:span text:style-name="T604">為原點，</text:span><text:span text:style-name="T605">A</text:span><text:span text:style-name="T606">點坐標</text:span><text:span text:style-name="T607">(4</text:span><text:span text:style-name="T608"><text:s/></text:span><text:span text:style-name="T609">,</text:span><text:span text:style-name="T610"><text:s/></text:span><text:span text:style-name="T611">3)</text:span><text:span text:style-name="T612">，</text:span><text:span text:style-name="T613">B</text:span><text:span text:style-name="T614">點在第一象限、</text:span><text:span text:style-name="T615">C</text:span><text:span text:style-name="T616">點在</text:span><text:span text:style-name="T617">x</text:span><text:span text:style-name="T618">軸上。</text:span><text:span text:style-name="T619"><text:line-break/></text:span><text:span text:style-name="T620">求</text:span><text:span text:style-name="T621">長度</text:span><text:span text:style-name="T622">為多少</text:span><text:span text:style-name="T623">？</text:span></text:p>
            <text:p text:style-name="P624"/>
            <text:p text:style-name="P625"><text:span text:style-name="T626">(A)<text:s/></text:span><text:span text:style-name="T627">3</text:span><text:span text:style-name="T628"><text:s text:c="4"/>(B)<text:s/></text:span><text:span text:style-name="T629">5</text:span><text:span text:style-name="T630"><text:s text:c="4"/>(C)<text:s/></text:span><text:span text:style-name="T631">10</text:span><text:span text:style-name="T632"><text:s text:c="4"/>(D)</text:span><text:span text:style-name="T633"><text:s/></text:span><text:span text:style-name="T634">6</text:span></text:p>
          </table:table-cell>
          <table:table-cell table:style-name="TableCell635">
            <text:p text:style-name="內文"><text:bookmark-start text:name="_MON_1465629722"/><text:bookmark-start text:name="_MON_1465640857"/><text:bookmark-start text:name="_MON_1465718118"/><text:bookmark-start text:name="_MON_1465723660"/><text:bookmark-start text:name="_MON_1465848810"/><text:bookmark-start text:name="_MON_1465849181"/><text:bookmark-end text:name="_MON_1465629722"/><text:bookmark-end text:name="_MON_1465640857"/><text:bookmark-end text:name="_MON_1465718118"/><text:bookmark-end text:name="_MON_1465723660"/><text:bookmark-end text:name="_MON_1465848810"/><text:bookmark-end text:name="_MON_1465849181"/><text:span text:style-name="T636"><draw:frame draw:z-index="0" draw:id="id12" draw:style-name="a13" draw:name="Picture 13" text:anchor-type="as-char" svg:x="0in" svg:y="0in" svg:width="1.76042in" svg:height="1.13681in" style:rel-width="scale" style:rel-height="scale"><draw:object-ole draw:class-id="00020907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/text:p>
          </table:table-cell>
        </table:table-row>
        <table:table-row table:style-name="TableRow637">
          <table:table-cell table:style-name="TableCell638">
            <text:list text:style-name="LFO1" text:continue-numbering="true">
              <text:list-item>
                <text:p text:style-name="P639">( <text:s text:c="3"/>)</text:p>
              </text:list-item>
            </text:list>
          </table:table-cell>
          <table:table-cell table:style-name="TableCell640">
            <text:p text:style-name="P641"><text:span text:style-name="T642">如右圖，在</text:span><text:span text:style-name="T643">□</text:span><text:span text:style-name="T644">ABCD</text:span><text:span text:style-name="T645">中，</text:span><text:span text:style-name="T646">平分∠</text:span><text:span text:style-name="T647">ABC</text:span><text:span text:style-name="T648">，且</text:span><text:span text:style-name="T649">與</text:span><text:span text:style-name="T650">交於</text:span><text:span text:style-name="T651">E</text:span><text:span text:style-name="T652">，</text:span><text:span text:style-name="T653"><text:line-break/></text:span><text:span text:style-name="T654">若</text:span><text:span text:style-name="T655">＝</text:span><text:span text:style-name="T656">7</text:span><text:span text:style-name="T657">，</text:span><text:span text:style-name="T658">＝</text:span><text:span text:style-name="T659">10</text:span><text:span text:style-name="T660">，則</text:span><text:span text:style-name="T661">□</text:span><text:span text:style-name="T662">ABCD</text:span><text:span text:style-name="T663">的周長為多少？</text:span></text:p>
            <text:p text:style-name="P664"/>
            <text:p text:style-name="P665"/>
            <text:p text:style-name="P666"><text:span text:style-name="T667">(A)<text:s/></text:span><text:span text:style-name="T668">17</text:span><text:span text:style-name="T669"><text:s text:c="4"/>(B)<text:s/></text:span><text:span text:style-name="T670">23</text:span><text:span text:style-name="T671"><text:s text:c="4"/>(C)<text:s/></text:span><text:span text:style-name="T672">28</text:span><text:span text:style-name="T673"><text:s text:c="4"/>(D)</text:span><text:span text:style-name="T674"><text:s/></text:span><text:span text:style-name="T675">34</text:span></text:p>
          </table:table-cell>
          <table:table-cell table:style-name="TableCell676">
            <text:p text:style-name="內文"><text:bookmark-start text:name="_MON_1465715452"/><text:bookmark-start text:name="_MON_1465717063"/><text:bookmark-start text:name="_MON_1465843788"/><text:bookmark-start text:name="_MON_1465849180"/><text:bookmark-start text:name="_MON_1465588839"/><text:bookmark-end text:name="_MON_1465715452"/><text:bookmark-end text:name="_MON_1465717063"/><text:bookmark-end text:name="_MON_1465843788"/><text:bookmark-end text:name="_MON_1465849180"/><text:bookmark-end text:name="_MON_1465588839"/><text:span text:style-name="T677"><draw:frame draw:z-index="0" draw:id="id13" draw:style-name="a14" draw:name="Picture 14" text:anchor-type="as-char" svg:x="0in" svg:y="0in" svg:width="1.75972in" svg:height="1.53056in" style:rel-width="scale" style:rel-height="scale"><draw:object-ole draw:class-id="00020907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/text:p>
          </table:table-cell>
        </table:table-row>
        <table:table-row table:style-name="TableRow678">
          <table:table-cell table:style-name="TableCell679">
            <text:list text:style-name="LFO1" text:continue-numbering="true">
              <text:list-item>
                <text:p text:style-name="P680">( <text:s text:c="3"/>)</text:p>
              </text:list-item>
            </text:list>
          </table:table-cell>
          <table:table-cell table:style-name="TableCell681" table:number-columns-spanned="2">
            <text:p text:style-name="P682"><text:span text:style-name="T683">已知</text:span><text:span text:style-name="T684">A、B、C</text:span><text:span text:style-name="T685">三點不在同一直線上，</text:span><text:span text:style-name="T686">利用尺規作圖找出另一點</text:span><text:span text:style-name="T687">D</text:span><text:span text:style-name="T688">，使得四邊形</text:span><text:span text:style-name="T689">ABCD</text:span><text:span text:style-name="T690">是平行四邊形。</text:span></text:p>
            <text:p text:style-name="P691"><text:span text:style-name="T692">(</text:span><text:span text:style-name="T693">甲</text:span><text:span text:style-name="T694">)</text:span><text:span text:style-name="T695"><draw:frame draw:z-index="0" draw:id="id14" draw:style-name="a15" draw:name="Picture 15" text:anchor-type="as-char" svg:x="0in" svg:y="0in" svg:width="1.80208in" svg:height="1.15903in" style:rel-width="scale" style:rel-height="scale"><draw:object-ole draw:class-id="00020907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696"><text:s text:c="2"/></text:span><text:span text:style-name="T697"><text:s text:c="4"/></text:span><text:span text:style-name="T698"><text:s/></text:span><text:span text:style-name="T699">(</text:span><text:span text:style-name="T700">乙</text:span><text:span text:style-name="T701">)</text:span><text:span text:style-name="T702"><draw:frame draw:z-index="0" draw:id="id15" draw:style-name="a16" draw:name="Picture 16" text:anchor-type="as-char" svg:x="0in" svg:y="0in" svg:width="1.55625in" svg:height="1.01597in" style:rel-width="scale" style:rel-height="scale"><draw:object-ole draw:class-id="00020907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703"><text:s text:c="2"/></text:span><text:span text:style-name="T704"><text:s text:c="4"/></text:span><text:span text:style-name="T705"><text:s/></text:span><text:span text:style-name="T706">(</text:span><text:span text:style-name="T707">丙</text:span><text:bookmark-start text:name="_MON_1465677918"/><text:bookmark-start text:name="_MON_1589553197"/><text:bookmark-end text:name="_MON_1465677918"/><text:bookmark-end text:name="_MON_1589553197"/><text:span text:style-name="T708">)</text:span><text:span text:style-name="T709"><draw:frame draw:z-index="0" draw:id="id16" draw:style-name="a17" draw:name="Picture 17" text:anchor-type="as-char" svg:x="0in" svg:y="0in" svg:width="1.80208in" svg:height="1.15903in" style:rel-width="scale" style:rel-height="scale"><draw:object-ole draw:class-id="00020907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/text:p>
            <text:p text:style-name="P710"/>
            <text:p text:style-name="P711">下列敘述甲、乙、丙三圖所使用的平行四邊形判別性質，何者完全正確？</text:p>
            <text:p text:style-name="P712"/>
            <text:p text:style-name="內文"><text:span text:style-name="T713">(A)<text:s/></text:span><text:span text:style-name="T714">甲：</text:span><text:span text:style-name="T715">兩雙對角分別相等</text:span><text:span text:style-name="T716">，</text:span><text:span text:style-name="T717"><text:s text:c="4"/></text:span><text:span text:style-name="T718">乙：</text:span><text:span text:style-name="T719">兩雙對邊分別平行</text:span><text:span text:style-name="T720">，</text:span><text:span text:style-name="T721"><text:s text:c="4"/></text:span><text:span text:style-name="T722">丙：</text:span><text:span text:style-name="T723">兩雙對邊分別相等</text:span><text:span text:style-name="T724"><text:line-break/></text:span><text:span text:style-name="T725">(B)</text:span><text:span text:style-name="T726"><text:s/>甲：</text:span><text:span text:style-name="T727">兩雙對邊分別相等</text:span><text:span text:style-name="T728">，</text:span><text:span text:style-name="T729"><text:s text:c="4"/></text:span><text:span text:style-name="T730">乙：</text:span><text:span text:style-name="T731">一雙對邊平行且相等</text:span><text:span text:style-name="T732">，</text:span><text:span text:style-name="T733"><text:s text:c="2"/></text:span><text:span text:style-name="T734">丙：</text:span><text:span text:style-name="T735">兩雙對邊分別平行</text:span><text:span text:style-name="T736"><text:line-break/></text:span><text:span text:style-name="T737">(C)<text:s/></text:span><text:span text:style-name="T738">甲：兩雙對邊分別平行，</text:span><text:span text:style-name="T739"><text:s text:c="4"/></text:span><text:span text:style-name="T740">乙：兩雙對邊分別相等，</text:span><text:span text:style-name="T741"><text:s text:c="4"/></text:span><text:span text:style-name="T742">丙：一雙對邊平行且相等</text:span><text:span text:style-name="T743"><text:line-break/></text:span><text:span text:style-name="T744">(D)<text:s/></text:span><text:span text:style-name="T745">甲：</text:span><text:span text:style-name="T746">一雙對邊平行且相等</text:span><text:span text:style-name="T747">，</text:span><text:span text:style-name="T748"><text:s text:c="2"/></text:span><text:span text:style-name="T749">乙：</text:span><text:span text:style-name="T750">兩雙對角分別相等</text:span><text:span text:style-name="T751">，</text:span><text:span text:style-name="T752"><text:s text:c="4"/></text:span><text:span text:style-name="T753">丙：</text:span><text:span text:style-name="T754">兩雙對邊分別相等</text:span></text:p>
          </table:table-cell>
          <table:covered-table-cell/>
        </table:table-row>
        <table:table-row table:style-name="TableRow755">
          <table:table-cell table:style-name="TableCell756">
            <text:list text:style-name="LFO1" text:continue-numbering="true">
              <text:list-item>
                <text:p text:style-name="P757">( <text:s text:c="3"/>)</text:p>
              </text:list-item>
            </text:list>
          </table:table-cell>
          <table:table-cell table:style-name="TableCell758">
            <text:p text:style-name="P759"><text:span text:style-name="T760">已知四邊形</text:span><text:span text:style-name="T761">ABCD</text:span><text:span text:style-name="T762">中，</text:span><text:span text:style-name="T763">//</text:span><text:span text:style-name="T764">，若再加上一個條件後，可以推得</text:span><text:span text:style-name="T765"><text:line-break/></text:span><text:span text:style-name="T766">四邊形</text:span><text:span text:style-name="T767">ABCD</text:span><text:span text:style-name="T768">是平行四邊形，這個條件可能是下列</text:span><text:span text:style-name="T769">哪些</text:span><text:span text:style-name="T770">？</text:span></text:p>
            <text:p text:style-name="P771"><text:span text:style-name="T772"><text:line-break/></text:span><text:span text:style-name="T773">(</text:span><text:span text:style-name="T774">甲</text:span><text:span text:style-name="T775">)</text:span><text:span text:style-name="T776">＝</text:span><text:span text:style-name="T777"><text:tab/></text:span><text:span text:style-name="T778"><text:tab/></text:span><text:span text:style-name="T779">(</text:span><text:span text:style-name="T780">乙</text:span><text:span text:style-name="T781">)</text:span><text:span text:style-name="T782">//</text:span><text:span text:style-name="T783"><text:tab/></text:span><text:span text:style-name="T784"><text:tab/></text:span><text:span text:style-name="T785">(</text:span><text:span text:style-name="T786">丙</text:span><text:span text:style-name="T787">)</text:span><text:span text:style-name="T788">＝</text:span><text:span text:style-name="T789"><text:line-break/></text:span><text:span text:style-name="T790">(</text:span><text:span text:style-name="T791">丁</text:span><text:span text:style-name="T792">)</text:span><text:span text:style-name="T793"><text:s/></text:span><text:span text:style-name="T794">∠</text:span><text:span text:style-name="T795">ABC</text:span><text:span text:style-name="T796">＝90°</text:span><text:span text:style-name="T797"><text:tab/></text:span><text:span text:style-name="T798"><text:tab/></text:span><text:span text:style-name="T799">(</text:span><text:span text:style-name="T800">戊</text:span><text:span text:style-name="T801">)</text:span><text:span text:style-name="T802"><text:s/></text:span><text:span text:style-name="T803">∠</text:span><text:span text:style-name="T804">DAB</text:span><text:span text:style-name="T805">＝∠</text:span><text:span text:style-name="T806">BCD</text:span></text:p>
            <text:p text:style-name="P807"/>
            <text:p text:style-name="P808"><text:span text:style-name="T809">(A)<text:s/></text:span><text:span text:style-name="T810">甲乙戊</text:span><text:span text:style-name="T811"><text:s text:c="4"/>(B)<text:s/></text:span><text:span text:style-name="T812">乙丙丁</text:span><text:span text:style-name="T813"><text:s text:c="4"/>(C)<text:s/></text:span><text:span text:style-name="T814">甲丙戊</text:span><text:span text:style-name="T815"><text:s text:c="4"/>(D)</text:span><text:span text:style-name="T816"><text:s/></text:span><text:span text:style-name="T817">乙丁戊</text:span></text:p>
          </table:table-cell>
          <table:table-cell table:style-name="TableCell818">
            <text:p text:style-name="P819"/>
            <text:p text:style-name="內文"><text:span text:style-name="T820"><draw:frame draw:z-index="0" draw:id="id17" draw:style-name="a18" draw:name="Picture 18" text:anchor-type="as-char" svg:x="0in" svg:y="0in" svg:width="1.71528in" svg:height="1.11806in" style:rel-width="scale" style:rel-height="scale"><draw:object-ole draw:class-id="00020907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/text:p>
          </table:table-cell>
        </table:table-row>
        <table:table-row table:style-name="TableRow821">
          <table:table-cell table:style-name="TableCell822">
            <text:list text:style-name="LFO1" text:continue-numbering="true">
              <text:list-item>
                <text:p text:style-name="P823">( <text:s text:c="3"/>)</text:p>
              </text:list-item>
            </text:list>
          </table:table-cell>
          <table:table-cell table:style-name="TableCell824">
            <text:p text:style-name="P825"><text:span text:style-name="T826">如右圖，已知</text:span><text:span text:style-name="T827">A</text:span><text:span text:style-name="T828">、</text:span><text:span text:style-name="T829">B</text:span><text:span text:style-name="T830">、</text:span><text:span text:style-name="T831">C</text:span><text:span text:style-name="T832">在</text:span><text:span text:style-name="T833">坐標</text:span><text:span text:style-name="T834">平面上，請找出</text:span><text:span text:style-name="T835">D</text:span><text:span text:style-name="T836">點，</text:span><text:span text:style-name="T837"><text:line-break/></text:span><text:span text:style-name="T838">使得</text:span><text:span text:style-name="T839">A</text:span><text:span text:style-name="T840">、</text:span><text:span text:style-name="T841">B</text:span><text:span text:style-name="T842">、</text:span><text:span text:style-name="T843">C</text:span><text:span text:style-name="T844">、</text:span><text:span text:style-name="T845">D</text:span><text:span text:style-name="T846">形成一個平行四邊形。</text:span></text:p>
            <text:p text:style-name="P847"><text:span text:style-name="T848">下列何者</text:span><text:span text:style-name="T849">不是</text:span><text:span text:style-name="T850">D</text:span><text:span text:style-name="T851">點</text:span><text:span text:style-name="T852">的可能</text:span><text:span text:style-name="T853">位置？</text:span><text:span text:style-name="T854"><text:line-break/></text:span></text:p>
            <text:p text:style-name="P855"><text:span text:style-name="T856">(A)<text:s/></text:span><text:span text:style-name="T857">(3</text:span><text:span text:style-name="T858"><text:s/>,－</text:span><text:span text:style-name="T859">2)</text:span><text:span text:style-name="T860"><text:s text:c="4"/>(B)<text:s/></text:span><text:span text:style-name="T861">(</text:span><text:span text:style-name="T862">－</text:span><text:span text:style-name="T863">1</text:span><text:span text:style-name="T864"><text:s/>,－</text:span><text:span text:style-name="T865">2)</text:span><text:span text:style-name="T866"><text:s text:c="4"/>(C)<text:s/></text:span><text:span text:style-name="T867">(1</text:span><text:span text:style-name="T868"><text:s/>,<text:s/></text:span><text:span text:style-name="T869">2)</text:span><text:span text:style-name="T870"><text:s text:c="4"/>(D)</text:span><text:span text:style-name="T871"><text:s/></text:span><text:span text:style-name="T872">(</text:span><text:span text:style-name="T873">3 ,<text:s/></text:span><text:span text:style-name="T874">2)</text:span></text:p>
          </table:table-cell>
          <table:table-cell table:style-name="TableCell875">
            <text:p text:style-name="內文"><text:span text:style-name="T876"><draw:frame draw:z-index="0" draw:id="id18" draw:style-name="a19" draw:name="Picture 19" text:anchor-type="as-char" svg:x="0in" svg:y="0in" svg:width="1.5625in" svg:height="1.48472in" style:rel-width="scale" style:rel-height="scale"><draw:object-ole draw:class-id="00020907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/text:p>
          </table:table-cell>
        </table:table-row>
        <table:table-row table:style-name="TableRow877">
          <table:table-cell table:style-name="TableCell878">
            <text:list text:style-name="LFO1" text:continue-numbering="true">
              <text:list-item>
                <text:p text:style-name="P879">( <text:s text:c="3"/>)</text:p>
              </text:list-item>
            </text:list>
          </table:table-cell>
          <table:table-cell table:style-name="TableCell880" table:number-columns-spanned="2">
            <text:p text:style-name="P881"><text:span text:style-name="T882">關於下列各種四邊形的對角線性質，正確的在空格中打</text:span><text:span text:style-name="T883"><text:s/></text:span><text:span text:style-name="T884"></text:span><text:span text:style-name="T885"><text:s/></text:span><text:span text:style-name="T886">。</text:span></text:p>
            <table:table table:style-name="Table887">
              <table:table-columns>
                <table:table-column table:style-name="TableColumn888"/>
                <table:table-column table:style-name="TableColumn889"/>
                <table:table-column table:style-name="TableColumn890"/>
                <table:table-column table:style-name="TableColumn891"/>
              </table:table-columns>
              <table:table-row table:style-name="TableRow892">
                <table:table-cell table:style-name="TableCell893">
                  <text:p text:style-name="P894">性質</text:p>
                  <text:p text:style-name="P895"><text:span text:style-name="T896">四邊形</text:span></text:p>
                </table:table-cell>
                <table:table-cell table:style-name="TableCell897">
                  <text:p text:style-name="P898">對角線互相平分</text:p>
                </table:table-cell>
                <table:table-cell table:style-name="TableCell899">
                  <text:p text:style-name="P900">對角線互相垂直</text:p>
                </table:table-cell>
                <table:table-cell table:style-name="TableCell901">
                  <text:p text:style-name="P902"><text:span text:style-name="T903">對角線等長</text:span></text:p>
                </table:table-cell>
              </table:table-row>
              <table:table-row table:style-name="TableRow904">
                <table:table-cell table:style-name="TableCell905">
                  <text:p text:style-name="P906">平行四邊形</text:p>
                </table:table-cell>
                <table:table-cell table:style-name="TableCell907">
                  <text:p text:style-name="P908"/>
                </table:table-cell>
                <table:table-cell table:style-name="TableCell909">
                  <text:p text:style-name="P910"/>
                </table:table-cell>
                <table:table-cell table:style-name="TableCell911">
                  <text:p text:style-name="P912"/>
                </table:table-cell>
              </table:table-row>
              <table:table-row table:style-name="TableRow913">
                <table:table-cell table:style-name="TableCell914">
                  <text:p text:style-name="P915">長方形</text:p>
                </table:table-cell>
                <table:table-cell table:style-name="TableCell916">
                  <text:p text:style-name="P917"/>
                </table:table-cell>
                <table:table-cell table:style-name="TableCell918">
                  <text:p text:style-name="P919"/>
                </table:table-cell>
                <table:table-cell table:style-name="TableCell920">
                  <text:p text:style-name="P921"/>
                </table:table-cell>
              </table:table-row>
              <table:table-row table:style-name="TableRow922">
                <table:table-cell table:style-name="TableCell923">
                  <text:p text:style-name="P924">菱形</text:p>
                </table:table-cell>
                <table:table-cell table:style-name="TableCell925">
                  <text:p text:style-name="P926"/>
                </table:table-cell>
                <table:table-cell table:style-name="TableCell927">
                  <text:p text:style-name="P928"/>
                </table:table-cell>
                <table:table-cell table:style-name="TableCell929">
                  <text:p text:style-name="P930"/>
                </table:table-cell>
              </table:table-row>
              <table:table-row table:style-name="TableRow931">
                <table:table-cell table:style-name="TableCell932">
                  <text:p text:style-name="P933">箏形</text:p>
                </table:table-cell>
                <table:table-cell table:style-name="TableCell934">
                  <text:p text:style-name="P935"/>
                </table:table-cell>
                <table:table-cell table:style-name="TableCell936">
                  <text:p text:style-name="P937"/>
                </table:table-cell>
                <table:table-cell table:style-name="TableCell938">
                  <text:p text:style-name="P939"/>
                </table:table-cell>
              </table:table-row>
              <table:table-row table:style-name="TableRow940">
                <table:table-cell table:style-name="TableCell941">
                  <text:p text:style-name="P942">正方形</text:p>
                </table:table-cell>
                <table:table-cell table:style-name="TableCell943">
                  <text:p text:style-name="P944"/>
                </table:table-cell>
                <table:table-cell table:style-name="TableCell945">
                  <text:p text:style-name="P946"/>
                </table:table-cell>
                <table:table-cell table:style-name="TableCell947">
                  <text:p text:style-name="P948"/>
                </table:table-cell>
              </table:table-row>
              <table:table-row table:style-name="TableRow949">
                <table:table-cell table:style-name="TableCell950">
                  <text:p text:style-name="P951"><text:span text:style-name="T952">等腰梯形</text:span></text:p>
                </table:table-cell>
                <table:table-cell table:style-name="TableCell953">
                  <text:p text:style-name="P954"/>
                </table:table-cell>
                <table:table-cell table:style-name="TableCell955">
                  <text:p text:style-name="P956"/>
                </table:table-cell>
                <table:table-cell table:style-name="TableCell957">
                  <text:p text:style-name="P958"/>
                </table:table-cell>
              </table:table-row>
            </table:table>
            <text:p text:style-name="P959"><text:span text:style-name="T960">數一數，總共打了幾個<text:s/></text:span><text:span text:style-name="T961"></text:span><text:span text:style-name="T962"><text:s/>？</text:span></text:p>
            <text:p text:style-name="內文"><text:span text:style-name="T963">(A) 9個 <text:s text:c="3"/>(B) 10個 <text:s text:c="3"/>(C) 11個 <text:s text:c="3"/>(D) 12個</text:span></text:p>
          </table:table-cell>
          <table:covered-table-cell/>
        </table:table-row>
        <text:soft-page-break/>
        <table:table-row table:style-name="TableRow964">
          <table:table-cell table:style-name="TableCell965">
            <text:list text:style-name="LFO1" text:continue-numbering="true">
              <text:list-item>
                <text:p text:style-name="P966">( <text:s text:c="3"/>)</text:p>
              </text:list-item>
            </text:list>
          </table:table-cell>
          <table:table-cell table:style-name="TableCell967">
            <text:p text:style-name="P968"><text:span text:style-name="T969">如右圖，四邊形</text:span><text:span text:style-name="T970">ABCD</text:span><text:span text:style-name="T971">為等腰梯形，</text:span><text:span text:style-name="T972">//</text:span><text:span text:style-name="T973">，</text:span><text:span text:style-name="T974">⊥</text:span><text:span text:style-name="T975">，</text:span><text:span text:style-name="T976"><text:line-break/></text:span><text:span text:style-name="T977">若</text:span><text:span text:style-name="T978">＝</text:span><text:span text:style-name="T979">50</text:span><text:span text:style-name="T980">，</text:span><text:span text:style-name="T981">＝</text:span><text:span text:style-name="T982">30</text:span><text:span text:style-name="T983">，</text:span><text:span text:style-name="T984"><text:line-break/></text:span><text:span text:style-name="T985">則</text:span><text:span text:style-name="T986">此梯形兩腰中點的連線段長為多少？</text:span></text:p>
            <text:p text:style-name="P987"/>
            <text:p text:style-name="P988"/>
            <text:p text:style-name="P989"><text:span text:style-name="T990">(A)<text:s/></text:span><text:span text:style-name="T991">28</text:span><text:span text:style-name="T992"><text:s text:c="4"/>(B)<text:s/></text:span><text:span text:style-name="T993">30</text:span><text:span text:style-name="T994"><text:s text:c="4"/>(C)<text:s/></text:span><text:span text:style-name="T995">32</text:span><text:span text:style-name="T996"><text:s text:c="4"/>(D)</text:span><text:span text:style-name="T997"><text:s/></text:span><text:span text:style-name="T998">40</text:span></text:p>
          </table:table-cell>
          <table:table-cell table:style-name="TableCell999">
            <text:p text:style-name="P1000"><text:bookmark-start text:name="_MON_1465640861"/><text:bookmark-start text:name="_MON_1465728605"/><text:bookmark-start text:name="_MON_1465728628"/><text:bookmark-start text:name="_MON_1465729191"/><text:bookmark-start text:name="_MON_1465885747"/><text:bookmark-start text:name="_MON_1465887023"/><text:bookmark-end text:name="_MON_1465640861"/><text:bookmark-end text:name="_MON_1465728605"/><text:bookmark-end text:name="_MON_1465728628"/><text:bookmark-end text:name="_MON_1465729191"/><text:bookmark-end text:name="_MON_1465885747"/><text:bookmark-end text:name="_MON_1465887023"/></text:p>
            <text:p text:style-name="內文"><text:span text:style-name="T1001"><draw:frame draw:z-index="0" draw:id="id19" draw:style-name="a20" draw:name="Picture 20" text:anchor-type="as-char" svg:x="0in" svg:y="0in" svg:width="1.81319in" svg:height="1.14514in" style:rel-width="scale" style:rel-height="scale"><draw:object-ole draw:class-id="00020907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/text:p>
          </table:table-cell>
        </table:table-row>
        <table:table-row table:style-name="TableRow1002">
          <table:table-cell table:style-name="TableCell1003">
            <text:list text:style-name="LFO1" text:continue-numbering="true">
              <text:list-item>
                <text:p text:style-name="P1004">( <text:s text:c="3"/>)</text:p>
              </text:list-item>
            </text:list>
          </table:table-cell>
          <table:table-cell table:style-name="TableCell1005">
            <text:p text:style-name="P1006"><text:span text:style-name="T1007">如右圖，△</text:span><text:span text:style-name="T1008">ABC</text:span><text:span text:style-name="T1009">中，∠</text:span><text:span text:style-name="T1010">ABC</text:span><text:span text:style-name="T1011">與∠</text:span><text:span text:style-name="T1012">ACB</text:span><text:span text:style-name="T1013">的角平分線相交於</text:span><text:span text:style-name="T1014">F</text:span><text:span text:style-name="T1015">點；</text:span><text:span text:style-name="T1016"><text:line-break/></text:span><text:span text:style-name="T1017">過</text:span><text:span text:style-name="T1018">F</text:span><text:span text:style-name="T1019">點做</text:span><text:span text:style-name="T1020">的平行線，與</text:span><text:span text:style-name="T1021">、</text:span><text:span text:style-name="T1022">分別交於</text:span><text:span text:style-name="T1023">D</text:span><text:span text:style-name="T1024">、</text:span><text:span text:style-name="T1025">E</text:span><text:span text:style-name="T1026">兩點。</text:span><text:span text:style-name="T1027"><text:line-break/></text:span><text:span text:style-name="T1028">若∠</text:span><text:span text:style-name="T1029">A</text:span><text:span text:style-name="T1030">＝</text:span><text:span text:style-name="T1031">6</text:span><text:span text:style-name="T1032">0</text:span><text:span text:style-name="T1033">°，則∠</text:span><text:span text:style-name="T1034">BFC<text:s/></text:span><text:span text:style-name="T1035">＝？</text:span></text:p>
            <text:p text:style-name="P1036"/>
            <text:p text:style-name="P1037"><text:span text:style-name="T1038">(A)<text:s/></text:span><text:span text:style-name="T1039">105</text:span><text:span text:style-name="T1040">°</text:span><text:span text:style-name="T1041"><text:s text:c="4"/>(B)<text:s/></text:span><text:span text:style-name="T1042">110</text:span><text:span text:style-name="T1043">°</text:span><text:span text:style-name="T1044"><text:s text:c="4"/>(C)<text:s/></text:span><text:span text:style-name="T1045">115</text:span><text:span text:style-name="T1046">°</text:span><text:span text:style-name="T1047"><text:s text:c="4"/>(D)</text:span><text:span text:style-name="T1048"><text:s/></text:span><text:span text:style-name="T1049">120</text:span><text:span text:style-name="T1050">°</text:span></text:p>
          </table:table-cell>
          <table:table-cell table:style-name="TableCell1051">
            <text:p text:style-name="內文"><text:span text:style-name="T1052"><draw:frame draw:z-index="0" draw:id="id20" draw:style-name="a21" draw:name="Picture 21" text:anchor-type="as-char" svg:x="0in" svg:y="0in" svg:width="1.73403in" svg:height="1.44792in" style:rel-width="scale" style:rel-height="scale"><draw:object-ole draw:class-id="00020907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/text:p>
            <text:p text:style-name="P1053"/>
          </table:table-cell>
        </table:table-row>
        <table:table-row table:style-name="TableRow1054">
          <table:table-cell table:style-name="TableCell1055">
            <text:list text:style-name="LFO1" text:continue-numbering="true">
              <text:list-item>
                <text:p text:style-name="P1056">( <text:s text:c="3"/>)</text:p>
              </text:list-item>
            </text:list>
          </table:table-cell>
          <table:table-cell table:style-name="TableCell1057">
            <text:p text:style-name="P1058"><text:span text:style-name="T1059">如右圖，將長方形</text:span><text:span text:style-name="T1060">ABCD</text:span><text:span text:style-name="T1061">的色紙沿對角線</text:span><text:span text:style-name="T1062">對摺，</text:span><text:span text:style-name="T1063">B</text:span><text:span text:style-name="T1064">點落在</text:span><text:span text:style-name="T1065">E</text:span><text:span text:style-name="T1066">點，</text:span><text:span text:style-name="T1067"><text:line-break/></text:span><text:span text:style-name="T1068">F</text:span><text:span text:style-name="T1069">為</text:span><text:span text:style-name="T1070">與</text:span><text:span text:style-name="T1071">的交點。</text:span></text:p>
            <text:p text:style-name="P1072"><text:span text:style-name="T1073">若∠</text:span><text:span text:style-name="T1074">ACB</text:span><text:span text:style-name="T1075">＝</text:span><text:span text:style-name="T1076">30</text:span><text:span text:style-name="T1077">°，</text:span><text:span text:style-name="T1078">＝</text:span><text:span text:style-name="T1079">10</text:span><text:span text:style-name="T1080">，</text:span></text:p>
            <text:p text:style-name="P1081"><text:span text:style-name="T1082">則△</text:span><text:span text:style-name="T1083">ACF</text:span><text:span text:style-name="T1084">的面積為何？</text:span></text:p>
            <text:p text:style-name="P1085"/>
            <text:p text:style-name="P1086"/>
            <text:p text:style-name="P1087"><text:span text:style-name="T1088">(A)<text:s/></text:span><text:span text:style-name="T1089"><text:s text:c="4"/>(B)<text:s/></text:span><text:span text:style-name="T1090"><text:s text:c="4"/>(C)<text:s/></text:span><text:span text:style-name="T1091"><text:s text:c="4"/>(D)</text:span><text:span text:style-name="T1092"><text:s/></text:span></text:p>
          </table:table-cell>
          <table:table-cell table:style-name="TableCell1093">
            <text:p text:style-name="P1094"><text:bookmark-start text:name="_MON_1465763271"/><text:bookmark-end text:name="_MON_1465763271"/></text:p>
            <text:p text:style-name="內文"><text:span text:style-name="T1095"><draw:frame draw:z-index="0" draw:id="id21" draw:style-name="a22" draw:name="Picture 22" text:anchor-type="as-char" svg:x="0in" svg:y="0in" svg:width="1.8125in" svg:height="1.60278in" style:rel-width="scale" style:rel-height="scale"><draw:object-ole draw:class-id="00020907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/text:p>
          </table:table-cell>
        </table:table-row>
        <table:table-row table:style-name="TableRow1096">
          <table:table-cell table:style-name="TableCell1097">
            <text:list text:style-name="LFO1" text:continue-numbering="true">
              <text:list-item>
                <text:p text:style-name="P1098">( <text:s text:c="3"/>)</text:p>
              </text:list-item>
            </text:list>
          </table:table-cell>
          <table:table-cell table:style-name="TableCell1099" table:number-columns-spanned="2">
            <text:p text:style-name="P1100"><text:span text:style-name="T1101">已知一菱形的兩條對角線之和</text:span><text:span text:style-name="T1102">＝</text:span><text:span text:style-name="T1103">4</text:span><text:span text:style-name="T1104">6，菱形的周長＝</text:span><text:span text:style-name="T1105">68</text:span><text:span text:style-name="T1106">，</text:span><text:span text:style-name="T1107">求</text:span><text:span text:style-name="T1108">菱形的面積</text:span><text:span text:style-name="T1109">＝</text:span><text:span text:style-name="T1110">？</text:span></text:p>
            <text:p text:style-name="P1111"/>
            <text:p text:style-name="P1112"/>
            <text:p text:style-name="P1113"/>
            <text:p text:style-name="P1114"/>
            <text:p text:style-name="P1115"/>
            <text:p text:style-name="P1116">(A)<text:s/>230<text:s text:c="4"/>(B)<text:s/>240<text:s text:c="4"/>(C)<text:s/>250<text:s text:c="4"/>(D)<text:s/>260</text:p>
            <text:p text:style-name="P1117"/>
          </table:table-cell>
          <table:covered-table-cell/>
        </table:table-row>
        <table:table-row table:style-name="TableRow1118">
          <table:table-cell table:style-name="TableCell1119">
            <text:list text:style-name="LFO1" text:continue-numbering="true">
              <text:list-item>
                <text:p text:style-name="P1120">( <text:s text:c="3"/>)</text:p>
              </text:list-item>
            </text:list>
          </table:table-cell>
          <table:table-cell table:style-name="TableCell1121">
            <text:p text:style-name="P1122"><text:span text:style-name="T1123">如右圖，梯形</text:span><text:span text:style-name="T1124">ABCD</text:span><text:span text:style-name="T1125">的兩底長</text:span><text:span text:style-name="T1126">＝</text:span><text:span text:style-name="T1127">6</text:span><text:span text:style-name="T1128">，</text:span><text:span text:style-name="T1129">＝</text:span><text:span text:style-name="T1130">10</text:span><text:span text:style-name="T1131">，</text:span></text:p>
            <text:p text:style-name="P1132"><text:span text:style-name="T1133">兩腰中點的連線段為</text:span><text:span text:style-name="T1134">，</text:span><text:span text:style-name="T1135"><text:line-break/></text:span><text:span text:style-name="T1136">已知<text:s/></text:span><text:span text:style-name="T1137">∠</text:span><text:span text:style-name="T1138">B</text:span><text:span text:style-name="T1139">＝</text:span><text:span text:style-name="T1140">90</text:span><text:span text:style-name="T1141">°</text:span><text:span text:style-name="T1142">，</text:span></text:p>
            <text:p text:style-name="P1143"><text:span text:style-name="T1144">若</text:span><text:span text:style-name="T1145">P</text:span><text:span text:style-name="T1146">為</text:span><text:span text:style-name="T1147">上的一點，</text:span></text:p>
            <text:p text:style-name="P1148"><text:span text:style-name="T1149">且</text:span><text:span text:style-name="T1150">將梯形</text:span><text:span text:style-name="T1151">ABCD</text:span><text:span text:style-name="T1152">分成面積相同的兩區域，</text:span><text:span text:style-name="T1153"><text:line-break/></text:span><text:span text:style-name="T1154">則<text:s/></text:span><text:span text:style-name="T1155">：</text:span><text:span text:style-name="T1156"><text:s/></text:span><text:span text:style-name="T1157">＝？</text:span></text:p>
            <text:p text:style-name="P1158"/>
            <text:p text:style-name="P1159"/>
            <text:p text:style-name="P1160"/>
            <text:p text:style-name="P1161"><text:span text:style-name="T1162">(A)<text:s/></text:span><text:span text:style-name="T1163">1：8</text:span><text:span text:style-name="T1164"><text:s text:c="4"/>(B)<text:s/></text:span><text:span text:style-name="T1165">1：7</text:span><text:span text:style-name="T1166"><text:s text:c="4"/>(C)<text:s/></text:span><text:span text:style-name="T1167">1：6</text:span><text:span text:style-name="T1168"><text:s text:c="4"/>(D)</text:span><text:span text:style-name="T1169"><text:s/></text:span><text:span text:style-name="T1170">1：5</text:span></text:p>
          </table:table-cell>
          <table:table-cell table:style-name="TableCell1171">
            <text:p text:style-name="P1172"/>
            <text:p text:style-name="內文"><text:span text:style-name="T1173"><draw:frame draw:z-index="0" draw:id="id22" draw:style-name="a23" draw:name="Picture 23" text:anchor-type="as-char" svg:x="0in" svg:y="0in" svg:width="1.72917in" svg:height="1.58611in" style:rel-width="scale" style:rel-height="scale"><draw:object-ole draw:class-id="00020907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/text:p>
            <text:p text:style-name="P1174"/>
          </table:table-cell>
        </table:table-row>
        <table:table-row table:style-name="TableRow1175">
          <table:table-cell table:style-name="TableCell1176">
            <text:list text:style-name="LFO1" text:continue-numbering="true">
              <text:list-item>
                <text:p text:style-name="P1177">( <text:s text:c="3"/>)</text:p>
              </text:list-item>
            </text:list>
          </table:table-cell>
          <table:table-cell table:style-name="TableCell1178">
            <text:p text:style-name="P1179"><text:span text:style-name="T1180">如右圖，梯形</text:span><text:span text:style-name="T1181">ABCD</text:span><text:span text:style-name="T1182">兩底</text:span><text:span text:style-name="T1183">＝5</text:span><text:span text:style-name="T1184">，</text:span><text:span text:style-name="T1185">＝15</text:span><text:span text:style-name="T1186">，兩腰</text:span><text:span text:style-name="T1187">＝</text:span><text:span text:style-name="T1188">6</text:span><text:span text:style-name="T1189">，</text:span><text:span text:style-name="T1190">＝8</text:span><text:span text:style-name="T1191">，</text:span><text:span text:style-name="T1192"><text:line-break/></text:span><text:span text:style-name="T1193">求</text:span><text:span text:style-name="T1194">梯形</text:span><text:span text:style-name="T1195">ABCD</text:span><text:span text:style-name="T1196">的面積</text:span><text:span text:style-name="T1197">＝</text:span><text:span text:style-name="T1198">？</text:span></text:p>
            <text:p text:style-name="P1199"/>
            <text:p text:style-name="P1200"/>
            <text:p text:style-name="P1201"><text:span text:style-name="T1202">(A)<text:s/></text:span><text:span text:style-name="T1203">48</text:span><text:span text:style-name="T1204"><text:s text:c="4"/>(B)<text:s/></text:span><text:span text:style-name="T1205">45</text:span><text:span text:style-name="T1206"><text:s text:c="4"/>(C)<text:s/></text:span><text:span text:style-name="T1207">42</text:span><text:span text:style-name="T1208"><text:s text:c="4"/>(D)</text:span><text:span text:style-name="T1209"><text:s/></text:span><text:span text:style-name="T1210">40</text:span></text:p>
          </table:table-cell>
          <table:table-cell table:style-name="TableCell1211">
            <text:p text:style-name="P1212"/>
            <text:p text:style-name="P1213"/>
            <text:p text:style-name="內文"><text:span text:style-name="T1214"><draw:frame draw:style-name="a24" draw:name="圖片 2" text:anchor-type="as-char" svg:x="0in" svg:y="0in" svg:width="2.01667in" svg:height="1.125in" style:rel-width="scale" style:rel-height="scale"><draw:image xlink:href="media/image2.png" xlink:type="simple" xlink:show="embed" xlink:actuate="onLoad"/><svg:title/><svg:desc/></draw:frame></text:span></text:p>
          </table:table-cell>
        </table:table-row>
      </table:table>
      <text:p text:style-name="P1215">試題結束</text:p>
      <text:soft-page-break/>
      <text:p text:style-name="P1216"><text:span text:style-name="T1217">106-2-3 <text:s/></text:span><text:span text:style-name="T1218">八</text:span><text:span text:style-name="T1219">年級 <text:s/>數學科－解答</text:span></text:p>
      <text:p text:style-name="內文"><text:span text:style-name="T1220">DABCC <text:s/>ADBBC <text:s/>DABAD <text:s/>CADBC <text:s/>DCBA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DFMingStd-W7" svg:font-family="DFMingStd-W7" style:font-family-generic="system" svg:panose-1="0 0 0 0 0 0 0 0 0 0"/>
    <style:font-face style:name="TimesNewRomanPS-ItalicMT" svg:font-family="TimesNewRomanPS-ItalicMT" style:font-family-generic="roman" svg:panose-1="0 0 0 0 0 0 0 0 0 0"/>
    <style:font-face style:name="TimesNewRomanPSMT" svg:font-family="TimesNewRomanPSMT" style:font-family-generic="roman" svg:panose-1="0 0 0 0 0 0 0 0 0 0"/>
    <style:font-face style:name="DFBiaoKaiShuStd-W5" svg:font-family="DFBiaoKaiShuStd-W5" style:font-family-generic="system" svg:panose-1="0 0 0 0 0 0 0 0 0 0"/>
    <style:font-face style:name="DFKaiShuStd-W5-ETen-B5-H-Identi" svg:font-family="DFKaiShuStd-W5-ETen-B5-H-Identi" style:font-family-generic="system" svg:panose-1="0 0 0 0 0 0 0 0 0 0"/>
    <style:font-face style:name="DFMingStd-W5" svg:font-family="DFMingStd-W5" style:font-family-generic="system" svg:panose-1="0 0 0 0 0 0 0 0 0 0"/>
    <style:font-face style:name="DFHeiStd-W3" svg:font-family="DFHeiStd-W3" style:font-family-generic="system" svg:panose-1="0 0 0 0 0 0 0 0 0 0"/>
    <style:font-face style:name="Wingdings" style:font-charset="x-symbol" svg:font-family="Wingdings" style:font-family-generic="system" style:font-pitch="variable" svg:panose-1="5 0 0 0 0 0 0 0 0 0"/>
    <style:font-face style:name="DFHeiStd-W5" svg:font-family="DFHeiStd-W5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解答12" style:display-name="05-解答12#" style:family="text">
      <style:text-properties fo:color="#00B2EC" style:text-position="0% 100%" fo:font-size="12pt" style:font-size-asian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4</text:page-number></text:span><text:span text:style-name="T5">頁，共</text:span><text:span text:style-name="T6">4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ckjhs213</meta:initial-creator>
    <dc:creator>sweettung</dc:creator>
    <meta:creation-date>2026-02-04T09:08:00Z</meta:creation-date>
    <dc:date>2026-02-04T09:08:00Z</dc:date>
    <meta:template xlink:href="Normal" xlink:type="simple"/>
    <meta:editing-cycles>2</meta:editing-cycles>
    <meta:editing-duration>PT60S</meta:editing-duration>
    <meta:document-statistic meta:page-count="5" meta:paragraph-count="10" meta:word-count="751" meta:character-count="5022" meta:row-count="35" meta:non-whitespace-character-count="4281"/>
  </office:meta>
</office:document-meta>
</file>