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24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24/content.xml" manifest:media-type="text/xml"/>
  <manifest:file-entry manifest:full-path="meta.xml" manifest:media-type="text/xml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media/image1.jpeg" manifest:media-type="image/jpeg"/>
  <manifest:file-entry manifest:full-path="Object 10" manifest:media-type="application/octet-stream"/>
  <manifest:file-entry manifest:full-path="ObjectReplacements/Object 10" manifest:media-type=""/>
  <manifest:file-entry manifest:full-path="media/image2.jpeg" manifest:media-type="image/jpeg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 1" manifest:media-type="application/octet-stream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19" manifest:media-type=""/>
  <manifest:file-entry manifest:full-path="Object 23" manifest:media-type="application/octet-stream"/>
  <manifest:file-entry manifest:full-path="ObjectReplacements/Object 23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Replacements/Object 22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MingStd-W5" svg:font-family="DFMingStd-W5" style:font-family-generic="system" svg:panose-1="0 0 0 0 0 0 0 0 0 0"/>
    <style:font-face style:name="TimesNewRomanPS-ItalicMT" svg:font-family="TimesNewRomanPS-ItalicMT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DFBiaoKaiShuStd-W5" svg:font-family="DFBiaoKaiShuStd-W5" style:font-family-generic="system" svg:panose-1="0 0 0 0 0 0 0 0 0 0"/>
    <style:font-face style:name="DFKaiShu-SB-Estd-BF" svg:font-family="DFKaiShu-SB-Estd-BF" style:font-family-generic="system" svg:panose-1="0 0 0 0 0 0 0 0 0 0"/>
    <style:font-face style:name="TimesNewRomanPSMT" svg:font-family="TimesNewRomanPSMT" style:font-family-generic="roman" svg:panose-1="0 0 0 0 0 0 0 0 0 0"/>
  </office:font-face-decls>
  <office:automatic-styles>
    <text:list-style style:name="LFO1">
      <text:list-level-style-number text:level="1" style:num-suffix="." style:num-format="一, 一〇, 一〇〇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P22" style:parent-style-name="頁首" style:list-style-name="LFO1" style:family="paragraph">
      <style:paragraph-properties fo:margin-bottom="0.1666in" style:line-height-at-least="0in" fo:margin-left="0.2958in" fo:text-indent="-0.2958in">
        <style:tab-stops>
          <style:tab-stop style:type="center" style:position="2.5881in"/>
          <style:tab-stop style:type="right" style:position="5.472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3" style:parent-style-name="頁首" style:list-style-name="LFO1" style:family="paragraph">
      <style:paragraph-properties fo:margin-bottom="0.0694in" style:line-height-at-least="0.3194in"/>
    </style:style>
    <style:style style:name="T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" style:parent-style-name="預設段落字型" style:family="text">
      <style:text-properties style:font-style-complex="italic" style:letter-kerning="false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3" style:parent-style-name="預設段落字型" style:family="text">
      <style:text-properties style:font-style-complex="italic" style:letter-kerning="false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" style:parent-style-name="預設段落字型" style:family="text">
      <style:text-properties style:text-position="-20% 100%"/>
    </style:style>
    <style:style style:name="T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" style:parent-style-name="預設段落字型" style:family="text">
      <style:text-properties style:font-name-complex="DFMingStd-W5" style:letter-kerning="false" fo:font-size="13pt" style:font-size-asian="13pt" style:font-size-complex="13pt"/>
    </style:style>
    <style:style style:name="T51" style:parent-style-name="預設段落字型" style:family="text">
      <style:text-properties style:font-name-complex="DFMingStd-W5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style:font-name-complex="DFMingStd-W5" fo:font-style="italic" style:font-style-asian="italic" style:letter-kerning="false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" style:parent-style-name="預設段落字型" style:family="text">
      <style:text-properties style:font-name-complex="DFMingStd-W5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style:font-name-complex="DFMingStd-W5" fo:font-style="italic" style:font-style-asian="italic" style:letter-kerning="false" fo:font-size="12pt" style:font-size-asian="12pt" style:font-size-complex="12pt"/>
    </style:style>
    <style:style style:name="T56" style:parent-style-name="預設段落字型" style:family="text">
      <style:text-properties style:font-name="標楷體" style:font-name-asian="標楷體" style:font-name-complex="DFMingStd-W5" fo:font-style="italic" style:font-style-asian="italic" style:letter-kerning="false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8" style:parent-style-name="頁首" style:list-style-name="LFO1" style:family="paragraph">
      <style:paragraph-properties style:line-height-at-least="0.3611in"/>
    </style:style>
    <style:style style:name="T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95" style:parent-style-name="頁首" style:list-style-name="LFO1" style:family="paragraph">
      <style:paragraph-properties style:line-height-at-least="0.3611in"/>
    </style:style>
    <style:style style:name="T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28" style:parent-style-name="頁首" style:list-style-name="LFO1" style:family="paragraph">
      <style:paragraph-properties fo:margin-bottom="0.0694in" style:line-height-at-least="0.3194in"/>
    </style:style>
    <style:style style:name="T129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style:font-name-complex="TimesNewRomanPS-ItalicMT" style:font-style-complex="italic" style:letter-kerning="false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6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39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40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41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42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43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44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60" style:parent-style-name="頁首" style:list-style-name="LFO1" style:family="paragraph">
      <style:paragraph-properties fo:margin-bottom="0.0694in" style:line-height-at-least="0.3194in"/>
    </style:style>
    <style:style style:name="T161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62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63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64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65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66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67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68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69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0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1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2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3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4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5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6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7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8" style:parent-style-name="預設段落字型" style:family="text">
      <style:text-properties style:font-name="標楷體" style:font-name-asian="標楷體" style:font-name-complex="DFMingStd-W5" style:letter-kerning="false" fo:font-size="12pt" style:font-size-asian="12pt" style:font-size-complex="12pt"/>
    </style:style>
    <style:style style:name="T1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2pt"/>
    </style:style>
    <style:style style:name="T1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90" style:parent-style-name="頁首" style:list-style-name="LFO1" style:family="paragraph">
      <style:paragraph-properties fo:margin-bottom="0.0694in" style:line-height-at-least="0.2638in"/>
    </style:style>
    <style:style style:name="T1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7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2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2" style:parent-style-name="頁首" style:list-style-name="LFO1" style:family="paragraph">
      <style:paragraph-properties style:line-height-at-least="0.2638in"/>
    </style:style>
    <style:style style:name="T2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53" style:parent-style-name="頁首" style:list-style-name="LFO1" style:family="paragraph">
      <style:paragraph-properties fo:margin-bottom="0.0694in" style:line-height-at-least="0.3194in"/>
    </style:style>
    <style:style style:name="T2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87" style:parent-style-name="頁首" style:list-style-name="LFO1" style:family="paragraph">
      <style:paragraph-properties style:line-height-at-least="0.3611in"/>
    </style:style>
    <style:style style:name="T288" style:parent-style-name="預設段落字型" style:family="text">
      <style:text-properties style:font-name-complex="DFMingStd-W5" style:letter-kerning="false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2" style:parent-style-name="預設段落字型" style:family="text">
      <style:text-properties style:font-name="Symbol" style:font-name-asian="Symbol" style:font-name-complex="Symbol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50" style:parent-style-name="內文" style:family="paragraph">
      <style:paragraph-properties style:snap-to-layout-grid="false">
        <style:tab-stops>
          <style:tab-stop style:type="left" style:position="2.6333in"/>
          <style:tab-stop style:type="right" style:position="6.3333in"/>
        </style:tab-stops>
      </style:paragraph-properties>
    </style:style>
    <style:style style:name="T3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font-size-complex="12pt"/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T36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Symbol" style:font-name-asian="Symbol" style:font-name-complex="Symbol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style:font-size-complex="12pt"/>
    </style:style>
    <style:style style:name="P403" style:parent-style-name="頁首" style:list-style-name="LFO1" style:family="paragraph">
      <style:paragraph-properties fo:margin-bottom="0.125in" style:line-height-at-least="0.3888in" fo:margin-left="0.2958in" fo:text-indent="-0.2958in">
        <style:tab-stops>
          <style:tab-stop style:type="center" style:position="2.5881in"/>
          <style:tab-stop style:type="right" style:position="5.4722in"/>
        </style:tab-stops>
      </style:paragraph-properties>
    </style:style>
    <style:style style:name="T4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406" style:parent-style-name="內文" style:family="paragraph">
      <style:paragraph-properties style:snap-to-layout-grid="false" fo:margin-top="0.025in"/>
    </style:style>
    <style:style style:name="T4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411" style:parent-style-name="預設段落字型" style:family="text">
      <style:text-properties style:font-name="標楷體" style:font-name-asian="標楷體" style:font-size-complex="12pt"/>
    </style:style>
    <style:style style:name="T412" style:parent-style-name="預設段落字型" style:family="text">
      <style:text-properties style:font-name="標楷體" style:font-name-asian="標楷體" style:font-size-complex="12pt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 style:font-size-complex="12pt"/>
    </style:style>
    <style:style style:name="T422" style:parent-style-name="預設段落字型" style:family="text">
      <style:text-properties style:font-name="標楷體" style:font-name-asian="標楷體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P438" style:parent-style-name="頁首" style:family="paragraph">
      <style:paragraph-properties style:line-height-at-least="0.3194in" fo:margin-left="0.2083in" fo:text-indent="-0.2083in">
        <style:tab-stops>
          <style:tab-stop style:type="center" style:position="2.6756in"/>
          <style:tab-stop style:type="right" style:position="5.5597in"/>
        </style:tab-stops>
      </style:paragraph-properties>
    </style:style>
    <style:style style:name="T4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56" style:parent-style-name="頁首" style:family="paragraph">
      <style:paragraph-properties style:line-height-at-least="0.3194in" fo:margin-left="0.25in" fo:text-indent="-0.25in">
        <style:tab-stops>
          <style:tab-stop style:type="center" style:position="2.634in"/>
          <style:tab-stop style:type="right" style:position="5.518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457" style:parent-style-name="頁首" style:family="paragraph">
      <style:paragraph-properties fo:margin-top="0.125in" fo:margin-bottom="0.125in" style:line-height-at-least="0.2916in"/>
    </style:style>
    <style:style style:name="T4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96" style:parent-style-name="頁首" style:family="paragraph">
      <style:paragraph-properties fo:margin-top="0.125in" fo:margin-bottom="0.125in" style:line-height-at-least="0.2916in"/>
    </style:style>
    <style:style style:name="T4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13" style:parent-style-name="頁首" style:family="paragraph">
      <style:paragraph-properties fo:margin-top="0.125in" fo:margin-bottom="0.125in" style:line-height-at-least="0.2916in" fo:margin-left="0.2534in" fo:text-indent="-0.2534in">
        <style:tab-stops>
          <style:tab-stop style:type="center" style:position="2.6305in"/>
          <style:tab-stop style:type="right" style:position="5.5145in"/>
        </style:tab-stops>
      </style:paragraph-properties>
    </style:style>
    <style:style style:name="T5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5" style:parent-style-name="預設段落字型" style:family="text">
      <style:text-properties style:font-name="Times New Roman" style:font-name-asian="新細明體" style:font-name-complex="Calibri" style:font-size-complex="12pt"/>
    </style:style>
    <style:style style:name="T5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49" style:parent-style-name="頁首" style:family="paragraph">
      <style:paragraph-properties fo:margin-top="0.125in" fo:margin-bottom="0.125in" style:line-height-at-least="0.2916in" fo:margin-left="0.3548in" fo:text-indent="-0.3548in">
        <style:tab-stops>
          <style:tab-stop style:type="center" style:position="2.5291in"/>
          <style:tab-stop style:type="right" style:position="5.4131in"/>
        </style:tab-stops>
      </style:paragraph-properties>
    </style:style>
    <style:style style:name="T5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9" style:parent-style-name="預設段落字型" style:family="text">
      <style:text-properties style:font-name="Symbol" style:font-name-asian="Symbol" style:font-name-complex="Symbol" fo:font-size="12pt" style:font-size-asian="12pt" style:font-size-complex="12pt"/>
    </style:style>
    <style:style style:name="T5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82" style:parent-style-name="頁首" style:family="paragraph">
      <style:paragraph-properties fo:margin-top="0.125in" fo:margin-bottom="0.125in" style:line-height-at-least="0.2916in"/>
    </style:style>
    <style:style style:name="T5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4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5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04" style:parent-style-name="頁首" style:family="paragraph">
      <style:paragraph-properties fo:margin-top="0.125in" fo:margin-bottom="0.125in" style:line-height-at-least="0.2916in"/>
    </style:style>
    <style:style style:name="T6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6" style:parent-style-name="預設段落字型" style:family="text">
      <style:text-properties style:font-name-complex="DFMingStd-W5" style:letter-kerning="false" style:font-size-complex="13pt"/>
    </style:style>
    <style:style style:name="T6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37" style:parent-style-name="頁首" style:family="paragraph">
      <style:paragraph-properties fo:margin-top="0.125in" style:line-height-at-least="0.2916in"/>
    </style:style>
    <style:style style:name="T6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9" style:parent-style-name="預設段落字型" style:family="text">
      <style:text-properties style:font-name-complex="DFMingStd-W5" style:letter-kerning="false" fo:font-size="13pt" style:font-size-asian="13pt" style:font-size-complex="13pt"/>
    </style:style>
    <style:style style:name="T6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63" style:parent-style-name="頁首" style:family="paragraph">
      <style:paragraph-properties fo:margin-top="0.125in" style:line-height-at-least="0.2916in"/>
    </style:style>
    <style:style style:name="T6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5" style:parent-style-name="預設段落字型" style:family="text">
      <style:text-properties style:font-name="Times New Roman" style:font-name-asian="新細明體" style:font-name-complex="Times New Roman" fo:color="#000000" style:letter-kerning="false" style:font-size-complex="12pt"/>
    </style:style>
    <style:style style:name="T6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8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86" style:parent-style-name="頁首" style:list-style-name="LFO1" style:family="paragraph">
      <style:paragraph-properties fo:margin-top="0.125in" style:line-height-at-least="0.3888in">
        <style:tab-stops>
          <style:tab-stop style:type="left" style:position="-0.2041in"/>
          <style:tab-stop style:type="center" style:position="2.384in"/>
          <style:tab-stop style:type="right" style:position="5.2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687" style:parent-style-name="頁首" style:family="paragraph">
      <style:paragraph-properties>
        <style:tab-stops/>
      </style:paragraph-properties>
    </style:style>
    <style:style style:name="T6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4" style:parent-style-name="預設段落字型" style:family="text">
      <style:text-properties style:font-name="標楷體" style:font-name-asian="標楷體" style:font-size-complex="12pt"/>
    </style:style>
    <style:style style:name="T7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9" style:parent-style-name="預設段落字型" style:family="text">
      <style:text-properties style:font-name="標楷體" style:font-name-asian="標楷體"/>
    </style:style>
    <style:style style:name="P72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721" style:parent-style-name="預設段落字型" style:family="text">
      <style:text-properties style:font-name="Times New Roman" style:letter-kerning="false" fo:font-size="13pt" style:font-size-asian="13pt" style:font-size-complex="13pt"/>
    </style:style>
    <style:style style:name="T722" style:parent-style-name="預設段落字型" style:family="text">
      <style:text-properties style:font-name="標楷體" style:font-name-asian="標楷體" style:font-size-complex="12pt"/>
    </style:style>
    <style:style style:name="P723" style:parent-style-name="內文" style:family="paragraph">
      <style:text-properties style:font-name="標楷體" style:font-name-asian="標楷體"/>
    </style:style>
    <style:style style:name="P724" style:parent-style-name="內文" style:family="paragraph">
      <style:text-properties style:font-name="標楷體" style:font-name-asian="標楷體"/>
    </style:style>
    <style:style style:name="P725" style:parent-style-name="內文" style:family="paragraph">
      <style:paragraph-properties fo:widows="2" fo:orphans="2" fo:break-before="page"/>
    </style:style>
    <style:style style:name="P726" style:parent-style-name="內文" style:family="paragraph">
      <style:paragraph-properties fo:text-align="start" fo:line-height="0.4166in"/>
    </style:style>
    <style:style style:name="T727" style:parent-style-name="預設段落字型" style:family="text">
      <style:text-properties style:font-name="標楷體" style:font-name-asian="標楷體" fo:font-size="14pt" style:font-size-asian="14pt"/>
    </style:style>
    <style:style style:name="T72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72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730" style:parent-style-name="預設段落字型" style:family="text">
      <style:text-properties style:font-name="標楷體" style:font-name-asian="標楷體" fo:font-size="14pt" style:font-size-asian="14pt"/>
    </style:style>
    <style:style style:name="T731" style:parent-style-name="預設段落字型" style:family="text">
      <style:text-properties style:font-name="標楷體" style:font-name-asian="標楷體" fo:font-size="14pt" style:font-size-asian="14pt"/>
    </style:style>
    <style:style style:name="T7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="標楷體" style:font-name-asian="標楷體" fo:font-size="14pt" style:font-size-asian="14pt"/>
    </style:style>
    <style:style style:name="T7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標楷體" style:font-name-asian="標楷體" fo:font-size="14pt" style:font-size-asian="14pt"/>
    </style:style>
    <style:style style:name="T73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style:font-name="標楷體" style:font-name-asian="標楷體" fo:font-size="14pt" style:font-size-asian="14pt"/>
    </style:style>
    <style:style style:name="P738" style:parent-style-name="頁首" style:family="paragraph">
      <style:paragraph-properties fo:margin-bottom="0.1666in"/>
    </style:style>
    <style:style style:name="T73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742" style:family="table-column">
      <style:table-column-properties style:column-width="0.8923in"/>
    </style:style>
    <style:style style:name="TableColumn743" style:family="table-column">
      <style:table-column-properties style:column-width="0.8923in"/>
    </style:style>
    <style:style style:name="TableColumn744" style:family="table-column">
      <style:table-column-properties style:column-width="0.8923in"/>
    </style:style>
    <style:style style:name="TableColumn745" style:family="table-column">
      <style:table-column-properties style:column-width="0.893in"/>
    </style:style>
    <style:style style:name="TableColumn746" style:family="table-column">
      <style:table-column-properties style:column-width="0.893in"/>
    </style:style>
    <style:style style:name="TableColumn747" style:family="table-column">
      <style:table-column-properties style:column-width="0.893in"/>
    </style:style>
    <style:style style:name="TableColumn748" style:family="table-column">
      <style:table-column-properties style:column-width="0.893in"/>
    </style:style>
    <style:style style:name="TableColumn749" style:family="table-column">
      <style:table-column-properties style:column-width="0.893in"/>
    </style:style>
    <style:style style:name="TableColumn750" style:family="table-column">
      <style:table-column-properties style:column-width="0.893in"/>
    </style:style>
    <style:style style:name="TableColumn751" style:family="table-column">
      <style:table-column-properties style:column-width="0.8951in"/>
    </style:style>
    <style:style style:name="Table741" style:family="table">
      <style:table-properties style:width="8.9305in" fo:margin-left="0in" table:align="left"/>
    </style:style>
    <style:style style:name="TableRow752" style:family="table-row">
      <style:table-row-properties style:min-row-height="0.4041in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773" style:family="table-row">
      <style:table-row-properties style:min-row-height="0.6569in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794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  <style:tab-stop style:type="left" style:position="0.8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796" style:family="table-column">
      <style:table-column-properties style:column-width="1.7847in"/>
    </style:style>
    <style:style style:name="TableColumn797" style:family="table-column">
      <style:table-column-properties style:column-width="1.7861in"/>
    </style:style>
    <style:style style:name="TableColumn798" style:family="table-column">
      <style:table-column-properties style:column-width="1.7854in"/>
    </style:style>
    <style:style style:name="TableColumn799" style:family="table-column">
      <style:table-column-properties style:column-width="1.7861in"/>
    </style:style>
    <style:style style:name="TableColumn800" style:family="table-column">
      <style:table-column-properties style:column-width="1.7881in"/>
    </style:style>
    <style:style style:name="Table795" style:family="table">
      <style:table-properties style:width="8.9305in" fo:margin-left="0in" table:align="left"/>
    </style:style>
    <style:style style:name="TableRow801" style:family="table-row">
      <style:table-row-properties style:min-row-height="0.4041in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812" style:family="table-row">
      <style:table-row-properties style:min-row-height="0.6569in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Row823" style:family="table-row">
      <style:table-row-properties style:min-row-height="0.4041in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834" style:family="table-row">
      <style:table-row-properties style:min-row-height="0.6569in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845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</style:style>
    <style:style style:name="T8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7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8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49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ableColumn851" style:family="table-column">
      <style:table-column-properties style:column-width="4.4555in"/>
    </style:style>
    <style:style style:name="TableColumn852" style:family="table-column">
      <style:table-column-properties style:column-width="4.475in"/>
    </style:style>
    <style:style style:name="Table850" style:family="table">
      <style:table-properties style:width="8.9305in" fo:margin-left="0in" table:align="left"/>
    </style:style>
    <style:style style:name="TableRow853" style:family="table-row">
      <style:table-row-properties style:min-row-height="7.0729in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T855" style:parent-style-name="預設段落字型" style:family="text">
      <style:text-properties style:font-name="Times New Roman" style:font-name-complex="Times New Roman" style:letter-kerning="false"/>
    </style:style>
    <style:style style:name="T85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5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5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59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6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6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6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6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6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6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66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86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68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T870" style:parent-style-name="預設段落字型" style:family="text">
      <style:text-properties style:font-name="Times New Roman" style:font-name-complex="Times New Roman" style:letter-kerning="false"/>
    </style:style>
    <style:style style:name="T871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872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873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874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875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876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P877" style:parent-style-name="內文" style:master-page-name="MP1" style:family="paragraph">
      <style:paragraph-properties fo:break-before="page"/>
      <style:text-properties style:font-name="標楷體" style:font-name-asian="標楷體" fo:font-size="14pt" style:font-size-asian="14pt"/>
    </style:style>
    <style:style style:name="P886" style:parent-style-name="內文" style:family="paragraph">
      <style:paragraph-properties style:line-height-at-least="0in"/>
    </style:style>
    <style:style style:name="T887" style:parent-style-name="預設段落字型" style:family="text">
      <style:text-properties fo:font-size="14pt" style:font-size-asian="14pt" style:font-size-complex="14pt"/>
    </style:style>
    <style:style style:name="T888" style:parent-style-name="預設段落字型" style:family="text">
      <style:text-properties fo:font-size="14pt" style:font-size-asian="14pt" style:font-size-complex="14pt"/>
    </style:style>
    <style:style style:name="T889" style:parent-style-name="預設段落字型" style:family="text">
      <style:text-properties style:font-name="新細明體" style:font-name-asian="新細明體" fo:font-weight="bold" style:font-weight-asian="bold" fo:font-size="18pt" style:font-size-asian="18pt" style:font-size-complex="18pt"/>
    </style:style>
    <style:style style:name="T890" style:parent-style-name="預設段落字型" style:family="text">
      <style:text-properties style:font-name="新細明體" style:font-name-asian="新細明體" fo:font-weight="bold" style:font-weight-asian="bold" style:letter-kerning="false" fo:font-size="18pt" style:font-size-asian="18pt" style:font-size-complex="18pt"/>
    </style:style>
    <style:style style:name="P891" style:parent-style-name="內文" style:family="paragraph">
      <style:paragraph-properties style:line-height-at-least="0.2916in" fo:margin-left="0.2916in" fo:text-indent="-0.2916in">
        <style:tab-stops/>
      </style:paragraph-properties>
    </style:style>
    <style:style style:name="T892" style:parent-style-name="預設段落字型" style:family="text">
      <style:text-properties fo:font-size="14pt" style:font-size-asian="14pt" style:font-size-complex="14pt"/>
    </style:style>
    <style:style style:name="T893" style:parent-style-name="預設段落字型" style:family="text">
      <style:text-properties fo:font-size="14pt" style:font-size-asian="14pt" style:font-size-complex="14pt"/>
    </style:style>
    <style:style style:name="T894" style:parent-style-name="預設段落字型" style:family="text">
      <style:text-properties style:font-name="新細明體" style:font-name-asian="新細明體" fo:font-size="18pt" style:font-size-asian="18pt" style:font-size-complex="18pt"/>
    </style:style>
    <style:style style:name="T895" style:parent-style-name="預設段落字型" style:family="text">
      <style:text-properties style:font-name="新細明體" style:font-name-asian="新細明體" fo:font-weight="bold" style:font-weight-asian="bold" fo:font-size="18pt" style:font-size-asian="18pt" style:font-size-complex="18pt"/>
    </style:style>
    <style:style style:name="T896" style:parent-style-name="預設段落字型" style:family="text">
      <style:text-properties style:font-name="新細明體" style:font-name-asian="新細明體" fo:font-weight="bold" style:font-weight-asian="bold" fo:color="#000000" fo:font-size="18pt" style:font-size-asian="18pt" style:font-size-complex="18pt"/>
    </style:style>
    <style:style style:name="T897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8pt" style:font-size-asian="18pt" style:font-size-complex="18pt"/>
    </style:style>
    <style:style style:name="T898" style:parent-style-name="預設段落字型" style:family="text">
      <style:text-properties style:font-name="新細明體" style:font-name-asian="新細明體" style:font-name-complex="Times New Roman" fo:font-weight="bold" style:font-weight-asian="bold" fo:font-size="18pt" style:font-size-asian="18pt" style:font-size-complex="18pt"/>
    </style:style>
    <style:style style:name="T899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8pt" style:font-size-asian="18pt" style:font-size-complex="18pt"/>
    </style:style>
    <style:style style:name="T900" style:parent-style-name="預設段落字型" style:family="text">
      <style:text-properties style:font-name="新細明體" style:font-name-asian="新細明體" style:font-name-complex="Times New Roman" fo:font-weight="bold" style:font-weight-asian="bold" fo:font-size="18pt" style:font-size-asian="18pt" style:font-size-complex="18pt"/>
    </style:style>
    <style:style style:name="T901" style:parent-style-name="預設段落字型" style:family="text">
      <style:text-properties style:font-name="新細明體" style:font-name-asian="新細明體" fo:font-weight="bold" style:font-weight-asian="bold" fo:font-size="18pt" style:font-size-asian="18pt" style:font-size-complex="18pt"/>
    </style:style>
    <style:style style:name="T902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8pt" style:font-size-asian="18pt" style:font-size-complex="18pt"/>
    </style:style>
    <style:style style:name="P903" style:parent-style-name="內文" style:family="paragraph">
      <style:paragraph-properties style:line-height-at-least="0.2916in" fo:margin-left="0.3756in" fo:text-indent="-0.3756in">
        <style:tab-stops/>
      </style:paragraph-properties>
    </style:style>
    <style:style style:name="T904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8pt" style:font-size-asian="18pt" style:font-size-complex="18pt"/>
    </style:style>
    <style:style style:name="T905" style:parent-style-name="預設段落字型" style:family="text">
      <style:text-properties style:font-name="新細明體" style:font-name-asian="新細明體" style:font-name-complex="Times New Roman" fo:font-weight="bold" style:font-weight-asian="bold" fo:font-size="18pt" style:font-size-asian="18pt" style:font-size-complex="18pt"/>
    </style:style>
    <style:style style:name="T906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8pt" style:font-size-asian="18pt" style:font-size-complex="18pt"/>
    </style:style>
    <style:style style:name="T907" style:parent-style-name="預設段落字型" style:family="text">
      <style:text-properties style:font-name="新細明體" style:font-name-asian="新細明體" style:font-name-complex="Times New Roman" fo:font-weight="bold" style:font-weight-asian="bold" fo:font-size="18pt" style:font-size-asian="18pt" style:font-size-complex="18pt"/>
    </style:style>
    <style:style style:name="T908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8pt" style:font-size-asian="18pt" style:font-size-complex="18pt"/>
    </style:style>
    <style:style style:name="T909" style:parent-style-name="預設段落字型" style:family="text">
      <style:text-properties style:font-name="新細明體" style:font-name-asian="新細明體" fo:font-weight="bold" style:font-weight-asian="bold" fo:color="#000000" fo:font-size="18pt" style:font-size-asian="18pt" style:font-size-complex="18pt"/>
    </style:style>
    <style:style style:name="T910" style:parent-style-name="預設段落字型" style:family="text">
      <style:text-properties style:font-name="新細明體" style:font-name-asian="新細明體" style:font-name-complex="Times New Roman" fo:font-weight="bold" style:font-weight-asian="bold" fo:font-size="18pt" style:font-size-asian="18pt" style:font-size-complex="18pt"/>
    </style:style>
    <style:style style:name="T911" style:parent-style-name="預設段落字型" style:family="text">
      <style:text-properties style:font-name="新細明體" style:font-name-asian="新細明體" fo:font-weight="bold" style:font-weight-asian="bold" fo:color="#000000" fo:font-size="18pt" style:font-size-asian="18pt" style:font-size-complex="18pt"/>
    </style:style>
    <style:style style:name="P912" style:parent-style-name="頁首" style:family="paragraph">
      <style:paragraph-properties style:line-height-at-least="0.2916in"/>
    </style:style>
    <style:style style:name="T913" style:parent-style-name="預設段落字型" style:family="text">
      <style:text-properties fo:color="#000000" fo:font-size="14pt" style:font-size-asian="14pt" style:font-size-complex="14pt"/>
    </style:style>
    <style:style style:name="T914" style:parent-style-name="預設段落字型" style:family="text">
      <style:text-properties fo:color="#000000" fo:font-size="14pt" style:font-size-asian="14pt" style:font-size-complex="14pt"/>
    </style:style>
    <style:style style:name="T9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17" style:parent-style-name="預設段落字型" style:family="text">
      <style:text-properties style:font-name="Times New Roman" style:font-name-complex="DFBiaoKaiShuStd-W5" fo:color="#000000" style:letter-kerning="false" fo:font-size="18pt" style:font-size-asian="18pt" style:font-size-complex="18pt"/>
    </style:style>
    <style:style style:name="T918" style:parent-style-name="預設段落字型" style:family="text">
      <style:text-properties style:font-name="Times New Roman" style:font-name-complex="DFBiaoKaiShuStd-W5" fo:color="#000000" style:letter-kerning="false" fo:font-size="18pt" style:font-size-asian="18pt" style:font-size-complex="18pt"/>
    </style:style>
    <style:style style:name="T919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20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fo:letter-spacing="-0.0208in" style:letter-kerning="false" fo:font-size="18pt" style:font-size-asian="18pt" style:font-size-complex="18pt"/>
    </style:style>
    <style:style style:name="T921" style:parent-style-name="預設段落字型" style:family="text">
      <style:text-properties style:font-name="Symbol" style:font-name-asian="Symbol" style:font-name-complex="Symbol" fo:color="#000000" style:letter-kerning="false" fo:font-size="18pt" style:font-size-asian="18pt" style:font-size-complex="18pt"/>
    </style:style>
    <style:style style:name="T922" style:parent-style-name="預設段落字型" style:family="text">
      <style:text-properties style:font-name="Times New Roman" style:font-name-complex="DFKaiShu-SB-Estd-BF" fo:color="#000000" fo:letter-spacing="-0.0208in" style:letter-kerning="false" fo:font-size="18pt" style:font-size-asian="18pt" style:font-size-complex="18pt"/>
    </style:style>
    <style:style style:name="T923" style:parent-style-name="預設段落字型" style:family="text">
      <style:text-properties style:font-name="Times New Roman" style:font-name-complex="DFBiaoKaiShuStd-W5" fo:color="#000000" style:letter-kerning="false" fo:font-size="18pt" style:font-size-asian="18pt" style:font-size-complex="18pt"/>
    </style:style>
    <style:style style:name="T924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25" style:parent-style-name="預設段落字型" style:family="text">
      <style:text-properties style:font-name="Times New Roman" style:font-name-complex="TimesNewRomanPSMT" fo:color="#000000" style:letter-kerning="false" fo:font-size="18pt" style:font-size-asian="18pt" style:font-size-complex="18pt"/>
    </style:style>
    <style:style style:name="T926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27" style:parent-style-name="預設段落字型" style:family="text">
      <style:text-properties style:font-name="Times New Roman" style:font-name-complex="DFBiaoKaiShuStd-W5" fo:color="#000000" style:letter-kerning="false" fo:font-size="18pt" style:font-size-asian="18pt" style:font-size-complex="18pt"/>
    </style:style>
    <style:style style:name="T928" style:parent-style-name="預設段落字型" style:family="text">
      <style:text-properties style:font-name="Times New Roman" style:font-name-complex="TimesNewRomanPSMT" fo:color="#000000" style:letter-kerning="false" fo:font-size="18pt" style:font-size-asian="18pt" style:font-size-complex="18pt"/>
    </style:style>
    <style:style style:name="T929" style:parent-style-name="預設段落字型" style:family="text">
      <style:text-properties style:font-name="新細明體" style:font-name-asian="新細明體" style:font-name-complex="TimesNewRomanPSMT" fo:color="#000000" style:letter-kerning="false" fo:font-size="18pt" style:font-size-asian="18pt" style:font-size-complex="18pt"/>
    </style:style>
    <style:style style:name="T930" style:parent-style-name="預設段落字型" style:family="text">
      <style:text-properties style:font-name="Times New Roman" style:font-name-complex="TimesNewRomanPSMT" fo:color="#000000" style:letter-kerning="false" fo:font-size="18pt" style:font-size-asian="18pt" style:font-size-complex="18pt"/>
    </style:style>
    <style:style style:name="T931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32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33" style:parent-style-name="預設段落字型" style:family="text">
      <style:text-properties style:font-name="Times New Roman" style:font-name-complex="TimesNewRomanPSMT" fo:color="#000000" style:letter-kerning="false" fo:font-size="18pt" style:font-size-asian="18pt" style:font-size-complex="18pt"/>
    </style:style>
    <style:style style:name="T934" style:parent-style-name="預設段落字型" style:family="text">
      <style:text-properties style:font-name="新細明體" style:font-name-asian="新細明體" style:font-name-complex="TimesNewRomanPSMT" fo:color="#000000" style:letter-kerning="false" fo:font-size="18pt" style:font-size-asian="18pt" style:font-size-complex="18pt"/>
    </style:style>
    <style:style style:name="T935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36" style:parent-style-name="預設段落字型" style:family="text">
      <style:text-properties style:font-name="Times New Roman" style:font-name-complex="DFBiaoKaiShuStd-W5" fo:color="#000000" style:letter-kerning="false" fo:font-size="18pt" style:font-size-asian="18pt" style:font-size-complex="18pt"/>
    </style:style>
    <style:style style:name="T937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38" style:parent-style-name="預設段落字型" style:family="text">
      <style:text-properties style:font-name="Times New Roman" style:font-name-complex="TimesNewRomanPS-ItalicMT" style:font-style-complex="italic" fo:color="#000000" style:letter-kerning="false" fo:font-size="18pt" style:font-size-asian="18pt" style:font-size-complex="18pt"/>
    </style:style>
    <style:style style:name="T939" style:parent-style-name="預設段落字型" style:family="text">
      <style:text-properties style:font-name="Symbol" style:font-name-asian="Symbol" style:font-name-complex="Symbol" style:font-style-complex="italic" fo:color="#000000" style:letter-kerning="false" fo:font-size="18pt" style:font-size-asian="18pt" style:font-size-complex="18pt"/>
    </style:style>
    <style:style style:name="T940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41" style:parent-style-name="預設段落字型" style:family="text">
      <style:text-properties style:font-name="Times New Roman" style:font-name-complex="DFBiaoKaiShuStd-W5" fo:color="#000000" style:letter-kerning="false" fo:font-size="18pt" style:font-size-asian="18pt" style:font-size-complex="18pt"/>
    </style:style>
    <style:style style:name="T942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43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44" style:parent-style-name="預設段落字型" style:family="text">
      <style:text-properties style:font-name="Times New Roman" style:font-name-complex="TimesNewRomanPS-ItalicMT" fo:font-style="italic" style:font-style-asian="italic" style:font-style-complex="italic" fo:color="#000000" style:letter-kerning="false" fo:font-size="18pt" style:font-size-asian="18pt" style:font-size-complex="18pt"/>
    </style:style>
    <style:style style:name="T945" style:parent-style-name="預設段落字型" style:family="text">
      <style:text-properties style:font-name="Times New Roman" style:font-name-complex="TimesNewRomanPSMT" fo:color="#000000" style:letter-kerning="false" fo:font-size="18pt" style:font-size-asian="18pt" style:font-size-complex="18pt"/>
    </style:style>
    <style:style style:name="T946" style:parent-style-name="預設段落字型" style:family="text">
      <style:text-properties style:font-name="新細明體" style:font-name-asian="新細明體" style:font-name-complex="TimesNewRomanPSMT" fo:color="#000000" style:letter-kerning="false" fo:font-size="18pt" style:font-size-asian="18pt" style:font-size-complex="18pt"/>
    </style:style>
    <style:style style:name="P947" style:parent-style-name="頁首" style:family="paragraph">
      <style:paragraph-properties style:line-height-at-least="0.2916in"/>
    </style:style>
    <style:style style:name="T94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49" style:parent-style-name="預設段落字型" style:family="text">
      <style:text-properties style:font-name="新細明體" style:font-name-asian="新細明體" style:font-name-complex="TimesNewRomanPSMT" fo:color="#000000" style:letter-kerning="false" fo:font-size="18pt" style:font-size-asian="18pt" style:font-size-complex="18pt"/>
    </style:style>
    <style:style style:name="P950" style:parent-style-name="頁首" style:family="paragraph">
      <style:paragraph-properties style:line-height-at-least="0.2916in"/>
    </style:style>
    <style:style style:name="T951" style:parent-style-name="預設段落字型" style:family="text">
      <style:text-properties style:font-name="新細明體" style:font-name-asian="新細明體" style:font-name-complex="TimesNewRomanPSMT" fo:color="#000000" style:letter-kerning="false" fo:font-size="18pt" style:font-size-asian="18pt" style:font-size-complex="18pt"/>
    </style:style>
    <style:style style:name="T95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53" style:parent-style-name="預設段落字型" style:family="text">
      <style:text-properties style:font-name="新細明體" style:font-name-asian="新細明體" style:font-name-complex="TimesNewRomanPSMT" fo:color="#000000" style:letter-kerning="false" fo:font-size="18pt" style:font-size-asian="18pt" style:font-size-complex="18pt"/>
    </style:style>
    <style:style style:name="P954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955" style:parent-style-name="內文" style:family="paragraph">
      <style:paragraph-properties fo:widows="2" fo:orphans="2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4167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>
      <style:graphic-properties style:vertical-pos="middle"/>
    </style:style>
    <style:style style:family="graphic" style:name="a10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新北市立溪崑國民中學106學年度第</text:span><text:span text:style-name="T3">二</text:span><text:span text:style-name="T4">學期第</text:span><text:span text:style-name="T5">二</text:span><text:span text:style-name="T6">次定期評量</text:span><text:span text:style-name="T7">數學</text:span><text:span text:style-name="T8">科</text:span><text:span text:style-name="T9"><text:s/></text:span><text:span text:style-name="T10">試</text:span><text:span text:style-name="T11">題卷</text:span></text:p>
      <text:p text:style-name="P12"><text:span text:style-name="T13">八</text:span><text:span text:style-name="T14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5">年級</text:span><text:span text:style-name="T16">　　　</text:span><text:span text:style-name="T17">班 座號</text:span><text:span text:style-name="T18">　　　</text:span><text:span text:style-name="T19"><text:s/>姓名</text:span><text:span text:style-name="T20">　　　　　　　　</text:span><text:span text:style-name="T21"><text:s/></text:span></text:p>
      <text:list text:style-name="LFO1" text:continue-numbering="true">
        <text:list-item>
          <text:p text:style-name="P22">選擇題：（每題5分，共50分）</text:p>
          <text:list text:continue-numbering="true">
            <text:list-item>
              <text:p text:style-name="P23"><draw:frame draw:z-index="251662336" draw:id="id1" draw:style-name="a1" draw:name="Object 3" text:anchor-type="paragraph" svg:x="7.60486in" svg:y="0.33472in" svg:width="1.325in" svg:height="0.91667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text:span text:style-name="T24">如右圖，已知一點P及</text:span><text:span text:style-name="T25">，</text:span><text:span text:style-name="T26">今</text:span><text:span text:style-name="T27">以</text:span><text:span text:style-name="T28">A</text:span><text:span text:style-name="T29">點為圓心，</text:span><text:span text:style-name="T30">長為半徑畫弧，交</text:span><text:span text:style-name="T31">於</text:span><text:span text:style-name="T32">E</text:span><text:span text:style-name="T33">點，</text:span><text:span text:style-name="T34">則</text:span><text:span text:style-name="T35">下列選項何者</text:span><text:span text:style-name="T36">正確</text:span><text:span text:style-name="T37">？<text:s/></text:span><text:span text:style-name="T38"><text:line-break/></text:span><text:span text:style-name="T39">(A)</text:span><text:span text:style-name="T40"><text:s/></text:span><text:span text:style-name="T41">＝</text:span><text:span text:style-name="T42">　(B)</text:span><text:span text:style-name="T43"><text:s/></text:span><text:span text:style-name="T44">＝</text:span><text:span text:style-name="T45">　(C)</text:span><text:span text:style-name="T46"><text:s/></text:span><text:span text:style-name="T47">＝</text:span><text:span text:style-name="T48"><draw:frame draw:z-index="0" draw:id="id2" draw:style-name="a2" draw:name="Object 2" text:anchor-type="as-char" svg:x="0in" svg:y="0in" svg:width="0.25in" svg:height="0.25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49">　 (D)</text:span><text:span text:style-name="T50"><text:s/></text:span><text:span text:style-name="T51">∠</text:span><text:span text:style-name="T52">PAB</text:span><text:span text:style-name="T53">＝</text:span><text:span text:style-name="T54">∠</text:span><text:span text:style-name="T55">PBA</text:span><text:span text:style-name="T56"><text:s/></text:span><text:span text:style-name="T57">。</text:span></text:p>
            </text:list-item>
            <text:list-item>
              <text:p text:style-name="P58"><draw:frame draw:z-index="251663360" draw:id="id3" draw:style-name="a3" draw:name="Object 4" text:anchor-type="paragraph" svg:x="7.32222in" svg:y="1.81389in" svg:width="1.69028in" svg:height="1.05625in" style:rel-width="scale" style:rel-height="scale"><draw:object-ole draw:class-id="00020907-0000-0000-C000-000000000046" xlink:href="Object 3" xlink:type="simple" xlink:show="embed" xlink:actuate="onLoad"/><draw:image xlink:href="ObjectReplacements/Object 3" xlink:type="simple" xlink:show="embed" xlink:actuate="onLoad"/><svg:title/><svg:desc/></draw:frame><text:span text:style-name="T59">下列4位同</text:span><text:span text:style-name="T60">學的敘述</text:span><text:span text:style-name="T61">，</text:span><text:span text:style-name="T62">正確</text:span><text:span text:style-name="T63">的有幾位？</text:span><text:span text:style-name="T64"><text:s/></text:span><text:span text:style-name="T65"><text:line-break/></text:span><text:span text:style-name="T66">大雄</text:span><text:span text:style-name="T67">：</text:span><text:span text:style-name="T68">十邊形的內角和為1</text:span><text:span text:style-name="T69">80</text:span><text:span text:style-name="T70">0°</text:span><text:span text:style-name="T71">。</text:span><text:span text:style-name="T72"><text:line-break/></text:span><text:span text:style-name="T73">靜香</text:span><text:span text:style-name="T74">：</text:span><text:span text:style-name="T75">對於任意三角形，每一個內角都與它的一個外角互補</text:span><text:span text:style-name="T76">。</text:span><text:span text:style-name="T77"><text:line-break/></text:span><text:span text:style-name="T78">小夫</text:span><text:span text:style-name="T79">：</text:span><text:span text:style-name="T80">存在</text:span><text:span text:style-name="T81">有三角形的一組外角度數比為1︰2︰3</text:span><text:span text:style-name="T82">。</text:span><text:span text:style-name="T83"><text:line-break/></text:span><text:span text:style-name="T84">胖虎</text:span><text:span text:style-name="T85">：</text:span><text:span text:style-name="T86">繞行</text:span><text:span text:style-name="T87">n</text:span><text:span text:style-name="T88">邊形一圈回到原出發點時，所轉的角度和是</text:span><text:span text:style-name="T89">n</text:span><text:span text:style-name="T90">邊形的一組外角和</text:span><text:span text:style-name="T91"><text:s/>。</text:span><text:span text:style-name="T92"><text:line-break/>(A) 1位 <text:s/>(B)</text:span><text:span text:style-name="T93"><text:s/></text:span><text:span text:style-name="T94">2位 <text:s/>(C) 3位 <text:s/>(D) 4位。</text:span></text:p>
            </text:list-item>
            <text:list-item>
              <text:p text:style-name="P95"><text:span text:style-name="T96">右圖是依照</text:span><text:span text:style-name="T97">角平分線</text:span><text:span text:style-name="T98">尺規</text:span><text:span text:style-name="T99">作圖</text:span><text:span text:style-name="T100">步驟所完成的圖形</text:span><text:span text:style-name="T101">及作圖</text:span><text:span text:style-name="T102">痕跡</text:span><text:span text:style-name="T103">，則下列敘述</text:span><text:span text:style-name="T104">何者</text:span><text:span text:style-name="T105">正確</text:span><text:span text:style-name="T106">？ <text:s/></text:span><text:span text:style-name="T107"><text:line-break/></text:span><text:span text:style-name="T108">(A)</text:span><text:span text:style-name="T109"><text:s/></text:span><text:span text:style-name="T110">△AB</text:span><text:span text:style-name="T111">C</text:span><text:span text:style-name="T112">為正三角形</text:span><text:span text:style-name="T113"><text:s/>(B)</text:span><text:span text:style-name="T114"><text:s/></text:span><text:span text:style-name="T115">∠</text:span><text:span text:style-name="T116">BAP</text:span><text:span text:style-name="T117">＝∠</text:span><text:span text:style-name="T118">AB</text:span><text:span text:style-name="T119">P<text:s/></text:span><text:span text:style-name="T120"><text:s/>(C)</text:span><text:span text:style-name="T121"><text:s/></text:span><text:span text:style-name="T122">＝</text:span><text:span text:style-name="T123"><text:s text:c="2"/></text:span><text:span text:style-name="T124">(D)</text:span><text:span text:style-name="T125"><text:s/></text:span><text:span text:style-name="T126">＝</text:span><text:span text:style-name="T127">。</text:span></text:p>
            </text:list-item>
            <text:list-item>
              <text:p text:style-name="P128"><draw:frame draw:z-index="251665408" draw:id="id4" draw:style-name="a4" draw:name="Object 6" text:anchor-type="paragraph" svg:x="7.27153in" svg:y="0.12569in" svg:width="1.55833in" svg:height="0.975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text:span text:style-name="T129">若△</text:span><text:span text:style-name="T130">ABC</text:span><text:span text:style-name="T131">三內角分別為</text:span><text:span text:style-name="T132">(x</text:span><text:span text:style-name="T133">－</text:span><text:span text:style-name="T134">10)</text:span><text:span text:style-name="T135">°、2</text:span><text:span text:style-name="T136">x</text:span><text:span text:style-name="T137">°、</text:span><text:span text:style-name="T138">(3x</text:span><text:span text:style-name="T139">＋4</text:span><text:span text:style-name="T140">0)</text:span><text:span text:style-name="T141">°，</text:span><text:span text:style-name="T142">則</text:span><text:span text:style-name="T143">x</text:span><text:span text:style-name="T144">＝</text:span><text:span text:style-name="T145">？</text:span><text:span text:style-name="T146"><text:s text:c="2"/></text:span><text:span text:style-name="T147"><text:line-break/></text:span><text:span text:style-name="T148">(A)</text:span><text:span text:style-name="T149"><text:s/></text:span><text:span text:style-name="T150">25</text:span><text:span text:style-name="T151"><text:s text:c="2"/>(B)</text:span><text:span text:style-name="T152"><text:s/></text:span><text:span text:style-name="T153">30</text:span><text:span text:style-name="T154"><text:s text:c="3"/>(C)</text:span><text:span text:style-name="T155"><text:s/></text:span><text:span text:style-name="T156">35</text:span><text:span text:style-name="T157"><text:s text:c="2"/>(D)</text:span><text:span text:style-name="T158"><text:s/>55</text:span><text:span text:style-name="T159">。</text:span></text:p>
            </text:list-item>
            <text:list-item>
              <text:p text:style-name="P160"><text:span text:style-name="T161">如右圖，△</text:span><text:span text:style-name="T162">ABC</text:span><text:span text:style-name="T163">中，∠</text:span><text:span text:style-name="T164">A</text:span><text:span text:style-name="T165">＝</text:span><text:span text:style-name="T166">4</text:span><text:span text:style-name="T167">0</text:span><text:span text:style-name="T168">°，若∠</text:span><text:span text:style-name="T169">B</text:span><text:span text:style-name="T170">、∠C的外角分別為</text:span><text:span text:style-name="T171">7</text:span><text:span text:style-name="T172">x</text:span><text:span text:style-name="T173">°、</text:span><text:span text:style-name="T174">3</text:span><text:span text:style-name="T175">x</text:span><text:span text:style-name="T176">°，則</text:span><text:span text:style-name="T177">x</text:span><text:span text:style-name="T178">＝？</text:span><text:span text:style-name="T179"><text:s/></text:span><text:span text:style-name="T180"><text:line-break/></text:span><text:span text:style-name="T181">(A)<text:s/></text:span><text:span text:style-name="T182">14</text:span><text:span text:style-name="T183"><text:s text:c="2"/>(B)<text:s/></text:span><text:span text:style-name="T184">18</text:span><text:span text:style-name="T185"><text:s text:c="2"/>(C)<text:s/></text:span><text:span text:style-name="T186">22 <text:s/></text:span><text:span text:style-name="T187">(D)</text:span><text:span text:style-name="T188"><text:s/>32</text:span><text:span text:style-name="T189">。</text:span></text:p>
            </text:list-item>
            <text:list-item>
              <text:p text:style-name="P190"><draw:frame draw:z-index="251666432" draw:id="id5" draw:style-name="a5" draw:name="Object 7" text:anchor-type="paragraph" svg:x="7.14792in" svg:y="0.00417in" svg:width="1.61736in" svg:height="1.44375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text:span text:style-name="T191">右圖是一個玩具車軌道圖，將玩具車自</text:span><text:span text:style-name="T192">P</text:span><text:span text:style-name="T193">點沿著箭頭方向前進，途中經由</text:span><text:span text:style-name="T194">A</text:span><text:span text:style-name="T195">點</text:span><text:span text:style-name="T196"><text:line-break/></text:span><text:span text:style-name="T197">轉向</text:span><text:span text:style-name="T198">B</text:span><text:span text:style-name="T199">點，再經由</text:span><text:span text:style-name="T200">B</text:span><text:span text:style-name="T201">點轉向</text:span><text:span text:style-name="T202">Q</text:span><text:span text:style-name="T203">點。若∠</text:span><text:span text:style-name="T204">BAP</text:span><text:span text:style-name="T205">＝</text:span><text:span text:style-name="T206">1</text:span><text:span text:style-name="T207">35</text:span><text:span text:style-name="T208">°、∠</text:span><text:span text:style-name="T209">QBA</text:span><text:span text:style-name="T210">＝</text:span><text:span text:style-name="T211">100</text:span><text:span text:style-name="T212">°，則此玩具車</text:span><text:span text:style-name="T213"><text:line-break/></text:span><text:span text:style-name="T214">抵達</text:span><text:span text:style-name="T215">Q</text:span><text:span text:style-name="T216">點至少共要轉多少度？<text:s/></text:span><text:span text:style-name="T217"><text:line-break/></text:span><text:span text:style-name="T218">(A)</text:span><text:span text:style-name="T219"><text:s/>80</text:span><text:span text:style-name="T220">度 (B)</text:span><text:span text:style-name="T221"><text:s/>125</text:span><text:span text:style-name="T222">度</text:span><text:span text:style-name="T223"><text:s/></text:span><text:span text:style-name="T224">(C)</text:span><text:span text:style-name="T225"><text:s/>135</text:span><text:span text:style-name="T226">度</text:span><text:span text:style-name="T227"><text:s/></text:span><text:span text:style-name="T228">(D)</text:span><text:span text:style-name="T229"><text:s/>235</text:span><text:span text:style-name="T230">度</text:span><text:span text:style-name="T231">。</text:span></text:p>
            </text:list-item>
            <text:list-item>
              <text:p text:style-name="P232"><text:span text:style-name="T233">下列關於△全等性質的敘述</text:span><text:span text:style-name="T234">，</text:span><text:span text:style-name="T235">何者</text:span><text:span text:style-name="T236">錯誤</text:span><text:span text:style-name="T237">？<text:s/></text:span><text:span text:style-name="T238"><text:line-break/></text:span><text:span text:style-name="T239">(A)</text:span><text:span text:style-name="T240"><text:s text:c="15"/></text:span><text:span text:style-name="T241"><text:s/></text:span><text:span text:style-name="T242"><text:s/></text:span><text:span text:style-name="T243">(B) <text:s/></text:span><text:span text:style-name="T244"><text:s text:c="14"/></text:span><text:span text:style-name="T245"><text:s text:c="8"/></text:span><text:span text:style-name="T246"><text:s/></text:span><text:span text:style-name="T247">(C)</text:span><text:span text:style-name="T248"><text:s text:c="9"/></text:span><text:span text:style-name="T249"><text:s/></text:span><text:span text:style-name="T250"><text:s text:c="9"/></text:span><text:span text:style-name="T251">(D)</text:span><text:span text:style-name="T252"><text:line-break/></text:span><text:s text:c="2"/><text:bookmark-start text:name="_MON_1466541865"/><text:bookmark-end text:name="_MON_1466541865"/><draw:frame draw:z-index="0" draw:id="id6" draw:style-name="a6" draw:name="Picture 6" text:anchor-type="as-char" svg:x="0in" svg:y="0in" svg:width="1.5in" svg:height="1.69167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text:s text:c="3"/><draw:frame draw:z-index="0" draw:id="id7" draw:style-name="a7" draw:name="Picture 7" text:anchor-type="as-char" svg:x="0in" svg:y="0in" svg:width="2in" svg:height="1.66667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text:s/><text:bookmark-start text:name="_MON_1466543247"/><text:bookmark-end text:name="_MON_1466543247"/><text:s text:c="4"/><text:bookmark-start text:name="_MON_1466572924"/><text:bookmark-start text:name="_MON_1466572928"/><text:bookmark-end text:name="_MON_1466572924"/><text:bookmark-end text:name="_MON_1466572928"/><draw:frame draw:z-index="0" draw:id="id8" draw:style-name="a8" draw:name="Picture 8" text:anchor-type="as-char" svg:x="0in" svg:y="0in" svg:width="1.5in" svg:height="1.66667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text:s text:c="4"/><draw:frame draw:z-index="0" draw:id="id9" draw:style-name="a9" draw:name="Picture 9" text:anchor-type="as-char" svg:x="0in" svg:y="0in" svg:width="1.5in" svg:height="1.7in" style:rel-width="scale" style:rel-height="scale"><draw:object-ole draw:class-id="00020907-0000-0000-C000-000000000046" xlink:href="Object 9" xlink:type="simple" xlink:show="embed" xlink:actuate="onLoad"/><draw:image xlink:href="ObjectReplacements/Object 9" xlink:type="simple" xlink:show="embed" xlink:actuate="onLoad"/><svg:title/><svg:desc/></draw:frame></text:p>
            </text:list-item>
            <text:list-item>
              <text:p text:style-name="P253"><text:span text:style-name="T254"><draw:frame draw:z-index="251667456" draw:style-name="a10" draw:name="圖片 17" text:anchor-type="paragraph" svg:x="7.225in" svg:y="0.02431in" svg:width="1.59236in" svg:height="1.05625in" style:rel-width="scale" style:rel-height="scale"><draw:image xlink:href="media/image1.jpeg" xlink:type="simple" xlink:show="embed" xlink:actuate="onLoad"/><svg:title/><svg:desc>03-105(2)中數2下課本 CH3_096-163-教A4</svg:desc></draw:frame></text:span><text:span text:style-name="T255">如右圖，∠</text:span><text:span text:style-name="T256">1</text:span><text:span text:style-name="T257">、∠</text:span><text:span text:style-name="T258">2</text:span><text:span text:style-name="T259">分別為甲、乙兩木板與地面的夾角，∠</text:span><text:span text:style-name="T260">3</text:span><text:span text:style-name="T261">、∠</text:span><text:span text:style-name="T262">4</text:span><text:span text:style-name="T263">為甲、乙兩木板間的夾角。若∠</text:span><text:span text:style-name="T264">3</text:span><text:span text:style-name="T265">＝</text:span><text:span text:style-name="T266">95</text:span><text:span text:style-name="T267">°，則∠</text:span><text:span text:style-name="T268">2</text:span><text:span text:style-name="T269">－∠</text:span><text:span text:style-name="T270">1＝</text:span><text:span text:style-name="T271">？ <text:s/></text:span><text:span text:style-name="T272"><text:line-break/></text:span><text:span text:style-name="T273">(A)</text:span><text:span text:style-name="T274"><text:s/>265</text:span><text:span text:style-name="T275">度 <text:s/>(B)<text:s/></text:span><text:span text:style-name="T276">95</text:span><text:span text:style-name="T277">度 <text:s/>(C)</text:span><text:span text:style-name="T278"><text:s/></text:span><text:span text:style-name="T279">5</text:span><text:span text:style-name="T280">度<text:s/></text:span><text:span text:style-name="T281"><text:s/></text:span><text:span text:style-name="T282">(D)</text:span><text:span text:style-name="T283"><text:s/></text:span><text:span text:style-name="T284">85</text:span><text:span text:style-name="T285">度</text:span><text:span text:style-name="T286">。</text:span></text:p>
            </text:list-item>
            <text:list-item>
              <text:p text:style-name="P287"><text:span text:style-name="T288"><draw:frame draw:z-index="251669504" draw:id="id10" draw:style-name="a11" draw:name="Object 9" text:anchor-type="paragraph" svg:x="6.60208in" svg:y="0.31389in" svg:width="2.32778in" svg:height="0.85139in" style:rel-width="scale" style:rel-height="scale"><draw:object-ole draw:class-id="00020907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289">如</text:span><text:span text:style-name="T290">右圖</text:span><text:span text:style-name="T291">，已知△ABC<text:s/></text:span><text:span text:style-name="T292"></text:span><text:span text:style-name="T293"><text:s/>△</text:span><text:span text:style-name="T294">PQR</text:span><text:span text:style-name="T295">，其中</text:span><text:span text:style-name="T296">A</text:span><text:span text:style-name="T297">和P、</text:span><text:span text:style-name="T298">B</text:span><text:span text:style-name="T299">和Q、</text:span><text:span text:style-name="T300">C</text:span><text:span text:style-name="T301">和R為對應點，</text:span><text:span text:style-name="T302"><text:line-break/></text:span><text:span text:style-name="T303">如果</text:span><text:span text:style-name="T304">＝</text:span><text:span text:style-name="T305">6</text:span><text:span text:style-name="T306">，</text:span><text:span text:style-name="T307">＝</text:span><text:span text:style-name="T308">7</text:span><text:span text:style-name="T309">，</text:span><text:span text:style-name="T310">∠</text:span><text:span text:style-name="T311">A</text:span><text:span text:style-name="T312">＝</text:span><text:span text:style-name="T313">55</text:span><text:span text:style-name="T314">°，∠</text:span><text:span text:style-name="T315">Q</text:span><text:span text:style-name="T316">＝</text:span><text:span text:style-name="T317">85</text:span><text:span text:style-name="T318">°</text:span><text:span text:style-name="T319">，</text:span><text:span text:style-name="T320">則</text:span><text:span text:style-name="T321">下列選項何者</text:span><text:span text:style-name="T322">正確</text:span><text:span text:style-name="T323">？</text:span><text:span text:style-name="T324"><text:line-break/></text:span><text:span text:style-name="T325">(A)</text:span><text:span text:style-name="T326"><text:s/>∠</text:span><text:span text:style-name="T327">R</text:span><text:span text:style-name="T328">＝</text:span><text:span text:style-name="T329">55</text:span><text:span text:style-name="T330">°</text:span><text:span text:style-name="T331"><text:s/></text:span><text:span text:style-name="T332"><text:s/></text:span><text:span text:style-name="T333">(B)<text:s/></text:span><text:span text:style-name="T334">＝</text:span><text:span text:style-name="T335">6</text:span><text:span text:style-name="T336"><text:s text:c="2"/>(C)</text:span><text:span text:style-name="T337"><text:s/></text:span><text:span text:style-name="T338">∠</text:span><text:span text:style-name="T339">C</text:span><text:span text:style-name="T340">＝</text:span><text:span text:style-name="T341">40</text:span><text:span text:style-name="T342">°</text:span><text:span text:style-name="T343"><text:s/></text:span><text:span text:style-name="T344"><text:s/></text:span><text:span text:style-name="T345">(D)</text:span><text:span text:style-name="T346"><text:s/></text:span><text:span text:style-name="T347">＝</text:span><text:span text:style-name="T348">7</text:span><text:span text:style-name="T349">。<text:s/></text:span></text:p>
            </text:list-item>
          </text:list>
        </text:list-item>
      </text:list>
      <text:p text:style-name="P350"><text:span text:style-name="T351">( <text:s text:c="4"/>)10.</text:span><text:span text:style-name="T352"><text:s/></text:span><text:span text:style-name="T353">如右圖，</text:span><text:span text:style-name="T354">△</text:span><text:span text:style-name="T355">ABC</text:span><text:span text:style-name="T356">為等腰三角形</text:span><text:span text:style-name="T357">，</text:span><text:span text:style-name="T358">＝</text:span><text:span text:style-name="T359">，</text:span><text:span text:style-name="T360">在</text:span><text:span text:style-name="T361">上取中點</text:span><text:span text:style-name="T362">D</text:span><text:span text:style-name="T363">，</text:span><text:span text:style-name="T364">並</text:span><text:span text:style-name="T365">連接</text:span><text:span text:style-name="T366">，</text:span><text:span text:style-name="T367">則下列敘述</text:span><text:span text:style-name="T368">正確</text:span><text:span text:style-name="T369">的有幾</text:span><text:span text:style-name="T370"><draw:frame draw:z-index="251670528" draw:style-name="a12" draw:name="圖片 58" text:anchor-type="paragraph" svg:x="7.5375in" svg:y="0.32917in" svg:width="1.31944in" svg:height="1.04514in" style:rel-width="scale" style:rel-height="scale"><draw:image xlink:href="media/image2.jpeg" xlink:type="simple" xlink:show="embed" xlink:actuate="onLoad"/><svg:title/><svg:desc>3-1-14</svg:desc></draw:frame></text:span><text:span text:style-name="T371">個？</text:span><text:span text:style-name="T372"><text:s/></text:span><text:span text:style-name="T373"><text:line-break/><text:s text:c="10"/></text:span><text:span text:style-name="T374">(甲)</text:span><text:span text:style-name="T375">⊥</text:span><text:span text:style-name="T376"><text:s/>(乙)∠B＝∠C</text:span><text:span text:style-name="T377"><text:s text:c="2"/></text:span><text:span text:style-name="T378">(丙)</text:span><text:span text:style-name="T379">∠</text:span><text:span text:style-name="T380">BAD</text:span><text:span text:style-name="T381">＝∠</text:span><text:span text:style-name="T382">CAD</text:span><text:span text:style-name="T383"><text:s text:c="2"/></text:span><text:span text:style-name="T384">(丁)</text:span><text:span text:style-name="T385">△</text:span><text:span text:style-name="T386">ABD</text:span><text:span text:style-name="T387"><text:s/></text:span><text:span text:style-name="T388"></text:span><text:span text:style-name="T389"><text:s/>△</text:span><text:span text:style-name="T390">ACD (戊)</text:span><text:span text:style-name="T391">＝</text:span><text:span text:style-name="T392"><text:tab/></text:span><text:span text:style-name="T393"><text:line-break/><text:s text:c="11"/></text:span><text:span text:style-name="T394">(A)<text:s/></text:span><text:span text:style-name="T395">2</text:span><text:span text:style-name="T396">個 <text:s text:c="2"/>(B)<text:s/></text:span><text:span text:style-name="T397">3</text:span><text:span text:style-name="T398">個 <text:s text:c="2"/>(C)<text:s/></text:span><text:span text:style-name="T399">4</text:span><text:span text:style-name="T400">個 <text:s text:c="2"/>(D)<text:s/></text:span><text:span text:style-name="T401">5</text:span><text:span text:style-name="T402">個</text:span></text:p>
      <text:soft-page-break/>
      <text:list text:style-name="LFO1" text:continue-numbering="true">
        <text:list-item>
          <text:p text:style-name="P403"><text:span text:style-name="T404"><draw:frame draw:z-index="251672576" draw:id="id11" draw:style-name="a13" draw:name="Object 11" text:anchor-type="paragraph" svg:x="7.60764in" svg:y="0.07639in" svg:width="1.26736in" svg:height="0.96875in" style:rel-width="scale" style:rel-height="scale"><draw:object-ole draw:class-id="00020907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405">填充題：（每格4分，共40分）</text:span></text:p>
        </text:list-item>
      </text:list>
      <text:p text:style-name="P406"><text:span text:style-name="T407">1.</text:span><text:span text:style-name="T408"><text:s/></text:span><text:span text:style-name="T409">如右圖，△</text:span><text:span text:style-name="T410">ABC</text:span><text:span text:style-name="T411">中，</text:span><text:span text:style-name="T412">D</text:span><text:span text:style-name="T413">、</text:span><text:span text:style-name="T414">E</text:span><text:span text:style-name="T415">兩點分別在</text:span><text:span text:style-name="T416">、</text:span><text:span text:style-name="T417">上，</text:span><text:span text:style-name="T418">為</text:span><text:span text:style-name="T419">的中垂線，</text:span><text:span text:style-name="T420">為∠</text:span><text:span text:style-name="T421">ADE</text:span><text:span text:style-name="T422">的角平分線。</text:span><text:span text:style-name="T423"><text:line-break/></text:span><text:span text:style-name="T424"><text:s text:c="3"/></text:span><text:span text:style-name="T425">若∠</text:span><text:span text:style-name="T426">A</text:span><text:span text:style-name="T427">＝</text:span><text:span text:style-name="T428">65</text:span><text:span text:style-name="T429">°，則∠</text:span><text:span text:style-name="T430">ABD</text:span><text:span text:style-name="T431">＝</text:span><text:span text:style-name="T432"><text:s text:c="3"/></text:span><text:span text:style-name="T433">(1)</text:span><text:span text:style-name="T434"><text:s/></text:span><text:span text:style-name="T435"><text:s/></text:span><text:span text:style-name="T436"><text:s/></text:span><text:span text:style-name="T437">度</text:span></text:p>
      <text:p text:style-name="P438"><draw:frame draw:z-index="251668480" draw:id="id12" draw:style-name="a14" draw:name="Object 8" text:anchor-type="paragraph" svg:x="7.11389in" svg:y="0.14097in" svg:width="1.64375in" svg:height="0.9625in" style:rel-width="scale" style:rel-height="scale"><draw:object-ole draw:class-id="00020907-0000-0000-C000-000000000046" xlink:href="Object 12" xlink:type="simple" xlink:show="embed" xlink:actuate="onLoad"/><draw:image xlink:href="ObjectReplacements/Object 12" xlink:type="simple" xlink:show="embed" xlink:actuate="onLoad"/><svg:title/><svg:desc/></draw:frame><text:span text:style-name="T439">2.</text:span><text:span text:style-name="T440"><text:s/></text:span><text:span text:style-name="T441">如右圖一，∠</text:span><text:span text:style-name="T442">A</text:span><text:span text:style-name="T443">＝</text:span><text:span text:style-name="T444">(</text:span><text:span text:style-name="T445">x+5)°，∠B＝55°，∠C＝</text:span><text:span text:style-name="T446">(</text:span><text:span text:style-name="T447">2x－15)°，∠D＝30°，</text:span><text:span text:style-name="T448">則</text:span><text:span text:style-name="T449">x＝</text:span><text:span text:style-name="T450"><text:s text:c="2"/></text:span><text:span text:style-name="T451"><text:s/></text:span><text:span text:style-name="T452">(2)<text:s/></text:span><text:span text:style-name="T453"><text:s/></text:span><text:span text:style-name="T454"><text:s/></text:span><text:span text:style-name="T455">。<text:s/></text:span></text:p>
      <text:p text:style-name="P456"/>
      <text:p text:style-name="P457"><text:span text:style-name="T458">3.<text:s/></text:span><text:span text:style-name="T459">如</text:span><text:span text:style-name="T460">下</text:span><text:span text:style-name="T461">圖</text:span><text:span text:style-name="T462">二</text:span><text:span text:style-name="T463">，</text:span><text:span text:style-name="T464">與</text:span><text:span text:style-name="T465">交於</text:span><text:span text:style-name="T466">C</text:span><text:span text:style-name="T467">點，已知∠</text:span><text:span text:style-name="T468">A</text:span><text:span text:style-name="T469">＝</text:span><text:span text:style-name="T470">50</text:span><text:span text:style-name="T471">°、∠</text:span><text:span text:style-name="T472">B</text:span><text:span text:style-name="T473">＝</text:span><text:span text:style-name="T474">6</text:span><text:span text:style-name="T475">5</text:span><text:span text:style-name="T476">°、∠</text:span><text:span text:style-name="T477">D</text:span><text:span text:style-name="T478">＝</text:span><text:span text:style-name="T479">2</text:span><text:span text:style-name="T480">5</text:span><text:span text:style-name="T481">°、∠</text:span><text:span text:style-name="T482">E</text:span><text:span text:style-name="T483">＝</text:span><text:span text:style-name="T484">3</text:span><text:span text:style-name="T485">5</text:span><text:span text:style-name="T486">°，</text:span><text:span text:style-name="T487"><text:line-break/></text:span><text:span text:style-name="T488"><text:s text:c="3"/></text:span><text:span text:style-name="T489">則∠</text:span><text:span text:style-name="T490">DFE</text:span><text:span text:style-name="T491">＝</text:span><text:span text:style-name="T492"><text:s/></text:span><text:span text:style-name="T493"><text:s text:c="3"/>(3) <text:s text:c="2"/></text:span><text:span text:style-name="T494">度</text:span><text:span text:style-name="T495">。</text:span></text:p>
      <text:p text:style-name="P496"><text:span text:style-name="T497">4.</text:span><text:span text:style-name="T498"><text:s/></text:span><text:span text:style-name="T499">已知某</text:span><text:span text:style-name="T500">n</text:span><text:span text:style-name="T501">邊形，它的內角度數由小到大排列恰好成等差數列，若其最小的內角為</text:span><text:span text:style-name="T502">65</text:span><text:span text:style-name="T503">°，最大的內角為</text:span><text:span text:style-name="T504">1</text:span><text:span text:style-name="T505">75</text:span><text:span text:style-name="T506">°，則</text:span><text:span text:style-name="T507">n</text:span><text:span text:style-name="T508">＝</text:span><text:span text:style-name="T509"><text:s/>(4)</text:span><text:span text:style-name="T510"><text:s/></text:span><text:span text:style-name="T511"><text:s/></text:span><text:span text:style-name="T512">。</text:span></text:p>
      <text:p text:style-name="P513"><text:span text:style-name="T514">5.</text:span><text:span text:style-name="T515"><text:s/></text:span><text:span text:style-name="T516">如</text:span><text:span text:style-name="T517">下</text:span><text:span text:style-name="T518">圖</text:span><text:span text:style-name="T519">三</text:span><text:span text:style-name="T520">，多邊形</text:span><text:span text:style-name="T521">ABCDE</text:span><text:span text:style-name="T522">為五邊形。若∠</text:span><text:span text:style-name="T523">AED</text:span><text:span text:style-name="T524">＝</text:span><text:span text:style-name="T525">130</text:span><text:span text:style-name="T526">°，∠</text:span><text:span text:style-name="T527">EDC</text:span><text:span text:style-name="T528">＝</text:span><text:span text:style-name="T529">120</text:span><text:span text:style-name="T530">°，∠</text:span><text:span text:style-name="T531">DCB</text:span><text:span text:style-name="T532">＝</text:span><text:span text:style-name="T533">110</text:span><text:span text:style-name="T534">°，則∠</text:span><text:span text:style-name="T535">1</text:span><text:span text:style-name="T536">＋∠</text:span><text:span text:style-name="T537">2</text:span><text:span text:style-name="T538">＋∠</text:span><text:span text:style-name="T539">3</text:span><text:span text:style-name="T540">＋∠</text:span><text:span text:style-name="T541">4</text:span><text:span text:style-name="T542">＝</text:span><text:span text:style-name="T543"><text:s text:c="3"/>(5)</text:span><text:span text:style-name="T544"><text:s/></text:span><text:span text:style-name="T545"><text:s/></text:span><text:span text:style-name="T546">度</text:span><text:span text:style-name="T547">。</text:span><text:span text:style-name="T548"><text:line-break/></text:span><draw:frame draw:z-index="0" draw:id="id13" draw:style-name="a15" draw:name="Picture 13" text:anchor-type="as-char" svg:x="0in" svg:y="0in" svg:width="1.66667in" svg:height="1.33333in" style:rel-width="scale" style:rel-height="scale"><draw:object-ole draw:class-id="00020907-0000-0000-C000-000000000046" xlink:href="Object 13" xlink:type="simple" xlink:show="embed" xlink:actuate="onLoad"/><draw:image xlink:href="ObjectReplacements/Object 13" xlink:type="simple" xlink:show="embed" xlink:actuate="onLoad"/><svg:title/><svg:desc/></draw:frame><text:s/><draw:frame draw:z-index="0" draw:id="id14" draw:style-name="a16" draw:name="Picture 14" text:anchor-type="as-char" svg:x="0in" svg:y="0in" svg:width="1.58333in" svg:height="1.33333in" style:rel-width="scale" style:rel-height="scale"><draw:object-ole draw:class-id="00020907-0000-0000-C000-000000000046" xlink:href="Object 14" xlink:type="simple" xlink:show="embed" xlink:actuate="onLoad"/><draw:image xlink:href="ObjectReplacements/Object 14" xlink:type="simple" xlink:show="embed" xlink:actuate="onLoad"/><svg:title/><svg:desc/></draw:frame><text:s text:c="2"/><draw:frame draw:z-index="0" draw:id="id15" draw:style-name="a17" draw:name="Picture 15" text:anchor-type="as-char" svg:x="0in" svg:y="0in" svg:width="1.58333in" svg:height="1.33333in" style:rel-width="scale" style:rel-height="scale"><draw:object-ole draw:class-id="00020907-0000-0000-C000-000000000046" xlink:href="Object 15" xlink:type="simple" xlink:show="embed" xlink:actuate="onLoad"/><draw:image xlink:href="ObjectReplacements/Object 15" xlink:type="simple" xlink:show="embed" xlink:actuate="onLoad"/><svg:title/><svg:desc/></draw:frame><text:bookmark-start text:name="_MON_1465590328"/><text:bookmark-start text:name="_MON_1465590645"/><text:bookmark-start text:name="_MON_1465716411"/><text:bookmark-start text:name="_MON_1465717062"/><text:bookmark-end text:name="_MON_1465590328"/><text:bookmark-end text:name="_MON_1465590645"/><text:bookmark-end text:name="_MON_1465716411"/><text:bookmark-end text:name="_MON_1465717062"/><text:s text:c="2"/><draw:frame draw:z-index="0" draw:id="id16" draw:style-name="a18" draw:name="Picture 16" text:anchor-type="as-char" svg:x="0in" svg:y="0in" svg:width="1.41667in" svg:height="1.25in" style:rel-width="scale" style:rel-height="scale"><draw:object-ole draw:class-id="00020907-0000-0000-C000-000000000046" xlink:href="Object 16" xlink:type="simple" xlink:show="embed" xlink:actuate="onLoad"/><draw:image xlink:href="ObjectReplacements/Object 16" xlink:type="simple" xlink:show="embed" xlink:actuate="onLoad"/><svg:title/><svg:desc/></draw:frame><text:s text:c="4"/><text:bookmark-start text:name="_MON_1466616255"/><text:bookmark-end text:name="_MON_1466616255"/><draw:frame draw:z-index="0" draw:id="id17" draw:style-name="a19" draw:name="Picture 17" text:anchor-type="as-char" svg:x="0in" svg:y="0in" svg:width="1.66667in" svg:height="1.16667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/text:p>
      <text:p text:style-name="P549"><text:span text:style-name="T550">6.<text:s/></text:span><text:span text:style-name="T551">如</text:span><text:span text:style-name="T552">上</text:span><text:span text:style-name="T553">圖</text:span><text:span text:style-name="T554">四</text:span><text:span text:style-name="T555">，∠</text:span><text:span text:style-name="T556">1</text:span><text:span text:style-name="T557">＝∠</text:span><text:span text:style-name="T558">2</text:span><text:span text:style-name="T559">，</text:span><text:span text:style-name="T560">⊥</text:span><text:span text:style-name="T561">，</text:span><text:span text:style-name="T562">⊥</text:span><text:span text:style-name="T563">，若</text:span><text:span text:style-name="T564">＝</text:span><text:span text:style-name="T565">8</text:span><text:span text:style-name="T566">cm</text:span><text:span text:style-name="T567">，</text:span><text:span text:style-name="T568">＝</text:span><text:span text:style-name="T569">6</text:span><text:span text:style-name="T570">cm</text:span><text:span text:style-name="T571">，則根據</text:span><text:span text:style-name="T572"><text:s/></text:span><text:span text:style-name="T573"><text:s/></text:span><text:span text:style-name="T574"><text:s/>(6)</text:span><text:span text:style-name="T575"><text:s/></text:span><text:span text:style-name="T576"><text:s text:c="2"/></text:span><text:span text:style-name="T577">全等性質，可知△</text:span><text:span text:style-name="T578">ADC</text:span><text:span text:style-name="T579"></text:span><text:span text:style-name="T580">△ABC</text:span><text:span text:style-name="T581">。</text:span></text:p>
      <text:p text:style-name="P582"><text:span text:style-name="T583">7.</text:span><text:span text:style-name="T584"><text:s/></text:span><text:span text:style-name="T585">如</text:span><text:span text:style-name="T586">上</text:span><text:span text:style-name="T587">圖</text:span><text:span text:style-name="T588">五</text:span><text:span text:style-name="T589">為長方形紙張，今將紙張沿對角線</text:span><text:span text:style-name="T590">對摺，D點落在E點，P為</text:span><text:span text:style-name="T591">與</text:span><text:span text:style-name="T592">的交點，若</text:span><text:span text:style-name="T593">＝</text:span><text:span text:style-name="T594">2</text:span><text:span text:style-name="T595">，</text:span><text:span text:style-name="T596">＝</text:span><text:span text:style-name="T597">5</text:span><text:span text:style-name="T598">，</text:span><text:span text:style-name="T599"><text:line-break/><text:s text:c="3"/></text:span><text:span text:style-name="T600">則</text:span><text:span text:style-name="T601">＝</text:span><text:span text:style-name="T602"><text:s text:c="3"/>(7) <text:s text:c="2"/></text:span><text:span text:style-name="T603">。</text:span></text:p>
      <text:p text:style-name="P604"><text:span text:style-name="T605">8.</text:span><text:span text:style-name="T606"><text:s/></text:span><text:span text:style-name="T607">如</text:span><text:span text:style-name="T608">上</text:span><text:span text:style-name="T609">圖</text:span><text:span text:style-name="T610">六</text:span><text:span text:style-name="T611">，△</text:span><text:span text:style-name="T612">ABC</text:span><text:span text:style-name="T613">中，∠</text:span><text:span text:style-name="T614">A</text:span><text:span text:style-name="T615">＝</text:span><text:span text:style-name="T616">90</text:span><text:span text:style-name="T617">°，</text:span><text:span text:style-name="T618">⊥</text:span><text:span text:style-name="T619">，且</text:span><text:span text:style-name="T620">＝</text:span><text:span text:style-name="T621">，若</text:span><text:span text:style-name="T622">＝</text:span><text:span text:style-name="T623">10</text:span><text:span text:style-name="T624">、</text:span><text:span text:style-name="T625">＝</text:span><text:span text:style-name="T626">13</text:span><text:span text:style-name="T627">，則△</text:span><text:span text:style-name="T628">ABE</text:span><text:span text:style-name="T629">的周長</text:span><text:span text:style-name="T630">＝</text:span><text:span text:style-name="T631"><text:s/></text:span><text:span text:style-name="T632"><text:s/></text:span><text:span text:style-name="T633"><text:s/>(8)</text:span><text:span text:style-name="T634"><text:s text:c="2"/></text:span><text:span text:style-name="T635"><text:s/></text:span><text:span text:style-name="T636">。</text:span></text:p>
      <text:p text:style-name="P637"><draw:frame draw:z-index="251671552" draw:id="id18" draw:style-name="a20" draw:name="Object 10" text:anchor-type="paragraph" svg:x="7.36389in" svg:y="0.00972in" svg:width="1.19931in" svg:height="1.14653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draw:frame draw:z-index="251673600" draw:id="id19" draw:style-name="a21" draw:name="Object 12" text:anchor-type="paragraph" svg:x="6.29514in" svg:y="0.82847in" svg:width="1.00764in" svg:height="1.42361in" style:rel-width="scale" style:rel-height="scale"><draw:object-ole draw:class-id="00020907-0000-0000-C000-000000000046" xlink:href="Object 19" xlink:type="simple" xlink:show="embed" xlink:actuate="onLoad"/><draw:image xlink:href="ObjectReplacements/Object 19" xlink:type="simple" xlink:show="embed" xlink:actuate="onLoad"/><svg:title/><svg:desc/></draw:frame><text:span text:style-name="T638">9.</text:span><text:span text:style-name="T639"><text:s/></text:span><text:span text:style-name="T640">如右圖，</text:span><text:span text:style-name="T641">為∠</text:span><text:span text:style-name="T642">BAC</text:span><text:span text:style-name="T643">的角平分線，</text:span><text:span text:style-name="T644">⊥</text:span><text:span text:style-name="T645">，且</text:span><text:span text:style-name="T646">＝</text:span><text:span text:style-name="T647">3</text:span><text:span text:style-name="T648">、</text:span><text:span text:style-name="T649">＝</text:span><text:span text:style-name="T650">4</text:span><text:span text:style-name="T651">，若△</text:span><text:span text:style-name="T652">ABC</text:span><text:span text:style-name="T653">的面積為</text:span><text:span text:style-name="T654">14</text:span><text:span text:style-name="T655">，</text:span><text:span text:style-name="T656"><text:line-break/></text:span><text:span text:style-name="T657"><text:s text:c="3"/></text:span><text:span text:style-name="T658">則</text:span><text:span text:style-name="T659">＝</text:span><text:span text:style-name="T660"><text:s text:c="3"/>(9) <text:s text:c="2"/></text:span><text:span text:style-name="T661">。</text:span><text:span text:style-name="T662"><text:line-break/></text:span></text:p>
      <text:p text:style-name="P663"><text:span text:style-name="T664">10.</text:span><text:span text:style-name="T665"><text:s/></text:span><text:span text:style-name="T666">如右圖，△</text:span><text:span text:style-name="T667">ABC</text:span><text:span text:style-name="T668">中，</text:span><text:span text:style-name="T669">＝</text:span><text:span text:style-name="T670">，</text:span><text:span text:style-name="T671">＝</text:span><text:span text:style-name="T672">，</text:span><text:span text:style-name="T673">＝</text:span><text:span text:style-name="T674">＝</text:span><text:span text:style-name="T675">，則</text:span><text:span text:style-name="T676">∠</text:span><text:span text:style-name="T677">B</text:span><text:span text:style-name="T678">＝</text:span><text:span text:style-name="T679"><text:s text:c="2"/>(10)</text:span><text:span text:style-name="T680"><text:s/></text:span><text:span text:style-name="T681"><text:s/></text:span><text:span text:style-name="T682">度</text:span><text:span text:style-name="T683">。</text:span><text:span text:style-name="T684"><text:line-break/></text:span><text:span text:style-name="T685"><text:s text:c="3"/></text:span></text:p>
      <text:list text:style-name="LFO1" text:continue-numbering="true">
        <text:list-item>
          <text:p text:style-name="P686">證明及作圖題：（每題5分，共10分）(過程請寫在答案卷上)</text:p>
        </text:list-item>
      </text:list>
      <text:p text:style-name="P687"><draw:frame draw:z-index="251674624" draw:id="id20" draw:style-name="a22" draw:name="Object 13" text:anchor-type="paragraph" svg:x="7.28472in" svg:y="0.03819in" svg:width="1.55069in" svg:height="1.62569in" style:rel-width="scale" style:rel-height="scale"><draw:object-ole draw:class-id="00020907-0000-0000-C000-000000000046" xlink:href="Object 20" xlink:type="simple" xlink:show="embed" xlink:actuate="onLoad"/><draw:image xlink:href="ObjectReplacements/Object 20" xlink:type="simple" xlink:show="embed" xlink:actuate="onLoad"/><svg:title/><svg:desc/></draw:frame><text:span text:style-name="T688">1.</text:span><text:span text:style-name="T689"><text:s/>如右圖，已知</text:span><text:span text:style-name="T690">⊥</text:span><text:span text:style-name="T691">，</text:span><text:span text:style-name="T692">⊥</text:span><text:span text:style-name="T693">，</text:span><text:span text:style-name="T694">與</text:span><text:span text:style-name="T695">相交於</text:span><text:span text:style-name="T696">F</text:span><text:span text:style-name="T697">，且</text:span><text:span text:style-name="T698">＝</text:span><text:span text:style-name="T699">，</text:span><text:span text:style-name="T700"><text:line-break/></text:span><text:span text:style-name="T701"><text:s text:c="3"/>請</text:span><text:span text:style-name="T702">說明△</text:span><text:span text:style-name="T703">ABD</text:span><text:span text:style-name="T704">和△</text:span><text:span text:style-name="T705">ACE</text:span><text:span text:style-name="T706">全等</text:span><text:span text:style-name="T707">。</text:span><text:span text:style-name="T708"><text:line-break/></text:span><text:span text:style-name="T709"><text:line-break/></text:span><text:span text:style-name="T710"><text:line-break/></text:span><text:span text:style-name="T711"><text:line-break/></text:span><text:span text:style-name="T712"><text:line-break/></text:span><text:span text:style-name="T713"><text:line-break/></text:span><text:span text:style-name="T714">2.</text:span><text:span text:style-name="T715"><text:s/></text:span><text:span text:style-name="T716">已知線段長a及∠A，利用尺規作圖畫出一個直角</text:span><text:span text:style-name="T717">△</text:span><text:span text:style-name="T718">BCD，使其一角為∠A，斜邊長為a。</text:span><text:s/></text:p>
      <text:p text:style-name="內文"><text:bookmark-start text:name="_MON_1465640850"/><text:bookmark-end text:name="_MON_1465640850"/><text:span text:style-name="T719"><draw:frame draw:z-index="251661312" draw:id="id21" draw:style-name="a23" draw:name="文字方塊 2" text:anchor-type="paragraph" svg:x="-0.19097in" svg:y="1.72917in" svg:width="2.01528in" svg:height="0.5in" style:rel-width="scale" style:rel-height="scale"><draw:text-box><text:p text:style-name="P720">試題結束</text:p></draw:text-box><svg:title/><svg:desc/></draw:frame></text:span><text:span text:style-name="T721"><draw:frame draw:z-index="251664384" draw:id="id22" draw:style-name="a24" draw:name="Object 5" text:anchor-type="paragraph" svg:x="0.32986in" svg:y="0.03611in" svg:width="3.19931in" svg:height="1.05903in" style:rel-width="scale" style:rel-height="scale"><draw:object-ole draw:class-id="00020907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722"><text:s/></text:span></text:p>
      <text:p text:style-name="P723"/>
      <text:p text:style-name="P724"/>
      <text:p text:style-name="P725"/>
      <text:soft-page-break/>
      <text:p text:style-name="P726"><text:span text:style-name="T727">新北市立溪崑國民中學106學年度第二學期第</text:span><text:span text:style-name="T728">二次定期評量數學科 答案卷</text:span></text:p>
      <text:p text:style-name="P729"><text:span text:style-name="T730">八</text:span><draw:connector draw:type="line" svg:x1="0.05486in" svg:y1="0.41944in" svg:x2="8.92986in" svg:y2="0.41944in" draw:z-index="251676672" draw:id="id23" draw:style-name="a25" draw:name="直線接點 3" text:anchor-type="paragraph"><svg:title/><svg:desc/></draw:connector><text:span text:style-name="T731">年級</text:span><text:span text:style-name="T732">　　　</text:span><text:span text:style-name="T733">班 座號</text:span><text:span text:style-name="T734">　　　</text:span><text:span text:style-name="T735"><text:s/>姓名</text:span><text:span text:style-name="T736">　　　　　　　　</text:span><text:span text:style-name="T737"><text:s/></text:span></text:p>
      <text:p text:style-name="P738"><text:span text:style-name="T739">一、</text:span><text:span text:style-name="T740">選擇題 (每題5分)</text:span></text:p>
      <table:table table:style-name="Table741">
        <table:table-columns>
          <table:table-column table:style-name="TableColumn742"/>
          <table:table-column table:style-name="TableColumn743"/>
          <table:table-column table:style-name="TableColumn744"/>
          <table:table-column table:style-name="TableColumn745"/>
          <table:table-column table:style-name="TableColumn746"/>
          <table:table-column table:style-name="TableColumn747"/>
          <table:table-column table:style-name="TableColumn748"/>
          <table:table-column table:style-name="TableColumn749"/>
          <table:table-column table:style-name="TableColumn750"/>
          <table:table-column table:style-name="TableColumn751"/>
        </table:table-columns>
        <table:table-row table:style-name="TableRow752">
          <table:table-cell table:style-name="TableCell753">
            <text:p text:style-name="P754">1</text:p>
          </table:table-cell>
          <table:table-cell table:style-name="TableCell755">
            <text:p text:style-name="P756">2</text:p>
          </table:table-cell>
          <table:table-cell table:style-name="TableCell757">
            <text:p text:style-name="P758">3</text:p>
          </table:table-cell>
          <table:table-cell table:style-name="TableCell759">
            <text:p text:style-name="P760">4</text:p>
          </table:table-cell>
          <table:table-cell table:style-name="TableCell761">
            <text:p text:style-name="P762">5</text:p>
          </table:table-cell>
          <table:table-cell table:style-name="TableCell763">
            <text:p text:style-name="P764">6</text:p>
          </table:table-cell>
          <table:table-cell table:style-name="TableCell765">
            <text:p text:style-name="P766">7</text:p>
          </table:table-cell>
          <table:table-cell table:style-name="TableCell767">
            <text:p text:style-name="P768">8</text:p>
          </table:table-cell>
          <table:table-cell table:style-name="TableCell769">
            <text:p text:style-name="P770">9</text:p>
          </table:table-cell>
          <table:table-cell table:style-name="TableCell771">
            <text:p text:style-name="P772">10</text:p>
          </table:table-cell>
        </table:table-row>
        <table:table-row table:style-name="TableRow773"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</table:table-row>
      </table:table>
      <text:p text:style-name="P794">二、填充題 (每格4分)</text:p>
      <table:table table:style-name="Table795">
        <table:table-columns>
          <table:table-column table:style-name="TableColumn796"/>
          <table:table-column table:style-name="TableColumn797"/>
          <table:table-column table:style-name="TableColumn798"/>
          <table:table-column table:style-name="TableColumn799"/>
          <table:table-column table:style-name="TableColumn800"/>
        </table:table-columns>
        <table:table-row table:style-name="TableRow801">
          <table:table-cell table:style-name="TableCell802">
            <text:p text:style-name="P803">(1)</text:p>
          </table:table-cell>
          <table:table-cell table:style-name="TableCell804">
            <text:p text:style-name="P805">(2)</text:p>
          </table:table-cell>
          <table:table-cell table:style-name="TableCell806">
            <text:p text:style-name="P807">(3)</text:p>
          </table:table-cell>
          <table:table-cell table:style-name="TableCell808">
            <text:p text:style-name="P809">(4)</text:p>
          </table:table-cell>
          <table:table-cell table:style-name="TableCell810">
            <text:p text:style-name="P811">(5)</text:p>
          </table:table-cell>
        </table:table-row>
        <table:table-row table:style-name="TableRow812"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</table:table-row>
        <table:table-row table:style-name="TableRow823">
          <table:table-cell table:style-name="TableCell824">
            <text:p text:style-name="P825">(6)</text:p>
          </table:table-cell>
          <table:table-cell table:style-name="TableCell826">
            <text:p text:style-name="P827">(7)</text:p>
          </table:table-cell>
          <table:table-cell table:style-name="TableCell828">
            <text:p text:style-name="P829">(8)</text:p>
          </table:table-cell>
          <table:table-cell table:style-name="TableCell830">
            <text:p text:style-name="P831">(9)</text:p>
          </table:table-cell>
          <table:table-cell table:style-name="TableCell832">
            <text:p text:style-name="P833">(10)</text:p>
          </table:table-cell>
        </table:table-row>
        <table:table-row table:style-name="TableRow834"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</table:table-row>
      </table:table>
      <text:p text:style-name="P845"><text:span text:style-name="T846">三、計算題<text:s/></text:span><text:span text:style-name="T847">（</text:span><text:span text:style-name="T848">每題</text:span><text:span text:style-name="T849">5分，共10分）(寫出過程才計分)</text:span></text:p>
      <table:table table:style-name="Table850">
        <table:table-columns>
          <table:table-column table:style-name="TableColumn851"/>
          <table:table-column table:style-name="TableColumn852"/>
        </table:table-columns>
        <table:table-row table:style-name="TableRow853">
          <table:table-cell table:style-name="TableCell854">
            <text:p text:style-name="頁首"><text:span text:style-name="T855"><draw:frame draw:z-index="251677696" draw:id="id24" draw:style-name="a26" draw:name="Object 25" text:anchor-type="paragraph" svg:x="2.71667in" svg:y="0.67917in" svg:width="1.55069in" svg:height="1.62569in" style:rel-width="scale" style:rel-height="scale"><draw:object-ole draw:class-id="00020907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856">1.</text:span><text:span text:style-name="T857"><text:s/>如右圖，已知</text:span><text:span text:style-name="T858">⊥</text:span><text:span text:style-name="T859">，</text:span><text:span text:style-name="T860">⊥</text:span><text:span text:style-name="T861">，</text:span><text:span text:style-name="T862">與</text:span><text:span text:style-name="T863">相交於F，</text:span><text:span text:style-name="T864"><text:line-break/><text:s text:c="3"/>且</text:span><text:span text:style-name="T865">＝</text:span><text:span text:style-name="T866">，請說明</text:span><text:span text:style-name="T867">△ABD和△ACE全等</text:span><text:span text:style-name="T868">。</text:span></text:p>
          </table:table-cell>
          <table:table-cell table:style-name="TableCell869">
            <text:p text:style-name="頁首"><text:span text:style-name="T870"><draw:frame draw:z-index="251678720" draw:id="id25" draw:style-name="a27" draw:name="Object 26" text:anchor-type="paragraph" svg:x="1.06597in" svg:y="0.69722in" svg:width="3.19931in" svg:height="1.05903in" style:rel-width="scale" style:rel-height="scale"><draw:object-ole draw:class-id="00020907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871">2.</text:span><text:span text:style-name="T872"><text:s/>已知線段長a及∠A，利用尺規作圖畫出一個直角</text:span><text:span text:style-name="T873">△</text:span><text:span text:style-name="T874">BCD，</text:span><text:span text:style-name="T875"><text:line-break/><text:s text:c="3"/>使其一角為∠A，斜邊長為a。</text:span><text:span text:style-name="T876"><text:line-break/><text:s text:c="3"/>(無需寫作法，需保留作圖痕跡)</text:span></text:p>
          </table:table-cell>
        </table:table-row>
      </table:table>
      <text:soft-page-break/>
      <text:p text:style-name="P877">106-2-2 <text:s/>八年級 <text:s/>數學科－解答</text:p>
      <text:p text:style-name="P886"><text:span text:style-name="T887">一</text:span><text:span text:style-name="T888"><text:s text:c="2"/></text:span><text:span text:style-name="T889">ABDAC <text:s/>BA</text:span><text:span text:style-name="T890">(或B) DCC</text:span></text:p>
      <text:p text:style-name="P891"><text:span text:style-name="T892">二</text:span><text:span text:style-name="T893"><text:s/></text:span><text:span text:style-name="T894"><text:s/></text:span><text:span text:style-name="T895">(1)</text:span><text:span text:style-name="T896"><text:s/>55</text:span><text:span text:style-name="T897"><text:s text:c="3"/>(2)<text:s/></text:span><text:span text:style-name="T898">45</text:span><text:span text:style-name="T899"><text:s text:c="4"/>(3) 125 <text:s text:c="2"/>(4)</text:span><text:span text:style-name="T900"><text:s/>6</text:span><text:span text:style-name="T901"><text:s text:c="3"/>(5)<text:s/></text:span><text:span text:style-name="T902">300</text:span></text:p>
      <text:p text:style-name="P903"><text:span text:style-name="T904"><text:s text:c="3"/>(6) AAS <text:s/>(7)<text:s/></text:span><draw:frame draw:style-name="a28" text:anchor-type="as-char" svg:x="0in" svg:y="0in" svg:width="0.3in" svg:height="0.56667in" style:rel-width="scale" style:rel-height="scale"><draw:object xlink:href="Object 24/" xlink:type="simple" xlink:show="embed" xlink:actuate="onLoad"/></draw:frame><text:span text:style-name="T905"><text:s/></text:span><text:span text:style-name="T906"><text:s text:c="2"/>(8)</text:span><text:span text:style-name="T907"><text:s/>34</text:span><text:span text:style-name="T908"><text:s text:c="4"/></text:span><text:span text:style-name="T909">(9)<text:s/></text:span><text:span text:style-name="T910">4</text:span><text:span text:style-name="T911"><text:s text:c="3"/>(10) 72</text:span></text:p>
      <text:p text:style-name="P912"><text:span text:style-name="T913">三</text:span><text:span text:style-name="T914"><text:s/></text:span><text:span text:style-name="T915"><text:s/></text:span><text:span text:style-name="T916">1.</text:span><text:span text:style-name="T917"><text:s/></text:span><text:span text:style-name="T918">△</text:span><text:span text:style-name="T919">BEF</text:span><text:span text:style-name="T920"><text:s/></text:span><text:span text:style-name="T921"></text:span><text:span text:style-name="T922"><text:s/></text:span><text:span text:style-name="T923">△</text:span><text:span text:style-name="T924">CDF</text:span><text:span text:style-name="T925">(</text:span><text:span text:style-name="T926">AAS</text:span><text:span text:style-name="T927">全等性質</text:span><text:span text:style-name="T928">) <text:s text:c="2"/>2</text:span><text:span text:style-name="T929">％</text:span><text:span text:style-name="T930"><text:line-break/><text:s text:c="8"/></text:span><text:span text:style-name="T931">＝</text:span><text:span text:style-name="T932"><text:s text:c="3"/></text:span><text:span text:style-name="T933">1</text:span><text:span text:style-name="T934">％</text:span><text:span text:style-name="T935"><text:line-break/><text:s text:c="8"/></text:span><text:span text:style-name="T936">△</text:span><text:span text:style-name="T937">ABD</text:span><text:span text:style-name="T938"><text:s/></text:span><text:span text:style-name="T939"></text:span><text:span text:style-name="T940"><text:s/></text:span><text:span text:style-name="T941">△</text:span><text:span text:style-name="T942">ACE(AAS</text:span><text:span text:style-name="T943">全等性質</text:span><text:span text:style-name="T944">)</text:span><text:span text:style-name="T945"><text:s text:c="3"/>2</text:span><text:span text:style-name="T946">％</text:span></text:p>
      <text:p text:style-name="P947"><text:span text:style-name="T948"><text:s text:c="4"/>2. 尺規作圖 <text:s text:c="5"/>4</text:span><text:span text:style-name="T949">％</text:span></text:p>
      <text:p text:style-name="P950"><text:span text:style-name="T951"><text:s text:c="7"/></text:span><text:span text:style-name="T952">△BCD即為所求 <text:s/>1</text:span><text:span text:style-name="T953">％</text:span></text:p>
      <text:p text:style-name="P954"/>
      <text:p text:style-name="P9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MingStd-W5" svg:font-family="DFMingStd-W5" style:font-family-generic="system" svg:panose-1="0 0 0 0 0 0 0 0 0 0"/>
    <style:font-face style:name="TimesNewRomanPS-ItalicMT" svg:font-family="TimesNewRomanPS-ItalicMT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DFBiaoKaiShuStd-W5" svg:font-family="DFBiaoKaiShuStd-W5" style:font-family-generic="system" svg:panose-1="0 0 0 0 0 0 0 0 0 0"/>
    <style:font-face style:name="DFKaiShu-SB-Estd-BF" svg:font-family="DFKaiShu-SB-Estd-BF" style:font-family-generic="system" svg:panose-1="0 0 0 0 0 0 0 0 0 0"/>
    <style:font-face style:name="TimesNewRomanPSMT" svg:font-family="TimesNewRomanPSMT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一, 一〇, 一〇〇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878" style:parent-style-name="頁尾" style:family="paragraph">
      <style:paragraph-properties fo:text-align="center"/>
    </style:style>
    <style:style style:name="T879" style:parent-style-name="預設段落字型" style:family="text">
      <style:text-properties style:font-name="標楷體" style:font-name-asian="標楷體"/>
    </style:style>
    <style:style style:name="T880" style:parent-style-name="預設段落字型" style:family="text">
      <style:text-properties style:font-name="標楷體" style:font-name-asian="標楷體"/>
    </style:style>
    <style:style style:name="T881" style:parent-style-name="預設段落字型" style:family="text">
      <style:text-properties style:font-name="標楷體" style:font-name-asian="標楷體" fo:language="zh" fo:country="TW"/>
    </style:style>
    <style:style style:name="T882" style:parent-style-name="預設段落字型" style:family="text">
      <style:text-properties style:font-name="標楷體" style:font-name-asian="標楷體"/>
    </style:style>
    <style:style style:name="T883" style:parent-style-name="預設段落字型" style:family="text">
      <style:text-properties style:font-name="標楷體" style:font-name-asian="標楷體"/>
    </style:style>
    <style:style style:name="T884" style:parent-style-name="預設段落字型" style:family="text">
      <style:text-properties style:font-name="標楷體" style:font-name-asian="標楷體"/>
    </style:style>
    <style:style style:name="T885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/>
    <style:master-page style:name="MP1" style:page-layout-name="PL1">
      <style:footer>
        <text:p text:style-name="P878"><text:span text:style-name="T879">【</text:span><text:span text:style-name="T880">第</text:span><text:span text:style-name="T881"><text:page-number text:fixed="false">4</text:page-number></text:span><text:span text:style-name="T882">頁，共</text:span><text:span text:style-name="T883">2</text:span><text:span text:style-name="T884">頁</text:span><text:span text:style-name="T885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7:00Z</meta:creation-date>
    <dc:date>2026-02-04T09:07:00Z</dc:date>
    <meta:print-date>2018-05-02T09:09:00Z</meta:print-date>
    <meta:template xlink:href="Normal" xlink:type="simple"/>
    <meta:editing-cycles>2</meta:editing-cycles>
    <meta:editing-duration>PT0S</meta:editing-duration>
    <meta:document-statistic meta:page-count="4" meta:paragraph-count="7" meta:word-count="588" meta:character-count="3939" meta:row-count="27" meta:non-whitespace-character-count="3358"/>
  </office:meta>
</office:document-meta>
</file>

<file path=Object 24/content.xml><?xml version="1.0" encoding="utf-8"?>
<mml:math xmlns:mml="http://www.w3.org/1998/Math/MathML" xmlns:m="http://schemas.openxmlformats.org/officeDocument/2006/math">
  <mml:mfrac>
    <mml:mrow>
      <mml:mn>29</mml:mn>
    </mml:mrow>
    <mml:mrow>
      <mml:mn>10</mml:mn>
    </mml:mrow>
  </mml:mfrac>
</mml:math>
</file>