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8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 54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55" manifest:media-type=""/>
  <manifest:file-entry manifest:full-path="Object 56" manifest:media-type="application/octet-stream"/>
  <manifest:file-entry manifest:full-path="ObjectReplacements/Object 56" manifest:media-type=""/>
  <manifest:file-entry manifest:full-path="Object 57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60" manifest:media-type="application/octet-stream"/>
  <manifest:file-entry manifest:full-path="ObjectReplacements/Object 60" manifest:media-type=""/>
  <manifest:file-entry manifest:full-path="Object 61" manifest:media-type="application/octet-stream"/>
  <manifest:file-entry manifest:full-path="ObjectReplacements/Object 61" manifest:media-type=""/>
  <manifest:file-entry manifest:full-path="Object 62" manifest:media-type="application/octet-stream"/>
  <manifest:file-entry manifest:full-path="ObjectReplacements/Object 62" manifest:media-type=""/>
  <manifest:file-entry manifest:full-path="Object 63" manifest:media-type="application/octet-stream"/>
  <manifest:file-entry manifest:full-path="ObjectReplacements/Object 63" manifest:media-type=""/>
  <manifest:file-entry manifest:full-path="Object 64" manifest:media-type="application/octet-stream"/>
  <manifest:file-entry manifest:full-path="ObjectReplacements/Object 64" manifest:media-type=""/>
  <manifest:file-entry manifest:full-path="Object 65" manifest:media-type="application/octet-stream"/>
  <manifest:file-entry manifest:full-path="ObjectReplacements/Object 65" manifest:media-type=""/>
  <manifest:file-entry manifest:full-path="Object 66" manifest:media-type="application/octet-stream"/>
  <manifest:file-entry manifest:full-path="ObjectReplacements/Object 66" manifest:media-type=""/>
  <manifest:file-entry manifest:full-path="Object 67" manifest:media-type="application/octet-stream"/>
  <manifest:file-entry manifest:full-path="ObjectReplacements/Object 67" manifest:media-type=""/>
  <manifest:file-entry manifest:full-path="Object 68" manifest:media-type="application/octet-stream"/>
  <manifest:file-entry manifest:full-path="ObjectReplacements/Object 68" manifest:media-type=""/>
  <manifest:file-entry manifest:full-path="Object 69" manifest:media-type="application/octet-stream"/>
  <manifest:file-entry manifest:full-path="ObjectReplacements/Object 69" manifest:media-type=""/>
  <manifest:file-entry manifest:full-path="Object 70" manifest:media-type="application/octet-stream"/>
  <manifest:file-entry manifest:full-path="ObjectReplacements/Object 70" manifest:media-type=""/>
  <manifest:file-entry manifest:full-path="Object 71" manifest:media-type="application/octet-stream"/>
  <manifest:file-entry manifest:full-path="ObjectReplacements/Object 71" manifest:media-type=""/>
  <manifest:file-entry manifest:full-path="Object 72" manifest:media-type="application/octet-stream"/>
  <manifest:file-entry manifest:full-path="ObjectReplacements/Object 72" manifest:media-type=""/>
  <manifest:file-entry manifest:full-path="Object 73" manifest:media-type="application/octet-stream"/>
  <manifest:file-entry manifest:full-path="ObjectReplacements/Object 73" manifest:media-type=""/>
  <manifest:file-entry manifest:full-path="Object 74" manifest:media-type="application/octet-stream"/>
  <manifest:file-entry manifest:full-path="ObjectReplacements/Object 74" manifest:media-type=""/>
  <manifest:file-entry manifest:full-path="Object 75" manifest:media-type="application/octet-stream"/>
  <manifest:file-entry manifest:full-path="ObjectReplacements/Object 75" manifest:media-type=""/>
  <manifest:file-entry manifest:full-path="Object 76" manifest:media-type="application/octet-stream"/>
  <manifest:file-entry manifest:full-path="ObjectReplacements/Object 76" manifest:media-type=""/>
  <manifest:file-entry manifest:full-path="Object 77" manifest:media-type="application/octet-stream"/>
  <manifest:file-entry manifest:full-path="ObjectReplacements/Object 77" manifest:media-type=""/>
  <manifest:file-entry manifest:full-path="Object 78" manifest:media-type="application/octet-stream"/>
  <manifest:file-entry manifest:full-path="ObjectReplacements/Object 78" manifest:media-type=""/>
  <manifest:file-entry manifest:full-path="Object 79" manifest:media-type="application/octet-stream"/>
  <manifest:file-entry manifest:full-path="ObjectReplacements/Object 79" manifest:media-type=""/>
  <manifest:file-entry manifest:full-path="Object 80" manifest:media-type="application/octet-stream"/>
  <manifest:file-entry manifest:full-path="ObjectReplacements/Object 80" manifest:media-type=""/>
  <manifest:file-entry manifest:full-path="Object 81" manifest:media-type="application/octet-stream"/>
  <manifest:file-entry manifest:full-path="ObjectReplacements/Object 81" manifest:media-type=""/>
  <manifest:file-entry manifest:full-path="Object 82" manifest:media-type="application/octet-stream"/>
  <manifest:file-entry manifest:full-path="ObjectReplacements/Object 82" manifest:media-type=""/>
  <manifest:file-entry manifest:full-path="Object 83" manifest:media-type="application/octet-stream"/>
  <manifest:file-entry manifest:full-path="ObjectReplacements/Object 83" manifest:media-type=""/>
  <manifest:file-entry manifest:full-path="Object 84" manifest:media-type="application/octet-stream"/>
  <manifest:file-entry manifest:full-path="ObjectReplacements/Object 84" manifest:media-type=""/>
  <manifest:file-entry manifest:full-path="Object 85" manifest:media-type="application/octet-stream"/>
  <manifest:file-entry manifest:full-path="ObjectReplacements/Object 85" manifest:media-type=""/>
  <manifest:file-entry manifest:full-path="Object 86" manifest:media-type="application/octet-stream"/>
  <manifest:file-entry manifest:full-path="ObjectReplacements/Object 86" manifest:media-type=""/>
  <manifest:file-entry manifest:full-path="Object 87" manifest:media-type="application/octet-stream"/>
  <manifest:file-entry manifest:full-path="ObjectReplacements/Object 87" manifest:media-type=""/>
  <manifest:file-entry manifest:full-path="Object 88" manifest:media-type="application/octet-stream"/>
  <manifest:file-entry manifest:full-path="ObjectReplacements/Object 88" manifest:media-type=""/>
  <manifest:file-entry manifest:full-path="Object 89" manifest:media-type="application/octet-stream"/>
  <manifest:file-entry manifest:full-path="ObjectReplacements/Object 89" manifest:media-type=""/>
  <manifest:file-entry manifest:full-path="Object 90" manifest:media-type="application/octet-stream"/>
  <manifest:file-entry manifest:full-path="ObjectReplacements/Object 90" manifest:media-type=""/>
  <manifest:file-entry manifest:full-path="Object 91" manifest:media-type="application/octet-stream"/>
  <manifest:file-entry manifest:full-path="ObjectReplacements/Object 91" manifest:media-type=""/>
  <manifest:file-entry manifest:full-path="Object 92" manifest:media-type="application/octet-stream"/>
  <manifest:file-entry manifest:full-path="ObjectReplacements/Object 92" manifest:media-type=""/>
  <manifest:file-entry manifest:full-path="Object 93" manifest:media-type="application/octet-stream"/>
  <manifest:file-entry manifest:full-path="ObjectReplacements/Object 93" manifest:media-type=""/>
  <manifest:file-entry manifest:full-path="Object 94" manifest:media-type="application/octet-stream"/>
  <manifest:file-entry manifest:full-path="ObjectReplacements/Object 94" manifest:media-type=""/>
  <manifest:file-entry manifest:full-path="Object 95" manifest:media-type="application/octet-stream"/>
  <manifest:file-entry manifest:full-path="ObjectReplacements/Object 95" manifest:media-type=""/>
  <manifest:file-entry manifest:full-path="Object 96" manifest:media-type="application/octet-stream"/>
  <manifest:file-entry manifest:full-path="Object 1" manifest:media-type="application/octet-stream"/>
  <manifest:file-entry manifest:full-path="Object 97" manifest:media-type="application/octet-stream"/>
  <manifest:file-entry manifest:full-path="ObjectReplacements/Object 97" manifest:media-type=""/>
  <manifest:file-entry manifest:full-path="Object 98" manifest:media-type="application/octet-stream"/>
  <manifest:file-entry manifest:full-path="ObjectReplacements/Object 98" manifest:media-type=""/>
  <manifest:file-entry manifest:full-path="Object 99" manifest:media-type="application/octet-stream"/>
  <manifest:file-entry manifest:full-path="ObjectReplacements/Object 99" manifest:media-type=""/>
  <manifest:file-entry manifest:full-path="media/image1.jpeg" manifest:media-type="image/jpeg"/>
  <manifest:file-entry manifest:full-path="media/image2.jpeg" manifest:media-type="image/jpeg"/>
  <manifest:file-entry manifest:full-path="Object 100" manifest:media-type="application/octet-stream"/>
  <manifest:file-entry manifest:full-path="ObjectReplacements/Object 100" manifest:media-type=""/>
  <manifest:file-entry manifest:full-path="Object 101" manifest:media-type="application/octet-stream"/>
  <manifest:file-entry manifest:full-path="ObjectReplacements/Object 101" manifest:media-type=""/>
  <manifest:file-entry manifest:full-path="Object 102" manifest:media-type="application/octet-stream"/>
  <manifest:file-entry manifest:full-path="ObjectReplacements/Object 102" manifest:media-type=""/>
  <manifest:file-entry manifest:full-path="Object 103" manifest:media-type="application/octet-stream"/>
  <manifest:file-entry manifest:full-path="ObjectReplacements/Object 103" manifest:media-type=""/>
  <manifest:file-entry manifest:full-path="Object 104" manifest:media-type="application/octet-stream"/>
  <manifest:file-entry manifest:full-path="ObjectReplacements/Object 104" manifest:media-type=""/>
  <manifest:file-entry manifest:full-path="Object 105" manifest:media-type="application/octet-stream"/>
  <manifest:file-entry manifest:full-path="ObjectReplacements/Object 105" manifest:media-type=""/>
  <manifest:file-entry manifest:full-path="Object 106" manifest:media-type="application/octet-stream"/>
  <manifest:file-entry manifest:full-path="ObjectReplacements/Object 106" manifest:media-type=""/>
  <manifest:file-entry manifest:full-path="Object 107" manifest:media-type="application/octet-stream"/>
  <manifest:file-entry manifest:full-path="ObjectReplacements/Object 107" manifest:media-type=""/>
  <manifest:file-entry manifest:full-path="Object 108" manifest:media-type="application/octet-stream"/>
  <manifest:file-entry manifest:full-path="ObjectReplacements/Object 108" manifest:media-type=""/>
  <manifest:file-entry manifest:full-path="Object 109" manifest:media-type="application/octet-stream"/>
  <manifest:file-entry manifest:full-path="ObjectReplacements/Object 109" manifest:media-type=""/>
  <manifest:file-entry manifest:full-path="Object 110" manifest:media-type="application/octet-stream"/>
  <manifest:file-entry manifest:full-path="ObjectReplacements/Object 110" manifest:media-type=""/>
  <manifest:file-entry manifest:full-path="Object 111" manifest:media-type="application/octet-stream"/>
  <manifest:file-entry manifest:full-path="ObjectReplacements/Object 96" manifest:media-type=""/>
  <manifest:file-entry manifest:full-path="Object 112" manifest:media-type="application/octet-stream"/>
  <manifest:file-entry manifest:full-path="ObjectReplacements/Object 112" manifest:media-type=""/>
  <manifest:file-entry manifest:full-path="Object 113" manifest:media-type="application/octet-stream"/>
  <manifest:file-entry manifest:full-path="ObjectReplacements/Object 113" manifest:media-type=""/>
  <manifest:file-entry manifest:full-path="Object 114" manifest:media-type="application/octet-stream"/>
  <manifest:file-entry manifest:full-path="ObjectReplacements/Object 114" manifest:media-type=""/>
  <manifest:file-entry manifest:full-path="Object 115" manifest:media-type="application/octet-stream"/>
  <manifest:file-entry manifest:full-path="ObjectReplacements/Object 115" manifest:media-type=""/>
  <manifest:file-entry manifest:full-path="Object 116" manifest:media-type="application/octet-stream"/>
  <manifest:file-entry manifest:full-path="ObjectReplacements/Object 116" manifest:media-type=""/>
  <manifest:file-entry manifest:full-path="media/image3.png" manifest:media-type="image/png"/>
  <manifest:file-entry manifest:full-path="media/image4.png" manifest:media-type="image/png"/>
  <manifest:file-entry manifest:full-path="media/image5.wmf" manifest:media-type=""/>
  <manifest:file-entry manifest:full-path="Object 117" manifest:media-type="application/octet-stream"/>
  <manifest:file-entry manifest:full-path="ObjectReplacements/Object 117" manifest:media-type=""/>
  <manifest:file-entry manifest:full-path="Object 118" manifest:media-type="application/octet-stream"/>
  <manifest:file-entry manifest:full-path="ObjectReplacements/Object 118" manifest:media-type=""/>
  <manifest:file-entry manifest:full-path="Object 119" manifest:media-type="application/octet-stream"/>
  <manifest:file-entry manifest:full-path="ObjectReplacements/Object 119" manifest:media-type=""/>
  <manifest:file-entry manifest:full-path="Object 120" manifest:media-type="application/octet-stream"/>
  <manifest:file-entry manifest:full-path="ObjectReplacements/Object 120" manifest:media-type=""/>
  <manifest:file-entry manifest:full-path="Object 121" manifest:media-type="application/octet-stream"/>
  <manifest:file-entry manifest:full-path="ObjectReplacements/Object 121" manifest:media-type=""/>
  <manifest:file-entry manifest:full-path="Object 122" manifest:media-type="application/octet-stream"/>
  <manifest:file-entry manifest:full-path="ObjectReplacements/Object 122" manifest:media-type=""/>
  <manifest:file-entry manifest:full-path="Object 123" manifest:media-type="application/octet-stream"/>
  <manifest:file-entry manifest:full-path="ObjectReplacements/Object 123" manifest:media-type=""/>
  <manifest:file-entry manifest:full-path="Object 124" manifest:media-type="application/octet-stream"/>
  <manifest:file-entry manifest:full-path="ObjectReplacements/Object 124" manifest:media-type=""/>
  <manifest:file-entry manifest:full-path="ObjectReplacements/Object 1" manifest:media-type=""/>
  <manifest:file-entry manifest:full-path="Object 2" manifest:media-type="application/octet-stream"/>
  <manifest:file-entry manifest:full-path="ObjectReplacements/Object 11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9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0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1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2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end"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1972in" text:min-label-width="0in" text:list-level-position-and-space-mode="label-alignment">
          <style:list-level-label-alignment text:label-followed-by="space" fo:margin-left="0in" fo:text-indent="0.1972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fo:text-align="end" text:space-before="0.4722in" text:min-label-width="0in" text:list-level-position-and-space-mode="label-alignment">
          <style:list-level-label-alignment text:label-followed-by="space" fo:margin-left="0in" fo:text-indent="0.4722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4722in" text:min-label-width="0in" text:list-level-position-and-space-mode="label-alignment">
          <style:list-level-label-alignment text:label-followed-by="space" fo:margin-left="0in" fo:text-indent="0.4722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fo:text-align="end"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fo:text-align="end" text:space-before="0.4333in" text:min-label-width="0in" text:list-level-position-and-space-mode="label-alignment">
          <style:list-level-label-alignment text:label-followed-by="space" fo:margin-left="0in" fo:text-indent="0.4333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.4333in" text:min-label-width="0in" text:list-level-position-and-space-mode="label-alignment">
          <style:list-level-label-alignment text:label-followed-by="space" fo:margin-left="0in" fo:text-indent="0.4333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fo:text-align="end" text:space-before="0.4333in" text:min-label-width="0in" text:list-level-position-and-space-mode="label-alignment">
          <style:list-level-label-alignment text:label-followed-by="space" fo:margin-left="0in" fo:text-indent="0.4333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fo:text-align="end"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in" text:min-label-width="0.6298in" text:list-level-position-and-space-mode="label-alignment">
          <style:list-level-label-alignment text:label-followed-by="space" fo:margin-left="0.6298in" fo:text-indent="-0.6298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25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1">
        <style:list-level-properties text:space-before="0.4319in" text:min-label-width="0.25in" text:list-level-position-and-space-mode="label-alignment">
          <style:list-level-label-alignment text:label-followed-by="listtab" fo:margin-left="0.68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5">
      <text:list-level-style-number text:level="1" text:style-name="WW_CharLFO35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paragraph-properties style:text-autospace="none"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20" style:parent-style-name="內文" style:family="paragraph">
      <style:paragraph-properties style:snap-to-layout-grid="false" style:line-height-at-least="0.25in"/>
    </style:style>
    <style:style style:name="T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9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40" style:parent-style-name="內文" style:family="paragraph">
      <style:paragraph-properties style:snap-to-layout-grid="false" style:line-height-at-least="0.25in"/>
    </style:style>
    <style:style style:name="T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4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0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8" style:parent-style-name="內文" style:family="paragraph">
      <style:paragraph-properties style:snap-to-layout-grid="false" fo:text-align="center" style:line-height-at-least="0.25in" fo:margin-left="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79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80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81" style:parent-style-name="內文" style:family="paragraph">
      <style:paragraph-properties style:snap-to-layout-grid="false" style:line-height-at-least="0.25in"/>
    </style:style>
    <style:style style:name="T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95" style:parent-style-name="預設段落字型" style:family="text">
      <style:text-properties style:font-name="Times New Roman" style:font-name-asian="標楷體" style:font-name-complex="Times New Roman" style:text-scale="25%" style:text-position="sub 50%" style:font-size-complex="12pt"/>
    </style:style>
    <style:style style:name="T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9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3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0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8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0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18" style:parent-style-name="預設段落字型" style:family="text">
      <style:text-properties style:font-name="Times New Roman" style:font-name-asian="標楷體" style:font-name-complex="Times New Roman" style:text-scale="25%" style:text-position="sub 50%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2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23" style:parent-style-name="預設段落字型" style:family="text">
      <style:text-properties style:font-name="Times New Roman" style:font-name-asian="標楷體" style:font-name-complex="Times New Roman" style:text-scale="25%" style:text-position="sub 50%" style:font-size-complex="12pt"/>
    </style:style>
    <style:style style:name="T1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5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7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1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1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7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1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14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46" style:parent-style-name="內文" style:family="paragraph">
      <style:paragraph-properties style:snap-to-layout-grid="false" fo:text-align="center" style:line-height-at-least="0.25in" fo:margin-left="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47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148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149" style:parent-style-name="內文" style:family="paragraph">
      <style:paragraph-properties style:snap-to-layout-grid="false" style:line-height-at-least="0.25in"/>
    </style:style>
    <style:style style:name="T1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232" style:parent-style-name="choiceHeader" style:family="paragraph">
      <style:paragraph-properties style:line-height-at-least="0.25in"/>
    </style:style>
    <style:style style:name="T233" style:parent-style-name="預設段落字型" style:family="text">
      <style:text-properties fo:language="ru" fo:country="RU"/>
    </style:style>
    <style:style style:name="T234" style:parent-style-name="預設段落字型" style:family="text">
      <style:text-properties style:text-underline-type="double" style:text-underline-style="solid" style:text-underline-width="auto" style:text-underline-mode="continuous" fo:language="ru" fo:country="RU"/>
    </style:style>
    <style:style style:name="T235" style:parent-style-name="預設段落字型" style:family="text">
      <style:text-properties fo:language="ru" fo:country="RU"/>
    </style:style>
    <style:style style:name="T236" style:parent-style-name="預設段落字型" style:family="text">
      <style:text-properties style:font-name="標楷體" fo:language="ru" fo:country="RU"/>
    </style:style>
    <style:style style:name="T237" style:parent-style-name="預設段落字型" style:family="text">
      <style:text-properties fo:language="ru" fo:country="RU"/>
    </style:style>
    <style:style style:name="T238" style:parent-style-name="預設段落字型" style:family="text">
      <style:text-properties style:font-name="標楷體" fo:language="ru" fo:country="RU"/>
    </style:style>
    <style:style style:name="T239" style:parent-style-name="預設段落字型" style:family="text">
      <style:text-properties style:text-scale="25%" fo:language="ru" fo:country="RU"/>
    </style:style>
    <style:style style:name="T240" style:parent-style-name="預設段落字型" style:family="text">
      <style:text-properties style:text-position="-454.5% 100%"/>
    </style:style>
    <style:style style:name="T241" style:parent-style-name="預設段落字型" style:family="text">
      <style:text-properties fo:language="ru" fo:country="RU"/>
    </style:style>
    <style:style style:name="T242" style:parent-style-name="預設段落字型" style:family="text">
      <style:text-properties style:font-name="標楷體" fo:language="ru" fo:country="RU"/>
    </style:style>
    <style:style style:name="T243" style:parent-style-name="預設段落字型" style:family="text">
      <style:text-properties fo:language="ru" fo:country="RU"/>
    </style:style>
    <style:style style:name="T244" style:parent-style-name="預設段落字型" style:family="text">
      <style:text-properties style:font-name="標楷體" fo:language="ru" fo:country="RU"/>
    </style:style>
    <style:style style:name="T245" style:parent-style-name="預設段落字型" style:family="text">
      <style:text-properties style:text-scale="25%" fo:language="ru" fo:country="RU"/>
    </style:style>
    <style:style style:name="T246" style:parent-style-name="預設段落字型" style:family="text">
      <style:text-properties style:text-position="-500% 100%"/>
    </style:style>
    <style:style style:name="T247" style:parent-style-name="預設段落字型" style:family="text">
      <style:text-properties fo:language="ru" fo:country="RU"/>
    </style:style>
    <style:style style:name="T248" style:parent-style-name="預設段落字型" style:family="text">
      <style:text-properties fo:language="ru" fo:country="RU" style:language-asian="zh" style:country-asian="TW"/>
    </style:style>
    <style:style style:name="T249" style:parent-style-name="預設段落字型" style:family="text">
      <style:text-properties style:font-name="標楷體" fo:language="ru" fo:country="RU"/>
    </style:style>
    <style:style style:name="T250" style:parent-style-name="預設段落字型" style:family="text">
      <style:text-properties fo:language="ru" fo:country="RU"/>
    </style:style>
    <style:style style:name="T251" style:parent-style-name="預設段落字型" style:family="text">
      <style:text-properties style:font-name="標楷體" fo:language="ru" fo:country="RU"/>
    </style:style>
    <style:style style:name="T252" style:parent-style-name="預設段落字型" style:family="text">
      <style:text-properties style:text-scale="25%" fo:language="ru" fo:country="RU"/>
    </style:style>
    <style:style style:name="T253" style:parent-style-name="預設段落字型" style:family="text">
      <style:text-properties style:text-position="-681.8% 100%"/>
    </style:style>
    <style:style style:name="T254" style:parent-style-name="預設段落字型" style:family="text">
      <style:text-properties fo:language="ru" fo:country="RU"/>
    </style:style>
    <style:style style:name="T255" style:parent-style-name="預設段落字型" style:family="text">
      <style:text-properties style:font-name="標楷體" fo:language="ru" fo:country="RU"/>
    </style:style>
    <style:style style:name="T256" style:parent-style-name="預設段落字型" style:family="text">
      <style:text-properties fo:language="ru" fo:country="RU"/>
    </style:style>
    <style:style style:name="T257" style:parent-style-name="預設段落字型" style:family="text">
      <style:text-properties style:font-name="標楷體" fo:language="ru" fo:country="RU"/>
    </style:style>
    <style:style style:name="T258" style:parent-style-name="預設段落字型" style:family="text">
      <style:text-properties style:text-scale="25%" fo:language="ru" fo:country="RU"/>
    </style:style>
    <style:style style:name="T259" style:parent-style-name="預設段落字型" style:family="text">
      <style:text-properties style:text-position="-590.9% 100%"/>
    </style:style>
    <style:style style:name="P260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 fo:language="ru" fo:country="RU"/>
    </style:style>
    <style:style style:name="P261" style:parent-style-name="內文" style:family="paragraph">
      <style:paragraph-properties style:snap-to-layout-grid="false" style:line-height-at-least="0.25in"/>
    </style:style>
    <style:style style:name="T2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4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8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2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75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27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77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7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79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280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81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282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8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284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85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286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87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288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291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92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93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94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95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296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97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98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299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00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01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02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03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304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05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06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8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10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4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6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8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20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 fo:language="ru" fo:country="RU"/>
    </style:style>
    <style:style style:name="P32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 fo:language="ru" fo:country="RU"/>
    </style:style>
    <style:style style:name="P322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 fo:language="ru" fo:country="RU"/>
    </style:style>
    <style:style style:name="P323" style:parent-style-name="內文" style:family="paragraph">
      <style:paragraph-properties style:snap-to-layout-grid="false" style:line-height-at-least="0.25in"/>
    </style:style>
    <style:style style:name="T3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6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0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2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33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34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35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37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33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4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47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48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349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50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51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5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53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54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55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58" style:parent-style-name="預設段落字型" style:family="text">
      <style:text-properties style:font-name="Times New Roman" style:font-name-asian="標楷體" style:font-name-complex="Times New Roman" style:text-scale="25%" style:font-size-complex="12pt" fo:language="ru" fo:country="RU"/>
    </style:style>
    <style:style style:name="T359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360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61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3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64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65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7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68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69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1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72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73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5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76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77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79" style:parent-style-name="內文" style:family="paragraph">
      <style:paragraph-properties style:snap-to-layout-grid="false" fo:text-align="center" style:line-height-at-least="0.25in" fo:margin-left="0.1666in">
        <style:tab-stops/>
      </style:paragraph-properties>
      <style:text-properties style:font-name="Times New Roman" style:font-name-asian="標楷體" style:font-name-complex="Times New Roman" style:font-size-complex="12pt" fo:language="ru" fo:country="RU"/>
    </style:style>
    <style:style style:name="P380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 fo:language="ru" fo:country="RU"/>
    </style:style>
    <style:style style:name="P38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 fo:language="ru" fo:country="RU"/>
    </style:style>
    <style:style style:name="P382" style:parent-style-name="內文" style:family="paragraph">
      <style:paragraph-properties style:snap-to-layout-grid="false" fo:text-align="center" style:line-height-at-least="0.25in" fo:margin-left="0.1666in" fo:text-indent="-0.1666in">
        <style:tab-stops/>
      </style:paragraph-properties>
    </style:style>
    <style:style style:name="T3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84" style:parent-style-name="內文" style:family="paragraph">
      <style:paragraph-properties style:snap-to-layout-grid="false" style:line-height-at-least="0.25in"/>
    </style:style>
    <style:style style:name="T3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6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0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91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9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6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3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9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3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06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407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08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09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10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411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12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13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14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15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416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17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18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0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21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422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2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424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25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7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28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29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1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32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33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5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36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37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9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40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41" style:parent-style-name="預設段落字型" style:family="text">
      <style:text-properties style:font-name="Times New Roman" style:font-name-asian="標楷體" style:font-name-complex="Times New Roman" style:font-size-complex="12pt" fo:language="ru" fo:country="RU"/>
    </style:style>
    <style:style style:name="T4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43" style:parent-style-name="內文" style:family="paragraph">
      <style:paragraph-properties style:snap-to-layout-grid="false" fo:text-align="center" style:line-height-at-least="0.25in"/>
      <style:text-properties style:font-name="Times New Roman" style:font-name-asian="標楷體" style:font-name-complex="Times New Roman" style:font-size-complex="12pt" fo:language="ru" fo:country="RU"/>
    </style:style>
    <style:style style:name="P444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 fo:language="ru" fo:country="RU"/>
    </style:style>
    <style:style style:name="P44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 fo:language="ru" fo:country="RU"/>
    </style:style>
    <style:style style:name="P44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 fo:language="ru" fo:country="RU"/>
    </style:style>
    <style:style style:name="P447" style:parent-style-name="內文" style:family="paragraph">
      <style:paragraph-properties style:snap-to-layout-grid="false" style:line-height-at-least="0.25in"/>
    </style:style>
    <style:style style:name="T4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45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57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4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8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48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487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488" style:parent-style-name="內文" style:family="paragraph">
      <style:paragraph-properties style:snap-to-layout-grid="false" fo:text-align="center" style:line-height-at-least="0.25in"/>
      <style:text-properties style:font-name="Times New Roman" style:font-name-asian="標楷體" style:font-name-complex="Times New Roman" style:font-size-complex="12pt"/>
    </style:style>
    <style:style style:name="P489" style:parent-style-name="內文" style:family="paragraph">
      <style:paragraph-properties style:snap-to-layout-grid="false" style:line-height-at-least="0.25in"/>
    </style:style>
    <style:style style:name="T4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96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49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0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4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0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15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1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3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41" style:parent-style-name="內文" style:family="paragraph">
      <style:paragraph-properties style:snap-to-layout-grid="false" fo:text-align="center" style:line-height-at-least="0.25in" fo:margin-left="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542" style:parent-style-name="內文" style:family="paragraph">
      <style:paragraph-properties style:snap-to-layout-grid="false" style:line-height-at-least="0.25in" fo:margin-left="0.5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543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544" style:parent-style-name="內文" style:family="paragraph">
      <style:paragraph-properties style:snap-to-layout-grid="false" style:line-height-at-least="0.25in"/>
    </style:style>
    <style:style style:name="T5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55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5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8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5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6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6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70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7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78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2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87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01" style:parent-style-name="內文" style:family="paragraph">
      <style:paragraph-properties style:snap-to-layout-grid="false" fo:text-align="center" style:line-height-at-least="0.25in" fo:margin-left="0.166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02" style:parent-style-name="內文" style:family="paragraph">
      <style:paragraph-properties style:snap-to-layout-grid="false" style:line-height-at-least="0.25in" fo:margin-left="0.5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603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604" style:parent-style-name="內文" style:family="paragraph">
      <style:paragraph-properties style:snap-to-layout-grid="false" style:line-height-at-least="0.25in"/>
    </style:style>
    <style:style style:name="T6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26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62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34" style:parent-style-name="內文" style:family="paragraph">
      <style:paragraph-properties style:snap-to-layout-grid="false" fo:text-align="center" style:line-height-at-least="0.25in" fo:margin-left="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63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63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637" style:parent-style-name="內文" style:family="paragraph">
      <style:paragraph-properties style:snap-to-layout-grid="false" style:line-height-at-least="0.25in"/>
    </style:style>
    <style:style style:name="T6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7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6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9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65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57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6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9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6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9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6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6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6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4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6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04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70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706" style:parent-style-name="內文" style:family="paragraph">
      <style:paragraph-properties style:snap-to-layout-grid="false" fo:text-align="center" style:line-height-at-least="0.25in" fo:margin-left="0.166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07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708" style:parent-style-name="內文" style:family="paragraph">
      <style:paragraph-properties style:snap-to-layout-grid="false" style:line-height-at-least="0.25in"/>
    </style:style>
    <style:style style:name="T7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21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7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26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2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30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73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3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3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3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39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7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64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76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76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767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768" style:parent-style-name="內文" style:family="paragraph">
      <style:paragraph-properties style:snap-to-layout-grid="false" style:line-height-at-least="0.25in"/>
    </style:style>
    <style:style style:name="T7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4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6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8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7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8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7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1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807" style:parent-style-name="內文" style:family="paragraph">
      <style:paragraph-properties style:snap-to-layout-grid="false" fo:text-align="center" style:line-height-at-least="0.25in" fo:margin-left="0.1666in" fo:text-indent="0.08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808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809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810" style:parent-style-name="內文" style:family="paragraph">
      <style:paragraph-properties style:snap-to-layout-grid="false" style:line-height-at-least="0.25in"/>
    </style:style>
    <style:style style:name="T8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1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2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82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2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24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8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26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82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2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3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83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3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3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3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38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8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8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6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8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863" style:parent-style-name="內文" style:family="paragraph">
      <style:paragraph-properties style:snap-to-layout-grid="false" fo:text-align="center" style:line-height-at-least="0.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864" style:parent-style-name="內文" style:family="paragraph">
      <style:paragraph-properties style:snap-to-layout-grid="false" style:line-height-at-least="0.25in"/>
      <style:text-properties style:font-name="Times New Roman" style:font-name-asian="新細明體" style:font-name-complex="Times New Roman" style:font-size-complex="12pt"/>
    </style:style>
    <style:style style:name="P865" style:parent-style-name="內文" style:family="paragraph">
      <style:paragraph-properties style:punctuation-wrap="simple" style:text-autospace="none" style:snap-to-layout-grid="false" style:line-height-at-least="0.25in"/>
    </style:style>
    <style:style style:name="T8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7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7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74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8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76" style:parent-style-name="預設段落字型" style:family="text">
      <style:text-properties style:font-name="標楷體" style:font-name-asian="標楷體" style:font-name-complex="Times New Roman" style:text-position="-100% 100%" style:font-size-complex="12pt"/>
    </style:style>
    <style:style style:name="T877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8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24" style:parent-style-name="內文" style:family="paragraph">
      <style:paragraph-properties style:snap-to-layout-grid="false" style:line-height-at-least="0.25in"/>
    </style:style>
    <style:style style:name="T9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44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945" style:parent-style-name="內文" style:family="paragraph">
      <style:paragraph-properties style:snap-to-layout-grid="false"/>
      <style:text-properties style:font-name="Times New Roman" style:font-name-asian="新細明體" style:font-name-complex="Times New Roman" style:letter-kerning="false" style:font-size-complex="12pt"/>
    </style:style>
    <style:style style:name="P946" style:parent-style-name="內文" style:family="paragraph">
      <style:paragraph-properties style:snap-to-layout-grid="false" fo:margin-left="0.1965in" fo:text-indent="0.0833in">
        <style:tab-stops/>
      </style:paragraph-properties>
      <style:text-properties style:font-name="Times New Roman" style:font-name-asian="新細明體" style:font-name-complex="Times New Roman" style:letter-kerning="false" style:font-size-complex="12pt"/>
    </style:style>
    <style:style style:name="P947" style:parent-style-name="內文" style:family="paragraph">
      <style:paragraph-properties style:snap-to-layout-grid="false" style:line-height-at-least="0.1666in"/>
    </style:style>
    <style:style style:name="T948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4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50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51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 style:letter-kerning="false" style:font-size-complex="12pt"/>
    </style:style>
    <style:style style:name="T952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53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 style:letter-kerning="false" style:font-size-complex="12pt"/>
    </style:style>
    <style:style style:name="T954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55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 style:letter-kerning="false" style:font-size-complex="12pt"/>
    </style:style>
    <style:style style:name="T956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57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 style:letter-kerning="false" style:font-size-complex="12pt"/>
    </style:style>
    <style:style style:name="T95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59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60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61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6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63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style:letter-kerning="false" style:font-size-complex="12pt"/>
    </style:style>
    <style:style style:name="T96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65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66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67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68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69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70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71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72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73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7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75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76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77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78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79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80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81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82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83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84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85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86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87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P988" style:parent-style-name="內文" style:family="paragraph">
      <style:paragraph-properties style:snap-to-layout-grid="false" fo:margin-left="0.3333in">
        <style:tab-stops/>
      </style:paragraph-properties>
      <style:text-properties style:font-name="Times New Roman" style:font-name-asian="新細明體" style:font-name-complex="Times New Roman" style:letter-kerning="false" style:font-size-complex="12pt"/>
    </style:style>
    <style:style style:name="P989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990" style:parent-style-name="內文" style:family="paragraph">
      <style:paragraph-properties style:snap-to-layout-grid="false" style:line-height-at-least="0.1666in"/>
    </style:style>
    <style:style style:name="T99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9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93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9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95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96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97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9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99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00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01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02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03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04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05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06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07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08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09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1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11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12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13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14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15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16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17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18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19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20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1021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P1022" style:parent-style-name="內文" style:family="paragraph">
      <style:paragraph-properties style:snap-to-layout-grid="false"/>
      <style:text-properties style:font-name="Times New Roman" style:font-name-asian="新細明體" style:font-name-complex="Times New Roman" style:letter-kerning="false" style:font-size-complex="12pt"/>
    </style:style>
    <style:style style:name="P1023" style:parent-style-name="內文" style:family="paragraph">
      <style:paragraph-properties style:snap-to-layout-grid="false"/>
      <style:text-properties style:font-name="Times New Roman" style:font-name-asian="新細明體" style:font-name-complex="Times New Roman" style:letter-kerning="false" style:font-size-complex="12pt"/>
    </style:style>
    <style:style style:name="P1024" style:parent-style-name="內文" style:family="paragraph">
      <style:paragraph-properties style:snap-to-layout-grid="false" style:line-height-at-least="0.25in"/>
    </style:style>
    <style:style style:name="T1025" style:parent-style-name="預設段落字型" style:family="text">
      <style:text-properties style:font-name="Times New Roman" style:font-name-asian="標楷體" style:font-name-complex="Times New Roman" fo:letter-spacing="0.0034in" style:font-size-complex="12pt"/>
    </style:style>
    <style:style style:name="P1026" style:parent-style-name="內文" style:family="paragraph">
      <style:paragraph-properties style:punctuation-wrap="simple" style:text-autospace="none" style:snap-to-layout-grid="false" style:line-height-at-least="0.25in"/>
    </style:style>
    <style:style style:name="T10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3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03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3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0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35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103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46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0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1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10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56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0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1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0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075" style:parent-style-name="內文" style:family="paragraph">
      <style:paragraph-properties style:punctuation-wrap="simple" style:text-autospace="none" style:snap-to-layout-grid="false" style:line-height-at-least="0.25in" fo:margin-left="0.3333in">
        <style:tab-stops/>
      </style:paragraph-properties>
      <style:text-properties style:font-name="Times New Roman" style:font-name-asian="標楷體" style:font-name-complex="Times New Roman" fo:letter-spacing="0.0034in" style:font-size-complex="12pt"/>
    </style:style>
    <style:style style:name="P1076" style:parent-style-name="內文" style:family="paragraph">
      <style:paragraph-properties style:punctuation-wrap="simple" style:text-autospace="none" style:snap-to-layout-grid="false" style:line-height-at-least="0.25in" fo:margin-left="0.3333in">
        <style:tab-stops/>
      </style:paragraph-properties>
      <style:text-properties style:font-name="Times New Roman" style:font-name-asian="標楷體" style:font-name-complex="Times New Roman" fo:letter-spacing="0.0034in" style:font-size-complex="12pt"/>
    </style:style>
    <style:style style:name="P1077" style:parent-style-name="內文" style:family="paragraph">
      <style:paragraph-properties style:punctuation-wrap="simple" style:text-autospace="none" style:snap-to-layout-grid="false" style:line-height-at-least="0.25in" fo:margin-left="0.3333in">
        <style:tab-stops/>
      </style:paragraph-properties>
      <style:text-properties style:font-name="Times New Roman" style:font-name-asian="標楷體" style:font-name-complex="Times New Roman" fo:letter-spacing="0.0034in" style:font-size-complex="12pt"/>
    </style:style>
    <style:style style:name="P1078" style:parent-style-name="內文" style:family="paragraph">
      <style:paragraph-properties style:punctuation-wrap="simple" style:text-autospace="none" style:snap-to-layout-grid="false" style:line-height-at-least="0.25in" fo:margin-left="0.3333in">
        <style:tab-stops/>
      </style:paragraph-properties>
      <style:text-properties style:font-name="Times New Roman" style:font-name-asian="標楷體" style:font-name-complex="Times New Roman" fo:letter-spacing="0.0034in" style:font-size-complex="12pt"/>
    </style:style>
    <style:style style:name="P1079" style:parent-style-name="內文" style:family="paragraph">
      <style:paragraph-properties style:snap-to-layout-grid="false" style:line-height-at-least="0.25in"/>
    </style:style>
    <style:style style:name="T10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84" style:parent-style-name="預設段落字型" style:family="text">
      <style:text-properties style:font-name="Times New Roman" style:font-name-asian="標楷體" style:font-name-complex="Times New Roman" fo:font-style="italic" style:font-style-asian="italic" fo:color="#000000" style:font-size-complex="12pt"/>
    </style:style>
    <style:style style:name="T10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86" style:parent-style-name="預設段落字型" style:family="text">
      <style:text-properties style:font-name="Times New Roman" style:font-name-asian="標楷體" style:font-name-complex="Times New Roman" fo:font-style="italic" style:font-style-asian="italic" fo:color="#000000" style:font-size-complex="12pt"/>
    </style:style>
    <style:style style:name="T10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8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0" style:parent-style-name="預設段落字型" style:family="text">
      <style:text-properties style:font-name="Times New Roman" style:font-name-asian="標楷體" style:font-name-complex="Times New Roman" fo:font-style="italic" style:font-style-asian="italic" fo:color="#000000" style:font-size-complex="12pt"/>
    </style:style>
    <style:style style:name="T10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110" style:parent-style-name="內文" style:family="paragraph">
      <style:paragraph-properties style:snap-to-layout-grid="false" style:line-height-at-least="0.25in" fo:margin-left="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11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1112" style:parent-style-name="內文" style:family="paragraph">
      <style:paragraph-properties style:snap-to-layout-grid="false" style:line-height-at-least="0.25in"/>
    </style:style>
    <style:style style:name="T11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3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13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36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113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5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5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5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1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5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56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115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5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6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1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1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7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1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5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11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olumn1178" style:family="table-column">
      <style:table-column-properties style:column-width="1.575in"/>
    </style:style>
    <style:style style:name="TableColumn1179" style:family="table-column">
      <style:table-column-properties style:column-width="1.575in"/>
    </style:style>
    <style:style style:name="Table1177" style:family="table">
      <style:table-properties style:width="3.15in" fo:margin-left="0in" table:align="center"/>
    </style:style>
    <style:style style:name="TableRow1180" style:family="table-row">
      <style:table-row-properties/>
    </style:style>
    <style:style style:name="TableCell118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182" style:parent-style-name="內文" style:family="paragraph">
      <style:paragraph-properties style:snap-to-layout-grid="false" style:line-height-at-least="0.25in"/>
    </style:style>
    <style:style style:name="T11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18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185" style:parent-style-name="內文" style:family="paragraph">
      <style:paragraph-properties style:snap-to-layout-grid="false" style:line-height-at-least="0.25in"/>
    </style:style>
    <style:style style:name="T11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1187" style:family="table-row">
      <style:table-row-properties/>
    </style:style>
    <style:style style:name="TableCell118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189" style:parent-style-name="內文" style:family="paragraph">
      <style:paragraph-properties style:snap-to-layout-grid="false" fo:text-align="center" style:line-height-at-least="0.25in"/>
    </style:style>
    <style:style style:name="T11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119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style:snap-to-layout-grid="false" fo:text-align="center" style:line-height-at-least="0.25in"/>
    </style:style>
    <style:style style:name="T11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200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1201" style:parent-style-name="內文" style:family="paragraph">
      <style:paragraph-properties style:snap-to-layout-grid="false" fo:line-height="150%"/>
    </style:style>
    <style:style style:name="T12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0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0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06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font-size-complex="12pt"/>
    </style:style>
    <style:style style:name="T12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08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font-size-complex="12pt"/>
    </style:style>
    <style:style style:name="T12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12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font-size-complex="12pt"/>
    </style:style>
    <style:style style:name="T12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15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font-size-complex="12pt"/>
    </style:style>
    <style:style style:name="T12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1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1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1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20" style:parent-style-name="預設段落字型" style:family="text">
      <style:text-properties style:font-name="Times New Roman" style:font-name-asian="標楷體" style:font-name-complex="Times New Roman" style:font-weight-complex="bold" fo:color="#000000" style:text-scale="50%" style:font-size-complex="12pt"/>
    </style:style>
    <style:style style:name="T122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2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2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24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font-size-complex="12pt"/>
    </style:style>
    <style:style style:name="T122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26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font-size-complex="12pt"/>
    </style:style>
    <style:style style:name="T122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2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2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3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35" style:parent-style-name="預設段落字型" style:family="text">
      <style:text-properties style:font-name="Times New Roman" style:font-name-asian="標楷體" style:font-name-complex="Times New Roman" style:font-weight-complex="bold" fo:color="#000000" style:text-scale="50%" style:font-size-complex="12pt"/>
    </style:style>
    <style:style style:name="T12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250" style:parent-style-name="內文" style:family="paragraph">
      <style:paragraph-properties fo:break-before="page" fo:text-align="start" fo:line-height="0.4166in"/>
    </style:style>
    <style:style style:name="T1251" style:parent-style-name="預設段落字型" style:family="text">
      <style:text-properties style:font-name="標楷體" style:font-name-asian="標楷體" fo:font-size="14pt" style:font-size-asian="14pt"/>
    </style:style>
    <style:style style:name="P125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253" style:parent-style-name="預設段落字型" style:family="text">
      <style:text-properties style:font-name="標楷體" style:font-name-asian="標楷體" fo:font-size="14pt" style:font-size-asian="14pt"/>
    </style:style>
    <style:style style:name="T1254" style:parent-style-name="預設段落字型" style:family="text">
      <style:text-properties style:font-name="標楷體" style:font-name-asian="標楷體" fo:font-size="14pt" style:font-size-asian="14pt"/>
    </style:style>
    <style:style style:name="T125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56" style:parent-style-name="預設段落字型" style:family="text">
      <style:text-properties style:font-name="標楷體" style:font-name-asian="標楷體" fo:font-size="14pt" style:font-size-asian="14pt"/>
    </style:style>
    <style:style style:name="T12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58" style:parent-style-name="預設段落字型" style:family="text">
      <style:text-properties style:font-name="標楷體" style:font-name-asian="標楷體" fo:font-size="14pt" style:font-size-asian="14pt"/>
    </style:style>
    <style:style style:name="T125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60" style:parent-style-name="預設段落字型" style:family="text">
      <style:text-properties style:font-name="標楷體" style:font-name-asian="標楷體" fo:font-size="14pt" style:font-size-asian="14pt"/>
    </style:style>
    <style:style style:name="P1261" style:parent-style-name="清單段落" style:family="paragraph">
      <style:paragraph-properties fo:line-height="100%" fo:margin-left="0.25in">
        <style:tab-stops/>
      </style:paragraph-properties>
      <style:text-properties style:font-name="標楷體"/>
    </style:style>
    <style:style style:name="TableColumn1263" style:family="table-column">
      <style:table-column-properties style:column-width="0.893in"/>
    </style:style>
    <style:style style:name="TableColumn1264" style:family="table-column">
      <style:table-column-properties style:column-width="0.893in"/>
    </style:style>
    <style:style style:name="TableColumn1265" style:family="table-column">
      <style:table-column-properties style:column-width="0.893in"/>
    </style:style>
    <style:style style:name="TableColumn1266" style:family="table-column">
      <style:table-column-properties style:column-width="0.893in"/>
    </style:style>
    <style:style style:name="TableColumn1267" style:family="table-column">
      <style:table-column-properties style:column-width="0.893in"/>
    </style:style>
    <style:style style:name="TableColumn1268" style:family="table-column">
      <style:table-column-properties style:column-width="0.893in"/>
    </style:style>
    <style:style style:name="TableColumn1269" style:family="table-column">
      <style:table-column-properties style:column-width="0.893in"/>
    </style:style>
    <style:style style:name="TableColumn1270" style:family="table-column">
      <style:table-column-properties style:column-width="0.893in"/>
    </style:style>
    <style:style style:name="TableColumn1271" style:family="table-column">
      <style:table-column-properties style:column-width="0.893in"/>
    </style:style>
    <style:style style:name="TableColumn1272" style:family="table-column">
      <style:table-column-properties style:column-width="0.893in"/>
    </style:style>
    <style:style style:name="Table1262" style:family="table">
      <style:table-properties style:width="8.9305in" fo:margin-left="0in" table:align="left"/>
    </style:style>
    <style:style style:name="TableRow1273" style:family="table-row">
      <style:table-row-properties style:min-row-height="0.5118in"/>
    </style:style>
    <style:style style:name="TableCell1274" style:family="table-cell">
      <style:table-cell-properties fo:border="0.0069in solid #000000" style:writing-mode="lr-tb" fo:padding-top="0in" fo:padding-left="0.075in" fo:padding-bottom="0in" fo:padding-right="0.075in"/>
    </style:style>
    <style:style style:name="T1275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276" style:family="table-cell">
      <style:table-cell-properties fo:border="0.0069in solid #000000" style:writing-mode="lr-tb" fo:padding-top="0in" fo:padding-left="0.075in" fo:padding-bottom="0in" fo:padding-right="0.075in"/>
    </style:style>
    <style:style style:name="T1277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278" style:family="table-cell">
      <style:table-cell-properties fo:border="0.0069in solid #000000" style:writing-mode="lr-tb" fo:padding-top="0in" fo:padding-left="0.075in" fo:padding-bottom="0in" fo:padding-right="0.075in"/>
    </style:style>
    <style:style style:name="T1279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280" style:family="table-cell">
      <style:table-cell-properties fo:border="0.0069in solid #000000" style:writing-mode="lr-tb" fo:padding-top="0in" fo:padding-left="0.075in" fo:padding-bottom="0in" fo:padding-right="0.075in"/>
    </style:style>
    <style:style style:name="T1281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282" style:family="table-cell">
      <style:table-cell-properties fo:border="0.0069in solid #000000" style:writing-mode="lr-tb" fo:padding-top="0in" fo:padding-left="0.075in" fo:padding-bottom="0in" fo:padding-right="0.075in"/>
    </style:style>
    <style:style style:name="T1283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284" style:family="table-cell">
      <style:table-cell-properties fo:border="0.0069in solid #000000" style:writing-mode="lr-tb" fo:padding-top="0in" fo:padding-left="0.075in" fo:padding-bottom="0in" fo:padding-right="0.075in"/>
    </style:style>
    <style:style style:name="T1285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286" style:family="table-cell">
      <style:table-cell-properties fo:border="0.0069in solid #000000" style:writing-mode="lr-tb" fo:padding-top="0in" fo:padding-left="0.075in" fo:padding-bottom="0in" fo:padding-right="0.075in"/>
    </style:style>
    <style:style style:name="T1287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288" style:family="table-cell">
      <style:table-cell-properties fo:border="0.0069in solid #000000" style:writing-mode="lr-tb" fo:padding-top="0in" fo:padding-left="0.075in" fo:padding-bottom="0in" fo:padding-right="0.075in"/>
    </style:style>
    <style:style style:name="T1289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290" style:family="table-cell">
      <style:table-cell-properties fo:border="0.0069in solid #000000" style:writing-mode="lr-tb" fo:padding-top="0in" fo:padding-left="0.075in" fo:padding-bottom="0in" fo:padding-right="0.075in"/>
    </style:style>
    <style:style style:name="T1291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292" style:family="table-cell">
      <style:table-cell-properties fo:border="0.0069in solid #000000" style:writing-mode="lr-tb" fo:padding-top="0in" fo:padding-left="0.075in" fo:padding-bottom="0in" fo:padding-right="0.075in"/>
    </style:style>
    <style:style style:name="T1293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Row1294" style:family="table-row">
      <style:table-row-properties style:min-row-height="0.5118in"/>
    </style:style>
    <style:style style:name="TableCell1295" style:family="table-cell">
      <style:table-cell-properties fo:border="0.0069in solid #000000" style:writing-mode="lr-tb" fo:padding-top="0in" fo:padding-left="0.075in" fo:padding-bottom="0in" fo:padding-right="0.075in"/>
    </style:style>
    <style:style style:name="T1296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297" style:family="table-cell">
      <style:table-cell-properties fo:border="0.0069in solid #000000" style:writing-mode="lr-tb" fo:padding-top="0in" fo:padding-left="0.075in" fo:padding-bottom="0in" fo:padding-right="0.075in"/>
    </style:style>
    <style:style style:name="T1298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299" style:family="table-cell">
      <style:table-cell-properties fo:border="0.0069in solid #000000" style:writing-mode="lr-tb" fo:padding-top="0in" fo:padding-left="0.075in" fo:padding-bottom="0in" fo:padding-right="0.075in"/>
    </style:style>
    <style:style style:name="T1300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301" style:family="table-cell">
      <style:table-cell-properties fo:border="0.0069in solid #000000" style:writing-mode="lr-tb" fo:padding-top="0in" fo:padding-left="0.075in" fo:padding-bottom="0in" fo:padding-right="0.075in"/>
    </style:style>
    <style:style style:name="T1302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303" style:family="table-cell">
      <style:table-cell-properties fo:border="0.0069in solid #000000" style:writing-mode="lr-tb" fo:padding-top="0in" fo:padding-left="0.075in" fo:padding-bottom="0in" fo:padding-right="0.075in"/>
    </style:style>
    <style:style style:name="T1304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305" style:family="table-cell">
      <style:table-cell-properties fo:border="0.0069in solid #000000" style:writing-mode="lr-tb" fo:padding-top="0in" fo:padding-left="0.075in" fo:padding-bottom="0in" fo:padding-right="0.075in"/>
    </style:style>
    <style:style style:name="T1306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307" style:family="table-cell">
      <style:table-cell-properties fo:border="0.0069in solid #000000" style:writing-mode="lr-tb" fo:padding-top="0in" fo:padding-left="0.075in" fo:padding-bottom="0in" fo:padding-right="0.075in"/>
    </style:style>
    <style:style style:name="T1308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309" style:family="table-cell">
      <style:table-cell-properties fo:border="0.0069in solid #000000" style:writing-mode="lr-tb" fo:padding-top="0in" fo:padding-left="0.075in" fo:padding-bottom="0in" fo:padding-right="0.075in"/>
    </style:style>
    <style:style style:name="T1310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311" style:family="table-cell">
      <style:table-cell-properties fo:border="0.0069in solid #000000" style:writing-mode="lr-tb" fo:padding-top="0in" fo:padding-left="0.075in" fo:padding-bottom="0in" fo:padding-right="0.075in"/>
    </style:style>
    <style:style style:name="T1312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T1314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Row1315" style:family="table-row">
      <style:table-row-properties style:min-row-height="0.5118in"/>
    </style:style>
    <style:style style:name="TableCell1316" style:family="table-cell">
      <style:table-cell-properties fo:border="0.0069in solid #000000" style:writing-mode="lr-tb" fo:padding-top="0in" fo:padding-left="0.075in" fo:padding-bottom="0in" fo:padding-right="0.075in"/>
    </style:style>
    <style:style style:name="T1317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TableCell1318" style:family="table-cell">
      <style:table-cell-properties fo:border="0.0069in solid #000000" style:writing-mode="lr-tb" fo:padding-top="0in" fo:padding-left="0.075in" fo:padding-bottom="0in" fo:padding-right="0.075in"/>
    </style:style>
    <style:style style:name="T1319" style:parent-style-name="預設段落字型" style:family="text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P1320" style:parent-style-name="內文" style:family="paragraph">
      <style:text-properties style:font-name="標楷體" style:font-name-asian="標楷體"/>
    </style:style>
    <style:style style:name="P1321" style:parent-style-name="清單段落" style:family="paragraph">
      <style:paragraph-properties fo:line-height="100%" fo:margin-left="0.25in">
        <style:tab-stops/>
      </style:paragraph-properties>
      <style:text-properties style:font-name="標楷體"/>
    </style:style>
    <style:style style:name="P1322" style:parent-style-name="內文" style:family="paragraph">
      <style:text-properties style:font-name="標楷體" style:font-name-asian="標楷體"/>
    </style:style>
    <style:style style:name="TableColumn1324" style:family="table-column">
      <style:table-column-properties style:column-width="4.4743in"/>
    </style:style>
    <style:style style:name="TableColumn1325" style:family="table-column">
      <style:table-column-properties style:column-width="4.4562in"/>
    </style:style>
    <style:style style:name="Table1323" style:family="table">
      <style:table-properties style:width="8.9305in" fo:margin-left="0in" table:align="left"/>
    </style:style>
    <style:style style:name="TableRow1326" style:family="table-row">
      <style:table-row-properties style:min-row-height="8.8743in"/>
    </style:style>
    <style:style style:name="TableCell1327" style:family="table-cell">
      <style:table-cell-properties fo:border="0.0069in solid #000000" style:writing-mode="lr-tb" fo:padding-top="0in" fo:padding-left="0.075in" fo:padding-bottom="0in" fo:padding-right="0.075in"/>
    </style:style>
    <style:style style:name="P1328" style:parent-style-name="內文" style:family="paragraph">
      <style:paragraph-properties style:snap-to-layout-grid="false" style:line-height-at-least="0.25in"/>
    </style:style>
    <style:style style:name="T132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30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133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3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33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3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3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36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3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38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3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4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4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42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4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44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45" style:parent-style-name="預設段落字型" style:family="text">
      <style:text-properties style:font-name-asian="標楷體" style:text-position="-16.6% 100%" style:font-size-complex="12pt"/>
    </style:style>
    <style:style style:name="T1346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4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48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49" style:parent-style-name="預設段落字型" style:family="text">
      <style:text-properties style:font-name-asian="標楷體" style:text-position="-25% 100%" style:font-size-complex="12pt"/>
    </style:style>
    <style:style style:name="T1350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5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5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53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5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55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135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57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5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5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6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61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6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63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64" style:parent-style-name="預設段落字型" style:family="text">
      <style:text-properties style:font-name-asian="標楷體" style:text-position="-16.6% 100%" style:font-size-complex="12pt"/>
    </style:style>
    <style:style style:name="T136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66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67" style:parent-style-name="預設段落字型" style:family="text">
      <style:text-properties style:font-name-asian="標楷體" style:text-position="-25% 100%" style:font-size-complex="12pt"/>
    </style:style>
    <style:style style:name="T1368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6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70" style:parent-style-name="預設段落字型" style:family="text">
      <style:text-properties style:font-name="Times New Roman" style:font-name-asian="標楷體" style:font-name-complex="Times New Roman" style:text-scale="25%" style:letter-kerning="false" fo:font-size="10pt" style:font-size-asian="10pt" style:font-size-complex="12pt"/>
    </style:style>
    <style:style style:name="T1371" style:parent-style-name="預設段落字型" style:family="text">
      <style:text-properties style:font-name-asian="標楷體" style:text-position="-16.6% 100%" style:font-size-complex="12pt"/>
    </style:style>
    <style:style style:name="T137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73" style:parent-style-name="預設段落字型" style:family="text">
      <style:text-properties style:font-name-asian="標楷體" style:text-position="-16.6% 100%" style:font-size-complex="12pt"/>
    </style:style>
    <style:style style:name="T137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7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7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7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7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79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138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81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1382" style:parent-style-name="預設段落字型" style:family="text">
      <style:text-properties style:font-name-asian="標楷體" style:text-position="-16.6% 100%" style:font-size-complex="12pt"/>
    </style:style>
    <style:style style:name="T138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84" style:parent-style-name="預設段落字型" style:family="text">
      <style:text-properties style:font-name-asian="標楷體" style:text-position="-25% 100%" style:font-size-complex="12pt"/>
    </style:style>
    <style:style style:name="T138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ableColumn1387" style:family="table-column">
      <style:table-column-properties style:column-width="1.575in"/>
    </style:style>
    <style:style style:name="TableColumn1388" style:family="table-column">
      <style:table-column-properties style:column-width="1.575in"/>
    </style:style>
    <style:style style:name="Table1386" style:family="table">
      <style:table-properties style:width="3.15in" fo:margin-left="0in" table:align="center"/>
    </style:style>
    <style:style style:name="TableRow1389" style:family="table-row">
      <style:table-row-properties/>
    </style:style>
    <style:style style:name="TableCell139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391" style:parent-style-name="內文" style:family="paragraph">
      <style:paragraph-properties style:snap-to-layout-grid="false" style:line-height-at-least="0.25in"/>
    </style:style>
    <style:style style:name="TableCell139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393" style:parent-style-name="內文" style:family="paragraph">
      <style:paragraph-properties style:snap-to-layout-grid="false" style:line-height-at-least="0.25in"/>
    </style:style>
    <style:style style:name="TableRow1394" style:family="table-row">
      <style:table-row-properties/>
    </style:style>
    <style:style style:name="TableCell139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style:snap-to-layout-grid="false" fo:text-align="center" style:line-height-at-least="0.25in"/>
    </style:style>
    <style:style style:name="T13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139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style:snap-to-layout-grid="false" fo:text-align="center" style:line-height-at-least="0.25in"/>
    </style:style>
    <style:style style:name="T14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403" style:parent-style-name="內文" style:family="paragraph">
      <style:text-properties style:font-name="標楷體" style:font-name-asian="標楷體" style:font-name-complex="Times New Roman"/>
    </style:style>
    <style:style style:name="TableCell1404" style:family="table-cell">
      <style:table-cell-properties fo:border="0.0069in solid #000000" style:writing-mode="lr-tb" fo:padding-top="0in" fo:padding-left="0.075in" fo:padding-bottom="0in" fo:padding-right="0.075in"/>
    </style:style>
    <style:style style:name="P1405" style:parent-style-name="內文" style:family="paragraph">
      <style:paragraph-properties style:snap-to-layout-grid="false" fo:line-height="150%"/>
    </style:style>
    <style:style style:name="T1406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140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08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letter-kerning="false" fo:font-size="10pt" style:font-size-asian="10pt" style:font-size-complex="12pt"/>
    </style:style>
    <style:style style:name="T140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10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letter-kerning="false" fo:font-size="10pt" style:font-size-asian="10pt" style:font-size-complex="12pt"/>
    </style:style>
    <style:style style:name="T141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1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1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14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letter-kerning="false" fo:font-size="10pt" style:font-size-asian="10pt" style:font-size-complex="12pt"/>
    </style:style>
    <style:style style:name="T141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1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17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letter-kerning="false" fo:font-size="10pt" style:font-size-asian="10pt" style:font-size-complex="12pt"/>
    </style:style>
    <style:style style:name="T141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1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20" style:parent-style-name="預設段落字型" style:family="text">
      <style:text-properties style:font-name="Times New Roman" style:font-name-asian="標楷體" style:font-name-complex="Times New Roman" style:font-weight-complex="bold" fo:color="#000000" style:text-scale="50%" style:letter-kerning="false" fo:font-size="10pt" style:font-size-asian="10pt" style:font-size-complex="12pt"/>
    </style:style>
    <style:style style:name="T142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22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letter-kerning="false" fo:font-size="10pt" style:font-size-asian="10pt" style:font-size-complex="12pt"/>
    </style:style>
    <style:style style:name="T142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24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fo:color="#000000" style:letter-kerning="false" fo:font-size="10pt" style:font-size-asian="10pt" style:font-size-complex="12pt"/>
    </style:style>
    <style:style style:name="T142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2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27" style:parent-style-name="預設段落字型" style:family="text">
      <style:text-properties style:font-name="Times New Roman" style:font-name-asian="標楷體" style:font-name-complex="Times New Roman" style:font-weight-complex="bold" fo:color="#000000" style:text-scale="50%" style:letter-kerning="false" fo:font-size="10pt" style:font-size-asian="10pt" style:font-size-complex="12pt"/>
    </style:style>
    <style:style style:name="T142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2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3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3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3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3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3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3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T143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2pt"/>
    </style:style>
    <style:style style:name="P1437" style:parent-style-name="內文" style:family="paragraph">
      <style:text-properties style:font-name="標楷體" style:font-name-asian="標楷體" style:font-name-complex="Times New Roman"/>
    </style:style>
    <style:style style:name="P1438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/>
    </style:style>
    <style:style style:name="T1439" style:parent-style-name="預設段落字型" style:family="text">
      <style:text-properties style:font-name="標楷體" style:font-name-asian="標楷體" fo:font-size="14pt" style:font-size-asian="14pt"/>
    </style:style>
    <style:style style:name="P1440" style:parent-style-name="內文" style:family="paragraph">
      <style:text-properties style:font-name="標楷體" style:font-name-asian="標楷體"/>
    </style:style>
    <style:style style:name="T1441" style:parent-style-name="預設段落字型" style:family="text">
      <style:text-properties style:font-name="標楷體" style:font-name-asian="標楷體"/>
    </style:style>
    <style:style style:name="P1442" style:parent-style-name="內文" style:family="paragraph">
      <style:paragraph-properties fo:widows="2" fo:orphans="2"/>
    </style:style>
    <style:style style:name="P1443" style:parent-style-name="內文" style:family="paragraph">
      <style:paragraph-properties fo:widows="2" fo:orphans="2"/>
    </style:style>
    <style:style style:name="P1444" style:parent-style-name="內文" style:family="paragraph">
      <style:paragraph-properties fo:widows="2" fo:orphans="2"/>
    </style:style>
    <style:style style:name="P1445" style:parent-style-name="內文" style:family="paragraph">
      <style:paragraph-properties fo:widows="2" fo:orphans="2"/>
    </style:style>
    <style:style style:name="P1446" style:parent-style-name="內文" style:family="paragraph">
      <style:paragraph-properties fo:widows="2" fo:orphans="2"/>
      <style:text-properties style:font-name="標楷體" style:font-name-asian="標楷體"/>
    </style:style>
    <style:style style:name="P1447" style:parent-style-name="清單段落" style:family="paragraph">
      <style:paragraph-properties fo:widows="2" fo:orphans="2" fo:line-height="100%" fo:margin-left="0.5in">
        <style:tab-stops/>
      </style:paragraph-properties>
    </style:style>
    <style:style style:name="P1448" style:parent-style-name="清單段落" style:family="paragraph">
      <style:paragraph-properties fo:widows="2" fo:orphans="2" fo:line-height="100%" fo:margin-left="0.5in">
        <style:tab-stops/>
      </style:paragraph-properties>
    </style:style>
    <style:style style:name="P1449" style:parent-style-name="內文" style:family="paragraph">
      <style:paragraph-properties fo:widows="2" fo:orphans="2"/>
      <style:text-properties style:font-name="Times New Roman" style:font-name-asian="標楷體" style:font-name-complex="Times New Roman" style:font-size-complex="12pt"/>
    </style:style>
    <style:style style:family="graphic" style:name="a122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1" style:parent-style-name="Graphics">
      <style:graphic-properties fo:border="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132" style:parent-style-name="Graphics">
      <style:graphic-properties fo:border="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133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color-mode="greyscale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color-mode="greyscale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9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12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一次定期評量<text:s/>數學科<text:s/>試題卷</text:p>
      <text:p text:style-name="P8"><text:span text:style-name="T9">九</text:span><text:span text:style-name="T10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1">年級</text:span><text:span text:style-name="T12">　　　</text:span><text:span text:style-name="T13">班 座號</text:span><text:span text:style-name="T14">　　　</text:span><text:span text:style-name="T15"><text:s/>姓名</text:span><text:span text:style-name="T16">　　　　　　　　</text:span><text:span text:style-name="T17"><text:s/></text:span></text:p>
      <text:list text:style-name="LFO39" text:continue-numbering="true">
        <text:list-item>
          <text:p text:style-name="P18"><text:bookmark-start text:name="Z_23C3D67F08E6429BA83C5067A9B9D0F1"/><text:bookmark-start text:name="Q_23C3D67F08E6429BA83C5067A9B9D0F1"/>選擇題:(共22題,每題4分)</text:p>
        </text:list-item>
      </text:list>
      <text:p text:style-name="P19"/>
      <text:list text:style-name="LFO32" text:continue-numbering="true">
        <text:list-item>
          <text:p text:style-name="P20"><text:bookmark-start text:name="Z_9585FAA095D94A7981776D9BCEE69CBF"/><text:bookmark-start text:name="Q_9585FAA095D94A7981776D9BCEE69CBF"/><text:bookmark-end text:name="Z_23C3D67F08E6429BA83C5067A9B9D0F1"/><text:bookmark-end text:name="Q_23C3D67F08E6429BA83C5067A9B9D0F1"/><text:span text:style-name="T21">下列五個敘述</text:span><text:span text:style-name="T22"><text:s/>(1)</text:span><text:span text:style-name="T23">兩個等腰直角三角形一定相似。</text:span><text:span text:style-name="T24">(2)</text:span><text:span text:style-name="T25">兩個梯形一定相似。</text:span><text:span text:style-name="T26">(3)</text:span><text:span text:style-name="T27">兩個菱形一定相似。</text:span><text:span text:style-name="T28"><text:s/>(4)</text:span><text:span text:style-name="T29">兩個正</text:span><text:span text:style-name="T30">　</text:span><text:span text:style-name="T31">n</text:span><text:span text:style-name="T32">　</text:span><text:span text:style-name="T33">邊形一定相似。</text:span><text:span text:style-name="T34"><text:s/>(5)</text:span><text:span text:style-name="T35">兩個對應邊成比例的八邊形一定相似。有幾個正確</text:span><text:span text:style-name="T36"><text:s/>(A) 2 (B) 3 (C) 4 (D) 5</text:span><text:span text:style-name="T37">。</text:span><text:span text:style-name="T38"><text:line-break/></text:span></text:p>
        </text:list-item>
      </text:list>
      <text:p text:style-name="P39"><text:bookmark-start text:name="Z_7DECC7709E134579BD6262BC0FE93C45"/><text:bookmark-end text:name="Z_9585FAA095D94A7981776D9BCEE69CBF"/><text:bookmark-end text:name="Q_9585FAA095D94A7981776D9BCEE69CBF"/></text:p>
      <text:list text:style-name="LFO32" text:continue-numbering="true">
        <text:list-item>
          <text:p text:style-name="P40"><text:bookmark-start text:name="Q_E1A5953504C747E9BAECAE92A3E42801"/><text:bookmark-start text:name="Z_E1A5953504C747E9BAECAE92A3E42801"/><text:bookmark-end text:name="Z_7DECC7709E134579BD6262BC0FE93C45"/><text:span text:style-name="T41"><draw:frame draw:z-index="251664384" draw:id="id1" draw:style-name="a1" draw:name="Object 5" text:anchor-type="paragraph" svg:x="6.79583in" svg:y="0.04097in" svg:width="2.31944in" svg:height="0.98472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42">如右圖，△</text:span><text:span text:style-name="T43">ABC</text:span><text:span text:style-name="T44">　</text:span><text:span text:style-name="T45">中，</text:span><text:span text:style-name="T46"><draw:frame draw:z-index="0" draw:id="id2" draw:style-name="a2" draw:name="Object 2" text:anchor-type="as-char" svg:x="0in" svg:y="0in" svg:width="0.325in" svg:height="0.21667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47">　</text:span><text:span text:style-name="T48">//</text:span><text:span text:style-name="T49">　</text:span><text:span text:style-name="T50"><draw:frame draw:z-index="0" draw:id="id3" draw:style-name="a3" draw:name="Object 3" text:anchor-type="as-char" svg:x="0in" svg:y="0in" svg:width="0.28333in" svg:height="0.21667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51">，若</text:span><text:span text:style-name="T52">　</text:span><text:span text:style-name="T53"><draw:frame draw:z-index="0" draw:id="id4" draw:style-name="a4" draw:name="Object 4" text:anchor-type="as-char" svg:x="0in" svg:y="0in" svg:width="0.325in" svg:height="0.20833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54">＝</text:span><text:span text:style-name="T55">3x</text:span><text:span text:style-name="T56">＋</text:span><text:span text:style-name="T57">4</text:span><text:span text:style-name="T58">，</text:span><text:span text:style-name="T59"><draw:frame draw:z-index="0" draw:id="id5" draw:style-name="a5" draw:name="Object 5" text:anchor-type="as-char" svg:x="0in" svg:y="0in" svg:width="0.3in" svg:height="0.20833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60">＝</text:span><text:span text:style-name="T61">4</text:span><text:span text:style-name="T62">，</text:span><text:span text:style-name="T63"><draw:frame draw:z-index="0" draw:id="id6" draw:style-name="a6" draw:name="Object 6" text:anchor-type="as-char" svg:x="0in" svg:y="0in" svg:width="0.29167in" svg:height="0.21667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64">＝</text:span><text:span text:style-name="T65">5</text:span><text:span text:style-name="T66">，</text:span><text:span text:style-name="T67"><draw:frame draw:z-index="0" draw:id="id7" draw:style-name="a7" draw:name="Object 7" text:anchor-type="as-char" svg:x="0in" svg:y="0in" svg:width="0.29167in" svg:height="0.21667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68">＝</text:span><text:span text:style-name="T69">2</text:span><text:span text:style-name="T70">，求</text:span><text:span text:style-name="T71">　</text:span><text:span text:style-name="T72">x</text:span><text:span text:style-name="T73">　</text:span><text:span text:style-name="T74">＝</text:span><text:span text:style-name="T75">(A) 2 <text:s text:c="2"/>(B)3 <text:s text:c="2"/>(C) 4 <text:s text:c="2"/>(D)1 <text:s/></text:span><text:span text:style-name="T76">。</text:span><text:span text:style-name="T77"><text:s text:c="2"/></text:span></text:p>
        </text:list-item>
      </text:list>
      <text:p text:style-name="P78"/>
      <text:p text:style-name="P79"><text:bookmark-end text:name="Q_E1A5953504C747E9BAECAE92A3E42801"/></text:p>
      <text:p text:style-name="P80"/>
      <text:list text:style-name="LFO32" text:continue-numbering="true">
        <text:list-item>
          <text:p text:style-name="P81"><text:bookmark-start text:name="Q_25219ACA3BA24F079049EE2AE945213C"/><text:bookmark-start text:name="Z_25219ACA3BA24F079049EE2AE945213C"/><text:bookmark-end text:name="Z_E1A5953504C747E9BAECAE92A3E42801"/><text:span text:style-name="T82"><draw:frame draw:z-index="251665408" draw:id="id8" draw:style-name="a8" draw:name="Object 6" text:anchor-type="paragraph" svg:x="7.46111in" svg:y="0.02153in" svg:width="1.32361in" svg:height="1.43611in" style:rel-width="scale" style:rel-height="scale"><draw:object-ole draw:class-id="00020907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83">如右圖，</text:span><text:span text:style-name="T84">L</text:span><text:span text:style-name="T85">1</text:span><text:span text:style-name="T86">、</text:span><text:span text:style-name="T87">L</text:span><text:span text:style-name="T88">2</text:span><text:span text:style-name="T89">、</text:span><text:span text:style-name="T90">L</text:span><text:span text:style-name="T91">3</text:span><text:span text:style-name="T92">、</text:span><text:span text:style-name="T93">L</text:span><text:span text:style-name="T94">4</text:span><text:span text:style-name="T95">　</text:span><text:span text:style-name="T96">皆為直線，</text:span><text:span text:style-name="T97">L</text:span><text:span text:style-name="T98">1</text:span><text:span text:style-name="T99">　</text:span><text:span text:style-name="T100">//</text:span><text:span text:style-name="T101">　</text:span><text:span text:style-name="T102">L</text:span><text:span text:style-name="T103">2</text:span><text:span text:style-name="T104">　</text:span><text:span text:style-name="T105">//</text:span><text:span text:style-name="T106">　</text:span><text:span text:style-name="T107">L</text:span><text:span text:style-name="T108">3</text:span><text:span text:style-name="T109">　</text:span><text:span text:style-name="T110">//</text:span><text:span text:style-name="T111">　</text:span><text:span text:style-name="T112">L</text:span><text:span text:style-name="T113">4</text:span><text:span text:style-name="T114">，直線</text:span><text:span text:style-name="T115">　</text:span><text:span text:style-name="T116">M</text:span><text:span text:style-name="T117">1</text:span><text:span text:style-name="T118">　</text:span><text:span text:style-name="T119">與</text:span><text:span text:style-name="T120">　</text:span><text:span text:style-name="T121">M</text:span><text:span text:style-name="T122">2</text:span><text:span text:style-name="T123">　</text:span><text:span text:style-name="T124">為截線，</text:span><text:span text:style-name="T125"><draw:frame draw:z-index="0" draw:id="id9" draw:style-name="a9" draw:name="Object 9" text:anchor-type="as-char" svg:x="0in" svg:y="0in" svg:width="0.28125in" svg:height="0.20833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126">：</text:span><text:span text:style-name="T127"><draw:frame draw:z-index="0" draw:id="id10" draw:style-name="a10" draw:name="Object 10" text:anchor-type="as-char" svg:x="0in" svg:y="0in" svg:width="0.28125in" svg:height="0.23958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128">：</text:span><text:span text:style-name="T129"><draw:frame draw:z-index="0" draw:id="id11" draw:style-name="a11" draw:name="Object 11" text:anchor-type="as-char" svg:x="0in" svg:y="0in" svg:width="0.28125in" svg:height="0.23958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130">＝</text:span><text:span text:style-name="T131">1</text:span><text:span text:style-name="T132">：</text:span><text:span text:style-name="T133">2</text:span><text:span text:style-name="T134">：</text:span><text:span text:style-name="T135">3</text:span><text:span text:style-name="T136">，</text:span><text:span text:style-name="T137"><draw:frame draw:z-index="0" draw:id="id12" draw:style-name="a12" draw:name="Object 12" text:anchor-type="as-char" svg:x="0in" svg:y="0in" svg:width="0.26042in" svg:height="0.21875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138">＝</text:span><text:span text:style-name="T139">40</text:span><text:span text:style-name="T140">，求</text:span><text:span text:style-name="T141"><draw:frame draw:z-index="0" draw:id="id13" draw:style-name="a13" draw:name="Object 13" text:anchor-type="as-char" svg:x="0in" svg:y="0in" svg:width="0.28125in" svg:height="0.23958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142">　</text:span><text:span text:style-name="T143">＝</text:span><text:span text:style-name="T144">(A) 18 <text:s text:c="2"/>(B)16 <text:s/>(C) 20 <text:s/>(D) 24 <text:s/></text:span><text:span text:style-name="T145">。</text:span></text:p>
        </text:list-item>
      </text:list>
      <text:p text:style-name="P146"/>
      <text:p text:style-name="P147"><text:bookmark-end text:name="Q_25219ACA3BA24F079049EE2AE945213C"/></text:p>
      <text:p text:style-name="P148"/>
      <text:list text:style-name="LFO32" text:continue-numbering="true">
        <text:list-item>
          <text:p text:style-name="P149"><text:bookmark-start text:name="Q_496453F92EBB4D5094047E1F62E6A823"/><text:bookmark-start text:name="Z_496453F92EBB4D5094047E1F62E6A823"/><text:bookmark-end text:name="Z_25219ACA3BA24F079049EE2AE945213C"/><text:span text:style-name="T150">已知五邊形</text:span><text:span text:style-name="T151">　</text:span><text:span text:style-name="T152">ABCDE</text:span><text:span text:style-name="T153">～五邊形</text:span><text:span text:style-name="T154">　</text:span><text:span text:style-name="T155">PQRST</text:span><text:span text:style-name="T156">，</text:span><text:span text:style-name="T157">A</text:span><text:span text:style-name="T158">、</text:span><text:span text:style-name="T159">B</text:span><text:span text:style-name="T160">、</text:span><text:span text:style-name="T161">C</text:span><text:span text:style-name="T162">、</text:span><text:span text:style-name="T163">D</text:span><text:span text:style-name="T164">、</text:span><text:span text:style-name="T165">E</text:span><text:span text:style-name="T166">　</text:span><text:span text:style-name="T167">的對應頂點為</text:span><text:span text:style-name="T168">　</text:span><text:span text:style-name="T169">P</text:span><text:span text:style-name="T170">、</text:span><text:span text:style-name="T171">Q</text:span><text:span text:style-name="T172">、</text:span><text:span text:style-name="T173">R</text:span><text:span text:style-name="T174">、</text:span><text:span text:style-name="T175">S</text:span><text:span text:style-name="T176">、</text:span><text:span text:style-name="T177">T</text:span><text:span text:style-name="T178">，</text:span><text:span text:style-name="T179"><text:line-break/></text:span><text:span text:style-name="T180">若∠</text:span><text:span text:style-name="T181">A</text:span><text:span text:style-name="T182">：∠</text:span><text:span text:style-name="T183">B</text:span><text:span text:style-name="T184">：∠</text:span><text:span text:style-name="T185">C</text:span><text:span text:style-name="T186">：∠</text:span><text:span text:style-name="T187">D</text:span><text:span text:style-name="T188">＝</text:span><text:span text:style-name="T189">2</text:span><text:span text:style-name="T190">：</text:span><text:span text:style-name="T191">3</text:span><text:span text:style-name="T192">：</text:span><text:span text:style-name="T193">4</text:span><text:span text:style-name="T194">：</text:span><text:span text:style-name="T195">5</text:span><text:span text:style-name="T196">，∠</text:span><text:span text:style-name="T197">E</text:span><text:span text:style-name="T198">＝</text:span><text:span text:style-name="T199">120</text:span><text:span text:style-name="T200">°，則</text:span><text:span text:style-name="T201"><text:s/>(A)<text:s/></text:span><text:span text:style-name="T202">∠</text:span><text:span text:style-name="T203">Q</text:span><text:span text:style-name="T204">　</text:span><text:span text:style-name="T205">＝</text:span><text:span text:style-name="T206">60</text:span><text:span text:style-name="T207">°</text:span><text:span text:style-name="T208"><text:s text:c="2"/>(B)<text:s/></text:span><text:span text:style-name="T209">∠</text:span><text:span text:style-name="T210">Q</text:span><text:span text:style-name="T211">　</text:span><text:span text:style-name="T212">＝</text:span><text:span text:style-name="T213">80</text:span><text:span text:style-name="T214">°</text:span><text:span text:style-name="T215"><text:s/></text:span><text:span text:style-name="T216"><text:line-break/></text:span><text:span text:style-name="T217"><text:s/>(C)<text:s/></text:span><text:span text:style-name="T218">∠</text:span><text:span text:style-name="T219">S<text:s/></text:span><text:span text:style-name="T220">＝</text:span><text:span text:style-name="T221">100</text:span><text:span text:style-name="T222">°</text:span><text:span text:style-name="T223"><text:s text:c="2"/>(D)<text:s/></text:span><text:span text:style-name="T224">∠</text:span><text:span text:style-name="T225">S<text:s/></text:span><text:span text:style-name="T226">＝</text:span><text:span text:style-name="T227">150</text:span><text:span text:style-name="T228">°</text:span><text:span text:style-name="T229"><text:s/></text:span><text:span text:style-name="T230">。</text:span></text:p>
        </text:list-item>
      </text:list>
      <text:p text:style-name="P231"><text:bookmark-end text:name="Q_496453F92EBB4D5094047E1F62E6A823"/></text:p>
      <text:list text:style-name="LFO32" text:continue-numbering="true">
        <text:list-item>
          <text:p text:style-name="P232"><text:bookmark-start text:name="Q_03BF6BB08E144D669178D8E604B86F17"/><text:span text:style-name="T233">下列哪個選項中的兩個圖形</text:span><text:span text:style-name="T234">不是</text:span><text:span text:style-name="T235">相似形？　</text:span><text:span text:style-name="T236">(</text:span><text:span text:style-name="T237">Ａ</text:span><text:span text:style-name="T238">)</text:span><text:span text:style-name="T239">　</text:span><text:span text:style-name="T240"><draw:frame draw:z-index="0" draw:id="id14" draw:style-name="a14" draw:name="Picture 14" text:anchor-type="as-char" svg:x="0in" svg:y="0in" svg:width="1.94792in" svg:height="0.82292in" style:rel-width="scale" style:rel-height="scale"><draw:object-ole draw:class-id="00020907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241">　</text:span><text:span text:style-name="T242">(</text:span><text:span text:style-name="T243">Ｂ</text:span><text:span text:style-name="T244">)</text:span><text:span text:style-name="T245">　</text:span><text:span text:style-name="T246"><draw:frame draw:z-index="0" draw:id="id15" draw:style-name="a15" draw:name="Picture 15" text:anchor-type="as-char" svg:x="0in" svg:y="0in" svg:width="1.64583in" svg:height="0.94792in" style:rel-width="scale" style:rel-height="scale"><draw:object-ole draw:class-id="00020907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247">　</text:span><text:span text:style-name="T248"><text:line-break/></text:span><text:span text:style-name="T249">(</text:span><text:span text:style-name="T250">Ｃ</text:span><text:span text:style-name="T251">)</text:span><text:span text:style-name="T252">　</text:span><text:span text:style-name="T253"><draw:frame draw:z-index="0" draw:id="id16" draw:style-name="a16" draw:name="Picture 16" text:anchor-type="as-char" svg:x="0in" svg:y="0in" svg:width="1.98958in" svg:height="1.17708in" style:rel-width="scale" style:rel-height="scale"><draw:object-ole draw:class-id="00020907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254">　</text:span><text:span text:style-name="T255">(</text:span><text:span text:style-name="T256">Ｄ</text:span><text:span text:style-name="T257">)</text:span><text:span text:style-name="T258">　</text:span><text:span text:style-name="T259"><draw:frame draw:z-index="0" draw:id="id17" draw:style-name="a17" draw:name="Picture 17" text:anchor-type="as-char" svg:x="0in" svg:y="0in" svg:width="1.82292in" svg:height="1.08333in" style:rel-width="scale" style:rel-height="scale"><draw:object-ole draw:class-id="00020907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bookmark-end text:name="Q_03BF6BB08E144D669178D8E604B86F17"/></text:p>
        </text:list-item>
      </text:list>
      <text:p text:style-name="P260"/>
      <text:list text:style-name="LFO32" text:continue-numbering="true">
        <text:list-item>
          <text:p text:style-name="P261"><text:bookmark-start text:name="Q_494D52871E0849DEBC1DEF27245CA03F"/><text:bookmark-start text:name="Z_494D52871E0849DEBC1DEF27245CA03F"/><text:bookmark-end text:name="Z_496453F92EBB4D5094047E1F62E6A823"/><text:span text:style-name="T262"><draw:frame draw:z-index="251666432" draw:id="id18" draw:style-name="a18" draw:name="Object 7" text:anchor-type="paragraph" svg:x="6.96806in" svg:y="0.03819in" svg:width="2.10417in" svg:height="1.2375in" style:rel-width="scale" style:rel-height="scale"><draw:object-ole draw:class-id="00020907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263">如右圖</text:span><text:span text:style-name="T264">，△</text:span><text:span text:style-name="T265">ABC</text:span><text:span text:style-name="T266">　</text:span><text:span text:style-name="T267">與</text:span><text:span text:style-name="T268">△</text:span><text:span text:style-name="T269">DEF</text:span><text:span text:style-name="T270">　</text:span><text:span text:style-name="T271">中</text:span><text:span text:style-name="T272">，</text:span><text:span text:style-name="T273">已知</text:span><text:span text:style-name="T274">　</text:span><text:span text:style-name="T275"><draw:frame draw:z-index="0" draw:id="id19" draw:style-name="a19" draw:name="Object 19" text:anchor-type="as-char" svg:x="0in" svg:y="0in" svg:width="0.28125in" svg:height="0.21875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276">　</text:span><text:span text:style-name="T277">//</text:span><text:span text:style-name="T278">　</text:span><text:span text:style-name="T279"><draw:frame draw:z-index="0" draw:id="id20" draw:style-name="a20" draw:name="Object 20" text:anchor-type="as-char" svg:x="0in" svg:y="0in" svg:width="0.25in" svg:height="0.20833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280">，</text:span><text:span text:style-name="T281"><draw:frame draw:z-index="0" draw:id="id21" draw:style-name="a21" draw:name="Object 21" text:anchor-type="as-char" svg:x="0in" svg:y="0in" svg:width="0.28125in" svg:height="0.21875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282">：</text:span><text:span text:style-name="T283"><draw:frame draw:z-index="0" draw:id="id22" draw:style-name="a22" draw:name="Object 22" text:anchor-type="as-char" svg:x="0in" svg:y="0in" svg:width="0.25in" svg:height="0.20833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284">＝</text:span><text:span text:style-name="T285"><draw:frame draw:z-index="0" draw:id="id23" draw:style-name="a23" draw:name="Object 23" text:anchor-type="as-char" svg:x="0in" svg:y="0in" svg:width="0.28125in" svg:height="0.21875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286">：</text:span><text:span text:style-name="T287"><draw:frame draw:z-index="0" draw:id="id24" draw:style-name="a24" draw:name="Object 24" text:anchor-type="as-char" svg:x="0in" svg:y="0in" svg:width="0.26042in" svg:height="0.20833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288">，</text:span><text:span text:style-name="T289">若</text:span><text:span text:style-name="T290"><draw:frame draw:z-index="0" draw:id="id25" draw:style-name="a25" draw:name="Object 25" text:anchor-type="as-char" svg:x="0in" svg:y="0in" svg:width="0.28125in" svg:height="0.20833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291">＝</text:span><text:span text:style-name="T292">10</text:span><text:span text:style-name="T293">，</text:span><text:span text:style-name="T294"><text:line-break/></text:span><text:span text:style-name="T295"><draw:frame draw:z-index="0" draw:id="id26" draw:style-name="a26" draw:name="Object 26" text:anchor-type="as-char" svg:x="0in" svg:y="0in" svg:width="0.29167in" svg:height="0.20833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296">＝</text:span><text:span text:style-name="T297">5</text:span><text:span text:style-name="T298">，</text:span><text:span text:style-name="T299"><draw:frame draw:z-index="0" draw:id="id27" draw:style-name="a27" draw:name="Object 27" text:anchor-type="as-char" svg:x="0in" svg:y="0in" svg:width="0.28125in" svg:height="0.20833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300">＝</text:span><text:span text:style-name="T301">15</text:span><text:span text:style-name="T302">，</text:span><text:span text:style-name="T303"><draw:frame draw:z-index="0" draw:id="id28" draw:style-name="a28" draw:name="Object 28" text:anchor-type="as-char" svg:x="0in" svg:y="0in" svg:width="0.25in" svg:height="0.21875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304">＝</text:span><text:span text:style-name="T305">11</text:span><text:span text:style-name="T306">，</text:span><text:span text:style-name="T307">求</text:span><text:span text:style-name="T308"><draw:frame draw:z-index="0" draw:id="id29" draw:style-name="a29" draw:name="Object 29" text:anchor-type="as-char" svg:x="0in" svg:y="0in" svg:width="0.28125in" svg:height="0.21875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309">＝</text:span><text:span text:style-name="T310">(</text:span><text:span text:style-name="T311">A</text:span><text:span text:style-name="T312">) 7 <text:s text:c="2"/>(</text:span><text:span text:style-name="T313">B</text:span><text:span text:style-name="T314">)8 <text:s text:c="2"/>(</text:span><text:span text:style-name="T315">C</text:span><text:span text:style-name="T316">) 9 <text:s text:c="2"/>(</text:span><text:span text:style-name="T317">D</text:span><text:span text:style-name="T318">)10 <text:s/></text:span><text:span text:style-name="T319">。</text:span></text:p>
        </text:list-item>
      </text:list>
      <text:p text:style-name="P320"><text:bookmark-end text:name="Q_494D52871E0849DEBC1DEF27245CA03F"/></text:p>
      <text:p text:style-name="P321"/>
      <text:p text:style-name="P322"/>
      <text:list text:style-name="LFO32" text:continue-numbering="true">
        <text:list-item>
          <text:p text:style-name="P323"><text:bookmark-start text:name="Z_DB39D64131BC4E75ADA7EED4510EE667"/><text:bookmark-start text:name="Q_DB39D64131BC4E75ADA7EED4510EE667"/><text:bookmark-end text:name="Z_494D52871E0849DEBC1DEF27245CA03F"/><text:span text:style-name="T324"><draw:frame draw:z-index="251682816" draw:id="id30" draw:style-name="a30" draw:name="Object 23" text:anchor-type="paragraph" svg:x="6.96806in" svg:y="0.21597in" svg:width="2.00486in" svg:height="1.19514in" style:rel-width="scale" style:rel-height="scale"><draw:object-ole draw:class-id="00020907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325">如右圖</text:span><text:span text:style-name="T326">，△</text:span><text:span text:style-name="T327">ABC</text:span><text:span text:style-name="T328">　</text:span><text:span text:style-name="T329">中</text:span><text:span text:style-name="T330">，∠</text:span><text:span text:style-name="T331">BAC</text:span><text:span text:style-name="T332">＝</text:span><text:span text:style-name="T333">90</text:span><text:span text:style-name="T334">°，</text:span><text:span text:style-name="T335"><draw:frame draw:z-index="0" draw:id="id31" draw:style-name="a31" draw:name="Object 31" text:anchor-type="as-char" svg:x="0in" svg:y="0in" svg:width="0.29167in" svg:height="0.20833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336">⊥</text:span><text:span text:style-name="T337"><draw:frame draw:z-index="0" draw:id="id32" draw:style-name="a32" draw:name="Object 32" text:anchor-type="as-char" svg:x="0in" svg:y="0in" svg:width="0.28125in" svg:height="0.21875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338">　</text:span><text:span text:style-name="T339">於</text:span><text:span text:style-name="T340">　</text:span><text:span text:style-name="T341">D</text:span><text:span text:style-name="T342">　</text:span><text:span text:style-name="T343">點</text:span><text:span text:style-name="T344">，</text:span><text:span text:style-name="T345">若</text:span><text:span text:style-name="T346">　</text:span><text:span text:style-name="T347">，</text:span><text:span text:style-name="T348"><draw:frame draw:z-index="0" draw:id="id33" draw:style-name="a33" draw:name="Object 33" text:anchor-type="as-char" svg:x="0in" svg:y="0in" svg:width="0.28125in" svg:height="0.21875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349">＝</text:span><text:span text:style-name="T350">4</text:span><text:span text:style-name="T351">，</text:span><text:span text:style-name="T352"><draw:frame draw:z-index="0" draw:id="id34" draw:style-name="a34" draw:name="Object 34" text:anchor-type="as-char" svg:x="0in" svg:y="0in" svg:width="0.28125in" svg:height="0.20833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353">＝</text:span><text:span text:style-name="T354">5</text:span><text:span text:style-name="T355">，</text:span><text:span text:style-name="T356">求</text:span><text:span text:style-name="T357">　</text:span><text:span text:style-name="T358"><text:s text:c="2"/></text:span><text:span text:style-name="T359"><draw:frame draw:z-index="0" draw:id="id35" draw:style-name="a35" draw:name="Object 35" text:anchor-type="as-char" svg:x="0in" svg:y="0in" svg:width="0.28125in" svg:height="0.21875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360">=</text:span><text:span text:style-name="T361"><text:s/>(</text:span><text:span text:style-name="T362">A</text:span><text:span text:style-name="T363">)</text:span><text:span text:style-name="T364"><text:s/></text:span><text:span text:style-name="T365">5 <text:s/>(</text:span><text:span text:style-name="T366">B</text:span><text:span text:style-name="T367">)</text:span><text:span text:style-name="T368"><text:s/></text:span><text:span text:style-name="T369">6 <text:s/>(</text:span><text:span text:style-name="T370">C</text:span><text:span text:style-name="T371">)</text:span><text:span text:style-name="T372"><text:s/></text:span><text:span text:style-name="T373">7 <text:s/>(</text:span><text:span text:style-name="T374">D</text:span><text:span text:style-name="T375">)</text:span><text:span text:style-name="T376"><text:s/></text:span><text:span text:style-name="T377">8<text:s/></text:span><text:span text:style-name="T378">。</text:span></text:p>
        </text:list-item>
      </text:list>
      <text:p text:style-name="P379"/>
      <text:p text:style-name="P380"><text:bookmark-start text:name="Z_2D3FA3D266AC4D7B932A62E9A4F8FEB3"/><text:bookmark-end text:name="Z_DB39D64131BC4E75ADA7EED4510EE667"/><text:bookmark-end text:name="Q_DB39D64131BC4E75ADA7EED4510EE667"/></text:p>
      <text:p text:style-name="P381"/>
      <text:p text:style-name="P382"><text:bookmark-start text:name="Z_B558B54E59794F12978AA30214E50011"/><text:bookmark-start text:name="Q_B558B54E59794F12978AA30214E50011"/><text:bookmark-end text:name="Z_2D3FA3D266AC4D7B932A62E9A4F8FEB3"/><text:span text:style-name="T383"><draw:frame draw:z-index="251667456" draw:id="id36" draw:style-name="a36" draw:name="Object 8" text:anchor-type="paragraph" svg:x="7.37153in" svg:y="0.19444in" svg:width="1.69583in" svg:height="1.13889in" style:rel-width="scale" style:rel-height="scale"><draw:object-ole draw:class-id="00020907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/text:p>
      <text:list text:style-name="LFO32" text:continue-numbering="true">
        <text:list-item>
          <text:p text:style-name="P384"><text:bookmark-start text:name="Q_BF3D40402363442C9EBEFF13887AF800"/><text:bookmark-start text:name="Z_BF3D40402363442C9EBEFF13887AF800"/><text:bookmark-end text:name="Z_B558B54E59794F12978AA30214E50011"/><text:bookmark-end text:name="Q_B558B54E59794F12978AA30214E50011"/><text:span text:style-name="T385">如右圖</text:span><text:span text:style-name="T386">，△</text:span><text:span text:style-name="T387">ABC</text:span><text:span text:style-name="T388">　</text:span><text:span text:style-name="T389">中</text:span><text:span text:style-name="T390">，</text:span><text:span text:style-name="T391"><draw:frame draw:z-index="0" draw:id="id37" draw:style-name="a37" draw:name="Object 37" text:anchor-type="as-char" svg:x="0in" svg:y="0in" svg:width="0.29167in" svg:height="0.21875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392">、</text:span><text:span text:style-name="T393"><draw:frame draw:z-index="0" draw:id="id38" draw:style-name="a38" draw:name="Object 38" text:anchor-type="as-char" svg:x="0in" svg:y="0in" svg:width="0.26042in" svg:height="0.21875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394">　</text:span><text:span text:style-name="T395">分別為</text:span><text:span text:style-name="T396">∠</text:span><text:span text:style-name="T397">BAC</text:span><text:span text:style-name="T398">、</text:span><text:span text:style-name="T399">∠</text:span><text:span text:style-name="T400">ABC</text:span><text:span text:style-name="T401">　</text:span><text:span text:style-name="T402">的角平分線</text:span><text:span text:style-name="T403">，</text:span><text:span text:style-name="T404">若</text:span><text:span text:style-name="T405">　</text:span><text:span text:style-name="T406"><draw:frame draw:z-index="0" draw:id="id39" draw:style-name="a39" draw:name="Object 39" text:anchor-type="as-char" svg:x="0in" svg:y="0in" svg:width="0.28125in" svg:height="0.20833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407">＝</text:span><text:span text:style-name="T408">12</text:span><text:span text:style-name="T409">，</text:span><text:span text:style-name="T410"><draw:frame draw:z-index="0" draw:id="id40" draw:style-name="a40" draw:name="Object 40" text:anchor-type="as-char" svg:x="0in" svg:y="0in" svg:width="0.28125in" svg:height="0.21875in" style:rel-width="scale" style:rel-height="scale"><draw:object-ole draw:class-id="0002CE02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411">＝</text:span><text:span text:style-name="T412">8</text:span><text:span text:style-name="T413">，</text:span><text:span text:style-name="T414"><text:line-break/></text:span><text:span text:style-name="T415"><draw:frame draw:z-index="0" draw:id="id41" draw:style-name="a41" draw:name="Object 41" text:anchor-type="as-char" svg:x="0in" svg:y="0in" svg:width="0.28125in" svg:height="0.21875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416">＝</text:span><text:span text:style-name="T417">15</text:span><text:span text:style-name="T418">，</text:span><text:span text:style-name="T419">則</text:span><text:span text:style-name="T420"><text:s/></text:span><text:span text:style-name="T421"><draw:frame draw:z-index="0" draw:id="id42" draw:style-name="a42" draw:name="Object 42" text:anchor-type="as-char" svg:x="0in" svg:y="0in" svg:width="0.32292in" svg:height="0.20833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422">：</text:span><text:span text:style-name="T423"><draw:frame draw:z-index="0" draw:id="id43" draw:style-name="a43" draw:name="Object 43" text:anchor-type="as-char" svg:x="0in" svg:y="0in" svg:width="0.32292in" svg:height="0.20833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424">＝</text:span><text:span text:style-name="T425">(</text:span><text:span text:style-name="T426">A</text:span><text:span text:style-name="T427">) 3</text:span><text:span text:style-name="T428">：</text:span><text:span text:style-name="T429">4 <text:s/>(</text:span><text:span text:style-name="T430">B</text:span><text:span text:style-name="T431">) 2</text:span><text:span text:style-name="T432">：</text:span><text:span text:style-name="T433">3 <text:s/>(</text:span><text:span text:style-name="T434">C</text:span><text:span text:style-name="T435">) 4</text:span><text:span text:style-name="T436">：</text:span><text:span text:style-name="T437">3 <text:s/>(</text:span><text:span text:style-name="T438">D</text:span><text:span text:style-name="T439">) 3</text:span><text:span text:style-name="T440">：</text:span><text:span text:style-name="T441">2<text:s/></text:span><text:span text:style-name="T442">。</text:span></text:p>
        </text:list-item>
      </text:list>
      <text:p text:style-name="P443"/>
      <text:p text:style-name="P444"><text:bookmark-end text:name="Q_BF3D40402363442C9EBEFF13887AF800"/></text:p>
      <text:p text:style-name="P445"/>
      <text:p text:style-name="P446"/>
      <text:list text:style-name="LFO32" text:continue-numbering="true">
        <text:list-item>
          <text:p text:style-name="P447"><text:bookmark-start text:name="Z_D405309EEAFD44268EC920EB508620F5"/><text:bookmark-start text:name="Q_D405309EEAFD44268EC920EB508620F5"/><text:bookmark-end text:name="Z_BF3D40402363442C9EBEFF13887AF800"/><text:soft-page-break/><text:span text:style-name="T448"><draw:frame draw:z-index="251668480" draw:id="id44" draw:style-name="a44" draw:name="Object 9" text:anchor-type="paragraph" svg:x="7.54514in" svg:y="0.08889in" svg:width="1.46111in" svg:height="1.14792in" style:rel-width="scale" style:rel-height="scale"><draw:object-ole draw:class-id="00020907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449">如右圖，△</text:span><text:span text:style-name="T450">ABC</text:span><text:span text:style-name="T451">　</text:span><text:span text:style-name="T452">中，</text:span><text:span text:style-name="T453"><draw:frame draw:z-index="0" draw:id="id45" draw:style-name="a45" draw:name="Object 45" text:anchor-type="as-char" svg:x="0in" svg:y="0in" svg:width="0.28125in" svg:height="0.20833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454">　</text:span><text:span text:style-name="T455">//</text:span><text:span text:style-name="T456">　</text:span><text:span text:style-name="T457"><draw:frame draw:z-index="0" draw:id="id46" draw:style-name="a46" draw:name="Object 46" text:anchor-type="as-char" svg:x="0in" svg:y="0in" svg:width="0.28125in" svg:height="0.21875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458">，若△</text:span><text:span text:style-name="T459">ADE</text:span><text:span text:style-name="T460">　</text:span><text:span text:style-name="T461">的面積為</text:span><text:span text:style-name="T462">8</text:span><text:span text:style-name="T463">，△</text:span><text:span text:style-name="T464">BCD</text:span><text:span text:style-name="T465">　</text:span><text:span text:style-name="T466">的面積為</text:span><text:span text:style-name="T467">　</text:span><text:span text:style-name="T468">30</text:span><text:span text:style-name="T469">，求△</text:span><text:span text:style-name="T470">CDE</text:span><text:span text:style-name="T471">　</text:span><text:span text:style-name="T472">的面積為</text:span><text:span text:style-name="T473"><text:s/>(A)</text:span><text:span text:style-name="T474"><text:s/></text:span><text:span text:style-name="T475">10 <text:s/>(B)</text:span><text:span text:style-name="T476"><text:s/></text:span><text:span text:style-name="T477">12</text:span><text:span text:style-name="T478"><text:s text:c="2"/></text:span><text:span text:style-name="T479">(C)</text:span><text:span text:style-name="T480"><text:s/></text:span><text:span text:style-name="T481">15 <text:s/>(D)</text:span><text:span text:style-name="T482"><text:s/></text:span><text:span text:style-name="T483">20<text:s/></text:span><text:span text:style-name="T484">。</text:span></text:p>
        </text:list-item>
      </text:list>
      <text:p text:style-name="P485"/>
      <text:p text:style-name="P486"/>
      <text:p text:style-name="P487"/>
      <text:p text:style-name="P488"/>
      <text:list text:style-name="LFO32" text:continue-numbering="true">
        <text:list-item>
          <text:p text:style-name="P489"><text:bookmark-start text:name="Z_A908E0C7E9DA459487C985449D943404"/><text:bookmark-start text:name="Q_A908E0C7E9DA459487C985449D943404"/><text:bookmark-end text:name="Z_D405309EEAFD44268EC920EB508620F5"/><text:bookmark-end text:name="Q_D405309EEAFD44268EC920EB508620F5"/><text:span text:style-name="T490"><draw:frame draw:z-index="251669504" draw:id="id47" draw:style-name="a47" draw:name="Object 10" text:anchor-type="paragraph" svg:x="7.33403in" svg:y="0.13194in" svg:width="1.5125in" svg:height="1.12153in" style:rel-width="scale" style:rel-height="scale"><draw:object-ole draw:class-id="00020907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491">如右圖，△</text:span><text:span text:style-name="T492">ABC</text:span><text:span text:style-name="T493">　</text:span><text:span text:style-name="T494">中，已知</text:span><text:span text:style-name="T495">　</text:span><text:span text:style-name="T496"><draw:frame draw:z-index="0" draw:id="id48" draw:style-name="a48" draw:name="Object 48" text:anchor-type="as-char" svg:x="0in" svg:y="0in" svg:width="0.26042in" svg:height="0.20833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497">　</text:span><text:span text:style-name="T498">//</text:span><text:span text:style-name="T499">　</text:span><text:span text:style-name="T500"><draw:frame draw:z-index="0" draw:id="id49" draw:style-name="a49" draw:name="Object 49" text:anchor-type="as-char" svg:x="0in" svg:y="0in" svg:width="0.28125in" svg:height="0.20833in" style:rel-width="scale" style:rel-height="scale"><draw:object-ole draw:class-id="0002CE02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501">，</text:span><text:span text:style-name="T502"><draw:frame draw:z-index="0" draw:id="id50" draw:style-name="a50" draw:name="Object 50" text:anchor-type="as-char" svg:x="0in" svg:y="0in" svg:width="0.29167in" svg:height="0.20833in" style:rel-width="scale" style:rel-height="scale"><draw:object-ole draw:class-id="0002CE02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503">：</text:span><text:span text:style-name="T504"><draw:frame draw:z-index="0" draw:id="id51" draw:style-name="a51" draw:name="Object 51" text:anchor-type="as-char" svg:x="0in" svg:y="0in" svg:width="0.28125in" svg:height="0.21875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505">＝</text:span><text:span text:style-name="T506">2</text:span><text:span text:style-name="T507">：</text:span><text:span text:style-name="T508">1</text:span><text:span text:style-name="T509">，若</text:span><text:span text:style-name="T510"><draw:frame draw:z-index="0" draw:id="id52" draw:style-name="a52" draw:name="Object 52" text:anchor-type="as-char" svg:x="0in" svg:y="0in" svg:width="0.26042in" svg:height="0.21875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511">＝</text:span><text:span text:style-name="T512">9</text:span><text:span text:style-name="T513">，</text:span><text:span text:style-name="T514">　</text:span><text:span text:style-name="T515"><draw:frame draw:z-index="0" draw:id="id53" draw:style-name="a53" draw:name="Object 53" text:anchor-type="as-char" svg:x="0in" svg:y="0in" svg:width="0.26042in" svg:height="0.20833in" style:rel-width="scale" style:rel-height="scale"><draw:object-ole draw:class-id="0002CE02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516">＝</text:span><text:span text:style-name="T517">4</text:span><text:span text:style-name="T518">，</text:span><text:span text:style-name="T519"><text:s/></text:span><text:span text:style-name="T520">則</text:span><text:span text:style-name="T521"><draw:frame draw:z-index="0" draw:id="id54" draw:style-name="a54" draw:name="Object 54" text:anchor-type="as-char" svg:x="0in" svg:y="0in" svg:width="0.28125in" svg:height="0.23958in" style:rel-width="scale" style:rel-height="scale"><draw:object-ole draw:class-id="0002CE02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522">：</text:span><text:span text:style-name="T523"><draw:frame draw:z-index="0" draw:id="id55" draw:style-name="a55" draw:name="Object 55" text:anchor-type="as-char" svg:x="0in" svg:y="0in" svg:width="0.29167in" svg:height="0.23958in" style:rel-width="scale" style:rel-height="scale"><draw:object-ole draw:class-id="0002CE02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<text:span text:style-name="T524">＝</text:span><text:span text:style-name="T525">(A) 1</text:span><text:span text:style-name="T526">：</text:span><text:span text:style-name="T527">5</text:span><text:span text:style-name="T528"><text:s text:c="2"/>(B) 1</text:span><text:span text:style-name="T529">：</text:span><text:span text:style-name="T530">6<text:s/></text:span><text:span text:style-name="T531"><text:s/>(C) 1</text:span><text:span text:style-name="T532">：</text:span><text:span text:style-name="T533">8</text:span><text:span text:style-name="T534"><text:s text:c="2"/>(D) 2</text:span><text:span text:style-name="T535">：</text:span><text:span text:style-name="T536">1</text:span><text:span text:style-name="T537">3</text:span><text:span text:style-name="T538"><text:s/></text:span><text:span text:style-name="T539">。</text:span><text:span text:style-name="T540"><text:s/></text:span></text:p>
        </text:list-item>
      </text:list>
      <text:p text:style-name="P541"/>
      <text:p text:style-name="P542"/>
      <text:p text:style-name="P543"><text:bookmark-start text:name="Z_F196FB2C969A4D4CBE0F8F64ECB4516B"/><text:bookmark-end text:name="Z_A908E0C7E9DA459487C985449D943404"/><text:bookmark-end text:name="Q_A908E0C7E9DA459487C985449D943404"/></text:p>
      <text:list text:style-name="LFO32" text:continue-numbering="true">
        <text:list-item>
          <text:p text:style-name="P544"><text:bookmark-start text:name="Z_07161A81084D4CA6BAC9B9C6AD492484"/><text:bookmark-start text:name="Q_07161A81084D4CA6BAC9B9C6AD492484"/><text:bookmark-end text:name="Z_F196FB2C969A4D4CBE0F8F64ECB4516B"/><text:span text:style-name="T545"><draw:frame draw:z-index="251670528" draw:id="id56" draw:style-name="a56" draw:name="Object 11" text:anchor-type="paragraph" svg:x="7.13611in" svg:y="0.23611in" svg:width="1.55in" svg:height="1.13819in" style:rel-width="scale" style:rel-height="scale"><draw:object-ole draw:class-id="00020907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text:span text:style-name="T546">如右圖，四邊形</text:span><text:span text:style-name="T547">　</text:span><text:span text:style-name="T548">ABCD</text:span><text:span text:style-name="T549">　</text:span><text:span text:style-name="T550">為平行四邊形，</text:span><text:span text:style-name="T551">E</text:span><text:span text:style-name="T552">　</text:span><text:span text:style-name="T553">為</text:span><text:span text:style-name="T554">　</text:span><text:span text:style-name="T555"><draw:frame draw:z-index="0" draw:id="id57" draw:style-name="a57" draw:name="Object 57" text:anchor-type="as-char" svg:x="0in" svg:y="0in" svg:width="0.28125in" svg:height="0.21875in" style:rel-width="scale" style:rel-height="scale"><draw:object-ole draw:class-id="0002CE02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556">　</text:span><text:span text:style-name="T557">延長線上的一點，</text:span><text:span text:style-name="T558"><draw:frame draw:z-index="0" draw:id="id58" draw:style-name="a58" draw:name="Object 58" text:anchor-type="as-char" svg:x="0in" svg:y="0in" svg:width="0.26042in" svg:height="0.20833in" style:rel-width="scale" style:rel-height="scale"><draw:object-ole draw:class-id="0002CE02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span text:style-name="T559">　</text:span><text:span text:style-name="T560">交</text:span><text:span text:style-name="T561">　</text:span><text:span text:style-name="T562"><draw:frame draw:z-index="0" draw:id="id59" draw:style-name="a59" draw:name="Object 59" text:anchor-type="as-char" svg:x="0in" svg:y="0in" svg:width="0.29167in" svg:height="0.20833in" style:rel-width="scale" style:rel-height="scale"><draw:object-ole draw:class-id="0002CE02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<text:span text:style-name="T563">　</text:span><text:span text:style-name="T564">於</text:span><text:span text:style-name="T565">　</text:span><text:span text:style-name="T566">F</text:span><text:span text:style-name="T567">　</text:span><text:span text:style-name="T568">點，交</text:span><text:span text:style-name="T569">　</text:span><text:span text:style-name="T570"><draw:frame draw:z-index="0" draw:id="id60" draw:style-name="a60" draw:name="Object 60" text:anchor-type="as-char" svg:x="0in" svg:y="0in" svg:width="0.28125in" svg:height="0.21875in" style:rel-width="scale" style:rel-height="scale"><draw:object-ole draw:class-id="0002CE02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<text:span text:style-name="T571">　</text:span><text:span text:style-name="T572">於</text:span><text:span text:style-name="T573">　</text:span><text:span text:style-name="T574">G</text:span><text:span text:style-name="T575">　</text:span><text:span text:style-name="T576">點，若</text:span><text:span text:style-name="T577">　</text:span><text:span text:style-name="T578"><draw:frame draw:z-index="0" draw:id="id61" draw:style-name="a61" draw:name="Object 61" text:anchor-type="as-char" svg:x="0in" svg:y="0in" svg:width="0.29167in" svg:height="0.21875in" style:rel-width="scale" style:rel-height="scale"><draw:object-ole draw:class-id="0002CE02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<text:span text:style-name="T579">＝</text:span><text:span text:style-name="T580">8</text:span><text:span text:style-name="T581">，</text:span><text:span text:style-name="T582"><draw:frame draw:z-index="0" draw:id="id62" draw:style-name="a62" draw:name="Object 62" text:anchor-type="as-char" svg:x="0in" svg:y="0in" svg:width="0.26042in" svg:height="0.21875in" style:rel-width="scale" style:rel-height="scale"><draw:object-ole draw:class-id="0002CE02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<text:span text:style-name="T583">＝</text:span><text:span text:style-name="T584">4</text:span><text:span text:style-name="T585">，則</text:span><text:span text:style-name="T586">　</text:span><text:span text:style-name="T587"><draw:frame draw:z-index="0" draw:id="id63" draw:style-name="a63" draw:name="Object 63" text:anchor-type="as-char" svg:x="0in" svg:y="0in" svg:width="0.25in" svg:height="0.20833in" style:rel-width="scale" style:rel-height="scale"><draw:object-ole draw:class-id="0002CE02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<text:span text:style-name="T588">＝</text:span><text:span text:style-name="T589">(A)</text:span><text:span text:style-name="T590"><text:s/></text:span><text:span text:style-name="T591">9 <text:s/>(B)</text:span><text:span text:style-name="T592"><text:s/></text:span><text:span text:style-name="T593">10</text:span><text:span text:style-name="T594"><text:s/></text:span><text:span text:style-name="T595"><text:s/>(C)</text:span><text:span text:style-name="T596"><text:s/></text:span><text:span text:style-name="T597">12 <text:s/>(D)</text:span><text:span text:style-name="T598"><text:s/></text:span><text:span text:style-name="T599">15<text:s/></text:span><text:span text:style-name="T600">。</text:span></text:p>
        </text:list-item>
      </text:list>
      <text:p text:style-name="P601"/>
      <text:p text:style-name="P602"><text:line-break/></text:p>
      <text:p text:style-name="P603"><text:bookmark-start text:name="Z_E93E6EAD8A1845A5AC0DF793BAD6DF04"/><text:bookmark-end text:name="Z_07161A81084D4CA6BAC9B9C6AD492484"/><text:bookmark-end text:name="Q_07161A81084D4CA6BAC9B9C6AD492484"/></text:p>
      <text:list text:style-name="LFO32" text:continue-numbering="true">
        <text:list-item>
          <text:p text:style-name="P604"><text:bookmark-start text:name="Q_C71840CA1DF3487AA1FC46A82EF6174F"/><text:bookmark-start text:name="Z_C71840CA1DF3487AA1FC46A82EF6174F"/><text:bookmark-end text:name="Z_E93E6EAD8A1845A5AC0DF793BAD6DF04"/><text:span text:style-name="T605"><draw:frame draw:z-index="251671552" draw:id="id64" draw:style-name="a64" draw:name="Object 12" text:anchor-type="paragraph" svg:x="7.26528in" svg:y="0.27083in" svg:width="1.74097in" svg:height="1.25139in" style:rel-width="scale" style:rel-height="scale"><draw:object-ole draw:class-id="00020907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<text:span text:style-name="T606">如右圖，有一個水桶，其剖面為等腰梯形，下底為</text:span><text:span text:style-name="T607">　</text:span><text:span text:style-name="T608">30</text:span><text:span text:style-name="T609">　</text:span><text:span text:style-name="T610">公分，上底為</text:span><text:span text:style-name="T611">　</text:span><text:span text:style-name="T612">50</text:span><text:span text:style-name="T613">　</text:span><text:span text:style-name="T614">公分，水桶高為</text:span><text:span text:style-name="T615">　</text:span><text:span text:style-name="T616">40</text:span><text:span text:style-name="T617">　</text:span><text:span text:style-name="T618">公分，打掃時，</text:span><text:span text:style-name="T619">小明</text:span><text:span text:style-name="T620">在水桶內裝了</text:span><text:span text:style-name="T621">　</text:span><text:span text:style-name="T622">24</text:span><text:span text:style-name="T623">　</text:span><text:span text:style-name="T624">公分高的水，此時水面的寬</text:span><text:span text:style-name="T625">　</text:span><text:span text:style-name="T626"><draw:frame draw:z-index="0" draw:id="id65" draw:style-name="a65" draw:name="Object 65" text:anchor-type="as-char" svg:x="0in" svg:y="0in" svg:width="0.28125in" svg:height="0.20833in" style:rel-width="scale" style:rel-height="scale"><draw:object-ole draw:class-id="0002CE02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<text:span text:style-name="T627">　</text:span><text:span text:style-name="T628">為</text:span><text:span text:style-name="T629"><text:s/>(A)40 <text:s/>(B)42 <text:s/>(C)44<text:s/></text:span><text:span text:style-name="T630"><text:s/></text:span><text:span text:style-name="T631">(D)45</text:span><text:span text:style-name="T632"><text:s/></text:span><text:span text:style-name="T633">公分。</text:span></text:p>
        </text:list-item>
      </text:list>
      <text:p text:style-name="P634"/>
      <text:p text:style-name="P635"><text:bookmark-end text:name="Q_C71840CA1DF3487AA1FC46A82EF6174F"/><text:line-break/></text:p>
      <text:p text:style-name="P636"/>
      <text:list text:style-name="LFO32" text:continue-numbering="true">
        <text:list-item>
          <text:p text:style-name="P637"><text:bookmark-start text:name="Q_F0CC827F4E59471F8C490542A5D9FC3C"/><text:bookmark-start text:name="Z_F0CC827F4E59471F8C490542A5D9FC3C"/><text:bookmark-end text:name="Z_C71840CA1DF3487AA1FC46A82EF6174F"/><text:span text:style-name="T638"><draw:frame draw:z-index="251672576" draw:id="id66" draw:style-name="a66" draw:name="Object 13" text:anchor-type="paragraph" svg:x="6.90208in" svg:y="0.11667in" svg:width="2.04861in" svg:height="1.35556in" style:rel-width="scale" style:rel-height="scale"><draw:object-ole draw:class-id="00020907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<text:span text:style-name="T639">如右圖，</text:span><text:span text:style-name="T640">A</text:span><text:span text:style-name="T641">、</text:span><text:span text:style-name="T642">B</text:span><text:span text:style-name="T643">、</text:span><text:span text:style-name="T644">C</text:span><text:span text:style-name="T645">　</text:span><text:span text:style-name="T646">三點均在直線上，</text:span><text:span text:style-name="T647"><draw:frame draw:z-index="0" draw:id="id67" draw:style-name="a67" draw:name="Object 67" text:anchor-type="as-char" svg:x="0in" svg:y="0in" svg:width="0.25in" svg:height="0.21875in" style:rel-width="scale" style:rel-height="scale"><draw:object-ole draw:class-id="0002CE02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<text:span text:style-name="T648">、</text:span><text:span text:style-name="T649"><draw:frame draw:z-index="0" draw:id="id68" draw:style-name="a68" draw:name="Object 68" text:anchor-type="as-char" svg:x="0in" svg:y="0in" svg:width="0.26042in" svg:height="0.20833in" style:rel-width="scale" style:rel-height="scale"><draw:object-ole draw:class-id="0002CE02-0000-0000-C000-000000000046" xlink:href="Object 68" xlink:type="simple" xlink:show="embed" xlink:actuate="onLoad"/><draw:image xlink:href="ObjectReplacements/Object 68" xlink:type="simple" xlink:show="embed" xlink:actuate="onLoad"/><svg:title/><svg:desc/></draw:frame></text:span><text:span text:style-name="T650">　</text:span><text:span text:style-name="T651">皆與</text:span><text:span text:style-name="T652">　</text:span><text:span text:style-name="T653">x</text:span><text:span text:style-name="T654">　</text:span><text:span text:style-name="T655">軸垂直，若</text:span><text:span text:style-name="T656">　</text:span><text:span text:style-name="T657"><draw:frame draw:z-index="0" draw:id="id69" draw:style-name="a69" draw:name="Object 69" text:anchor-type="as-char" svg:x="0in" svg:y="0in" svg:width="0.28125in" svg:height="0.21875in" style:rel-width="scale" style:rel-height="scale"><draw:object-ole draw:class-id="0002CE02-0000-0000-C000-000000000046" xlink:href="Object 69" xlink:type="simple" xlink:show="embed" xlink:actuate="onLoad"/><draw:image xlink:href="ObjectReplacements/Object 69" xlink:type="simple" xlink:show="embed" xlink:actuate="onLoad"/><svg:title/><svg:desc/></draw:frame></text:span><text:span text:style-name="T658">：</text:span><text:span text:style-name="T659"><draw:frame draw:z-index="0" draw:id="id70" draw:style-name="a70" draw:name="Object 70" text:anchor-type="as-char" svg:x="0in" svg:y="0in" svg:width="0.26042in" svg:height="0.21875in" style:rel-width="scale" style:rel-height="scale"><draw:object-ole draw:class-id="0002CE02-0000-0000-C000-000000000046" xlink:href="Object 70" xlink:type="simple" xlink:show="embed" xlink:actuate="onLoad"/><draw:image xlink:href="ObjectReplacements/Object 70" xlink:type="simple" xlink:show="embed" xlink:actuate="onLoad"/><svg:title/><svg:desc/></draw:frame></text:span><text:span text:style-name="T660">＝</text:span><text:span text:style-name="T661">3</text:span><text:span text:style-name="T662">：</text:span><text:span text:style-name="T663">7</text:span><text:span text:style-name="T664">，</text:span><text:span text:style-name="T665">A</text:span><text:span text:style-name="T666">　</text:span><text:span text:style-name="T667">點坐標為（－</text:span><text:span text:style-name="T668">2</text:span><text:span text:style-name="T669">，</text:span><text:span text:style-name="T670">0</text:span><text:span text:style-name="T671">），</text:span><text:span text:style-name="T672">B</text:span><text:span text:style-name="T673">　</text:span><text:span text:style-name="T674">點坐標為（</text:span><text:span text:style-name="T675">18</text:span><text:span text:style-name="T676">，</text:span><text:span text:style-name="T677">10</text:span><text:span text:style-name="T678">），若</text:span><text:span text:style-name="T679">　</text:span><text:span text:style-name="T680">C</text:span><text:span text:style-name="T681">　</text:span><text:span text:style-name="T682">點的坐標為（</text:span><text:span text:style-name="T683">a</text:span><text:span text:style-name="T684">，</text:span><text:span text:style-name="T685">b</text:span><text:span text:style-name="T686">）求</text:span><text:span text:style-name="T687">a+b=</text:span><text:span text:style-name="T688"><text:line-break/></text:span><text:span text:style-name="T689">(A)</text:span><text:span text:style-name="T690"><text:s/></text:span><text:span text:style-name="T691">7</text:span><text:span text:style-name="T692"><text:s text:c="2"/></text:span><text:span text:style-name="T693">(B)</text:span><text:span text:style-name="T694"><text:s/></text:span><text:span text:style-name="T695">8 <text:s/>(C</text:span><text:span text:style-name="T696"><text:s/></text:span><text:span text:style-name="T697">)</text:span><text:span text:style-name="T698"><text:s/></text:span><text:span text:style-name="T699">9 <text:s/>(D)</text:span><text:span text:style-name="T700"><text:s/></text:span><text:span text:style-name="T701">10</text:span><text:span text:style-name="T702"><text:s/></text:span><text:span text:style-name="T703">。</text:span></text:p>
        </text:list-item>
      </text:list>
      <text:p text:style-name="P704"><text:bookmark-end text:name="Q_F0CC827F4E59471F8C490542A5D9FC3C"/></text:p>
      <text:p text:style-name="P705"><text:bookmark-start text:name="Z_AB408AC6F03C4AF580E7504C1384A3F3"/><text:bookmark-end text:name="Z_F0CC827F4E59471F8C490542A5D9FC3C"/></text:p>
      <text:p text:style-name="P706"><text:bookmark-start text:name="Q_E3E1305423FB4BD6A8425EF637B45BD9"/><text:bookmark-start text:name="Z_E3E1305423FB4BD6A8425EF637B45BD9"/><text:bookmark-end text:name="Z_AB408AC6F03C4AF580E7504C1384A3F3"/></text:p>
      <text:p text:style-name="P707"><text:bookmark-end text:name="Q_E3E1305423FB4BD6A8425EF637B45BD9"/></text:p>
      <text:list text:style-name="LFO32" text:continue-numbering="true">
        <text:list-item>
          <text:p text:style-name="P708"><text:bookmark-start text:name="Q_B1EFA368A51C417B8B609BACBC4D43AD"/><text:bookmark-start text:name="Z_B1EFA368A51C417B8B609BACBC4D43AD"/><text:bookmark-end text:name="Z_E3E1305423FB4BD6A8425EF637B45BD9"/><text:span text:style-name="T709"><draw:frame draw:z-index="251663360" draw:id="id71" draw:style-name="a71" draw:name="Object 4" text:anchor-type="paragraph" svg:x="7.69306in" svg:y="0.04861in" svg:width="1.25764in" svg:height="1.52986in" style:rel-width="scale" style:rel-height="scale"><draw:object-ole draw:class-id="00020907-0000-0000-C000-000000000046" xlink:href="Object 71" xlink:type="simple" xlink:show="embed" xlink:actuate="onLoad"/><draw:image xlink:href="ObjectReplacements/Object 71" xlink:type="simple" xlink:show="embed" xlink:actuate="onLoad"/><svg:title/><svg:desc/></draw:frame></text:span><text:span text:style-name="T710">如右圖，四邊形</text:span><text:span text:style-name="T711">　</text:span><text:span text:style-name="T712">ABCD</text:span><text:span text:style-name="T713">　</text:span><text:span text:style-name="T714">是正方形，</text:span><text:span text:style-name="T715">E</text:span><text:span text:style-name="T716">、</text:span><text:span text:style-name="T717">F</text:span><text:span text:style-name="T718">　</text:span><text:span text:style-name="T719">兩點分別在</text:span><text:span text:style-name="T720">　</text:span><text:span text:style-name="T721"><draw:frame draw:z-index="0" draw:id="id72" draw:style-name="a72" draw:name="Object 72" text:anchor-type="as-char" svg:x="0in" svg:y="0in" svg:width="0.28125in" svg:height="0.21875in" style:rel-width="scale" style:rel-height="scale"><draw:object-ole draw:class-id="0002CE02-0000-0000-C000-000000000046" xlink:href="Object 72" xlink:type="simple" xlink:show="embed" xlink:actuate="onLoad"/><draw:image xlink:href="ObjectReplacements/Object 72" xlink:type="simple" xlink:show="embed" xlink:actuate="onLoad"/><svg:title/><svg:desc/></draw:frame></text:span><text:span text:style-name="T722">、</text:span><text:span text:style-name="T723"><draw:frame draw:z-index="0" draw:id="id73" draw:style-name="a73" draw:name="Object 73" text:anchor-type="as-char" svg:x="0in" svg:y="0in" svg:width="0.29167in" svg:height="0.20833in" style:rel-width="scale" style:rel-height="scale"><draw:object-ole draw:class-id="0002CE02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<text:span text:style-name="T724">上，延長</text:span><text:span text:style-name="T725">　</text:span><text:span text:style-name="T726"><draw:frame draw:z-index="0" draw:id="id74" draw:style-name="a74" draw:name="Object 74" text:anchor-type="as-char" svg:x="0in" svg:y="0in" svg:width="0.25in" svg:height="0.20833in" style:rel-width="scale" style:rel-height="scale"><draw:object-ole draw:class-id="0002CE02-0000-0000-C000-000000000046" xlink:href="Object 74" xlink:type="simple" xlink:show="embed" xlink:actuate="onLoad"/><draw:image xlink:href="ObjectReplacements/Object 74" xlink:type="simple" xlink:show="embed" xlink:actuate="onLoad"/><svg:title/><svg:desc/></draw:frame></text:span><text:span text:style-name="T727">　</text:span><text:span text:style-name="T728">交</text:span><text:span text:style-name="T729">　</text:span><text:span text:style-name="T730"><draw:frame draw:z-index="0" draw:id="id75" draw:style-name="a75" draw:name="Object 75" text:anchor-type="as-char" svg:x="0in" svg:y="0in" svg:width="0.28125in" svg:height="0.23958in" style:rel-width="scale" style:rel-height="scale"><draw:object-ole draw:class-id="0002CE02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<text:span text:style-name="T731">　</text:span><text:span text:style-name="T732">於</text:span><text:span text:style-name="T733">　</text:span><text:span text:style-name="T734">G</text:span><text:span text:style-name="T735">　</text:span><text:span text:style-name="T736">點。若</text:span><text:span text:style-name="T737"><text:line-break/></text:span><text:span text:style-name="T738">　</text:span><text:span text:style-name="T739"><draw:frame draw:z-index="0" draw:id="id76" draw:style-name="a76" draw:name="Object 76" text:anchor-type="as-char" svg:x="0in" svg:y="0in" svg:width="0.28125in" svg:height="0.20833in" style:rel-width="scale" style:rel-height="scale"><draw:object-ole draw:class-id="0002CE02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text:span text:style-name="T740">＝</text:span><text:span text:style-name="T741">12</text:span><text:span text:style-name="T742">，</text:span><text:span text:style-name="T743"><draw:frame draw:z-index="0" draw:id="id77" draw:style-name="a77" draw:name="Object 77" text:anchor-type="as-char" svg:x="0in" svg:y="0in" svg:width="0.28125in" svg:height="0.20833in" style:rel-width="scale" style:rel-height="scale"><draw:object-ole draw:class-id="0002CE02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<text:span text:style-name="T744">＝</text:span><text:span text:style-name="T745">8</text:span><text:span text:style-name="T746">，</text:span><text:span text:style-name="T747"><draw:frame draw:z-index="0" draw:id="id78" draw:style-name="a78" draw:name="Object 78" text:anchor-type="as-char" svg:x="0in" svg:y="0in" svg:width="0.26042in" svg:height="0.20833in" style:rel-width="scale" style:rel-height="scale"><draw:object-ole draw:class-id="0002CE02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<text:span text:style-name="T748">＝</text:span><text:span text:style-name="T749">6</text:span><text:span text:style-name="T750">，求△</text:span><text:span text:style-name="T751">BFG</text:span><text:span text:style-name="T752">　</text:span><text:span text:style-name="T753">的面積為</text:span><text:span text:style-name="T754"><text:s/>(A)</text:span><text:span text:style-name="T755"><text:s/></text:span><text:span text:style-name="T756">72 <text:s/>(B)</text:span><text:span text:style-name="T757"><text:s/></text:span><text:span text:style-name="T758">80 <text:s/>(C)</text:span><text:span text:style-name="T759"><text:s/></text:span><text:span text:style-name="T760">90 <text:s/>(D)</text:span><text:span text:style-name="T761"><text:s/></text:span><text:span text:style-name="T762">120</text:span><text:span text:style-name="T763">。</text:span></text:p>
        </text:list-item>
      </text:list>
      <text:p text:style-name="P764"><text:bookmark-end text:name="Q_B1EFA368A51C417B8B609BACBC4D43AD"/></text:p>
      <text:p text:style-name="P765"/>
      <text:p text:style-name="P766"/>
      <text:p text:style-name="P767"/>
      <text:list text:style-name="LFO32" text:continue-numbering="true">
        <text:list-item>
          <text:p text:style-name="P768"><text:bookmark-start text:name="Q_03C19A6A359740519EABF34C99F821E4"/><text:bookmark-start text:name="Z_03C19A6A359740519EABF34C99F821E4"/><text:bookmark-end text:name="Z_B1EFA368A51C417B8B609BACBC4D43AD"/><text:span text:style-name="T769"><draw:frame draw:z-index="251662336" draw:id="id79" draw:style-name="a79" draw:name="Object 3" text:anchor-type="paragraph" svg:x="7.45764in" svg:y="0.075in" svg:width="1.49306in" svg:height="1.06944in" style:rel-width="scale" style:rel-height="scale"><draw:object-ole draw:class-id="00020907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<text:span text:style-name="T770">如右圖，</text:span><text:span text:style-name="T771">ABCD</text:span><text:span text:style-name="T772">　</text:span><text:span text:style-name="T773">為長方形，</text:span><text:span text:style-name="T774"><draw:frame draw:z-index="0" draw:id="id80" draw:style-name="a80" draw:name="Object 80" text:anchor-type="as-char" svg:x="0in" svg:y="0in" svg:width="0.28125in" svg:height="0.20833in" style:rel-width="scale" style:rel-height="scale"><draw:object-ole draw:class-id="0002CE02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<text:span text:style-name="T775">⊥</text:span><text:span text:style-name="T776"><draw:frame draw:z-index="0" draw:id="id81" draw:style-name="a81" draw:name="Object 81" text:anchor-type="as-char" svg:x="0in" svg:y="0in" svg:width="0.28125in" svg:height="0.20833in" style:rel-width="scale" style:rel-height="scale"><draw:object-ole draw:class-id="0002CE02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<text:span text:style-name="T777">，</text:span><text:span text:style-name="T778"><draw:frame draw:z-index="0" draw:id="id82" draw:style-name="a82" draw:name="Object 82" text:anchor-type="as-char" svg:x="0in" svg:y="0in" svg:width="0.25in" svg:height="0.21875in" style:rel-width="scale" style:rel-height="scale"><draw:object-ole draw:class-id="0002CE02-0000-0000-C000-000000000046" xlink:href="Object 82" xlink:type="simple" xlink:show="embed" xlink:actuate="onLoad"/><draw:image xlink:href="ObjectReplacements/Object 82" xlink:type="simple" xlink:show="embed" xlink:actuate="onLoad"/><svg:title/><svg:desc/></draw:frame></text:span><text:span text:style-name="T779">⊥</text:span><text:span text:style-name="T780"><draw:frame draw:z-index="0" draw:id="id83" draw:style-name="a83" draw:name="Object 83" text:anchor-type="as-char" svg:x="0in" svg:y="0in" svg:width="0.28125in" svg:height="0.20833in" style:rel-width="scale" style:rel-height="scale"><draw:object-ole draw:class-id="0002CE02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<text:span text:style-name="T781">，若</text:span><text:span text:style-name="T782">　</text:span><text:span text:style-name="T783"><draw:frame draw:z-index="0" draw:id="id84" draw:style-name="a84" draw:name="Object 84" text:anchor-type="as-char" svg:x="0in" svg:y="0in" svg:width="0.28125in" svg:height="0.20833in" style:rel-width="scale" style:rel-height="scale"><draw:object-ole draw:class-id="0002CE02-0000-0000-C000-000000000046" xlink:href="Object 84" xlink:type="simple" xlink:show="embed" xlink:actuate="onLoad"/><draw:image xlink:href="ObjectReplacements/Object 84" xlink:type="simple" xlink:show="embed" xlink:actuate="onLoad"/><svg:title/><svg:desc/></draw:frame></text:span><text:span text:style-name="T784">＝</text:span><text:span text:style-name="T785">60</text:span><text:span text:style-name="T786">，</text:span><text:span text:style-name="T787"><draw:frame draw:z-index="0" draw:id="id85" draw:style-name="a85" draw:name="Object 85" text:anchor-type="as-char" svg:x="0in" svg:y="0in" svg:width="0.29167in" svg:height="0.20833in" style:rel-width="scale" style:rel-height="scale"><draw:object-ole draw:class-id="0002CE02-0000-0000-C000-000000000046" xlink:href="Object 85" xlink:type="simple" xlink:show="embed" xlink:actuate="onLoad"/><draw:image xlink:href="ObjectReplacements/Object 85" xlink:type="simple" xlink:show="embed" xlink:actuate="onLoad"/><svg:title/><svg:desc/></draw:frame></text:span><text:span text:style-name="T788">＝</text:span><text:span text:style-name="T789">80</text:span><text:span text:style-name="T790">，求</text:span><text:span text:style-name="T791"><draw:frame draw:z-index="0" draw:id="id86" draw:style-name="a86" draw:name="Object 86" text:anchor-type="as-char" svg:x="0in" svg:y="0in" svg:width="0.25in" svg:height="0.20833in" style:rel-width="scale" style:rel-height="scale"><draw:object-ole draw:class-id="0002CE02-0000-0000-C000-000000000046" xlink:href="Object 86" xlink:type="simple" xlink:show="embed" xlink:actuate="onLoad"/><draw:image xlink:href="ObjectReplacements/Object 86" xlink:type="simple" xlink:show="embed" xlink:actuate="onLoad"/><svg:title/><svg:desc/></draw:frame></text:span><text:span text:style-name="T792">=</text:span><text:span text:style-name="T793">　</text:span><text:span text:style-name="T794">(A)</text:span><text:span text:style-name="T795"><text:s/></text:span><text:span text:style-name="T796">24</text:span><text:span text:style-name="T797"><text:s text:c="2"/>(B)</text:span><text:span text:style-name="T798"><text:s/></text:span><text:span text:style-name="T799">25</text:span><text:span text:style-name="T800"><text:s/>(C)</text:span><text:span text:style-name="T801"><text:s/></text:span><text:span text:style-name="T802">28</text:span><text:span text:style-name="T803"><text:s text:c="2"/>(D)<text:s/></text:span><text:span text:style-name="T804">30</text:span><text:span text:style-name="T805"><text:s text:c="2"/></text:span><text:span text:style-name="T806">。</text:span></text:p>
        </text:list-item>
      </text:list>
      <text:p text:style-name="P807"/>
      <text:p text:style-name="P808"><text:bookmark-end text:name="Q_03C19A6A359740519EABF34C99F821E4"/></text:p>
      <text:p text:style-name="P809"/>
      <text:list text:style-name="LFO32" text:continue-numbering="true">
        <text:list-item>
          <text:p text:style-name="P810"><text:bookmark-start text:name="Z_320E2255C02E4C62AE24F757ED3648AF"/><text:bookmark-start text:name="Q_320E2255C02E4C62AE24F757ED3648AF"/><text:bookmark-end text:name="Z_03C19A6A359740519EABF34C99F821E4"/><text:span text:style-name="T811"><draw:frame draw:z-index="251661312" draw:id="id87" draw:style-name="a87" draw:name="Object 2" text:anchor-type="paragraph" svg:x="7.54583in" svg:y="-0.00833in" svg:width="1.5125in" svg:height="1.36319in" style:rel-width="scale" style:rel-height="scale"><draw:object-ole draw:class-id="00020907-0000-0000-C000-000000000046" xlink:href="Object 87" xlink:type="simple" xlink:show="embed" xlink:actuate="onLoad"/><draw:image xlink:href="ObjectReplacements/Object 87" xlink:type="simple" xlink:show="embed" xlink:actuate="onLoad"/><svg:title/><svg:desc/></draw:frame></text:span><text:span text:style-name="T812">如右圖，△</text:span><text:span text:style-name="T813">ABC</text:span><text:span text:style-name="T814">　</text:span><text:span text:style-name="T815">中，∠</text:span><text:span text:style-name="T816">B</text:span><text:span text:style-name="T817">＝</text:span><text:span text:style-name="T818">90</text:span><text:span text:style-name="T819">°，</text:span><text:span text:style-name="T820"><draw:frame draw:z-index="0" draw:id="id88" draw:style-name="a88" draw:name="Object 88" text:anchor-type="as-char" svg:x="0in" svg:y="0in" svg:width="0.28125in" svg:height="0.20833in" style:rel-width="scale" style:rel-height="scale"><draw:object-ole draw:class-id="0002CE02-0000-0000-C000-000000000046" xlink:href="Object 88" xlink:type="simple" xlink:show="embed" xlink:actuate="onLoad"/><draw:image xlink:href="ObjectReplacements/Object 88" xlink:type="simple" xlink:show="embed" xlink:actuate="onLoad"/><svg:title/><svg:desc/></draw:frame></text:span><text:span text:style-name="T821">　</text:span><text:span text:style-name="T822">//</text:span><text:span text:style-name="T823">　</text:span><text:span text:style-name="T824"><draw:frame draw:z-index="0" draw:id="id89" draw:style-name="a89" draw:name="Object 89" text:anchor-type="as-char" svg:x="0in" svg:y="0in" svg:width="0.28125in" svg:height="0.20833in" style:rel-width="scale" style:rel-height="scale"><draw:object-ole draw:class-id="0002CE02-0000-0000-C000-000000000046" xlink:href="Object 89" xlink:type="simple" xlink:show="embed" xlink:actuate="onLoad"/><draw:image xlink:href="ObjectReplacements/Object 89" xlink:type="simple" xlink:show="embed" xlink:actuate="onLoad"/><svg:title/><svg:desc/></draw:frame></text:span><text:span text:style-name="T825">，</text:span><text:span text:style-name="T826"><draw:frame draw:z-index="0" draw:id="id90" draw:style-name="a90" draw:name="Object 90" text:anchor-type="as-char" svg:x="0in" svg:y="0in" svg:width="0.25in" svg:height="0.21875in" style:rel-width="scale" style:rel-height="scale"><draw:object-ole draw:class-id="0002CE02-0000-0000-C000-000000000046" xlink:href="Object 90" xlink:type="simple" xlink:show="embed" xlink:actuate="onLoad"/><draw:image xlink:href="ObjectReplacements/Object 90" xlink:type="simple" xlink:show="embed" xlink:actuate="onLoad"/><svg:title/><svg:desc/></draw:frame></text:span><text:span text:style-name="T827">　</text:span><text:span text:style-name="T828">交</text:span><text:span text:style-name="T829">　</text:span><text:span text:style-name="T830"><draw:frame draw:z-index="0" draw:id="id91" draw:style-name="a91" draw:name="Object 91" text:anchor-type="as-char" svg:x="0in" svg:y="0in" svg:width="0.28125in" svg:height="0.20833in" style:rel-width="scale" style:rel-height="scale"><draw:object-ole draw:class-id="0002CE02-0000-0000-C000-000000000046" xlink:href="Object 91" xlink:type="simple" xlink:show="embed" xlink:actuate="onLoad"/><draw:image xlink:href="ObjectReplacements/Object 91" xlink:type="simple" xlink:show="embed" xlink:actuate="onLoad"/><svg:title/><svg:desc/></draw:frame></text:span><text:span text:style-name="T831">　</text:span><text:span text:style-name="T832">於</text:span><text:span text:style-name="T833">　</text:span><text:span text:style-name="T834">F</text:span><text:span text:style-name="T835">　</text:span><text:span text:style-name="T836">點，若</text:span><text:span text:style-name="T837">　</text:span><text:span text:style-name="T838"><draw:frame draw:z-index="0" draw:id="id92" draw:style-name="a92" draw:name="Object 92" text:anchor-type="as-char" svg:x="0in" svg:y="0in" svg:width="0.26042in" svg:height="0.21875in" style:rel-width="scale" style:rel-height="scale"><draw:object-ole draw:class-id="0002CE02-0000-0000-C000-000000000046" xlink:href="Object 92" xlink:type="simple" xlink:show="embed" xlink:actuate="onLoad"/><draw:image xlink:href="ObjectReplacements/Object 92" xlink:type="simple" xlink:show="embed" xlink:actuate="onLoad"/><svg:title/><svg:desc/></draw:frame></text:span><text:span text:style-name="T839">＝</text:span><text:span text:style-name="T840">10</text:span><text:span text:style-name="T841">，</text:span><text:span text:style-name="T842"><draw:frame draw:z-index="0" draw:id="id93" draw:style-name="a93" draw:name="Object 93" text:anchor-type="as-char" svg:x="0in" svg:y="0in" svg:width="0.26042in" svg:height="0.20833in" style:rel-width="scale" style:rel-height="scale"><draw:object-ole draw:class-id="0002CE02-0000-0000-C000-000000000046" xlink:href="Object 93" xlink:type="simple" xlink:show="embed" xlink:actuate="onLoad"/><draw:image xlink:href="ObjectReplacements/Object 93" xlink:type="simple" xlink:show="embed" xlink:actuate="onLoad"/><svg:title/><svg:desc/></draw:frame></text:span><text:span text:style-name="T843">＝</text:span><text:span text:style-name="T844">15</text:span><text:span text:style-name="T845">，</text:span><text:span text:style-name="T846"><draw:frame draw:z-index="0" draw:id="id94" draw:style-name="a94" draw:name="Object 94" text:anchor-type="as-char" svg:x="0in" svg:y="0in" svg:width="0.26042in" svg:height="0.20833in" style:rel-width="scale" style:rel-height="scale"><draw:object-ole draw:class-id="0002CE02-0000-0000-C000-000000000046" xlink:href="Object 94" xlink:type="simple" xlink:show="embed" xlink:actuate="onLoad"/><draw:image xlink:href="ObjectReplacements/Object 94" xlink:type="simple" xlink:show="embed" xlink:actuate="onLoad"/><svg:title/><svg:desc/></draw:frame></text:span><text:span text:style-name="T847">＝</text:span><text:span text:style-name="T848">9</text:span><text:span text:style-name="T849">，求△</text:span><text:span text:style-name="T850">ACD</text:span><text:span text:style-name="T851">　</text:span><text:span text:style-name="T852">的面積為</text:span><text:span text:style-name="T853"><text:s/>(A)</text:span><text:span text:style-name="T854"><text:s/></text:span><text:span text:style-name="T855">40 <text:s/>(B)</text:span><text:span text:style-name="T856"><text:s/></text:span><text:span text:style-name="T857">45 <text:s/>(C)</text:span><text:span text:style-name="T858"><text:s/></text:span><text:span text:style-name="T859">50 <text:s/>(D)</text:span><text:span text:style-name="T860"><text:s/></text:span><text:span text:style-name="T861">60<text:s/></text:span><text:span text:style-name="T862">。</text:span></text:p>
        </text:list-item>
      </text:list>
      <text:p text:style-name="P863"/>
      <text:p text:style-name="P864"><text:bookmark-end text:name="Z_320E2255C02E4C62AE24F757ED3648AF"/><text:bookmark-end text:name="Q_320E2255C02E4C62AE24F757ED3648AF"/><text:line-break/></text:p>
      <text:list text:style-name="LFO32" text:continue-numbering="true">
        <text:list-item>
          <text:p text:style-name="P865"><text:bookmark-start text:name="Z_FDC15288E2E94942AF2BCC10C6E34E1B"/><text:bookmark-start text:name="Q_FDC15288E2E94942AF2BCC10C6E34E1B"/><text:span text:style-name="T866"><draw:frame draw:z-index="251686912" draw:id="id95" draw:style-name="a95" draw:name="Object 131" text:anchor-type="paragraph" svg:x="7.20278in" svg:y="0.15208in" svg:width="1.74792in" svg:height="1.01736in" style:rel-width="scale" style:rel-height="scale"><draw:object-ole draw:class-id="00020907-0000-0000-C000-000000000046" xlink:href="Object 95" xlink:type="simple" xlink:show="embed" xlink:actuate="onLoad"/><draw:image xlink:href="ObjectReplacements/Object 95" xlink:type="simple" xlink:show="embed" xlink:actuate="onLoad"/><svg:title/><svg:desc/></draw:frame></text:span><text:span text:style-name="T867">如</text:span><text:span text:style-name="T868">右</text:span><text:span text:style-name="T869">圖，平行四邊形</text:span><text:span text:style-name="T870">　</text:span><text:span text:style-name="T871">ABCD</text:span><text:span text:style-name="T872">　</text:span><text:span text:style-name="T873">中，</text:span><text:span text:style-name="T874"><draw:frame draw:z-index="0" draw:id="id96" draw:style-name="a96" draw:name="Object 96" text:anchor-type="as-char" svg:x="0in" svg:y="0in" svg:width="0.28125in" svg:height="0.20833in" style:rel-width="scale" style:rel-height="scale"><draw:object-ole draw:class-id="0002CE02-0000-0000-C000-000000000046" xlink:href="Object 96" xlink:type="simple" xlink:show="embed" xlink:actuate="onLoad"/><draw:image xlink:href="ObjectReplacements/Object 96" xlink:type="simple" xlink:show="embed" xlink:actuate="onLoad"/><svg:title/><svg:desc/></draw:frame></text:span><text:span text:style-name="T875">＝</text:span><text:span text:style-name="T876"><draw:frame draw:z-index="0" draw:id="id97" draw:style-name="a97" draw:name="Object 97" text:anchor-type="as-char" svg:x="0in" svg:y="0in" svg:width="0.17708in" svg:height="0.42708in" style:rel-width="scale" style:rel-height="scale"><draw:object-ole draw:class-id="0002CE02-0000-0000-C000-000000000046" xlink:href="Object 97" xlink:type="simple" xlink:show="embed" xlink:actuate="onLoad"/><draw:image xlink:href="ObjectReplacements/Object 97" xlink:type="simple" xlink:show="embed" xlink:actuate="onLoad"/><svg:title/><svg:desc/></draw:frame></text:span><text:span text:style-name="T877"><draw:frame draw:z-index="0" draw:id="id98" draw:style-name="a98" draw:name="Object 98" text:anchor-type="as-char" svg:x="0in" svg:y="0in" svg:width="0.28125in" svg:height="0.21875in" style:rel-width="scale" style:rel-height="scale"><draw:object-ole draw:class-id="0002CE02-0000-0000-C000-000000000046" xlink:href="Object 98" xlink:type="simple" xlink:show="embed" xlink:actuate="onLoad"/><draw:image xlink:href="ObjectReplacements/Object 98" xlink:type="simple" xlink:show="embed" xlink:actuate="onLoad"/><svg:title/><svg:desc/></draw:frame></text:span><text:span text:style-name="T878">，</text:span><text:span text:style-name="T879">若</text:span><text:span text:style-name="T880">△</text:span><text:span text:style-name="T881">EMD</text:span><text:span text:style-name="T882">　</text:span><text:span text:style-name="T883">的面積＝</text:span><text:span text:style-name="T884">9<text:s/></text:span><text:span text:style-name="T885">則</text:span><text:span text:style-name="T886"><text:s/>(A)</text:span><text:span text:style-name="T887"><text:s/></text:span><text:span text:style-name="T888">△</text:span><text:span text:style-name="T889">B</text:span><text:span text:style-name="T890">M</text:span><text:span text:style-name="T891">C</text:span><text:span text:style-name="T892">　</text:span><text:span text:style-name="T893">的面積＝</text:span><text:span text:style-name="T894">1</text:span><text:span text:style-name="T895">5</text:span><text:span text:style-name="T896"><text:s text:c="2"/>(B)</text:span><text:span text:style-name="T897"><text:s/></text:span><text:span text:style-name="T898">△</text:span><text:span text:style-name="T899">B</text:span><text:span text:style-name="T900">M</text:span><text:span text:style-name="T901">C</text:span><text:span text:style-name="T902">的面積＝</text:span><text:span text:style-name="T903">20</text:span><text:span text:style-name="T904"><text:s text:c="2"/>(C)</text:span><text:span text:style-name="T905"><text:s/></text:span><text:span text:style-name="T906">△</text:span><text:span text:style-name="T907">D</text:span><text:span text:style-name="T908">M</text:span><text:span text:style-name="T909">C</text:span><text:span text:style-name="T910">的面積＝</text:span><text:span text:style-name="T911">24</text:span><text:span text:style-name="T912"><text:s text:c="2"/>(D)</text:span><text:span text:style-name="T913"><text:s/></text:span><text:span text:style-name="T914">△</text:span><text:span text:style-name="T915">D</text:span><text:span text:style-name="T916">M</text:span><text:span text:style-name="T917">C</text:span><text:span text:style-name="T918">的面積＝</text:span><text:span text:style-name="T919">15</text:span><text:span text:style-name="T920"><text:s/></text:span><text:span text:style-name="T921">。</text:span><text:span text:style-name="T922"><text:line-break/></text:span><text:span text:style-name="T923"><text:line-break/></text:span><text:bookmark-end text:name="Z_FDC15288E2E94942AF2BCC10C6E34E1B"/><text:bookmark-end text:name="Q_FDC15288E2E94942AF2BCC10C6E34E1B"/></text:p>
        </text:list-item>
        <text:list-item>
          <text:p text:style-name="P924"><text:span text:style-name="T925"><draw:frame draw:z-index="251675648" draw:id="id99" draw:style-name="a99" draw:name="Object 16" text:anchor-type="paragraph" svg:x="7.05347in" svg:y="0.06319in" svg:width="1.87847in" svg:height="1.25208in" style:rel-width="scale" style:rel-height="scale"><draw:object-ole draw:class-id="00020907-0000-0000-C000-000000000046" xlink:href="Object 99" xlink:type="simple" xlink:show="embed" xlink:actuate="onLoad"/><draw:image xlink:href="ObjectReplacements/Object 99" xlink:type="simple" xlink:show="embed" xlink:actuate="onLoad"/><svg:title/><svg:desc/></draw:frame></text:span><text:span text:style-name="T926">如右圖，一長方形的長為</text:span><text:span text:style-name="T927">9</text:span><text:span text:style-name="T928">、寬為</text:span><text:span text:style-name="T929">5</text:span><text:span text:style-name="T930">，如果將寬增加</text:span><text:span text:style-name="T931">3</text:span><text:span text:style-name="T932">，則長要增加多少，所得的新長方形才會與原來的長方形相似？</text:span><text:span text:style-name="T933">(A)5</text:span><text:span text:style-name="T934">　</text:span><text:span text:style-name="T935">(B)6.2</text:span><text:span text:style-name="T936">　</text:span><text:span text:style-name="T937">(C)</text:span><text:span text:style-name="T938">6</text:span><text:span text:style-name="T939">　</text:span><text:span text:style-name="T940">(D)</text:span><text:span text:style-name="T941">5.4<text:s/></text:span><text:span text:style-name="T942">。</text:span><text:span text:style-name="T943"><text:line-break/></text:span></text:p>
        </text:list-item>
      </text:list>
      <text:p text:style-name="P944"/>
      <text:p text:style-name="P945"><text:bookmark-start text:name="Q2MA0450223"/></text:p>
      <text:p text:style-name="P946"/>
      <text:list text:style-name="LFO32" text:continue-numbering="true">
        <text:list-item>
          <text:p text:style-name="P947"><text:span text:style-name="T948"><draw:frame draw:z-index="251676672" draw:style-name="a100" draw:name="圖片 6" text:anchor-type="paragraph" svg:x="7.68194in" svg:y="0.05694in" svg:width="1.15278in" svg:height="0.77083in" style:rel-width="scale" style:rel-height="scale"><draw:image xlink:href="media/image1.jpeg" xlink:type="simple" xlink:show="embed" xlink:actuate="onLoad"/><svg:title/><svg:desc>050301-52</svg:desc></draw:frame></text:span><text:span text:style-name="T949">如右圖</text:span><text:span text:style-name="T950">，△</text:span><text:span text:style-name="T951">APQ</text:span><text:span text:style-name="T952">中，</text:span><text:span text:style-name="T953">B</text:span><text:span text:style-name="T954">、</text:span><text:span text:style-name="T955">C</text:span><text:span text:style-name="T956">、</text:span><text:span text:style-name="T957">D</text:span><text:span text:style-name="T958">分別在</text:span><text:span text:style-name="T959">、</text:span><text:span text:style-name="T960">、</text:span><text:span text:style-name="T961">上，</text:span><text:span text:style-name="T962">且四邊形</text:span><text:span text:style-name="T963">ABCD</text:span><text:span text:style-name="T964">恰為一菱形，已知</text:span><text:span text:style-name="T965">：</text:span><text:span text:style-name="T966">＝</text:span><text:span text:style-name="T967">2</text:span><text:span text:style-name="T968">：</text:span><text:span text:style-name="T969">1</text:span><text:span text:style-name="T970">，若</text:span><text:span text:style-name="T971">＝</text:span><text:span text:style-name="T972">6</text:span><text:span text:style-name="T973">，</text:span><text:span text:style-name="T974">則</text:span><text:span text:style-name="T975">＝</text:span><text:span text:style-name="T976">(A)</text:span><text:span text:style-name="T977"><text:s/></text:span><text:span text:style-name="T978">16 <text:s/>(B)</text:span><text:span text:style-name="T979"><text:s/></text:span><text:span text:style-name="T980">18 <text:s/>(C)</text:span><text:span text:style-name="T981"><text:s/></text:span><text:span text:style-name="T982">20 <text:s/>(D)</text:span><text:span text:style-name="T983"><text:s/></text:span><text:span text:style-name="T984">24<text:s/></text:span><text:span text:style-name="T985">。</text:span><text:span text:style-name="T986"><text:s/></text:span><text:span text:style-name="T987"><text:line-break/></text:span></text:p>
        </text:list-item>
      </text:list>
      <text:p text:style-name="P988"/>
      <text:p text:style-name="P989"><text:bookmark-end text:name="Q2MA0450223"/></text:p>
      <text:list text:style-name="LFO32" text:continue-numbering="true">
        <text:list-item>
          <text:p text:style-name="P990"><text:bookmark-start text:name="Q2MA0450230"/><text:span text:style-name="T991"><draw:frame draw:z-index="251677696" draw:style-name="a101" draw:name="圖片 5" text:anchor-type="paragraph" svg:x="7.73056in" svg:y="-0.00556in" svg:width="1.10417in" svg:height="0.79167in" style:rel-width="scale" style:rel-height="scale"><draw:image xlink:href="media/image2.jpeg" xlink:type="simple" xlink:show="embed" xlink:actuate="onLoad"/><svg:title/><svg:desc>050301-64</svg:desc></draw:frame></text:span><text:span text:style-name="T992">如右圖</text:span><text:span text:style-name="T993">，</text:span><text:span text:style-name="T994">已知</text:span><text:span text:style-name="T995">//</text:span><text:span text:style-name="T996">//</text:span><text:span text:style-name="T997">，</text:span><text:span text:style-name="T998">且</text:span><text:span text:style-name="T999">⊥</text:span><text:span text:style-name="T1000">，若</text:span><text:span text:style-name="T1001">＝</text:span><text:span text:style-name="T1002">24</text:span><text:span text:style-name="T1003">，</text:span><text:span text:style-name="T1004">＝</text:span><text:span text:style-name="T1005">16</text:span><text:span text:style-name="T1006">，</text:span><text:span text:style-name="T1007">＝</text:span><text:span text:style-name="T1008">8</text:span><text:span text:style-name="T1009">，</text:span><text:span text:style-name="T1010">則</text:span><text:span text:style-name="T1011">＝</text:span><text:span text:style-name="T1012">(A)</text:span><text:span text:style-name="T1013"><text:s/></text:span><text:span text:style-name="T1014">15 <text:s/>(B)</text:span><text:span text:style-name="T1015"><text:s/></text:span><text:span text:style-name="T1016">16 <text:s/></text:span><text:span text:style-name="T1017"><text:line-break/></text:span><text:span text:style-name="T1018">(C)</text:span><text:span text:style-name="T1019"><text:s/></text:span><text:span text:style-name="T1020">18 <text:s/>(D)20<text:s/></text:span><text:span text:style-name="T1021">。</text:span></text:p>
        </text:list-item>
      </text:list>
      <text:p text:style-name="P1022"/>
      <text:p text:style-name="P1023"/>
      <text:p text:style-name="P1024"><text:bookmark-end text:name="Q2MA0450230"/><text:span text:style-name="T1025"><draw:frame draw:z-index="251681792" draw:id="id100" draw:style-name="a102" draw:name="Object 22" text:anchor-type="paragraph" svg:x="7.58819in" svg:y="0.18056in" svg:width="1.52778in" svg:height="1.75in" style:rel-width="scale" style:rel-height="scale"><draw:object-ole draw:class-id="00020906-0000-0000-C000-000000000046" xlink:href="Object 100" xlink:type="simple" xlink:show="embed" xlink:actuate="onLoad"/><draw:image xlink:href="ObjectReplacements/Object 100" xlink:type="simple" xlink:show="embed" xlink:actuate="onLoad"/><svg:title/><svg:desc/></draw:frame></text:span></text:p>
      <text:list text:style-name="LFO32" text:continue-numbering="true">
        <text:list-item>
          <text:p text:style-name="P1026"><text:bookmark-start text:name="Z_26CBE926FC694302B1467927B48BD2AE"/><text:bookmark-start text:name="Q_26CBE926FC694302B1467927B48BD2AE"/><text:span text:style-name="T1027">如</text:span><text:span text:style-name="T1028">右</text:span><text:span text:style-name="T1029">圖，</text:span><text:span text:style-name="T1030"><draw:frame draw:z-index="0" draw:id="id101" draw:style-name="a103" draw:name="Object 101" text:anchor-type="as-char" svg:x="0in" svg:y="0in" svg:width="0.25in" svg:height="0.20833in" style:rel-width="scale" style:rel-height="scale"><draw:object-ole draw:class-id="0002CE02-0000-0000-C000-000000000046" xlink:href="Object 101" xlink:type="simple" xlink:show="embed" xlink:actuate="onLoad"/><draw:image xlink:href="ObjectReplacements/Object 101" xlink:type="simple" xlink:show="embed" xlink:actuate="onLoad"/><svg:title/><svg:desc/></draw:frame></text:span><text:span text:style-name="T1031">　</text:span><text:span text:style-name="T1032">為樹高，</text:span><text:span text:style-name="T1033"><draw:frame draw:z-index="0" draw:id="id102" draw:style-name="a104" draw:name="Object 102" text:anchor-type="as-char" svg:x="0in" svg:y="0in" svg:width="0.28125in" svg:height="0.20833in" style:rel-width="scale" style:rel-height="scale"><draw:object-ole draw:class-id="0002CE02-0000-0000-C000-000000000046" xlink:href="Object 102" xlink:type="simple" xlink:show="embed" xlink:actuate="onLoad"/><draw:image xlink:href="ObjectReplacements/Object 102" xlink:type="simple" xlink:show="embed" xlink:actuate="onLoad"/><svg:title/><svg:desc/></draw:frame></text:span><text:span text:style-name="T1034">、</text:span><text:span text:style-name="T1035"><draw:frame draw:z-index="0" draw:id="id103" draw:style-name="a105" draw:name="Object 103" text:anchor-type="as-char" svg:x="0in" svg:y="0in" svg:width="0.28125in" svg:height="0.21875in" style:rel-width="scale" style:rel-height="scale"><draw:object-ole draw:class-id="0002CE02-0000-0000-C000-000000000046" xlink:href="Object 103" xlink:type="simple" xlink:show="embed" xlink:actuate="onLoad"/><draw:image xlink:href="ObjectReplacements/Object 103" xlink:type="simple" xlink:show="embed" xlink:actuate="onLoad"/><svg:title/><svg:desc/></draw:frame></text:span><text:span text:style-name="T1036">　</text:span><text:span text:style-name="T1037">為兩根垂直地面的標竿，</text:span><text:span text:style-name="T1038">A</text:span><text:span text:style-name="T1039">、</text:span><text:span text:style-name="T1040">C</text:span><text:span text:style-name="T1041">、</text:span><text:span text:style-name="T1042">E</text:span><text:span text:style-name="T1043">　</text:span><text:span text:style-name="T1044">三點共線，若</text:span><text:span text:style-name="T1045">　</text:span><text:span text:style-name="T1046"><draw:frame draw:z-index="0" draw:id="id104" draw:style-name="a106" draw:name="Object 104" text:anchor-type="as-char" svg:x="0in" svg:y="0in" svg:width="0.28125in" svg:height="0.20833in" style:rel-width="scale" style:rel-height="scale"><draw:object-ole draw:class-id="0002CE02-0000-0000-C000-000000000046" xlink:href="Object 104" xlink:type="simple" xlink:show="embed" xlink:actuate="onLoad"/><draw:image xlink:href="ObjectReplacements/Object 104" xlink:type="simple" xlink:show="embed" xlink:actuate="onLoad"/><svg:title/><svg:desc/></draw:frame></text:span><text:span text:style-name="T1047">＝</text:span><text:span text:style-name="T1048">2</text:span><text:span text:style-name="T1049">　</text:span><text:span text:style-name="T1050">公尺，</text:span><text:span text:style-name="T1051"><draw:frame draw:z-index="0" draw:id="id105" draw:style-name="a107" draw:name="Object 105" text:anchor-type="as-char" svg:x="0in" svg:y="0in" svg:width="0.28125in" svg:height="0.21875in" style:rel-width="scale" style:rel-height="scale"><draw:object-ole draw:class-id="0002CE02-0000-0000-C000-000000000046" xlink:href="Object 105" xlink:type="simple" xlink:show="embed" xlink:actuate="onLoad"/><draw:image xlink:href="ObjectReplacements/Object 105" xlink:type="simple" xlink:show="embed" xlink:actuate="onLoad"/><svg:title/><svg:desc/></draw:frame></text:span><text:span text:style-name="T1052">＝</text:span><text:span text:style-name="T1053">2.6</text:span><text:span text:style-name="T1054">公尺，又測得</text:span><text:span text:style-name="T1055">　</text:span><text:span text:style-name="T1056"><draw:frame draw:z-index="0" draw:id="id106" draw:style-name="a108" draw:name="Object 106" text:anchor-type="as-char" svg:x="0in" svg:y="0in" svg:width="0.28125in" svg:height="0.20833in" style:rel-width="scale" style:rel-height="scale"><draw:object-ole draw:class-id="0002CE02-0000-0000-C000-000000000046" xlink:href="Object 106" xlink:type="simple" xlink:show="embed" xlink:actuate="onLoad"/><draw:image xlink:href="ObjectReplacements/Object 106" xlink:type="simple" xlink:show="embed" xlink:actuate="onLoad"/><svg:title/><svg:desc/></draw:frame></text:span><text:span text:style-name="T1057">＝</text:span><text:span text:style-name="T1058">1</text:span><text:span text:style-name="T1059">　</text:span><text:span text:style-name="T1060">公尺，</text:span><text:span text:style-name="T1061"><draw:frame draw:z-index="0" draw:id="id107" draw:style-name="a109" draw:name="Object 107" text:anchor-type="as-char" svg:x="0in" svg:y="0in" svg:width="0.25in" svg:height="0.20833in" style:rel-width="scale" style:rel-height="scale"><draw:object-ole draw:class-id="0002CE02-0000-0000-C000-000000000046" xlink:href="Object 107" xlink:type="simple" xlink:show="embed" xlink:actuate="onLoad"/><draw:image xlink:href="ObjectReplacements/Object 107" xlink:type="simple" xlink:show="embed" xlink:actuate="onLoad"/><svg:title/><svg:desc/></draw:frame></text:span><text:span text:style-name="T1062">＝</text:span><text:span text:style-name="T1063">5</text:span><text:span text:style-name="T1064">公尺，則樹高為</text:span><text:span text:style-name="T1065">(A)<text:s/></text:span><text:span text:style-name="T1066">4</text:span><text:span text:style-name="T1067"><text:s text:c="2"/>(B)</text:span><text:span text:style-name="T1068"><text:s/></text:span><text:span text:style-name="T1069">5</text:span><text:span text:style-name="T1070"><text:s text:c="2"/>(C)<text:s/></text:span><text:span text:style-name="T1071">6<text:s/></text:span><text:span text:style-name="T1072"><text:s/>(D)<text:s/></text:span><text:span text:style-name="T1073">7<text:s/></text:span><text:span text:style-name="T1074">公尺。</text:span></text:p>
        </text:list-item>
      </text:list>
      <text:p text:style-name="P1075"/>
      <text:p text:style-name="P1076"/>
      <text:p text:style-name="P1077"/>
      <text:p text:style-name="P1078"/>
      <text:list text:style-name="LFO32" text:continue-numbering="true">
        <text:list-item>
          <text:p text:style-name="P1079"><text:bookmark-end text:name="Z_26CBE926FC694302B1467927B48BD2AE"/><text:bookmark-end text:name="Q_26CBE926FC694302B1467927B48BD2AE"/><text:span text:style-name="T1080"><draw:frame draw:z-index="251678720" draw:id="id108" draw:style-name="a110" draw:name="Object 19" text:anchor-type="paragraph" svg:x="7.01875in" svg:y="0.34236in" svg:width="1.75694in" svg:height="0.72917in" style:rel-width="scale" style:rel-height="scale"><draw:object-ole draw:class-id="00020907-0000-0000-C000-000000000046" xlink:href="Object 108" xlink:type="simple" xlink:show="embed" xlink:actuate="onLoad"/><draw:image xlink:href="ObjectReplacements/Object 108" xlink:type="simple" xlink:show="embed" xlink:actuate="onLoad"/><svg:title/><svg:desc/></draw:frame></text:span><text:span text:style-name="T1081">如</text:span><text:span text:style-name="T1082">右</text:span><text:span text:style-name="T1083">圖，△</text:span><text:span text:style-name="T1084">ABE</text:span><text:span text:style-name="T1085">與△</text:span><text:span text:style-name="T1086">BCF</text:span><text:span text:style-name="T1087">均為正三角形。若</text:span><text:span text:style-name="T1088">、</text:span><text:span text:style-name="T1089">相交於一點</text:span><text:span text:style-name="T1090">H</text:span><text:span text:style-name="T1091">，且</text:span><text:span text:style-name="T1092">＝</text:span><text:span text:style-name="T1093">12</text:span><text:span text:style-name="T1094">，</text:span><text:span text:style-name="T1095"><text:line-break/></text:span><text:span text:style-name="T1096">＝</text:span><text:span text:style-name="T1097">48</text:span><text:span text:style-name="T1098">，則</text:span><text:span text:style-name="T1099">＝</text:span><text:span text:style-name="T1100">(A)<text:s/></text:span><text:span text:style-name="T1101">9</text:span><text:span text:style-name="T1102"><text:s text:c="2"/>(B)</text:span><text:span text:style-name="T1103">8</text:span><text:span text:style-name="T1104"><text:s text:c="2"/>(C)<text:s/></text:span><text:span text:style-name="T1105">7.5</text:span><text:span text:style-name="T1106"><text:s text:c="2"/>(D) 6<text:s/></text:span><text:span text:style-name="T1107">。</text:span><text:span text:style-name="T1108"><text:line-break/></text:span><text:span text:style-name="T1109"><text:line-break/></text:span></text:p>
        </text:list-item>
      </text:list>
      <text:p text:style-name="P1110"/>
      <text:p text:style-name="P1111">二.<text:tab/>計算題:(共2題,每題6分)</text:p>
      <text:list text:style-name="LFO37" text:continue-numbering="true">
        <text:list-item>
          <text:p text:style-name="P1112"><text:bookmark-start text:name="Z_885FC7A6D9C346E699091FB52C3ABA59"/><text:bookmark-end text:name="Z_885FC7A6D9C346E699091FB52C3ABA59"/><text:span text:style-name="T1113">如下圖</text:span><text:span text:style-name="T1114">(</text:span><text:span text:style-name="T1115">一</text:span><text:span text:style-name="T1116">)</text:span><text:span text:style-name="T1117">，</text:span><text:span text:style-name="T1118">兩張相似的紙卡△</text:span><text:span text:style-name="T1119">ABC</text:span><text:span text:style-name="T1120">　</text:span><text:span text:style-name="T1121">與△</text:span><text:span text:style-name="T1122">DEF</text:span><text:span text:style-name="T1123">　</text:span><text:span text:style-name="T1124">相疊在一起時，發現</text:span><text:span text:style-name="T1125">　</text:span><text:span text:style-name="T1126">E</text:span><text:span text:style-name="T1127">、</text:span><text:span text:style-name="T1128">F</text:span><text:span text:style-name="T1129">　</text:span><text:span text:style-name="T1130">恰在</text:span><text:span text:style-name="T1131">　</text:span><text:span text:style-name="T1132"><draw:frame draw:z-index="0" draw:id="id109" draw:style-name="a111" draw:name="Object 109" text:anchor-type="as-char" svg:x="0in" svg:y="0in" svg:width="0.28125in" svg:height="0.21875in" style:rel-width="scale" style:rel-height="scale"><draw:object-ole draw:class-id="0002CE02-0000-0000-C000-000000000046" xlink:href="Object 109" xlink:type="simple" xlink:show="embed" xlink:actuate="onLoad"/><draw:image xlink:href="ObjectReplacements/Object 109" xlink:type="simple" xlink:show="embed" xlink:actuate="onLoad"/><svg:title/><svg:desc/></draw:frame></text:span><text:span text:style-name="T1133">　</text:span><text:span text:style-name="T1134">與</text:span><text:span text:style-name="T1135">　</text:span><text:span text:style-name="T1136"><draw:frame draw:z-index="0" draw:id="id110" draw:style-name="a112" draw:name="Object 110" text:anchor-type="as-char" svg:x="0in" svg:y="0in" svg:width="0.28125in" svg:height="0.23958in" style:rel-width="scale" style:rel-height="scale"><draw:object-ole draw:class-id="0002CE02-0000-0000-C000-000000000046" xlink:href="Object 110" xlink:type="simple" xlink:show="embed" xlink:actuate="onLoad"/><draw:image xlink:href="ObjectReplacements/Object 110" xlink:type="simple" xlink:show="embed" xlink:actuate="onLoad"/><svg:title/><svg:desc/></draw:frame></text:span><text:span text:style-name="T1137">　</text:span><text:span text:style-name="T1138">的中點上，若將△</text:span><text:span text:style-name="T1139">DEF</text:span><text:span text:style-name="T1140">　</text:span><text:span text:style-name="T1141">翻面，如下圖</text:span><text:span text:style-name="T1142">(</text:span><text:span text:style-name="T1143">二</text:span><text:span text:style-name="T1144">)</text:span><text:span text:style-name="T1145">，使</text:span><text:span text:style-name="T1146">　</text:span><text:span text:style-name="T1147">F</text:span><text:span text:style-name="T1148">、</text:span><text:span text:style-name="T1149">E</text:span><text:span text:style-name="T1150">　</text:span><text:span text:style-name="T1151">分別在</text:span><text:span text:style-name="T1152">　</text:span><text:span text:style-name="T1153"><draw:frame draw:z-index="0" draw:id="id111" draw:style-name="a113" draw:name="Object 111" text:anchor-type="as-char" svg:x="0in" svg:y="0in" svg:width="0.28125in" svg:height="0.21875in" style:rel-width="scale" style:rel-height="scale"><draw:object-ole draw:class-id="0002CE02-0000-0000-C000-000000000046" xlink:href="Object 111" xlink:type="simple" xlink:show="embed" xlink:actuate="onLoad"/><draw:image xlink:href="ObjectReplacements/Object 111" xlink:type="simple" xlink:show="embed" xlink:actuate="onLoad"/><svg:title/><svg:desc/></draw:frame></text:span><text:span text:style-name="T1154">、</text:span><text:span text:style-name="T1155">　</text:span><text:span text:style-name="T1156"><draw:frame draw:z-index="0" draw:id="id112" draw:style-name="a114" draw:name="Object 112" text:anchor-type="as-char" svg:x="0in" svg:y="0in" svg:width="0.28125in" svg:height="0.23958in" style:rel-width="scale" style:rel-height="scale"><draw:object-ole draw:class-id="0002CE02-0000-0000-C000-000000000046" xlink:href="Object 112" xlink:type="simple" xlink:show="embed" xlink:actuate="onLoad"/><draw:image xlink:href="ObjectReplacements/Object 112" xlink:type="simple" xlink:show="embed" xlink:actuate="onLoad"/><svg:title/><svg:desc/></draw:frame></text:span><text:span text:style-name="T1157">　</text:span><text:span text:style-name="T1158">上，則</text:span><text:span text:style-name="T1159">　</text:span><text:span text:style-name="T1160"><draw:frame draw:z-index="0" draw:id="id113" draw:style-name="a115" draw:name="Object 113" text:anchor-type="as-char" svg:x="0in" svg:y="0in" svg:width="0.26042in" svg:height="0.21875in" style:rel-width="scale" style:rel-height="scale"><draw:object-ole draw:class-id="0002CE02-0000-0000-C000-000000000046" xlink:href="Object 113" xlink:type="simple" xlink:show="embed" xlink:actuate="onLoad"/><draw:image xlink:href="ObjectReplacements/Object 113" xlink:type="simple" xlink:show="embed" xlink:actuate="onLoad"/><svg:title/><svg:desc/></draw:frame></text:span><text:span text:style-name="T1161">：</text:span><text:span text:style-name="T1162"><draw:frame draw:z-index="0" draw:id="id114" draw:style-name="a116" draw:name="Object 114" text:anchor-type="as-char" svg:x="0in" svg:y="0in" svg:width="0.25in" svg:height="0.21875in" style:rel-width="scale" style:rel-height="scale"><draw:object-ole draw:class-id="0002CE02-0000-0000-C000-000000000046" xlink:href="Object 114" xlink:type="simple" xlink:show="embed" xlink:actuate="onLoad"/><draw:image xlink:href="ObjectReplacements/Object 114" xlink:type="simple" xlink:show="embed" xlink:actuate="onLoad"/><svg:title/><svg:desc/></draw:frame></text:span><text:span text:style-name="T1163">＝</text:span><text:span text:style-name="T1164">3</text:span><text:span text:style-name="T1165">：</text:span><text:span text:style-name="T1166">4</text:span><text:span text:style-name="T1167">，則圖</text:span><text:span text:style-name="T1168">(</text:span><text:span text:style-name="T1169">二</text:span><text:span text:style-name="T1170">)</text:span><text:span text:style-name="T1171">中</text:span><text:span text:style-name="T1172">，</text:span><text:span text:style-name="T1173"><draw:frame draw:z-index="0" draw:id="id115" draw:style-name="a117" draw:name="Object 115" text:anchor-type="as-char" svg:x="0in" svg:y="0in" svg:width="0.28125in" svg:height="0.21875in" style:rel-width="scale" style:rel-height="scale"><draw:object-ole draw:class-id="0002CE02-0000-0000-C000-000000000046" xlink:href="Object 115" xlink:type="simple" xlink:show="embed" xlink:actuate="onLoad"/><draw:image xlink:href="ObjectReplacements/Object 115" xlink:type="simple" xlink:show="embed" xlink:actuate="onLoad"/><svg:title/><svg:desc/></draw:frame></text:span><text:span text:style-name="T1174">：</text:span><text:span text:style-name="T1175"><draw:frame draw:z-index="0" draw:id="id116" draw:style-name="a118" draw:name="Object 116" text:anchor-type="as-char" svg:x="0in" svg:y="0in" svg:width="0.26042in" svg:height="0.23958in" style:rel-width="scale" style:rel-height="scale"><draw:object-ole draw:class-id="0002CE02-0000-0000-C000-000000000046" xlink:href="Object 116" xlink:type="simple" xlink:show="embed" xlink:actuate="onLoad"/><draw:image xlink:href="ObjectReplacements/Object 116" xlink:type="simple" xlink:show="embed" xlink:actuate="onLoad"/><svg:title/><svg:desc/></draw:frame></text:span><text:span text:style-name="T1176">＝？</text:span></text:p>
        </text:list-item>
      </text:list>
      <table:table table:style-name="Table1177">
        <table:table-columns>
          <table:table-column table:style-name="TableColumn1178"/>
          <table:table-column table:style-name="TableColumn1179"/>
        </table:table-columns>
        <table:table-row table:style-name="TableRow1180">
          <table:table-cell table:style-name="TableCell1181">
            <text:p text:style-name="P1182"><text:span text:style-name="T1183"><draw:frame draw:z-index="251684864" draw:style-name="a119" draw:name="圖片 4" text:anchor-type="paragraph" svg:x="0.11875in" svg:y="0.24444in" svg:width="1.24306in" svg:height="0.90972in" style:rel-width="scale" style:rel-height="scale"><draw:image xlink:href="media/image3.png" xlink:type="simple" xlink:show="embed" xlink:actuate="onLoad"/><svg:title/><svg:desc>1-152-1</svg:desc></draw:frame></text:span></text:p>
          </table:table-cell>
          <table:table-cell table:style-name="TableCell1184">
            <text:p text:style-name="P1185"><text:span text:style-name="T1186"><draw:frame draw:z-index="251683840" draw:style-name="a120" draw:name="圖片 3" text:anchor-type="paragraph" svg:x="0.3375in" svg:y="0.24306in" svg:width="1.24306in" svg:height="0.90972in" style:rel-width="scale" style:rel-height="scale"><draw:image xlink:href="media/image4.png" xlink:type="simple" xlink:show="embed" xlink:actuate="onLoad"/><svg:title/><svg:desc>1-152-2</svg:desc></draw:frame></text:span></text:p>
          </table:table-cell>
        </table:table-row>
        <table:table-row table:style-name="TableRow1187">
          <table:table-cell table:style-name="TableCell1188">
            <text:p text:style-name="P1189"><text:span text:style-name="T1190">圖</text:span><text:span text:style-name="T1191">(</text:span><text:span text:style-name="T1192">一</text:span><text:span text:style-name="T1193">)</text:span></text:p>
          </table:table-cell>
          <table:table-cell table:style-name="TableCell1194">
            <text:p text:style-name="P1195"><text:span text:style-name="T1196">圖</text:span><text:span text:style-name="T1197">(</text:span><text:span text:style-name="T1198">二</text:span><text:span text:style-name="T1199">)</text:span></text:p>
          </table:table-cell>
        </table:table-row>
      </table:table>
      <text:p text:style-name="P1200"/>
      <text:list text:style-name="LFO37" text:continue-numbering="true">
        <text:list-item>
          <text:p text:style-name="P1201"><text:span text:style-name="T1202"><draw:frame draw:z-index="251680768" draw:style-name="a121" draw:name="圖片 2" text:anchor-type="paragraph" svg:x="7.10903in" svg:y="0.01042in" svg:width="1.54861in" svg:height="1.03472in" style:rel-width="scale" style:rel-height="scale"><draw:image xlink:href="media/image5.wmf" xlink:type="simple" xlink:show="embed" xlink:actuate="onLoad"/><svg:title/><svg:desc>Y3D083U-1-353</svg:desc></draw:frame></text:span><text:span text:style-name="T1203">如</text:span><text:span text:style-name="T1204">右</text:span><text:span text:style-name="T1205">圖，</text:span><text:span text:style-name="T1206">ABCD</text:span><text:span text:style-name="T1207">為矩形，</text:span><text:span text:style-name="T1208">E</text:span><text:span text:style-name="T1209">在</text:span><text:span text:style-name="T1210">上，若沿</text:span><text:span text:style-name="T1211">對摺，使</text:span><text:span text:style-name="T1212">A</text:span><text:span text:style-name="T1213">點落在</text:span><text:span text:style-name="T1214">上的</text:span><text:span text:style-name="T1215">F</text:span><text:span text:style-name="T1216">點。</text:span><text:span text:style-name="T1217"><text:line-break/>(</text:span><text:span text:style-name="T1218">1</text:span><text:span text:style-name="T1219">)</text:span><text:span text:style-name="T1220"><text:s/></text:span><text:span text:style-name="T1221">請</text:span><text:span text:style-name="T1222">證</text:span><text:span text:style-name="T1223">明△</text:span><text:span text:style-name="T1224">BEF</text:span><text:span text:style-name="T1225">～△</text:span><text:span text:style-name="T1226">CFD</text:span><text:span text:style-name="T1227">。</text:span><text:span text:style-name="T1228">(</text:span><text:span text:style-name="T1229"><text:s/></text:span><text:span text:style-name="T1230">3</text:span><text:span text:style-name="T1231">分</text:span><text:span text:style-name="T1232">)</text:span><text:span text:style-name="T1233"><text:line-break/></text:span><text:span text:style-name="T1234">(2)</text:span><text:span text:style-name="T1235"><text:s/></text:span><text:span text:style-name="T1236">若</text:span><text:span text:style-name="T1237">＝</text:span><text:span text:style-name="T1238">15</text:span><text:span text:style-name="T1239">，</text:span><text:span text:style-name="T1240">＝</text:span><text:span text:style-name="T1241">9</text:span><text:span text:style-name="T1242">，則</text:span><text:span text:style-name="T1243">＝？</text:span><text:span text:style-name="T1244">(</text:span><text:span text:style-name="T1245"><text:s/></text:span><text:span text:style-name="T1246">3</text:span><text:span text:style-name="T1247">分</text:span><text:span text:style-name="T1248">)</text:span><text:span text:style-name="T1249"><text:line-break/></text:span></text:p>
        </text:list-item>
      </text:list>
      <text:soft-page-break/>
      <text:p text:style-name="P1250"><text:span text:style-name="T1251">新北市立溪崑國民中學106學年度第一學期第一次定期評量 數學科 答案卷</text:span></text:p>
      <text:p text:style-name="P1252"><text:span text:style-name="T1253">九</text:span><draw:connector draw:type="line" svg:x1="0.05486in" svg:y1="0.41944in" svg:x2="8.92986in" svg:y2="0.41944in" draw:z-index="251688960" draw:id="id117" draw:style-name="a122" draw:name="直線接點 10" text:anchor-type="paragraph"><svg:title/><svg:desc/></draw:connector><text:span text:style-name="T1254">年級</text:span><text:span text:style-name="T1255">　　　</text:span><text:span text:style-name="T1256">班 座號</text:span><text:span text:style-name="T1257">　　　</text:span><text:span text:style-name="T1258"><text:s/>姓名</text:span><text:span text:style-name="T1259">　　　　　　　　</text:span><text:span text:style-name="T1260"><text:s/></text:span></text:p>
      <text:list text:style-name="LFO39">
        <text:list-item text:start-value="1">
          <text:p text:style-name="P1261">選擇題:(共22題,每題4分)</text:p>
        </text:list-item>
      </text:list>
      <table:table table:style-name="Table1262">
        <table:table-columns>
          <table:table-column table:style-name="TableColumn1263"/>
          <table:table-column table:style-name="TableColumn1264"/>
          <table:table-column table:style-name="TableColumn1265"/>
          <table:table-column table:style-name="TableColumn1266"/>
          <table:table-column table:style-name="TableColumn1267"/>
          <table:table-column table:style-name="TableColumn1268"/>
          <table:table-column table:style-name="TableColumn1269"/>
          <table:table-column table:style-name="TableColumn1270"/>
          <table:table-column table:style-name="TableColumn1271"/>
          <table:table-column table:style-name="TableColumn1272"/>
        </table:table-columns>
        <table:table-row table:style-name="TableRow1273">
          <table:table-cell table:style-name="TableCell1274">
            <text:p text:style-name="內文"><text:span text:style-name="T1275">1.</text:span></text:p>
          </table:table-cell>
          <table:table-cell table:style-name="TableCell1276">
            <text:p text:style-name="內文"><text:span text:style-name="T1277">2.</text:span></text:p>
          </table:table-cell>
          <table:table-cell table:style-name="TableCell1278">
            <text:p text:style-name="內文"><text:span text:style-name="T1279">3.</text:span></text:p>
          </table:table-cell>
          <table:table-cell table:style-name="TableCell1280">
            <text:p text:style-name="內文"><text:span text:style-name="T1281">4.</text:span></text:p>
          </table:table-cell>
          <table:table-cell table:style-name="TableCell1282">
            <text:p text:style-name="內文"><text:span text:style-name="T1283">5.</text:span></text:p>
          </table:table-cell>
          <table:table-cell table:style-name="TableCell1284">
            <text:p text:style-name="內文"><text:span text:style-name="T1285">6.</text:span></text:p>
          </table:table-cell>
          <table:table-cell table:style-name="TableCell1286">
            <text:p text:style-name="內文"><text:span text:style-name="T1287">7.</text:span></text:p>
          </table:table-cell>
          <table:table-cell table:style-name="TableCell1288">
            <text:p text:style-name="內文"><text:span text:style-name="T1289">8.</text:span></text:p>
          </table:table-cell>
          <table:table-cell table:style-name="TableCell1290">
            <text:p text:style-name="內文"><text:span text:style-name="T1291">9.</text:span></text:p>
          </table:table-cell>
          <table:table-cell table:style-name="TableCell1292">
            <text:p text:style-name="內文"><text:span text:style-name="T1293">10.</text:span></text:p>
          </table:table-cell>
        </table:table-row>
        <table:table-row table:style-name="TableRow1294">
          <table:table-cell table:style-name="TableCell1295">
            <text:p text:style-name="內文"><text:span text:style-name="T1296">11.</text:span></text:p>
          </table:table-cell>
          <table:table-cell table:style-name="TableCell1297">
            <text:p text:style-name="內文"><text:span text:style-name="T1298">12.</text:span></text:p>
          </table:table-cell>
          <table:table-cell table:style-name="TableCell1299">
            <text:p text:style-name="內文"><text:span text:style-name="T1300">13.</text:span></text:p>
          </table:table-cell>
          <table:table-cell table:style-name="TableCell1301">
            <text:p text:style-name="內文"><text:span text:style-name="T1302">14.</text:span></text:p>
          </table:table-cell>
          <table:table-cell table:style-name="TableCell1303">
            <text:p text:style-name="內文"><text:span text:style-name="T1304">15.</text:span></text:p>
          </table:table-cell>
          <table:table-cell table:style-name="TableCell1305">
            <text:p text:style-name="內文"><text:span text:style-name="T1306">16.</text:span></text:p>
          </table:table-cell>
          <table:table-cell table:style-name="TableCell1307">
            <text:p text:style-name="內文"><text:span text:style-name="T1308">17.</text:span></text:p>
          </table:table-cell>
          <table:table-cell table:style-name="TableCell1309">
            <text:p text:style-name="內文"><text:span text:style-name="T1310">18.</text:span></text:p>
          </table:table-cell>
          <table:table-cell table:style-name="TableCell1311">
            <text:p text:style-name="內文"><text:span text:style-name="T1312">19.</text:span></text:p>
          </table:table-cell>
          <table:table-cell table:style-name="TableCell1313">
            <text:p text:style-name="內文"><text:span text:style-name="T1314">20.</text:span></text:p>
          </table:table-cell>
        </table:table-row>
        <table:table-row table:style-name="TableRow1315">
          <table:table-cell table:style-name="TableCell1316">
            <text:p text:style-name="內文"><text:span text:style-name="T1317">21.</text:span></text:p>
          </table:table-cell>
          <table:table-cell table:style-name="TableCell1318">
            <text:p text:style-name="內文"><text:span text:style-name="T1319">22.</text:span></text:p>
          </table:table-cell>
          <table:table-cell>
            <text:p text:style-name="內文"/>
          </table:table-cell>
          <table:table-cell>
            <text:p text:style-name="內文"/>
          </table:table-cell>
          <table:table-cell>
            <text:p text:style-name="內文"/>
          </table:table-cell>
          <table:table-cell>
            <text:p text:style-name="內文"/>
          </table:table-cell>
          <table:table-cell>
            <text:p text:style-name="內文"/>
          </table:table-cell>
          <table:table-cell>
            <text:p text:style-name="內文"/>
          </table:table-cell>
          <table:table-cell>
            <text:p text:style-name="內文"/>
          </table:table-cell>
          <table:table-cell>
            <text:p text:style-name="內文"/>
          </table:table-cell>
        </table:table-row>
      </table:table>
      <text:p text:style-name="P1320"/>
      <text:list text:style-name="LFO39" text:continue-numbering="true">
        <text:list-item>
          <text:p text:style-name="P1321">計算題:(共2題,每題6分)</text:p>
        </text:list-item>
      </text:list>
      <text:p text:style-name="P1322"/>
      <table:table table:style-name="Table1323">
        <table:table-columns>
          <table:table-column table:style-name="TableColumn1324"/>
          <table:table-column table:style-name="TableColumn1325"/>
        </table:table-columns>
        <table:table-row table:style-name="TableRow1326">
          <table:table-cell table:style-name="TableCell1327">
            <text:list text:style-name="LFO37" text:continue-numbering="true">
              <text:list-item>
                <text:p text:style-name="P1328"><text:span text:style-name="T1329">如下圖</text:span><text:span text:style-name="T1330">(一)，</text:span><text:span text:style-name="T1331">兩張相似的紙卡△</text:span><text:span text:style-name="T1332">ABC</text:span><text:span text:style-name="T1333">　</text:span><text:span text:style-name="T1334">與△</text:span><text:span text:style-name="T1335">DEF</text:span><text:span text:style-name="T1336">　</text:span><text:span text:style-name="T1337">相疊在一起時，發現</text:span><text:span text:style-name="T1338">　</text:span><text:span text:style-name="T1339">E</text:span><text:span text:style-name="T1340">、</text:span><text:span text:style-name="T1341">F</text:span><text:span text:style-name="T1342">　</text:span><text:span text:style-name="T1343">恰在</text:span><text:span text:style-name="T1344">　</text:span><text:span text:style-name="T1345"><draw:frame draw:z-index="0" draw:id="id118" draw:style-name="a123" draw:name="Object 117" text:anchor-type="as-char" svg:x="0in" svg:y="0in" svg:width="0.28125in" svg:height="0.21875in" style:rel-width="scale" style:rel-height="scale"><draw:object-ole draw:class-id="0002CE02-0000-0000-C000-000000000046" xlink:href="Object 117" xlink:type="simple" xlink:show="embed" xlink:actuate="onLoad"/><draw:image xlink:href="ObjectReplacements/Object 117" xlink:type="simple" xlink:show="embed" xlink:actuate="onLoad"/><svg:title/><svg:desc/></draw:frame></text:span><text:span text:style-name="T1346">　</text:span><text:span text:style-name="T1347">與</text:span><text:span text:style-name="T1348">　</text:span><text:span text:style-name="T1349"><draw:frame draw:z-index="0" draw:id="id119" draw:style-name="a124" draw:name="Object 118" text:anchor-type="as-char" svg:x="0in" svg:y="0in" svg:width="0.28125in" svg:height="0.23958in" style:rel-width="scale" style:rel-height="scale"><draw:object-ole draw:class-id="0002CE02-0000-0000-C000-000000000046" xlink:href="Object 118" xlink:type="simple" xlink:show="embed" xlink:actuate="onLoad"/><draw:image xlink:href="ObjectReplacements/Object 118" xlink:type="simple" xlink:show="embed" xlink:actuate="onLoad"/><svg:title/><svg:desc/></draw:frame></text:span><text:span text:style-name="T1350">　</text:span><text:span text:style-name="T1351">的中點上，若將△</text:span><text:span text:style-name="T1352">DEF</text:span><text:span text:style-name="T1353">　</text:span><text:span text:style-name="T1354">翻面，如下圖</text:span><text:span text:style-name="T1355">(二)</text:span><text:span text:style-name="T1356">，使</text:span><text:span text:style-name="T1357">　</text:span><text:span text:style-name="T1358">F</text:span><text:span text:style-name="T1359">、</text:span><text:span text:style-name="T1360">E</text:span><text:span text:style-name="T1361">　</text:span><text:span text:style-name="T1362">分別在</text:span><text:span text:style-name="T1363">　</text:span><text:span text:style-name="T1364"><draw:frame draw:z-index="0" draw:id="id120" draw:style-name="a125" draw:name="Object 119" text:anchor-type="as-char" svg:x="0in" svg:y="0in" svg:width="0.28125in" svg:height="0.21875in" style:rel-width="scale" style:rel-height="scale"><draw:object-ole draw:class-id="0002CE02-0000-0000-C000-000000000046" xlink:href="Object 119" xlink:type="simple" xlink:show="embed" xlink:actuate="onLoad"/><draw:image xlink:href="ObjectReplacements/Object 119" xlink:type="simple" xlink:show="embed" xlink:actuate="onLoad"/><svg:title/><svg:desc/></draw:frame></text:span><text:span text:style-name="T1365">、</text:span><text:span text:style-name="T1366">　</text:span><text:span text:style-name="T1367"><draw:frame draw:z-index="0" draw:id="id121" draw:style-name="a126" draw:name="Object 120" text:anchor-type="as-char" svg:x="0in" svg:y="0in" svg:width="0.28125in" svg:height="0.23958in" style:rel-width="scale" style:rel-height="scale"><draw:object-ole draw:class-id="0002CE02-0000-0000-C000-000000000046" xlink:href="Object 120" xlink:type="simple" xlink:show="embed" xlink:actuate="onLoad"/><draw:image xlink:href="ObjectReplacements/Object 120" xlink:type="simple" xlink:show="embed" xlink:actuate="onLoad"/><svg:title/><svg:desc/></draw:frame></text:span><text:span text:style-name="T1368">　</text:span><text:span text:style-name="T1369">上，則</text:span><text:span text:style-name="T1370">　</text:span><text:span text:style-name="T1371"><draw:frame draw:z-index="0" draw:id="id122" draw:style-name="a127" draw:name="Object 121" text:anchor-type="as-char" svg:x="0in" svg:y="0in" svg:width="0.26042in" svg:height="0.21875in" style:rel-width="scale" style:rel-height="scale"><draw:object-ole draw:class-id="0002CE02-0000-0000-C000-000000000046" xlink:href="Object 121" xlink:type="simple" xlink:show="embed" xlink:actuate="onLoad"/><draw:image xlink:href="ObjectReplacements/Object 121" xlink:type="simple" xlink:show="embed" xlink:actuate="onLoad"/><svg:title/><svg:desc/></draw:frame></text:span><text:span text:style-name="T1372">：</text:span><text:span text:style-name="T1373"><draw:frame draw:z-index="0" draw:id="id123" draw:style-name="a128" draw:name="Object 122" text:anchor-type="as-char" svg:x="0in" svg:y="0in" svg:width="0.25in" svg:height="0.21875in" style:rel-width="scale" style:rel-height="scale"><draw:object-ole draw:class-id="0002CE02-0000-0000-C000-000000000046" xlink:href="Object 122" xlink:type="simple" xlink:show="embed" xlink:actuate="onLoad"/><draw:image xlink:href="ObjectReplacements/Object 122" xlink:type="simple" xlink:show="embed" xlink:actuate="onLoad"/><svg:title/><svg:desc/></draw:frame></text:span><text:span text:style-name="T1374">＝</text:span><text:span text:style-name="T1375">3</text:span><text:span text:style-name="T1376">：</text:span><text:span text:style-name="T1377">4</text:span><text:span text:style-name="T1378">，則圖</text:span><text:span text:style-name="T1379">(二)</text:span><text:span text:style-name="T1380">中</text:span><text:span text:style-name="T1381">，</text:span><text:span text:style-name="T1382"><draw:frame draw:z-index="0" draw:id="id124" draw:style-name="a129" draw:name="Object 123" text:anchor-type="as-char" svg:x="0in" svg:y="0in" svg:width="0.28125in" svg:height="0.21875in" style:rel-width="scale" style:rel-height="scale"><draw:object-ole draw:class-id="0002CE02-0000-0000-C000-000000000046" xlink:href="Object 123" xlink:type="simple" xlink:show="embed" xlink:actuate="onLoad"/><draw:image xlink:href="ObjectReplacements/Object 123" xlink:type="simple" xlink:show="embed" xlink:actuate="onLoad"/><svg:title/><svg:desc/></draw:frame></text:span><text:span text:style-name="T1383">：</text:span><text:span text:style-name="T1384"><draw:frame draw:z-index="0" draw:id="id125" draw:style-name="a130" draw:name="Object 124" text:anchor-type="as-char" svg:x="0in" svg:y="0in" svg:width="0.26042in" svg:height="0.23958in" style:rel-width="scale" style:rel-height="scale"><draw:object-ole draw:class-id="0002CE02-0000-0000-C000-000000000046" xlink:href="Object 124" xlink:type="simple" xlink:show="embed" xlink:actuate="onLoad"/><draw:image xlink:href="ObjectReplacements/Object 124" xlink:type="simple" xlink:show="embed" xlink:actuate="onLoad"/><svg:title/><svg:desc/></draw:frame></text:span><text:span text:style-name="T1385">＝？</text:span></text:p>
              </text:list-item>
            </text:list>
            <table:table table:style-name="Table1386">
              <table:table-columns>
                <table:table-column table:style-name="TableColumn1387"/>
                <table:table-column table:style-name="TableColumn1388"/>
              </table:table-columns>
              <table:table-row table:style-name="TableRow1389">
                <table:table-cell table:style-name="TableCell1390">
                  <text:p text:style-name="P1391"><draw:frame draw:z-index="251691008" draw:style-name="a131" draw:name="圖片 9" text:anchor-type="paragraph" svg:x="0.11875in" svg:y="0.24444in" svg:width="1.24306in" svg:height="0.90972in" style:rel-width="scale" style:rel-height="scale"><draw:image xlink:href="media/image3.png" xlink:type="simple" xlink:show="embed" xlink:actuate="onLoad"/><svg:title/><svg:desc>1-152-1</svg:desc></draw:frame></text:p>
                </table:table-cell>
                <table:table-cell table:style-name="TableCell1392">
                  <text:p text:style-name="P1393"><draw:frame draw:z-index="251689984" draw:style-name="a132" draw:name="圖片 8" text:anchor-type="paragraph" svg:x="0.3375in" svg:y="0.24306in" svg:width="1.24306in" svg:height="0.90972in" style:rel-width="scale" style:rel-height="scale"><draw:image xlink:href="media/image4.png" xlink:type="simple" xlink:show="embed" xlink:actuate="onLoad"/><svg:title/><svg:desc>1-152-2</svg:desc></draw:frame></text:p>
                </table:table-cell>
              </table:table-row>
              <table:table-row table:style-name="TableRow1394">
                <table:table-cell table:style-name="TableCell1395">
                  <text:p text:style-name="P1396"><text:span text:style-name="T1397">圖</text:span><text:span text:style-name="T1398">(一)</text:span></text:p>
                </table:table-cell>
                <table:table-cell table:style-name="TableCell1399">
                  <text:p text:style-name="P1400"><text:span text:style-name="T1401">圖</text:span><text:span text:style-name="T1402">(二)</text:span></text:p>
                </table:table-cell>
              </table:table-row>
            </table:table>
            <text:p text:style-name="P1403"/>
          </table:table-cell>
          <table:table-cell table:style-name="TableCell1404">
            <text:list text:style-name="LFO37" text:continue-numbering="true">
              <text:list-item>
                <text:p text:style-name="P1405"><text:span text:style-name="T1406"><draw:frame draw:z-index="251692032" draw:style-name="a133" draw:name="圖片 7" text:anchor-type="paragraph" svg:x="7.10903in" svg:y="0.01042in" svg:width="1.54861in" svg:height="1.03472in" style:rel-width="scale" style:rel-height="scale"><draw:image xlink:href="media/image5.wmf" xlink:type="simple" xlink:show="embed" xlink:actuate="onLoad"/><svg:title/><svg:desc>Y3D083U-1-353</svg:desc></draw:frame></text:span><text:span text:style-name="T1407">如右圖，</text:span><text:span text:style-name="T1408">ABCD</text:span><text:span text:style-name="T1409">為矩形，</text:span><text:span text:style-name="T1410">E</text:span><text:span text:style-name="T1411">在</text:span><text:span text:style-name="T1412">上，若沿</text:span><text:span text:style-name="T1413">對摺，使</text:span><text:span text:style-name="T1414">A</text:span><text:span text:style-name="T1415">點落在</text:span><text:span text:style-name="T1416">上的</text:span><text:span text:style-name="T1417">F</text:span><text:span text:style-name="T1418">點。</text:span><text:span text:style-name="T1419"><text:line-break/>(1)</text:span><text:span text:style-name="T1420"><text:s/></text:span><text:span text:style-name="T1421">請證明△</text:span><text:span text:style-name="T1422">BEF</text:span><text:span text:style-name="T1423">～△</text:span><text:span text:style-name="T1424">CFD</text:span><text:span text:style-name="T1425">。</text:span><text:span text:style-name="T1426"><text:line-break/>(2)</text:span><text:span text:style-name="T1427"><text:s/></text:span><text:span text:style-name="T1428">若</text:span><text:span text:style-name="T1429">＝</text:span><text:span text:style-name="T1430">15</text:span><text:span text:style-name="T1431">，</text:span><text:span text:style-name="T1432">＝</text:span><text:span text:style-name="T1433">9</text:span><text:span text:style-name="T1434">，則</text:span><text:span text:style-name="T1435">＝？</text:span><text:span text:style-name="T1436"><text:line-break/></text:span></text:p>
              </text:list-item>
            </text:list>
            <text:p text:style-name="P1437"/>
          </table:table-cell>
        </table:table-row>
      </table:table>
      <text:p text:style-name="P1438"/>
      <text:soft-page-break/>
      <text:p text:style-name="內文"><text:span text:style-name="T1439">106-1-1 <text:s/>九年級 <text:s/>數學科－解答</text:span></text:p>
      <text:p text:style-name="P1440"/>
      <text:p text:style-name="內文"><text:span text:style-name="T1441">一.選擇題:</text:span></text:p>
      <text:p text:style-name="P1442"><text:s text:c="4"/>AADDB <text:s/>ABCBD</text:p>
      <text:p text:style-name="P1443"><text:s text:c="4"/>CBACC <text:s text:c="2"/>BDDDC</text:p>
      <text:p text:style-name="P1444"><text:s text:c="4"/>BA <text:s/></text:p>
      <text:p text:style-name="P1445"/>
      <text:p text:style-name="P1446">二 .計算題:</text:p>
      <text:list text:style-name="LFO42">
        <text:list-item text:start-value="1">
          <text:p text:style-name="P1447">7:5</text:p>
        </text:list-item>
      </text:list>
      <text:list text:style-name="LFO42" text:continue-numbering="true">
        <text:list-item>
          <text:p text:style-name="P1448">(1)<text:s/>略<text:line-break/>(2) <text:s/>5</text:p>
        </text:list-item>
      </text:list>
      <text:p text:style-name="內文"/>
      <text:p text:style-name="P14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margin-top="0.125in" fo:margin-bottom="0.125in" style:line-height-at-least="0.5in"/>
      <style:text-properties style:font-name="Arial" style:font-name-asian="標楷體" style:font-name-complex="Times New Roman" fo:font-weight="bold" style:font-weight-asian="bold" style:font-weight-complex="bold" style:letter-kerning="true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style:line-height-at-least="0.1666in"/>
      <style:text-properties style:font-name="Arial" style:font-name-asian="標楷體" style:font-name-complex="Arial" style:font-weight-complex="bold" style:letter-kerning="false" style:language-asian="ru" style:country-asian="RU" fo:hyphenate="false"/>
    </style:style>
    <style:style style:name="標題3" style:display-name="標題 3" style:family="paragraph" style:parent-style-name="內文" style:next-style-name="內文" style:default-outline-level="3">
      <style:paragraph-properties style:line-height-at-least="0.1666in"/>
      <style:text-properties style:font-name="Arial" style:font-name-asian="標楷體" style:font-name-complex="Times New Roman" style:font-weight-complex="bold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Arial" style:font-name-asian="標楷體" style:font-name-complex="Times New Roman" fo:font-weight="bold" style:font-weight-asian="bold" style:font-weight-complex="bold" style:letter-kerning="true" style:font-size-complex="26pt"/>
    </style:style>
    <style:style style:name="標題2字元" style:display-name="標題 2 字元" style:family="text" style:parent-style-name="預設段落字型">
      <style:text-properties style:font-name="Arial" style:font-name-asian="標楷體" style:font-name-complex="Arial" style:font-weight-complex="bold" style:letter-kerning="false" style:language-asian="ru" style:country-asian="RU"/>
    </style:style>
    <style:style style:name="標題3字元" style:display-name="標題 3 字元" style:family="text" style:parent-style-name="預設段落字型">
      <style:text-properties style:font-name="Arial" style:font-name-asian="標楷體" style:font-name-complex="Times New Roman" style:font-weight-complex="bold" style:font-size-complex="18pt"/>
    </style:style>
    <style:style style:name="樣式1" style:display-name="樣式1" style:family="paragraph" style:parent-style-name="內文">
      <style:paragraph-properties style:snap-to-layout-grid="false" style:line-height-at-least="0.1666in"/>
      <style:text-properties style:font-name="Times New Roman" style:font-name-asian="標楷體" style:font-name-complex="Times New Roman" fo:font-weight="bold" style:font-weight-asian="bold" fo:font-size="14pt" style:font-size-asian="14pt" style:font-size-complex="12pt" fo:hyphenate="false"/>
    </style:style>
    <style:style style:name="頁碼" style:display-name="頁碼" style:family="text" style:parent-style-name="預設段落字型"/>
    <style:style style:name="testTypeHeader" style:display-name="testTypeHeader" style:family="paragraph" style:parent-style-name="標題1" style:next-style-name="內文" style:auto-update="true" style:list-style-name="LFO2" style:default-outline-level="1">
      <style:paragraph-properties style:snap-to-layout-grid="false" fo:margin-top="0in" fo:margin-bottom="0in" fo:line-height="100%"/>
      <style:text-properties fo:hyphenate="false"/>
    </style:style>
    <style:style style:name="noSerialize" style:display-name="noSerialize" style:family="paragraph" style:parent-style-name="內文" style:auto-update="true" style:list-style-name="LFO2">
      <style:paragraph-properties style:snap-to-layout-grid="false" style:line-height-at-least="0.1666in" fo:margin-left="0.0694in">
        <style:tab-stops/>
      </style:paragraph-properties>
      <style:text-properties style:font-name="Times New Roman" style:font-name-asian="標楷體" style:font-name-complex="Arial" style:font-weight-complex="bold" style:letter-kerning="false" style:language-asian="ru" style:country-asian="RU" fo:hyphenate="false"/>
    </style:style>
    <style:style style:name="choiceHeader" style:display-name="choiceHeader" style:family="paragraph" style:parent-style-name="noSerialize" style:auto-update="true" style:list-style-name="LFO2">
      <style:paragraph-properties fo:margin-left="0.6298in" fo:text-indent="-0.3541in">
        <style:tab-stops/>
      </style:paragraph-properties>
      <style:text-properties fo:hyphenate="false"/>
    </style:style>
    <style:style style:name="nonChoiceHeader" style:display-name="nonChoiceHeader" style:family="paragraph" style:parent-style-name="noSerialize" style:auto-update="true" style:list-style-name="LFO2">
      <style:paragraph-properties fo:margin-left="0.2756in">
        <style:tab-stops/>
      </style:paragraph-properties>
      <style:text-properties fo:hyphenate="false"/>
    </style:style>
    <style:style style:name="testTypeHeaderA_" style:display-name="testTypeHeaderA_" style:family="paragraph" style:parent-style-name="testTypeHeader" style:list-style-name="LFO2" style:default-outline-level="1">
      <style:text-properties fo:hyphenate="false"/>
    </style:style>
    <style:style style:name="ac03Header" style:display-name="ac03Header" style:family="paragraph" style:parent-style-name="noSerialize" style:next-style-name="內文" style:auto-update="true" style:list-style-name="LFO2">
      <style:paragraph-properties fo:margin-left="1.0833in" fo:text-indent="-0.9166in">
        <style:tab-stops/>
      </style:paragraph-properties>
      <style:text-properties fo:hyphenate="false"/>
    </style:style>
    <style:style style:name="testTypeHeaderE_" style:display-name="testTypeHeaderE_" style:family="paragraph" style:parent-style-name="testTypeHeader" style:list-style-name="LFO2" style:default-outline-level="1">
      <style:text-properties fo:hyphenate="false"/>
    </style:style>
    <style:style style:name="題型文" style:display-name="題型文" style:family="paragraph" style:parent-style-name="內文">
      <style:paragraph-properties style:snap-to-layout-grid="false" fo:margin-left="0.1166in">
        <style:tab-stops/>
      </style:paragraph-properties>
      <style:text-properties style:font-name="Times New Roman" style:font-name-asian="新細明體" style:font-name-complex="Times New Roman" fo:hyphenate="false"/>
    </style:style>
    <style:style style:name="解答" style:display-name="解答" style:family="paragraph" style:parent-style-name="題型文">
      <style:paragraph-properties fo:margin-left="0.2861in" fo:text-indent="-0.1708in">
        <style:tab-stops/>
      </style:paragraph-properties>
      <style:text-properties fo:color="#0000FF" fo:font-size="10pt" style:font-size-asian="10pt" fo:hyphenate="false"/>
    </style:style>
    <style:style style:name="題本內文" style:display-name="001題本內文" style:family="paragraph" style:parent-style-name="內文">
      <style:paragraph-properties style:snap-to-layout-grid="false" fo:text-align="justify" fo:margin-top="0.0347in" style:line-height-at-least="0.2777in" fo:margin-left="0.1083in" fo:text-indent="-0.1083in">
        <style:tab-stops>
          <style:tab-stop style:type="left" style:position="1.275in"/>
          <style:tab-stop style:type="left" style:position="2.375in"/>
          <style:tab-stop style:type="left" style:position="3.475in"/>
        </style:tab-stops>
      </style:paragraph-properties>
      <style:text-properties style:font-name="Times New Roman" style:font-name-asian="標楷體" style:font-name-complex="Times New Roman" style:font-size-complex="12pt" fo:hyphenate="false"/>
    </style:style>
    <style:style style:name="a解析列" style:display-name="02a解析列" style:family="paragraph" style:parent-style-name="內文">
      <style:paragraph-properties style:snap-to-layout-grid="false" fo:text-align="justify" fo:margin-top="0.05in" fo:margin-left="0.2083in" fo:text-indent="-0.2083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2pt" fo:hyphenate="false"/>
    </style:style>
    <style:style style:name="解析內文" style:display-name="03解析內文" style:family="paragraph" style:parent-style-name="內文">
      <style:paragraph-properties style:snap-to-layout-grid="false" fo:text-align="justify" style:line-height-at-least="0.2222in" fo:margin-left="0.1388in" fo:text-indent="-0.1388in">
        <style:tab-stops>
          <style:tab-stop style:type="left" style:position="0.1944in"/>
        </style:tab-stops>
      </style:paragraph-properties>
      <style:text-properties style:font-name="Times New Roman" style:font-name-asian="新細明體" style:font-name-complex="Times New Roman" fo:color="#231F20" style:letter-kerning="false" fo:font-size="10pt" style:font-size-asian="10pt" style:font-size-complex="12pt" fo:hyphenate="false"/>
    </style:style>
    <style:style style:name="內文縮1.5pt字元" style:display-name="04內文縮1.5pt字元" style:family="text">
      <style:text-properties fo:letter-spacing="-0.0208in"/>
    </style:style>
    <style:style style:name="計算題解答" style:display-name="04計算題解答" style:family="paragraph" style:parent-style-name="內文">
      <style:paragraph-properties fo:margin-left="0.0694in" fo:text-indent="-0.0694in">
        <style:tab-stops>
          <style:tab-stop style:type="left" style:position="0.277in"/>
        </style:tab-stops>
      </style:paragraph-properties>
      <style:text-properties style:font-name="Times New Roman" style:font-name-asian="新細明體" style:font-name-complex="Times New Roman" style:font-style-complex="italic" fo:font-size="9pt" style:font-size-asian="9pt" style:font-size-complex="12pt" fo:hyphenate="false"/>
    </style:style>
    <style:style style:name="計算題解答字元" style:display-name="04計算題解答 字元" style:family="text">
      <style:text-properties style:font-name-asian="新細明體" style:font-style-complex="italic" style:letter-kerning="true" fo:font-size="9pt" style:font-size-asian="9pt" style:font-size-complex="12pt" fo:language="en" fo:country="US" style:language-asian="zh" style:country-asian="TW" style:language-complex="ar" style:country-complex="SA"/>
    </style:style>
    <style:style style:name="內文縮1.5pt字元0" style:display-name="02內文縮1.5pt字元" style:family="text">
      <style:text-properties fo:letter-spacing="-0.0208in"/>
    </style:style>
    <style:style style:name="_選擇題答案" style:display-name="02_選擇題答案" style:family="text">
      <style:text-properties fo:color="#ED2790"/>
    </style:style>
    <style:style style:name="註解方塊文字" style:display-name="註解方塊文字" style:family="paragraph" style:parent-style-name="內文">
      <style:text-properties style:font-name="Arial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fo:font-size="9pt" style:font-size-asian="9pt" style:font-size-complex="9pt"/>
    </style:style>
    <style:style style:name="內文空白字距-1.5pt" style:display-name="04-內文空白字距-1.5pt" style:family="text">
      <style:text-properties fo:letter-spacing="-0.0208in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清單段落" style:display-name="清單段落" style:family="paragraph" style:parent-style-name="內文">
      <style:paragraph-properties style:line-height-at-least="0.1666in" fo:margin-left="0.3333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outline-level-style>
      <text:outline-level-style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outline-level-style>
    </text:outline-style>
    <text:list-style style:name="LFO2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0708in" text:min-label-width="0in" text:list-level-position-and-space-mode="label-alignment">
          <style:list-level-label-alignment text:label-followed-by="space" fo:margin-left="0.0708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14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16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17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18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19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0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1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2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3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6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7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8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9LVL1" style:family="text">
      <style:text-properties style:font-name="Arial"/>
    </style:style>
    <style:style style:name="WW_CharLFO3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35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36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9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0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1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2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end"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1972in" text:min-label-width="0in" text:list-level-position-and-space-mode="label-alignment">
          <style:list-level-label-alignment text:label-followed-by="space" fo:margin-left="0in" fo:text-indent="0.1972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fo:text-align="end" text:space-before="0.4722in" text:min-label-width="0in" text:list-level-position-and-space-mode="label-alignment">
          <style:list-level-label-alignment text:label-followed-by="space" fo:margin-left="0in" fo:text-indent="0.4722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4722in" text:min-label-width="0in" text:list-level-position-and-space-mode="label-alignment">
          <style:list-level-label-alignment text:label-followed-by="space" fo:margin-left="0in" fo:text-indent="0.4722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fo:text-align="end"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fo:text-align="end" text:space-before="0.4333in" text:min-label-width="0in" text:list-level-position-and-space-mode="label-alignment">
          <style:list-level-label-alignment text:label-followed-by="space" fo:margin-left="0in" fo:text-indent="0.4333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.4333in" text:min-label-width="0in" text:list-level-position-and-space-mode="label-alignment">
          <style:list-level-label-alignment text:label-followed-by="space" fo:margin-left="0in" fo:text-indent="0.4333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fo:text-align="end" text:space-before="0.4333in" text:min-label-width="0in" text:list-level-position-and-space-mode="label-alignment">
          <style:list-level-label-alignment text:label-followed-by="space" fo:margin-left="0in" fo:text-indent="0.4333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fo:text-align="end"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." style:num-format="1">
        <style:list-level-properties text:space-before="-0.2361in" text:min-label-width="0.6298in" text:list-level-position-and-space-mode="label-alignment">
          <style:list-level-label-alignment text:label-followed-by="space" fo:margin-left="0.3937in" fo:text-indent="-0.6298in"/>
        </style:list-level-properties>
      </text:list-level-style-number>
      <text:list-level-style-number text:level="3" style:num-suffix="." style:num-format="1">
        <style:list-level-properties text:space-before="-0.2361in" text:min-label-width="0.1972in" text:list-level-position-and-space-mode="label-alignment">
          <style:list-level-label-alignment text:label-followed-by="space" fo:margin-left="-0.0388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-0.2361in" text:min-label-width="0.5909in" text:list-level-position-and-space-mode="label-alignment">
          <style:list-level-label-alignment text:label-followed-by="listtab" fo:margin-left="0.3548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-0.2361in" text:min-label-width="0.6888in" text:list-level-position-and-space-mode="label-alignment">
          <style:list-level-label-alignment text:label-followed-by="listtab" fo:margin-left="0.4527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-0.2361in" text:min-label-width="0.7875in" text:list-level-position-and-space-mode="label-alignment">
          <style:list-level-label-alignment text:label-followed-by="listtab" fo:margin-left="0.5513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-0.2361in" text:min-label-width="0.8861in" text:list-level-position-and-space-mode="label-alignment">
          <style:list-level-label-alignment text:label-followed-by="listtab" fo:margin-left="0.65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-0.2361in" text:min-label-width="0.9847in" text:list-level-position-and-space-mode="label-alignment">
          <style:list-level-label-alignment text:label-followed-by="listtab" fo:margin-left="0.7486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-0.2361in" text:min-label-width="1.0826in" text:list-level-position-and-space-mode="label-alignment">
          <style:list-level-label-alignment text:label-followed-by="listtab" fo:margin-left="0.8465in" fo:text-indent="-1.0826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in" text:min-label-width="0.6298in" text:list-level-position-and-space-mode="label-alignment">
          <style:list-level-label-alignment text:label-followed-by="space" fo:margin-left="0.6298in" fo:text-indent="-0.6298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25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1">
        <style:list-level-properties text:space-before="0.4319in" text:min-label-width="0.25in" text:list-level-position-and-space-mode="label-alignment">
          <style:list-level-label-alignment text:label-followed-by="listtab" fo:margin-left="0.68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5">
      <text:list-level-style-number text:level="1" text:style-name="WW_CharLFO35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3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3:00Z</meta:creation-date>
    <dc:date>2026-02-04T09:03:00Z</dc:date>
    <meta:print-date>2017-09-27T00:49:00Z</meta:print-date>
    <meta:template xlink:href="Normal" xlink:type="simple"/>
    <meta:editing-cycles>2</meta:editing-cycles>
    <meta:editing-duration>PT0S</meta:editing-duration>
    <meta:document-statistic meta:page-count="5" meta:paragraph-count="11" meta:word-count="852" meta:character-count="5701" meta:row-count="40" meta:non-whitespace-character-count="4860"/>
  </office:meta>
</office:document-meta>
</file>