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 text:start-value="2">
        <style:list-level-properties text:space-before="-0.7916in" text:min-label-width="0.75in" text:list-level-position-and-space-mode="label-alignment">
          <style:list-level-label-alignment text:label-followed-by="listtab" fo:margin-left="-0.0416in" fo:text-indent="-0.7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-0.4583in" text:min-label-width="0.3333in" text:list-level-position-and-space-mode="label-alignment">
          <style:list-level-label-alignment text:label-followed-by="listtab" fo:margin-left="-0.125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-0.125in" text:min-label-width="0.3333in" text:list-level-position-and-space-mode="label-alignment">
          <style:list-level-label-alignment text:label-followed-by="listtab" fo:margin-left="0.208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9">
        <style:list-level-properties text:space-before="-0.875in" text:min-label-width="0.8333in" text:list-level-position-and-space-mode="label-alignment">
          <style:list-level-label-alignment text:label-followed-by="listtab" fo:margin-left="-0.0416in" fo:text-indent="-0.8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-0.5416in" text:min-label-width="0.3333in" text:list-level-position-and-space-mode="label-alignment">
          <style:list-level-label-alignment text:label-followed-by="listtab" fo:margin-left="-0.2083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-0.2083in" text:min-label-width="0.3333in" text:list-level-position-and-space-mode="label-alignment">
          <style:list-level-label-alignment text:label-followed-by="listtab" fo:margin-left="0.125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paragraph-properties fo:margin-left="-0.75in" fo:margin-right="-0.75in">
        <style:tab-stops/>
      </style:paragraph-properties>
      <style:text-properties style:font-name="標楷體" style:font-name-asian="標楷體" style:font-size-complex="12pt"/>
    </style:style>
    <style:style style:name="P38" style:parent-style-name="內文" style:family="paragraph">
      <style:paragraph-properties fo:margin-left="-0.5in" fo:margin-right="-0.75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list-style-name="LFO1" style:family="paragraph">
      <style:paragraph-properties fo:margin-right="-0.875in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P60" style:parent-style-name="內文" style:list-style-name="LFO1" style:family="paragraph">
      <style:paragraph-properties fo:margin-right="-0.875in"/>
      <style:text-properties style:font-name="標楷體" style:font-name-asian="標楷體" style:font-size-complex="12pt"/>
    </style:style>
    <style:style style:name="P61" style:parent-style-name="內文" style:family="paragraph">
      <style:paragraph-properties fo:margin-left="-0.875in" fo:margin-right="-0.875in">
        <style:tab-stops/>
      </style:paragraph-properties>
      <style:text-properties style:font-name="標楷體" style:font-name-asian="標楷體" style:font-size-complex="12pt"/>
    </style:style>
    <style:style style:name="P62" style:parent-style-name="內文" style:family="paragraph">
      <style:paragraph-properties fo:margin-left="-0.875in" fo:margin-right="-0.875in">
        <style:tab-stops/>
      </style:paragraph-properties>
      <style:text-properties style:font-name="標楷體" style:font-name-asian="標楷體" style:font-size-complex="12pt"/>
    </style:style>
    <style:style style:name="P63" style:parent-style-name="內文" style:family="paragraph">
      <style:paragraph-properties fo:margin-left="-0.875in" fo:margin-right="-0.875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6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P92" style:parent-style-name="內文" style:family="paragraph">
      <style:paragraph-properties fo:margin-left="-0.875in" fo:margin-right="-0.875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paragraph-properties fo:margin-left="-0.875in" fo:margin-right="-0.875in">
        <style:tab-stops/>
      </style:paragraph-properties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P155" style:parent-style-name="內文" style:family="paragraph">
      <style:paragraph-properties fo:margin-left="-0.875in" fo:margin-right="-0.875in">
        <style:tab-stops/>
      </style:paragraph-properties>
      <style:text-properties style:font-name="標楷體" style:font-name-asian="標楷體" style:font-size-complex="12pt"/>
    </style:style>
    <style:style style:name="P156" style:parent-style-name="內文" style:family="paragraph">
      <style:paragraph-properties fo:margin-left="-0.875in" fo:margin-right="-0.875in">
        <style:tab-stops/>
      </style:paragraph-properties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72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tyle-complex="italic" style:font-size-complex="12pt"/>
    </style:style>
    <style:style style:name="T187" style:parent-style-name="預設段落字型" style:family="text">
      <style:text-properties style:font-name="標楷體" style:font-name-asian="標楷體" style:font-style-complex="italic" style:font-size-complex="12pt"/>
    </style:style>
    <style:style style:name="T188" style:parent-style-name="預設段落字型" style:family="text">
      <style:text-properties style:font-name="標楷體" style:font-name-asian="標楷體" style:font-style-complex="italic" style:font-size-complex="12pt"/>
    </style:style>
    <style:style style:name="P189" style:parent-style-name="內文" style:family="paragraph">
      <style:paragraph-properties fo:margin-left="-0.875in" fo:margin-right="-0.875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style-complex="italic" style:font-size-complex="12pt"/>
    </style:style>
    <style:style style:name="T191" style:parent-style-name="預設段落字型" style:family="text">
      <style:text-properties style:font-name="標楷體" style:font-name-asian="標楷體" style:font-style-complex="italic" style:font-size-complex="12pt"/>
    </style:style>
    <style:style style:name="P192" style:parent-style-name="內文" style:family="paragraph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paragraph-properties fo:margin-left="0.625in" fo:margin-right="-0.875in" fo:text-indent="-1.5in">
        <style:tab-stops/>
      </style:paragraph-properties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size-complex="12pt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P323" style:parent-style-name="內文" style:family="paragraph">
      <style:text-properties style:font-name="標楷體" style:font-name-asian="標楷體"/>
    </style:style>
    <style:style style:name="P324" style:parent-style-name="內文" style:list-style-name="LFO2" style:family="paragraph">
      <style:paragraph-properties fo:margin-right="-0.875in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text-position="super 50%" style:font-size-complex="12pt"/>
    </style:style>
    <style:style style:name="T331" style:parent-style-name="預設段落字型" style:family="text">
      <style:text-properties style:font-name="標楷體"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text-position="super 50%" style:font-size-complex="12pt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text-position="super 50%" style:font-size-complex="12pt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text-position="super 50%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T344" style:parent-style-name="預設段落字型" style:family="text">
      <style:text-properties style:font-name="標楷體" style:font-name-asian="標楷體" style:font-size-complex="12pt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text-position="super 50%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text-position="super 50%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text-position="super 50%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text-position="super 50%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text-position="super 50%" style:font-size-complex="12pt"/>
    </style:style>
    <style:style style:name="T367" style:parent-style-name="預設段落字型" style:family="text">
      <style:text-properties style:font-name="標楷體" style:font-name-asian="標楷體" style:text-position="super 50%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text-position="super 50%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text-position="super 50%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text-position="super 50%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text-position="super 50%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P381" style:parent-style-name="內文" style:list-style-name="LFO2" style:family="paragraph">
      <style:paragraph-properties fo:margin-right="-0.875in"/>
      <style:text-properties style:font-size-complex="12pt"/>
    </style:style>
    <style:style style:name="P382" style:parent-style-name="內文" style:family="paragraph">
      <style:paragraph-properties fo:margin-left="-0.875in" fo:margin-right="-0.875in">
        <style:tab-stops/>
      </style:paragraph-properties>
    </style:style>
    <style:style style:name="T383" style:parent-style-name="預設段落字型" style:family="text">
      <style:text-properties style:font-size-complex="12pt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text-position="super 50%" style:font-size-complex="12pt"/>
    </style:style>
    <style:style style:name="T391" style:parent-style-name="預設段落字型" style:family="text">
      <style:text-properties style:font-name="標楷體" style:font-name-asian="標楷體" style:text-position="super 50%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T402" style:parent-style-name="預設段落字型" style:family="text">
      <style:text-properties style:font-name="標楷體" style:font-name-asian="標楷體" style:text-position="super 50%" style:font-size-complex="12pt"/>
    </style:style>
    <style:style style:name="T403" style:parent-style-name="預設段落字型" style:family="text">
      <style:text-properties style:font-name="標楷體" style:font-name-asian="標楷體" style:font-size-complex="12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text-position="super 50%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name="標楷體" style:font-name-asian="標楷體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P416" style:parent-style-name="內文" style:family="paragraph"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text-position="super 50%" style:font-size-complex="12pt"/>
    </style:style>
    <style:style style:name="T425" style:parent-style-name="預設段落字型" style:family="text">
      <style:text-properties style:font-name="標楷體" style:font-name-asian="標楷體" style:text-position="super 50%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text-position="super 50%" style:font-size-complex="12pt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style:font-size-complex="12pt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P452" style:parent-style-name="內文" style:family="paragraph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style:font-style-complex="italic" style:font-size-complex="12pt"/>
    </style:style>
    <style:style style:name="T455" style:parent-style-name="預設段落字型" style:family="text">
      <style:text-properties style:font-name="標楷體" style:font-name-asian="標楷體" style:font-style-complex="italic" style:font-size-complex="12pt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text-position="super 50%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style:text-position="super 50%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P476" style:parent-style-name="內文" style:family="paragraph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T488" style:parent-style-name="預設段落字型" style:family="text">
      <style:text-properties style:font-name="標楷體" style:font-name-asian="標楷體" style:font-size-complex="12pt"/>
    </style:style>
    <style:style style:name="T4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標楷體" style:font-name-asian="標楷體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T492" style:parent-style-name="預設段落字型" style:family="text">
      <style:text-properties style:font-name="標楷體" style:font-name-asian="標楷體" style:font-size-complex="12pt"/>
    </style:style>
    <style:style style:name="P493" style:parent-style-name="內文" style:family="paragraph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T496" style:parent-style-name="預設段落字型" style:family="text">
      <style:text-properties style:font-name="標楷體" style:font-name-asian="標楷體" style:font-size-complex="12pt"/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T500" style:parent-style-name="預設段落字型" style:family="text">
      <style:text-properties style:font-name="標楷體" style:font-name-asian="標楷體" style:text-position="super 50%" style:font-size-complex="12pt"/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style:text-position="super 50%" style:font-size-complex="12pt"/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style:font-size-complex="12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text-position="super 50%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515" style:parent-style-name="預設段落字型" style:family="text">
      <style:text-properties style:font-name="標楷體" style:font-name-asian="標楷體" style:text-position="super 50%" style:font-size-complex="12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size-complex="12pt"/>
    </style:style>
    <style:style style:name="T5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19" style:parent-style-name="內文" style:family="paragraph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text-position="super 50%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style:text-position="super 50%" style:font-size-complex="12pt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T529" style:parent-style-name="預設段落字型" style:family="text">
      <style:text-properties style:font-name="標楷體" style:font-name-asian="標楷體" style:font-size-complex="12pt"/>
    </style:style>
    <style:style style:name="T530" style:parent-style-name="預設段落字型" style:family="text">
      <style:text-properties style:font-name="標楷體" style:font-name-asian="標楷體" style:text-position="super 50%" style:font-size-complex="12pt"/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text-position="super 50%" style:font-size-complex="12pt"/>
    </style:style>
    <style:style style:name="T534" style:parent-style-name="預設段落字型" style:family="text">
      <style:text-properties style:font-name="標楷體" style:font-name-asian="標楷體" style:font-size-complex="12pt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37" style:parent-style-name="內文" style:family="paragraph">
      <style:text-properties style:font-name="標楷體" style:font-name-asian="標楷體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 style:font-size-complex="12pt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542" style:parent-style-name="預設段落字型" style:family="text">
      <style:text-properties style:font-name="標楷體" style:font-name-asian="標楷體" style:font-size-complex="12pt"/>
    </style:style>
    <style:style style:name="T543" style:parent-style-name="預設段落字型" style:family="text">
      <style:text-properties style:font-name="標楷體" style:font-name-asian="標楷體" style:font-size-complex="12pt"/>
    </style:style>
    <style:style style:name="T544" style:parent-style-name="預設段落字型" style:family="text">
      <style:text-properties style:font-name="標楷體" style:font-name-asian="標楷體" style:text-position="super 50%" style:font-size-complex="12pt"/>
    </style:style>
    <style:style style:name="T545" style:parent-style-name="預設段落字型" style:family="text">
      <style:text-properties style:font-name="標楷體" style:font-name-asian="標楷體" style:text-position="super 50%" style:font-size-complex="12pt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text-position="super 50%" style:font-size-complex="12pt"/>
    </style:style>
    <style:style style:name="T551" style:parent-style-name="預設段落字型" style:family="text">
      <style:text-properties style:font-name="標楷體" style:font-name-asian="標楷體" style:text-position="super 50%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56" style:parent-style-name="內文" style:family="paragraph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標楷體" style:font-name-asian="標楷體" style:font-size-complex="12pt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font-size-complex="12pt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標楷體" style:font-name-asian="標楷體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font-size-complex="12pt"/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="標楷體" style:font-name-asian="標楷體" style:font-size-complex="12pt"/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T572" style:parent-style-name="預設段落字型" style:family="text">
      <style:text-properties style:font-name="標楷體" style:font-name-asian="標楷體" style:font-size-complex="12pt"/>
    </style:style>
    <style:style style:name="T573" style:parent-style-name="預設段落字型" style:family="text">
      <style:text-properties style:font-name="標楷體" style:font-name-asian="標楷體" style:font-size-complex="12pt"/>
    </style:style>
    <style:style style:name="T574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575" style:parent-style-name="預設段落字型" style:family="text">
      <style:text-properties style:font-name="標楷體" style:font-name-asian="標楷體" style:font-size-complex="12pt"/>
    </style:style>
    <style:style style:name="T5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77" style:parent-style-name="內文" style:family="paragraph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T58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size-complex="12pt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58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89" style:parent-style-name="預設段落字型" style:family="text">
      <style:text-properties style:font-name="標楷體" style:font-name-asian="標楷體" style:font-size-complex="12pt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size-complex="12pt"/>
    </style:style>
    <style:style style:name="T59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size-complex="12pt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04" style:parent-style-name="內文" style:family="paragraph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T608" style:parent-style-name="預設段落字型" style:family="text">
      <style:text-properties style:font-name="標楷體" style:font-name-asian="標楷體" style:font-size-complex="12pt"/>
    </style:style>
    <style:style style:name="T609" style:parent-style-name="預設段落字型" style:family="text">
      <style:text-properties style:font-name="標楷體" style:font-name-asian="標楷體" style:font-size-complex="12pt"/>
    </style:style>
    <style:style style:name="T610" style:parent-style-name="預設段落字型" style:family="text">
      <style:text-properties style:font-name="標楷體" style:font-name-asian="標楷體" style:font-size-complex="12pt"/>
    </style:style>
    <style:style style:name="T611" style:parent-style-name="預設段落字型" style:family="text">
      <style:text-properties style:font-name="標楷體" style:font-name-asian="標楷體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624" style:parent-style-name="預設段落字型" style:family="text">
      <style:text-properties style:font-name="標楷體" style:font-name-asian="標楷體" style:font-size-complex="12pt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size-complex="12pt"/>
    </style:style>
    <style:style style:name="T627" style:parent-style-name="預設段落字型" style:family="text">
      <style:text-properties style:font-name="新細明體" style:font-size-complex="12pt"/>
    </style:style>
    <style:style style:name="T62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629" style:parent-style-name="內文" style:family="paragraph">
      <style:text-properties style:font-name="標楷體" style:font-name-asian="標楷體"/>
    </style:style>
    <style:style style:name="P630" style:parent-style-name="內文" style:family="paragraph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 fo:color="#000000" style:font-size-complex="12pt"/>
    </style:style>
    <style:style style:name="T633" style:parent-style-name="預設段落字型" style:family="text">
      <style:text-properties style:font-name="標楷體" style:font-name-asian="標楷體" style:font-size-complex="12pt"/>
    </style:style>
    <style:style style:name="T634" style:parent-style-name="預設段落字型" style:family="text">
      <style:text-properties style:font-name="標楷體" style:font-name-asian="標楷體" style:font-size-complex="12pt"/>
    </style:style>
    <style:style style:name="T635" style:parent-style-name="預設段落字型" style:family="text">
      <style:text-properties style:font-name="標楷體" style:font-name-asian="標楷體" fo:color="#000000" style:font-size-complex="12pt"/>
    </style:style>
    <style:style style:name="T636" style:parent-style-name="預設段落字型" style:family="text">
      <style:text-properties style:font-name="標楷體" style:font-name-asian="標楷體" fo:color="#000000" style:font-size-complex="12pt"/>
    </style:style>
    <style:style style:name="T637" style:parent-style-name="預設段落字型" style:family="text">
      <style:text-properties style:font-name="標楷體" style:font-name-asian="標楷體" fo:color="#000000" style:font-size-complex="12pt"/>
    </style:style>
    <style:style style:name="T638" style:parent-style-name="預設段落字型" style:family="text">
      <style:text-properties style:font-name="標楷體" style:font-name-asian="標楷體" fo:color="#000000" style:font-size-complex="12pt"/>
    </style:style>
    <style:style style:name="T639" style:parent-style-name="預設段落字型" style:family="text">
      <style:text-properties style:font-name="標楷體" style:font-name-asian="標楷體" fo:color="#000000" style:font-size-complex="12pt"/>
    </style:style>
    <style:style style:name="T640" style:parent-style-name="預設段落字型" style:family="text">
      <style:text-properties style:font-name="標楷體" style:font-name-asian="標楷體" fo:color="#000000" style:font-size-complex="12pt"/>
    </style:style>
    <style:style style:name="T641" style:parent-style-name="預設段落字型" style:family="text">
      <style:text-properties style:font-name="標楷體" style:font-name-asian="標楷體" fo:color="#000000" style:font-size-complex="12pt"/>
    </style:style>
    <style:style style:name="T642" style:parent-style-name="預設段落字型" style:family="text">
      <style:text-properties style:font-name="標楷體" style:font-name-asian="標楷體" fo:color="#000000" style:font-size-complex="12pt"/>
    </style:style>
    <style:style style:name="T643" style:parent-style-name="預設段落字型" style:family="text">
      <style:text-properties style:font-name="標楷體" style:font-name-asian="標楷體" fo:color="#000000" style:font-size-complex="12pt"/>
    </style:style>
    <style:style style:name="T644" style:parent-style-name="預設段落字型" style:family="text">
      <style:text-properties style:font-name="標楷體" style:font-name-asian="標楷體" fo:color="#000000" style:font-size-complex="12pt"/>
    </style:style>
    <style:style style:name="T645" style:parent-style-name="預設段落字型" style:family="text">
      <style:text-properties style:font-name="標楷體" style:font-name-asian="標楷體" fo:color="#000000" style:font-size-complex="12pt"/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647" style:parent-style-name="預設段落字型" style:family="text">
      <style:text-properties style:font-name="標楷體" style:font-name-asian="標楷體" fo:color="#000000" style:font-size-complex="12pt"/>
    </style:style>
    <style:style style:name="T648" style:parent-style-name="預設段落字型" style:family="text">
      <style:text-properties style:font-name="標楷體" style:font-name-asian="標楷體" fo:color="#000000" style:font-size-complex="12pt"/>
    </style:style>
    <style:style style:name="T649" style:parent-style-name="預設段落字型" style:family="text">
      <style:text-properties style:font-name="標楷體" style:font-name-asian="標楷體" fo:color="#000000" style:font-size-complex="12pt"/>
    </style:style>
    <style:style style:name="T650" style:parent-style-name="預設段落字型" style:family="text">
      <style:text-properties style:font-name="標楷體" style:font-name-asian="標楷體" fo:color="#000000" style:font-size-complex="12pt"/>
    </style:style>
    <style:style style:name="T651" style:parent-style-name="預設段落字型" style:family="text">
      <style:text-properties style:font-name="標楷體" style:font-name-asian="標楷體" fo:color="#000000" style:font-size-complex="12pt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T653" style:parent-style-name="預設段落字型" style:family="text">
      <style:text-properties style:font-name="標楷體" style:font-name-asian="標楷體" style:font-size-complex="12pt"/>
    </style:style>
    <style:style style:name="T654" style:parent-style-name="預設段落字型" style:family="text">
      <style:text-properties style:font-name="標楷體" style:font-name-asian="標楷體" style:font-size-complex="12pt"/>
    </style:style>
    <style:style style:name="T655" style:parent-style-name="預設段落字型" style:family="text">
      <style:text-properties style:font-name="標楷體" style:font-name-asian="標楷體" style:font-size-complex="12pt"/>
    </style:style>
    <style:style style:name="T656" style:parent-style-name="預設段落字型" style:family="text">
      <style:text-properties style:font-name="標楷體" style:font-name-asian="標楷體" style:font-size-complex="12pt"/>
    </style:style>
    <style:style style:name="T657" style:parent-style-name="預設段落字型" style:family="text">
      <style:text-properties style:font-name="標楷體" style:font-name-asian="標楷體" style:font-size-complex="12pt"/>
    </style:style>
    <style:style style:name="T658" style:parent-style-name="預設段落字型" style:family="text">
      <style:text-properties style:font-name="標楷體" style:font-name-asian="標楷體" style:font-size-complex="12pt"/>
    </style:style>
    <style:style style:name="P659" style:parent-style-name="內文" style:family="paragraph">
      <style:text-properties style:font-name="標楷體" style:font-name-asian="標楷體" fo:color="#000000" style:font-size-complex="12pt"/>
    </style:style>
    <style:style style:name="T660" style:parent-style-name="預設段落字型" style:family="text">
      <style:text-properties style:font-name="標楷體" style:font-name-asian="標楷體" fo:color="#000000" style:font-size-complex="12pt"/>
    </style:style>
    <style:style style:name="T66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標楷體" style:font-name-asian="標楷體" fo:color="#000000" style:font-size-complex="12pt"/>
    </style:style>
    <style:style style:name="T664" style:parent-style-name="預設段落字型" style:family="text">
      <style:text-properties style:font-name="標楷體" style:font-name-asian="標楷體" fo:color="#000000" style:font-size-complex="12pt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T666" style:parent-style-name="預設段落字型" style:family="text">
      <style:text-properties style:font-name="標楷體" style:font-name-asian="標楷體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 style:font-size-complex="12pt"/>
    </style:style>
    <style:style style:name="T668" style:parent-style-name="預設段落字型" style:family="text">
      <style:text-properties style:font-name="標楷體" style:font-name-asian="標楷體" fo:color="#000000" style:font-size-complex="12pt"/>
    </style:style>
    <style:style style:name="T669" style:parent-style-name="預設段落字型" style:family="text">
      <style:text-properties style:font-name="標楷體" style:font-name-asian="標楷體" fo:color="#000000" style:font-size-complex="12pt"/>
    </style:style>
    <style:style style:name="P670" style:parent-style-name="內文" style:family="paragraph">
      <style:paragraph-properties fo:margin-left="0.3333in" fo:text-indent="-0.3333in">
        <style:tab-stops/>
      </style:paragraph-properties>
    </style:style>
    <style:style style:name="T671" style:parent-style-name="預設段落字型" style:family="text">
      <style:text-properties style:font-name="標楷體" style:font-name-asian="標楷體" fo:color="#000000" style:font-size-complex="12pt"/>
    </style:style>
    <style:style style:name="T672" style:parent-style-name="預設段落字型" style:family="text">
      <style:text-properties style:font-name="標楷體" style:font-name-asian="標楷體" fo:color="#000000" style:font-size-complex="12pt"/>
    </style:style>
    <style:style style:name="T673" style:parent-style-name="預設段落字型" style:family="text">
      <style:text-properties style:font-name="標楷體" style:font-name-asian="標楷體" fo:color="#000000" style:font-size-complex="12pt"/>
    </style:style>
    <style:style style:name="T674" style:parent-style-name="預設段落字型" style:family="text">
      <style:text-properties style:font-name="標楷體" style:font-name-asian="標楷體" fo:color="#000000" style:font-size-complex="12pt"/>
    </style:style>
    <style:style style:name="T675" style:parent-style-name="預設段落字型" style:family="text">
      <style:text-properties style:font-name="標楷體" style:font-name-asian="標楷體" fo:color="#000000" style:font-size-complex="12pt"/>
    </style:style>
    <style:style style:name="T676" style:parent-style-name="預設段落字型" style:family="text">
      <style:text-properties style:font-name="標楷體" style:font-name-asian="標楷體" fo:color="#000000" style:font-size-complex="12pt"/>
    </style:style>
    <style:style style:name="T677" style:parent-style-name="預設段落字型" style:family="text">
      <style:text-properties style:font-name="標楷體" style:font-name-asian="標楷體" fo:color="#000000" style:text-scale="33%" style:font-size-complex="12pt"/>
    </style:style>
    <style:style style:name="T678" style:parent-style-name="預設段落字型" style:family="text">
      <style:text-properties style:font-name="標楷體" style:font-name-asian="標楷體" fo:color="#000000" style:font-size-complex="12pt"/>
    </style:style>
    <style:style style:name="T679" style:parent-style-name="預設段落字型" style:family="text">
      <style:text-properties style:font-name="標楷體" style:font-name-asian="標楷體" fo:color="#000000" style:font-size-complex="12pt"/>
    </style:style>
    <style:style style:name="T680" style:parent-style-name="預設段落字型" style:family="text">
      <style:text-properties style:font-name="標楷體" style:font-name-asian="標楷體" fo:color="#000000" style:font-size-complex="12pt"/>
    </style:style>
    <style:style style:name="T681" style:parent-style-name="預設段落字型" style:family="text">
      <style:text-properties style:font-name="標楷體" style:font-name-asian="標楷體" fo:color="#000000" style:font-size-complex="12pt"/>
    </style:style>
    <style:style style:name="T682" style:parent-style-name="預設段落字型" style:family="text">
      <style:text-properties style:font-name="標楷體" style:font-name-asian="標楷體" fo:color="#000000" style:font-size-complex="12pt"/>
    </style:style>
    <style:style style:name="T683" style:parent-style-name="預設段落字型" style:family="text">
      <style:text-properties style:font-name="標楷體" style:font-name-asian="標楷體" fo:color="#000000" style:font-size-complex="12pt"/>
    </style:style>
    <style:style style:name="P684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 style:font-size-complex="12pt"/>
    </style:style>
    <style:style style:name="P685" style:parent-style-name="內文" style:family="paragraph">
      <style:paragraph-properties fo:text-indent="0.1666in"/>
    </style:style>
    <style:style style:name="T686" style:parent-style-name="預設段落字型" style:family="text">
      <style:text-properties style:font-name="標楷體" style:font-name-asian="標楷體" fo:color="#000000" style:font-size-complex="12pt"/>
    </style:style>
    <style:style style:name="T687" style:parent-style-name="預設段落字型" style:family="text">
      <style:text-properties style:font-name="標楷體" style:font-name-asian="標楷體" fo:color="#000000" style:text-scale="33%" style:font-size-complex="12pt"/>
    </style:style>
    <style:style style:name="T6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89" style:parent-style-name="預設段落字型" style:family="text">
      <style:text-properties style:font-name="標楷體" style:font-name-asian="標楷體" fo:color="#000000" style:font-size-complex="12pt"/>
    </style:style>
    <style:style style:name="T690" style:parent-style-name="預設段落字型" style:family="text">
      <style:text-properties style:font-name="標楷體" style:font-name-asian="標楷體" fo:color="#000000" style:font-size-complex="12pt"/>
    </style:style>
    <style:style style:name="T691" style:parent-style-name="預設段落字型" style:family="text">
      <style:text-properties style:font-name="標楷體" style:font-name-asian="標楷體" fo:color="#000000" style:font-size-complex="12pt"/>
    </style:style>
    <style:style style:name="T692" style:parent-style-name="預設段落字型" style:family="text">
      <style:text-properties style:font-name="標楷體" style:font-name-asian="標楷體" fo:color="#000000" style:font-size-complex="12pt"/>
    </style:style>
    <style:style style:name="T693" style:parent-style-name="預設段落字型" style:family="text">
      <style:text-properties style:font-name="標楷體" style:font-name-asian="標楷體" fo:color="#000000" style:font-size-complex="12pt"/>
    </style:style>
    <style:style style:name="T694" style:parent-style-name="預設段落字型" style:family="text">
      <style:text-properties style:font-name="標楷體" style:font-name-asian="標楷體" fo:color="#000000" style:font-size-complex="12pt"/>
    </style:style>
    <style:style style:name="P695" style:parent-style-name="內文" style:family="paragraph">
      <style:paragraph-properties fo:margin-left="-0.7083in" fo:margin-right="-0.875in" fo:text-indent="-0.1666in">
        <style:tab-stops>
          <style:tab-stop style:type="left" style:position="1.0416in"/>
        </style:tab-stops>
      </style:paragraph-properties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 style:text-position="super 50%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 style:text-position="super 50%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 style:text-position="super 50%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 style:text-position="super 50%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 fo:font-style="italic" style:font-style-asian="italic" style:text-position="super 50%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 style:text-position="super 50%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 style:text-position="super 50%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 style:text-position="super 50%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font-style="italic" style:font-style-asian="italic" style:text-position="super 50%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 style:text-position="super 50%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 style:text-position="super 50%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style:text-position="super 50%"/>
    </style:style>
    <style:style style:name="T733" style:parent-style-name="預設段落字型" style:family="text">
      <style:text-properties style:font-name="標楷體" style:font-name-asian="標楷體"/>
    </style:style>
    <style:style style:name="T734" style:parent-style-name="預設段落字型" style:family="text">
      <style:text-properties style:font-name="標楷體" style:font-name-asian="標楷體"/>
    </style:style>
    <style:style style:name="T735" style:parent-style-name="預設段落字型" style:family="text">
      <style:text-properties style:font-name="標楷體" style:font-name-asian="標楷體" style:text-position="super 50%"/>
    </style:style>
    <style:style style:name="T736" style:parent-style-name="預設段落字型" style:family="text">
      <style:text-properties style:font-name="標楷體" style:font-name-asian="標楷體"/>
    </style:style>
    <style:style style:name="T737" style:parent-style-name="預設段落字型" style:family="text">
      <style:text-properties style:font-name="標楷體" style:font-name-asian="標楷體"/>
    </style:style>
    <style:style style:name="T738" style:parent-style-name="預設段落字型" style:family="text">
      <style:text-properties style:font-name="標楷體" style:font-name-asian="標楷體" style:text-position="super 50%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 fo:font-style="italic" style:font-style-asian="italic" style:text-position="super 50%"/>
    </style:style>
    <style:style style:name="T742" style:parent-style-name="預設段落字型" style:family="text">
      <style:text-properties style:font-name="標楷體" style:font-name-asian="標楷體"/>
    </style:style>
    <style:style style:name="T743" style:parent-style-name="預設段落字型" style:family="text">
      <style:text-properties style:font-name="標楷體" style:font-name-asian="標楷體" fo:font-style="italic" style:font-style-asian="italic"/>
    </style:style>
    <style:style style:name="T744" style:parent-style-name="預設段落字型" style:family="text">
      <style:text-properties style:font-name="標楷體" style:font-name-asian="標楷體" style:text-position="super 50%"/>
    </style:style>
    <style:style style:name="T745" style:parent-style-name="預設段落字型" style:family="text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 fo:font-style="italic" style:font-style-asian="italic"/>
    </style:style>
    <style:style style:name="T747" style:parent-style-name="預設段落字型" style:family="text">
      <style:text-properties style:font-name="標楷體" style:font-name-asian="標楷體" style:text-position="super 50%"/>
    </style:style>
    <style:style style:name="T748" style:parent-style-name="預設段落字型" style:family="text">
      <style:text-properties style:font-name="標楷體" style:font-name-asian="標楷體"/>
    </style:style>
    <style:style style:name="T749" style:parent-style-name="預設段落字型" style:family="text">
      <style:text-properties style:font-name="標楷體" style:font-name-asian="標楷體" fo:font-style="italic" style:font-style-asian="italic"/>
    </style:style>
    <style:style style:name="T750" style:parent-style-name="預設段落字型" style:family="text">
      <style:text-properties style:font-name="標楷體" style:font-name-asian="標楷體" style:text-position="super 50%"/>
    </style:style>
    <style:style style:name="T751" style:parent-style-name="預設段落字型" style:family="text">
      <style:text-properties style:font-name="標楷體" style:font-name-asian="標楷體"/>
    </style:style>
    <style:style style:name="T752" style:parent-style-name="預設段落字型" style:family="text">
      <style:text-properties style:font-name="標楷體" style:font-name-asian="標楷體"/>
    </style:style>
    <style:style style:name="P753" style:parent-style-name="內文" style:family="paragraph">
      <style:text-properties style:font-name="標楷體" style:font-name-asian="標楷體"/>
    </style:style>
    <style:style style:name="P754" style:parent-style-name="內文" style:family="paragraph">
      <style:paragraph-properties fo:margin-left="-0.875in" fo:margin-right="-0.875in">
        <style:tab-stops/>
      </style:paragraph-properties>
    </style:style>
    <style:style style:name="T755" style:parent-style-name="預設段落字型" style:family="text">
      <style:text-properties style:font-name="標楷體" style:font-name-asian="標楷體"/>
    </style:style>
    <style:style style:name="T756" style:parent-style-name="預設段落字型" style:family="text">
      <style:text-properties style:font-name="標楷體" style:font-name-asian="標楷體" style:font-size-complex="12pt"/>
    </style:style>
    <style:style style:name="T757" style:parent-style-name="預設段落字型" style:family="text">
      <style:text-properties style:font-name="標楷體" style:font-name-asian="標楷體" style:font-size-complex="12pt"/>
    </style:style>
    <style:style style:name="T758" style:parent-style-name="預設段落字型" style:family="text">
      <style:text-properties style:font-name="標楷體" style:font-name-asian="標楷體" style:font-size-complex="12pt"/>
    </style:style>
    <style:style style:name="T759" style:parent-style-name="預設段落字型" style:family="text">
      <style:text-properties style:font-name="標楷體" style:font-name-asian="標楷體" style:font-size-complex="12pt"/>
    </style:style>
    <style:style style:name="T760" style:parent-style-name="預設段落字型" style:family="text">
      <style:text-properties style:font-name="標楷體" style:font-name-asian="標楷體" style:text-position="super 50%" style:font-size-complex="12pt"/>
    </style:style>
    <style:style style:name="T761" style:parent-style-name="預設段落字型" style:family="text">
      <style:text-properties style:font-name="標楷體" style:font-name-asian="標楷體" style:font-size-complex="12pt"/>
    </style:style>
    <style:style style:name="T762" style:parent-style-name="預設段落字型" style:family="text">
      <style:text-properties style:font-name="標楷體" style:font-name-asian="標楷體" style:font-size-complex="12pt"/>
    </style:style>
    <style:style style:name="T763" style:parent-style-name="預設段落字型" style:family="text">
      <style:text-properties style:font-name="標楷體" style:font-name-asian="標楷體" style:text-position="super 50%" style:font-size-complex="12pt"/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T765" style:parent-style-name="預設段落字型" style:family="text">
      <style:text-properties style:font-name="標楷體" style:font-name-asian="標楷體" style:font-size-complex="12pt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T767" style:parent-style-name="預設段落字型" style:family="text">
      <style:text-properties style:font-name="標楷體" style:font-name-asian="標楷體" style:text-position="super 50%" style:font-size-complex="12pt"/>
    </style:style>
    <style:style style:name="T768" style:parent-style-name="預設段落字型" style:family="text">
      <style:text-properties style:font-name="標楷體" style:font-name-asian="標楷體" style:text-position="super 50%" style:font-size-complex="12pt"/>
    </style:style>
    <style:style style:name="T769" style:parent-style-name="預設段落字型" style:family="text">
      <style:text-properties style:font-name="標楷體" style:font-name-asian="標楷體" style:font-size-complex="12pt"/>
    </style:style>
    <style:style style:name="T770" style:parent-style-name="預設段落字型" style:family="text">
      <style:text-properties style:font-name="標楷體" style:font-name-asian="標楷體" style:font-size-complex="12pt"/>
    </style:style>
    <style:style style:name="T771" style:parent-style-name="預設段落字型" style:family="text">
      <style:text-properties style:font-name="標楷體" style:font-name-asian="標楷體" style:text-position="super 50%" style:font-size-complex="12pt"/>
    </style:style>
    <style:style style:name="T772" style:parent-style-name="預設段落字型" style:family="text">
      <style:text-properties style:font-name="標楷體" style:font-name-asian="標楷體" style:font-size-complex="12pt"/>
    </style:style>
    <style:style style:name="T773" style:parent-style-name="預設段落字型" style:family="text">
      <style:text-properties style:font-name="標楷體" style:font-name-asian="標楷體" style:font-size-complex="12pt"/>
    </style:style>
    <style:style style:name="T774" style:parent-style-name="預設段落字型" style:family="text">
      <style:text-properties style:font-name="標楷體" style:font-name-asian="標楷體" style:text-position="super 50%" style:font-size-complex="12pt"/>
    </style:style>
    <style:style style:name="T775" style:parent-style-name="預設段落字型" style:family="text">
      <style:text-properties style:font-name="標楷體" style:font-name-asian="標楷體" style:text-position="super 50%" style:font-size-complex="12pt"/>
    </style:style>
    <style:style style:name="T776" style:parent-style-name="預設段落字型" style:family="text">
      <style:text-properties style:font-name="標楷體" style:font-name-asian="標楷體" style:font-size-complex="12pt"/>
    </style:style>
    <style:style style:name="T777" style:parent-style-name="預設段落字型" style:family="text">
      <style:text-properties style:font-name="標楷體" style:font-name-asian="標楷體" style:text-position="super 50%" style:font-size-complex="12pt"/>
    </style:style>
    <style:style style:name="T778" style:parent-style-name="預設段落字型" style:family="text">
      <style:text-properties style:font-name="標楷體" style:font-name-asian="標楷體" style:font-size-complex="12pt"/>
    </style:style>
    <style:style style:name="T779" style:parent-style-name="預設段落字型" style:family="text">
      <style:text-properties style:font-name="標楷體" style:font-name-asian="標楷體" style:font-size-complex="12pt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T781" style:parent-style-name="預設段落字型" style:family="text">
      <style:text-properties style:font-name="標楷體" style:font-name-asian="標楷體" style:text-position="super 50%" style:font-size-complex="12pt"/>
    </style:style>
    <style:style style:name="T782" style:parent-style-name="預設段落字型" style:family="text">
      <style:text-properties style:font-name="標楷體" style:font-name-asian="標楷體" style:font-size-complex="12pt"/>
    </style:style>
    <style:style style:name="T783" style:parent-style-name="預設段落字型" style:family="text">
      <style:text-properties style:font-name="標楷體" style:font-name-asian="標楷體" style:font-size-complex="12pt"/>
    </style:style>
    <style:style style:name="T784" style:parent-style-name="預設段落字型" style:family="text">
      <style:text-properties style:font-name="標楷體" style:font-name-asian="標楷體" style:font-size-complex="12pt"/>
    </style:style>
    <style:style style:name="T785" style:parent-style-name="預設段落字型" style:family="text">
      <style:text-properties style:font-name="標楷體" style:font-name-asian="標楷體" style:text-position="super 50%" style:font-size-complex="12pt"/>
    </style:style>
    <style:style style:name="T786" style:parent-style-name="預設段落字型" style:family="text">
      <style:text-properties style:font-name="標楷體" style:font-name-asian="標楷體" style:text-position="super 50%" style:font-size-complex="12pt"/>
    </style:style>
    <style:style style:name="T787" style:parent-style-name="預設段落字型" style:family="text">
      <style:text-properties style:font-name="標楷體" style:font-name-asian="標楷體" style:font-size-complex="12pt"/>
    </style:style>
    <style:style style:name="T788" style:parent-style-name="預設段落字型" style:family="text">
      <style:text-properties style:font-name="標楷體" style:font-name-asian="標楷體" style:font-size-complex="12pt"/>
    </style:style>
    <style:style style:name="T789" style:parent-style-name="預設段落字型" style:family="text">
      <style:text-properties style:font-name="標楷體" style:font-name-asian="標楷體" style:font-size-complex="12pt"/>
    </style:style>
    <style:style style:name="T790" style:parent-style-name="預設段落字型" style:family="text">
      <style:text-properties style:font-name="標楷體" style:font-name-asian="標楷體" style:text-position="super 50%" style:font-size-complex="12pt"/>
    </style:style>
    <style:style style:name="T791" style:parent-style-name="預設段落字型" style:family="text">
      <style:text-properties style:font-name="標楷體" style:font-name-asian="標楷體" style:font-size-complex="12pt"/>
    </style:style>
    <style:style style:name="T792" style:parent-style-name="預設段落字型" style:family="text">
      <style:text-properties style:font-name="標楷體" style:font-name-asian="標楷體" style:font-size-complex="12pt"/>
    </style:style>
    <style:style style:name="T793" style:parent-style-name="預設段落字型" style:family="text">
      <style:text-properties style:font-name="標楷體" style:font-name-asian="標楷體" style:font-size-complex="12pt"/>
    </style:style>
    <style:style style:name="T794" style:parent-style-name="預設段落字型" style:family="text">
      <style:text-properties style:font-name="標楷體" style:font-name-asian="標楷體" style:text-position="super 50%" style:font-size-complex="12pt"/>
    </style:style>
    <style:style style:name="T795" style:parent-style-name="預設段落字型" style:family="text">
      <style:text-properties style:font-name="標楷體" style:font-name-asian="標楷體" style:text-position="super 50%" style:font-size-complex="12pt"/>
    </style:style>
    <style:style style:name="T796" style:parent-style-name="預設段落字型" style:family="text">
      <style:text-properties style:font-name="標楷體" style:font-name-asian="標楷體" style:font-size-complex="12pt"/>
    </style:style>
    <style:style style:name="T797" style:parent-style-name="預設段落字型" style:family="text">
      <style:text-properties style:font-name="標楷體" style:font-name-asian="標楷體" style:font-size-complex="12pt"/>
    </style:style>
    <style:style style:name="T798" style:parent-style-name="預設段落字型" style:family="text">
      <style:text-properties style:font-name="標楷體" style:font-name-asian="標楷體" style:font-size-complex="12pt"/>
    </style:style>
    <style:style style:name="T799" style:parent-style-name="預設段落字型" style:family="text">
      <style:text-properties style:font-name="標楷體" style:font-name-asian="標楷體" style:font-size-complex="12pt"/>
    </style:style>
    <style:style style:name="T800" style:parent-style-name="預設段落字型" style:family="text">
      <style:text-properties style:font-name="標楷體" style:font-name-asian="標楷體" style:text-position="super 50%" style:font-size-complex="12pt"/>
    </style:style>
    <style:style style:name="T801" style:parent-style-name="預設段落字型" style:family="text">
      <style:text-properties style:font-name="標楷體" style:font-name-asian="標楷體" style:font-size-complex="12pt"/>
    </style:style>
    <style:style style:name="T802" style:parent-style-name="預設段落字型" style:family="text">
      <style:text-properties style:font-name="標楷體" style:font-name-asian="標楷體" style:font-size-complex="12pt"/>
    </style:style>
    <style:style style:name="T803" style:parent-style-name="預設段落字型" style:family="text">
      <style:text-properties style:font-name="標楷體" style:font-name-asian="標楷體" style:font-size-complex="12pt"/>
    </style:style>
    <style:style style:name="T804" style:parent-style-name="預設段落字型" style:family="text">
      <style:text-properties style:font-name="標楷體" style:font-name-asian="標楷體" style:text-position="super 50%" style:font-size-complex="12pt"/>
    </style:style>
    <style:style style:name="T805" style:parent-style-name="預設段落字型" style:family="text">
      <style:text-properties style:font-name="標楷體" style:font-name-asian="標楷體" style:font-size-complex="12pt"/>
    </style:style>
    <style:style style:name="T806" style:parent-style-name="預設段落字型" style:family="text">
      <style:text-properties style:font-name="標楷體" style:font-name-asian="標楷體" style:font-size-complex="12pt"/>
    </style:style>
    <style:style style:name="T807" style:parent-style-name="預設段落字型" style:family="text">
      <style:text-properties style:font-name="標楷體" style:font-name-asian="標楷體" style:text-position="super 50%" style:font-size-complex="12pt"/>
    </style:style>
    <style:style style:name="T808" style:parent-style-name="預設段落字型" style:family="text">
      <style:text-properties style:font-name="標楷體" style:font-name-asian="標楷體" style:font-size-complex="12pt"/>
    </style:style>
    <style:style style:name="T809" style:parent-style-name="預設段落字型" style:family="text">
      <style:text-properties style:font-name="標楷體" style:font-name-asian="標楷體" style:font-size-complex="12pt"/>
    </style:style>
    <style:style style:name="T810" style:parent-style-name="預設段落字型" style:family="text">
      <style:text-properties style:font-name="標楷體" style:font-name-asian="標楷體" style:font-size-complex="12pt"/>
    </style:style>
    <style:style style:name="T811" style:parent-style-name="預設段落字型" style:family="text">
      <style:text-properties style:font-name="標楷體" style:font-name-asian="標楷體" style:font-size-complex="12pt"/>
    </style:style>
    <style:style style:name="T812" style:parent-style-name="預設段落字型" style:family="text">
      <style:text-properties style:font-name="標楷體" style:font-name-asian="標楷體" style:font-size-complex="12pt"/>
    </style:style>
    <style:style style:name="T813" style:parent-style-name="預設段落字型" style:family="text">
      <style:text-properties style:font-name="標楷體" style:font-name-asian="標楷體" style:font-size-complex="12pt"/>
    </style:style>
    <style:style style:name="T814" style:parent-style-name="預設段落字型" style:family="text">
      <style:text-properties style:font-name="標楷體" style:font-name-asian="標楷體" style:font-size-complex="12pt"/>
    </style:style>
    <style:style style:name="T815" style:parent-style-name="預設段落字型" style:family="text">
      <style:text-properties style:font-name="標楷體" style:font-name-asian="標楷體" style:font-size-complex="12pt"/>
    </style:style>
    <style:style style:name="T816" style:parent-style-name="預設段落字型" style:family="text">
      <style:text-properties style:font-name="標楷體" style:font-name-asian="標楷體" style:font-size-complex="12pt"/>
    </style:style>
    <style:style style:name="T817" style:parent-style-name="預設段落字型" style:family="text">
      <style:text-properties style:font-name="標楷體" style:font-name-asian="標楷體" style:font-size-complex="12pt"/>
    </style:style>
    <style:style style:name="T818" style:parent-style-name="預設段落字型" style:family="text">
      <style:text-properties style:font-name="標楷體" style:font-name-asian="標楷體" style:font-size-complex="12pt"/>
    </style:style>
    <style:style style:name="T819" style:parent-style-name="預設段落字型" style:family="text">
      <style:text-properties style:font-name="標楷體" style:font-name-asian="標楷體" style:font-size-complex="12pt"/>
    </style:style>
    <style:style style:name="T820" style:parent-style-name="預設段落字型" style:family="text">
      <style:text-properties style:font-name="標楷體" style:font-name-asian="標楷體" style:font-size-complex="12pt"/>
    </style:style>
    <style:style style:name="T821" style:parent-style-name="預設段落字型" style:family="text">
      <style:text-properties style:font-name="標楷體" style:font-name-asian="標楷體" style:font-size-complex="12pt"/>
    </style:style>
    <style:style style:name="T822" style:parent-style-name="預設段落字型" style:family="text">
      <style:text-properties style:font-name="標楷體" style:font-name-asian="標楷體" style:font-size-complex="12pt"/>
    </style:style>
    <style:style style:name="T823" style:parent-style-name="預設段落字型" style:family="text">
      <style:text-properties style:font-name="標楷體" style:font-name-asian="標楷體" style:font-size-complex="12pt"/>
    </style:style>
    <style:style style:name="T824" style:parent-style-name="預設段落字型" style:family="text">
      <style:text-properties style:font-name="標楷體" style:font-name-asian="標楷體" style:font-size-complex="12pt"/>
    </style:style>
    <style:style style:name="T825" style:parent-style-name="預設段落字型" style:family="text">
      <style:text-properties style:font-name="標楷體" style:font-name-asian="標楷體" style:font-size-complex="12pt"/>
    </style:style>
    <style:style style:name="T826" style:parent-style-name="預設段落字型" style:family="text">
      <style:text-properties style:font-name="標楷體" style:font-name-asian="標楷體" style:font-size-complex="12pt"/>
    </style:style>
    <style:style style:name="T827" style:parent-style-name="預設段落字型" style:family="text">
      <style:text-properties style:font-name="標楷體" style:font-name-asian="標楷體" style:font-size-complex="12pt"/>
    </style:style>
    <style:style style:name="T828" style:parent-style-name="預設段落字型" style:family="text">
      <style:text-properties style:font-name="標楷體" style:font-name-asian="標楷體" style:font-size-complex="12pt"/>
    </style:style>
    <style:style style:name="T829" style:parent-style-name="預設段落字型" style:family="text">
      <style:text-properties style:font-name="標楷體" style:font-name-asian="標楷體" style:font-size-complex="12pt"/>
    </style:style>
    <style:style style:name="P830" style:parent-style-name="內文" style:family="paragraph">
      <style:paragraph-properties fo:margin-left="0.3333in" fo:text-indent="-0.3333in">
        <style:tab-stops/>
      </style:paragraph-properties>
    </style:style>
    <style:style style:name="T831" style:parent-style-name="預設段落字型" style:family="text">
      <style:text-properties style:font-name="標楷體" style:font-name-asian="標楷體"/>
    </style:style>
    <style:style style:name="T832" style:parent-style-name="預設段落字型" style:family="text">
      <style:text-properties style:font-name="標楷體" style:font-name-asian="標楷體" fo:color="#000000" style:font-size-complex="12pt"/>
    </style:style>
    <style:style style:name="T83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標楷體" style:font-name-asian="標楷體" fo:color="#000000" style:font-size-complex="12pt"/>
    </style:style>
    <style:style style:name="T835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36" style:parent-style-name="預設段落字型" style:family="text">
      <style:text-properties style:font-name="標楷體" style:font-name-asian="標楷體" fo:color="#000000" style:font-size-complex="12pt"/>
    </style:style>
    <style:style style:name="T837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38" style:parent-style-name="預設段落字型" style:family="text">
      <style:text-properties style:font-name="標楷體" style:font-name-asian="標楷體" fo:color="#000000" style:font-size-complex="12pt"/>
    </style:style>
    <style:style style:name="T839" style:parent-style-name="預設段落字型" style:family="text">
      <style:text-properties style:font-name="標楷體" style:font-name-asian="標楷體" fo:color="#000000" style:font-size-complex="12pt"/>
    </style:style>
    <style:style style:name="T840" style:parent-style-name="預設段落字型" style:family="text">
      <style:text-properties style:font-name="標楷體" style:font-name-asian="標楷體" fo:color="#000000" style:font-size-complex="12pt"/>
    </style:style>
    <style:style style:name="T841" style:parent-style-name="預設段落字型" style:family="text">
      <style:text-properties style:font-name="標楷體" style:font-name-asian="標楷體" fo:color="#000000" style:font-size-complex="12pt"/>
    </style:style>
    <style:style style:name="T842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843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844" style:parent-style-name="預設段落字型" style:family="text">
      <style:text-properties style:font-name="標楷體" style:font-name-asian="標楷體" fo:color="#000000" style:font-size-complex="12pt"/>
    </style:style>
    <style:style style:name="T845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46" style:parent-style-name="預設段落字型" style:family="text">
      <style:text-properties style:font-name="標楷體" style:font-name-asian="標楷體" fo:color="#000000" style:font-size-complex="12pt"/>
    </style:style>
    <style:style style:name="T847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48" style:parent-style-name="預設段落字型" style:family="text">
      <style:text-properties style:font-name="標楷體" style:font-name-asian="標楷體" fo:color="#000000" style:font-size-complex="12pt"/>
    </style:style>
    <style:style style:name="T849" style:parent-style-name="預設段落字型" style:family="text">
      <style:text-properties style:font-name="標楷體" style:font-name-asian="標楷體" fo:color="#000000" style:font-size-complex="12pt"/>
    </style:style>
    <style:style style:name="T850" style:parent-style-name="預設段落字型" style:family="text">
      <style:text-properties style:font-name="標楷體" style:font-name-asian="標楷體" fo:color="#000000" style:font-size-complex="12pt"/>
    </style:style>
    <style:style style:name="T851" style:parent-style-name="預設段落字型" style:family="text">
      <style:text-properties style:font-name="標楷體" style:font-name-asian="標楷體" fo:color="#000000" style:font-size-complex="12pt"/>
    </style:style>
    <style:style style:name="T852" style:parent-style-name="預設段落字型" style:family="text">
      <style:text-properties style:font-name="標楷體" style:font-name-asian="標楷體" fo:color="#000000" style:font-size-complex="12pt"/>
    </style:style>
    <style:style style:name="T853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double" style:text-underline-style="solid" style:text-underline-width="auto" style:text-underline-mode="continuous"/>
    </style:style>
    <style:style style:name="T854" style:parent-style-name="預設段落字型" style:family="text">
      <style:text-properties style:font-name="標楷體" style:font-name-asian="標楷體" fo:color="#000000" style:font-size-complex="12pt"/>
    </style:style>
    <style:style style:name="T855" style:parent-style-name="預設段落字型" style:family="text">
      <style:text-properties style:font-name="標楷體" style:font-name-asian="標楷體" fo:color="#000000" style:font-size-complex="12pt"/>
    </style:style>
    <style:style style:name="T856" style:parent-style-name="預設段落字型" style:family="text">
      <style:text-properties style:font-name="標楷體" style:font-name-asian="標楷體" fo:color="#000000" style:font-size-complex="12pt"/>
    </style:style>
    <style:style style:name="T857" style:parent-style-name="預設段落字型" style:family="text">
      <style:text-properties style:font-name="標楷體" style:font-name-asian="標楷體" fo:color="#000000" style:font-size-complex="12pt"/>
    </style:style>
    <style:style style:name="T858" style:parent-style-name="預設段落字型" style:family="text">
      <style:text-properties style:font-name="標楷體" style:font-name-asian="標楷體" fo:color="#000000" style:font-size-complex="12pt"/>
    </style:style>
    <style:style style:name="T859" style:parent-style-name="預設段落字型" style:family="text">
      <style:text-properties style:font-name="標楷體" style:font-name-asian="標楷體" fo:color="#000000" style:font-size-complex="12pt"/>
    </style:style>
    <style:style style:name="P860" style:parent-style-name="內文" style:family="paragraph">
      <style:text-properties style:font-name="標楷體" style:font-name-asian="標楷體"/>
    </style:style>
    <style:style style:name="P861" style:parent-style-name="內文" style:family="paragraph">
      <style:text-properties style:font-name="標楷體" style:font-name-asian="標楷體"/>
    </style:style>
    <style:style style:name="P862" style:parent-style-name="內文" style:family="paragraph">
      <style:text-properties style:font-name="標楷體" style:font-name-asian="標楷體"/>
    </style:style>
    <style:style style:name="P863" style:parent-style-name="內文" style:family="paragraph">
      <style:paragraph-properties fo:text-align="center"/>
      <style:text-properties style:font-name="標楷體" style:font-name-asian="標楷體" fo:letter-spacing="0.0694in" fo:font-size="22pt" style:font-size-asian="22pt"/>
    </style:style>
    <style:style style:name="P864" style:parent-style-name="內文" style:family="paragraph">
      <style:text-properties style:font-name="標楷體" style:font-name-asian="標楷體"/>
    </style:style>
    <style:style style:name="P865" style:parent-style-name="內文" style:family="paragraph">
      <style:text-properties style:font-name="標楷體" style:font-name-asian="標楷體"/>
    </style:style>
    <style:style style:name="P866" style:parent-style-name="內文" style:family="paragraph">
      <style:text-properties style:font-name="標楷體" style:font-name-asian="標楷體"/>
    </style:style>
    <style:style style:name="P867" style:parent-style-name="內文" style:family="paragraph">
      <style:text-properties style:font-name="標楷體" style:font-name-asian="標楷體"/>
    </style:style>
    <style:style style:name="P868" style:parent-style-name="內文" style:family="paragraph">
      <style:text-properties style:font-name="標楷體" style:font-name-asian="標楷體"/>
    </style:style>
    <style:style style:name="P869" style:parent-style-name="內文" style:family="paragraph">
      <style:text-properties style:font-name="標楷體" style:font-name-asian="標楷體"/>
    </style:style>
    <style:style style:name="P870" style:parent-style-name="內文" style:family="paragraph">
      <style:paragraph-properties fo:break-before="page" fo:text-align="start" fo:line-height="0.4166in"/>
    </style:style>
    <style:style style:name="T871" style:parent-style-name="預設段落字型" style:family="text">
      <style:text-properties style:font-name="標楷體" style:font-name-asian="標楷體" fo:font-size="14pt" style:font-size-asian="14pt"/>
    </style:style>
    <style:style style:name="P87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873" style:parent-style-name="預設段落字型" style:family="text">
      <style:text-properties style:font-name="標楷體" style:font-name-asian="標楷體" fo:font-size="14pt" style:font-size-asian="14pt"/>
    </style:style>
    <style:style style:name="T874" style:parent-style-name="預設段落字型" style:family="text">
      <style:text-properties style:font-name="標楷體" style:font-name-asian="標楷體" fo:font-size="14pt" style:font-size-asian="14pt"/>
    </style:style>
    <style:style style:name="T87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="標楷體" style:font-name-asian="標楷體" fo:font-size="14pt" style:font-size-asian="14pt"/>
    </style:style>
    <style:style style:name="T87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標楷體" style:font-name-asian="標楷體" fo:font-size="14pt" style:font-size-asian="14pt"/>
    </style:style>
    <style:style style:name="T8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標楷體" style:font-name-asian="標楷體" fo:font-size="14pt" style:font-size-asian="14pt"/>
    </style:style>
    <style:style style:name="P881" style:parent-style-name="內文" style:family="paragraph">
      <style:text-properties style:font-name="標楷體" style:font-name-asian="標楷體" style:font-size-complex="12pt"/>
    </style:style>
    <style:style style:name="TableColumn883" style:family="table-column">
      <style:table-column-properties style:column-width="0.8875in"/>
    </style:style>
    <style:style style:name="TableColumn884" style:family="table-column">
      <style:table-column-properties style:column-width="0.8881in"/>
    </style:style>
    <style:style style:name="TableColumn885" style:family="table-column">
      <style:table-column-properties style:column-width="0.8875in"/>
    </style:style>
    <style:style style:name="TableColumn886" style:family="table-column">
      <style:table-column-properties style:column-width="0.8881in"/>
    </style:style>
    <style:style style:name="TableColumn887" style:family="table-column">
      <style:table-column-properties style:column-width="0.8881in"/>
    </style:style>
    <style:style style:name="TableColumn888" style:family="table-column">
      <style:table-column-properties style:column-width="0.8875in"/>
    </style:style>
    <style:style style:name="TableColumn889" style:family="table-column">
      <style:table-column-properties style:column-width="0.8881in"/>
    </style:style>
    <style:style style:name="TableColumn890" style:family="table-column">
      <style:table-column-properties style:column-width="0.8875in"/>
    </style:style>
    <style:style style:name="TableColumn891" style:family="table-column">
      <style:table-column-properties style:column-width="0.8881in"/>
    </style:style>
    <style:style style:name="TableColumn892" style:family="table-column">
      <style:table-column-properties style:column-width="0.8881in"/>
    </style:style>
    <style:style style:name="Table882" style:family="table">
      <style:table-properties style:width="8.8791in" fo:margin-left="0in" table:align="left"/>
    </style:style>
    <style:style style:name="TableRow893" style:family="table-row">
      <style:table-row-properties style:min-row-height="0.3916in"/>
    </style:style>
    <style:style style:name="TableCell894" style:family="table-cell">
      <style:table-cell-properties fo:border="0.0069in solid #000000" style:writing-mode="lr-tb" fo:padding-top="0in" fo:padding-left="0.0194in" fo:padding-bottom="0in" fo:padding-right="0.0194in"/>
    </style:style>
    <style:style style:name="P895" style:parent-style-name="內文" style:family="paragraph">
      <style:paragraph-properties fo:text-align="justify" fo:margin-right="-0.75in" fo:text-indent="0.3333in"/>
      <style:text-properties style:font-name="標楷體" style:font-name-asian="標楷體" style:font-size-complex="12pt"/>
    </style:style>
    <style:style style:name="TableCell896" style:family="table-cell">
      <style:table-cell-properties fo:border="0.0069in solid #000000" style:writing-mode="lr-tb" fo:padding-top="0in" fo:padding-left="0.0194in" fo:padding-bottom="0in" fo:padding-right="0.0194in"/>
    </style:style>
    <style:style style:name="P897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89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9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00" style:family="table-cell">
      <style:table-cell-properties fo:border="0.0069in solid #000000" style:writing-mode="lr-tb" fo:padding-top="0in" fo:padding-left="0.0194in" fo:padding-bottom="0in" fo:padding-right="0.0194in"/>
    </style:style>
    <style:style style:name="P901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02" style:family="table-cell">
      <style:table-cell-properties fo:border="0.0069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06" style:family="table-cell">
      <style:table-cell-properties fo:border="0.0069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08" style:family="table-cell">
      <style:table-cell-properties fo:border="0.0069in solid #000000" style:writing-mode="lr-tb" fo:padding-top="0in" fo:padding-left="0.0194in" fo:padding-bottom="0in" fo:padding-right="0.0194in"/>
    </style:style>
    <style:style style:name="P909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1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Cell912" style:family="table-cell">
      <style:table-cell-properties fo:border="0.0069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fo:margin-right="-0.75in" fo:text-indent="0.3333in"/>
      <style:text-properties style:font-name="標楷體" style:font-name-asian="標楷體" style:font-size-complex="12pt"/>
    </style:style>
    <style:style style:name="TableRow914" style:family="table-row">
      <style:table-row-properties style:min-row-height="0.3694in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P920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2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2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27" style:family="table-cell">
      <style:table-cell-properties fo:border="0.0069in solid #000000" style:writing-mode="lr-tb" fo:padding-top="0in" fo:padding-left="0.0194in" fo:padding-bottom="0in" fo:padding-right="0.0194in"/>
    </style:style>
    <style:style style:name="P928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29" style:family="table-cell">
      <style:table-cell-properties fo:border="0.0069in solid #000000" style:writing-mode="lr-tb" fo:padding-top="0in" fo:padding-left="0.0194in" fo:padding-bottom="0in" fo:padding-right="0.0194in"/>
    </style:style>
    <style:style style:name="P930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31" style:family="table-cell">
      <style:table-cell-properties fo:border="0.0069in solid #000000" style:writing-mode="lr-tb" fo:padding-top="0in" fo:padding-left="0.0194in" fo:padding-bottom="0in" fo:padding-right="0.0194in"/>
    </style:style>
    <style:style style:name="P932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TableCell933" style:family="table-cell">
      <style:table-cell-properties fo:border="0.0069in solid #000000" style:writing-mode="lr-tb" fo:padding-top="0in" fo:padding-left="0.0194in" fo:padding-bottom="0in" fo:padding-right="0.0194in"/>
    </style:style>
    <style:style style:name="P934" style:parent-style-name="內文" style:family="paragraph">
      <style:paragraph-properties fo:margin-right="-0.75in"/>
      <style:text-properties style:font-name="標楷體" style:font-name-asian="標楷體" style:font-size-complex="12pt"/>
    </style:style>
    <style:style style:name="P935" style:parent-style-name="內文" style:family="paragraph">
      <style:text-properties style:font-name="標楷體" style:font-name-asian="標楷體" style:font-size-complex="12pt"/>
    </style:style>
    <style:style style:name="TableColumn937" style:family="table-column">
      <style:table-column-properties style:column-width="1.7868in"/>
    </style:style>
    <style:style style:name="TableColumn938" style:family="table-column">
      <style:table-column-properties style:column-width="1.7868in"/>
    </style:style>
    <style:style style:name="TableColumn939" style:family="table-column">
      <style:table-column-properties style:column-width="1.7868in"/>
    </style:style>
    <style:style style:name="TableColumn940" style:family="table-column">
      <style:table-column-properties style:column-width="1.7868in"/>
    </style:style>
    <style:style style:name="TableColumn941" style:family="table-column">
      <style:table-column-properties style:column-width="1.7875in"/>
    </style:style>
    <style:style style:name="Table936" style:family="table">
      <style:table-properties style:width="8.9347in" fo:margin-left="0in" table:align="left"/>
    </style:style>
    <style:style style:name="TableRow942" style:family="table-row">
      <style:table-row-properties style:min-row-height="0.2479in"/>
    </style:style>
    <style:style style:name="TableCell9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953" style:family="table-row">
      <style:table-row-properties style:min-row-height="0.5479in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964" style:family="table-row">
      <style:table-row-properties style:min-row-height="0.3034in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Row975" style:family="table-row">
      <style:table-row-properties style:min-row-height="0.559in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/>
      <style:text-properties style:font-name="標楷體" style:font-name-asian="標楷體" style:letter-kerning="false" style:font-size-complex="12pt"/>
    </style:style>
    <style:style style:name="P986" style:parent-style-name="內文" style:family="paragraph">
      <style:text-properties style:font-name="標楷體" style:font-name-asian="標楷體" style:font-size-complex="12pt"/>
    </style:style>
    <style:style style:name="TableColumn988" style:family="table-column">
      <style:table-column-properties style:column-width="2.325in"/>
    </style:style>
    <style:style style:name="TableColumn989" style:family="table-column">
      <style:table-column-properties style:column-width="2.25in"/>
    </style:style>
    <style:style style:name="TableColumn990" style:family="table-column">
      <style:table-column-properties style:column-width="4.3944in"/>
    </style:style>
    <style:style style:name="Table987" style:family="table">
      <style:table-properties style:width="8.9694in" fo:margin-left="0in" table:align="left"/>
    </style:style>
    <style:style style:name="TableRow991" style:family="table-row">
      <style:table-row-properties style:min-row-height="2.568in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T993" style:parent-style-name="預設段落字型" style:family="text">
      <style:text-properties style:font-name="標楷體" style:font-name-asian="標楷體" style:letter-kerning="false" style:font-size-complex="12pt"/>
    </style:style>
    <style:style style:name="T994" style:parent-style-name="預設段落字型" style:family="text">
      <style:text-properties style:font-name="標楷體" style:font-name-asian="標楷體" style:font-size-complex="12pt"/>
    </style:style>
    <style:style style:name="T995" style:parent-style-name="預設段落字型" style:family="text">
      <style:text-properties style:font-name="標楷體" style:font-name-asian="標楷體" fo:color="#000000" style:font-size-complex="12pt"/>
    </style:style>
    <style:style style:name="T996" style:parent-style-name="預設段落字型" style:family="text">
      <style:text-properties style:font-name="標楷體" style:font-name-asian="標楷體" fo:color="#000000" style:font-size-complex="12pt"/>
    </style:style>
    <style:style style:name="T997" style:parent-style-name="預設段落字型" style:family="text">
      <style:text-properties style:font-name="標楷體" style:font-name-asian="標楷體" style:font-size-complex="12pt"/>
    </style:style>
    <style:style style:name="TableRow998" style:family="table-row">
      <style:table-row-properties style:min-row-height="2.6222in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margin-right="-0.75in"/>
      <style:text-properties style:font-name="標楷體" style:font-name-asian="標楷體" style:letter-kerning="false" style:font-size-complex="12pt"/>
    </style:style>
    <style:style style:name="P1001" style:parent-style-name="內文" style:family="paragraph">
      <style:paragraph-properties fo:margin-right="-0.75in"/>
      <style:text-properties style:font-name="標楷體" style:font-name-asian="標楷體" style:letter-kerning="false" style:font-size-complex="12pt"/>
    </style:style>
    <style:style style:name="P1002" style:parent-style-name="內文" style:family="paragraph">
      <style:paragraph-properties fo:margin-right="-0.75in"/>
      <style:text-properties style:font-name="標楷體" style:font-name-asian="標楷體" style:letter-kerning="false" style:font-size-complex="12pt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內文" style:family="paragraph">
      <style:paragraph-properties fo:widows="2" fo:orphans="2"/>
      <style:text-properties style:font-name="標楷體" style:font-name-asian="標楷體" style:letter-kerning="false" style:font-size-complex="12pt"/>
    </style:style>
    <style:style style:name="P1005" style:parent-style-name="內文" style:family="paragraph">
      <style:paragraph-properties fo:widows="2" fo:orphans="2"/>
      <style:text-properties style:font-name="標楷體" style:font-name-asian="標楷體" style:letter-kerning="false" style:font-size-complex="12pt"/>
    </style:style>
    <style:style style:name="P1006" style:parent-style-name="內文" style:family="paragraph">
      <style:paragraph-properties fo:margin-left="0.0916in" fo:margin-right="-0.75in">
        <style:tab-stops/>
      </style:paragraph-properties>
      <style:text-properties style:font-name="標楷體" style:font-name-asian="標楷體" style:letter-kerning="false" style:font-size-complex="12pt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margin-right="-0.75in"/>
      <style:text-properties style:font-name="標楷體" style:font-name-asian="標楷體" style:letter-kerning="false" style:font-size-complex="12pt"/>
    </style:style>
    <style:style style:name="TableRow1009" style:family="table-row">
      <style:table-row-properties style:min-row-height="2.6222in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margin-right="-0.75in"/>
    </style:style>
    <style:style style:name="T1012" style:parent-style-name="預設段落字型" style:family="text">
      <style:text-properties style:font-name="標楷體" style:font-name-asian="標楷體" style:letter-kerning="false" style:font-size-complex="12pt"/>
    </style:style>
    <style:style style:name="T1013" style:parent-style-name="預設段落字型" style:family="text">
      <style:text-properties style:font-name="標楷體" style:font-name-asian="標楷體" style:font-size-complex="12pt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margin-right="-0.75in"/>
      <style:text-properties style:font-name="標楷體" style:font-name-asian="標楷體" style:letter-kerning="false" style:font-size-complex="12pt"/>
    </style:style>
    <style:style style:name="P1016" style:parent-style-name="內文" style:family="paragraph">
      <style:text-properties style:font-name="標楷體" style:font-name-asian="標楷體" style:font-size-complex="12pt"/>
    </style:style>
    <style:style style:name="P1017" style:parent-style-name="內文" style:family="paragraph">
      <style:text-properties style:font-name="標楷體" style:font-name-asian="標楷體" style:font-size-complex="12pt"/>
    </style:style>
    <style:style style:name="T1018" style:parent-style-name="預設段落字型" style:family="text">
      <style:text-properties style:font-name="標楷體" style:font-name-asian="標楷體" fo:font-size="14pt" style:font-size-asian="14pt"/>
    </style:style>
    <style:style style:name="P1019" style:parent-style-name="內文" style:family="paragraph">
      <style:paragraph-properties fo:margin-left="-0.375in" fo:text-indent="0.3333in">
        <style:tab-stops/>
      </style:paragraph-properties>
      <style:text-properties style:font-name="標楷體" style:font-name-asian="標楷體" style:font-size-complex="12pt"/>
    </style:style>
    <style:style style:name="P1020" style:parent-style-name="內文" style:family="paragraph">
      <style:paragraph-properties fo:margin-left="-0.375in" fo:text-indent="0.3333in">
        <style:tab-stops/>
      </style:paragraph-properties>
      <style:text-properties style:font-name="標楷體" style:font-name-asian="標楷體" style:font-size-complex="12pt"/>
    </style:style>
    <style:style style:name="T1021" style:parent-style-name="預設段落字型" style:family="text">
      <style:text-properties style:font-name="標楷體" style:font-name-asian="標楷體" style:font-size-complex="12pt"/>
    </style:style>
    <style:style style:name="T1022" style:parent-style-name="預設段落字型" style:family="text">
      <style:text-properties style:font-name="標楷體" style:font-name-asian="標楷體" style:font-size-complex="12pt"/>
    </style:style>
    <style:style style:name="T1023" style:parent-style-name="預設段落字型" style:family="text">
      <style:text-properties style:font-name="標楷體" style:font-name-asian="標楷體" style:text-position="super 50%" style:font-size-complex="12pt"/>
    </style:style>
    <style:style style:name="T1024" style:parent-style-name="預設段落字型" style:family="text">
      <style:text-properties style:font-name="標楷體" style:font-name-asian="標楷體" style:font-size-complex="12pt"/>
    </style:style>
    <style:style style:name="T1025" style:parent-style-name="預設段落字型" style:family="text">
      <style:text-properties style:font-name="標楷體" style:font-name-asian="標楷體" style:font-size-complex="12pt"/>
    </style:style>
    <style:style style:name="T1026" style:parent-style-name="預設段落字型" style:family="text">
      <style:text-properties style:font-name="標楷體" style:font-name-asian="標楷體" style:text-position="super 50%" style:font-size-complex="12pt"/>
    </style:style>
    <style:style style:name="T1027" style:parent-style-name="預設段落字型" style:family="text">
      <style:text-properties style:font-name="標楷體" style:font-name-asian="標楷體" style:font-size-complex="12pt"/>
    </style:style>
    <style:style style:name="P1028" style:parent-style-name="內文" style:family="paragraph">
      <style:text-properties style:font-name="標楷體" style:font-name-asian="標楷體" style:font-size-complex="12pt"/>
    </style:style>
    <style:style style:name="P1029" style:parent-style-name="內文" style:family="paragraph">
      <style:text-properties style:font-name="標楷體" style:font-name-asian="標楷體" style:font-size-complex="12pt"/>
    </style:style>
    <style:style style:name="P1030" style:parent-style-name="內文" style:family="paragraph">
      <style:text-properties style:font-name="標楷體" style:font-name-asian="標楷體" style:font-size-complex="12pt"/>
    </style:style>
    <style:style style:name="T1031" style:parent-style-name="預設段落字型" style:family="text">
      <style:text-properties style:font-name="標楷體" style:font-name-asian="標楷體" style:font-size-complex="12pt"/>
    </style:style>
    <style:style style:name="T1032" style:parent-style-name="預設段落字型" style:family="text">
      <style:text-properties style:font-name="標楷體" style:font-name-asian="標楷體" style:text-position="super 50%" style:font-size-complex="12pt"/>
    </style:style>
    <style:style style:name="T1033" style:parent-style-name="預設段落字型" style:family="text">
      <style:text-properties style:font-name="標楷體" style:font-name-asian="標楷體" style:font-size-complex="12pt"/>
    </style:style>
    <style:style style:name="P1034" style:parent-style-name="內文" style:family="paragraph">
      <style:text-properties style:font-name="標楷體" style:font-name-asian="標楷體" style:font-size-complex="12pt"/>
    </style:style>
    <style:style style:name="P1035" style:parent-style-name="內文" style:family="paragraph">
      <style:text-properties style:font-name="標楷體" style:font-name-asian="標楷體" style:font-size-complex="12pt"/>
    </style:style>
    <style:style style:name="T1036" style:parent-style-name="預設段落字型" style:family="text">
      <style:text-properties style:font-name="標楷體" style:font-name-asian="標楷體" style:font-size-complex="12pt"/>
    </style:style>
    <style:style style:name="T1037" style:parent-style-name="預設段落字型" style:family="text">
      <style:text-properties style:font-name="標楷體" style:font-name-asian="標楷體" style:text-position="super 50%" style:font-size-complex="12pt"/>
    </style:style>
    <style:style style:name="T1038" style:parent-style-name="預設段落字型" style:family="text">
      <style:text-properties style:font-name="標楷體" style:font-name-asian="標楷體" style:font-size-complex="12pt"/>
    </style:style>
    <style:style style:name="P1039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一次定期評量<text:s/>數學科<text:s/>試題卷</text:p>
      <text:p text:style-name="P24"><text:span text:style-name="T25">七</text:span><draw:connector draw:type="line" svg:x1="0.05486in" svg:y1="0.41944in" svg:x2="8.92986in" svg:y2="0.41944in" draw:z-index="251656192" draw:id="id0" draw:style-name="a0" draw:name="直線接點 1" text:anchor-type="paragraph"><svg:title/><svg:desc/></draw:connector><text:span text:style-name="T26">年級</text:span><text:span text:style-name="T27">　　　</text:span><text:span text:style-name="T28">班</text:span><text:span text:style-name="T29"><text:s/></text:span><text:span text:style-name="T30">座號</text:span><text:span text:style-name="T31">　　　</text:span><text:span text:style-name="T32"><text:s/></text:span><text:span text:style-name="T33">姓名</text:span><text:span text:style-name="T34">　　　　　　　　</text:span><text:span text:style-name="T35"><text:s/></text:span></text:p>
      <text:p text:style-name="P36">一.選擇題(每題4分<text:s text:c="2"/>共10題)</text:p>
      <text:p text:style-name="P37">1.<text:s/><text:s text:c="6"/>1.下列哪一個選項敘述正確?(A)正數包含正整數、0、負整數(B)數線三要素是原點、方向、單位長(C)若a是任意數<text:s/>則-a</text:p>
      <text:p text:style-name="P38"><text:s text:c="7"/><text:s/>必大於0<text:s/><text:s/>(D)若曉華的段考分數不是90分，則必定是95分</text:p>
      <text:list text:style-name="LFO1" text:continue-numbering="true">
        <text:list-item>
          <text:p text:style-name="P39"><text:span text:style-name="T40">2.</text:span><text:span text:style-name="T41">下列那一個選項敘述正確</text:span><text:span text:style-name="T42">? (A) 2</text:span><text:span text:style-name="T43">、</text:span><text:span text:style-name="T44">0</text:span><text:span text:style-name="T45">、－</text:span><text:span text:style-name="T46">、</text:span><text:span text:style-name="T47">12.5</text:span><text:span text:style-name="T48">、－</text:span><text:span text:style-name="T49">11.3</text:span><text:span text:style-name="T50">、－</text:span><text:span text:style-name="T51">101</text:span><text:span text:style-name="T52">中共有三個正數</text:span><text:span text:style-name="T53">(B)</text:span><text:span text:style-name="T54"><text:s/>8的</text:span><text:span text:style-name="T55">相反數是</text:span><text:span text:style-name="T56">－</text:span><text:span text:style-name="T57">8<text:s/></text:span><text:span text:style-name="T58">(C)</text:span><text:span text:style-name="T59">兩個互為</text:span></text:p>
        </text:list-item>
        <text:list-item>
          <text:p text:style-name="P60"><text:s text:c="2"/>相反數的數，他們的絕對值必不相同<text:s/>(D) |－7.8 |＜|－5 |＜|－3 |＜| 2 |</text:p>
        </text:list-item>
      </text:list>
      <text:p text:style-name="P61"><text:s text:c="3"/><text:s text:c="9"/></text:p>
      <text:p text:style-name="P62">3.<text:s text:c="8"/>3.下列那一個選項的敘述錯誤? (A)<text:s/>絕對值等於3的數有2個<text:s/>(B)兩個負數當中，絕對值比較大的，其值反而更小(C)數線上<text:s/></text:p>
      <text:p text:style-name="P63"><text:span text:style-name="T64"><text:s text:c="2"/></text:span><text:span text:style-name="T65"><text:s text:c="10"/></text:span><text:span text:style-name="T66">A</text:span><text:span text:style-name="T67"><text:s/>(a)</text:span><text:span text:style-name="T68">、</text:span><text:span text:style-name="T69">B</text:span><text:span text:style-name="T70"><text:s/>(<text:s/></text:span><text:span text:style-name="T71">b</text:span><text:span text:style-name="T72"><text:s/>)</text:span><text:span text:style-name="T73">、</text:span><text:span text:style-name="T74">C</text:span><text:span text:style-name="T75"><text:s/>(<text:s/></text:span><text:span text:style-name="T76">c</text:span><text:span text:style-name="T77"><text:s/>)</text:span><text:span text:style-name="T78">、</text:span><text:span text:style-name="T79">D</text:span><text:span text:style-name="T80"><text:s/>(<text:s/></text:span><text:span text:style-name="T81">d</text:span><text:span text:style-name="T82"><text:s/>)<text:s/></text:span><text:span text:style-name="T83">四點的位置如下</text:span><text:span text:style-name="T84">圖，則</text:span><text:span text:style-name="T85">| c |</text:span><text:span text:style-name="T86">＞</text:span><text:span text:style-name="T87">| a |(D)</text:span><text:span text:style-name="T88">兩個數互為相反數，</text:span><text:span text:style-name="T89">其總和必為</text:span><text:span text:style-name="T90">0</text:span><text:span text:style-name="T91"><text:s/></text:span></text:p>
      <text:p text:style-name="P92"><draw:frame draw:z-index="251657216" draw:id="id1" draw:style-name="a1" draw:name="Object 3" text:anchor-type="paragraph" svg:x="0.125in" svg:y="0.04167in" svg:width="2.51806in" svg:height="0.3673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text:span text:style-name="T93"><text:s text:c="2"/></text:span></text:p>
      <text:p text:style-name="P94"/>
      <text:p text:style-name="P95"><text:span text:style-name="T96">4.</text:span><text:span text:style-name="T97"><text:s/></text:span><text:span text:style-name="T98"><text:s text:c="7"/>4.</text:span><text:span text:style-name="T99">下列選項中那一個算式的值是錯誤的</text:span><text:span text:style-name="T100">?<text:s/></text:span><text:span text:style-name="T101"><text:s/></text:span><text:span text:style-name="T102">(A)<text:s/></text:span><text:span text:style-name="T103"><text:s/></text:span><text:span text:style-name="T104">(</text:span><text:span text:style-name="T105">－</text:span><text:span text:style-name="T106">789 )</text:span><text:span text:style-name="T107">＋</text:span><text:span text:style-name="T108"><text:s/></text:span><text:span text:style-name="T109">529</text:span><text:span text:style-name="T110">＋</text:span><text:span text:style-name="T111"><text:s/></text:span><text:span text:style-name="T112">780</text:span><text:span text:style-name="T113">＝</text:span><text:span text:style-name="T114"><text:s/></text:span><text:span text:style-name="T115">520<text:s/></text:span><text:span text:style-name="T116"><text:s/></text:span><text:span text:style-name="T117">(B) (</text:span><text:span text:style-name="T118">－</text:span><text:span text:style-name="T119">12 )<text:s/></text:span><text:span text:style-name="T120">－</text:span><text:span text:style-name="T121">| (</text:span><text:span text:style-name="T122">－</text:span><text:span text:style-name="T123">2 )<text:s/></text:span><text:span text:style-name="T124">＋</text:span><text:span text:style-name="T125">(</text:span><text:span text:style-name="T126">－</text:span><text:span text:style-name="T127">8 ) |</text:span><text:span text:style-name="T128">=</text:span><text:span text:style-name="T129">－</text:span><text:span text:style-name="T130">22</text:span><text:span text:style-name="T131"><text:s text:c="21"/></text:span><text:span text:style-name="T132"><text:s text:c="2"/>(C)<text:s/></text:span><text:span text:style-name="T133"><text:s text:c="8"/>(C) <text:s/>2</text:span><text:span text:style-name="T134">6</text:span><text:span text:style-name="T135">－</text:span><text:span text:style-name="T136">11</text:span><text:span text:style-name="T137">－</text:span><text:span text:style-name="T138">34</text:span><text:span text:style-name="T139">－</text:span><text:span text:style-name="T140">(</text:span><text:span text:style-name="T141">－</text:span><text:span text:style-name="T142">8)</text:span><text:span text:style-name="T143">＝－</text:span><text:span text:style-name="T144">11<text:s/></text:span><text:span text:style-name="T145"><text:s text:c="2"/></text:span><text:span text:style-name="T146">(D) (</text:span><text:span text:style-name="T147">－</text:span><text:span text:style-name="T148">765 )</text:span><text:span text:style-name="T149">－</text:span><text:span text:style-name="T150">( 123</text:span><text:span text:style-name="T151">－</text:span><text:span text:style-name="T152">765 )</text:span><text:span text:style-name="T153">＝</text:span><text:span text:style-name="T154">123</text:span></text:p>
      <text:p text:style-name="P155"/>
      <text:p text:style-name="P156"><text:span text:style-name="T157">5.</text:span><text:span text:style-name="T158"><text:s/></text:span><text:span text:style-name="T159"><text:s text:c="7"/>5.</text:span><text:span text:style-name="T160">下圖是</text:span><text:span text:style-name="T161">P</text:span><text:span text:style-name="T162">、</text:span><text:span text:style-name="T163">Q</text:span><text:span text:style-name="T164">、</text:span><text:span text:style-name="T165">R</text:span><text:span text:style-name="T166">三點在數線上的位置，它們的坐標分別為</text:span><text:span text:style-name="T167">p</text:span><text:span text:style-name="T168">、</text:span><text:span text:style-name="T169">q</text:span><text:span text:style-name="T170">、</text:span><text:span text:style-name="T171">r</text:span><text:span text:style-name="T172">，</text:span><text:span text:style-name="T173">已知</text:span><text:span text:style-name="T174">|<text:s/></text:span><text:span text:style-name="T175">p</text:span><text:span text:style-name="T176">－</text:span><text:span text:style-name="T177">r</text:span><text:span text:style-name="T178"><text:s/>|=15</text:span><text:span text:style-name="T179">，</text:span><text:span text:style-name="T180">|<text:s/></text:span><text:span text:style-name="T181">p</text:span><text:span text:style-name="T182">－</text:span><text:span text:style-name="T183">q</text:span><text:span text:style-name="T184"><text:s/>|=9</text:span><text:span text:style-name="T185">，則</text:span><text:span text:style-name="T186"><text:s/></text:span><text:span text:style-name="T187">＝？</text:span><text:span text:style-name="T188">(A)6(B)7</text:span></text:p>
      <text:p text:style-name="P189"><draw:frame draw:z-index="251658240" draw:id="id2" draw:style-name="a2" draw:name="Object 4" text:anchor-type="paragraph" svg:x="1.375in" svg:y="0.04167in" svg:width="2.375in" svg:height="0.29167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text:span text:style-name="T190"><text:s text:c="4"/></text:span><text:span text:style-name="T191"><text:s text:c="8"/>(C)8 (D)5<text:s/></text:span></text:p>
      <text:p text:style-name="P192"/>
      <text:p text:style-name="內文"><text:span text:style-name="T193">6.</text:span><text:span text:style-name="T194"><text:s/></text:span><text:span text:style-name="T195">已知數線上有三點</text:span><text:span text:style-name="T196"><text:s/></text:span><text:span text:style-name="T197">A</text:span><text:span text:style-name="T198"><text:s/>(</text:span><text:span text:style-name="T199">－</text:span><text:span text:style-name="T200">9 )</text:span><text:span text:style-name="T201">、</text:span><text:span text:style-name="T202">B</text:span><text:span text:style-name="T203"><text:s/>( 15 )</text:span><text:span text:style-name="T204">、</text:span><text:span text:style-name="T205">C</text:span><text:span text:style-name="T206"><text:s/>(<text:s/></text:span><text:span text:style-name="T207">m</text:span><text:span text:style-name="T208"><text:s/>)</text:span><text:span text:style-name="T209">，</text:span><text:span text:style-name="T210"><text:s/></text:span><text:span text:style-name="T211">且</text:span><text:span text:style-name="T212"><text:s/></text:span><text:span text:style-name="T213">C</text:span><text:span text:style-name="T214"><text:s/></text:span><text:span text:style-name="T215">是</text:span><text:span text:style-name="T216"><text:s/></text:span><text:span text:style-name="T217"><text:s/></text:span><text:span text:style-name="T218">的中點，則</text:span><text:span text:style-name="T219">m</text:span><text:span text:style-name="T220">＝？</text:span><text:span text:style-name="T221">(A)</text:span><text:span text:style-name="T222"><text:s/></text:span><text:span text:style-name="T223">2<text:s/></text:span><text:span text:style-name="T224"><text:s text:c="2"/></text:span><text:span text:style-name="T225">(B) 4<text:s/></text:span><text:span text:style-name="T226"><text:s/></text:span><text:span text:style-name="T227">(C)</text:span><text:span text:style-name="T228"><text:s/></text:span><text:span text:style-name="T229">3<text:s/></text:span><text:span text:style-name="T230"><text:s text:c="2"/></text:span><text:span text:style-name="T231">(D) 5</text:span></text:p>
      <text:p text:style-name="P232"/>
      <text:p text:style-name="P233"><text:span text:style-name="T234">7.</text:span><text:span text:style-name="T235"><text:s/></text:span><text:span text:style-name="T236"><text:s text:c="7"/>7.</text:span><text:span text:style-name="T237">下列哪一個算式結果有誤</text:span><text:span text:style-name="T238">?(A)</text:span><text:span text:style-name="T239">已知</text:span><text:span text:style-name="T240">1</text:span><text:span text:style-name="T241">×</text:span><text:span text:style-name="T242">2</text:span><text:span text:style-name="T243">×</text:span><text:span text:style-name="T244">3</text:span><text:span text:style-name="T245">×</text:span><text:span text:style-name="T246">4</text:span><text:span text:style-name="T247">×</text:span><text:span text:style-name="T248">5</text:span><text:span text:style-name="T249">×</text:span><text:span text:style-name="T250">6</text:span><text:span text:style-name="T251">×</text:span><text:span text:style-name="T252">7</text:span><text:span text:style-name="T253">×</text:span><text:span text:style-name="T254">8</text:span><text:span text:style-name="T255">×</text:span><text:span text:style-name="T256">9=362880</text:span><text:span text:style-name="T257">，則</text:span><text:span text:style-name="T258">(</text:span><text:span text:style-name="T259">－</text:span><text:span text:style-name="T260">1</text:span><text:span text:style-name="T261">)</text:span><text:span text:style-name="T262">×</text:span><text:span text:style-name="T263">(</text:span><text:span text:style-name="T264">－</text:span><text:span text:style-name="T265">2</text:span><text:span text:style-name="T266">)</text:span><text:span text:style-name="T267">×</text:span><text:span text:style-name="T268">(</text:span><text:span text:style-name="T269">－</text:span><text:span text:style-name="T270">3</text:span><text:span text:style-name="T271">)</text:span><text:span text:style-name="T272">×</text:span><text:span text:style-name="T273">4</text:span><text:span text:style-name="T274">×</text:span><text:span text:style-name="T275">5</text:span><text:span text:style-name="T276">×</text:span><text:span text:style-name="T277">(</text:span><text:span text:style-name="T278">－</text:span><text:span text:style-name="T279">6</text:span><text:span text:style-name="T280">)</text:span><text:span text:style-name="T281">×</text:span><text:span text:style-name="T282">7<text:s/></text:span><text:span text:style-name="T283">×</text:span><text:span text:style-name="T284">(</text:span><text:span text:style-name="T285">－</text:span><text:span text:style-name="T286">8</text:span><text:span text:style-name="T287">)</text:span><text:span text:style-name="T288">×</text:span><text:span text:style-name="T289">(</text:span><text:span text:style-name="T290">－</text:span><text:span text:style-name="T291">9</text:span><text:span text:style-name="T292">)</text:span><text:span text:style-name="T293">=362880</text:span><text:span text:style-name="T294"><text:s/></text:span></text:p>
      <text:p text:style-name="P295"><text:s/>(B) (－987 )×5×(－20 )＝98700<text:s text:c="2"/>(C) (－4 )×39＋(－4 )×(－29 )＝－40<text:s text:c="3"/>(D)99<text:s/>×(－21)＝－2069<text:s/></text:p>
      <text:p text:style-name="內文"><text:span text:style-name="T296"><text:s text:c="49"/></text:span></text:p>
      <text:p text:style-name="內文"><text:span text:style-name="T297">8.</text:span><text:span text:style-name="T298"><text:s/></text:span><text:span text:style-name="T299">計算</text:span><text:span text:style-name="T300"><text:s/>| 2</text:span><text:span text:style-name="T301">×</text:span><text:span text:style-name="T302">(</text:span><text:span text:style-name="T303">－</text:span><text:span text:style-name="T304">6 )</text:span><text:span text:style-name="T305">＋</text:span><text:span text:style-name="T306">18 |</text:span><text:span text:style-name="T307">＋</text:span><text:span text:style-name="T308">96</text:span><text:span text:style-name="T309">÷</text:span><text:span text:style-name="T310">(</text:span><text:span text:style-name="T311">－</text:span><text:span text:style-name="T312">12 )</text:span><text:span text:style-name="T313">＝？</text:span><text:span text:style-name="T314">(A)</text:span><text:span text:style-name="T315">－</text:span><text:span text:style-name="T316">2 (B)</text:span><text:span text:style-name="T317">－</text:span><text:span text:style-name="T318">3 (C)</text:span><text:span text:style-name="T319">－</text:span><text:span text:style-name="T320">5 (D)<text:s/></text:span><text:span text:style-name="T321">－</text:span><text:span text:style-name="T322">6</text:span></text:p>
      <text:p text:style-name="P323"/>
      <text:list text:style-name="LFO2" text:continue-numbering="true">
        <text:list-item>
          <text:p text:style-name="P324"><text:span text:style-name="T325">9.</text:span><text:span text:style-name="T326">下列哪一個式子</text:span><text:span text:style-name="T327">錯誤</text:span><text:span text:style-name="T328">？</text:span><text:span text:style-name="T329">(A) 3</text:span><text:span text:style-name="T330">3</text:span><text:span text:style-name="T331">＜</text:span><text:span text:style-name="T332">3</text:span><text:span text:style-name="T333">4</text:span><text:span text:style-name="T334">＜</text:span><text:span text:style-name="T335">3</text:span><text:span text:style-name="T336">5<text:s/></text:span><text:span text:style-name="T337">(B)</text:span><text:span text:style-name="T338">(</text:span><text:span text:style-name="T339">－</text:span><text:span text:style-name="T340">3 )</text:span><text:span text:style-name="T341">3</text:span><text:span text:style-name="T342">＞</text:span><text:span text:style-name="T343">(</text:span><text:span text:style-name="T344">－</text:span><text:span text:style-name="T345">3 )</text:span><text:span text:style-name="T346">4</text:span><text:span text:style-name="T347">＞</text:span><text:span text:style-name="T348">(</text:span><text:span text:style-name="T349">－</text:span><text:span text:style-name="T350">3 )</text:span><text:span text:style-name="T351">5</text:span><text:span text:style-name="T352">(C)</text:span><text:span text:style-name="T353">(</text:span><text:span text:style-name="T354">－</text:span><text:span text:style-name="T355">3 )</text:span><text:span text:style-name="T356">3</text:span><text:span text:style-name="T357">＞</text:span><text:span text:style-name="T358">(</text:span><text:span text:style-name="T359">－</text:span><text:span text:style-name="T360">3 )</text:span><text:span text:style-name="T361">5</text:span><text:span text:style-name="T362">＞</text:span><text:span text:style-name="T363">(</text:span><text:span text:style-name="T364">－</text:span><text:span text:style-name="T365">3 )</text:span><text:span text:style-name="T366">7</text:span><text:span text:style-name="T367"><text:s text:c="2"/></text:span><text:span text:style-name="T368">(</text:span><text:span text:style-name="T369"><text:s/></text:span><text:span text:style-name="T370">D)</text:span><text:span text:style-name="T371">－</text:span><text:span text:style-name="T372">3</text:span><text:span text:style-name="T373">3</text:span><text:span text:style-name="T374">＞－</text:span><text:span text:style-name="T375">3</text:span><text:span text:style-name="T376">4</text:span><text:span text:style-name="T377">＞－</text:span><text:span text:style-name="T378">3</text:span><text:span text:style-name="T379">5</text:span><text:span text:style-name="T380"><text:s/></text:span></text:p>
        </text:list-item>
        <text:list-item>
          <text:p text:style-name="P381"/>
        </text:list-item>
      </text:list>
      <text:p text:style-name="P382"><text:span text:style-name="T383"><text:s text:c="2"/></text:span><text:span text:style-name="T384"><text:s/>(</text:span><text:span text:style-name="T385"><text:s text:c="6"/>10.</text:span><text:span text:style-name="T386">已知</text:span><text:span text:style-name="T387">7.63<text:s/></text:span><text:span text:style-name="T388">×</text:span><text:span text:style-name="T389"><text:s/>10</text:span><text:span text:style-name="T390">－</text:span><text:span text:style-name="T391">7</text:span><text:span text:style-name="T392">小數點後第</text:span><text:span text:style-name="T393">6</text:span><text:span text:style-name="T394">位數字為</text:span><text:span text:style-name="T395">a</text:span><text:span text:style-name="T396">，第</text:span><text:span text:style-name="T397">8</text:span><text:span text:style-name="T398">位數字是</text:span><text:span text:style-name="T399">b</text:span><text:span text:style-name="T400">，則</text:span><text:span text:style-name="T401">a</text:span><text:span text:style-name="T402">10</text:span><text:span text:style-name="T403"><text:s/></text:span><text:span text:style-name="T404">＋</text:span><text:span text:style-name="T405">b</text:span><text:span text:style-name="T406">3</text:span><text:span text:style-name="T407"><text:s/></text:span><text:span text:style-name="T408">＝？</text:span><text:span text:style-name="T409">(A)215</text:span><text:span text:style-name="T410"><text:s text:c="4"/></text:span><text:span text:style-name="T411">(B)217</text:span><text:span text:style-name="T412"><text:s text:c="3"/></text:span><text:span text:style-name="T413">(C)216</text:span><text:span text:style-name="T414"><text:s text:c="4"/></text:span><text:span text:style-name="T415">(D)218</text:span></text:p>
      <text:p text:style-name="P416"/>
      <text:p text:style-name="P417">二填充題(每格4分<text:s/>共10格)</text:p>
      <text:p text:style-name="內文"><text:span text:style-name="T418">1.</text:span><text:span text:style-name="T419"><text:s/></text:span><text:span text:style-name="T420">將</text:span><text:span text:style-name="T421"><text:s/>( 6<text:s/></text:span><text:span text:style-name="T422">×</text:span><text:span text:style-name="T423"><text:s/>10</text:span><text:span text:style-name="T424">－</text:span><text:span text:style-name="T425">7</text:span><text:span text:style-name="T426"><text:s/>)<text:s/></text:span><text:span text:style-name="T427">×</text:span><text:span text:style-name="T428"><text:s/>( 9<text:s/></text:span><text:span text:style-name="T429">×</text:span><text:span text:style-name="T430"><text:s/>10</text:span><text:span text:style-name="T431">12</text:span><text:span text:style-name="T432"><text:s/>)</text:span><text:span text:style-name="T433">表示成科學記號</text:span><text:span text:style-name="T434">為</text:span><text:span text:style-name="T435"><text:s text:c="5"/>( <text:s/>1 <text:s/>) <text:s text:c="5"/></text:span></text:p>
      <text:p text:style-name="內文"><text:span text:style-name="T436"><text:s/></text:span></text:p>
      <text:p text:style-name="內文"><text:span text:style-name="T437">2.</text:span><text:span text:style-name="T438"><text:s/></text:span><text:span text:style-name="T439">已知太陽光</text:span><text:span text:style-name="T440">1</text:span><text:span text:style-name="T441">秒約走</text:span><text:span text:style-name="T442">30</text:span><text:span text:style-name="T443">萬公里，而太陽光</text:span><text:span text:style-name="T444">1</text:span><text:span text:style-name="T445">秒可繞地球</text:span><text:span text:style-name="T446">7.5</text:span><text:span text:style-name="T447">周，那麼地球</text:span><text:span text:style-name="T448">1</text:span><text:span text:style-name="T449">周約為</text:span><text:span text:style-name="T450"><text:s text:c="4"/>(2) <text:s text:c="3"/></text:span><text:span text:style-name="T451">公里</text:span></text:p>
      <text:p text:style-name="P452"/>
      <text:p text:style-name="內文"><text:span text:style-name="T453">3.</text:span><text:span text:style-name="T454"><text:s/></text:span><text:span text:style-name="T455">計算</text:span><text:span text:style-name="T456">3</text:span><text:span text:style-name="T457">＋</text:span><text:span text:style-name="T458">(</text:span><text:span text:style-name="T459">－</text:span><text:span text:style-name="T460">7 )</text:span><text:span text:style-name="T461">2</text:span><text:span text:style-name="T462">－</text:span><text:span text:style-name="T463">3<text:s/></text:span><text:span text:style-name="T464">×</text:span><text:span text:style-name="T465"><text:s/>(</text:span><text:span text:style-name="T466">－</text:span><text:span text:style-name="T467">5 )</text:span><text:span text:style-name="T468">3</text:span><text:span text:style-name="T469">÷</text:span><text:span text:style-name="T470">(</text:span><text:span text:style-name="T471">－</text:span><text:span text:style-name="T472">15 )</text:span><text:span text:style-name="T473">＝</text:span><text:span text:style-name="T474"><text:s text:c="6"/>(3) <text:s text:c="6"/></text:span><text:span text:style-name="T475"><text:s/></text:span></text:p>
      <text:p text:style-name="P476"/>
      <text:p text:style-name="內文"><text:span text:style-name="T477">4.</text:span><text:span text:style-name="T478"><text:s/></text:span><text:span text:style-name="T479">若數線上一點</text:span><text:span text:style-name="T480">A</text:span><text:span text:style-name="T481">與－</text:span><text:span text:style-name="T482">3</text:span><text:span text:style-name="T483">所代表的點距離是</text:span><text:span text:style-name="T484">10</text:span><text:span text:style-name="T485">，則點</text:span><text:span text:style-name="T486">A</text:span><text:span text:style-name="T487">所代表的數是</text:span><text:span text:style-name="T488"><text:s/></text:span><text:span text:style-name="T489"><text:s text:c="4"/>(4) <text:s text:c="5"/></text:span><text:span text:style-name="T490">(</text:span><text:span text:style-name="T491">全對才給分</text:span><text:span text:style-name="T492">)</text:span></text:p>
      <text:p text:style-name="P493"/>
      <text:p text:style-name="內文"><text:span text:style-name="T494">5.</text:span><text:span text:style-name="T495"><text:s/></text:span><text:span text:style-name="T496">計算</text:span><text:span text:style-name="T497">(</text:span><text:span text:style-name="T498">－</text:span><text:span text:style-name="T499">3 )</text:span><text:span text:style-name="T500">1</text:span><text:span text:style-name="T501">＋</text:span><text:span text:style-name="T502">(</text:span><text:span text:style-name="T503">－</text:span><text:span text:style-name="T504">3 )</text:span><text:span text:style-name="T505">2</text:span><text:span text:style-name="T506">＋</text:span><text:span text:style-name="T507">(</text:span><text:span text:style-name="T508">－</text:span><text:span text:style-name="T509">3 )</text:span><text:span text:style-name="T510">3</text:span><text:span text:style-name="T511">＋</text:span><text:span text:style-name="T512">(</text:span><text:span text:style-name="T513">－</text:span><text:span text:style-name="T514">3 )</text:span><text:span text:style-name="T515">4</text:span><text:span text:style-name="T516"><text:s/></text:span><text:span text:style-name="T517">＝</text:span><text:span text:style-name="T518"><text:s text:c="5"/>(5) <text:s text:c="6"/></text:span></text:p>
      <text:p text:style-name="P519"/>
      <text:p text:style-name="內文"><text:span text:style-name="T520">6.</text:span><text:span text:style-name="T521"><text:s/></text:span><text:span text:style-name="T522">5</text:span><text:span text:style-name="T523">7</text:span><text:span text:style-name="T524"><text:s/></text:span><text:span text:style-name="T525">×</text:span><text:span text:style-name="T526"><text:s/>5</text:span><text:span text:style-name="T527">6</text:span><text:span text:style-name="T528">÷</text:span><text:span text:style-name="T529">5</text:span><text:span text:style-name="T530">15</text:span><text:span text:style-name="T531">＝</text:span><text:span text:style-name="T532">5</text:span><text:span text:style-name="T533">□</text:span><text:span text:style-name="T534"><text:s/></text:span><text:span text:style-name="T535">，求□的值是</text:span><text:span text:style-name="T536"><text:s text:c="6"/>(6) <text:s text:c="5"/></text:span></text:p>
      <text:p text:style-name="P537"/>
      <text:p text:style-name="內文"><text:span text:style-name="T538">7.</text:span><text:span text:style-name="T539"><text:s/></text:span><text:span text:style-name="T540">將</text:span><text:span text:style-name="T541">6<text:s/></text:span><text:span text:style-name="T542">×</text:span><text:span text:style-name="T543"><text:s/>10</text:span><text:span text:style-name="T544">－</text:span><text:span text:style-name="T545">6</text:span><text:span text:style-name="T546">－</text:span><text:span text:style-name="T547">8<text:s/></text:span><text:span text:style-name="T548">×</text:span><text:span text:style-name="T549"><text:s/>10</text:span><text:span text:style-name="T550">－</text:span><text:span text:style-name="T551">7</text:span><text:span text:style-name="T552"><text:s/></text:span><text:span text:style-name="T553">表示成科學記號</text:span><text:span text:style-name="T554">為</text:span><text:span text:style-name="T555"><text:s text:c="6"/>(7) <text:s text:c="4"/></text:span></text:p>
      <text:p text:style-name="P556"/>
      <text:p text:style-name="內文"><text:span text:style-name="T557">8.</text:span><text:span text:style-name="T558"><text:s/></text:span><text:span text:style-name="T559">從</text:span><text:span text:style-name="T560">1</text:span><text:span text:style-name="T561">、</text:span><text:span text:style-name="T562">2</text:span><text:span text:style-name="T563">、－</text:span><text:span text:style-name="T564">3</text:span><text:span text:style-name="T565">、－</text:span><text:span text:style-name="T566">4</text:span><text:span text:style-name="T567">、－</text:span><text:span text:style-name="T568">5</text:span><text:span text:style-name="T569">、－</text:span><text:span text:style-name="T570">6</text:span><text:span text:style-name="T571">、－</text:span><text:span text:style-name="T572">7</text:span><text:span text:style-name="T573">中任取三個數相乘，其</text:span><text:span text:style-name="T574">最小乘積</text:span><text:span text:style-name="T575">是</text:span><text:span text:style-name="T576"><text:s text:c="5"/>(8) <text:s text:c="6"/></text:span></text:p>
      <text:p text:style-name="P577"/>
      <text:soft-page-break/>
      <text:p text:style-name="內文"><text:span text:style-name="T578">9.</text:span><text:span text:style-name="T579"><text:s/></text:span><text:span text:style-name="T580">若</text:span><text:span text:style-name="T581">a<text:s/></text:span><text:span text:style-name="T582">&lt; 0</text:span><text:span text:style-name="T583">且</text:span><text:span text:style-name="T584">b<text:s/></text:span><text:span text:style-name="T585">&gt; 0</text:span><text:span text:style-name="T586">，又</text:span><text:span text:style-name="T587"><text:s/>|<text:s/></text:span><text:span text:style-name="T588">a</text:span><text:span text:style-name="T589"><text:s/>|</text:span><text:span text:style-name="T590">＝</text:span><text:span text:style-name="T591">6</text:span><text:span text:style-name="T592">，</text:span><text:span text:style-name="T593">|<text:s/></text:span><text:span text:style-name="T594">b</text:span><text:span text:style-name="T595"><text:s/>|</text:span><text:span text:style-name="T596">＝</text:span><text:span text:style-name="T597">7</text:span><text:span text:style-name="T598">，那麼</text:span><text:span text:style-name="T599">a</text:span><text:span text:style-name="T600">－</text:span><text:span text:style-name="T601">b</text:span><text:span text:style-name="T602">＝</text:span><text:span text:style-name="T603"><text:s text:c="5"/>(9) <text:s text:c="6"/></text:span></text:p>
      <text:p text:style-name="P604"/>
      <text:p text:style-name="內文"><text:span text:style-name="T605">10.</text:span><text:span text:style-name="T606"><text:s/></text:span><text:span text:style-name="T607">計算</text:span><text:span text:style-name="T608">(</text:span><text:span text:style-name="T609">－</text:span><text:span text:style-name="T610">27 )<text:s/></text:span><text:span text:style-name="T611">×</text:span><text:span text:style-name="T612"><text:s/>(</text:span><text:span text:style-name="T613">－</text:span><text:span text:style-name="T614">65 )</text:span><text:span text:style-name="T615">－</text:span><text:span text:style-name="T616">45<text:s/></text:span><text:span text:style-name="T617">×</text:span><text:span text:style-name="T618"><text:s/>(</text:span><text:span text:style-name="T619">－</text:span><text:span text:style-name="T620">27 )</text:span><text:span text:style-name="T621">＋</text:span><text:span text:style-name="T622">70<text:s/></text:span><text:span text:style-name="T623">×</text:span><text:span text:style-name="T624"><text:s/>(</text:span><text:span text:style-name="T625">－</text:span><text:span text:style-name="T626">27 )</text:span><text:span text:style-name="T627">＝</text:span><text:span text:style-name="T628"><text:s text:c="6"/>(10) <text:s text:c="7"/></text:span></text:p>
      <text:p text:style-name="P629"/>
      <text:p text:style-name="P630">三.計算題(共五題<text:s text:c="2"/>每題4分)</text:p>
      <text:p text:style-name="內文"><text:span text:style-name="T631">1.</text:span><text:span text:style-name="T632"><text:s/></text:span><text:span text:style-name="T633">自行畫一條數線，並在上面標出</text:span><text:span text:style-name="T634">A(</text:span><text:span text:style-name="T635">－</text:span><text:span text:style-name="T636">)</text:span><text:span text:style-name="T637">、</text:span><text:span text:style-name="T638"><text:s text:c="2"/></text:span><text:span text:style-name="T639">B(4.3)</text:span><text:span text:style-name="T640">、</text:span><text:span text:style-name="T641"><text:s/></text:span><text:span text:style-name="T642"><text:s/></text:span><text:span text:style-name="T643">C(</text:span><text:span text:style-name="T644">－</text:span><text:span text:style-name="T645">6)</text:span><text:span text:style-name="T646">、</text:span><text:span text:style-name="T647"><text:s/>D</text:span><text:span text:style-name="T648"><text:s/></text:span><text:span text:style-name="T649">(</text:span><text:span text:style-name="T650">－</text:span><text:span text:style-name="T651">2.8)</text:span><text:span text:style-name="T652"><text:s/></text:span><text:span text:style-name="T653">所代表的點</text:span><text:span text:style-name="T654"><text:s/>(</text:span><text:span text:style-name="T655">每點</text:span><text:span text:style-name="T656">1</text:span><text:span text:style-name="T657">分</text:span><text:span text:style-name="T658">)</text:span></text:p>
      <text:p text:style-name="P659"/>
      <text:p text:style-name="內文"><text:span text:style-name="T660">2.</text:span><text:span text:style-name="T661"><text:s/></text:span><text:span text:style-name="T662">楠西</text:span><text:span text:style-name="T663">買了一個</text:span><text:span text:style-name="T664">MP3</text:span><text:span text:style-name="T665">隨身聽，記憶體有</text:span><text:span text:style-name="T666">32GB</text:span><text:span text:style-name="T667">的容量。如果一首歌約占</text:span><text:span text:style-name="T668">3.2 MB</text:span><text:span text:style-name="T669">的空間，則：</text:span></text:p>
      <text:p text:style-name="P670"><text:span text:style-name="T671"><text:s text:c="2"/></text:span><text:span text:style-name="T672">(1) 32 GB</text:span><text:span text:style-name="T673">等於多少</text:span><text:span text:style-name="T674">MB</text:span><text:span text:style-name="T675">？</text:span><text:span text:style-name="T676">(</text:span><text:span text:style-name="T677">　</text:span><text:span text:style-name="T678">以科學記號表示，</text:span><text:span text:style-name="T679">1 GB</text:span><text:span text:style-name="T680">＝</text:span><text:span text:style-name="T681">1000 MB ) <text:s/>(2</text:span><text:span text:style-name="T682">分</text:span><text:span text:style-name="T683">)</text:span></text:p>
      <text:p text:style-name="P684"/>
      <text:p text:style-name="P685"><text:span text:style-name="T686">(2)</text:span><text:span text:style-name="T687">　</text:span><text:span text:style-name="T688">楠西</text:span><text:span text:style-name="T689">的</text:span><text:span text:style-name="T690">MP3</text:span><text:span text:style-name="T691">隨身聽可以儲存約多少首歌？</text:span><text:span text:style-name="T692"><text:s text:c="3"/>(2</text:span><text:span text:style-name="T693">分</text:span><text:span text:style-name="T694">)</text:span></text:p>
      <text:p text:style-name="P695">2.<text:tab/></text:p>
      <text:p text:style-name="內文"><text:span text:style-name="T696">3.</text:span><text:span text:style-name="T697"><text:s/></text:span><text:span text:style-name="T698">2</text:span><text:span text:style-name="T699">5</text:span><text:span text:style-name="T700">＋</text:span><text:span text:style-name="T701">2</text:span><text:span text:style-name="T702">5</text:span><text:span text:style-name="T703">＋</text:span><text:span text:style-name="T704">2</text:span><text:span text:style-name="T705">5</text:span><text:span text:style-name="T706">＋</text:span><text:span text:style-name="T707">2</text:span><text:span text:style-name="T708">5</text:span><text:span text:style-name="T709">＝</text:span><text:span text:style-name="T710">2</text:span><text:span text:style-name="T711">x</text:span><text:span text:style-name="T712">，</text:span><text:span text:style-name="T713">3</text:span><text:span text:style-name="T714">7</text:span><text:span text:style-name="T715">＋</text:span><text:span text:style-name="T716">3</text:span><text:span text:style-name="T717">7</text:span><text:span text:style-name="T718">＋</text:span><text:span text:style-name="T719">3</text:span><text:span text:style-name="T720">7</text:span><text:span text:style-name="T721">＝</text:span><text:span text:style-name="T722">3</text:span><text:span text:style-name="T723">y</text:span><text:span text:style-name="T724">，</text:span><text:span text:style-name="T725">5</text:span><text:span text:style-name="T726">8</text:span><text:span text:style-name="T727">＋</text:span><text:span text:style-name="T728">5</text:span><text:span text:style-name="T729">8</text:span><text:span text:style-name="T730">＋</text:span><text:span text:style-name="T731">5</text:span><text:span text:style-name="T732">8</text:span><text:span text:style-name="T733">＋</text:span><text:span text:style-name="T734">5</text:span><text:span text:style-name="T735">8</text:span><text:span text:style-name="T736">＋</text:span><text:span text:style-name="T737">5</text:span><text:span text:style-name="T738">8</text:span><text:span text:style-name="T739">＝</text:span><text:span text:style-name="T740">5</text:span><text:span text:style-name="T741">z</text:span><text:span text:style-name="T742">，求</text:span><text:span text:style-name="T743">x</text:span><text:span text:style-name="T744">2</text:span><text:span text:style-name="T745">＋</text:span><text:span text:style-name="T746">y</text:span><text:span text:style-name="T747">3</text:span><text:span text:style-name="T748">－</text:span><text:span text:style-name="T749">z</text:span><text:span text:style-name="T750">2</text:span><text:span text:style-name="T751">的值</text:span><text:span text:style-name="T752">＝？</text:span></text:p>
      <text:p text:style-name="P753"/>
      <text:p text:style-name="P754"><text:span text:style-name="T755">4.</text:span><text:span text:style-name="T756"><text:s/></text:span><text:span text:style-name="T757"><text:s text:c="7"/>4.<text:s/></text:span><text:span text:style-name="T758">已知</text:span><text:span text:style-name="T759">3</text:span><text:span text:style-name="T760">a</text:span><text:span text:style-name="T761">＝</text:span><text:span text:style-name="T762">3</text:span><text:span text:style-name="T763">3</text:span><text:span text:style-name="T764"><text:s/></text:span><text:span text:style-name="T765">÷</text:span><text:span text:style-name="T766">3</text:span><text:span text:style-name="T767">－</text:span><text:span text:style-name="T768">6</text:span><text:span text:style-name="T769">×</text:span><text:span text:style-name="T770">3</text:span><text:span text:style-name="T771">4</text:span><text:span text:style-name="T772">×</text:span><text:span text:style-name="T773">(3</text:span><text:span text:style-name="T774">－</text:span><text:span text:style-name="T775">2</text:span><text:span text:style-name="T776">)</text:span><text:span text:style-name="T777">5</text:span><text:span text:style-name="T778"><text:s/></text:span><text:span text:style-name="T779">，</text:span><text:span text:style-name="T780">5</text:span><text:span text:style-name="T781">b</text:span><text:span text:style-name="T782"><text:s/></text:span><text:span text:style-name="T783">＝</text:span><text:span text:style-name="T784">5</text:span><text:span text:style-name="T785">－</text:span><text:span text:style-name="T786">2</text:span><text:span text:style-name="T787"><text:s/></text:span><text:span text:style-name="T788">×</text:span><text:span text:style-name="T789">5</text:span><text:span text:style-name="T790">6</text:span><text:span text:style-name="T791"><text:s/></text:span><text:span text:style-name="T792">÷</text:span><text:span text:style-name="T793">5</text:span><text:span text:style-name="T794">－</text:span><text:span text:style-name="T795">8</text:span><text:span text:style-name="T796">×</text:span><text:span text:style-name="T797">(</text:span><text:span text:style-name="T798">－</text:span><text:span text:style-name="T799">5)</text:span><text:span text:style-name="T800">4</text:span><text:span text:style-name="T801"><text:s/></text:span><text:span text:style-name="T802">，求</text:span><text:span text:style-name="T803">a</text:span><text:span text:style-name="T804">6</text:span><text:span text:style-name="T805">＋</text:span><text:span text:style-name="T806">b</text:span><text:span text:style-name="T807">2</text:span><text:span text:style-name="T808">－</text:span><text:span text:style-name="T809">3</text:span><text:span text:style-name="T810">×</text:span><text:span text:style-name="T811">a</text:span><text:span text:style-name="T812">×</text:span><text:span text:style-name="T813">b</text:span><text:span text:style-name="T814">之值為何</text:span><text:span text:style-name="T815">?</text:span><text:span text:style-name="T816">(4</text:span><text:span text:style-name="T817">分</text:span><text:span text:style-name="T818">)</text:span><text:span text:style-name="T819">(</text:span><text:span text:style-name="T820">若</text:span><text:span text:style-name="T821">a</text:span><text:span text:style-name="T822">、</text:span><text:span text:style-name="T823">b</text:span><text:span text:style-name="T824">的值算對各給</text:span><text:span text:style-name="T825">1</text:span><text:span text:style-name="T826">分</text:span><text:span text:style-name="T827">)</text:span><text:span text:style-name="T828"><text:line-break/></text:span><text:span text:style-name="T829"><text:s text:c="16"/></text:span></text:p>
      <text:p text:style-name="P830"><text:span text:style-name="T831">5.</text:span><text:span text:style-name="T832"><text:s/></text:span><text:span text:style-name="T833">艾倫</text:span><text:span text:style-name="T834">設計一個電路面板，這面板是由無數個晶片</text:span><text:span text:style-name="T835"><text:s/></text:span><text:span text:style-name="T836">(</text:span><text:span text:style-name="T837"><text:s/></text:span><text:span text:style-name="T838">晶片為邊長</text:span><text:span text:style-name="T839">3</text:span><text:span text:style-name="T840">×</text:span><text:span text:style-name="T841">10</text:span><text:span text:style-name="T842">－</text:span><text:span text:style-name="T843">5</text:span><text:span text:style-name="T844">公尺之正方形</text:span><text:span text:style-name="T845"><text:s/></text:span><text:span text:style-name="T846">)</text:span><text:span text:style-name="T847"><text:s/></text:span><text:span text:style-name="T848">所組成，若面板面積</text:span><text:span text:style-name="T849"><text:s text:c="2"/>27</text:span><text:span text:style-name="T850">平方公分，且每個晶片成本</text:span><text:span text:style-name="T851">150</text:span><text:span text:style-name="T852">元，試問這塊面板的成本約為多少</text:span><text:span text:style-name="T853">萬元</text:span><text:span text:style-name="T854">？</text:span><text:span text:style-name="T855"><text:s/>(</text:span><text:span text:style-name="T856">以科學記號表示</text:span><text:span text:style-name="T857"><text:s/>(4</text:span><text:span text:style-name="T858">分</text:span><text:span text:style-name="T859">))</text:span></text:p>
      <text:p text:style-name="P860"/>
      <text:p text:style-name="P861"/>
      <text:p text:style-name="P862"/>
      <text:p text:style-name="P863">試題到此結束 祝考試順利</text:p>
      <text:p text:style-name="P864"/>
      <text:p text:style-name="P865"/>
      <text:p text:style-name="P866"/>
      <text:p text:style-name="P867"/>
      <text:p text:style-name="P868"/>
      <text:p text:style-name="P869"/>
      <text:soft-page-break/>
      <text:p text:style-name="P870"><text:span text:style-name="T871">新北市立溪崑國民中學106學年度第一學期第一次定期評量 數學科 答案卷</text:span></text:p>
      <text:p text:style-name="P872"><text:span text:style-name="T873">七</text:span><draw:connector draw:type="line" svg:x1="0.05486in" svg:y1="0.41944in" svg:x2="8.92986in" svg:y2="0.41944in" draw:z-index="251659264" draw:id="id3" draw:style-name="a3" draw:name="直線接點 1" text:anchor-type="paragraph"><svg:title/><svg:desc/></draw:connector><text:span text:style-name="T874">年級</text:span><text:span text:style-name="T875">　　　</text:span><text:span text:style-name="T876">班 座號</text:span><text:span text:style-name="T877">　　　</text:span><text:span text:style-name="T878"><text:s/>姓名</text:span><text:span text:style-name="T879">　　　　　　　　</text:span><text:span text:style-name="T880"><text:s/></text:span></text:p>
      <text:p text:style-name="P881">一.選擇題 <text:s/>(每題4分 共10題)</text:p>
      <table:table table:style-name="Table882">
        <table:table-columns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</table:table-columns>
        <table:table-row table:style-name="TableRow893">
          <table:table-cell table:style-name="TableCell894">
            <text:p text:style-name="P895">1</text:p>
          </table:table-cell>
          <table:table-cell table:style-name="TableCell896">
            <text:p text:style-name="P897">2</text:p>
          </table:table-cell>
          <table:table-cell table:style-name="TableCell898">
            <text:p text:style-name="P899">3<text:s/></text:p>
          </table:table-cell>
          <table:table-cell table:style-name="TableCell900">
            <text:p text:style-name="P901">4</text:p>
          </table:table-cell>
          <table:table-cell table:style-name="TableCell902">
            <text:p text:style-name="P903">5</text:p>
          </table:table-cell>
          <table:table-cell table:style-name="TableCell904">
            <text:p text:style-name="P905">6</text:p>
          </table:table-cell>
          <table:table-cell table:style-name="TableCell906">
            <text:p text:style-name="P907">7</text:p>
          </table:table-cell>
          <table:table-cell table:style-name="TableCell908">
            <text:p text:style-name="P909">8</text:p>
          </table:table-cell>
          <table:table-cell table:style-name="TableCell910">
            <text:p text:style-name="P911">9</text:p>
          </table:table-cell>
          <table:table-cell table:style-name="TableCell912">
            <text:p text:style-name="P913">10</text:p>
          </table:table-cell>
        </table:table-row>
        <table:table-row table:style-name="TableRow914"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</table:table-row>
      </table:table>
      <text:p text:style-name="P935">二.填充題(每格4分 共10格)<text:s/></text:p>
      <table:table table:style-name="Table936">
        <table:table-columns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</table:table-columns>
        <table:table-row table:style-name="TableRow942">
          <table:table-cell table:style-name="TableCell943">
            <text:p text:style-name="P944">(1)</text:p>
          </table:table-cell>
          <table:table-cell table:style-name="TableCell945">
            <text:p text:style-name="P946">(2)</text:p>
          </table:table-cell>
          <table:table-cell table:style-name="TableCell947">
            <text:p text:style-name="P948">(3)</text:p>
          </table:table-cell>
          <table:table-cell table:style-name="TableCell949">
            <text:p text:style-name="P950">(4)</text:p>
          </table:table-cell>
          <table:table-cell table:style-name="TableCell951">
            <text:p text:style-name="P952">(5)</text:p>
          </table:table-cell>
        </table:table-row>
        <table:table-row table:style-name="TableRow953"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</table:table-row>
        <table:table-row table:style-name="TableRow964">
          <table:table-cell table:style-name="TableCell965">
            <text:p text:style-name="P966">(6)</text:p>
          </table:table-cell>
          <table:table-cell table:style-name="TableCell967">
            <text:p text:style-name="P968">(7)</text:p>
          </table:table-cell>
          <table:table-cell table:style-name="TableCell969">
            <text:p text:style-name="P970">(8)</text:p>
          </table:table-cell>
          <table:table-cell table:style-name="TableCell971">
            <text:p text:style-name="P972">(9)</text:p>
          </table:table-cell>
          <table:table-cell table:style-name="TableCell973">
            <text:p text:style-name="P974">(10)</text:p>
          </table:table-cell>
        </table:table-row>
        <table:table-row table:style-name="TableRow975"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</table:table-row>
      </table:table>
      <text:p text:style-name="P986">三.計算題 <text:s/>(共五題 每題4分)</text:p>
      <table:table table:style-name="Table987">
        <table:table-columns>
          <table:table-column table:style-name="TableColumn988"/>
          <table:table-column table:style-name="TableColumn989"/>
          <table:table-column table:style-name="TableColumn990"/>
        </table:table-columns>
        <table:table-row table:style-name="TableRow991">
          <table:table-cell table:style-name="TableCell992" table:number-columns-spanned="3">
            <text:p text:style-name="內文"><text:span text:style-name="T993">1. <text:s/></text:span><text:span text:style-name="T994">自行畫一條數線，並在上面標出A(</text:span><text:span text:style-name="T995">－</text:span><text:span text:style-name="T996">)、 <text:s/>B(4.3)、 <text:s/>C(－6)、 D (－2.8)</text:span><text:span text:style-name="T997"><text:s/>所代表的點 <text:s text:c="4"/>(每點1分)</text:span></text:p>
          </table:table-cell>
          <table:covered-table-cell/>
          <table:covered-table-cell/>
        </table:table-row>
        <table:table-row table:style-name="TableRow998">
          <table:table-cell table:style-name="TableCell999">
            <text:p text:style-name="P1000">2.<text:s/></text:p>
            <text:p text:style-name="P1001"/>
            <text:p text:style-name="P1002">(1) <text:s text:c="12"/>(2分) <text:s text:c="2"/></text:p>
          </table:table-cell>
          <table:table-cell table:style-name="TableCell1003">
            <text:p text:style-name="P1004"/>
            <text:p text:style-name="P1005"/>
            <text:p text:style-name="P1006">(2) <text:s text:c="12"/>(2分)</text:p>
          </table:table-cell>
          <table:table-cell table:style-name="TableCell1007">
            <text:p text:style-name="P1008">3. <text:s text:c="2"/></text:p>
          </table:table-cell>
        </table:table-row>
        <table:table-row table:style-name="TableRow1009">
          <table:table-cell table:style-name="TableCell1010" table:number-columns-spanned="2">
            <text:p text:style-name="P1011"><text:span text:style-name="T1012">4. <text:s text:c="9"/></text:span><text:span text:style-name="T1013">(若a、b的值算對各給1分)</text:span></text:p>
          </table:table-cell>
          <table:covered-table-cell/>
          <table:table-cell table:style-name="TableCell1014">
            <text:p text:style-name="P1015">5.</text:p>
          </table:table-cell>
        </table:table-row>
      </table:table>
      <text:p text:style-name="P1016"/>
      <text:p text:style-name="P1017"/>
      <text:p text:style-name="內文"><text:span text:style-name="T1018">106-1-1 <text:s/>七年級 <text:s/>數學科－解答</text:span></text:p>
      <text:p text:style-name="P1019">一 .選擇題 <text:s/>B B C D A C D A B C</text:p>
      <text:p text:style-name="P1020">二. 填充題</text:p>
      <text:p text:style-name="內文"><text:span text:style-name="T1021">1.<text:s/></text:span><text:span text:style-name="T1022"><text:s text:c="3"/>2.40000或4×10</text:span><text:span text:style-name="T1023">4<text:s/></text:span><text:span text:style-name="T1024">公里 <text:s text:c="3"/>3.27 <text:s text:c="2"/>4. 7或－13<text:s/></text:span></text:p>
      <text:p text:style-name="內文"><text:span text:style-name="T1025">5. 60 <text:s text:c="6"/>6. －2 <text:s text:c="5"/>7. 5.2×10</text:span><text:span text:style-name="T1026">－6</text:span><text:span text:style-name="T1027"><text:s text:c="4"/>8.－210 <text:s text:c="3"/>9.－13<text:s/></text:span></text:p>
      <text:p text:style-name="P1028">10. 1080<text:s/></text:p>
      <text:p text:style-name="P1029">三 .計算題 (共五大題 <text:s/>每題四分)<text:s/></text:p>
      <text:p text:style-name="P1030">1. 略</text:p>
      <text:p text:style-name="內文"><text:span text:style-name="T1031">2.(1) 3.2×10</text:span><text:span text:style-name="T1032">4</text:span><text:span text:style-name="T1033"><text:s text:c="4"/>(2) 10000首<text:s/></text:span></text:p>
      <text:p text:style-name="P1034">3. x=7 <text:s/>y=8 <text:s/>z=9 <text:s text:c="2"/>所求＝480<text:s/></text:p>
      <text:p text:style-name="P1035">4. a=3 <text:s text:c="3"/>b=16 <text:s text:c="3"/>所求=841</text:p>
      <text:p text:style-name="內文"><text:span text:style-name="T1036">5.4.5×10</text:span><text:span text:style-name="T1037">4</text:span><text:span text:style-name="T1038"><text:s/>(萬元)</text:span></text:p>
      <text:p text:style-name="P10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 text:start-value="2">
        <style:list-level-properties text:space-before="-0.7916in" text:min-label-width="0.75in" text:list-level-position-and-space-mode="label-alignment">
          <style:list-level-label-alignment text:label-followed-by="listtab" fo:margin-left="-0.0416in" fo:text-indent="-0.7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-0.4583in" text:min-label-width="0.3333in" text:list-level-position-and-space-mode="label-alignment">
          <style:list-level-label-alignment text:label-followed-by="listtab" fo:margin-left="-0.125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-0.125in" text:min-label-width="0.3333in" text:list-level-position-and-space-mode="label-alignment">
          <style:list-level-label-alignment text:label-followed-by="listtab" fo:margin-left="0.208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9">
        <style:list-level-properties text:space-before="-0.875in" text:min-label-width="0.8333in" text:list-level-position-and-space-mode="label-alignment">
          <style:list-level-label-alignment text:label-followed-by="listtab" fo:margin-left="-0.0416in" fo:text-indent="-0.8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-0.5416in" text:min-label-width="0.3333in" text:list-level-position-and-space-mode="label-alignment">
          <style:list-level-label-alignment text:label-followed-by="listtab" fo:margin-left="-0.2083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-0.2083in" text:min-label-width="0.3333in" text:list-level-position-and-space-mode="label-alignment">
          <style:list-level-label-alignment text:label-followed-by="listtab" fo:margin-left="0.125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language="zh" fo:country="TW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背面尚有試題</text:span><text:span text:style-name="T4"><text:s text:c="2"/></text:span><text:span text:style-name="T5">請繼續作答</text:span><text:span text:style-name="T6"><text:s text:c="4"/></text:span><text:span text:style-name="T7">【第</text:span><text:span text:style-name="T8"><text:page-number text:fixed="false">1</text:page-number></text:span><text:span text:style-name="T9">頁，共</text:span><text:span text:style-name="T10">2</text:span><text:span text:style-name="T11">頁】</text:span></text:p>
      </style:footer>
      <style:footer-left>
        <text:p text:style-name="頁尾"><text:s text:c="49"/><text:span text:style-name="T12"><text:s/></text:span><text:span text:style-name="T13"><text:s text:c="6"/></text:span><text:span text:style-name="T14">【</text:span><text:span text:style-name="T15">第</text:span><text:span text:style-name="T16">2</text:span><text:span text:style-name="T17">頁</text:span><text:span text:style-name="T18"><text:s text:c="2"/></text:span><text:span text:style-name="T19">共</text:span><text:span text:style-name="T20">2</text:span><text:span text:style-name="T21">頁</text:span><text:span text:style-name="T22">】</text:span><text:span text:style-name="T23"><text:s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4:00Z</meta:creation-date>
    <dc:date>2026-02-04T09:04:00Z</dc:date>
    <meta:template xlink:href="Normal" xlink:type="simple"/>
    <meta:editing-cycles>2</meta:editing-cycles>
    <meta:editing-duration>PT0S</meta:editing-duration>
    <meta:document-statistic meta:page-count="4" meta:paragraph-count="6" meta:word-count="472" meta:character-count="3161" meta:row-count="22" meta:non-whitespace-character-count="2695"/>
  </office:meta>
</office:document-meta>
</file>