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media/image1.emf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 1" manifest:media-type="application/octet-stream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1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media/image2.emf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4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6pt" style:font-size-asian="16pt" style:font-size-complex="16pt"/>
    </style:style>
    <style:style style:name="P2" style:parent-style-name="頁首" style:family="paragraph">
      <style:paragraph-properties fo:margin-bottom="0.25in" fo:line-height="0.3611in" fo:text-indent="4.7125in">
        <style:tab-stops>
          <style:tab-stop style:type="center" style:position="-1.125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5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7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ableColumn11" style:family="table-column">
      <style:table-column-properties style:column-width="1.3777in"/>
    </style:style>
    <style:style style:name="TableColumn12" style:family="table-column">
      <style:table-column-properties style:column-width="0.8701in"/>
    </style:style>
    <style:style style:name="TableColumn13" style:family="table-column">
      <style:table-column-properties style:column-width="0.8701in"/>
    </style:style>
    <style:style style:name="Table10" style:family="table">
      <style:table-properties style:width="3.118in" fo:margin-left="0in" table:align="left"/>
    </style:style>
    <style:style style:name="TableRow14" style:family="table-row">
      <style:table-row-properties style:min-row-height="0.2604in" fo:keep-together="always"/>
    </style:style>
    <style:style style:name="TableCell15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justify" fo:line-height="0.25in"/>
    </style:style>
    <style:style style:name="T17" style:parent-style-name="預設段落字型" style:family="text">
      <style:text-properties style:text-scale="80%"/>
    </style:style>
    <style:style style:name="T18" style:parent-style-name="預設段落字型" style:family="text">
      <style:text-properties fo:font-style="italic" style:font-style-asian="italic" style:font-style-complex="italic" style:text-position="33.3% 100%"/>
    </style:style>
    <style:style style:name="P19" style:parent-style-name="內文" style:family="paragraph">
      <style:paragraph-properties fo:text-align="justify" fo:line-height="0.25in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text-scale="80%"/>
    </style:style>
    <style:style style:name="T22" style:parent-style-name="預設段落字型" style:family="text">
      <style:text-properties fo:font-style="italic" style:font-style-asian="italic" style:font-style-complex="italic" style:text-position="50% 100%"/>
    </style:style>
    <style:style style:name="TableCell23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1062in" fo:keep-together="always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color="#808000" style:text-position="-21.4% 100%" fo:font-size="14pt" style:font-size-asian="14pt" style:font-size-complex="14pt"/>
    </style:style>
    <style:style style:name="TableCell3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Row33" style:family="table-row">
      <style:table-row-properties style:min-row-height="0.5375in"/>
    </style:style>
    <style:style style:name="TableCell34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-asian="標楷體" fo:color="#808000" style:text-position="-35.7% 100%" fo:font-size="14pt" style:font-size-asian="14pt" style:font-size-complex="14pt"/>
    </style:style>
    <style:style style:name="TableCell37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-asian="標楷體" fo:color="#808000" style:text-position="-21.4% 100%" fo:font-size="14pt" style:font-size-asian="14pt" style:font-size-complex="14pt"/>
    </style:style>
    <style:style style:name="P42" style:parent-style-name="內文" style:family="paragraph"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margin-left="0.5472in" fo:text-indent="-0.5472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fo:margin-left="0.5881in" fo:text-indent="0.002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-asian="標楷體" fo:color="#808000" fo:font-size="13pt" style:font-size-asian="13pt" style:font-size-complex="13pt"/>
    </style:style>
    <style:style style:name="T57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-asian="標楷體" fo:color="#808000" fo:font-size="13pt" style:font-size-asian="13pt" style:font-size-complex="13pt"/>
    </style:style>
    <style:style style:name="T66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margin-left="0.5472in" fo:text-indent="-0.5472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1" style:parent-style-name="內文" style:family="paragraph">
      <style:paragraph-properties fo:margin-left="0.5472in" fo:text-indent="-0.5472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9" style:parent-style-name="內文" style:family="paragraph">
      <style:paragraph-properties fo:margin-left="0.5472in" fo:text-indent="-0.5472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color="#808000" style:text-position="-115.3% 100%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-asian="標楷體" fo:color="#808000" style:text-position="-115.3% 100%" fo:font-size="13pt" style:font-size-asian="13pt" style:font-size-complex="13pt"/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fo:font-size="13pt" style:font-size-asian="13pt" style:font-size-complex="13pt"/>
    </style:style>
    <style:style style:name="T132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133" style:parent-style-name="預設段落字型" style:family="text">
      <style:text-properties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fo:font-size="13pt" style:font-size-asian="13pt" style:font-size-complex="13pt"/>
    </style:style>
    <style:style style:name="T136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137" style:parent-style-name="預設段落字型" style:family="text">
      <style:text-properties fo:font-size="13pt" style:font-size-asian="13pt" style:font-size-complex="13pt"/>
    </style:style>
    <style:style style:name="T138" style:parent-style-name="預設段落字型" style:family="text">
      <style:text-properties fo:font-size="13pt" style:font-size-asian="13pt" style:font-size-complex="13pt"/>
    </style:style>
    <style:style style:name="T139" style:parent-style-name="預設段落字型" style:family="text">
      <style:text-properties fo:font-size="13pt" style:font-size-asian="13pt" style:font-size-complex="13pt"/>
    </style:style>
    <style:style style:name="T140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141" style:parent-style-name="預設段落字型" style:family="text">
      <style:text-properties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margin-left="0.5472in" fo:text-indent="-0.5472in">
        <style:tab-stops/>
      </style:paragraph-properties>
    </style:style>
    <style:style style:name="T155" style:parent-style-name="預設段落字型" style:family="text">
      <style:text-properties fo:font-size="13pt" style:font-size-asian="13pt" style:font-size-complex="13pt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76" style:parent-style-name="內文" style:family="paragraph">
      <style:paragraph-properties fo:text-indent="0.5472in"/>
    </style:style>
    <style:style style:name="T1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-asian="標楷體" fo:color="#808000" fo:font-size="13pt" style:font-size-asian="13pt" style:font-size-complex="13pt"/>
    </style:style>
    <style:style style:name="T179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82" style:parent-style-name="內文" style:family="paragraph">
      <style:paragraph-properties fo:text-indent="0.5472in"/>
      <style:text-properties style:font-name="標楷體" style:font-name-asian="標楷體" fo:font-size="13pt" style:font-size-asian="13pt" style:font-size-complex="13pt"/>
    </style:style>
    <style:style style:name="P183" style:parent-style-name="內文" style:family="paragraph">
      <style:paragraph-properties fo:text-indent="0.5472in"/>
      <style:text-properties style:font-name="標楷體" style:font-name-asian="標楷體" fo:font-size="13pt" style:font-size-asian="13pt" style:font-size-complex="13pt"/>
    </style:style>
    <style:style style:name="P184" style:parent-style-name="內文" style:family="paragraph">
      <style:paragraph-properties fo:margin-left="0.5472in" fo:text-indent="-0.5472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1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1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1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7" style:parent-style-name="內文" style:family="paragraph">
      <style:paragraph-properties fo:margin-left="0.5881in" fo:text-indent="0.0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98" style:parent-style-name="內文" style:family="paragraph">
      <style:paragraph-properties fo:margin-left="0.5472in" fo:text-indent="-0.547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99" style:parent-style-name="內文" style:family="paragraph">
      <style:paragraph-properties fo:margin-left="0.5881in" fo:text-indent="0.0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00" style:parent-style-name="內文" style:family="paragraph">
      <style:paragraph-properties fo:margin-left="0.5472in" fo:text-indent="-0.547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01" style:parent-style-name="內文" style:family="paragraph">
      <style:paragraph-properties fo:margin-left="0.5888in" fo:text-indent="-0.5888in">
        <style:tab-stops/>
      </style:paragraph-properties>
      <style:text-properties style:font-name="標楷體" style:font-name-asian="標楷體" fo:font-size="14pt" style:font-size-asian="14pt"/>
    </style:style>
    <style:style style:name="P202" style:parent-style-name="內文" style:family="paragraph"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margin-left="0.1826in" fo:text-indent="-0.1826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19" style:parent-style-name="內文" style:family="paragraph">
      <style:paragraph-properties fo:margin-left="0.1826in" fo:text-indent="-0.182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5" style:parent-style-name="預設段落字型" style:family="text">
      <style:text-properties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-asian="標楷體" fo:color="#808000" style:text-position="-169.2% 100%" fo:font-size="13pt" style:font-size-asian="13pt" style:font-size-complex="13pt"/>
    </style:style>
    <style:style style:name="T232" style:parent-style-name="預設段落字型" style:family="text">
      <style:text-properties style:font-name-asian="標楷體" fo:color="#808000" fo:font-size="13pt" style:font-size-asian="13pt" style:font-size-complex="13pt"/>
    </style:style>
    <style:style style:name="T233" style:parent-style-name="預設段落字型" style:family="text">
      <style:text-properties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37" style:parent-style-name="內文" style:family="paragraph">
      <style:paragraph-properties fo:margin-left="0.1826in" fo:text-indent="-0.1826in">
        <style:tab-stops>
          <style:tab-stop style:type="center" style:position="4.2881in"/>
        </style:tab-stops>
      </style:paragraph-properties>
    </style:style>
    <style:style style:name="T2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0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2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8" style:parent-style-name="預設段落字型" style:family="text">
      <style:text-properties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52" style:parent-style-name="內文" style:family="paragraph">
      <style:paragraph-properties fo:margin-left="0.1826in" fo:text-indent="-0.1826in">
        <style:tab-stops>
          <style:tab-stop style:type="center" style:position="4.2881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53" style:parent-style-name="內文" style:family="paragraph">
      <style:paragraph-properties fo:margin-left="0.1826in" fo:text-indent="-0.1826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6" style:parent-style-name="填充題1." style:family="paragraph">
      <style:paragraph-properties fo:margin-bottom="0.125in" fo:line-height="0.4166in" fo:margin-left="0.1826in" fo:text-indent="-0.1826in">
        <style:tab-stops>
          <style:tab-stop style:type="left" style:position="0.0145in"/>
          <style:tab-stop style:type="left" style:position="0.2506in"/>
          <style:tab-stop style:type="left" style:position="0.3291in"/>
        </style:tab-stops>
      </style:paragraph-properties>
    </style:style>
    <style:style style:name="T2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72" style:parent-style-name="內文" style:family="paragraph">
      <style:paragraph-properties fo:margin-left="0.1826in" fo:text-indent="-0.1826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0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2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4" style:parent-style-name="預設段落字型" style:family="text">
      <style:text-properties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1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3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3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11" style:parent-style-name="內文" style:family="paragraph">
      <style:paragraph-properties fo:margin-left="0.1826in" fo:text-indent="-0.1826in">
        <style:tab-stops/>
      </style:paragraph-properties>
    </style:style>
    <style:style style:name="T3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4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6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3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8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3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4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3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6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27" style:parent-style-name="預設段落字型" style:family="text">
      <style:text-properties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30" style:parent-style-name="填充題1." style:family="paragraph">
      <style:paragraph-properties fo:margin-top="0.1111in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</style:style>
    <style:style style:name="T3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38" style:parent-style-name="內文" style:family="paragraph">
      <style:text-properties style:font-name="標楷體" style:font-name-asian="標楷體" fo:font-size="14pt" style:font-size-asian="14pt"/>
    </style:style>
    <style:style style:name="P33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340" style:parent-style-name="內文" style:family="paragraph">
      <style:paragraph-properties style:line-height-at-least="0.1666in"/>
    </style:style>
    <style:style style:name="T3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-asian="標楷體" fo:color="#808000" style:text-position="-115.3% 100%" fo:font-size="13pt" style:font-size-asian="13pt" style:font-size-complex="13pt"/>
    </style:style>
    <style:style style:name="T3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5" style:parent-style-name="預設段落字型" style:family="text">
      <style:text-properties style:font-name-asian="標楷體" fo:color="#808000" style:text-position="-115.3% 100%" fo:font-size="13pt" style:font-size-asian="13pt" style:font-size-complex="13pt"/>
    </style:style>
    <style:style style:name="T3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7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9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5" style:parent-style-name="內文" style:family="paragraph">
      <style:paragraph-properties style:line-height-at-least="0.1666in" fo:margin-left="0.1826in" fo:text-indent="-0.1826in">
        <style:tab-stops/>
      </style:paragraph-properties>
    </style:style>
    <style:style style:name="T3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9" style:parent-style-name="預設段落字型" style:family="text">
      <style:text-properties style:font-name-asian="標楷體" fo:color="#808000" style:text-position="-92.3% 100%" fo:font-size="13pt" style:font-size-asian="13pt" style:font-size-complex="13pt"/>
    </style:style>
    <style:style style:name="T3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5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7" style:parent-style-name="預設段落字型" style:family="text">
      <style:text-properties style:font-name-asian="標楷體" fo:color="#808000" style:text-position="-38.4% 100%" fo:font-size="13pt" style:font-size-asian="13pt" style:font-size-complex="13pt"/>
    </style:style>
    <style:style style:name="T3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1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94" style:parent-style-name="內文" style:family="paragraph">
      <style:paragraph-properties fo:line-height="0.4166in" fo:margin-left="0.1826in" fo:text-indent="-0.1826in">
        <style:tab-stops>
          <style:tab-stop style:type="left" style:position="0.0145in"/>
        </style:tab-stops>
      </style:paragraph-properties>
    </style:style>
    <style:style style:name="T3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8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3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0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4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2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4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4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4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0" style:parent-style-name="預設段落字型" style:family="text">
      <style:text-properties style:font-name-asian="標楷體" fo:color="#808000" style:text-position="-23% 100%" fo:font-size="13pt" style:font-size-asian="13pt" style:font-size-complex="13pt"/>
    </style:style>
    <style:style style:name="T4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2" style:parent-style-name="預設段落字型" style:family="text">
      <style:text-properties fo:font-size="13pt" style:font-size-asian="13pt" style:font-size-complex="13pt"/>
    </style:style>
    <style:style style:name="T4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4" style:parent-style-name="預設段落字型" style:family="text">
      <style:text-properties fo:font-size="13pt" style:font-size-asian="13pt" style:font-size-complex="13pt"/>
    </style:style>
    <style:style style:name="T415" style:parent-style-name="預設段落字型" style:family="text">
      <style:text-properties fo:font-size="13pt" style:font-size-asian="13pt" style:font-size-complex="13pt"/>
    </style:style>
    <style:style style:name="T416" style:parent-style-name="預設段落字型" style:family="text">
      <style:text-properties fo:font-size="13pt" style:font-size-asian="13pt" style:font-size-complex="13pt"/>
    </style:style>
    <style:style style:name="T417" style:parent-style-name="預設段落字型" style:family="text">
      <style:text-properties fo:font-size="13pt" style:font-size-asian="13pt" style:font-size-complex="13pt"/>
    </style:style>
    <style:style style:name="T418" style:parent-style-name="預設段落字型" style:family="text">
      <style:text-properties fo:font-size="13pt" style:font-size-asian="13pt" style:font-size-complex="13pt"/>
    </style:style>
    <style:style style:name="P419" style:parent-style-name="內文" style:family="paragraph">
      <style:paragraph-properties fo:line-height="0.4166in"/>
    </style:style>
    <style:style style:name="T4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6" style:parent-style-name="頁首" style:family="paragraph">
      <style:paragraph-properties fo:line-height="0.3611in" fo:margin-right="-0.0583in">
        <style:tab-stops>
          <style:tab-stop style:type="left" style:position="1.2548in"/>
        </style:tab-stops>
      </style:paragraph-properties>
    </style:style>
    <style:style style:name="P427" style:parent-style-name="頁首" style:family="paragraph">
      <style:paragraph-properties fo:break-before="page" fo:text-align="center" fo:line-height="0.3611in" fo:margin-right="-0.0583in">
        <style:tab-stops/>
      </style:paragraph-properties>
    </style:style>
    <style:style style:name="T428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429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430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431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432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433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P434" style:parent-style-name="頁首" style:family="paragraph">
      <style:paragraph-properties fo:margin-bottom="0.25in" fo:line-height="0.3611in" fo:text-indent="4.7125in">
        <style:tab-stops>
          <style:tab-stop style:type="center" style:position="-1.125in"/>
        </style:tab-stops>
      </style:paragraph-properties>
    </style:style>
    <style:style style:name="T435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436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437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438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439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440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441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P442" style:parent-style-name="內文" style:family="paragraph">
      <style:text-properties style:font-name="標楷體" style:font-name-asian="標楷體" fo:font-size="14pt" style:font-size-asian="14pt"/>
    </style:style>
    <style:style style:name="TableColumn444" style:family="table-column">
      <style:table-column-properties style:column-width="0.8937in"/>
    </style:style>
    <style:style style:name="TableColumn445" style:family="table-column">
      <style:table-column-properties style:column-width="0.8937in"/>
    </style:style>
    <style:style style:name="TableColumn446" style:family="table-column">
      <style:table-column-properties style:column-width="0.8937in"/>
    </style:style>
    <style:style style:name="TableColumn447" style:family="table-column">
      <style:table-column-properties style:column-width="0.893in"/>
    </style:style>
    <style:style style:name="TableColumn448" style:family="table-column">
      <style:table-column-properties style:column-width="0.893in"/>
    </style:style>
    <style:style style:name="TableColumn449" style:family="table-column">
      <style:table-column-properties style:column-width="0.893in"/>
    </style:style>
    <style:style style:name="TableColumn450" style:family="table-column">
      <style:table-column-properties style:column-width="0.893in"/>
    </style:style>
    <style:style style:name="TableColumn451" style:family="table-column">
      <style:table-column-properties style:column-width="0.893in"/>
    </style:style>
    <style:style style:name="TableColumn452" style:family="table-column">
      <style:table-column-properties style:column-width="0.8937in"/>
    </style:style>
    <style:style style:name="TableColumn453" style:family="table-column">
      <style:table-column-properties style:column-width="0.8944in"/>
    </style:style>
    <style:style style:name="Table443" style:family="table">
      <style:table-properties style:width="8.9347in" fo:margin-left="0in" table:align="left"/>
    </style:style>
    <style:style style:name="TableRow454" style:family="table-row">
      <style:table-row-properties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63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65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Row475" style:family="table-row">
      <style:table-row-properties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6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text-properties style:font-name="標楷體" style:font-name-asian="標楷體" style:font-size-complex="14pt"/>
    </style:style>
    <style:style style:name="P497" style:parent-style-name="內文" style:family="paragraph">
      <style:text-properties style:font-name="標楷體" style:font-name-asian="標楷體" fo:font-size="14pt" style:font-size-asian="14pt"/>
    </style:style>
    <style:style style:name="TableColumn499" style:family="table-column">
      <style:table-column-properties style:column-width="1.7861in"/>
    </style:style>
    <style:style style:name="TableColumn500" style:family="table-column">
      <style:table-column-properties style:column-width="1.7868in"/>
    </style:style>
    <style:style style:name="TableColumn501" style:family="table-column">
      <style:table-column-properties style:column-width="1.7868in"/>
    </style:style>
    <style:style style:name="TableColumn502" style:family="table-column">
      <style:table-column-properties style:column-width="1.7875in"/>
    </style:style>
    <style:style style:name="TableColumn503" style:family="table-column">
      <style:table-column-properties style:column-width="1.7875in"/>
    </style:style>
    <style:style style:name="Table498" style:family="table">
      <style:table-properties style:width="8.9347in" fo:margin-left="0in" table:align="left"/>
    </style:style>
    <style:style style:name="TableRow504" style:family="table-row">
      <style:table-row-properties style:min-row-height="0.3006in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15" style:family="table-row">
      <style:table-row-properties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37" style:family="table-row">
      <style:table-row-properties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8" style:parent-style-name="內文" style:family="paragraph">
      <style:text-properties style:font-name="標楷體" style:font-name-asian="標楷體"/>
    </style:style>
    <style:style style:name="P549" style:parent-style-name="內文" style:family="paragraph">
      <style:text-properties style:font-name="標楷體" style:font-name-asian="標楷體" fo:font-size="14pt" style:font-size-asian="14pt"/>
    </style:style>
    <style:style style:name="TableColumn551" style:family="table-column">
      <style:table-column-properties style:column-width="4.4666in"/>
    </style:style>
    <style:style style:name="TableColumn552" style:family="table-column">
      <style:table-column-properties style:column-width="4.468in"/>
    </style:style>
    <style:style style:name="Table550" style:family="table">
      <style:table-properties style:width="8.9347in" fo:margin-left="0in" table:align="left"/>
    </style:style>
    <style:style style:name="TableRow553" style:family="table-row">
      <style:table-row-properties style:min-row-height="3.7743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/>
    </style:style>
    <style:style style:name="P55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style:line-height-at-least="0in" fo:margin-left="0.2131in" fo:text-indent="-0.2131in">
        <style:tab-stops/>
      </style:paragraph-properties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style:font-size-complex="13pt"/>
    </style:style>
    <style:style style:name="TableRow562" style:family="table-row">
      <style:table-row-properties style:min-row-height="3.7743in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margin-left="0.1319in" fo:text-indent="-0.1319in">
        <style:tab-stops/>
      </style:paragraph-properties>
    </style:style>
    <style:style style:name="T5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6" style:parent-style-name="預設段落字型" style:family="text">
      <style:text-properties style:font-size-complex="13pt"/>
    </style:style>
    <style:style style:name="T567" style:parent-style-name="預設段落字型" style:family="text">
      <style:text-properties style:font-size-complex="13pt"/>
    </style:style>
    <style:style style:name="T568" style:parent-style-name="預設段落字型" style:family="text">
      <style:text-properties style:font-size-complex="13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T5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72" style:parent-style-name="內文" style:family="paragraph">
      <style:paragraph-properties fo:text-indent="0.1965in"/>
      <style:text-properties style:font-name="標楷體" style:font-name-asian="標楷體" fo:font-size="13pt" style:font-size-asian="13pt" style:font-size-complex="13pt"/>
    </style:style>
    <style:style style:name="P573" style:parent-style-name="內文" style:family="paragraph">
      <style:paragraph-properties fo:text-indent="0.1819in"/>
    </style:style>
    <style:style style:name="T5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76" style:parent-style-name="內文" style:family="paragraph">
      <style:paragraph-properties fo:text-indent="0.1965in"/>
      <style:text-properties style:font-name="標楷體" style:font-name-asian="標楷體" fo:font-size="13pt" style:font-size-asian="13pt" style:font-size-complex="13pt"/>
    </style:style>
    <style:style style:name="P577" style:parent-style-name="內文" style:family="paragraph">
      <style:paragraph-properties fo:text-indent="0.1965in"/>
      <style:text-properties style:font-name="標楷體" style:font-name-asian="標楷體" fo:font-size="13pt" style:font-size-asian="13pt" style:font-size-complex="13pt"/>
    </style:style>
    <style:style style:name="P578" style:parent-style-name="內文" style:family="paragraph">
      <style:paragraph-properties fo:text-indent="0.1965in"/>
    </style:style>
    <style:style style:name="T5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81" style:parent-style-name="內文" style:family="paragraph">
      <style:text-properties style:font-name="標楷體" style:font-name-asian="標楷體"/>
    </style:style>
    <style:style style:name="P582" style:parent-style-name="頁首" style:master-page-name="MP1" style:family="paragraph">
      <style:paragraph-properties fo:break-before="page" fo:text-align="center" fo:margin-bottom="0.25in" fo:line-height="0.3611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letter-spacing="0.018in" fo:font-size="16pt" style:font-size-asian="16pt" style:font-size-complex="16pt"/>
    </style:style>
    <style:style style:name="P583" style:parent-style-name="內文" style:family="paragraph">
      <style:text-properties style:font-name="標楷體" style:font-name-asian="標楷體"/>
    </style:style>
    <style:style style:name="TableColumn585" style:family="table-column">
      <style:table-column-properties style:column-width="0.7062in"/>
    </style:style>
    <style:style style:name="TableColumn586" style:family="table-column">
      <style:table-column-properties style:column-width="0.7062in"/>
    </style:style>
    <style:style style:name="TableColumn587" style:family="table-column">
      <style:table-column-properties style:column-width="0.7062in"/>
    </style:style>
    <style:style style:name="TableColumn588" style:family="table-column">
      <style:table-column-properties style:column-width="0.7055in"/>
    </style:style>
    <style:style style:name="TableColumn589" style:family="table-column">
      <style:table-column-properties style:column-width="0.7055in"/>
    </style:style>
    <style:style style:name="TableColumn590" style:family="table-column">
      <style:table-column-properties style:column-width="0.7055in"/>
    </style:style>
    <style:style style:name="TableColumn591" style:family="table-column">
      <style:table-column-properties style:column-width="0.7055in"/>
    </style:style>
    <style:style style:name="TableColumn592" style:family="table-column">
      <style:table-column-properties style:column-width="0.7055in"/>
    </style:style>
    <style:style style:name="TableColumn593" style:family="table-column">
      <style:table-column-properties style:column-width="0.7062in"/>
    </style:style>
    <style:style style:name="TableColumn594" style:family="table-column">
      <style:table-column-properties style:column-width="0.727in"/>
    </style:style>
    <style:style style:name="Table584" style:family="table">
      <style:table-properties style:width="7.0798in" fo:margin-left="0in" table:align="left"/>
    </style:style>
    <style:style style:name="TableRow595" style:family="table-row">
      <style:table-row-properties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4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6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16" style:family="table-row">
      <style:table-row-properties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25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27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P637" style:parent-style-name="內文" style:family="paragraph">
      <style:text-properties style:font-name="標楷體" style:font-name-asian="標楷體"/>
    </style:style>
    <style:style style:name="P638" style:parent-style-name="內文" style:family="paragraph">
      <style:text-properties style:font-name="標楷體" style:font-name-asian="標楷體"/>
    </style:style>
    <style:style style:name="TableColumn640" style:family="table-column">
      <style:table-column-properties style:column-width="1.5763in"/>
    </style:style>
    <style:style style:name="TableColumn641" style:family="table-column">
      <style:table-column-properties style:column-width="1.6194in"/>
    </style:style>
    <style:style style:name="TableColumn642" style:family="table-column">
      <style:table-column-properties style:column-width="1.3444in"/>
    </style:style>
    <style:style style:name="TableColumn643" style:family="table-column">
      <style:table-column-properties style:column-width="1.2319in"/>
    </style:style>
    <style:style style:name="TableColumn644" style:family="table-column">
      <style:table-column-properties style:column-width="1.3076in"/>
    </style:style>
    <style:style style:name="Table639" style:family="table">
      <style:table-properties style:width="7.0798in" fo:margin-left="0in" table:align="left"/>
    </style:style>
    <style:style style:name="TableRow645" style:family="table-row">
      <style:table-row-properties style:min-row-height="0.3006in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fo:text-align="center"/>
    </style:style>
    <style:style style:name="T659" style:parent-style-name="預設段落字型" style:family="text">
      <style:text-properties style:font-name-asian="標楷體" fo:color="#808000" style:text-position="-35.7% 100%" fo:font-size="14pt" style:font-size-asian="14pt" style:font-size-complex="14pt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fo:text-align="center"/>
    </style:style>
    <style:style style:name="T662" style:parent-style-name="預設段落字型" style:family="text">
      <style:text-properties style:font-name-asian="標楷體" fo:color="#808000" style:text-position="-85.7% 100%" fo:font-size="14pt" style:font-size-asian="14pt" style:font-size-complex="14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center"/>
    </style:style>
    <style:style style:name="T665" style:parent-style-name="預設段落字型" style:family="text">
      <style:text-properties style:font-name="標楷體" style:font-name-asian="標楷體" fo:font-size="14pt" style:font-size-asian="14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670" style:family="table-row">
      <style:table-row-properties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標楷體" style:font-name-asian="標楷體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text-align="center"/>
    </style:style>
    <style:style style:name="T6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center"/>
    </style:style>
    <style:style style:name="T6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94" style:parent-style-name="內文" style:family="paragraph">
      <style:text-properties style:font-name="標楷體" style:font-name-asian="標楷體"/>
    </style:style>
    <style:style style:name="P695" style:parent-style-name="內文" style:family="paragraph">
      <style:text-properties style:font-name="標楷體" style:font-name-asian="標楷體"/>
    </style:style>
    <style:style style:name="P696" style:parent-style-name="內文" style:family="paragraph">
      <style:paragraph-properties>
        <style:tab-stops>
          <style:tab-stop style:type="left" style:position="2.0451in"/>
        </style:tab-stops>
      </style:paragraph-properties>
    </style:style>
    <style:style style:name="T6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2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703" style:parent-style-name="預設段落字型" style:family="text">
      <style:text-properties fo:font-size="13pt" style:font-size-asian="13pt" style:font-size-complex="13pt"/>
    </style:style>
    <style:style style:name="P704" style:parent-style-name="內文" style:family="paragraph">
      <style:paragraph-properties>
        <style:tab-stops>
          <style:tab-stop style:type="left" style:position="0.675in"/>
        </style:tab-stops>
      </style:paragraph-properties>
    </style:style>
    <style:style style:name="T705" style:parent-style-name="預設段落字型" style:family="text">
      <style:text-properties fo:font-size="13pt" style:font-size-asian="13pt" style:font-size-complex="13pt"/>
    </style:style>
    <style:style style:name="T70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08" style:parent-style-name="內文" style:family="paragraph">
      <style:text-properties style:font-name="標楷體" style:font-name-asian="標楷體"/>
    </style:style>
    <style:style style:name="P709" style:parent-style-name="內文" style:family="paragraph">
      <style:text-properties style:font-name="標楷體" style:font-name-asian="標楷體"/>
    </style:style>
    <style:style style:name="P710" style:parent-style-name="內文" style:family="paragraph">
      <style:text-properties style:font-name="標楷體" style:font-name-asian="標楷體"/>
    </style:style>
    <style:style style:name="P711" style:parent-style-name="內文" style:family="paragraph">
      <style:text-properties style:font-name="標楷體" style:font-name-asian="標楷體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54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一次定期評量數學科題目卷</text:p>
      <text:p text:style-name="P2"><draw:connector draw:type="line" svg:x1="0in" svg:y1="0.38889in" svg:x2="8.94097in" svg:y2="0.38889in" draw:z-index="251655680" draw:id="id0" draw:style-name="a0" draw:name="直線接點 2" text:anchor-type="paragraph"><svg:title/><svg:desc/></draw:connector><text:span text:style-name="T3">七年級</text:span><text:span text:style-name="T4">　　　</text:span><text:span text:style-name="T5">班座號</text:span><text:span text:style-name="T6">　　　</text:span><text:span text:style-name="T7">姓名</text:span><text:span text:style-name="T8">　</text:span><text:span text:style-name="T9">　　　</text:span><text:bookmark-start text:name="_GoBack"/><text:bookmark-end text:name="_GoBack"/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2">
            <text:p text:style-name="P16"><draw:connector draw:type="line" svg:x1="1.28403in" svg:y1="0.24514in" svg:x2="-0.01806in" svg:y2="-0.00278in" draw:z-index="251658752" draw:id="id1" draw:style-name="a1" draw:name="直線接點 1" text:anchor-type="paragraph"><svg:title/><svg:desc/></draw:connector>　　　　　　<text:span text:style-name="T17">　</text:span><text:span text:style-name="T18">x</text:span></text:p>
            <text:p text:style-name="P19"><text:span text:style-name="T20">二元一次式</text:span>　<text:span text:style-name="T21">　</text:span><text:span text:style-name="T22">y</text:span></text:p>
          </table:table-cell>
          <table:table-cell table:style-name="TableCell23">
            <text:p text:style-name="P24">2</text:p>
          </table:table-cell>
          <table:table-cell table:style-name="TableCell25">
            <text:p text:style-name="P26">-1</text:p>
          </table:table-cell>
        </table:table-row>
        <table:table-row table:style-name="TableRow27">
          <table:covered-table-cell>
            <text:p text:style-name="內文"/>
          </table:covered-table-cell>
          <table:table-cell table:style-name="TableCell28">
            <text:p text:style-name="P29"><text:span text:style-name="T30"><draw:frame draw:z-index="0" draw:id="id2" draw:style-name="a2" draw:name="Object 1" text:anchor-type="as-char" svg:x="0in" svg:y="0in" svg:width="0.19167in" svg:height="0.21667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    </table:table-cell>
          <table:table-cell table:style-name="TableCell31">
            <text:p text:style-name="P32">4</text:p>
          </table:table-cell>
        </table:table-row>
        <table:table-row table:style-name="TableRow33">
          <table:table-cell table:style-name="TableCell34">
            <text:p text:style-name="P35"><text:span text:style-name="T36"><draw:frame draw:z-index="0" draw:id="id3" draw:style-name="a3" draw:name="Object 2" text:anchor-type="as-char" svg:x="0in" svg:y="0in" svg:width="1.05833in" svg:height="0.26667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/text:p>
          </table:table-cell>
          <table:table-cell table:style-name="TableCell37">
            <text:p text:style-name="P38">0</text:p>
          </table:table-cell>
          <table:table-cell table:style-name="TableCell39">
            <text:p text:style-name="P40"><text:span text:style-name="T41"><draw:frame draw:z-index="0" draw:id="id4" draw:style-name="a4" draw:name="Object 3" text:anchor-type="as-char" svg:x="0in" svg:y="0in" svg:width="0.19167in" svg:height="0.27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/text:p>
          </table:table-cell>
        </table:table-row>
      </table:table>
      <text:p text:style-name="P42">一、選擇題：(10題，共40分)</text:p>
      <text:p text:style-name="P43"><text:span text:style-name="T44">( <text:s/>)1.</text:span><text:span text:style-name="T45">在下列的空格中，求出</text:span><text:span text:style-name="T46"><draw:frame draw:z-index="0" draw:id="id5" draw:style-name="a5" draw:name="Object 4" text:anchor-type="as-char" svg:x="0in" svg:y="0in" svg:width="0.19167in" svg:height="0.216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47">、</text:span><text:span text:style-name="T48"><draw:frame draw:z-index="0" draw:id="id6" draw:style-name="a6" draw:name="Object 5" text:anchor-type="as-char" svg:x="0in" svg:y="0in" svg:width="0.19167in" svg:height="0.275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49">，則試問</text:span><text:span text:style-name="T50"><draw:frame draw:z-index="0" draw:id="id7" draw:style-name="a7" draw:name="Object 6" text:anchor-type="as-char" svg:x="0in" svg:y="0in" svg:width="0.51667in" svg:height="0.275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51">=？</text:span><text:span text:style-name="T52"><text:s/></text:span><text:span text:style-name="T53"><text:s/></text:span></text:p>
      <text:p text:style-name="P54"><text:span text:style-name="T55">(A)</text:span><text:span text:style-name="T56"><text:s/></text:span><text:span text:style-name="T57"><draw:frame draw:z-index="0" draw:id="id8" draw:style-name="a8" draw:name="Object 7" text:anchor-type="as-char" svg:x="0in" svg:y="0in" svg:width="0.275in" svg:height="0.47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58"><text:s text:c="2"/></text:span><text:span text:style-name="T59"><text:s/></text:span><text:span text:style-name="T60">(B)</text:span><text:span text:style-name="T61">12</text:span><text:span text:style-name="T62"><text:s/></text:span><text:span text:style-name="T63"><text:s text:c="2"/></text:span><text:span text:style-name="T64">(C)</text:span><text:span text:style-name="T65"><text:s/></text:span><text:span text:style-name="T66"><draw:frame draw:z-index="0" draw:id="id9" draw:style-name="a9" draw:name="Object 8" text:anchor-type="as-char" svg:x="0in" svg:y="0in" svg:width="0.24167in" svg:height="0.47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67"><text:s/></text:span><text:span text:style-name="T68"><text:s text:c="2"/></text:span><text:span text:style-name="T69">(D)</text:span><text:span text:style-name="T70">10</text:span><text:span text:style-name="T71"><text:s/></text:span><text:span text:style-name="T72">。</text:span></text:p>
      <text:p text:style-name="P73"><text:span text:style-name="T74">( <text:s/>)2.</text:span><text:span text:style-name="T75">宗儒</text:span><text:span text:style-name="T76">去早餐店買了3個飯糰和4杯豆漿共要16</text:span><text:span text:style-name="T77">0</text:span><text:span text:style-name="T78">元，如果他買了12個飯糰和16杯豆漿付了1000元，則可以找回多少元？</text:span><text:span text:style-name="T79"><text:s/></text:span><text:span text:style-name="T80">(A)</text:span><text:span text:style-name="T81">140</text:span><text:span text:style-name="T82"><text:s text:c="3"/>(B)</text:span><text:span text:style-name="T83">360</text:span><text:span text:style-name="T84"><text:s text:c="3"/>(C)</text:span><text:span text:style-name="T85">420</text:span><text:span text:style-name="T86"><text:s text:c="3"/>(D)</text:span><text:span text:style-name="T87">640<text:s/></text:span><text:span text:style-name="T88"><text:s/></text:span><text:span text:style-name="T89">元</text:span><text:span text:style-name="T90">。</text:span></text:p>
      <text:p text:style-name="P91"><text:span text:style-name="T92">( <text:s/>)3.</text:span><text:span text:style-name="T93">柏睿</text:span><text:span text:style-name="T94">在紀念品商店看到明信片一張12元、書籤一張20元，因此他花了180元</text:span><text:span text:style-name="T95">同時</text:span><text:span text:style-name="T96">買了這兩種紀念品，那麼他會有幾種可能的買法？</text:span><text:span text:style-name="T97"><text:s/></text:span><text:span text:style-name="T98">(A)</text:span><text:span text:style-name="T99">2</text:span><text:span text:style-name="T100"><text:s text:c="3"/>(B)</text:span><text:span text:style-name="T101">3</text:span><text:span text:style-name="T102"><text:s text:c="3"/>(C)</text:span><text:span text:style-name="T103">4</text:span><text:span text:style-name="T104"><text:s text:c="3"/>(D)</text:span><text:span text:style-name="T105">5</text:span><text:span text:style-name="T106"><text:s/></text:span><text:span text:style-name="T107"><text:s/>種</text:span><text:span text:style-name="T108">。</text:span></text:p>
      <text:p text:style-name="P109"><text:span text:style-name="T110">( <text:s/>)4.</text:span><text:span text:style-name="T111">有兩個二元一次聯立方程式，其中</text:span><text:span text:style-name="T112"><draw:frame draw:z-index="0" draw:id="id10" draw:style-name="a10" draw:name="Object 9" text:anchor-type="as-char" svg:x="0in" svg:y="0in" svg:width="1.04167in" svg:height="0.55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13">有無</text:span><text:span text:style-name="T114">限</text:span><text:span text:style-name="T115">多組解，另一個</text:span><text:span text:style-name="T116"><draw:frame draw:z-index="0" draw:id="id11" draw:style-name="a11" draw:name="Object 10" text:anchor-type="as-char" svg:x="0in" svg:y="0in" svg:width="1.025in" svg:height="0.5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17">無解，則請問</text:span><text:span text:style-name="T118"><draw:frame draw:z-index="0" draw:id="id12" draw:style-name="a12" draw:name="Object 11" text:anchor-type="as-char" svg:x="0in" svg:y="0in" svg:width="0.75833in" svg:height="0.25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119">？<text:s/></text:span><text:span text:style-name="T120"><text:s/>(A)</text:span><text:span text:style-name="T121">5</text:span><text:span text:style-name="T122"><text:s text:c="3"/>(B)</text:span><text:span text:style-name="T123">15</text:span><text:span text:style-name="T124"><text:s text:c="3"/>(C)</text:span><text:span text:style-name="T125">-5</text:span><text:span text:style-name="T126"><text:s text:c="3"/>(D)</text:span><text:span text:style-name="T127">-15<text:s/></text:span><text:span text:style-name="T128"><text:s/>。</text:span></text:p>
      <text:p text:style-name="內文"><text:span text:style-name="T129">( <text:s/>)5.</text:span><text:span text:style-name="T130">若</text:span><text:span text:style-name="T131">｜</text:span><text:span text:style-name="T132"><draw:frame draw:z-index="0" draw:id="id13" draw:style-name="a13" draw:name="Object 12" text:anchor-type="as-char" svg:x="0in" svg:y="0in" svg:width="1in" svg:height="0.2583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133">｜</text:span><text:span text:style-name="T134">+</text:span><text:span text:style-name="T135">｜</text:span><text:span text:style-name="T136"><draw:frame draw:z-index="0" draw:id="id14" draw:style-name="a14" draw:name="Object 13" text:anchor-type="as-char" svg:x="0in" svg:y="0in" svg:width="1in" svg:height="0.25833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137">｜</text:span><text:span text:style-name="T138">+</text:span><text:span text:style-name="T139">｜</text:span><text:span text:style-name="T140"><draw:frame draw:z-index="0" draw:id="id15" draw:style-name="a15" draw:name="Object 14" text:anchor-type="as-char" svg:x="0in" svg:y="0in" svg:width="0.74167in" svg:height="0.2583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141">｜</text:span><text:span text:style-name="T142">=0，則</text:span><text:span text:style-name="T143"><draw:frame draw:z-index="0" draw:id="id16" draw:style-name="a16" draw:name="Object 15" text:anchor-type="as-char" svg:x="0in" svg:y="0in" svg:width="0.15833in" svg:height="0.225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144">=？</text:span><text:span text:style-name="T145"><text:s/>(A)</text:span><text:span text:style-name="T146">6</text:span><text:span text:style-name="T147"><text:s text:c="3"/>(B)</text:span><text:span text:style-name="T148">-6</text:span><text:span text:style-name="T149"><text:s text:c="3"/>(C)</text:span><text:span text:style-name="T150">2</text:span><text:span text:style-name="T151"><text:s text:c="3"/>(D)</text:span><text:span text:style-name="T152">-2</text:span><text:span text:style-name="T153"><text:s/>。</text:span></text:p>
      <text:p text:style-name="P154"><text:span text:style-name="T155"><draw:frame draw:z-index="251657728" draw:style-name="a17" draw:name="圖片 5" text:anchor-type="paragraph" svg:x="6.66875in" svg:y="0.17986in" svg:width="1.74861in" svg:height="1.78333in" style:rel-width="scale" style:rel-height="scale"><draw:image xlink:href="media/image1.emf" xlink:type="simple" xlink:show="embed" xlink:actuate="onLoad"/><svg:title/><svg:desc/></draw:frame></text:span><text:span text:style-name="T156">( <text:s/>)6.</text:span><text:span text:style-name="T157">已知遊樂園門票全票一張80元，半票一張40元，某日共賣出300張，收入16000元，則試問半票</text:span><text:span text:style-name="T158">當日</text:span><text:span text:style-name="T159">賣出</text:span><text:span text:style-name="T160">多少</text:span><text:span text:style-name="T161">張</text:span><text:span text:style-name="T162">？<text:s/></text:span><text:span text:style-name="T163"><text:s/>(A)</text:span><text:span text:style-name="T164">100</text:span><text:span text:style-name="T165"><text:s text:c="3"/>(B)</text:span><text:span text:style-name="T166">150</text:span><text:span text:style-name="T167"><text:s text:c="3"/>(C)</text:span><text:span text:style-name="T168">200</text:span><text:span text:style-name="T169"><text:s text:c="3"/>(D)</text:span><text:span text:style-name="T170">250</text:span><text:span text:style-name="T171"><text:s/></text:span><text:span text:style-name="T172"><text:s/></text:span><text:span text:style-name="T173">張</text:span><text:span text:style-name="T174">。</text:span></text:p>
      <text:p text:style-name="P175">( <text:s/>)7.下列敘述何者正確？<text:s/><text:s/>(A)任意兩個二元一次方程式的共同解只有一組。<text:s text:c="3"/><text:s/></text:p>
      <text:p text:style-name="P176"><text:span text:style-name="T177">(B)</text:span><text:span text:style-name="T178"><text:s/></text:span><text:span text:style-name="T179"><draw:frame draw:z-index="0" draw:id="id17" draw:style-name="a18" draw:name="Object 16" text:anchor-type="as-char" svg:x="0in" svg:y="0in" svg:width="0.98333in" svg:height="0.2583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180">是一個二元一次方程式。</text:span><text:span text:style-name="T181"><text:s text:c="3"/></text:span></text:p>
      <text:p text:style-name="P182">(C)同時滿足聯立方程式的X、Y值，稱為該聯立方程式的解。<text:s text:c="3"/></text:p>
      <text:p text:style-name="P183">(D)二元一次方程式有無限多組解、無解和恰有一組解三種情形。<text:s/></text:p>
      <text:p text:style-name="P184"><text:span text:style-name="T185">( <text:s/>)8.</text:span><text:span text:style-name="T186">右圖是以</text:span><text:span text:style-name="T187">坐</text:span><text:span text:style-name="T188">標(2，0)為圓心，半徑為3所畫出的圓，若此圓與</text:span><text:span text:style-name="T189"><draw:frame draw:z-index="0" draw:id="id18" draw:style-name="a19" draw:name="Object 17" text:anchor-type="as-char" svg:x="0in" svg:y="0in" svg:width="0.20833in" svg:height="0.21667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90">軸交於B、D兩點，</text:span><text:span text:style-name="T191"><draw:frame draw:z-index="0" draw:id="id19" draw:style-name="a20" draw:name="Object 18" text:anchor-type="as-char" svg:x="0in" svg:y="0in" svg:width="0.34167in" svg:height="0.275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92">為直徑且垂直</text:span><text:span text:style-name="T193"><draw:frame draw:z-index="0" draw:id="id20" draw:style-name="a21" draw:name="Object 19" text:anchor-type="as-char" svg:x="0in" svg:y="0in" svg:width="0.20833in" svg:height="0.21667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94">軸，則下列A、B、C、D四點</text:span><text:span text:style-name="T195">坐</text:span><text:span text:style-name="T196">標何者錯誤？<text:s/></text:span></text:p>
      <text:p text:style-name="P197">(A)A(2，3)<text:s text:c="3"/>(B)B(-2，0)<text:s text:c="3"/>(C)C(2，-3)<text:s text:c="3"/>(D)D(5，0)<text:s/>。</text:p>
      <text:p text:style-name="P198">( <text:s/>)9.坐標平面上有一點R，若從R點出發，先向上移動7個單位，向右移動4個單位，再向下移動2個單位，最後到達一點S(3，2)，則R點的坐標為何？<text:s/><text:s/></text:p>
      <text:p text:style-name="P199">(A)(7，11)<text:s text:c="3"/>(B)(7，7)<text:s text:c="3"/>(C)(-1，4)<text:s text:c="3"/>(D)(-1，-3)<text:s/>。</text:p>
      <text:p text:style-name="P200">( <text:s/>)10.濃度20％和4％的食鹽水，想要混合成濃度為8％的食鹽水400公克，則需要20％的食鹽水多少公克？<text:s/>(A)80<text:s text:c="3"/>(B)100<text:s text:c="3"/>(C)150<text:s text:c="3"/>(D)220<text:s/><text:s/>公克。</text:p>
      <text:p text:style-name="P201"/>
      <text:p text:style-name="P202">二、填充題：(10格，每格4分)</text:p>
      <text:p text:style-name="P203"><text:span text:style-name="T204">1.</text:span><text:span text:style-name="T205">有一長方形花圃，長為(</text:span><text:span text:style-name="T206"><draw:frame draw:z-index="0" draw:id="id21" draw:style-name="a22" draw:name="Object 20" text:anchor-type="as-char" svg:x="0in" svg:y="0in" svg:width="1.01667in" svg:height="0.25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207">)</text:span><text:span text:style-name="T208">公分</text:span><text:span text:style-name="T209">，寬為(</text:span><text:span text:style-name="T210"><draw:frame draw:z-index="0" draw:id="id22" draw:style-name="a23" draw:name="Object 21" text:anchor-type="as-char" svg:x="0in" svg:y="0in" svg:width="1in" svg:height="0.25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211">)</text:span><text:span text:style-name="T212">公分</text:span><text:span text:style-name="T213">。</text:span><text:span text:style-name="T214">林寶</text:span><text:span text:style-name="T215">想要用一條繩子將花圃四周圍起來，若繩子兩端各預留30公分用來打結，則</text:span><text:span text:style-name="T216">林寶</text:span><text:span text:style-name="T217">需要繩子長度為__________公分</text:span><text:span text:style-name="T218">。</text:span></text:p>
      <text:p text:style-name="P219"><text:span text:style-name="T220">2.</text:span><text:span text:style-name="T221">化簡二元一次式：</text:span><text:span text:style-name="T222"><text:s/></text:span><text:span text:style-name="T223"><draw:frame draw:z-index="0" draw:id="id23" draw:style-name="a24" draw:name="Object 22" text:anchor-type="as-char" svg:x="0in" svg:y="0in" svg:width="2.34167in" svg:height="0.49167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224"><text:s/></text:span><text:span text:style-name="T225">＝</text:span><text:span text:style-name="T226">______</text:span><text:span text:style-name="T227">___</text:span><text:span text:style-name="T228">_。</text:span></text:p>
      <text:p text:style-name="內文"><text:span text:style-name="T229">3.</text:span><text:span text:style-name="T230">解下列二元一次聯立方程式：</text:span><text:span text:style-name="T231"><draw:frame draw:z-index="0" draw:id="id24" draw:style-name="a25" draw:name="Object 23" text:anchor-type="as-char" svg:x="0in" svg:y="0in" svg:width="1.175in" svg:height="0.76667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232"><text:s text:c="3"/></text:span><text:span text:style-name="T233">答：</text:span><text:span text:style-name="T234">__________ <text:s/></text:span><text:span text:style-name="T235">。</text:span><text:span text:style-name="T236"><text:s/></text:span></text:p>
      <text:p text:style-name="P237"><text:span text:style-name="T238">4.</text:span><text:span text:style-name="T239">若</text:span><text:span text:style-name="T240"><draw:frame draw:z-index="0" draw:id="id25" draw:style-name="a26" draw:name="Object 24" text:anchor-type="as-char" svg:x="0in" svg:y="0in" svg:width="0.55833in" svg:height="0.225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241">、</text:span><text:span text:style-name="T242"><draw:frame draw:z-index="0" draw:id="id26" draw:style-name="a27" draw:name="Object 25" text:anchor-type="as-char" svg:x="0in" svg:y="0in" svg:width="0.45833in" svg:height="0.25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243">是方程式</text:span><text:span text:style-name="T244"><draw:frame draw:z-index="0" draw:id="id27" draw:style-name="a28" draw:name="Object 26" text:anchor-type="as-char" svg:x="0in" svg:y="0in" svg:width="0.98333in" svg:height="0.25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245">的解，則</text:span><text:span text:style-name="T246"><draw:frame draw:z-index="0" draw:id="id28" draw:style-name="a29" draw:name="Object 27" text:anchor-type="as-char" svg:x="0in" svg:y="0in" svg:width="0.95833in" svg:height="0.225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247"><text:s/></text:span><text:span text:style-name="T248">＝</text:span><text:span text:style-name="T249">______</text:span><text:span text:style-name="T250">__</text:span><text:span text:style-name="T251">_。</text:span></text:p>
      <text:p text:style-name="P252"/>
      <text:soft-page-break/>
      <text:p text:style-name="P253"><text:span text:style-name="T254">5.</text:span><text:span text:style-name="T255">阿云</text:span><text:span text:style-name="T256">的老師帶</text:span><text:span text:style-name="T257">全班</text:span><text:span text:style-name="T258">同學露營，在分配帳篷時發現，若5人一頂帳篷，則會有13人沒得睡；若改為7人一頂帳篷，就會有一頂帳篷不足3人。</text:span><text:span text:style-name="T259">已</text:span><text:span text:style-name="T260">知帳篷數量不變，則</text:span><text:span text:style-name="T261">全班</text:span><text:span text:style-name="T262">學生</text:span><text:span text:style-name="T263">人數為_________</text:span><text:span text:style-name="T264">人</text:span><text:span text:style-name="T265">。</text:span></text:p>
      <text:p text:style-name="P266"><text:span text:style-name="T267">6.</text:span><text:span text:style-name="T268">已知一條繩子可圍成一個正三角形，也可換圍成一個正方形，若正三角形的邊長比正方形邊長的2倍少10公分，則繩子的長度為</text:span><text:span text:style-name="T269">　　　　　</text:span><text:span text:style-name="T270">公分</text:span><text:span text:style-name="T271">。</text:span></text:p>
      <text:p text:style-name="P272"><text:span text:style-name="T273">7.</text:span><text:span text:style-name="T274">坐</text:span><text:span text:style-name="T275">標平面上有P</text:span><text:span text:style-name="T276">(3，-7)</text:span><text:span text:style-name="T277">、Q</text:span><text:span text:style-name="T278">(-2，11)</text:span><text:span text:style-name="T279">兩點，若P點到</text:span><text:span text:style-name="T280"><draw:frame draw:z-index="0" draw:id="id29" draw:style-name="a30" draw:name="Object 28" text:anchor-type="as-char" svg:x="0in" svg:y="0in" svg:width="0.15833in" svg:height="0.175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281">軸的距離為a，Q點到</text:span><text:span text:style-name="T282"><draw:frame draw:z-index="0" draw:id="id30" draw:style-name="a31" draw:name="Object 29" text:anchor-type="as-char" svg:x="0in" svg:y="0in" svg:width="0.175in" svg:height="0.20833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283">軸的距離為b，則a+b<text:s/></text:span><text:span text:style-name="T284">＝</text:span><text:span text:style-name="T285">___</text:span><text:span text:style-name="T286">__</text:span><text:span text:style-name="T287">____。</text:span><text:span text:style-name="T288"><text:s/></text:span></text:p>
      <text:p text:style-name="內文"><text:span text:style-name="T289">8.</text:span><text:span text:style-name="T290">已知</text:span><text:span text:style-name="T291">點</text:span><text:span text:style-name="T292">P(</text:span><text:span text:style-name="T293"><draw:frame draw:z-index="0" draw:id="id31" draw:style-name="a32" draw:name="Object 30" text:anchor-type="as-char" svg:x="0in" svg:y="0in" svg:width="0.19167in" svg:height="0.21667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94">，</text:span><text:span text:style-name="T295"><draw:frame draw:z-index="0" draw:id="id32" draw:style-name="a33" draw:name="Object 31" text:anchor-type="as-char" svg:x="0in" svg:y="0in" svg:width="0.19167in" svg:height="0.275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96">)在第二象限，則請問</text:span><text:span text:style-name="T297">點</text:span><text:span text:style-name="T298">Q</text:span><text:span text:style-name="T299"><text:s/></text:span><text:span text:style-name="T300">(</text:span><text:span text:style-name="T301"><draw:frame draw:z-index="0" draw:id="id33" draw:style-name="a34" draw:name="Object 32" text:anchor-type="as-char" svg:x="0in" svg:y="0in" svg:width="0.49167in" svg:height="0.24167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302">，</text:span><text:span text:style-name="T303"><draw:frame draw:z-index="0" draw:id="id34" draw:style-name="a35" draw:name="Object 33" text:anchor-type="as-char" svg:x="0in" svg:y="0in" svg:width="0.44167in" svg:height="0.475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304"><text:s/></text:span><text:span text:style-name="T305">)</text:span><text:span text:style-name="T306">的位置</text:span><text:span text:style-name="T307">在第</text:span><text:span text:style-name="T308">_______</text:span><text:span text:style-name="T309">象限</text:span><text:span text:style-name="T310">。</text:span></text:p>
      <text:p text:style-name="P311"><text:span text:style-name="T312">9.</text:span><text:span text:style-name="T313">甲乙兩車在路上競速，已知甲車在乙車前方</text:span><text:span text:style-name="T314"><draw:frame draw:z-index="0" draw:id="id35" draw:style-name="a36" draw:name="Object 34" text:anchor-type="as-char" svg:x="0in" svg:y="0in" svg:width="0.20833in" svg:height="0.21667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315">公里處，甲車以時速</text:span><text:span text:style-name="T316"><draw:frame draw:z-index="0" draw:id="id36" draw:style-name="a37" draw:name="Object 35" text:anchor-type="as-char" svg:x="0in" svg:y="0in" svg:width="0.225in" svg:height="0.25833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317">公里前進，乙車以時速90公里追趕甲車，</text:span><text:span text:style-name="T318"><draw:frame draw:z-index="0" draw:id="id37" draw:style-name="a38" draw:name="Object 36" text:anchor-type="as-char" svg:x="0in" svg:y="0in" svg:width="0.19167in" svg:height="0.49167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319">小時候可</text:span><text:span text:style-name="T320">追</text:span><text:span text:style-name="T321">上；若乙車改為時速</text:span><text:span text:style-name="T322">70</text:span><text:span text:style-name="T323">公里追趕，則</text:span><text:span text:style-name="T324"><draw:frame draw:z-index="0" draw:id="id38" draw:style-name="a39" draw:name="Object 37" text:anchor-type="as-char" svg:x="0in" svg:y="0in" svg:width="0.19167in" svg:height="0.4916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325">小時才能趕上。試問</text:span><text:span text:style-name="T326"><draw:frame draw:z-index="0" draw:id="id39" draw:style-name="a40" draw:name="Object 38" text:anchor-type="as-char" svg:x="0in" svg:y="0in" svg:width="0.20833in" svg:height="0.21667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327">＝</text:span><text:span text:style-name="T328">______公里</text:span><text:span text:style-name="T329">。</text:span></text:p>
      <text:p text:style-name="P330"><text:span text:style-name="T331">10.</text:span><text:span text:style-name="T332">坐</text:span><text:span text:style-name="T333">標平面上有A(-1，3)、B(5，2)兩點，若以A點為新原點，單位長不變，則B點的</text:span><text:span text:style-name="T334">坐</text:span><text:span text:style-name="T335">標為</text:span><text:span text:style-name="T336">　　　　</text:span><text:span text:style-name="T337">。</text:span></text:p>
      <text:p text:style-name="P338"/>
      <text:p text:style-name="P339">三、計算題：(共20分)</text:p>
      <text:p text:style-name="P340"><text:span text:style-name="T341">1.</text:span><text:span text:style-name="T342">若兩個二元一次聯立方程式</text:span><text:span text:style-name="T343"><draw:frame draw:z-index="0" draw:id="id40" draw:style-name="a41" draw:name="Object 39" text:anchor-type="as-char" svg:x="0in" svg:y="0in" svg:width="1.11667in" svg:height="0.59167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344">與</text:span><text:span text:style-name="T345"><draw:frame draw:z-index="0" draw:id="id41" draw:style-name="a42" draw:name="Object 40" text:anchor-type="as-char" svg:x="0in" svg:y="0in" svg:width="1.11667in" svg:height="0.59167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346">有相同的解，試求</text:span><text:span text:style-name="T347"><draw:frame draw:z-index="0" draw:id="id42" draw:style-name="a43" draw:name="Object 41" text:anchor-type="as-char" svg:x="0in" svg:y="0in" svg:width="0.19167in" svg:height="0.21667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348">、</text:span><text:span text:style-name="T349"><draw:frame draw:z-index="0" draw:id="id43" draw:style-name="a44" draw:name="Object 42" text:anchor-type="as-char" svg:x="0in" svg:y="0in" svg:width="0.19167in" svg:height="0.275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350">的值</text:span><text:span text:style-name="T351">。</text:span><text:span text:style-name="T352">(</text:span><text:span text:style-name="T353">5</text:span><text:span text:style-name="T354">分)</text:span></text:p>
      <text:p text:style-name="P355"><text:span text:style-name="T356">2.</text:span><text:span text:style-name="T357">世樺</text:span><text:span text:style-name="T358">航空公司每週提供飛往</text:span><text:span text:style-name="T359">東京</text:span><text:span text:style-name="T360">、</text:span><text:span text:style-name="T361">倫敦</text:span><text:span text:style-name="T362">及</text:span><text:span text:style-name="T363">洛杉磯</text:span><text:span text:style-name="T364">三種航班，共80個班次</text:span><text:span text:style-name="T365">。</text:span><text:span text:style-name="T366">已知飛往</text:span><text:span text:style-name="T367">東京</text:span><text:span text:style-name="T368">的班次比</text:span><text:span text:style-name="T369">倫敦</text:span><text:span text:style-name="T370">班次多了12班，而往</text:span><text:span text:style-name="T371">洛杉磯</text:span><text:span text:style-name="T372">的班次是</text:span><text:span text:style-name="T373">東京</text:span><text:span text:style-name="T374">和</text:span><text:span text:style-name="T375">倫敦</text:span><text:span text:style-name="T376">班次</text:span><text:span text:style-name="T377">總和</text:span><text:span text:style-name="T378">的</text:span><text:span text:style-name="T379"><draw:frame draw:z-index="0" draw:id="id44" draw:style-name="a45" draw:name="Object 43" text:anchor-type="as-char" svg:x="0in" svg:y="0in" svg:width="0.175in" svg:height="0.49167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380">。若假設飛往</text:span><text:span text:style-name="T381">東京</text:span><text:span text:style-name="T382">、</text:span><text:span text:style-name="T383">倫敦</text:span><text:span text:style-name="T384">的班次分別為</text:span><text:span text:style-name="T385"><draw:frame draw:z-index="0" draw:id="id45" draw:style-name="a46" draw:name="Object 44" text:anchor-type="as-char" svg:x="0in" svg:y="0in" svg:width="0.20833in" svg:height="0.21667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386">、</text:span><text:span text:style-name="T387"><draw:frame draw:z-index="0" draw:id="id46" draw:style-name="a47" draw:name="Object 45" text:anchor-type="as-char" svg:x="0in" svg:y="0in" svg:width="0.225in" svg:height="0.25833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388">班，則請問飛往</text:span><text:span text:style-name="T389">東京</text:span><text:span text:style-name="T390">的班次</text:span><text:span text:style-name="T391"><draw:frame draw:z-index="0" draw:id="id47" draw:style-name="a48" draw:name="Object 46" text:anchor-type="as-char" svg:x="0in" svg:y="0in" svg:width="0.20833in" svg:height="0.21667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392">為多少班？</text:span><text:span text:style-name="T393">(5分)</text:span></text:p>
      <text:p text:style-name="P394"><text:span text:style-name="T395">3.</text:span><text:span text:style-name="T396">坐</text:span><text:span text:style-name="T397">標平面上有兩點A(</text:span><text:span text:style-name="T398"><draw:frame draw:z-index="0" draw:id="id48" draw:style-name="a49" draw:name="Object 47" text:anchor-type="as-char" svg:x="0in" svg:y="0in" svg:width="0.50833in" svg:height="0.225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399">，</text:span><text:span text:style-name="T400"><draw:frame draw:z-index="0" draw:id="id49" draw:style-name="a50" draw:name="Object 48" text:anchor-type="as-char" svg:x="0in" svg:y="0in" svg:width="0.425in" svg:height="0.225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401">)、B(</text:span><text:span text:style-name="T402"><draw:frame draw:z-index="0" draw:id="id50" draw:style-name="a51" draw:name="Object 49" text:anchor-type="as-char" svg:x="0in" svg:y="0in" svg:width="0.4in" svg:height="0.225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403">，</text:span><text:span text:style-name="T404"><draw:frame draw:z-index="0" draw:id="id51" draw:style-name="a52" draw:name="Object 50" text:anchor-type="as-char" svg:x="0in" svg:y="0in" svg:width="0.525in" svg:height="0.225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405">)，若A點向左移動5個單位，</text:span><text:span text:style-name="T406">再</text:span><text:span text:style-name="T407">向上移動3個單位，而B點</text:span><text:span text:style-name="T408">直接</text:span><text:span text:style-name="T409">向右邊移動2個單位後，兩點便會重合，則</text:span><text:span text:style-name="T410"><draw:frame draw:z-index="0" draw:id="id52" draw:style-name="a53" draw:name="Object 51" text:anchor-type="as-char" svg:x="0in" svg:y="0in" svg:width="0.425in" svg:height="0.225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411"><text:s/></text:span><text:span text:style-name="T412">＝</text:span><text:span text:style-name="T413">？</text:span><text:span text:style-name="T414">。</text:span><text:span text:style-name="T415">(</text:span><text:span text:style-name="T416">5</text:span><text:span text:style-name="T417">分</text:span><text:span text:style-name="T418">)</text:span></text:p>
      <text:p text:style-name="P419"><text:span text:style-name="T420">4.</text:span><text:span text:style-name="T421">請在</text:span><text:span text:style-name="T422">坐</text:span><text:span text:style-name="T423">標平面上標出下列五點</text:span><text:span text:style-name="T424">：A(3，1)、B(-2，-5)、C(-3，3)、D(0，-4)、E(5，-1)。</text:span><text:span text:style-name="T425">(5分)</text:span></text:p>
      <text:p text:style-name="P426"><text:tab/></text:p>
      <text:soft-page-break/>
      <text:p text:style-name="P427"><text:span text:style-name="T428">新北市立溪崑國民中學</text:span><text:span text:style-name="T429">10</text:span><text:span text:style-name="T430">5</text:span><text:span text:style-name="T431">學年度第</text:span><text:span text:style-name="T432">二</text:span><text:span text:style-name="T433">學期第一次定期評量數學科答案卷</text:span></text:p>
      <text:p text:style-name="P434"><draw:connector draw:type="line" svg:x1="0in" svg:y1="0.38889in" svg:x2="9in" svg:y2="0.38889in" draw:z-index="251656704" draw:id="id53" draw:style-name="a54" draw:name="直線接點 2" text:anchor-type="paragraph"><svg:title/><svg:desc/></draw:connector><text:span text:style-name="T435">七年級</text:span><text:span text:style-name="T436">　　　</text:span><text:span text:style-name="T437">班座號</text:span><text:span text:style-name="T438">　　　</text:span><text:span text:style-name="T439">姓名</text:span><text:span text:style-name="T440">　</text:span><text:span text:style-name="T441">　　　</text:span></text:p>
      <text:p text:style-name="P442">一、選擇題：(10題，共40分)</text:p>
      <table:table table:style-name="Table443">
        <table:table-columns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</table:table-columns>
        <table:table-row table:style-name="TableRow454">
          <table:table-cell table:style-name="TableCell455">
            <text:p text:style-name="P456">1</text:p>
          </table:table-cell>
          <table:table-cell table:style-name="TableCell457">
            <text:p text:style-name="P458">2</text:p>
          </table:table-cell>
          <table:table-cell table:style-name="TableCell459">
            <text:p text:style-name="P460">3</text:p>
          </table:table-cell>
          <table:table-cell table:style-name="TableCell461">
            <text:p text:style-name="P462">4</text:p>
          </table:table-cell>
          <table:table-cell table:style-name="TableCell463">
            <text:p text:style-name="P464">5</text:p>
          </table:table-cell>
          <table:table-cell table:style-name="TableCell465">
            <text:p text:style-name="P466">6</text:p>
          </table:table-cell>
          <table:table-cell table:style-name="TableCell467">
            <text:p text:style-name="P468">7</text:p>
          </table:table-cell>
          <table:table-cell table:style-name="TableCell469">
            <text:p text:style-name="P470">8</text:p>
          </table:table-cell>
          <table:table-cell table:style-name="TableCell471">
            <text:p text:style-name="P472">9</text:p>
          </table:table-cell>
          <table:table-cell table:style-name="TableCell473">
            <text:p text:style-name="P474">10</text:p>
          </table:table-cell>
        </table:table-row>
        <table:table-row table:style-name="TableRow475"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</table:table>
      <text:p text:style-name="P496"/>
      <text:p text:style-name="P497">二、填充題：(10格，每格4分)</text:p>
      <table:table table:style-name="Table498">
        <table:table-columns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</table:table-columns>
        <table:table-row table:style-name="TableRow504">
          <table:table-cell table:style-name="TableCell505">
            <text:p text:style-name="P506">1</text:p>
          </table:table-cell>
          <table:table-cell table:style-name="TableCell507">
            <text:p text:style-name="P508">2</text:p>
          </table:table-cell>
          <table:table-cell table:style-name="TableCell509">
            <text:p text:style-name="P510">3</text:p>
          </table:table-cell>
          <table:table-cell table:style-name="TableCell511">
            <text:p text:style-name="P512">4</text:p>
          </table:table-cell>
          <table:table-cell table:style-name="TableCell513">
            <text:p text:style-name="P514">5</text:p>
          </table:table-cell>
        </table:table-row>
        <table:table-row table:style-name="TableRow515"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</table:table-row>
        <table:table-row table:style-name="TableRow526">
          <table:table-cell table:style-name="TableCell527">
            <text:p text:style-name="P528">6</text:p>
          </table:table-cell>
          <table:table-cell table:style-name="TableCell529">
            <text:p text:style-name="P530">7</text:p>
          </table:table-cell>
          <table:table-cell table:style-name="TableCell531">
            <text:p text:style-name="P532">8</text:p>
          </table:table-cell>
          <table:table-cell table:style-name="TableCell533">
            <text:p text:style-name="P534">9</text:p>
          </table:table-cell>
          <table:table-cell table:style-name="TableCell535">
            <text:p text:style-name="P536">10</text:p>
          </table:table-cell>
        </table:table-row>
        <table:table-row table:style-name="TableRow537"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</table:table>
      <text:p text:style-name="P548"/>
      <text:p text:style-name="P549">三、計算題：(共20分)</text:p>
      <table:table table:style-name="Table550">
        <table:table-columns>
          <table:table-column table:style-name="TableColumn551"/>
          <table:table-column table:style-name="TableColumn552"/>
        </table:table-columns>
        <table:table-row table:style-name="TableRow553">
          <table:table-cell table:style-name="TableCell554">
            <text:p text:style-name="內文"><text:span text:style-name="T555">1.</text:span><text:span text:style-name="T556">(5分)</text:span></text:p>
            <text:p text:style-name="P557"/>
          </table:table-cell>
          <table:table-cell table:style-name="TableCell558">
            <text:p text:style-name="P559"><text:span text:style-name="T560">2.</text:span><text:span text:style-name="T561">(5分)</text:span></text:p>
          </table:table-cell>
        </table:table-row>
        <table:table-row table:style-name="TableRow562">
          <table:table-cell table:style-name="TableCell563">
            <text:p text:style-name="P564"><text:span text:style-name="T565">3.</text:span><text:span text:style-name="T566">(5</text:span><text:span text:style-name="T567">分</text:span><text:span text:style-name="T568">)</text:span></text:p>
          </table:table-cell>
          <table:table-cell table:style-name="TableCell569">
            <text:p text:style-name="內文"><text:span text:style-name="T570">4.</text:span><text:span text:style-name="T571">請在座標平面上標出下列五點：(5分)</text:span></text:p>
            <text:p text:style-name="P572">A(3，1)</text:p>
            <text:p text:style-name="P573"><draw:frame draw:z-index="251659776" draw:style-name="a55" draw:name="圖片 8" text:anchor-type="paragraph" svg:x="1.24444in" svg:y="0.0125in" svg:width="3.01944in" svg:height="3.07639in" style:rel-width="scale" style:rel-height="scale"><draw:image xlink:href="media/image2.emf" xlink:type="simple" xlink:show="embed" xlink:actuate="onLoad"/><svg:title/><svg:desc/></draw:frame><text:span text:style-name="T574">B(-2，-5)</text:span><text:span text:style-name="T575"><text:s/></text:span></text:p>
            <text:p text:style-name="P576">C(-3，3)</text:p>
            <text:p text:style-name="P577">D(0，-4)</text:p>
            <text:p text:style-name="P578"><text:span text:style-name="T579">E(5，-1)</text:span><text:span text:style-name="T580"><text:s/></text:span></text:p>
          </table:table-cell>
        </table:table-row>
      </table:table>
      <text:p text:style-name="P581"/>
      <text:soft-page-break/>
      <text:p text:style-name="P582">105-2-1七年級數學科－解答</text:p>
      <text:p text:style-name="P583">一、選擇題：(10題，共40分)</text:p>
      <table:table table:style-name="Table584">
        <table:table-columns>
          <table:table-column table:style-name="TableColumn585"/>
          <table:table-column table:style-name="TableColumn586"/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1</text:p>
          </table:table-cell>
          <table:table-cell table:style-name="TableCell598">
            <text:p text:style-name="P599">2</text:p>
          </table:table-cell>
          <table:table-cell table:style-name="TableCell600">
            <text:p text:style-name="P601">3</text:p>
          </table:table-cell>
          <table:table-cell table:style-name="TableCell602">
            <text:p text:style-name="P603">4</text:p>
          </table:table-cell>
          <table:table-cell table:style-name="TableCell604">
            <text:p text:style-name="P605">5</text:p>
          </table:table-cell>
          <table:table-cell table:style-name="TableCell606">
            <text:p text:style-name="P607">6</text:p>
          </table:table-cell>
          <table:table-cell table:style-name="TableCell608">
            <text:p text:style-name="P609">7</text:p>
          </table:table-cell>
          <table:table-cell table:style-name="TableCell610">
            <text:p text:style-name="P611">8</text:p>
          </table:table-cell>
          <table:table-cell table:style-name="TableCell612">
            <text:p text:style-name="P613">9</text:p>
          </table:table-cell>
          <table:table-cell table:style-name="TableCell614">
            <text:p text:style-name="P615">10</text:p>
          </table:table-cell>
        </table:table-row>
        <table:table-row table:style-name="TableRow616">
          <table:table-cell table:style-name="TableCell617">
            <text:p text:style-name="P618">B</text:p>
          </table:table-cell>
          <table:table-cell table:style-name="TableCell619">
            <text:p text:style-name="P620">B</text:p>
          </table:table-cell>
          <table:table-cell table:style-name="TableCell621">
            <text:p text:style-name="P622">A</text:p>
          </table:table-cell>
          <table:table-cell table:style-name="TableCell623">
            <text:p text:style-name="P624">D</text:p>
          </table:table-cell>
          <table:table-cell table:style-name="TableCell625">
            <text:p text:style-name="P626">A</text:p>
          </table:table-cell>
          <table:table-cell table:style-name="TableCell627">
            <text:p text:style-name="P628">C</text:p>
          </table:table-cell>
          <table:table-cell table:style-name="TableCell629">
            <text:p text:style-name="P630">C</text:p>
          </table:table-cell>
          <table:table-cell table:style-name="TableCell631">
            <text:p text:style-name="P632">B</text:p>
          </table:table-cell>
          <table:table-cell table:style-name="TableCell633">
            <text:p text:style-name="P634">D</text:p>
          </table:table-cell>
          <table:table-cell table:style-name="TableCell635">
            <text:p text:style-name="P636">B</text:p>
          </table:table-cell>
        </table:table-row>
      </table:table>
      <text:p text:style-name="P637"/>
      <text:p text:style-name="P638">二、填充題：(10格，每格4分)</text:p>
      <table:table table:style-name="Table639">
        <table:table-columns>
          <table:table-column table:style-name="TableColumn640"/>
          <table:table-column table:style-name="TableColumn641"/>
          <table:table-column table:style-name="TableColumn642"/>
          <table:table-column table:style-name="TableColumn643"/>
          <table:table-column table:style-name="TableColumn644"/>
        </table:table-columns>
        <table:table-row table:style-name="TableRow645">
          <table:table-cell table:style-name="TableCell646">
            <text:p text:style-name="P647">1</text:p>
          </table:table-cell>
          <table:table-cell table:style-name="TableCell648">
            <text:p text:style-name="P649">2</text:p>
          </table:table-cell>
          <table:table-cell table:style-name="TableCell650">
            <text:p text:style-name="P651">3</text:p>
          </table:table-cell>
          <table:table-cell table:style-name="TableCell652">
            <text:p text:style-name="P653">4</text:p>
          </table:table-cell>
          <table:table-cell table:style-name="TableCell654">
            <text:p text:style-name="P655">5</text:p>
          </table:table-cell>
        </table:table-row>
        <table:table-row table:style-name="TableRow656">
          <table:table-cell table:style-name="TableCell657">
            <text:p text:style-name="P658"><text:span text:style-name="T659"><draw:frame draw:z-index="0" draw:id="id54" draw:style-name="a56" draw:name="Object 52" text:anchor-type="as-char" svg:x="0in" svg:y="0in" svg:width="1.08333in" svg:height="0.25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/text:p>
          </table:table-cell>
          <table:table-cell table:style-name="TableCell660">
            <text:p text:style-name="P661"><text:span text:style-name="T662"><draw:frame draw:z-index="0" draw:id="id55" draw:style-name="a57" draw:name="Object 53" text:anchor-type="as-char" svg:x="0in" svg:y="0in" svg:width="1.19167in" svg:height="0.49167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/text:p>
          </table:table-cell>
          <table:table-cell table:style-name="TableCell663">
            <text:p text:style-name="P664"><text:span text:style-name="T665">X=2，Y=-1</text:span></text:p>
          </table:table-cell>
          <table:table-cell table:style-name="TableCell666">
            <text:p text:style-name="P667">-80</text:p>
          </table:table-cell>
          <table:table-cell table:style-name="TableCell668">
            <text:p text:style-name="P669">53</text:p>
          </table:table-cell>
        </table:table-row>
        <table:table-row table:style-name="TableRow670">
          <table:table-cell table:style-name="TableCell671">
            <text:p text:style-name="P672">6</text:p>
          </table:table-cell>
          <table:table-cell table:style-name="TableCell673">
            <text:p text:style-name="P674">7</text:p>
          </table:table-cell>
          <table:table-cell table:style-name="TableCell675">
            <text:p text:style-name="P676">8</text:p>
          </table:table-cell>
          <table:table-cell table:style-name="TableCell677">
            <text:p text:style-name="P678">9</text:p>
          </table:table-cell>
          <table:table-cell table:style-name="TableCell679">
            <text:p text:style-name="P680">10</text:p>
          </table:table-cell>
        </table:table-row>
        <table:table-row table:style-name="TableRow681">
          <table:table-cell table:style-name="TableCell682">
            <text:p text:style-name="P683"><text:span text:style-name="T684">60</text:span></text:p>
          </table:table-cell>
          <table:table-cell table:style-name="TableCell685">
            <text:p text:style-name="P686">9</text:p>
          </table:table-cell>
          <table:table-cell table:style-name="TableCell687">
            <text:p text:style-name="P688">三</text:p>
          </table:table-cell>
          <table:table-cell table:style-name="TableCell689">
            <text:p text:style-name="P690">24</text:p>
          </table:table-cell>
          <table:table-cell table:style-name="TableCell691">
            <text:p text:style-name="P692"><text:span text:style-name="T693">(6，-1)</text:span></text:p>
          </table:table-cell>
        </table:table-row>
      </table:table>
      <text:p text:style-name="P694"/>
      <text:p text:style-name="P695">三、計算題：(共20分)</text:p>
      <text:p text:style-name="P696"><text:span text:style-name="T697">1.<text:s/></text:span><text:span text:style-name="T698">a=1、b=5</text:span></text:p>
      <text:p text:style-name="內文"><text:span text:style-name="T699">2.<text:s/></text:span><text:span text:style-name="T700">36班</text:span></text:p>
      <text:p text:style-name="內文"><text:span text:style-name="T701">3.<text:s/></text:span><text:span text:style-name="T702">4</text:span><text:span text:style-name="T703"><text:s/></text:span></text:p>
      <text:p text:style-name="P704"><text:span text:style-name="T705">4.<text:s/></text:span><text:span text:style-name="T706">略</text:span><text:span text:style-name="T707"><text:tab/></text:span></text:p>
      <text:p text:style-name="P708"/>
      <text:p text:style-name="P709"/>
      <text:p text:style-name="P710"/>
      <text:p text:style-name="P7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HeaderChar" style:display-name="Header Char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選擇" style:display-name="03-內文選擇" style:family="paragraph" style:parent-style-name="內文">
      <style:paragraph-properties style:snap-to-layout-grid="false" fo:line-height="120%" fo:margin-left="0.3986in" fo:text-indent="-0.3986in">
        <style:tab-stops>
          <style:tab-stop style:type="left" style:position="-0.0097in"/>
          <style:tab-stop style:type="left" style:position="1.6013in"/>
          <style:tab-stop style:type="left" style:position="3.2263in"/>
          <style:tab-stop style:type="left" style:position="4.8513in"/>
        </style:tab-stops>
      </style:paragraph-properties>
      <style:text-properties style:letter-kerning="false" fo:font-size="10pt" style:font-size-asian="10pt" style:font-size-complex="10pt" fo:hyphenate="false"/>
    </style:style>
    <style:style style:name="內文選擇字元" style:display-name="03-內文選擇 字元" style:family="text">
      <style:text-properties style:font-name="Times New Roman" style:font-name-asian="新細明體" fo:font-size="10pt" style:font-size-asian="10pt"/>
    </style:style>
    <style:style style:name="PlaceholderText" style:display-name="Placeholder Text" style:family="text">
      <style:text-properties style:font-name="Times New Roman" style:font-name-complex="Times New Roman" fo:color="#808080"/>
    </style:style>
    <style:style style:name="BalloonText" style:display-name="Balloon Text" style:family="paragraph" style:parent-style-name="內文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填充題1." style:display-name="13-填充題1." style:family="paragraph" style:parent-style-name="內文">
      <style:paragraph-properties style:snap-to-layout-grid="false" fo:text-align="justify" style:line-height-at-least="0.3055in" fo:margin-left="0.2361in" fo:text-indent="-0.2361in">
        <style:tab-stops>
          <style:tab-stop style:type="left" style:position="0in"/>
          <style:tab-stop style:type="left" style:position="0.2756in"/>
        </style:tab-stops>
      </style:paragraph-properties>
      <style:text-properties fo:font-size="14pt" style:font-size-asian="14pt" fo:hyphenate="false"/>
    </style:style>
    <style:style style:name="頁首字元" style:display-name="頁首 字元" style:family="text">
      <style:text-properties style:font-name-asian="華康中明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0.1236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3學年度第一學期第一次定期評量數學科試題</dc:title>
    <dc:subject/>
    <meta:initial-creator>Tacher</meta:initial-creator>
    <dc:creator>sweettung</dc:creator>
    <meta:creation-date>2026-02-04T09:01:00Z</meta:creation-date>
    <dc:date>2026-02-04T09:01:00Z</dc:date>
    <meta:print-date>2014-05-30T03:53:00Z</meta:print-date>
    <meta:template xlink:href="Normal" xlink:type="simple"/>
    <meta:editing-cycles>2</meta:editing-cycles>
    <meta:editing-duration>PT0S</meta:editing-duration>
    <meta:document-statistic meta:page-count="4" meta:paragraph-count="7" meta:word-count="535" meta:character-count="3581" meta:row-count="25" meta:non-whitespace-character-count="3053"/>
  </office:meta>
</office:document-meta>
</file>