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media/image1.jpeg" manifest:media-type="image/jpeg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8" manifest:media-type=""/>
  <manifest:file-entry manifest:full-path="Object 1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6" manifest:media-type=""/>
  <manifest:file-entry manifest:full-path="Object 49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60" manifest:media-type=""/>
  <manifest:file-entry manifest:full-path="Object 61" manifest:media-type="application/octet-stream"/>
  <manifest:file-entry manifest:full-path="ObjectReplacements/Object 61" manifest:media-type=""/>
  <manifest:file-entry manifest:full-path="Object 62" manifest:media-type="application/octet-stream"/>
  <manifest:file-entry manifest:full-path="ObjectReplacements/Object 62" manifest:media-type=""/>
  <manifest:file-entry manifest:full-path="Object 63" manifest:media-type="application/octet-stream"/>
  <manifest:file-entry manifest:full-path="ObjectReplacements/Object 63" manifest:media-type=""/>
  <manifest:file-entry manifest:full-path="ObjectReplacements/Object 1" manifest:media-type=""/>
  <manifest:file-entry manifest:full-path="Object 2" manifest:media-type="application/octet-stream"/>
  <manifest:file-entry manifest:full-path="Object 57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7" style:parent-style-name="頁首" style:family="paragraph">
      <style:paragraph-properties fo:margin-top="0.125in">
        <style:tab-stops/>
      </style:paragraph-properties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9" style:parent-style-name="頁首" style:family="paragraph">
      <style:paragraph-properties fo:line-height="0.1388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fo:language="en" fo:country="US" style:language-asian="zh" style:country-asian="TW"/>
    </style:style>
    <style:style style:name="P31" style:parent-style-name="內文1" style:family="paragraph">
      <style:paragraph-properties style:snap-to-layout-grid="tru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text-position="-85.7% 100%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text-position="-92.8% 100%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text-position="-100% 100%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內文1" style:family="paragraph">
      <style:paragraph-properties style:snap-to-layout-grid="true" fo:margin-left="0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" style:parent-style-name="內文1" style:family="paragraph">
      <style:paragraph-properties style:snap-to-layout-grid="true" fo:margin-left="0in" fo:text-indent="0.1944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margin-left="0.709in" fo:text-indent="-0.709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text-position="-92.8% 100%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text-position="-92.8% 100%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text-position="-92.8% 100%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text-scale="50%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text-position="-92.8% 100%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text-position="-100% 100%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text-position="-85.7% 100%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text-scale="50%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text-position="-85.7% 100%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" style:parent-style-name="內文2" style:family="paragraph">
      <style:paragraph-properties fo:margin-left="0.0201in">
        <style:tab-stops>
          <style:tab-stop style:type="left" style:position="2.479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內文2" style:family="paragraph">
      <style:paragraph-properties fo:margin-left="0.0201in" fo:text-indent="0.1944in">
        <style:tab-stops>
          <style:tab-stop style:type="left" style:position="2.4798in"/>
        </style:tab-stops>
      </style:paragraph-properties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margin-left="0.180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8" style:parent-style-name="選擇" style:family="paragraph">
      <style:paragraph-properties fo:text-align="justify" fo:margin-left="0.5444in" fo:text-indent="-0.0312in">
        <style:tab-stops>
          <style:tab-stop style:type="left" style:position="2.122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選擇" style:family="paragraph">
      <style:paragraph-properties fo:text-align="justify" fo:margin-left="0.4236in" fo:text-indent="-0.4201in">
        <style:tab-stops>
          <style:tab-stop style:type="left" style:position="2.076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0" style:parent-style-name="選擇" style:family="paragraph">
      <style:paragraph-properties fo:text-align="justify" fo:margin-left="0.3645in" fo:text-indent="-0.3597in">
        <style:tab-stops>
          <style:tab-stop style:type="left" style:position="2.135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1" style:parent-style-name="選擇" style:family="paragraph">
      <style:paragraph-properties fo:text-align="justify" fo:margin-left="0.4513in" fo:text-indent="-0.3611in">
        <style:tab-stops>
          <style:tab-stop style:type="left" style:position="2.2152in"/>
        </style:tab-stops>
      </style:paragraph-properties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text-position="-178.5% 100%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text-position="-178.5% 100%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text-position="-321.4% 100%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text-position="-321.4% 100%" fo:font-size="14pt" style:font-size-asian="14pt" style:font-size-complex="14pt"/>
    </style:style>
    <style:style style:name="P125" style:parent-style-name="內文" style:family="paragraph">
      <style:paragraph-properties fo:margin-left="0.1944in" fo:text-indent="-0.1944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>
        <style:tab-stops>
          <style:tab-stop style:type="left" style:position="0.1465in"/>
          <style:tab-stop style:type="left" style:position="0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>
        <style:tab-stops>
          <style:tab-stop style:type="left" style:position="0.1465in"/>
          <style:tab-stop style:type="left" style:position="0.5in"/>
        </style:tab-stops>
      </style:paragraph-properties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fo:text-align="justify" fo:margin-left="0.693in" fo:text-indent="-0.693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text-scale="50%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fo:text-align="justify" fo:margin-left="0.0833in" fo:text-indent="0.0972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text-scale="50%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text-scale="50%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84" style:parent-style-name="內文" style:family="paragraph">
      <style:paragraph-properties fo:text-align="justify" fo:margin-left="0.693in" fo:text-indent="-0.693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0" style:parent-style-name="內文" style:family="paragraph">
      <style:paragraph-properties style:snap-to-layout-grid="false" fo:line-height="150%" fo:margin-left="0.7111in" fo:text-indent="-0.5444in">
        <style:tab-stops>
          <style:tab-stop style:type="left" style:position="1.3722in"/>
          <style:tab-stop style:type="left" style:position="2.8722in"/>
          <style:tab-stop style:type="left" style:position="3.8722in"/>
          <style:tab-stop style:type="right" style:position="6.2888in"/>
        </style:tab-stops>
      </style:paragraph-properties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style:snap-to-layout-grid="false" fo:line-height="150%" fo:margin-left="0.7111in" fo:text-indent="-0.5444in">
        <style:tab-stops>
          <style:tab-stop style:type="left" style:position="1.3722in"/>
          <style:tab-stop style:type="left" style:position="2.8722in"/>
          <style:tab-stop style:type="left" style:position="3.8722in"/>
          <style:tab-stop style:type="right" style:position="6.2888in"/>
        </style:tab-stops>
      </style:paragraph-properties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2" style:parent-style-name="內文" style:family="paragraph">
      <style:paragraph-properties fo:text-align="justify" fo:margin-left="0.0833in" fo:text-indent="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3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214" style:parent-style-name="內文1" style:family="paragraph">
      <style:paragraph-properties style:snap-to-layout-grid="tru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6" style:parent-style-name="內文1" style:family="paragraph">
      <style:paragraph-properties style:snap-to-layout-grid="true" fo:margin-left="0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style:text-position="-100% 100%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style:text-position="-100% 100%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4" style:parent-style-name="內文" style:family="paragraph">
      <style:paragraph-properties fo:text-align="center"/>
    </style:style>
    <style:style style:name="T2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6" style:parent-style-name="選擇" style:family="paragraph">
      <style:paragraph-properties fo:text-align="justify" fo:margin-left="0.1819in" fo:text-indent="0in">
        <style:tab-stops>
          <style:tab-stop style:type="left" style:position="2.318in"/>
        </style:tab-stops>
      </style:paragraph-properties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9" style:parent-style-name="選擇" style:family="paragraph">
      <style:paragraph-properties fo:text-align="justify" fo:margin-left="0.1819in" fo:text-indent="0in">
        <style:tab-stops>
          <style:tab-stop style:type="left" style:position="2.31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70" style:parent-style-name="內文" style:family="paragraph">
      <style:paragraph-properties style:snap-to-layout-grid="false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83" style:parent-style-name="內文" style:family="paragraph">
      <style:paragraph-properties style:snap-to-layout-grid="false" fo:line-height="140%" fo:margin-left="0.7388in" fo:text-indent="-0.7388in">
        <style:tab-stops>
          <style:tab-stop style:type="left" style:position="1.3444in"/>
          <style:tab-stop style:type="left" style:position="2.8444in"/>
          <style:tab-stop style:type="left" style:position="4.3444in"/>
          <style:tab-stop style:type="right" style:position="6.2611in"/>
        </style:tab-stops>
      </style:paragraph-properties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6" style:parent-style-name="內文0" style:family="paragraph">
      <style:paragraph-properties fo:margin-left="0.2819in" fo:text-indent="-0.281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7" style:parent-style-name="內文0" style:family="paragraph">
      <style:paragraph-properties fo:margin-left="0.2819in" fo:text-indent="-0.281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9" style:parent-style-name="內文0" style:family="paragraph">
      <style:paragraph-properties fo:margin-left="0.2819in" fo:text-indent="-0.2819in">
        <style:tab-stops/>
      </style:paragraph-properties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style:text-position="-35.7% 100%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9" style:parent-style-name="內文" style:family="paragraph">
      <style:paragraph-properties fo:margin-left="0.0972in" fo:text-indent="-0.0972in">
        <style:tab-stops/>
      </style:paragraph-properties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9" style:parent-style-name="內文" style:family="paragraph">
      <style:paragraph-properties fo:margin-left="0.0972in" fo:text-indent="-0.0972in">
        <style:tab-stops/>
      </style:paragraph-properties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widows="2" fo:orphans="2" fo:text-indent="1.0694in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6" style:parent-style-name="內文" style:family="paragraph">
      <style:paragraph-properties fo:widows="2" fo:orphans="2" fo:text-indent="0.4861in"/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0" style:parent-style-name="內文" style:family="paragraph">
      <style:paragraph-properties fo:margin-left="0.1944in" fo:text-indent="-0.1944in">
        <style:tab-stops/>
      </style:paragraph-properties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bold" style:text-underline-mode="continuous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72" style:parent-style-name="內文" style:family="paragraph">
      <style:paragraph-properties fo:margin-left="0.1944in" fo:text-indent="-0.1944in">
        <style:tab-stops/>
      </style:paragraph-properties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1" style:parent-style-name="內文" style:family="paragraph">
      <style:paragraph-properties fo:margin-left="0.1944in" fo:text-indent="-0.1944in">
        <style:tab-stops/>
      </style:paragraph-properties>
    </style:style>
    <style:style style:name="T3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color="#000000" style:text-position="super 50%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2" style:parent-style-name="內文" style:family="paragraph">
      <style:paragraph-properties fo:margin-left="0.1944in" fo:text-indent="-0.1944in">
        <style:tab-stops/>
      </style:paragraph-properties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style:font-style-complex="italic" fo:color="#000000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style:text-position="-28.5% 100%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2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font-weight="bold" style:font-weight-asian="bold" fo:color="#000000" fo:letter-spacing="0.0138in" fo:font-size="14pt" style:font-size-asian="14pt" style:font-size-complex="14pt" style:language-asian="zh" style:country-asian="TW"/>
    </style:style>
    <style:style style:name="P423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4pt" style:font-size-asian="14pt" style:font-size-complex="14pt" style:language-asian="zh" style:country-asian="TW"/>
    </style:style>
    <style:style style:name="P424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4pt" style:font-size-asian="14pt" style:font-size-complex="14pt" style:language-asian="zh" style:country-asian="TW"/>
    </style:style>
    <style:style style:name="P425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26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27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28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29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30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31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32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33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34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35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36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37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38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39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40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41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42" style:parent-style-name="頁首" style:family="paragraph">
      <style:paragraph-properties fo:text-align="center" fo:margin-right="-0.0208in">
        <style:tab-stops/>
      </style:paragraph-properties>
      <style:text-properties style:font-name="標楷體" style:font-name-asian="標楷體" fo:color="#000000" fo:letter-spacing="0.0138in" fo:font-size="12pt" style:font-size-asian="12pt" style:font-size-complex="12pt" style:language-asian="zh" style:country-asian="TW"/>
    </style:style>
    <style:style style:name="P443" style:parent-style-name="頁首" style:family="paragraph">
      <style:paragraph-properties fo:text-align="center" fo:margin-right="-0.0208in">
        <style:tab-stops/>
      </style:paragraph-properties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P444" style:parent-style-name="頁首" style:family="paragraph">
      <style:paragraph-properties fo:text-align="center" fo:margin-right="-0.0208in">
        <style:tab-stops/>
      </style:paragraph-properties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P445" style:parent-style-name="頁首" style:family="paragraph">
      <style:paragraph-properties fo:text-align="center" fo:margin-right="-0.0208in">
        <style:tab-stops/>
      </style:paragraph-properties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P446" style:parent-style-name="頁首" style:family="paragraph">
      <style:paragraph-properties fo:text-align="center" fo:margin-right="-0.0208in">
        <style:tab-stops/>
      </style:paragraph-properties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P447" style:parent-style-name="頁首" style:family="paragraph">
      <style:paragraph-properties fo:text-align="center" fo:margin-right="-0.0208in">
        <style:tab-stops/>
      </style:paragraph-properties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P448" style:parent-style-name="頁首" style:family="paragraph">
      <style:paragraph-properties fo:text-align="center" fo:margin-right="-0.0208in">
        <style:tab-stops/>
      </style:paragraph-properties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P449" style:parent-style-name="頁首" style:family="paragraph">
      <style:paragraph-properties fo:text-align="center" fo:margin-right="-0.0208in">
        <style:tab-stops/>
      </style:paragraph-properties>
    </style:style>
    <style:style style:name="T45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45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452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45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454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45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456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45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45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45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460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46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462" style:parent-style-name="頁首" style:family="paragraph">
      <style:paragraph-properties fo:margin-top="0.125in" fo:margin-right="-0.0194in">
        <style:tab-stops/>
      </style:paragraph-properties>
    </style:style>
    <style:style style:name="T46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46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46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46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46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46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46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47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47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47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473" style:parent-style-name="頁首" style:family="paragraph">
      <style:paragraph-properties fo:line-height="0.1388in" fo:margin-right="-0.0194in">
        <style:tab-stops/>
      </style:paragraph-properties>
    </style:style>
    <style:style style:name="T4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475" style:parent-style-name="頁首" style:family="paragraph">
      <style:paragraph-properties fo:margin-top="0.125in" fo:margin-right="-0.0194in">
        <style:tab-stops/>
      </style:paragraph-properties>
    </style:style>
    <style:style style:name="T47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479" style:family="table-column">
      <style:table-column-properties style:column-width="0.8465in"/>
    </style:style>
    <style:style style:name="TableColumn480" style:family="table-column">
      <style:table-column-properties style:column-width="0.8465in"/>
    </style:style>
    <style:style style:name="TableColumn481" style:family="table-column">
      <style:table-column-properties style:column-width="0.8465in"/>
    </style:style>
    <style:style style:name="TableColumn482" style:family="table-column">
      <style:table-column-properties style:column-width="0.8458in"/>
    </style:style>
    <style:style style:name="TableColumn483" style:family="table-column">
      <style:table-column-properties style:column-width="0.8458in"/>
    </style:style>
    <style:style style:name="TableColumn484" style:family="table-column">
      <style:table-column-properties style:column-width="0.8458in"/>
    </style:style>
    <style:style style:name="TableColumn485" style:family="table-column">
      <style:table-column-properties style:column-width="0.8458in"/>
    </style:style>
    <style:style style:name="TableColumn486" style:family="table-column">
      <style:table-column-properties style:column-width="0.8458in"/>
    </style:style>
    <style:style style:name="TableColumn487" style:family="table-column">
      <style:table-column-properties style:column-width="0.8458in"/>
    </style:style>
    <style:style style:name="TableColumn488" style:family="table-column">
      <style:table-column-properties style:column-width="0.8472in"/>
    </style:style>
    <style:style style:name="Table478" style:family="table">
      <style:table-properties style:width="8.4618in" fo:margin-left="0.4687in" table:align="left"/>
    </style:style>
    <style:style style:name="TableRow489" style:family="table-row">
      <style:table-row-properties style:min-row-height="0.3159in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Row510" style:family="table-row">
      <style:table-row-properties style:min-row-height="0.3159in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頁首" style:family="paragraph">
      <style:paragraph-properties fo:text-align="center"/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P531" style:parent-style-name="頁首" style:family="paragraph"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53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536" style:family="table-column">
      <style:table-column-properties style:column-width="1.6916in"/>
    </style:style>
    <style:style style:name="TableColumn537" style:family="table-column">
      <style:table-column-properties style:column-width="1.6923in"/>
    </style:style>
    <style:style style:name="TableColumn538" style:family="table-column">
      <style:table-column-properties style:column-width="1.6923in"/>
    </style:style>
    <style:style style:name="TableColumn539" style:family="table-column">
      <style:table-column-properties style:column-width="1.6923in"/>
    </style:style>
    <style:style style:name="TableColumn540" style:family="table-column">
      <style:table-column-properties style:column-width="1.693in"/>
    </style:style>
    <style:style style:name="Table535" style:family="table">
      <style:table-properties style:width="8.4618in" fo:margin-left="0.4687in" table:align="left"/>
    </style:style>
    <style:style style:name="TableRow541" style:family="table-row">
      <style:table-row-properties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Row552" style:family="table-row">
      <style:table-row-properties style:min-row-height="0.3368in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555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Row564" style:family="table-row">
      <style:table-row-properties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Row575" style:family="table-row">
      <style:table-row-properties style:min-row-height="0.3548in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578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頁首" style:family="paragraph">
      <style:paragraph-properties fo:text-align="center"/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587" style:parent-style-name="內文" style:family="paragraph">
      <style:paragraph-properties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88" style:parent-style-name="內文" style:family="paragraph">
      <style:paragraph-properties fo:margin-left="0.1944in" fo:text-indent="-0.1944in">
        <style:tab-stops/>
      </style:paragraph-properties>
    </style:style>
    <style:style style:name="T5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bold" style:text-underline-mode="continuous"/>
    </style:style>
    <style:style style:name="T5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593" style:family="table-column">
      <style:table-column-properties style:column-width="4.2305in"/>
    </style:style>
    <style:style style:name="TableColumn594" style:family="table-column">
      <style:table-column-properties style:column-width="4.2312in"/>
    </style:style>
    <style:style style:name="Table592" style:family="table">
      <style:table-properties style:width="8.4618in" fo:margin-left="0.4687in" table:align="left"/>
    </style:style>
    <style:style style:name="TableRow595" style:family="table-row">
      <style:table-row-properties style:min-row-height="3.918in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ableRow600" style:family="table-row">
      <style:table-row-properties style:min-row-height="3.918in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頁首" style:family="paragraph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605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P611" style:parent-style-name="頁首" style:family="paragraph">
      <style:paragraph-properties fo:margin-top="0.125in" fo:margin-right="-0.0194in">
        <style:tab-stops/>
      </style:paragraph-properties>
    </style:style>
    <style:style style:name="T612" style:parent-style-name="預設段落字型" style:family="text">
      <style:text-properties style:font-name="標楷體" style:font-name-asian="標楷體" fo:color="#000000" style:letter-kerning="false" style:language-asian="zh" style:country-asian="TW"/>
    </style:style>
    <style:style style:name="T613" style:parent-style-name="預設段落字型" style:family="text">
      <style:text-properties style:font-name="標楷體" style:font-name-asian="標楷體"/>
    </style:style>
    <style:style style:name="TableColumn615" style:family="table-column">
      <style:table-column-properties style:column-width="0.6895in"/>
    </style:style>
    <style:style style:name="TableColumn616" style:family="table-column">
      <style:table-column-properties style:column-width="0.6902in"/>
    </style:style>
    <style:style style:name="TableColumn617" style:family="table-column">
      <style:table-column-properties style:column-width="0.6909in"/>
    </style:style>
    <style:style style:name="TableColumn618" style:family="table-column">
      <style:table-column-properties style:column-width="0.6902in"/>
    </style:style>
    <style:style style:name="TableColumn619" style:family="table-column">
      <style:table-column-properties style:column-width="0.6909in"/>
    </style:style>
    <style:style style:name="TableColumn620" style:family="table-column">
      <style:table-column-properties style:column-width="0.6902in"/>
    </style:style>
    <style:style style:name="TableColumn621" style:family="table-column">
      <style:table-column-properties style:column-width="0.6902in"/>
    </style:style>
    <style:style style:name="TableColumn622" style:family="table-column">
      <style:table-column-properties style:column-width="0.6909in"/>
    </style:style>
    <style:style style:name="TableColumn623" style:family="table-column">
      <style:table-column-properties style:column-width="0.6902in"/>
    </style:style>
    <style:style style:name="TableColumn624" style:family="table-column">
      <style:table-column-properties style:column-width="0.6923in"/>
    </style:style>
    <style:style style:name="Table614" style:family="table">
      <style:table-properties style:width="6.9062in" fo:margin-left="0.1736in" table:align="left"/>
    </style:style>
    <style:style style:name="TableRow625" style:family="table-row">
      <style:table-row-properties style:min-row-height="0.202in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Row646" style:family="table-row">
      <style:table-row-properties style:min-row-height="0.1868in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667" style:parent-style-name="預設段落字型" style:family="text">
      <style:text-properties style:font-name="標楷體" style:font-name-asian="標楷體" fo:color="#000000" style:letter-kerning="false" style:language-asian="zh" style:country-asian="TW"/>
    </style:style>
    <style:style style:name="T668" style:parent-style-name="預設段落字型" style:family="text">
      <style:text-properties style:font-name="標楷體" style:font-name-asian="標楷體" style:language-asian="zh" style:country-asian="TW"/>
    </style:style>
    <style:style style:name="T669" style:parent-style-name="預設段落字型" style:family="text">
      <style:text-properties style:font-name="標楷體" style:font-name-asian="標楷體"/>
    </style:style>
    <style:style style:name="TableColumn671" style:family="table-column">
      <style:table-column-properties style:column-width="1.1687in"/>
    </style:style>
    <style:style style:name="TableColumn672" style:family="table-column">
      <style:table-column-properties style:column-width="1.5937in"/>
    </style:style>
    <style:style style:name="TableColumn673" style:family="table-column">
      <style:table-column-properties style:column-width="1.6131in"/>
    </style:style>
    <style:style style:name="TableColumn674" style:family="table-column">
      <style:table-column-properties style:column-width="1.1479in"/>
    </style:style>
    <style:style style:name="TableColumn675" style:family="table-column">
      <style:table-column-properties style:column-width="1.3826in"/>
    </style:style>
    <style:style style:name="Table670" style:family="table">
      <style:table-properties style:width="6.9062in" fo:margin-left="0.1736in" table:align="left"/>
    </style:style>
    <style:style style:name="TableRow676" style:family="table-row">
      <style:table-row-properties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Row687" style:family="table-row">
      <style:table-row-properties style:min-row-height="0.2437in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頁首" style:family="paragraph">
      <style:paragraph-properties fo:text-align="center"/>
    </style:style>
    <style:style style:name="T696" style:parent-style-name="預設段落字型" style:family="text">
      <style:text-properties style:font-name="標楷體" style:font-name-asian="標楷體" fo:color="#000000" style:letter-kerning="false" style:language-asian="zh" style:country-asian="TW"/>
    </style:style>
    <style:style style:name="T697" style:parent-style-name="預設段落字型" style:family="text">
      <style:text-properties style:font-name="標楷體" style:font-name-asian="標楷體" fo:color="#000000" style:letter-kerning="false" style:text-position="-40% 100%" style:language-asian="zh" style:country-asian="TW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頁首" style:family="paragraph">
      <style:paragraph-properties fo:text-align="center"/>
    </style:style>
    <style:style style:name="T700" style:parent-style-name="預設段落字型" style:family="text">
      <style:text-properties style:font-name="標楷體" style:font-name-asian="標楷體" fo:color="#000000" style:letter-kerning="false" style:text-position="-40% 100%" style:language-asian="zh" style:country-asian="TW"/>
    </style:style>
    <style:style style:name="TableRow701" style:family="table-row">
      <style:table-row-properties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Row712" style:family="table-row">
      <style:table-row-properties style:min-row-height="0.2298in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頁首" style:family="paragraph">
      <style:paragraph-properties fo:text-align="center"/>
    </style:style>
    <style:style style:name="T719" style:parent-style-name="預設段落字型" style:family="text">
      <style:text-properties style:font-name="標楷體" style:font-name-asian="標楷體" fo:color="#000000" style:letter-kerning="false" style:language-asian="zh" style:country-asian="TW"/>
    </style:style>
    <style:style style:name="T720" style:parent-style-name="預設段落字型" style:family="text">
      <style:text-properties style:font-name="標楷體" style:font-name-asian="標楷體" fo:color="#000000" style:letter-kerning="false" style:text-position="-40% 100%" style:language-asian="zh" style:country-asian="TW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頁首" style:family="paragraph">
      <style:paragraph-properties fo:text-align="center"/>
      <style:text-properties style:font-name="標楷體" style:font-name-asian="標楷體" fo:color="#000000" style:letter-kerning="false" style:language-asian="zh" style:country-asian="TW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頁首" style:family="paragraph">
      <style:paragraph-properties fo:text-align="center"/>
    </style:style>
    <style:style style:name="T725" style:parent-style-name="預設段落字型" style:family="text">
      <style:text-properties style:font-name="標楷體" style:font-name-asian="標楷體" fo:color="#000000" style:letter-kerning="false" style:text-position="-120% 100%" style:language-asian="zh" style:country-asian="TW"/>
    </style:style>
    <style:style style:name="P726" style:parent-style-name="內文" style:family="paragraph">
      <style:paragraph-properties fo:margin-left="0.1388in" fo:text-indent="-0.1388in">
        <style:tab-stops/>
      </style:paragraph-properties>
    </style:style>
    <style:style style:name="T7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2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bold" style:text-underline-mode="continuous"/>
    </style:style>
    <style:style style:name="T7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731" style:family="table-column">
      <style:table-column-properties style:column-width="3.4541in"/>
    </style:style>
    <style:style style:name="TableColumn732" style:family="table-column">
      <style:table-column-properties style:column-width="3.452in"/>
    </style:style>
    <style:style style:name="Table730" style:family="table">
      <style:table-properties style:width="6.9062in" fo:margin-left="0.1736in" table:align="left"/>
    </style:style>
    <style:style style:name="TableRow733" style:family="table-row">
      <style:table-row-properties style:min-row-height="0.4104in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頁首" style:family="paragraph">
      <style:text-properties style:font-name="標楷體" style:font-name-asian="標楷體" fo:color="#000000" style:letter-kerning="false" fo:language="en" fo:country="US" style:language-asian="zh" style:country-asian="TW"/>
    </style:style>
    <style:style style:name="P736" style:parent-style-name="頁首" style:family="paragraph">
      <style:text-properties style:font-name="標楷體" style:font-name-asian="標楷體" fo:color="#000000" style:letter-kerning="false" fo:language="en" fo:country="US" style:language-asian="zh" style:country-asian="TW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T738" style:parent-style-name="預設段落字型" style:family="text">
      <style:text-properties style:font-name="標楷體" style:font-name-asian="標楷體" fo:color="#000000" style:letter-kerning="false" fo:language="en" fo:country="US" style:language-asian="zh" style:country-asian="TW"/>
    </style:style>
    <style:style style:name="T739" style:parent-style-name="預設段落字型" style:family="text">
      <style:text-properties style:font-name="標楷體" style:font-name-asian="標楷體" fo:color="#000000" style:letter-kerning="false" style:language-asian="zh" style:country-asian="TW"/>
    </style:style>
    <style:style style:name="TableRow740" style:family="table-row">
      <style:table-row-properties style:min-row-height="0.4104in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T742" style:parent-style-name="預設段落字型" style:family="text">
      <style:text-properties style:font-name="標楷體" style:font-name-asian="標楷體" fo:color="#000000" style:letter-kerning="false" fo:language="en" fo:country="US" style:language-asian="zh" style:country-asian="TW"/>
    </style:style>
    <style:style style:name="T743" style:parent-style-name="預設段落字型" style:family="text">
      <style:text-properties style:font-name="標楷體" style:font-name-asian="標楷體" fo:color="#000000" style:letter-kerning="false" style:language-asian="zh" style:country-asian="TW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T745" style:parent-style-name="預設段落字型" style:family="text">
      <style:text-properties style:font-name="標楷體" style:font-name-asian="標楷體" fo:color="#000000" style:letter-kerning="false" fo:language="en" fo:country="US" style:language-asian="zh" style:country-asian="TW"/>
    </style:style>
    <style:style style:name="T746" style:parent-style-name="預設段落字型" style:family="text">
      <style:text-properties style:font-name="標楷體" style:font-name-asian="標楷體" fo:color="#000000" style:letter-kerning="false" style:language-asian="zh" style:country-asian="TW"/>
    </style:style>
    <style:style style:name="T747" style:parent-style-name="預設段落字型" style:family="text">
      <style:text-properties style:font-name="標楷體" style:font-name-asian="標楷體" fo:color="#000000" style:letter-kerning="false" style:text-position="-30% 100%" style:language-asian="zh" style:country-asian="TW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7">新北市立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二</text:span><text:span text:style-name="T14">次定期評量</text:span><text:span text:style-name="T15">數學</text:span><text:span text:style-name="T16">科試卷</text:span></text:p>
      <text:p text:style-name="P17"><text:span text:style-name="T18">　　</text:span><text:span text:style-name="T19"><text:s text:c="8"/></text:span><text:span text:style-name="T20">　　　　　　　　</text:span><text:span text:style-name="T21"><text:s/></text:span><text:span text:style-name="T22"><text:s/></text:span><text:span text:style-name="T23">八年級</text:span><text:span text:style-name="T24">　　　</text:span><text:span text:style-name="T25">班座號</text:span><text:span text:style-name="T26">　　　</text:span><text:span text:style-name="T27">姓名</text:span><text:span text:style-name="T28"><text:s text:c="14"/></text:span></text:p>
      <text:p text:style-name="P29"><text:span text:style-name="T30"><draw:connector draw:type="line" svg:x1="0.02361in" svg:y1="0.07361in" svg:x2="8.90903in" svg:y2="0.07361in" draw:z-index="251659264" draw:id="id0" draw:style-name="a0" draw:name="Line 2" text:anchor-type="paragraph"><svg:title/><svg:desc/></draw:connector></text:span></text:p>
      <text:p text:style-name="P31">一、選擇題：（每題4分，共40分）</text:p>
      <text:p text:style-name="P32"><text:span text:style-name="T33">1.</text:span><text:span text:style-name="T34">下列根式：</text:span><text:span text:style-name="T35"><draw:frame draw:z-index="0" draw:id="id1" draw:style-name="a1" draw:name="Object 1" text:anchor-type="as-char" svg:x="0in" svg:y="0in" svg:width="0.325in" svg:height="0.2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6">、</text:span><text:span text:style-name="T37"><draw:frame draw:z-index="0" draw:id="id2" draw:style-name="a2" draw:name="Object 2" text:anchor-type="as-char" svg:x="0in" svg:y="0in" svg:width="0.325in" svg:height="0.25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38">、</text:span><text:span text:style-name="T39"><draw:frame draw:z-index="0" draw:id="id3" draw:style-name="a3" draw:name="Object 3" text:anchor-type="as-char" svg:x="0in" svg:y="0in" svg:width="0.375in" svg:height="0.425in" style:rel-width="scale" style:rel-height="scale"><draw:object-ole draw:class-id="0002CE03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40">、</text:span><text:span text:style-name="T41"><draw:frame draw:z-index="0" draw:id="id4" draw:style-name="a4" draw:name="Object 4" text:anchor-type="as-char" svg:x="0in" svg:y="0in" svg:width="0.29167in" svg:height="0.49167in" style:rel-width="scale" style:rel-height="scale"><draw:object-ole draw:class-id="0002CE03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42">、</text:span><text:span text:style-name="T43"><draw:frame draw:z-index="0" draw:id="id5" draw:style-name="a5" draw:name="Object 5" text:anchor-type="as-char" svg:x="0in" svg:y="0in" svg:width="0.28333in" svg:height="0.5in" style:rel-width="scale" style:rel-height="scale"><draw:object-ole draw:class-id="0002CE03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44">、</text:span><text:span text:style-name="T45"><draw:frame draw:z-index="0" draw:id="id6" draw:style-name="a6" draw:name="Object 6" text:anchor-type="as-char" svg:x="0in" svg:y="0in" svg:width="0.375in" svg:height="0.25in" style:rel-width="scale" style:rel-height="scale"><draw:object-ole draw:class-id="0002CE03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46">中</text:span><text:span text:style-name="T47">，</text:span><text:span text:style-name="T48">共有幾個是最簡根式？</text:span><text:span text:style-name="T49">(A) 2 (B) 3 (C) 4<text:s/></text:span><text:span text:style-name="T50">(D) 5 個。</text:span></text:p>
      <text:p text:style-name="P51"><text:span text:style-name="T52">2.已知2x</text:span><text:span text:style-name="T53">2</text:span><text:span text:style-name="T54">＋5x－3＝（x＋3）（2x－1），則下列敘述何者正確？ (A) 2x</text:span><text:span text:style-name="T55">2</text:span><text:span text:style-name="T56">＋5x－3是x＋3的因式 <text:s/></text:span></text:p>
      <text:p text:style-name="P57"><text:span text:style-name="T58">(B) 4x－2是2x</text:span><text:span text:style-name="T59">2</text:span><text:span text:style-name="T60">＋5x－3的因式 (C) 2x－1是x＋3的倍式 (D) 2x</text:span><text:span text:style-name="T61">2</text:span><text:span text:style-name="T62">＋5x－3是2x＋1的倍式 。</text:span></text:p>
      <text:p text:style-name="P63"><text:span text:style-name="T64">3.計算（－</text:span><text:span text:style-name="T65"><draw:frame draw:z-index="0" draw:id="id7" draw:style-name="a7" draw:name="Object 7" text:anchor-type="as-char" svg:x="0in" svg:y="0in" svg:width="0.29444in" svg:height="0.47917in" style:rel-width="scale" style:rel-height="scale"><draw:object-ole draw:class-id="0002CE03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66">）×</text:span><text:span text:style-name="T67"><draw:frame draw:z-index="0" draw:id="id8" draw:style-name="a8" draw:name="Object 8" text:anchor-type="as-char" svg:x="0in" svg:y="0in" svg:width="0.37847in" svg:height="0.4875in" style:rel-width="scale" style:rel-height="scale"><draw:object-ole draw:class-id="0002CE03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68">÷（－</text:span><text:span text:style-name="T69"><draw:frame draw:z-index="0" draw:id="id9" draw:style-name="a9" draw:name="Object 9" text:anchor-type="as-char" svg:x="0in" svg:y="0in" svg:width="0.28542in" svg:height="0.4875in" style:rel-width="scale" style:rel-height="scale"><draw:object-ole draw:class-id="0002CE03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70">）之後，和下列哪一個相等？ (A)</text:span><text:span text:style-name="T71"><text:s/></text:span><text:span text:style-name="T72"><draw:frame draw:z-index="0" draw:id="id10" draw:style-name="a10" draw:name="Object 10" text:anchor-type="as-char" svg:x="0in" svg:y="0in" svg:width="0.29444in" svg:height="0.4875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73"><text:s/>(B)</text:span><text:span text:style-name="T74"><draw:frame draw:z-index="0" draw:id="id11" draw:style-name="a11" draw:name="Object 11" text:anchor-type="as-char" svg:x="0in" svg:y="0in" svg:width="0.28542in" svg:height="0.4625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75"><text:s/>(C)</text:span><text:span text:style-name="T76"><draw:frame draw:z-index="0" draw:id="id12" draw:style-name="a12" draw:name="Object 12" text:anchor-type="as-char" svg:x="0in" svg:y="0in" svg:width="0.29444in" svg:height="0.47083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77"><text:s/></text:span><text:span text:style-name="T78">(D)</text:span><text:span text:style-name="T79"><text:s/></text:span><text:span text:style-name="T80"><draw:frame draw:z-index="0" draw:id="id13" draw:style-name="a13" draw:name="Object 13" text:anchor-type="as-char" svg:x="0in" svg:y="0in" svg:width="0.16806in" svg:height="0.42847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81">。</text:span></text:p>
      <text:p text:style-name="P82">4.坐標平面上四點， A（2 ,－3）、B（－5 ,－3）、C（－2 ,3）、D（3 ,4），則下列何者的距離最長？</text:p>
      <text:p text:style-name="P83"><text:span text:style-name="T84">(A)</text:span><text:span text:style-name="T85"><draw:frame draw:z-index="0" draw:id="id14" draw:style-name="a14" draw:name="Object 14" text:anchor-type="as-char" svg:x="0in" svg:y="0in" svg:width="0.28542in" svg:height="0.21875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86"><text:s text:c="2"/>(B)</text:span><text:span text:style-name="T87"><text:s/></text:span><text:span text:style-name="T88"><draw:frame draw:z-index="0" draw:id="id15" draw:style-name="a15" draw:name="Object 15" text:anchor-type="as-char" svg:x="0in" svg:y="0in" svg:width="0.28542in" svg:height="0.24375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89"><text:s text:c="2"/>(C)</text:span><text:span text:style-name="T90"><text:s/></text:span><text:span text:style-name="T91"><draw:frame draw:z-index="0" draw:id="id16" draw:style-name="a16" draw:name="Object 16" text:anchor-type="as-char" svg:x="0in" svg:y="0in" svg:width="0.28542in" svg:height="0.24375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92"><text:s text:c="2"/>(D)</text:span><text:span text:style-name="T93"><text:s/></text:span><text:span text:style-name="T94"><draw:frame draw:z-index="0" draw:id="id17" draw:style-name="a17" draw:name="Object 17" text:anchor-type="as-char" svg:x="0in" svg:y="0in" svg:width="0.29444in" svg:height="0.21875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95">。</text:span></text:p>
      <text:p text:style-name="P96">5.如圖（一），實驗室有一個直圓柱體的杯子，上方杯蓋正中央有一小孔，將一支長20公分的玻棒從中央小孔插入杯中底部邊緣，若杯子底圓直徑10公分，高度12公分，則玻棒露出杯口外的長度為</text:p>
      <text:p text:style-name="P97">（不考慮玻棒的粗細）(A) 5 <text:s/>(B) 6 <text:s/>(C) 7 <text:s/>(D) 8 <text:s/>公分。</text:p>
      <text:p text:style-name="內文"><text:span text:style-name="T98"><text:s text:c="9"/></text:span><text:span text:style-name="T99"><draw:frame draw:style-name="a18" draw:name="圖片 11" text:anchor-type="as-char" svg:x="0in" svg:y="0in" svg:width="0.57341in" svg:height="0.93043in" style:rel-width="scale" style:rel-height="scale"><draw:image xlink:href="media/image1.jpeg" xlink:type="simple" xlink:show="embed" xlink:actuate="onLoad"/><svg:title/><svg:desc>98-1a</svg:desc></draw:frame></text:span><text:span text:style-name="T100"><text:s text:c="10"/></text:span><text:span text:style-name="T101"><text:s/></text:span><text:span text:style-name="T102"><text:s text:c="3"/></text:span><text:span text:style-name="T103"><draw:frame draw:z-index="0" draw:id="id18" draw:style-name="a19" draw:name="Picture 18" text:anchor-type="as-char" svg:x="0in" svg:y="0in" svg:width="1.30278in" svg:height="0.88333in" style:rel-width="scale" style:rel-height="scale"><draw:object-ole draw:class-id="00020907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104"><text:s text:c="5"/></text:span><text:span text:style-name="T105"><text:s/></text:span><text:span text:style-name="T106"><text:s text:c="2"/></text:span><text:span text:style-name="T107"><draw:frame draw:z-index="0" draw:id="id19" draw:style-name="a20" draw:name="Picture 19" text:anchor-type="as-char" svg:x="0in" svg:y="0in" svg:width="3.04931in" svg:height="0.86528in" style:rel-width="scale" style:rel-height="scale"><draw:object-ole draw:class-id="00020907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/text:p>
      <text:p text:style-name="P108"><text:s/><text:s text:c="3"/>圖（一）<text:s text:c="13"/>圖（二）<text:s text:c="17"/><text:s text:c="6"/><text:s/>圖（三）</text:p>
      <text:p text:style-name="P109">6.如圖（二），將一張邊長為3x＋1的正方形紙片，中間剪去一個邊長為2x的正方形，則剩餘的面積會與</text:p>
      <text:p text:style-name="P110"><text:s text:c="2"/>下列哪一個矩形的面積相等？</text:p>
      <text:p text:style-name="P111"><text:span text:style-name="T112"><text:s/>(A)</text:span><text:span text:style-name="T113"><text:s/></text:span><text:bookmark-start text:name="_MON_1459582312"/><text:bookmark-start text:name="_MON_1460199078"/><text:bookmark-start text:name="_MON_1460199185"/><text:bookmark-start text:name="_MON_1494240709"/><text:bookmark-start text:name="_MON_1519804127"/><text:bookmark-end text:name="_MON_1459582312"/><text:bookmark-end text:name="_MON_1460199078"/><text:bookmark-end text:name="_MON_1460199185"/><text:bookmark-end text:name="_MON_1494240709"/><text:bookmark-end text:name="_MON_1519804127"/><text:span text:style-name="T114"><draw:frame draw:z-index="0" draw:id="id20" draw:style-name="a21" draw:name="Picture 20" text:anchor-type="as-char" svg:x="0in" svg:y="0in" svg:width="1.4875in" svg:height="0.50417in" style:rel-width="scale" style:rel-height="scale"><draw:object-ole draw:class-id="00020907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115"><text:s/></text:span><text:span text:style-name="T116">(B)<text:s/></text:span><text:span text:style-name="T117"><draw:frame draw:z-index="0" draw:id="id21" draw:style-name="a22" draw:name="Picture 21" text:anchor-type="as-char" svg:x="0in" svg:y="0in" svg:width="1.64653in" svg:height="0.50417in" style:rel-width="scale" style:rel-height="scale"><draw:object-ole draw:class-id="00020907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118"><text:s/></text:span><text:bookmark-start text:name="_MON_1494240748"/><text:bookmark-start text:name="_MON_1519804167"/><text:bookmark-start text:name="_MON_1394972047"/><text:bookmark-end text:name="_MON_1494240748"/><text:bookmark-end text:name="_MON_1519804167"/><text:bookmark-end text:name="_MON_1394972047"/><text:span text:style-name="T119">(C)<text:s/></text:span><text:span text:style-name="T120"><draw:frame draw:z-index="0" draw:id="id22" draw:style-name="a23" draw:name="Picture 22" text:anchor-type="as-char" svg:x="0in" svg:y="0in" svg:width="1.49583in" svg:height="0.77361in" style:rel-width="scale" style:rel-height="scale"><draw:object-ole draw:class-id="00020907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121"><text:tab/></text:span><text:span text:style-name="T122">(D)</text:span><text:span text:style-name="T123"><text:s/></text:span><text:bookmark-start text:name="_MON_1494240848"/><text:bookmark-start text:name="_MON_1519804249"/><text:bookmark-start text:name="_MON_1394972062"/><text:bookmark-start text:name="_MON_1460199141"/><text:bookmark-end text:name="_MON_1494240848"/><text:bookmark-end text:name="_MON_1519804249"/><text:bookmark-end text:name="_MON_1394972062"/><text:bookmark-end text:name="_MON_1460199141"/><text:span text:style-name="T124"><draw:frame draw:z-index="0" draw:id="id23" draw:style-name="a24" draw:name="Picture 23" text:anchor-type="as-char" svg:x="0in" svg:y="0in" svg:width="1.89931in" svg:height="0.73958in" style:rel-width="scale" style:rel-height="scale"><draw:object-ole draw:class-id="00020907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/text:p>
      <text:p text:style-name="P125"><text:span text:style-name="T126">7.如圖（三），有A、B、C、D不同的長方形紙板許多塊。</text:span><text:span text:style-name="T127">小晨</text:span><text:span text:style-name="T128">拿了其中的3個A，2個B，3個C，2個D，將這10</text:span><text:span text:style-name="T129">個圖形拼成一個大的</text:span><text:span text:style-name="T130">長方形</text:span><text:span text:style-name="T131">。則此</text:span><text:span text:style-name="T132">長方形的長和寬分別為多少？</text:span></text:p>
      <text:p text:style-name="P133"><text:s text:c="2"/>(A) 3x＋1、x＋2a<text:s/><text:s/>(B) 3x＋2a、x＋1<text:s text:c="2"/>(C) x＋3a、3x＋1<text:s/><text:s/>(D) 3x＋3a、x＋1 。</text:p>
      <text:p text:style-name="P134"><text:bookmark-start text:name="_MON_1520161679"/><text:bookmark-start text:name="_MON_1461356138"/><text:bookmark-start text:name="_MON_1461356469"/><text:bookmark-end text:name="_MON_1520161679"/><text:bookmark-end text:name="_MON_1461356138"/><text:bookmark-end text:name="_MON_1461356469"/><text:span text:style-name="T135">8.將9x</text:span><text:span text:style-name="T136">2</text:span><text:span text:style-name="T137">－ax＋4因式分解，可得 ( 3x＋b )</text:span><text:span text:style-name="T138">2</text:span><text:span text:style-name="T139">的形式，則a＋b的值可能為<text:s/></text:span><text:span text:style-name="T140">(A)</text:span><text:span text:style-name="T141">－10<text:s/></text:span><text:span text:style-name="T142">(B)</text:span><text:span text:style-name="T143">－14<text:s/></text:span><text:span text:style-name="T144">(C)</text:span><text:span text:style-name="T145"><text:s/>12<text:s/></text:span><text:span text:style-name="T146">(D)</text:span><text:span text:style-name="T147"><text:s/>14。</text:span></text:p>
      <text:p text:style-name="P148"><text:span text:style-name="T149">9.已知（3x＋1）（－x＋3）＋（3x＋1）（－2x＋1）＋（x＋2）（3x－4）可因式分解成</text:span><text:span text:style-name="T150"><text:s/></text:span><text:span text:style-name="T151">(<text:s/></text:span><text:span text:style-name="T152">ax</text:span><text:span text:style-name="T153">＋</text:span><text:span text:style-name="T154">b</text:span><text:span text:style-name="T155"><text:s/>) (</text:span><text:span text:style-name="T156">c</text:span><text:span text:style-name="T157">－2</text:span><text:span text:style-name="T158">x</text:span><text:span text:style-name="T159"><text:s/>)</text:span><text:span text:style-name="T160">，</text:span></text:p>
      <text:p text:style-name="P161"><text:span text:style-name="T162">其中</text:span><text:span text:style-name="T163">a</text:span><text:span text:style-name="T164">、</text:span><text:span text:style-name="T165">b</text:span><text:span text:style-name="T166">、</text:span><text:span text:style-name="T167">c</text:span><text:span text:style-name="T168">均為整數，則</text:span><text:span text:style-name="T169">a</text:span><text:span text:style-name="T170">＋</text:span><text:span text:style-name="T171">b</text:span><text:span text:style-name="T172">＋</text:span><text:span text:style-name="T173">c</text:span><text:span text:style-name="T174">＝？(A) －2</text:span><text:span text:style-name="T175"><text:s/></text:span><text:span text:style-name="T176"><text:s/>(B)</text:span><text:span text:style-name="T177"><text:s/></text:span><text:span text:style-name="T178">－5 (C)</text:span><text:span text:style-name="T179"><text:s/></text:span><text:span text:style-name="T180">0 (D)</text:span><text:span text:style-name="T181"><text:s/></text:span><text:span text:style-name="T182">6 。</text:span></text:p>
      <text:p text:style-name="P183">【尚有試題】</text:p>
      <text:soft-page-break/>
      <text:p text:style-name="P184"><text:span text:style-name="T185">10.若因式分解（2x－3）</text:span><text:span text:style-name="T186">2</text:span><text:span text:style-name="T187">（a－1）＋（1－a）</text:span><text:span text:style-name="T188">2</text:span><text:span text:style-name="T189">（3－2x）時，甲、乙兩人作法如下：</text:span></text:p>
      <text:p text:style-name="P190"><text:span text:style-name="T191">甲：（2x－3）</text:span><text:span text:style-name="T192">2</text:span><text:span text:style-name="T193">（a－1）＋（1－a）</text:span><text:span text:style-name="T194">2</text:span><text:span text:style-name="T195">（3－2x）＝（2x－3）</text:span><text:span text:style-name="T196">2</text:span><text:span text:style-name="T197">（a－1）＋（a－1）</text:span><text:span text:style-name="T198">2</text:span><text:span text:style-name="T199">（2x－3）</text:span></text:p>
      <text:p text:style-name="P200"><text:s text:c="6"/>＝（2x－3）（a－1）［（2x－3）＋（a－1）］＝（2x－3）（a－1）（2x＋a－4）。</text:p>
      <text:p text:style-name="P201"><text:span text:style-name="T202">乙：（2x－3）</text:span><text:span text:style-name="T203">2</text:span><text:span text:style-name="T204">（a－1）＋（1－a）</text:span><text:span text:style-name="T205">2</text:span><text:span text:style-name="T206">（3－2x）＝（3－2x）</text:span><text:span text:style-name="T207">2</text:span><text:span text:style-name="T208">（a－1）＋（a－1）</text:span><text:span text:style-name="T209">2</text:span><text:span text:style-name="T210">（3－2x）</text:span></text:p>
      <text:p text:style-name="P211"><text:s text:c="6"/>＝（3－2x）（a－1）［（3－2x）＋（a－1）］＝（3－2x）（a－1）（a－2x＋2）。</text:p>
      <text:p text:style-name="P212">則下列對於甲、乙兩人作法的敘述，何者正確？</text:p>
      <text:p text:style-name="P213">(A)<text:s/>甲、乙都正確　(B) 甲正確、乙錯誤 (C) 甲錯誤、乙正確(D) 甲、乙都錯誤。</text:p>
      <text:p text:style-name="P214">二、填充題：（每題4分，共40分）</text:p>
      <text:p text:style-name="內文"><text:span text:style-name="T215">1.</text:span><text:span text:style-name="T216">若</text:span><text:span text:style-name="T217">因式分解6x</text:span><text:span text:style-name="T218">2</text:span><text:span text:style-name="T219">－7x＋m＝（2x－3）（ax＋b），則m＋a＋b的值＝</text:span><text:span text:style-name="T220"><text:s text:c="9"/></text:span><text:span text:style-name="T221">。</text:span></text:p>
      <text:p text:style-name="內文"><text:span text:style-name="T222">2.因式分解 9x</text:span><text:span text:style-name="T223">2</text:span><text:span text:style-name="T224">－4y</text:span><text:span text:style-name="T225">2</text:span><text:span text:style-name="T226">－3x＋2y＝</text:span><text:span text:style-name="T227"><text:s text:c="18"/></text:span><text:span text:style-name="T228">。</text:span></text:p>
      <text:p text:style-name="內文"><text:span text:style-name="T229">3.因式分解 x</text:span><text:span text:style-name="T230">2</text:span><text:span text:style-name="T231">－16y</text:span><text:span text:style-name="T232">2</text:span><text:span text:style-name="T233">＋8y－1＝</text:span><text:span text:style-name="T234"><text:s text:c="18"/></text:span><text:span text:style-name="T235">。</text:span></text:p>
      <text:p text:style-name="P236"><text:span text:style-name="T237">4.計算並化簡</text:span><text:span text:style-name="T238"><draw:frame draw:z-index="0" draw:id="id24" draw:style-name="a25" draw:name="Object 24" text:anchor-type="as-char" svg:x="0in" svg:y="0in" svg:width="0.63889in" svg:height="0.50417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239">－</text:span><text:span text:style-name="T240"><draw:frame draw:z-index="0" draw:id="id25" draw:style-name="a26" draw:name="Object 25" text:anchor-type="as-char" svg:x="0in" svg:y="0in" svg:width="0.63889in" svg:height="0.50417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241">＝</text:span><text:span text:style-name="T242"><text:s text:c="9"/></text:span><text:span text:style-name="T243">。</text:span></text:p>
      <text:p text:style-name="P244"><text:span text:style-name="T245">5.如圖（四），</text:span><text:span text:style-name="T246">小</text:span><text:span text:style-name="T247">寶</text:span><text:span text:style-name="T248">從家裡出發前往車站，必須先向東走13公里，再向北走5公里，再向西走9公里，</text:span></text:p>
      <text:p text:style-name="內文"><text:span text:style-name="T249"><text:s text:c="2"/></text:span><text:span text:style-name="T250">再向北走8公里，最後再向東走1公里才會到達。則</text:span><text:span text:style-name="T251">小</text:span><text:span text:style-name="T252">寶</text:span><text:span text:style-name="T253">家與車站的直線距離是</text:span><text:span text:style-name="T254"><text:s text:c="9"/></text:span><text:span text:style-name="T255">公里。</text:span></text:p>
      <text:p text:style-name="P256"><text:span text:style-name="T257"><text:s text:c="2"/></text:span><text:span text:style-name="T258"><draw:frame draw:z-index="0" draw:id="id26" draw:style-name="a27" draw:name="Picture 26" text:anchor-type="as-char" svg:x="0in" svg:y="0in" svg:width="1.89167in" svg:height="1.47847in" style:rel-width="scale" style:rel-height="scale"><draw:object-ole draw:class-id="00020907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259"><text:s/></text:span><text:span text:style-name="T260"><text:s/></text:span><text:span text:style-name="T261"><text:s text:c="2"/></text:span><text:span text:style-name="T262"><draw:frame draw:z-index="0" draw:id="id27" draw:style-name="a28" draw:name="Object 27" text:anchor-type="as-char" svg:x="0in" svg:y="0in" svg:width="1.66389in" svg:height="1.45278in" style:rel-width="scale" style:rel-height="scale"><draw:object-ole draw:class-id="00020906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263"><text:s text:c="4"/></text:span><text:span text:style-name="T264"><text:s/></text:span><text:span text:style-name="T265"><draw:frame draw:z-index="0" draw:id="id28" draw:style-name="a29" draw:name="Picture 28" text:anchor-type="as-char" svg:x="0in" svg:y="0in" svg:width="1.72292in" svg:height="1.17639in" style:rel-width="scale" style:rel-height="scale"><draw:object-ole draw:class-id="00020907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266"><text:s text:c="4"/></text:span><text:span text:style-name="T267"><text:s/></text:span><text:bookmark-start text:name="_MON_1402815976"/><text:bookmark-start text:name="_MON_1402815981"/><text:bookmark-start text:name="_MON_1402816018"/><text:bookmark-start text:name="_MON_1402816029"/><text:bookmark-start text:name="_MON_1402816041"/><text:bookmark-start text:name="_MON_1402816046"/><text:bookmark-start text:name="_MON_1401342206"/><text:bookmark-start text:name="_MON_1401342298"/><text:bookmark-start text:name="_MON_1401342306"/><text:bookmark-start text:name="_MON_1401342336"/><text:bookmark-start text:name="_MON_1401342346"/><text:bookmark-start text:name="_MON_1401342350"/><text:bookmark-start text:name="_MON_1402134652"/><text:bookmark-end text:name="_MON_1402815976"/><text:bookmark-end text:name="_MON_1402815981"/><text:bookmark-end text:name="_MON_1402816018"/><text:bookmark-end text:name="_MON_1402816029"/><text:bookmark-end text:name="_MON_1402816041"/><text:bookmark-end text:name="_MON_1402816046"/><text:bookmark-end text:name="_MON_1401342206"/><text:bookmark-end text:name="_MON_1401342298"/><text:bookmark-end text:name="_MON_1401342306"/><text:bookmark-end text:name="_MON_1401342336"/><text:bookmark-end text:name="_MON_1401342346"/><text:bookmark-end text:name="_MON_1401342350"/><text:bookmark-end text:name="_MON_1402134652"/><text:span text:style-name="T268"><draw:frame draw:z-index="0" draw:id="id29" draw:style-name="a30" draw:name="Picture 29" text:anchor-type="as-char" svg:x="0in" svg:y="0in" svg:width="1.05069in" svg:height="1.53819in" style:rel-width="scale" style:rel-height="scale"><draw:object-ole draw:class-id="00020907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/text:p>
      <text:p text:style-name="P269"><text:s text:c="8"/><text:s/>圖（四） <text:s text:c="9"/><text:s text:c="3"/>表（五）<text:s text:c="13"/><text:s/><text:s/>圖（六）<text:s text:c="12"/>圖（七）</text:p>
      <text:p text:style-name="P270"><text:span text:style-name="T271">6.</text:span><text:span text:style-name="T272">利用</text:span><text:span text:style-name="T273">表（五），計算</text:span><text:span text:style-name="T274"><draw:frame draw:z-index="0" draw:id="id30" draw:style-name="a31" draw:name="Object 30" text:anchor-type="as-char" svg:x="0in" svg:y="0in" svg:width="0.50417in" svg:height="0.25208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275">＋</text:span><text:span text:style-name="T276"><draw:frame draw:z-index="0" draw:id="id31" draw:style-name="a32" draw:name="Object 31" text:anchor-type="as-char" svg:x="0in" svg:y="0in" svg:width="0.37847in" svg:height="0.25208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277">＋</text:span><text:span text:style-name="T278"><draw:frame draw:z-index="0" draw:id="id32" draw:style-name="a33" draw:name="Object 32" text:anchor-type="as-char" svg:x="0in" svg:y="0in" svg:width="0.42014in" svg:height="0.25208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279">的近似值為</text:span><text:span text:style-name="T280"><text:s text:c="8"/></text:span><text:span text:style-name="T281">。（以四捨五入法計算到小數第一位）</text:span></text:p>
      <text:p text:style-name="P282"/>
      <text:p text:style-name="P283"><text:span text:style-name="T284">7.如圖（六）</text:span><text:span text:style-name="T285">，</text:span><text:span text:style-name="T286">若∠BAC＝90°，</text:span><text:span text:style-name="T287"><draw:frame draw:z-index="0" draw:id="id33" draw:style-name="a34" draw:name="Object 33" text:anchor-type="as-char" svg:x="0in" svg:y="0in" svg:width="0.29444in" svg:height="0.23542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288">＝6，</text:span><text:span text:style-name="T289"><draw:frame draw:z-index="0" draw:id="id34" draw:style-name="a35" draw:name="Object 34" text:anchor-type="as-char" svg:x="0in" svg:y="0in" svg:width="0.27708in" svg:height="0.23542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290">＝10，且</text:span><text:span text:style-name="T291"><draw:frame draw:z-index="0" draw:id="id35" draw:style-name="a36" draw:name="Object 35" text:anchor-type="as-char" svg:x="0in" svg:y="0in" svg:width="0.29444in" svg:height="0.21875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292">為△ABC斜邊上的高，則</text:span><text:span text:style-name="T293"><draw:frame draw:z-index="0" draw:id="id36" draw:style-name="a37" draw:name="Object 36" text:anchor-type="as-char" svg:x="0in" svg:y="0in" svg:width="0.27708in" svg:height="0.21875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294">－</text:span><text:span text:style-name="T295"><draw:frame draw:z-index="0" draw:id="id37" draw:style-name="a38" draw:name="Object 37" text:anchor-type="as-char" svg:x="0in" svg:y="0in" svg:width="0.29444in" svg:height="0.21875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296">＝</text:span><text:span text:style-name="T297"><text:s text:c="8"/></text:span><text:span text:style-name="T298">。</text:span></text:p>
      <text:p text:style-name="P299">8.如圖（七），已知P、Q、R三點在矩形ABCD的邊上，且四邊形PBQT、四邊形SQCR都是正方形。若正方</text:p>
      <text:p text:style-name="內文"><text:span text:style-name="T300"><text:s text:c="2"/></text:span><text:span text:style-name="T301">形PBQT面積為28平方公分，正方形SQCR面積為7平方公分，矩形ABCD面積為105平方公分，則</text:span></text:p>
      <text:p text:style-name="內文"><text:span text:style-name="T302"><text:s text:c="2"/></text:span><text:span text:style-name="T303">的長度為</text:span><text:span text:style-name="T304"><text:s text:c="8"/></text:span><text:span text:style-name="T305">公分。</text:span></text:p>
      <text:p text:style-name="P306"/>
      <text:p text:style-name="P307"/>
      <text:p text:style-name="P308">【尚有試題】</text:p>
      <text:soft-page-break/>
      <text:p text:style-name="P309"><text:span text:style-name="T310">9.如圖（八）</text:span><text:span text:style-name="T311">，</text:span><text:span text:style-name="T312">長方體</text:span><text:span text:style-name="T313">中</text:span><text:span text:style-name="T314">，</text:span><text:span text:style-name="T315"><draw:frame draw:z-index="0" draw:id="id38" draw:style-name="a39" draw:name="Object 38" text:anchor-type="as-char" svg:x="0in" svg:y="0in" svg:width="0.27708in" svg:height="0.21875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316">＝</text:span><text:span text:style-name="T317">3</text:span><text:span text:style-name="T318">，</text:span><text:span text:style-name="T319"><draw:frame draw:z-index="0" draw:id="id39" draw:style-name="a40" draw:name="Object 39" text:anchor-type="as-char" svg:x="0in" svg:y="0in" svg:width="0.27708in" svg:height="0.23542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320">＝8，</text:span><text:span text:style-name="T321"><draw:frame draw:z-index="0" draw:id="id40" draw:style-name="a41" draw:name="Object 40" text:anchor-type="as-char" svg:x="0in" svg:y="0in" svg:width="0.27708in" svg:height="0.21875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322">＝12，Q是</text:span><text:span text:style-name="T323"><draw:frame draw:z-index="0" draw:id="id41" draw:style-name="a42" draw:name="Object 41" text:anchor-type="as-char" svg:x="0in" svg:y="0in" svg:width="0.29444in" svg:height="0.23542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324">的中點，求</text:span><text:span text:style-name="T325"><draw:frame draw:z-index="0" draw:id="id42" draw:style-name="a43" draw:name="Object 42" text:anchor-type="as-char" svg:x="0in" svg:y="0in" svg:width="0.29444in" svg:height="0.26042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326">＝</text:span><text:span text:style-name="T327"><text:s text:c="8"/></text:span><text:span text:style-name="T328">。</text:span></text:p>
      <text:p text:style-name="P329"><text:span text:style-name="T330">10.如圖（九），將正方形ABCD摺疊，使得C點落在</text:span><text:span text:style-name="T331"><draw:frame draw:z-index="0" draw:id="id43" draw:style-name="a44" draw:name="Object 43" text:anchor-type="as-char" svg:x="0in" svg:y="0in" svg:width="0.29444in" svg:height="0.21875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332">上的E點處，且</text:span><text:span text:style-name="T333"><draw:frame draw:z-index="0" draw:id="id44" draw:style-name="a45" draw:name="Object 44" text:anchor-type="as-char" svg:x="0in" svg:y="0in" svg:width="0.27708in" svg:height="0.21875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334">：</text:span><text:span text:style-name="T335"><draw:frame draw:z-index="0" draw:id="id45" draw:style-name="a46" draw:name="Object 45" text:anchor-type="as-char" svg:x="0in" svg:y="0in" svg:width="0.29444in" svg:height="0.21875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336">＝1：3，若</text:span><text:span text:style-name="T337"><draw:frame draw:z-index="0" draw:id="id46" draw:style-name="a47" draw:name="Object 46" text:anchor-type="as-char" svg:x="0in" svg:y="0in" svg:width="0.32778in" svg:height="0.22708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338">為摺痕，</text:span></text:p>
      <text:p text:style-name="P339"><text:span text:style-name="T340"><text:s text:c="3"/></text:span><text:span text:style-name="T341">M點在</text:span><text:span text:style-name="T342"><draw:frame draw:z-index="0" draw:id="id47" draw:style-name="a48" draw:name="Object 47" text:anchor-type="as-char" svg:x="0in" svg:y="0in" svg:width="0.27708in" svg:height="0.21875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343">上，N點在</text:span><text:span text:style-name="T344"><draw:frame draw:z-index="0" draw:id="id48" draw:style-name="a49" draw:name="Object 48" text:anchor-type="as-char" svg:x="0in" svg:y="0in" svg:width="0.27708in" svg:height="0.22708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345">上，且正方形ABCD的邊長為16公分，求</text:span><text:span text:style-name="T346"><draw:frame draw:z-index="0" draw:id="id49" draw:style-name="a50" draw:name="Object 49" text:anchor-type="as-char" svg:x="0in" svg:y="0in" svg:width="0.31111in" svg:height="0.22708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347">的長度為</text:span><text:span text:style-name="T348"><text:s text:c="8"/></text:span><text:span text:style-name="T349">公分。</text:span></text:p>
      <text:p text:style-name="P350"><text:span text:style-name="T351"><draw:frame draw:z-index="0" draw:id="id50" draw:style-name="a51" draw:name="Picture 50" text:anchor-type="as-char" svg:x="0in" svg:y="0in" svg:width="1.22639in" svg:height="1.57986in" style:rel-width="scale" style:rel-height="scale"><draw:object-ole draw:class-id="00020907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352"><text:s text:c="7"/></text:span><text:span text:style-name="T353"><text:s text:c="11"/></text:span><text:span text:style-name="T354"><text:s/></text:span><text:span text:style-name="T355"><draw:frame draw:z-index="0" draw:id="id51" draw:style-name="a52" draw:name="Picture 51" text:anchor-type="as-char" svg:x="0in" svg:y="0in" svg:width="2.65833in" svg:height="1.44167in" style:rel-width="scale" style:rel-height="scale"><draw:object-ole draw:class-id="00020907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/text:p>
      <text:p text:style-name="P356"><text:span text:style-name="T357"><text:s text:c="7"/>圖（八） <text:s text:c="22"/></text:span><text:span text:style-name="T358"><text:s text:c="9"/></text:span><text:span text:style-name="T359">圖（九）</text:span></text:p>
      <text:p text:style-name="P360"><text:span text:style-name="T361">三、計算題：（每題5分，共20分）（</text:span><text:span text:style-name="T362">請寫出計算過程，否則不予計分</text:span><text:span text:style-name="T363">）</text:span></text:p>
      <text:p text:style-name="內文"><text:span text:style-name="T364">1.某牆壁和地面垂直，</text:span><text:span text:style-name="T365">小光</text:span><text:span text:style-name="T366">把長2.5公尺的梯子放在離此牆</text:span><text:span text:style-name="T367">牆</text:span><text:span text:style-name="T368">腳0.7</text:span><text:span text:style-name="T369">公尺處。</text:span><text:span text:style-name="T370">後來覺得梯子架得太高了，</text:span></text:p>
      <text:p text:style-name="P371"><text:s text:c="2"/>想要降低0.4公尺，因此將梯腳往外移，讓梯子高度下降，那麼梯腳應該往外移動幾公尺？<text:s/></text:p>
      <text:p text:style-name="P372"><text:span text:style-name="T373">2.因式分解（ax</text:span><text:span text:style-name="T374">2</text:span><text:span text:style-name="T375">－</text:span><text:span text:style-name="T376">6</text:span><text:span text:style-name="T377">）－（2ax</text:span><text:span text:style-name="T378">－</text:span><text:span text:style-name="T379">3x</text:span><text:span text:style-name="T380">）＝？</text:span></text:p>
      <text:p text:style-name="P381"><text:span text:style-name="T382">3.</text:span><text:span text:style-name="T383">因式分解</text:span><text:span text:style-name="T384">(</text:span><text:span text:style-name="T385">x</text:span><text:span text:style-name="T386">2</text:span><text:span text:style-name="T387">－</text:span><text:span text:style-name="T388">10</text:span><text:span text:style-name="T389">x＋</text:span><text:span text:style-name="T390">25</text:span><text:span text:style-name="T391">)＋(</text:span><text:span text:style-name="T392">xy</text:span><text:span text:style-name="T393">－</text:span><text:span text:style-name="T394">5</text:span><text:span text:style-name="T395">y＋</text:span><text:span text:style-name="T396">3</text:span><text:span text:style-name="T397">x</text:span><text:span text:style-name="T398">－</text:span><text:span text:style-name="T399">15</text:span><text:span text:style-name="T400">)</text:span><text:span text:style-name="T401"><text:s/>＝？</text:span></text:p>
      <text:p text:style-name="P402"><text:span text:style-name="T403">4.計算並化簡（</text:span><text:span text:style-name="T404"><draw:frame draw:z-index="0" draw:id="id52" draw:style-name="a53" draw:name="Object 52" text:anchor-type="as-char" svg:x="0in" svg:y="0in" svg:width="0.26042in" svg:height="0.23542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405">－</text:span><text:span text:style-name="T406">1</text:span><text:span text:style-name="T407">）（</text:span><text:span text:style-name="T408"><draw:frame draw:z-index="0" draw:id="id53" draw:style-name="a54" draw:name="Object 53" text:anchor-type="as-char" svg:x="0in" svg:y="0in" svg:width="0.26042in" svg:height="0.25208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409">＋</text:span><text:span text:style-name="T410"><draw:frame draw:z-index="0" draw:id="id54" draw:style-name="a55" draw:name="Object 54" text:anchor-type="as-char" svg:x="0in" svg:y="0in" svg:width="0.25208in" svg:height="0.25208in" style:rel-width="scale" style:rel-height="scale"><draw:object-ole draw:class-id="0002CE02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411">）</text:span><text:span text:style-name="T412">＋</text:span><text:span text:style-name="T413">3</text:span><text:span text:style-name="T414"><draw:frame draw:z-index="0" draw:id="id55" draw:style-name="a56" draw:name="Object 55" text:anchor-type="as-char" svg:x="0in" svg:y="0in" svg:width="0.25208in" svg:height="0.25208in" style:rel-width="scale" style:rel-height="scale"><draw:object-ole draw:class-id="0002CE02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<text:span text:style-name="T415">－</text:span><text:span text:style-name="T416"><draw:frame draw:z-index="0" draw:id="id56" draw:style-name="a57" draw:name="Object 56" text:anchor-type="as-char" svg:x="0in" svg:y="0in" svg:width="0.31944in" svg:height="0.25208in" style:rel-width="scale" style:rel-height="scale"><draw:object-ole draw:class-id="0002CE02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417">＋</text:span><text:span text:style-name="T418"><draw:frame draw:z-index="0" draw:id="id57" draw:style-name="a58" draw:name="Object 57" text:anchor-type="as-char" svg:x="0in" svg:y="0in" svg:width="0.34444in" svg:height="0.25208in" style:rel-width="scale" style:rel-height="scale"><draw:object-ole draw:class-id="0002CE02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419">－</text:span><text:span text:style-name="T420"><draw:frame draw:z-index="0" draw:id="id58" draw:style-name="a59" draw:name="Object 58" text:anchor-type="as-char" svg:x="0in" svg:y="0in" svg:width="0.34444in" svg:height="0.25208in" style:rel-width="scale" style:rel-height="scale"><draw:object-ole draw:class-id="0002CE02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421">＝？</text:span></text:p>
      <text:p text:style-name="P422">【試題結束】</text:p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p text:style-name="P432"/>
      <text:p text:style-name="P433"/>
      <text:p text:style-name="P434"/>
      <text:p text:style-name="P435"/>
      <text:p text:style-name="P436"/>
      <text:p text:style-name="P437"/>
      <text:p text:style-name="P438"/>
      <text:p text:style-name="P439"/>
      <text:p text:style-name="P440"/>
      <text:p text:style-name="P441"/>
      <text:p text:style-name="P442"/>
      <text:p text:style-name="P443"/>
      <text:p text:style-name="P444"/>
      <text:p text:style-name="P445"/>
      <text:p text:style-name="P446"/>
      <text:p text:style-name="P447"/>
      <text:p text:style-name="P448"/>
      <text:soft-page-break/>
      <text:p text:style-name="P449"><text:span text:style-name="T450">新北市立溪崑國民中學</text:span><text:span text:style-name="T451">10</text:span><text:span text:style-name="T452">5</text:span><text:span text:style-name="T453">學年度第</text:span><text:span text:style-name="T454">一</text:span><text:span text:style-name="T455">學期第</text:span><text:span text:style-name="T456">二</text:span><text:span text:style-name="T457">次定期評量</text:span><text:span text:style-name="T458">數學</text:span><text:span text:style-name="T459">科</text:span><text:span text:style-name="T460">答案</text:span><text:span text:style-name="T461">卷</text:span></text:p>
      <text:p text:style-name="P462"><text:span text:style-name="T463">　　</text:span><text:span text:style-name="T464"><text:s text:c="8"/></text:span><text:span text:style-name="T465">　　　　　　　　</text:span><text:span text:style-name="T466"><text:s text:c="2"/></text:span><text:span text:style-name="T467">八年級</text:span><text:span text:style-name="T468">　　　</text:span><text:span text:style-name="T469">班座號</text:span><text:span text:style-name="T470">　　　</text:span><text:span text:style-name="T471">姓名</text:span><text:span text:style-name="T472"><text:s text:c="14"/></text:span></text:p>
      <text:p text:style-name="P473"><text:span text:style-name="T474"><draw:connector draw:type="line" svg:x1="0.04444in" svg:y1="0.07361in" svg:x2="8.92986in" svg:y2="0.07361in" draw:z-index="251661312" draw:id="id59" draw:style-name="a60" draw:name="Line 2" text:anchor-type="paragraph"><svg:title/><svg:desc/></draw:connector></text:span></text:p>
      <text:p text:style-name="P475"><text:span text:style-name="T476">一、</text:span><text:span text:style-name="T477">選擇題：（每題4分，共40分）</text:span></text:p>
      <table:table table:style-name="Table478">
        <table:table-columns>
          <table:table-column table:style-name="TableColumn479"/>
          <table:table-column table:style-name="TableColumn480"/>
          <table:table-column table:style-name="TableColumn481"/>
          <table:table-column table:style-name="TableColumn482"/>
          <table:table-column table:style-name="TableColumn483"/>
          <table:table-column table:style-name="TableColumn484"/>
          <table:table-column table:style-name="TableColumn485"/>
          <table:table-column table:style-name="TableColumn486"/>
          <table:table-column table:style-name="TableColumn487"/>
          <table:table-column table:style-name="TableColumn488"/>
        </table:table-columns>
        <table:table-row table:style-name="TableRow489">
          <table:table-cell table:style-name="TableCell490">
            <text:p text:style-name="P491">1.</text:p>
          </table:table-cell>
          <table:table-cell table:style-name="TableCell492">
            <text:p text:style-name="P493">2.</text:p>
          </table:table-cell>
          <table:table-cell table:style-name="TableCell494">
            <text:p text:style-name="P495">3.</text:p>
          </table:table-cell>
          <table:table-cell table:style-name="TableCell496">
            <text:p text:style-name="P497">4.</text:p>
          </table:table-cell>
          <table:table-cell table:style-name="TableCell498">
            <text:p text:style-name="P499">5.</text:p>
          </table:table-cell>
          <table:table-cell table:style-name="TableCell500">
            <text:p text:style-name="P501">6.</text:p>
          </table:table-cell>
          <table:table-cell table:style-name="TableCell502">
            <text:p text:style-name="P503">7.</text:p>
          </table:table-cell>
          <table:table-cell table:style-name="TableCell504">
            <text:p text:style-name="P505">8.</text:p>
          </table:table-cell>
          <table:table-cell table:style-name="TableCell506">
            <text:p text:style-name="P507">9.</text:p>
          </table:table-cell>
          <table:table-cell table:style-name="TableCell508">
            <text:p text:style-name="P509">10.</text:p>
          </table:table-cell>
        </table:table-row>
        <table:table-row table:style-name="TableRow510"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</table:table>
      <text:p text:style-name="P531"/>
      <text:p text:style-name="頁首"><text:span text:style-name="T532">二、</text:span><text:span text:style-name="T533">填充題</text:span><text:span text:style-name="T534">：（每題4分，共40分）</text:span></text:p>
      <table:table table:style-name="Table535">
        <table:table-columns>
          <table:table-column table:style-name="TableColumn536"/>
          <table:table-column table:style-name="TableColumn537"/>
          <table:table-column table:style-name="TableColumn538"/>
          <table:table-column table:style-name="TableColumn539"/>
          <table:table-column table:style-name="TableColumn540"/>
        </table:table-columns>
        <table:table-row table:style-name="TableRow541">
          <table:table-cell table:style-name="TableCell542">
            <text:p text:style-name="P543">1.</text:p>
          </table:table-cell>
          <table:table-cell table:style-name="TableCell544">
            <text:p text:style-name="P545">2.</text:p>
          </table:table-cell>
          <table:table-cell table:style-name="TableCell546">
            <text:p text:style-name="P547">3.</text:p>
          </table:table-cell>
          <table:table-cell table:style-name="TableCell548">
            <text:p text:style-name="P549">4.</text:p>
          </table:table-cell>
          <table:table-cell table:style-name="TableCell550">
            <text:p text:style-name="P551">5.</text:p>
          </table:table-cell>
        </table:table-row>
        <table:table-row table:style-name="TableRow552">
          <table:table-cell table:style-name="TableCell553">
            <text:p text:style-name="P554"/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6.</text:p>
          </table:table-cell>
          <table:table-cell table:style-name="TableCell567">
            <text:p text:style-name="P568">7.</text:p>
          </table:table-cell>
          <table:table-cell table:style-name="TableCell569">
            <text:p text:style-name="P570">8.</text:p>
          </table:table-cell>
          <table:table-cell table:style-name="TableCell571">
            <text:p text:style-name="P572">9.</text:p>
          </table:table-cell>
          <table:table-cell table:style-name="TableCell573">
            <text:p text:style-name="P574">10.</text:p>
          </table:table-cell>
        </table:table-row>
        <table:table-row table:style-name="TableRow575">
          <table:table-cell table:style-name="TableCell576">
            <text:p text:style-name="P577"/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</table:table-row>
      </table:table>
      <text:p text:style-name="P587"/>
      <text:p text:style-name="P588"><text:span text:style-name="T589">三、計算題：（每題5分，共20分）（</text:span><text:span text:style-name="T590">請寫出計算過程，否則不予計分</text:span><text:span text:style-name="T591">）</text:span></text:p>
      <table:table table:style-name="Table592">
        <table:table-columns>
          <table:table-column table:style-name="TableColumn593"/>
          <table:table-column table:style-name="TableColumn594"/>
        </table:table-columns>
        <table:table-row table:style-name="TableRow595">
          <table:table-cell table:style-name="TableCell596">
            <text:p text:style-name="P597">1.</text:p>
          </table:table-cell>
          <table:table-cell table:style-name="TableCell598">
            <text:p text:style-name="P599">2.</text:p>
          </table:table-cell>
        </table:table-row>
        <table:table-row table:style-name="TableRow600">
          <table:table-cell table:style-name="TableCell601">
            <text:p text:style-name="P602">3.</text:p>
          </table:table-cell>
          <table:table-cell table:style-name="TableCell603">
            <text:p text:style-name="P604">4.</text:p>
          </table:table-cell>
        </table:table-row>
      </table:table>
      <text:soft-page-break/>
      <text:p text:style-name="P605">105-1-2<text:s/>八年級數學科―解答</text:p>
      <text:p text:style-name="P611"><text:span text:style-name="T612">一、</text:span><text:span text:style-name="T613">選擇題：（每題4分，共40分）</text:span></text:p>
      <table:table table:style-name="Table614">
        <table:table-columns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  <table:table-column table:style-name="TableColumn621"/>
          <table:table-column table:style-name="TableColumn622"/>
          <table:table-column table:style-name="TableColumn623"/>
          <table:table-column table:style-name="TableColumn624"/>
        </table:table-columns>
        <table:table-row table:style-name="TableRow625">
          <table:table-cell table:style-name="TableCell626">
            <text:p text:style-name="P627">1.</text:p>
          </table:table-cell>
          <table:table-cell table:style-name="TableCell628">
            <text:p text:style-name="P629">2.</text:p>
          </table:table-cell>
          <table:table-cell table:style-name="TableCell630">
            <text:p text:style-name="P631">3.</text:p>
          </table:table-cell>
          <table:table-cell table:style-name="TableCell632">
            <text:p text:style-name="P633">4.</text:p>
          </table:table-cell>
          <table:table-cell table:style-name="TableCell634">
            <text:p text:style-name="P635">5.</text:p>
          </table:table-cell>
          <table:table-cell table:style-name="TableCell636">
            <text:p text:style-name="P637">6.</text:p>
          </table:table-cell>
          <table:table-cell table:style-name="TableCell638">
            <text:p text:style-name="P639">7.</text:p>
          </table:table-cell>
          <table:table-cell table:style-name="TableCell640">
            <text:p text:style-name="P641">8.</text:p>
          </table:table-cell>
          <table:table-cell table:style-name="TableCell642">
            <text:p text:style-name="P643">9.</text:p>
          </table:table-cell>
          <table:table-cell table:style-name="TableCell644">
            <text:p text:style-name="P645">10.</text:p>
          </table:table-cell>
        </table:table-row>
        <table:table-row table:style-name="TableRow646">
          <table:table-cell table:style-name="TableCell647">
            <text:p text:style-name="P648">A</text:p>
          </table:table-cell>
          <table:table-cell table:style-name="TableCell649">
            <text:p text:style-name="P650">B</text:p>
          </table:table-cell>
          <table:table-cell table:style-name="TableCell651">
            <text:p text:style-name="P652">B</text:p>
          </table:table-cell>
          <table:table-cell table:style-name="TableCell653">
            <text:p text:style-name="P654">D</text:p>
          </table:table-cell>
          <table:table-cell table:style-name="TableCell655">
            <text:p text:style-name="P656">C</text:p>
          </table:table-cell>
          <table:table-cell table:style-name="TableCell657">
            <text:p text:style-name="P658">D</text:p>
          </table:table-cell>
          <table:table-cell table:style-name="TableCell659">
            <text:p text:style-name="P660">B</text:p>
          </table:table-cell>
          <table:table-cell table:style-name="TableCell661">
            <text:p text:style-name="P662">A</text:p>
          </table:table-cell>
          <table:table-cell table:style-name="TableCell663">
            <text:p text:style-name="P664">C</text:p>
          </table:table-cell>
          <table:table-cell table:style-name="TableCell665">
            <text:p text:style-name="P666">C</text:p>
          </table:table-cell>
        </table:table-row>
      </table:table>
      <text:p text:style-name="頁首"><text:span text:style-name="T667">二、</text:span><text:span text:style-name="T668">填充題</text:span><text:span text:style-name="T669">：（每題4分，共40分）</text:span></text:p>
      <table:table table:style-name="Table670">
        <table:table-columns>
          <table:table-column table:style-name="TableColumn671"/>
          <table:table-column table:style-name="TableColumn672"/>
          <table:table-column table:style-name="TableColumn673"/>
          <table:table-column table:style-name="TableColumn674"/>
          <table:table-column table:style-name="TableColumn675"/>
        </table:table-columns>
        <table:table-row table:style-name="TableRow676">
          <table:table-cell table:style-name="TableCell677">
            <text:p text:style-name="P678">1.</text:p>
          </table:table-cell>
          <table:table-cell table:style-name="TableCell679">
            <text:p text:style-name="P680">2.</text:p>
          </table:table-cell>
          <table:table-cell table:style-name="TableCell681">
            <text:p text:style-name="P682">3.</text:p>
          </table:table-cell>
          <table:table-cell table:style-name="TableCell683">
            <text:p text:style-name="P684">4.</text:p>
          </table:table-cell>
          <table:table-cell table:style-name="TableCell685">
            <text:p text:style-name="P686">5.</text:p>
          </table:table-cell>
        </table:table-row>
        <table:table-row table:style-name="TableRow687">
          <table:table-cell table:style-name="TableCell688">
            <text:p text:style-name="P689">1</text:p>
          </table:table-cell>
          <table:table-cell table:style-name="TableCell690">
            <text:p text:style-name="P691">（3x－2y）（3x＋2y－1）</text:p>
          </table:table-cell>
          <table:table-cell table:style-name="TableCell692">
            <text:p text:style-name="P693">（x＋4y－1）（x－4y＋1）</text:p>
          </table:table-cell>
          <table:table-cell table:style-name="TableCell694">
            <text:p text:style-name="P695"><text:span text:style-name="T696">－4</text:span><text:span text:style-name="T697"><draw:frame draw:z-index="0" draw:id="id60" draw:style-name="a61" draw:name="Object 59" text:anchor-type="as-char" svg:x="0in" svg:y="0in" svg:width="0.22708in" svg:height="0.21875in" style:rel-width="scale" style:rel-height="scale"><draw:object-ole draw:class-id="0002CE02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/text:p>
          </table:table-cell>
          <table:table-cell table:style-name="TableCell698">
            <text:p text:style-name="P699"><text:span text:style-name="T700"><draw:frame draw:z-index="0" draw:id="id61" draw:style-name="a62" draw:name="Object 60" text:anchor-type="as-char" svg:x="0in" svg:y="0in" svg:width="0.36111in" svg:height="0.21875in" style:rel-width="scale" style:rel-height="scale"><draw:object-ole draw:class-id="0002CE02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/text:p>
          </table:table-cell>
        </table:table-row>
        <table:table-row table:style-name="TableRow701">
          <table:table-cell table:style-name="TableCell702">
            <text:p text:style-name="P703">6.</text:p>
          </table:table-cell>
          <table:table-cell table:style-name="TableCell704">
            <text:p text:style-name="P705">7.</text:p>
          </table:table-cell>
          <table:table-cell table:style-name="TableCell706">
            <text:p text:style-name="P707">8.</text:p>
          </table:table-cell>
          <table:table-cell table:style-name="TableCell708">
            <text:p text:style-name="P709">9.</text:p>
          </table:table-cell>
          <table:table-cell table:style-name="TableCell710">
            <text:p text:style-name="P711">10.</text:p>
          </table:table-cell>
        </table:table-row>
        <table:table-row table:style-name="TableRow712">
          <table:table-cell table:style-name="TableCell713">
            <text:p text:style-name="P714">58.9</text:p>
          </table:table-cell>
          <table:table-cell table:style-name="TableCell715">
            <text:p text:style-name="P716">3.2</text:p>
          </table:table-cell>
          <table:table-cell table:style-name="TableCell717">
            <text:p text:style-name="P718"><text:span text:style-name="T719">4</text:span><text:span text:style-name="T720"><draw:frame draw:z-index="0" draw:id="id62" draw:style-name="a63" draw:name="Object 61" text:anchor-type="as-char" svg:x="0in" svg:y="0in" svg:width="0.23542in" svg:height="0.22708in" style:rel-width="scale" style:rel-height="scale"><draw:object-ole draw:class-id="0002CE02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/text:p>
          </table:table-cell>
          <table:table-cell table:style-name="TableCell721">
            <text:p text:style-name="P722">13</text:p>
          </table:table-cell>
          <table:table-cell table:style-name="TableCell723">
            <text:p text:style-name="P724"><text:span text:style-name="T725"><draw:frame draw:z-index="0" draw:id="id63" draw:style-name="a64" draw:name="Object 62" text:anchor-type="as-char" svg:x="0in" svg:y="0in" svg:width="0.11736in" svg:height="0.30278in" style:rel-width="scale" style:rel-height="scale"><draw:object-ole draw:class-id="0002CE02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/text:p>
          </table:table-cell>
        </table:table-row>
      </table:table>
      <text:p text:style-name="P726"><text:span text:style-name="T727">三、計算題：（每題5分，共20分）（</text:span><text:span text:style-name="T728">請寫出計算過程，否則不予計分</text:span><text:span text:style-name="T729">）</text:span></text:p>
      <table:table table:style-name="Table730">
        <table:table-columns>
          <table:table-column table:style-name="TableColumn731"/>
          <table:table-column table:style-name="TableColumn732"/>
        </table:table-columns>
        <table:table-row table:style-name="TableRow733">
          <table:table-cell table:style-name="TableCell734">
            <text:p text:style-name="P735">1.原高度2.4m（1分），後來離牆1.5m（2分）</text:p>
            <text:p text:style-name="P736"><text:s text:c="2"/>往外移動0.8m（2分）</text:p>
          </table:table-cell>
          <table:table-cell table:style-name="TableCell737">
            <text:p text:style-name="頁首"><text:span text:style-name="T738">2.</text:span><text:span text:style-name="T739"><text:s/>（x－2）（ax＋3）</text:span></text:p>
          </table:table-cell>
        </table:table-row>
        <table:table-row table:style-name="TableRow740">
          <table:table-cell table:style-name="TableCell741">
            <text:p text:style-name="頁首"><text:span text:style-name="T742">3.</text:span><text:span text:style-name="T743"><text:s/>（x－5）（x＋y－2）</text:span></text:p>
          </table:table-cell>
          <table:table-cell table:style-name="TableCell744">
            <text:p text:style-name="頁首"><text:span text:style-name="T745">4.</text:span><text:span text:style-name="T746"><text:s text:c="2"/>3</text:span><text:span text:style-name="T747"><draw:frame draw:z-index="0" draw:id="id64" draw:style-name="a65" draw:name="Object 63" text:anchor-type="as-char" svg:x="0in" svg:y="0in" svg:width="0.21042in" svg:height="0.19306in" style:rel-width="scale" style:rel-height="scale"><draw:object-ole draw:class-id="0002CE02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內文1" style:display-name="022 內文(1)" style:family="paragraph">
      <style:paragraph-properties style:snap-to-layout-grid="false" fo:margin-left="0.0798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內文2" style:display-name="061內文2" style:family="paragraph" style:parent-style-name="內文">
      <style:paragraph-properties style:snap-to-layout-grid="false" fo:margin-left="0.100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內文2字元" style:display-name="061內文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選擇" style:display-name="080選擇" style:family="paragraph">
      <style:paragraph-properties fo:margin-left="0.3611in" fo:text-indent="-0.3611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內文0" style:display-name="060內文" style:family="paragraph" style:parent-style-name="內文">
      <style:paragraph-properties style:snap-to-layout-grid="false" fo:text-align="justify" fo:margin-left="0.1006in" fo:text-indent="-0.1006in">
        <style:tab-stops/>
      </style:paragraph-properties>
      <style:text-properties style:font-name="Times New Roman" style:font-name-asian="新細明體" style:font-name-complex="Times New Roman" style:letter-kerning="false" style:font-size-complex="11.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606" style:parent-style-name="頁尾" style:family="paragraph">
      <style:paragraph-properties fo:text-align="center"/>
    </style:style>
    <style:style style:name="T607" style:parent-style-name="預設段落字型" style:family="text">
      <style:text-properties style:language-asian="zh" style:country-asian="TW"/>
    </style:style>
    <style:style style:name="T608" style:parent-style-name="預設段落字型" style:family="text">
      <style:text-properties fo:language="zh" fo:country="TW" style:language-asian="zh" style:country-asian="TW"/>
    </style:style>
    <style:style style:name="T609" style:parent-style-name="預設段落字型" style:family="text">
      <style:text-properties style:language-asian="zh" style:country-asian="TW"/>
    </style:style>
    <style:style style:name="T610" style:parent-style-name="預設段落字型" style:family="text">
      <style:text-properties style:font-name="新細明體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共3頁</text:span></text:p>
      </style:footer>
    </style:master-page>
    <style:master-page style:name="MP1" style:page-layout-name="PL1">
      <style:footer>
        <text:p text:style-name="P606"><text:span text:style-name="T607">第</text:span><text:span text:style-name="T608"><text:page-number text:fixed="false">1</text:page-number></text:span><text:span text:style-name="T609">頁</text:span><text:span text:style-name="T610">，共3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8:57:00Z</meta:creation-date>
    <dc:date>2026-02-04T08:57:00Z</dc:date>
    <meta:print-date>2016-11-09T01:07:00Z</meta:print-date>
    <meta:template xlink:href="Normal" xlink:type="simple"/>
    <meta:editing-cycles>2</meta:editing-cycles>
    <meta:editing-duration>PT0S</meta:editing-duration>
    <meta:document-statistic meta:page-count="5" meta:paragraph-count="8" meta:word-count="665" meta:character-count="4448" meta:row-count="31" meta:non-whitespace-character-count="3791"/>
  </office:meta>
</office:document-meta>
</file>