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BatangChe" svg:font-family="BatangChe" style:font-family-generic="modern" style:font-pitch="fixed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style:num-suffix="." style:num-format="1" text:start-value="1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 text:start-value="4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25in">
        <style:tab-stops>
          <style:tab-stop style:type="left" style:position="2.3625in"/>
        </style:tab-stops>
      </style:paragraph-properties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margin-bottom="0.125in" fo:line-height="0.25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testTypeHeader" style:family="paragraph">
      <style:paragraph-properties fo:margin-top="0.05in" fo:margin-bottom="0.05in"/>
    </style:style>
    <style:style style:name="T21" style:parent-style-name="預設段落字型" style:family="text">
      <style:text-properties style:font-name="標楷體"/>
    </style:style>
    <style:style style:name="P22" style:parent-style-name="testTypeHeader" style:family="paragraph">
      <style:paragraph-properties fo:margin-top="0.05in" fo:margin-bottom="0.05in"/>
    </style:style>
    <style:style style:name="P23" style:parent-style-name="內文" style:family="paragraph">
      <style:paragraph-properties style:snap-to-layout-grid="false" fo:margin-top="0.075in" fo:margin-bottom="0.075in" style:line-height-at-least="0.2777in" fo:margin-left="0.7861in" fo:text-indent="-0.1944in">
        <style:tab-stops/>
      </style:paragraph-properties>
    </style:style>
    <style:style style:name="T2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complex="Times New Roman" style:text-position="-535.7% 100%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36" style:parent-style-name="預設段落字型" style:family="text">
      <style:text-properties style:font-name="Times New Roman" style:font-name-complex="Times New Roman" style:text-position="-535.7% 100%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complex="Times New Roman" style:text-position="-535.7% 100%" fo:font-size="14pt" style:font-size-asian="14pt" style:font-size-complex="14pt"/>
    </style:style>
    <style:style style:name="P45" style:parent-style-name="內文" style:family="paragraph">
      <style:paragraph-properties style:snap-to-layout-grid="false" fo:margin-top="0.075in" fo:margin-bottom="0.075in" style:line-height-at-least="0.2777in" fo:margin-left="0.7861in" fo:text-indent="-0.1944in">
        <style:tab-stops/>
      </style:paragraph-properties>
    </style:style>
    <style:style style:name="T4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complex="Times New Roman" style:text-position="-357.1% 100%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complex="Times New Roman" style:text-position="-357.1% 100%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complex="Times New Roman" style:text-position="-357.1% 100%" fo:font-size="14pt" style:font-size-asian="14pt" style:font-size-complex="14pt"/>
    </style:style>
    <style:style style:name="P62" style:parent-style-name="內文" style:family="paragraph">
      <style:paragraph-properties style:snap-to-layout-grid="false" fo:margin-top="0.075in" fo:margin-bottom="0.075in" style:line-height-at-least="0.2777in" fo:margin-left="0.7861in" fo:text-indent="-0.1944in">
        <style:tab-stops/>
      </style:paragraph-properties>
    </style:style>
    <style:style style:name="T6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complex="Times New Roman" style:text-position="-521.4% 100%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complex="Times New Roman" style:text-position="-514.2% 100%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complex="Times New Roman" style:text-position="-521.4% 100%" fo:font-size="14pt" style:font-size-asian="14pt" style:font-size-complex="14pt"/>
    </style:style>
    <style:style style:name="P82" style:parent-style-name="內文" style:family="paragraph">
      <style:paragraph-properties style:snap-to-layout-grid="false" fo:margin-top="0.075in" fo:margin-bottom="0.075in" style:line-height-at-least="0.2777in" fo:margin-left="0.7861in" fo:text-indent="-0.1944in">
        <style:tab-stops/>
      </style:paragraph-properties>
    </style:style>
    <style:style style:name="T8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complex="Times New Roman" style:text-position="-535.7% 100%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93" style:parent-style-name="預設段落字型" style:family="text">
      <style:text-properties style:font-name="Times New Roman" style:font-name-complex="Times New Roman" style:text-position="-535.7% 100%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95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96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9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01" style:parent-style-name="預設段落字型" style:family="text">
      <style:text-properties style:font-name="Times New Roman" style:font-name-complex="Times New Roman" style:text-scale="25%" style:text-position="-535.7% 100%" fo:font-size="14pt" style:font-size-asian="14pt" style:font-size-complex="14pt"/>
    </style:style>
    <style:style style:name="P102" style:parent-style-name="內文" style:family="paragraph">
      <style:paragraph-properties style:snap-to-layout-grid="false" fo:margin-top="0.075in" fo:margin-bottom="0.075in" style:line-height-at-least="0.2777in" fo:margin-left="0.7861in" fo:text-indent="-0.1944in">
        <style:tab-stops/>
      </style:paragraph-properties>
    </style:style>
    <style:style style:name="T10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complex="Times New Roman" style:text-position="-607.1% 100%" fo:font-size="14pt" style:font-size-asian="14pt" style:font-size-complex="14pt"/>
    </style:style>
    <style:style style:name="P105" style:parent-style-name="testTypeHeader" style:family="paragraph">
      <style:paragraph-properties fo:margin-top="0.05in" fo:margin-bottom="0.05in"/>
    </style:style>
    <style:style style:name="P106" style:parent-style-name="內文" style:family="paragraph">
      <style:paragraph-properties style:snap-to-layout-grid="false" style:line-height-at-least="0.25in" fo:margin-left="0.7861in" fo:text-indent="-0.1944in">
        <style:tab-stops/>
      </style:paragraph-properties>
    </style:style>
    <style:style style:name="T10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1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2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2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123" style:parent-style-name="內文" style:family="paragraph">
      <style:paragraph-properties style:snap-to-layout-grid="false" style:line-height-at-least="0.25in" fo:margin-left="0.7861in" fo:text-indent="-0.1944in">
        <style:tab-stops/>
      </style:paragraph-properties>
    </style:style>
    <style:style style:name="T12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2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3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3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3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37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3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3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140" style:parent-style-name="內文" style:family="paragraph">
      <style:paragraph-properties style:snap-to-layout-grid="false" style:line-height-at-least="0.25in" fo:margin-left="0.7861in" fo:text-indent="-0.1944in">
        <style:tab-stops/>
      </style:paragraph-properties>
    </style:style>
    <style:style style:name="T14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44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4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4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4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4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49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5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5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5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5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54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5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5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157" style:parent-style-name="內文" style:family="paragraph">
      <style:paragraph-properties style:snap-to-layout-grid="false" style:line-height-at-least="0.25in" fo:margin-left="0.7861in" fo:text-indent="-0.1944in">
        <style:tab-stops/>
      </style:paragraph-properties>
    </style:style>
    <style:style style:name="T15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5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61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6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6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6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6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66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6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6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6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7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71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7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7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174" style:parent-style-name="內文" style:family="paragraph">
      <style:paragraph-properties style:snap-to-layout-grid="false" style:line-height-at-least="0.25in" fo:margin-left="0.7861in" fo:text-indent="-0.1944in">
        <style:tab-stops/>
      </style:paragraph-properties>
    </style:style>
    <style:style style:name="T17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7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7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78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7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8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8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8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83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8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8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8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8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88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8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9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9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9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193" style:parent-style-name="testTypeHeader" style:family="paragraph">
      <style:paragraph-properties fo:margin-top="0.05in" fo:margin-bottom="0.05in"/>
    </style:style>
    <style:style style:name="P194" style:parent-style-name="內文" style:family="paragraph">
      <style:paragraph-properties style:snap-to-layout-grid="false" style:line-height-at-least="0.25in" fo:margin-left="0.7861in" fo:text-indent="-0.1944in">
        <style:tab-stops/>
      </style:paragraph-properties>
    </style:style>
    <style:style style:name="T19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9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9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98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9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0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0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0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03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0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0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0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0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08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0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210" style:parent-style-name="內文" style:family="paragraph">
      <style:paragraph-properties style:snap-to-layout-grid="false" style:line-height-at-least="0.25in" fo:margin-left="0.5916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11" style:parent-style-name="內文" style:family="paragraph">
      <style:paragraph-properties style:snap-to-layout-grid="false" style:line-height-at-least="0.25in" fo:margin-left="0.7861in" fo:text-indent="-0.1944in">
        <style:tab-stops/>
      </style:paragraph-properties>
    </style:style>
    <style:style style:name="T21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1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1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15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1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1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1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1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2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2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2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23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2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225" style:parent-style-name="清單段落" style:family="paragraph">
      <style:paragraph-properties style:line-height-at-least="0.25in" fo:margin-left="0.5916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26" style:parent-style-name="內文" style:family="paragraph">
      <style:paragraph-properties style:snap-to-layout-grid="false" style:line-height-at-least="0.25in" fo:margin-left="0.7861in" fo:text-indent="-0.1944in">
        <style:tab-stops/>
      </style:paragraph-properties>
    </style:style>
    <style:style style:name="T22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2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30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3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3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3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3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35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36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3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3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3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4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41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4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243" style:parent-style-name="清單段落" style:family="paragraph">
      <style:paragraph-properties style:line-height-at-least="0.25in" fo:margin-left="0.5916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44" style:parent-style-name="內文" style:family="paragraph">
      <style:paragraph-properties style:snap-to-layout-grid="false" style:line-height-at-least="0.25in" fo:margin-left="0.7861in" fo:text-indent="-0.1944in">
        <style:tab-stops/>
      </style:paragraph-properties>
    </style:style>
    <style:style style:name="T24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4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4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48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4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5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5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5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53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5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5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5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5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58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5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261" style:parent-style-name="清單段落" style:family="paragraph">
      <style:paragraph-properties style:line-height-at-least="0.25in" fo:margin-left="0.5916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62" style:parent-style-name="內文" style:family="paragraph">
      <style:paragraph-properties style:snap-to-layout-grid="false" style:line-height-at-least="0.25in" fo:margin-left="0.7861in" fo:text-indent="-0.1944in">
        <style:tab-stops/>
      </style:paragraph-properties>
    </style:style>
    <style:style style:name="T26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6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6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3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7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8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27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281" style:parent-style-name="testTypeHeader" style:family="paragraph">
      <style:paragraph-properties fo:margin-top="0.05in" fo:margin-bottom="0.05in"/>
    </style:style>
    <style:style style:name="P282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28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285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28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7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28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9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29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91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29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93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29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295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29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97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29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99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0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01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0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03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0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05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0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307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30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0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310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31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2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1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4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1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6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1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8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1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0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2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322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32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4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2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6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2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8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2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0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3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2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3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334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33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6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3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8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3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0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4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2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4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5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4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347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34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1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5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3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5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5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5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7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5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359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3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61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6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63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6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65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6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6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68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6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70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7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372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37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7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375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37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77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78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379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8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81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8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8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84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385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8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87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8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389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39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91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9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93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9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95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9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97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39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99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0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401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40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03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0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05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0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0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08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0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1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11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1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1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1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15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1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1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418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41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2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421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42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23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2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2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26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2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29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3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3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32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3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3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435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43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37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3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39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4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4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4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8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4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50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5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5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53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5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5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456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45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5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59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1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6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5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6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70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7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7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73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7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475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47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77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7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79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8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8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82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8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8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85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8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8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88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8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490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49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9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93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9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9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9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97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49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9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00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0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0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03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0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505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50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07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0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09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1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1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12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1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1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15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1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1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18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1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520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52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531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53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3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3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5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3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7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3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9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4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41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4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543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54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45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4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47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4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4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50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5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5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53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5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55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5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5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5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559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5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61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6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63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6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6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6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67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6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6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7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71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7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73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7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ableColumn576" style:family="table-column">
      <style:table-column-properties style:column-width="8.5638in"/>
    </style:style>
    <style:style style:name="Table575" style:family="table">
      <style:table-properties style:width="8.5638in" fo:margin-left="0.2722in" table:align="left"/>
    </style:style>
    <style:style style:name="TableRow577" style:family="table-row">
      <style:table-row-properties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style:snap-to-layout-grid="false" style:line-height-at-least="0.2777in"/>
    </style:style>
    <style:style style:name="T58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81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8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583" style:parent-style-name="內文" style:family="paragraph">
      <style:paragraph-properties style:snap-to-layout-grid="false" fo:line-height="0.1666in"/>
      <style:text-properties style:font-name="Times New Roman" style:font-name-complex="Times New Roman" style:font-size-complex="14pt"/>
    </style:style>
    <style:style style:name="TableColumn585" style:family="table-column">
      <style:table-column-properties style:column-width="4.134in"/>
    </style:style>
    <style:style style:name="Table584" style:family="table">
      <style:table-properties style:width="4.134in" fo:margin-left="0in" table:align="right"/>
    </style:style>
    <style:style style:name="TableRow586" style:family="table-row">
      <style:table-row-properties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paragraph-properties style:snap-to-layout-grid="false" style:line-height-at-least="0.2777in"/>
      <style:text-properties style:font-name="Times New Roman" style:font-name-complex="Times New Roman" fo:font-size="14pt" style:font-size-asian="14pt" style:font-size-complex="14pt"/>
    </style:style>
    <style:style style:name="P589" style:parent-style-name="內文" style:family="paragraph">
      <style:paragraph-properties style:snap-to-layout-grid="false" style:line-height-at-least="0.2777in"/>
      <style:text-properties style:font-name="Times New Roman" style:font-name-complex="Times New Roman" fo:font-size="14pt" style:font-size-asian="14pt" style:font-size-complex="14pt"/>
    </style:style>
    <style:style style:name="P590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59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92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9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9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95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9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9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98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59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0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0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0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03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60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605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60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07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08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609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61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1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12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61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1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15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61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1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18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61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620" style:parent-style-name="清單段落" style:family="paragraph">
      <style:paragraph-properties style:snap-to-layout-grid="false" style:line-height-at-least="0.2777in" fo:margin-left="0.5909in">
        <style:tab-stops/>
      </style:paragraph-properties>
    </style:style>
    <style:style style:name="T62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22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62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2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25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62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2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28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62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1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63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633" style:parent-style-name="內文" style:family="paragraph">
      <style:paragraph-properties style:snap-to-layout-grid="false" style:line-height-at-least="0.2777in"/>
      <style:text-properties style:font-name="Times New Roman" style:font-name-complex="Times New Roman" fo:font-size="14pt" style:font-size-asian="14pt" style:font-size-complex="14pt"/>
    </style:style>
    <style:style style:name="TableColumn635" style:family="table-column">
      <style:table-column-properties style:column-width="8.5638in"/>
    </style:style>
    <style:style style:name="Table634" style:family="table">
      <style:table-properties style:width="8.5638in" fo:margin-left="0.2722in" table:align="left"/>
    </style:style>
    <style:style style:name="TableRow636" style:family="table-row">
      <style:table-row-properties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清單段落" style:family="paragraph">
      <style:paragraph-properties style:snap-to-layout-grid="false" style:line-height-at-least="0.2777in" fo:margin-left="0in">
        <style:tab-stops/>
      </style:paragraph-properties>
    </style:style>
    <style:style style:name="T63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0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4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3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44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4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8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50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5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5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53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54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5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5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57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58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59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6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62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63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64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6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666" style:parent-style-name="清單段落" style:family="paragraph">
      <style:paragraph-properties style:snap-to-layout-grid="false" style:line-height-at-least="0.2777in" fo:margin-left="0in">
        <style:tab-stops/>
      </style:paragraph-properties>
      <style:text-properties style:font-name="Times New Roman" style:font-name-asian="BatangChe" style:font-name-complex="Times New Roman" fo:font-size="14pt" style:font-size-asian="14pt" style:font-size-complex="14pt"/>
    </style:style>
    <style:style style:name="P667" style:parent-style-name="內文" style:family="paragraph">
      <style:paragraph-properties style:snap-to-layout-grid="false" fo:line-height="0.1666in"/>
      <style:text-properties style:font-name="Times New Roman" style:font-name-complex="Times New Roman" fo:font-size="14pt" style:font-size-asian="14pt" style:font-size-complex="14pt"/>
    </style:style>
    <style:style style:name="P668" style:parent-style-name="清單段落" style:family="paragraph">
      <style:paragraph-properties style:snap-to-layout-grid="false" style:line-height-at-least="0.2777in" fo:margin-left="0.7875in" fo:text-indent="-0.1972in">
        <style:tab-stops/>
      </style:paragraph-properties>
    </style:style>
    <style:style style:name="T66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7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7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7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7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7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7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7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677" style:parent-style-name="清單段落" style:family="paragraph">
      <style:paragraph-properties style:snap-to-layout-grid="false" style:line-height-at-least="0.2777in" fo:margin-left="0.7875in" fo:text-indent="-0.1972in">
        <style:tab-stops/>
      </style:paragraph-properties>
    </style:style>
    <style:style style:name="T678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67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8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8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82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68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8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8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86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68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8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89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69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691" style:parent-style-name="清單段落" style:family="paragraph">
      <style:paragraph-properties style:snap-to-layout-grid="false" style:line-height-at-least="0.2777in" fo:margin-left="0.7875in" fo:text-indent="-0.1972in">
        <style:tab-stops/>
      </style:paragraph-properties>
    </style:style>
    <style:style style:name="T692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69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9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9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96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69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9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9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0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01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70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0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0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0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06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70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708" style:parent-style-name="清單段落" style:family="paragraph">
      <style:paragraph-properties style:snap-to-layout-grid="false" style:line-height-at-least="0.2777in" fo:margin-left="0.7875in" fo:text-indent="-0.1972in">
        <style:tab-stops/>
      </style:paragraph-properties>
    </style:style>
    <style:style style:name="T709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71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1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1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13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71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1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1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1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18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71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2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2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22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72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724" style:parent-style-name="清單段落" style:family="paragraph">
      <style:paragraph-properties style:snap-to-layout-grid="false" style:line-height-at-least="0.2777in" fo:margin-left="0.7875in" fo:text-indent="-0.1972in">
        <style:tab-stops/>
      </style:paragraph-properties>
    </style:style>
    <style:style style:name="T725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72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27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7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2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30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73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3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3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34" style:parent-style-name="預設段落字型" style:family="text">
      <style:text-properties style:font-name="Times New Roman" style:font-name-asian="BatangChe" style:font-name-complex="Times New Roman" fo:font-size="14pt" style:font-size-asian="14pt" style:font-size-complex="14pt"/>
    </style:style>
    <style:style style:name="T73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736" style:parent-style-name="內文" style:family="paragraph">
      <style:paragraph-properties style:snap-to-layout-grid="false" fo:line-height="0.1666in"/>
      <style:text-properties style:font-name="Times New Roman" style:font-name-complex="Times New Roman" fo:font-size="14pt" style:font-size-asian="14pt" style:font-size-complex="14pt"/>
    </style:style>
    <style:style style:name="TableColumn738" style:family="table-column">
      <style:table-column-properties style:column-width="8.5638in"/>
    </style:style>
    <style:style style:name="Table737" style:family="table">
      <style:table-properties style:width="8.5638in" fo:margin-left="0.2722in" table:align="left"/>
    </style:style>
    <style:style style:name="TableRow739" style:family="table-row">
      <style:table-row-properties/>
    </style:style>
    <style:style style:name="TableCell740" style:family="table-cell">
      <style:table-cell-properties fo:border="0.0069in solid #000000" style:writing-mode="lr-tb" fo:padding-top="0in" fo:padding-left="0.075in" fo:padding-bottom="0in" fo:padding-right="0.075in"/>
    </style:style>
    <style:style style:name="P741" style:parent-style-name="內文" style:family="paragraph">
      <style:paragraph-properties style:snap-to-layout-grid="false" style:line-height-at-least="0.2777in"/>
    </style:style>
    <style:style style:name="T74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4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44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45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4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4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4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4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5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51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5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5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754" style:parent-style-name="內文" style:family="paragraph">
      <style:paragraph-properties style:snap-to-layout-grid="false" style:line-height-at-least="0.2777in"/>
    </style:style>
    <style:style style:name="T75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5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57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58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59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6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62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6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64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65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66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6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6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769" style:parent-style-name="內文" style:family="paragraph">
      <style:paragraph-properties style:snap-to-layout-grid="false" style:line-height-at-least="0.2777in"/>
      <style:text-properties style:font-name="Times New Roman" style:font-name-complex="Times New Roman" fo:font-size="14pt" style:font-size-asian="14pt" style:font-size-complex="14pt"/>
    </style:style>
    <style:style style:name="P770" style:parent-style-name="內文" style:family="paragraph">
      <style:paragraph-properties style:snap-to-layout-grid="false" style:line-height-at-least="0.2777in"/>
      <style:text-properties style:font-name="Times New Roman" style:font-name-complex="Times New Roman" fo:font-size="14pt" style:font-size-asian="14pt" style:font-size-complex="14pt"/>
    </style:style>
    <style:style style:name="TableColumn772" style:family="table-column">
      <style:table-column-properties style:column-width="6.3625in"/>
    </style:style>
    <style:style style:name="Table771" style:family="table">
      <style:table-properties style:width="6.3625in" fo:margin-left="0in" table:align="right"/>
    </style:style>
    <style:style style:name="TableRow773" style:family="table-row">
      <style:table-row-properties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P775" style:parent-style-name="內文" style:family="paragraph">
      <style:paragraph-properties style:snap-to-layout-grid="false" fo:text-align="end" style:line-height-at-least="0.2777in"/>
      <style:text-properties style:font-name="Times New Roman" style:font-name-complex="Times New Roman" style:font-size-complex="12pt"/>
    </style:style>
    <style:style style:name="P776" style:parent-style-name="內文" style:family="paragraph">
      <style:paragraph-properties style:snap-to-layout-grid="false" style:line-height-at-least="0.2777in"/>
      <style:text-properties style:font-name="Times New Roman" style:font-name-complex="Times New Roman" fo:font-size="14pt" style:font-size-asian="14pt" style:font-size-complex="14pt"/>
    </style:style>
    <style:style style:name="P777" style:parent-style-name="內文" style:family="paragraph">
      <style:paragraph-properties style:snap-to-layout-grid="false" fo:line-height="0.1666in"/>
      <style:text-properties style:font-name="Times New Roman" style:font-name-complex="Times New Roman" fo:font-size="14pt" style:font-size-asian="14pt" style:font-size-complex="14pt"/>
    </style:style>
    <style:style style:name="P778" style:parent-style-name="清單段落" style:family="paragraph">
      <style:paragraph-properties style:snap-to-layout-grid="false" style:line-height-at-least="0.2777in" fo:margin-left="0.7875in" fo:text-indent="-0.1972in">
        <style:tab-stops/>
      </style:paragraph-properties>
    </style:style>
    <style:style style:name="T77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80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781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782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783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784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785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786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787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788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789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790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791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792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P793" style:parent-style-name="清單段落" style:family="paragraph">
      <style:paragraph-properties style:snap-to-layout-grid="false" style:line-height-at-least="0.2777in" fo:margin-left="0.7875in" fo:text-indent="-0.1972in">
        <style:tab-stops/>
      </style:paragraph-properties>
    </style:style>
    <style:style style:name="T794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795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796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797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798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799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00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01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02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P803" style:parent-style-name="清單段落" style:family="paragraph">
      <style:paragraph-properties style:snap-to-layout-grid="false" style:line-height-at-least="0.2777in" fo:margin-left="0.7875in" fo:text-indent="-0.1972in">
        <style:tab-stops/>
      </style:paragraph-properties>
    </style:style>
    <style:style style:name="T804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05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06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07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08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09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10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11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12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P813" style:parent-style-name="清單段落" style:family="paragraph">
      <style:paragraph-properties style:snap-to-layout-grid="false" style:line-height-at-least="0.2777in" fo:margin-left="0.7875in" fo:text-indent="-0.1972in">
        <style:tab-stops/>
      </style:paragraph-properties>
    </style:style>
    <style:style style:name="T814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15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16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17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18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19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20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21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P822" style:parent-style-name="清單段落" style:family="paragraph">
      <style:paragraph-properties style:snap-to-layout-grid="false" style:line-height-at-least="0.2777in" fo:margin-left="0.7875in" fo:text-indent="-0.1972in">
        <style:tab-stops/>
      </style:paragraph-properties>
    </style:style>
    <style:style style:name="T823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24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25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26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27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28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29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30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31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32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33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34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35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36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T837" style:parent-style-name="預設段落字型" style:family="text">
      <style:text-properties style:font-name="Times New Roman" style:font-name-asian="細明體" style:font-name-complex="Times New Roman" fo:font-size="14pt" style:font-size-asian="14pt" style:font-size-complex="14pt"/>
    </style:style>
    <style:style style:name="P838" style:parent-style-name="內文" style:family="paragraph">
      <style:paragraph-properties fo:line-height="0.25in"/>
      <style:text-properties style:font-name="標楷體" style:font-name-asian="標楷體"/>
    </style:style>
    <style:style style:name="P839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840" style:parent-style-name="頁首" style:family="paragraph">
      <style:paragraph-properties fo:text-align="center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841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842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843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844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845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846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847" style:parent-style-name="頁首" style:family="paragraph">
      <style:paragraph-properties fo:text-align="center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848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849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850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851" style:parent-style-name="內文" style:family="paragraph">
      <style:text-properties style:font-name="Times New Roman" style:font-name-asian="標楷體"/>
    </style:style>
    <style:style style:name="P852" style:parent-style-name="內文" style:family="paragraph">
      <style:text-properties style:font-name="Times New Roman" style:font-name-asian="標楷體"/>
    </style:style>
    <style:style style:name="P853" style:parent-style-name="內文" style:family="paragraph">
      <style:text-properties style:font-name="Times New Roman" style:font-name-asian="標楷體"/>
    </style:style>
    <style:style style:name="P854" style:parent-style-name="內文" style:family="paragraph">
      <style:text-properties style:font-name="Times New Roman" style:font-name-asian="標楷體"/>
    </style:style>
    <style:style style:name="P855" style:parent-style-name="內文" style:family="paragraph">
      <style:text-properties style:font-name="Times New Roman" style:font-name-asian="標楷體"/>
    </style:style>
    <style:style style:name="P856" style:parent-style-name="內文" style:family="paragraph">
      <style:text-properties style:font-name="Times New Roman" style:font-name-asian="標楷體"/>
    </style:style>
    <style:style style:name="P857" style:parent-style-name="內文" style:family="paragraph">
      <style:text-properties style:font-name="Times New Roman" style:font-name-asian="標楷體"/>
    </style:style>
    <style:style style:name="P858" style:parent-style-name="內文" style:family="paragraph">
      <style:text-properties style:font-name="Times New Roman" style:font-name-asian="標楷體"/>
    </style:style>
    <style:style style:name="P859" style:parent-style-name="內文" style:family="paragraph">
      <style:text-properties style:font-name="Times New Roman" style:font-name-asian="標楷體"/>
    </style:style>
    <style:style style:name="P860" style:parent-style-name="內文" style:family="paragraph">
      <style:text-properties style:font-name="Times New Roman" style:font-name-asian="標楷體"/>
    </style:style>
    <style:style style:name="P861" style:parent-style-name="內文" style:family="paragraph">
      <style:text-properties style:font-name="Times New Roman" style:font-name-asian="標楷體"/>
    </style:style>
    <style:style style:name="P862" style:parent-style-name="內文" style:family="paragraph">
      <style:text-properties style:font-name="Times New Roman" style:font-name-asian="標楷體"/>
    </style:style>
    <style:style style:name="P863" style:parent-style-name="內文" style:family="paragraph">
      <style:text-properties style:font-name="Times New Roman" style:font-name-asian="標楷體"/>
    </style:style>
    <style:style style:name="P864" style:parent-style-name="內文" style:family="paragraph">
      <style:text-properties style:font-name="Times New Roman" style:font-name-asian="標楷體"/>
    </style:style>
    <style:style style:name="P865" style:parent-style-name="內文" style:family="paragraph">
      <style:text-properties style:font-name="Times New Roman" style:font-name-asian="標楷體"/>
    </style:style>
    <style:style style:name="P866" style:parent-style-name="內文" style:family="paragraph">
      <style:text-properties style:font-name="Times New Roman" style:font-name-asian="標楷體"/>
    </style:style>
    <style:style style:name="P867" style:parent-style-name="內文" style:family="paragraph">
      <style:paragraph-properties fo:margin-left="0.5in" fo:text-indent="-0.5in">
        <style:tab-stops/>
      </style:paragraph-properties>
      <style:text-properties style:font-name="Times New Roman" style:font-name-asian="標楷體"/>
    </style:style>
    <style:style style:name="P868" style:parent-style-name="內文" style:family="paragraph">
      <style:paragraph-properties fo:margin-left="0.5in" fo:text-indent="-0.5in">
        <style:tab-stops/>
      </style:paragraph-properties>
      <style:text-properties style:font-name="Times New Roman" style:font-name-asian="標楷體"/>
    </style:style>
    <style:style style:name="P869" style:parent-style-name="內文" style:family="paragraph">
      <style:paragraph-properties fo:margin-left="0.5in" fo:text-indent="-0.5in">
        <style:tab-stops/>
      </style:paragraph-properties>
      <style:text-properties style:font-name="Times New Roman" style:font-name-asian="標楷體"/>
    </style:style>
    <style:style style:name="P870" style:parent-style-name="內文" style:family="paragraph">
      <style:text-properties style:font-name="Times New Roman" style:font-name-asian="標楷體"/>
    </style:style>
    <style:style style:name="P871" style:parent-style-name="內文" style:family="paragraph">
      <style:paragraph-properties fo:text-indent="0.25in"/>
      <style:text-properties style:font-name="Times New Roman" style:font-name-asian="標楷體"/>
    </style:style>
    <style:style style:name="P872" style:parent-style-name="內文" style:family="paragraph">
      <style:paragraph-properties fo:text-indent="0.25in"/>
      <style:text-properties style:font-name="Times New Roman" style:font-name-asian="標楷體"/>
    </style:style>
    <style:style style:name="P873" style:parent-style-name="內文" style:family="paragraph">
      <style:paragraph-properties fo:text-indent="0.25in"/>
      <style:text-properties style:font-name="Times New Roman" style:font-name-asian="標楷體"/>
    </style:style>
    <style:style style:name="P874" style:parent-style-name="內文" style:family="paragraph">
      <style:paragraph-properties fo:text-indent="0.25in"/>
      <style:text-properties style:font-name="Times New Roman" style:font-name-asian="標楷體"/>
    </style:style>
    <style:style style:name="P875" style:parent-style-name="內文" style:family="paragraph">
      <style:paragraph-properties fo:text-indent="0.25in"/>
      <style:text-properties style:font-name="Times New Roman" style:font-name-asian="標楷體"/>
    </style:style>
    <style:style style:name="P876" style:parent-style-name="內文" style:family="paragraph">
      <style:text-properties style:font-name="Times New Roman" style:font-name-asian="標楷體"/>
    </style:style>
    <style:style style:name="P877" style:parent-style-name="內文" style:family="paragraph">
      <style:text-properties style:font-name="Times New Roman" style:font-name-asian="標楷體"/>
    </style:style>
    <style:style style:name="P878" style:parent-style-name="內文" style:family="paragraph">
      <style:text-properties style:font-name="Times New Roman" style:font-name-asian="標楷體"/>
    </style:style>
    <style:style style:name="P879" style:parent-style-name="內文" style:family="paragraph">
      <style:text-properties style:font-name="Times New Roman" style:font-name-asian="標楷體"/>
    </style:style>
    <style:style style:name="P880" style:parent-style-name="內文" style:family="paragraph">
      <style:text-properties style:font-name="Times New Roman" style:font-name-asian="標楷體"/>
    </style:style>
    <style:style style:name="P881" style:parent-style-name="內文" style:family="paragraph">
      <style:text-properties style:font-name="Times New Roman" style:font-name-complex="Times New Roman"/>
    </style:style>
    <style:style style:name="P882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88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olumn885" style:family="table-column">
      <style:table-column-properties style:column-width="0.5805in"/>
    </style:style>
    <style:style style:name="TableColumn886" style:family="table-column">
      <style:table-column-properties style:column-width="0.5805in"/>
    </style:style>
    <style:style style:name="TableColumn887" style:family="table-column">
      <style:table-column-properties style:column-width="0.5805in"/>
    </style:style>
    <style:style style:name="TableColumn888" style:family="table-column">
      <style:table-column-properties style:column-width="0.5805in"/>
    </style:style>
    <style:style style:name="TableColumn889" style:family="table-column">
      <style:table-column-properties style:column-width="0.5805in"/>
    </style:style>
    <style:style style:name="TableColumn890" style:family="table-column">
      <style:table-column-properties style:column-width="0.5805in"/>
    </style:style>
    <style:style style:name="TableColumn891" style:family="table-column">
      <style:table-column-properties style:column-width="0.5805in"/>
    </style:style>
    <style:style style:name="TableColumn892" style:family="table-column">
      <style:table-column-properties style:column-width="0.5805in"/>
    </style:style>
    <style:style style:name="TableColumn893" style:family="table-column">
      <style:table-column-properties style:column-width="0.5812in"/>
    </style:style>
    <style:style style:name="TableColumn894" style:family="table-column">
      <style:table-column-properties style:column-width="0.5812in"/>
    </style:style>
    <style:style style:name="Table884" style:family="table">
      <style:table-properties style:width="5.8069in" fo:margin-left="0in" table:align="left"/>
    </style:style>
    <style:style style:name="TableRow895" style:family="table-row">
      <style:table-row-properties/>
    </style:style>
    <style:style style:name="TableCell896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897" style:parent-style-name="內文" style:family="paragraph">
      <style:paragraph-properties fo:text-align="center"/>
    </style:style>
    <style:style style:name="TableCell898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899" style:parent-style-name="內文" style:family="paragraph">
      <style:paragraph-properties fo:text-align="center"/>
    </style:style>
    <style:style style:name="TableCell900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01" style:parent-style-name="內文" style:family="paragraph">
      <style:paragraph-properties fo:text-align="center"/>
    </style:style>
    <style:style style:name="TableCell902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03" style:parent-style-name="內文" style:family="paragraph">
      <style:paragraph-properties fo:text-align="center"/>
    </style:style>
    <style:style style:name="TableCell904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05" style:parent-style-name="內文" style:family="paragraph">
      <style:paragraph-properties fo:text-align="center"/>
    </style:style>
    <style:style style:name="TableCell906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07" style:parent-style-name="內文" style:family="paragraph">
      <style:paragraph-properties fo:text-align="center"/>
    </style:style>
    <style:style style:name="TableCell908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09" style:parent-style-name="內文" style:family="paragraph">
      <style:paragraph-properties fo:text-align="center"/>
    </style:style>
    <style:style style:name="TableCell910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11" style:parent-style-name="內文" style:family="paragraph">
      <style:paragraph-properties fo:text-align="center"/>
    </style:style>
    <style:style style:name="TableCell912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13" style:parent-style-name="內文" style:family="paragraph">
      <style:paragraph-properties fo:text-align="center"/>
    </style:style>
    <style:style style:name="TableCell914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15" style:parent-style-name="內文" style:family="paragraph">
      <style:paragraph-properties fo:text-align="center"/>
    </style:style>
    <style:style style:name="TableRow916" style:family="table-row">
      <style:table-row-properties/>
    </style:style>
    <style:style style:name="TableCell917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18" style:parent-style-name="內文" style:family="paragraph">
      <style:paragraph-properties fo:text-align="center"/>
    </style:style>
    <style:style style:name="T91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920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21" style:parent-style-name="內文" style:family="paragraph">
      <style:paragraph-properties fo:text-align="center"/>
    </style:style>
    <style:style style:name="T92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923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24" style:parent-style-name="內文" style:family="paragraph">
      <style:paragraph-properties fo:text-align="center"/>
    </style:style>
    <style:style style:name="T92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926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27" style:parent-style-name="內文" style:family="paragraph">
      <style:paragraph-properties fo:text-align="center"/>
    </style:style>
    <style:style style:name="T92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929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30" style:parent-style-name="內文" style:family="paragraph">
      <style:paragraph-properties fo:text-align="center"/>
    </style:style>
    <style:style style:name="T93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932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33" style:parent-style-name="內文" style:family="paragraph">
      <style:paragraph-properties fo:text-align="center"/>
    </style:style>
    <style:style style:name="T93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935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36" style:parent-style-name="內文" style:family="paragraph">
      <style:paragraph-properties fo:text-align="center"/>
    </style:style>
    <style:style style:name="T93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938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39" style:parent-style-name="內文" style:family="paragraph">
      <style:paragraph-properties fo:text-align="center"/>
    </style:style>
    <style:style style:name="T94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941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42" style:parent-style-name="內文" style:family="paragraph">
      <style:paragraph-properties fo:text-align="center"/>
    </style:style>
    <style:style style:name="T94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944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45" style:parent-style-name="內文" style:family="paragraph">
      <style:paragraph-properties fo:text-align="center"/>
    </style:style>
    <style:style style:name="T94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Row947" style:family="table-row">
      <style:table-row-properties/>
    </style:style>
    <style:style style:name="TableCell948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49" style:parent-style-name="內文" style:family="paragraph">
      <style:paragraph-properties fo:text-align="center"/>
    </style:style>
    <style:style style:name="TableCell950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51" style:parent-style-name="內文" style:family="paragraph">
      <style:paragraph-properties fo:text-align="center"/>
    </style:style>
    <style:style style:name="TableCell952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53" style:parent-style-name="內文" style:family="paragraph">
      <style:paragraph-properties fo:text-align="center"/>
    </style:style>
    <style:style style:name="TableCell954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55" style:parent-style-name="內文" style:family="paragraph">
      <style:paragraph-properties fo:text-align="center"/>
    </style:style>
    <style:style style:name="TableCell956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57" style:parent-style-name="內文" style:family="paragraph">
      <style:paragraph-properties fo:text-align="center"/>
    </style:style>
    <style:style style:name="TableCell958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59" style:parent-style-name="內文" style:family="paragraph">
      <style:paragraph-properties fo:text-align="center"/>
    </style:style>
    <style:style style:name="TableCell960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61" style:parent-style-name="內文" style:family="paragraph">
      <style:paragraph-properties fo:text-align="center"/>
    </style:style>
    <style:style style:name="TableCell962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63" style:parent-style-name="內文" style:family="paragraph">
      <style:paragraph-properties fo:text-align="center"/>
    </style:style>
    <style:style style:name="TableCell964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65" style:parent-style-name="內文" style:family="paragraph">
      <style:paragraph-properties fo:text-align="center"/>
    </style:style>
    <style:style style:name="TableCell966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967" style:parent-style-name="內文" style:family="paragraph">
      <style:paragraph-properties fo:text-align="center"/>
    </style:style>
    <style:style style:name="TableRow968" style:family="table-row">
      <style:table-row-properties/>
    </style:style>
    <style:style style:name="TableCell969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70" style:parent-style-name="內文" style:family="paragraph">
      <style:paragraph-properties fo:text-align="center"/>
    </style:style>
    <style:style style:name="T97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972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73" style:parent-style-name="內文" style:family="paragraph">
      <style:paragraph-properties fo:text-align="center"/>
    </style:style>
    <style:style style:name="T97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975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76" style:parent-style-name="內文" style:family="paragraph">
      <style:paragraph-properties fo:text-align="center"/>
    </style:style>
    <style:style style:name="T97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978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79" style:parent-style-name="內文" style:family="paragraph">
      <style:paragraph-properties fo:text-align="center"/>
    </style:style>
    <style:style style:name="T98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981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82" style:parent-style-name="內文" style:family="paragraph">
      <style:paragraph-properties fo:text-align="center"/>
    </style:style>
    <style:style style:name="T98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984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85" style:parent-style-name="內文" style:family="paragraph">
      <style:paragraph-properties fo:text-align="center"/>
    </style:style>
    <style:style style:name="T98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987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88" style:parent-style-name="內文" style:family="paragraph">
      <style:paragraph-properties fo:text-align="center"/>
    </style:style>
    <style:style style:name="T98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990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91" style:parent-style-name="內文" style:family="paragraph">
      <style:paragraph-properties fo:text-align="center"/>
    </style:style>
    <style:style style:name="T99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993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94" style:parent-style-name="內文" style:family="paragraph">
      <style:paragraph-properties fo:text-align="center"/>
    </style:style>
    <style:style style:name="T99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996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997" style:parent-style-name="內文" style:family="paragraph">
      <style:paragraph-properties fo:text-align="center"/>
    </style:style>
    <style:style style:name="T99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Row999" style:family="table-row">
      <style:table-row-properties/>
    </style:style>
    <style:style style:name="TableCell1000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01" style:parent-style-name="內文" style:family="paragraph">
      <style:paragraph-properties fo:text-align="center"/>
    </style:style>
    <style:style style:name="TableCell1002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03" style:parent-style-name="內文" style:family="paragraph">
      <style:paragraph-properties fo:text-align="center"/>
    </style:style>
    <style:style style:name="TableCell1004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05" style:parent-style-name="內文" style:family="paragraph">
      <style:paragraph-properties fo:text-align="center"/>
    </style:style>
    <style:style style:name="TableCell1006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07" style:parent-style-name="內文" style:family="paragraph">
      <style:paragraph-properties fo:text-align="center"/>
    </style:style>
    <style:style style:name="TableCell1008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09" style:parent-style-name="內文" style:family="paragraph">
      <style:paragraph-properties fo:text-align="center"/>
    </style:style>
    <style:style style:name="TableCell1010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11" style:parent-style-name="內文" style:family="paragraph">
      <style:paragraph-properties fo:text-align="center"/>
    </style:style>
    <style:style style:name="TableCell1012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13" style:parent-style-name="內文" style:family="paragraph">
      <style:paragraph-properties fo:text-align="center"/>
    </style:style>
    <style:style style:name="TableCell1014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15" style:parent-style-name="內文" style:family="paragraph">
      <style:paragraph-properties fo:text-align="center"/>
    </style:style>
    <style:style style:name="TableCell1016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17" style:parent-style-name="內文" style:family="paragraph">
      <style:paragraph-properties fo:text-align="center"/>
    </style:style>
    <style:style style:name="TableCell1018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19" style:parent-style-name="內文" style:family="paragraph">
      <style:paragraph-properties fo:text-align="center"/>
    </style:style>
    <style:style style:name="TableRow1020" style:family="table-row">
      <style:table-row-properties/>
    </style:style>
    <style:style style:name="TableCell1021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22" style:parent-style-name="內文" style:family="paragraph">
      <style:paragraph-properties fo:text-align="center"/>
    </style:style>
    <style:style style:name="T102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024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25" style:parent-style-name="內文" style:family="paragraph">
      <style:paragraph-properties fo:text-align="center"/>
    </style:style>
    <style:style style:name="T102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027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28" style:parent-style-name="內文" style:family="paragraph">
      <style:paragraph-properties fo:text-align="center"/>
    </style:style>
    <style:style style:name="T102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030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31" style:parent-style-name="內文" style:family="paragraph">
      <style:paragraph-properties fo:text-align="center"/>
    </style:style>
    <style:style style:name="T103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033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34" style:parent-style-name="內文" style:family="paragraph">
      <style:paragraph-properties fo:text-align="center"/>
    </style:style>
    <style:style style:name="T103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036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37" style:parent-style-name="內文" style:family="paragraph">
      <style:paragraph-properties fo:text-align="center"/>
    </style:style>
    <style:style style:name="T103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039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40" style:parent-style-name="內文" style:family="paragraph">
      <style:paragraph-properties fo:text-align="center"/>
    </style:style>
    <style:style style:name="T104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042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43" style:parent-style-name="內文" style:family="paragraph">
      <style:paragraph-properties fo:text-align="center"/>
    </style:style>
    <style:style style:name="T104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045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46" style:parent-style-name="內文" style:family="paragraph">
      <style:paragraph-properties fo:text-align="center"/>
    </style:style>
    <style:style style:name="T104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048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49" style:parent-style-name="內文" style:family="paragraph">
      <style:paragraph-properties fo:text-align="center"/>
    </style:style>
    <style:style style:name="T105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Row1051" style:family="table-row">
      <style:table-row-properties/>
    </style:style>
    <style:style style:name="TableCell1052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53" style:parent-style-name="內文" style:family="paragraph">
      <style:paragraph-properties fo:text-align="center"/>
    </style:style>
    <style:style style:name="TableCell1054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55" style:parent-style-name="內文" style:family="paragraph">
      <style:paragraph-properties fo:text-align="center"/>
    </style:style>
    <style:style style:name="TableCell1056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57" style:parent-style-name="內文" style:family="paragraph">
      <style:paragraph-properties fo:text-align="center"/>
    </style:style>
    <style:style style:name="TableCell1058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59" style:parent-style-name="內文" style:family="paragraph">
      <style:paragraph-properties fo:text-align="center"/>
    </style:style>
    <style:style style:name="TableCell1060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61" style:parent-style-name="內文" style:family="paragraph">
      <style:paragraph-properties fo:text-align="center"/>
    </style:style>
    <style:style style:name="TableCell1062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63" style:parent-style-name="內文" style:family="paragraph">
      <style:paragraph-properties fo:text-align="center"/>
    </style:style>
    <style:style style:name="TableCell1064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65" style:parent-style-name="內文" style:family="paragraph">
      <style:paragraph-properties fo:text-align="center"/>
    </style:style>
    <style:style style:name="TableCell1066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67" style:parent-style-name="內文" style:family="paragraph">
      <style:paragraph-properties fo:text-align="center"/>
    </style:style>
    <style:style style:name="TableCell1068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69" style:parent-style-name="內文" style:family="paragraph">
      <style:paragraph-properties fo:text-align="center"/>
    </style:style>
    <style:style style:name="TableCell1070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071" style:parent-style-name="內文" style:family="paragraph">
      <style:paragraph-properties fo:text-align="center"/>
    </style:style>
    <style:style style:name="TableRow1072" style:family="table-row">
      <style:table-row-properties/>
    </style:style>
    <style:style style:name="TableCell1073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74" style:parent-style-name="內文" style:family="paragraph">
      <style:paragraph-properties fo:text-align="center"/>
    </style:style>
    <style:style style:name="T107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076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77" style:parent-style-name="內文" style:family="paragraph">
      <style:paragraph-properties fo:text-align="center"/>
    </style:style>
    <style:style style:name="T107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079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80" style:parent-style-name="內文" style:family="paragraph">
      <style:paragraph-properties fo:text-align="center"/>
    </style:style>
    <style:style style:name="T108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082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83" style:parent-style-name="內文" style:family="paragraph">
      <style:paragraph-properties fo:text-align="center"/>
    </style:style>
    <style:style style:name="T108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085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86" style:parent-style-name="內文" style:family="paragraph">
      <style:paragraph-properties fo:text-align="center"/>
    </style:style>
    <style:style style:name="T108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088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89" style:parent-style-name="內文" style:family="paragraph">
      <style:paragraph-properties fo:text-align="center"/>
    </style:style>
    <style:style style:name="T109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091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92" style:parent-style-name="內文" style:family="paragraph">
      <style:paragraph-properties fo:text-align="center"/>
    </style:style>
    <style:style style:name="T109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094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95" style:parent-style-name="內文" style:family="paragraph">
      <style:paragraph-properties fo:text-align="center"/>
    </style:style>
    <style:style style:name="T109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097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098" style:parent-style-name="內文" style:family="paragraph">
      <style:paragraph-properties fo:text-align="center"/>
    </style:style>
    <style:style style:name="T109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100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101" style:parent-style-name="內文" style:family="paragraph">
      <style:paragraph-properties fo:text-align="center"/>
    </style:style>
    <style:style style:name="T110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Row1103" style:family="table-row">
      <style:table-row-properties/>
    </style:style>
    <style:style style:name="TableCell1104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105" style:parent-style-name="內文" style:family="paragraph">
      <style:paragraph-properties fo:text-align="center"/>
    </style:style>
    <style:style style:name="TableCell1106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107" style:parent-style-name="內文" style:family="paragraph">
      <style:paragraph-properties fo:text-align="center"/>
    </style:style>
    <style:style style:name="TableCell1108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109" style:parent-style-name="內文" style:family="paragraph">
      <style:paragraph-properties fo:text-align="center"/>
    </style:style>
    <style:style style:name="TableCell1110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111" style:parent-style-name="內文" style:family="paragraph">
      <style:paragraph-properties fo:text-align="center"/>
    </style:style>
    <style:style style:name="TableCell1112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113" style:parent-style-name="內文" style:family="paragraph">
      <style:paragraph-properties fo:text-align="center"/>
    </style:style>
    <style:style style:name="TableCell1114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115" style:parent-style-name="內文" style:family="paragraph">
      <style:paragraph-properties fo:text-align="center"/>
    </style:style>
    <style:style style:name="TableCell1116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117" style:parent-style-name="內文" style:family="paragraph">
      <style:paragraph-properties fo:text-align="center"/>
    </style:style>
    <style:style style:name="TableCell1118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119" style:parent-style-name="內文" style:family="paragraph">
      <style:paragraph-properties fo:text-align="center"/>
    </style:style>
    <style:style style:name="TableCell1120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121" style:parent-style-name="內文" style:family="paragraph">
      <style:paragraph-properties fo:text-align="center"/>
    </style:style>
    <style:style style:name="TableCell1122" style:family="table-cell">
      <style:table-cell-properties fo:border-top="0.020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123" style:parent-style-name="內文" style:family="paragraph">
      <style:paragraph-properties fo:text-align="center"/>
    </style:style>
    <style:style style:name="TableRow1124" style:family="table-row">
      <style:table-row-properties/>
    </style:style>
    <style:style style:name="TableCell1125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126" style:parent-style-name="內文" style:family="paragraph">
      <style:paragraph-properties fo:text-align="center"/>
    </style:style>
    <style:style style:name="T112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128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129" style:parent-style-name="內文" style:family="paragraph">
      <style:paragraph-properties fo:text-align="center"/>
    </style:style>
    <style:style style:name="T113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131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132" style:parent-style-name="內文" style:family="paragraph">
      <style:paragraph-properties fo:text-align="center"/>
    </style:style>
    <style:style style:name="T113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134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135" style:parent-style-name="內文" style:family="paragraph">
      <style:paragraph-properties fo:text-align="center"/>
    </style:style>
    <style:style style:name="T113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137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138" style:parent-style-name="內文" style:family="paragraph">
      <style:paragraph-properties fo:text-align="center"/>
    </style:style>
    <style:style style:name="T113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140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141" style:parent-style-name="內文" style:family="paragraph">
      <style:paragraph-properties fo:text-align="center"/>
    </style:style>
    <style:style style:name="T114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143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144" style:parent-style-name="內文" style:family="paragraph">
      <style:paragraph-properties fo:text-align="center"/>
    </style:style>
    <style:style style:name="T114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146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147" style:parent-style-name="內文" style:family="paragraph">
      <style:paragraph-properties fo:text-align="center"/>
    </style:style>
    <style:style style:name="T114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149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150" style:parent-style-name="內文" style:family="paragraph">
      <style:paragraph-properties fo:text-align="center"/>
    </style:style>
    <style:style style:name="T115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1152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153" style:parent-style-name="內文" style:family="paragraph">
      <style:paragraph-properties fo:text-align="center"/>
    </style:style>
    <style:style style:name="T115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1155" style:parent-style-name="內文" style:family="paragraph">
      <style:paragraph-properties fo:text-align="justify"/>
      <style:text-properties style:font-name="Times New Roman" style:font-name-asian="標楷體" style:font-name-complex="Times New Roman" fo:letter-spacing="0.0694in" fo:font-size="14pt" style:font-size-asian="14pt" style:font-size-complex="13pt"/>
    </style:style>
    <style:style style:name="P1156" style:parent-style-name="內文" style:family="paragraph">
      <style:paragraph-properties fo:line-height="0.25in"/>
      <style:text-properties style:font-name="標楷體" style:font-name-asian="標楷體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新北市立溪崑國民中學106學年度第一學期第三次定期評量<text:s/>英語科<text:s/>試題卷</text:p>
      <text:p text:style-name="P10"><text:span text:style-name="T11"><draw:connector draw:type="line" svg:x1="0.05486in" svg:y1="0.33611in" svg:x2="8.92986in" svg:y2="0.33611in" draw:z-index="251659264" draw:id="id0" draw:style-name="a0" draw:name="直線接點 1" text:anchor-type="paragraph"><svg:title/><svg:desc/></draw:connector></text:span><text:span text:style-name="T12">九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h text:style-name="P20" text:outline-level="1">一<text:span text:style-name="T21">、</text:span>聽力測驗<text:s text:c="2"/>30%</text:h>
      <text:h text:style-name="P22" text:outline-level="1">A.<text:s/>辨識句意：根據聽到的內容，選出符合描述的圖片或符合圖片的描述。</text:h>
      <text:list text:style-name="LFO3" text:continue-numbering="true">
        <text:list-item>
          <text:p text:style-name="P23"><text:bookmark-start text:name="Z_687C02F203E4420B93A6A11DFCEA6B39"/><text:bookmark-start text:name="Q_687C02F203E4420B93A6A11DFCEA6B39"/><text:span text:style-name="T24">(</text:span><text:span text:style-name="T25">Ａ</text:span><text:span text:style-name="T26">)</text:span><text:span text:style-name="T27">　</text:span><text:span text:style-name="T28"><draw:frame draw:style-name="a1" draw:name="圖片 13" text:anchor-type="as-char" svg:x="0in" svg:y="0in" svg:width="1.18264in" svg:height="1.18264in" style:rel-width="scale" style:rel-height="scale"><draw:image xlink:href="media/image1.jpeg" xlink:type="simple" xlink:show="embed" xlink:actuate="onLoad"/><svg:title/><svg:desc>9-1</svg:desc></draw:frame></text:span><text:span text:style-name="T29"><text:s text:c="5"/></text:span><text:span text:style-name="T30"><text:s text:c="13"/></text:span><text:span text:style-name="T31"><text:s text:c="5"/></text:span><text:span text:style-name="T32">(</text:span><text:span text:style-name="T33">Ｂ</text:span><text:span text:style-name="T34">)</text:span><text:span text:style-name="T35">　</text:span><text:span text:style-name="T36"><draw:frame draw:style-name="a2" draw:name="圖片 12" text:anchor-type="as-char" svg:x="0in" svg:y="0in" svg:width="1.18264in" svg:height="1.18264in" style:rel-width="scale" style:rel-height="scale"><draw:image xlink:href="media/image2.jpeg" xlink:type="simple" xlink:show="embed" xlink:actuate="onLoad"/><svg:title/><svg:desc>9-2</svg:desc></draw:frame></text:span><text:span text:style-name="T37"><text:s/></text:span><text:span text:style-name="T38"><text:s text:c="10"/></text:span><text:span text:style-name="T39"><text:s text:c="2"/></text:span><text:span text:style-name="T40">(</text:span><text:span text:style-name="T41">Ｃ</text:span><text:span text:style-name="T42">)</text:span><text:span text:style-name="T43">　</text:span><text:span text:style-name="T44"><draw:frame draw:style-name="a3" draw:name="圖片 11" text:anchor-type="as-char" svg:x="0in" svg:y="0in" svg:width="1.18264in" svg:height="1.18264in" style:rel-width="scale" style:rel-height="scale"><draw:image xlink:href="media/image3.jpeg" xlink:type="simple" xlink:show="embed" xlink:actuate="onLoad"/><svg:title/><svg:desc>9-3</svg:desc></draw:frame></text:span></text:p>
        </text:list-item>
        <text:list-item>
          <text:p text:style-name="P45"><text:bookmark-start text:name="Z_F6FAFB66F6E94F13B53C47EC92AEEF82"/><text:bookmark-start text:name="Q_F6FAFB66F6E94F13B53C47EC92AEEF82"/><text:bookmark-end text:name="Z_687C02F203E4420B93A6A11DFCEA6B39"/><text:bookmark-end text:name="Q_687C02F203E4420B93A6A11DFCEA6B39"/><text:span text:style-name="T46"><text:s/>(</text:span><text:span text:style-name="T47">Ａ</text:span><text:span text:style-name="T48">)</text:span><text:span text:style-name="T49">　</text:span><text:span text:style-name="T50"><draw:frame draw:style-name="a4" draw:name="圖片 10" text:anchor-type="as-char" svg:x="0in" svg:y="0in" svg:width="1.53056in" svg:height="0.82639in" style:rel-width="scale" style:rel-height="scale"><draw:image xlink:href="media/image4.jpeg" xlink:type="simple" xlink:show="embed" xlink:actuate="onLoad"/><svg:title/><svg:desc>706806 [轉換]-A</svg:desc></draw:frame></text:span><text:span text:style-name="T51"><text:s text:c="5"/>(</text:span><text:span text:style-name="T52">Ｂ</text:span><text:span text:style-name="T53">)</text:span><text:span text:style-name="T54">　</text:span><text:span text:style-name="T55"><draw:frame draw:style-name="a5" draw:name="圖片 9" text:anchor-type="as-char" svg:x="0in" svg:y="0in" svg:width="1.53889in" svg:height="0.83472in" style:rel-width="scale" style:rel-height="scale"><draw:image xlink:href="media/image5.jpeg" xlink:type="simple" xlink:show="embed" xlink:actuate="onLoad"/><svg:title/><svg:desc>706806 [轉換]-B</svg:desc></draw:frame></text:span><text:span text:style-name="T56"><text:s text:c="4"/></text:span><text:span text:style-name="T57">(</text:span><text:span text:style-name="T58">Ｃ</text:span><text:span text:style-name="T59">)</text:span><text:span text:style-name="T60">　</text:span><text:span text:style-name="T61"><draw:frame draw:style-name="a6" draw:name="圖片 8" text:anchor-type="as-char" svg:x="0in" svg:y="0in" svg:width="1.53889in" svg:height="0.83472in" style:rel-width="scale" style:rel-height="scale"><draw:image xlink:href="media/image6.jpeg" xlink:type="simple" xlink:show="embed" xlink:actuate="onLoad"/><svg:title/><svg:desc>706806 [轉換]-C</svg:desc></draw:frame></text:span></text:p>
        </text:list-item>
        <text:list-item>
          <text:p text:style-name="P62"><text:bookmark-start text:name="Z_A6622BC0F580419FA86A8C8CEF4125AA"/><text:bookmark-start text:name="Q_A6622BC0F580419FA86A8C8CEF4125AA"/><text:bookmark-end text:name="Z_F6FAFB66F6E94F13B53C47EC92AEEF82"/><text:bookmark-end text:name="Q_F6FAFB66F6E94F13B53C47EC92AEEF82"/><text:span text:style-name="T63"><text:s/>(</text:span><text:span text:style-name="T64">Ａ</text:span><text:span text:style-name="T65">)</text:span><text:span text:style-name="T66">　</text:span><text:span text:style-name="T67"><draw:frame draw:style-name="a7" draw:name="圖片 7" text:anchor-type="as-char" svg:x="0in" svg:y="0in" svg:width="1.13056in" svg:height="1.15625in" style:rel-width="scale" style:rel-height="scale"><draw:image xlink:href="media/image7.png" xlink:type="simple" xlink:show="embed" xlink:actuate="onLoad"/><svg:title/><svg:desc>9-20上網購物</svg:desc></draw:frame></text:span><text:span text:style-name="T68"><text:s text:c="20"/></text:span><text:span text:style-name="T69">(</text:span><text:span text:style-name="T70">Ｂ</text:span><text:span text:style-name="T71">)</text:span><text:span text:style-name="T72">　</text:span><text:span text:style-name="T73"><draw:frame draw:style-name="a8" draw:name="圖片 6" text:anchor-type="as-char" svg:x="0in" svg:y="0in" svg:width="1.13056in" svg:height="1.13056in" style:rel-width="scale" style:rel-height="scale"><draw:image xlink:href="media/image8.png" xlink:type="simple" xlink:show="embed" xlink:actuate="onLoad"/><svg:title/><svg:desc>9-21失眠</svg:desc></draw:frame></text:span><text:span text:style-name="T74"><text:s text:c="13"/></text:span><text:span text:style-name="T75"><text:s text:c="2"/></text:span><text:span text:style-name="T76"><text:s text:c="6"/></text:span><text:span text:style-name="T77">(</text:span><text:span text:style-name="T78">Ｃ</text:span><text:span text:style-name="T79">)</text:span><text:span text:style-name="T80">　</text:span><text:span text:style-name="T81"><draw:frame draw:style-name="a9" draw:name="圖片 5" text:anchor-type="as-char" svg:x="0in" svg:y="0in" svg:width="1.13056in" svg:height="1.15625in" style:rel-width="scale" style:rel-height="scale"><draw:image xlink:href="media/image9.png" xlink:type="simple" xlink:show="embed" xlink:actuate="onLoad"/><svg:title/><svg:desc>9-22上傳影片</svg:desc></draw:frame></text:span></text:p>
        </text:list-item>
        <text:list-item>
          <text:p text:style-name="P82"><text:bookmark-start text:name="Z_3A53CD52A21348968A3435B288801C7F"/><text:bookmark-start text:name="Q_3A53CD52A21348968A3435B288801C7F"/><text:bookmark-end text:name="Z_A6622BC0F580419FA86A8C8CEF4125AA"/><text:bookmark-end text:name="Q_A6622BC0F580419FA86A8C8CEF4125AA"/><text:span text:style-name="T83"><text:s/>(</text:span><text:span text:style-name="T84">Ａ</text:span><text:span text:style-name="T85">)</text:span><text:span text:style-name="T86">　</text:span><text:span text:style-name="T87"><draw:frame draw:style-name="a10" draw:name="圖片 4" text:anchor-type="as-char" svg:x="0in" svg:y="0in" svg:width="1.18264in" svg:height="1.18264in" style:rel-width="scale" style:rel-height="scale"><draw:image xlink:href="media/image10.jpeg" xlink:type="simple" xlink:show="embed" xlink:actuate="onLoad"/><svg:title/><svg:desc>20-2</svg:desc></draw:frame></text:span><text:span text:style-name="T88"><text:s text:c="17"/></text:span><text:span text:style-name="T89">(</text:span><text:span text:style-name="T90">Ｂ</text:span><text:span text:style-name="T91">)</text:span><text:span text:style-name="T92">　</text:span><text:span text:style-name="T93"><draw:frame draw:style-name="a11" draw:name="圖片 3" text:anchor-type="as-char" svg:x="0in" svg:y="0in" svg:width="1.18264in" svg:height="1.18264in" style:rel-width="scale" style:rel-height="scale"><draw:image xlink:href="media/image11.jpeg" xlink:type="simple" xlink:show="embed" xlink:actuate="onLoad"/><svg:title/><svg:desc>20-1</svg:desc></draw:frame></text:span><text:span text:style-name="T94"><text:s text:c="16"/></text:span><text:span text:style-name="T95"><text:s text:c="2"/></text:span><text:span text:style-name="T96"><text:s text:c="4"/></text:span><text:span text:style-name="T97">(</text:span><text:span text:style-name="T98">Ｃ</text:span><text:span text:style-name="T99">)</text:span><text:span text:style-name="T100">　</text:span><text:span text:style-name="T101"><draw:frame draw:style-name="a12" draw:name="圖片 2" text:anchor-type="as-char" svg:x="0in" svg:y="0in" svg:width="1.18264in" svg:height="1.18264in" style:rel-width="scale" style:rel-height="scale"><draw:image xlink:href="media/image12.jpeg" xlink:type="simple" xlink:show="embed" xlink:actuate="onLoad"/><svg:title/><svg:desc>20-3</svg:desc></draw:frame></text:span></text:p>
        </text:list-item>
        <text:list-item>
          <text:p text:style-name="P102"><text:bookmark-start text:name="Z_DA201794CEAE40FFBEE1B5B6BB36F524"/><text:bookmark-start text:name="Q_DA201794CEAE40FFBEE1B5B6BB36F524"/><text:bookmark-end text:name="Z_3A53CD52A21348968A3435B288801C7F"/><text:bookmark-end text:name="Q_3A53CD52A21348968A3435B288801C7F"/><text:span text:style-name="T103"><text:s text:c="4"/></text:span><text:span text:style-name="T104"><draw:frame draw:style-name="a13" draw:name="圖片 14" text:anchor-type="as-char" svg:x="0in" svg:y="0in" svg:width="1.37361in" svg:height="1.32153in" style:rel-width="scale" style:rel-height="scale"><draw:image xlink:href="media/image13.png" xlink:type="simple" xlink:show="embed" xlink:actuate="onLoad"/><svg:title/><svg:desc>8-27</svg:desc></draw:frame></text:span></text:p>
        </text:list-item>
      </text:list>
      <text:h text:style-name="P105" text:outline-level="1"><text:bookmark-end text:name="Z_DA201794CEAE40FFBEE1B5B6BB36F524"/><text:bookmark-end text:name="Q_DA201794CEAE40FFBEE1B5B6BB36F524"/>B.基本問答：根據聽到的內容，選出一個最適合的回應或最適合的問句。</text:h>
      <text:list text:style-name="LFO3" text:continue-numbering="true">
        <text:list-item>
          <text:p text:style-name="P106"><text:bookmark-start text:name="Z_E3F805A6728E41978588B477A1700D18"/><text:bookmark-start text:name="Q_E3F805A6728E41978588B477A1700D18"/><text:span text:style-name="T107">(</text:span><text:span text:style-name="T108">Ａ</text:span><text:span text:style-name="T109">)</text:span><text:span text:style-name="T110">　</text:span><text:span text:style-name="T111">She’s good at badminton.</text:span><text:span text:style-name="T112"><text:line-break/>(</text:span><text:span text:style-name="T113">Ｂ</text:span><text:span text:style-name="T114">)</text:span><text:span text:style-name="T115">　</text:span><text:span text:style-name="T116">She is wearing a white dress.</text:span><text:span text:style-name="T117"><text:line-break/>(</text:span><text:span text:style-name="T118">Ｃ</text:span><text:span text:style-name="T119">)</text:span><text:span text:style-name="T120">　</text:span><text:span text:style-name="T121">She is Lynn’s sister, Rebecca.</text:span><text:span text:style-name="T122"><text:line-break/></text:span></text:p>
        </text:list-item>
        <text:list-item>
          <text:p text:style-name="P123"><text:bookmark-start text:name="Z_4E90349A6C6A49FA91D1808E626E42D5"/><text:bookmark-start text:name="Q_4E90349A6C6A49FA91D1808E626E42D5"/><text:bookmark-end text:name="Z_E3F805A6728E41978588B477A1700D18"/><text:bookmark-end text:name="Q_E3F805A6728E41978588B477A1700D18"/><text:span text:style-name="T124">(</text:span><text:span text:style-name="T125">Ａ</text:span><text:span text:style-name="T126">)</text:span><text:span text:style-name="T127">　</text:span><text:span text:style-name="T128">Me, either. <text:s/>However, I like indoor activities like playing chess.</text:span><text:span text:style-name="T129"><text:line-break/>(</text:span><text:span text:style-name="T130">Ｂ</text:span><text:span text:style-name="T131">)</text:span><text:span text:style-name="T132">　</text:span><text:span text:style-name="T133">Swimming, jogging, and playing sports are good hobbies.</text:span><text:span text:style-name="T134"><text:line-break/>(</text:span><text:span text:style-name="T135">Ｃ</text:span><text:span text:style-name="T136">)</text:span><text:span text:style-name="T137">　</text:span><text:span text:style-name="T138">Use your time wisely if you want to do outdoor activities.</text:span><text:span text:style-name="T139"><text:line-break/></text:span></text:p>
        </text:list-item>
        <text:list-item>
          <text:p text:style-name="P140"><text:bookmark-start text:name="Z_E375423BBC46421198DCA241F9A6D91A"/><text:bookmark-start text:name="Q_E375423BBC46421198DCA241F9A6D91A"/><text:bookmark-end text:name="Z_4E90349A6C6A49FA91D1808E626E42D5"/><text:bookmark-end text:name="Q_4E90349A6C6A49FA91D1808E626E42D5"/><text:span text:style-name="T141">(</text:span><text:span text:style-name="T142">Ａ</text:span><text:span text:style-name="T143">)</text:span><text:span text:style-name="T144">　</text:span><text:span text:style-name="T145">I’ll clean my room and tidy it up.</text:span><text:span text:style-name="T146"><text:line-break/>(</text:span><text:span text:style-name="T147">Ｂ</text:span><text:span text:style-name="T148">)</text:span><text:span text:style-name="T149">　</text:span><text:span text:style-name="T150">Let me fix the floor problem.</text:span><text:span text:style-name="T151"><text:line-break/>(</text:span><text:span text:style-name="T152">Ｃ</text:span><text:span text:style-name="T153">)</text:span><text:span text:style-name="T154">　</text:span><text:span text:style-name="T155">My room is on the second floor.</text:span><text:span text:style-name="T156"><text:line-break/></text:span></text:p>
        </text:list-item>
        <text:list-item>
          <text:p text:style-name="P157"><text:bookmark-start text:name="Z_37C2D0BDD60F4063A50A5DAC3E004084"/><text:bookmark-start text:name="Q_37C2D0BDD60F4063A50A5DAC3E004084"/><text:bookmark-end text:name="Z_E375423BBC46421198DCA241F9A6D91A"/><text:bookmark-end text:name="Q_E375423BBC46421198DCA241F9A6D91A"/><text:span text:style-name="T158">(</text:span><text:span text:style-name="T159">Ａ</text:span><text:span text:style-name="T160">)</text:span><text:span text:style-name="T161">　</text:span><text:span text:style-name="T162">No, he didn’t break anything of mine.</text:span><text:span text:style-name="T163"><text:line-break/>(</text:span><text:span text:style-name="T164">Ｂ</text:span><text:span text:style-name="T165">)</text:span><text:span text:style-name="T166">　</text:span><text:span text:style-name="T167">Yes, I don’t like a boy who only cares about my appearance.</text:span><text:span text:style-name="T168"><text:line-break/>(</text:span><text:span text:style-name="T169">Ｃ</text:span><text:span text:style-name="T170">)</text:span><text:span text:style-name="T171">　</text:span><text:span text:style-name="T172">No way! <text:s/>Sandra and Ryan have known each other since they were kids.</text:span><text:span text:style-name="T173"><text:line-break/></text:span></text:p>
        </text:list-item>
        <text:list-item>
          <text:p text:style-name="P174"><text:bookmark-start text:name="Z_3562819FA479429D90A857A83A7D32FC"/><text:bookmark-start text:name="Q_3562819FA479429D90A857A83A7D32FC"/><text:bookmark-end text:name="Z_37C2D0BDD60F4063A50A5DAC3E004084"/><text:bookmark-end text:name="Q_37C2D0BDD60F4063A50A5DAC3E004084"/><text:span text:style-name="T175">(</text:span><text:span text:style-name="T176">Ａ</text:span><text:span text:style-name="T177">)</text:span><text:span text:style-name="T178">　</text:span><text:span text:style-name="T179">I don’t like to tell stories to strangers.</text:span><text:span text:style-name="T180"><text:line-break/>(</text:span><text:span text:style-name="T181">Ｂ</text:span><text:span text:style-name="T182">)</text:span><text:span text:style-name="T183">　</text:span><text:span text:style-name="T184">We can’t do that because we live in a five-story apartment.</text:span><text:span text:style-name="T185"><text:line-break/>(</text:span><text:span text:style-name="T186">Ｃ</text:span><text:span text:style-name="T187">)</text:span><text:span text:style-name="T188">　</text:span><text:span text:style-name="T189">Wow! <text:s/>I</text:span><text:span text:style-name="T190">’m really glad the story I</text:span><text:span text:style-name="T191"><text:s/>told<text:s/></text:span><text:span text:style-name="T192">interests you.</text:span></text:p>
        </text:list-item>
      </text:list>
      <text:h text:style-name="P193" text:outline-level="1"><text:bookmark-end text:name="Z_3562819FA479429D90A857A83A7D32FC"/><text:bookmark-end text:name="Q_3562819FA479429D90A857A83A7D32FC"/><text:soft-page-break/>C.<text:s/>言談理解：根據聽到的內容，選出一個最適合的答案。</text:h>
      <text:list text:style-name="LFO3" text:continue-numbering="true">
        <text:list-item>
          <text:p text:style-name="P194"><text:bookmark-start text:name="Z_67456FEB15A24BD78C1C0DC774F21628"/><text:bookmark-start text:name="Q_67456FEB15A24BD78C1C0DC774F21628"/><text:span text:style-name="T195">(</text:span><text:span text:style-name="T196">Ａ</text:span><text:span text:style-name="T197">)</text:span><text:span text:style-name="T198">　</text:span><text:span text:style-name="T199">She got a day off.</text:span><text:span text:style-name="T200"><text:line-break/>(</text:span><text:span text:style-name="T201">Ｂ</text:span><text:span text:style-name="T202">)</text:span><text:span text:style-name="T203">　</text:span><text:span text:style-name="T204">She smiled at everyone she came across.</text:span><text:span text:style-name="T205"><text:line-break/>(</text:span><text:span text:style-name="T206">Ｃ</text:span><text:span text:style-name="T207">)</text:span><text:span text:style-name="T208">　</text:span><text:span text:style-name="T209">She did something good to a child.</text:span></text:p>
        </text:list-item>
      </text:list>
      <text:p text:style-name="P210"/>
      <text:list text:style-name="LFO3" text:continue-numbering="true">
        <text:list-item>
          <text:p text:style-name="P211"><text:bookmark-start text:name="Z_9F9AF81F01F346E5873BC4A6B28E183F"/><text:bookmark-start text:name="Q_9F9AF81F01F346E5873BC4A6B28E183F"/><text:bookmark-end text:name="Z_67456FEB15A24BD78C1C0DC774F21628"/><text:bookmark-end text:name="Q_67456FEB15A24BD78C1C0DC774F21628"/><text:span text:style-name="T212">(</text:span><text:span text:style-name="T213">Ａ</text:span><text:span text:style-name="T214">)</text:span><text:span text:style-name="T215">　</text:span><text:span text:style-name="T216">She looks serious.</text:span><text:span text:style-name="T217"><text:line-break/>(</text:span><text:span text:style-name="T218">Ｂ</text:span><text:span text:style-name="T219">) She doesn’t smile.</text:span><text:span text:style-name="T220"><text:line-break/>(</text:span><text:span text:style-name="T221">Ｃ</text:span><text:span text:style-name="T222">)</text:span><text:span text:style-name="T223">　</text:span><text:span text:style-name="T224">She lives next to David.</text:span></text:p>
        </text:list-item>
      </text:list>
      <text:p text:style-name="P225"/>
      <text:list text:style-name="LFO3" text:continue-numbering="true">
        <text:list-item>
          <text:p text:style-name="P226"><text:bookmark-start text:name="Z_1382F1B517A34BE3A8222FD6355709CB"/><text:bookmark-start text:name="Q_1382F1B517A34BE3A8222FD6355709CB"/><text:bookmark-end text:name="Z_9F9AF81F01F346E5873BC4A6B28E183F"/><text:bookmark-end text:name="Q_9F9AF81F01F346E5873BC4A6B28E183F"/><text:span text:style-name="T227">(</text:span><text:span text:style-name="T228">Ａ</text:span><text:span text:style-name="T229">)</text:span><text:span text:style-name="T230">　</text:span><text:span text:style-name="T231">Thirty years ago.</text:span><text:span text:style-name="T232"><text:line-break/>(</text:span><text:span text:style-name="T233">Ｂ</text:span><text:span text:style-name="T234">)</text:span><text:span text:style-name="T235"><text:s/></text:span><text:span text:style-name="T236">　</text:span><text:span text:style-name="T237">Fifty years ago.</text:span><text:span text:style-name="T238"><text:line-break/>(</text:span><text:span text:style-name="T239">Ｃ</text:span><text:span text:style-name="T240">)</text:span><text:span text:style-name="T241">　</text:span><text:span text:style-name="T242">Sixty years ago.</text:span></text:p>
        </text:list-item>
      </text:list>
      <text:p text:style-name="P243"/>
      <text:list text:style-name="LFO3" text:continue-numbering="true">
        <text:list-item>
          <text:p text:style-name="P244"><text:bookmark-start text:name="Z_B1EA49B068FD4A37935585A77A82ED42"/><text:bookmark-start text:name="Q_B1EA49B068FD4A37935585A77A82ED42"/><text:bookmark-end text:name="Z_1382F1B517A34BE3A8222FD6355709CB"/><text:bookmark-end text:name="Q_1382F1B517A34BE3A8222FD6355709CB"/><text:span text:style-name="T245">(</text:span><text:span text:style-name="T246">Ａ</text:span><text:span text:style-name="T247">)</text:span><text:span text:style-name="T248">　</text:span><text:span text:style-name="T249">She is the woman’s boss.</text:span><text:span text:style-name="T250"><text:line-break/>(</text:span><text:span text:style-name="T251">Ｂ</text:span><text:span text:style-name="T252">)</text:span><text:span text:style-name="T253">　</text:span><text:span text:style-name="T254">She is the man’s wife.</text:span><text:span text:style-name="T255"><text:line-break/>(</text:span><text:span text:style-name="T256">Ｃ</text:span><text:span text:style-name="T257">)</text:span><text:span text:style-name="T258">　</text:span><text:span text:style-name="T259">She is Kevin’s wife</text:span><text:span text:style-name="T260">.</text:span><text:bookmark-end text:name="Z_B1EA49B068FD4A37935585A77A82ED42"/><text:bookmark-end text:name="Q_B1EA49B068FD4A37935585A77A82ED42"/></text:p>
        </text:list-item>
      </text:list>
      <text:p text:style-name="P261"/>
      <text:list text:style-name="LFO3" text:continue-numbering="true">
        <text:list-item>
          <text:p text:style-name="P262"><text:span text:style-name="T263">(</text:span><text:span text:style-name="T264">Ａ</text:span><text:span text:style-name="T265">)</text:span><text:span text:style-name="T266">　</text:span><text:span text:style-name="T267">The girl is looking at a web page</text:span><text:span text:style-name="T268">.</text:span><text:span text:style-name="T269"><text:line-break/></text:span><text:span text:style-name="T270">(</text:span><text:span text:style-name="T271">Ｂ</text:span><text:span text:style-name="T272">)</text:span><text:span text:style-name="T273">　</text:span><text:span text:style-name="T274">The boy knows nothing about Greg Smith.</text:span><text:span text:style-name="T275"><text:line-break/>(</text:span><text:span text:style-name="T276">Ｃ</text:span><text:span text:style-name="T277">)</text:span><text:span text:style-name="T278">　</text:span><text:span text:style-name="T279">They are going to fix the garbage problem.</text:span><text:span text:style-name="T280"><text:line-break/></text:span></text:p>
        </text:list-item>
      </text:list>
      <text:h text:style-name="P281" text:outline-level="1">二<text:s/>綜合測驗<text:s text:c="2"/>70%</text:h>
      <text:list text:style-name="LFO1" text:continue-numbering="true">
        <text:list-item>
          <text:p text:style-name="P282"><text:span text:style-name="T283"><text:s/>We tried making pizza at school last week. <text:s/>But it wasn’t _____, we’ll try again this</text:span><text:span text:style-name="T284"><text:s/>week.<text:s/></text:span></text:p>
        </text:list-item>
      </text:list>
      <text:p text:style-name="P285"><text:span text:style-name="T286"><text:s/></text:span><text:span text:style-name="T287">(A)</text:span><text:span text:style-name="T288"><text:s/>polite<text:s/></text:span><text:span text:style-name="T289"><text:s/>(B)</text:span><text:span text:style-name="T290"><text:s/>successful<text:s/></text:span><text:span text:style-name="T291"><text:s/>(C)</text:span><text:span text:style-name="T292"><text:s/>hard-working<text:s/></text:span><text:span text:style-name="T293"><text:s/>(D)</text:span><text:span text:style-name="T294"><text:s/>helpful</text:span></text:p>
      <text:list text:style-name="LFO1" text:continue-numbering="true">
        <text:list-item>
          <text:p text:style-name="P295"><text:span text:style-name="T296"><text:s/>My brother is crazy about toy cars. <text:s/>He has ______ more than fifty toy cars in his box.</text:span><text:span text:style-name="T297"><text:line-break/></text:span><text:span text:style-name="T298"><text:s/></text:span><text:span text:style-name="T299">(A)</text:span><text:span text:style-name="T300"><text:s/>collected <text:s/></text:span><text:span text:style-name="T301"><text:s/>(B)<text:s/></text:span><text:span text:style-name="T302">corrected <text:s/></text:span><text:span text:style-name="T303">(C)<text:s/></text:span><text:span text:style-name="T304">touched <text:s/></text:span><text:span text:style-name="T305">(D)</text:span><text:span text:style-name="T306"><text:s/>prepared</text:span></text:p>
        </text:list-item>
        <text:list-item>
          <text:p text:style-name="P307"><text:span text:style-name="T308"><text:s/>There is much ______ in our house. <text:s/>There will be no problem for you to stay.</text:span><text:span text:style-name="T309"><text:line-break/><text:s/>(A) air <text:s text:c="3"/>(B) ground <text:s text:c="2"/>(C) space <text:s text:c="2"/>(D) floor</text:span></text:p>
        </text:list-item>
        <text:list-item>
          <text:p text:style-name="P310"><text:span text:style-name="T311"><text:s/>The boys ___ the table and do the dishes after dinner every day.</text:span><text:span text:style-name="T312"><text:line-break/></text:span><text:span text:style-name="T313"><text:s/></text:span><text:span text:style-name="T314">(A)<text:s/></text:span><text:span text:style-name="T315">pick up <text:s/></text:span><text:span text:style-name="T316">(B)<text:s/></text:span><text:span text:style-name="T317">turn down <text:s/></text:span><text:span text:style-name="T318">(C)<text:s/></text:span><text:span text:style-name="T319">get on <text:s text:c="2"/></text:span><text:span text:style-name="T320">(D)</text:span><text:span text:style-name="T321"><text:s/>tidy up</text:span></text:p>
        </text:list-item>
        <text:list-item>
          <text:p text:style-name="P322"><text:span text:style-name="T323"><text:s/>David : I finally passed the swimming test. <text:s/>Vivian : Oh really? ______</text:span><text:span text:style-name="T324"><text:line-break/></text:span><text:span text:style-name="T325"><text:s/></text:span><text:span text:style-name="T326">(A)<text:s/></text:span><text:span text:style-name="T327">Just kidding. <text:s/></text:span><text:span text:style-name="T328">(B)<text:s/></text:span><text:span text:style-name="T329">You said it. <text:s/></text:span><text:span text:style-name="T330">(C)<text:s/></text:span><text:span text:style-name="T331">Good for you. <text:s/></text:span><text:span text:style-name="T332">(D)</text:span><text:span text:style-name="T333"><text:s/>A piece of cake.</text:span></text:p>
        </text:list-item>
        <text:list-item>
          <text:p text:style-name="P334"><text:span text:style-name="T335"><text:s/>______ they get the latest news, they will take action right away.</text:span><text:span text:style-name="T336"><text:line-break/></text:span><text:span text:style-name="T337"><text:s/></text:span><text:span text:style-name="T338">(A)</text:span><text:span text:style-name="T339"><text:s/>As soon as<text:s/></text:span><text:span text:style-name="T340"><text:s/>(B)<text:s/></text:span><text:span text:style-name="T341">As for <text:s/></text:span><text:span text:style-name="T342">(C)<text:s/></text:span><text:span text:style-name="T343">W</text:span><text:span text:style-name="T344">hat if <text:s text:c="2"/></text:span><text:span text:style-name="T345">(D)</text:span><text:span text:style-name="T346"><text:s/>So far</text:span></text:p>
        </text:list-item>
        <text:list-item>
          <text:p text:style-name="P347"><text:span text:style-name="T348"><text:s/>Cathy : Mr. Wang seldom has breakfast at home with his wife.</text:span><text:span text:style-name="T349"><text:line-break/><text:s/>Betty : _________ Mr. Lee.</text:span><text:span text:style-name="T350"><text:line-break/><text:s/></text:span><text:span text:style-name="T351">(A)<text:s/></text:span><text:span text:style-name="T352">So has <text:s/></text:span><text:span text:style-name="T353">(B)<text:s/></text:span><text:span text:style-name="T354">So does <text:s/></text:span><text:span text:style-name="T355">(C)<text:s/></text:span><text:span text:style-name="T356">Neither has <text:s text:c="2"/></text:span><text:span text:style-name="T357">(D)</text:span><text:span text:style-name="T358">Neither does</text:span></text:p>
        </text:list-item>
        <text:list-item>
          <text:p text:style-name="P359"><text:span text:style-name="T360"><text:s/>Studying is important, and _____.</text:span><text:span text:style-name="T361"><text:line-break/></text:span><text:span text:style-name="T362"><text:s/></text:span><text:span text:style-name="T363">(A)<text:s/></text:span><text:span text:style-name="T364">so have fun is <text:s text:c="3"/></text:span><text:span text:style-name="T365">(B)<text:s/></text:span><text:span text:style-name="T366">so having fun is <text:s text:c="2"/></text:span><text:span text:style-name="T367"><text:line-break/><text:s/></text:span><text:span text:style-name="T368">(C)<text:s/></text:span><text:span text:style-name="T369">so is having fun <text:s text:c="2"/></text:span><text:span text:style-name="T370">(D)</text:span><text:span text:style-name="T371"><text:s/>so does have fun</text:span></text:p>
        </text:list-item>
        <text:list-item>
          <text:p text:style-name="P372"><text:span text:style-name="T373"><text:s/>The girl ___ a yellow dress helped us clean the classroom.</text:span><text:span text:style-name="T374"><text:line-break/><text:s/>(A) in <text:s text:c="2"/>(B) on <text:s/>(C) to <text:s/>(D) at</text:span></text:p>
        </text:list-item>
        <text:list-item>
          <text:p text:style-name="P375"><text:span text:style-name="T376"><text:s/>The song ____ sounds great! Was it written by Jay Chou?</text:span><text:span text:style-name="T377"><text:line-break/></text:span><text:span text:style-name="T378"><text:s/></text:span><text:span text:style-name="T379">(A)<text:s/></text:span><text:span text:style-name="T380">that you are listening <text:s/></text:span><text:span text:style-name="T381">(B)<text:s/></text:span><text:span text:style-name="T382">which are playing <text:s/></text:span><text:span text:style-name="T383"><text:line-break/></text:span><text:span text:style-name="T384"><text:s/></text:span><text:span text:style-name="T385">(C)<text:s/></text:span><text:span text:style-name="T386">A-mei is singing <text:s text:c="4"/>(D</text:span><text:span text:style-name="T387">)</text:span><text:span text:style-name="T388"><text:s/>is sung by A-mei</text:span></text:p>
        </text:list-item>
        <text:list-item>
          <text:p text:style-name="P389"><text:span text:style-name="T390"><text:s/>Mary is very satisfied with the report which _____ her about two weeks to finish.</text:span><text:span text:style-name="T391"><text:line-break/></text:span><text:span text:style-name="T392"><text:s/></text:span><text:span text:style-name="T393">(A)<text:s/></text:span><text:span text:style-name="T394">spend <text:s/></text:span><text:span text:style-name="T395">(B)<text:s/></text:span><text:span text:style-name="T396">cost <text:s text:c="2"/></text:span><text:span text:style-name="T397">(C)<text:s/></text:span><text:span text:style-name="T398">paid <text:s text:c="2"/></text:span><text:span text:style-name="T399">(D)</text:span><text:span text:style-name="T400"><text:s/>took</text:span></text:p>
        </text:list-item>
        <text:list-item>
          <text:p text:style-name="P401"><text:span text:style-name="T402"><text:s/>It’s sweet _____ Jane to help her classmates with English homework.</text:span><text:span text:style-name="T403"><text:line-break/></text:span><text:span text:style-name="T404"><text:s/></text:span><text:span text:style-name="T405">(A)<text:s/></text:span><text:span text:style-name="T406">for</text:span><text:span text:style-name="T407"><text:s text:c="2"/></text:span><text:span text:style-name="T408">(B)<text:s/></text:span><text:span text:style-name="T409">with<text:s/></text:span><text:span text:style-name="T410"><text:s/></text:span><text:span text:style-name="T411">(C)<text:s/></text:span><text:span text:style-name="T412">o</text:span><text:span text:style-name="T413">f</text:span><text:span text:style-name="T414"><text:s text:c="3"/></text:span><text:span text:style-name="T415">(D)</text:span><text:span text:style-name="T416"><text:s/></text:span><text:span text:style-name="T417">on</text:span></text:p>
        </text:list-item>
        <text:list-item>
          <text:p text:style-name="P418"><text:span text:style-name="T419"><text:s/>A: Who is the woman _______ Alex is talking to ? <text:s/>B: That’s Ms. Lin, his English<text:s/></text:span><text:span text:style-name="T420">teacher.<text:s/></text:span></text:p>
        </text:list-item>
      </text:list>
      <text:p text:style-name="P421"><text:span text:style-name="T422"><text:s/></text:span><text:span text:style-name="T423">(A)<text:s/></text:span><text:span text:style-name="T424">that</text:span><text:span text:style-name="T425"><text:s text:c="4"/></text:span><text:span text:style-name="T426">(B)<text:s/></text:span><text:span text:style-name="T427">who</text:span><text:span text:style-name="T428"><text:s text:c="2"/></text:span><text:span text:style-name="T429">(C)<text:s/></text:span><text:span text:style-name="T430">where</text:span><text:span text:style-name="T431"><text:s text:c="3"/></text:span><text:span text:style-name="T432">(D)</text:span><text:span text:style-name="T433"><text:s/>wh</text:span><text:span text:style-name="T434">ich</text:span></text:p>
      <text:list text:style-name="LFO1" text:continue-numbering="true">
        <text:list-item>
          <text:p text:style-name="P435"><text:span text:style-name="T436"><text:s/>Did Bob buy the book ______ ?<text:s/></text:span><text:span text:style-name="T437"><text:line-break/></text:span><text:span text:style-name="T438"><text:s/></text:span><text:span text:style-name="T439">(A)</text:span><text:span text:style-name="T440">which he is interested</text:span><text:span text:style-name="T441"><text:s/></text:span><text:span text:style-name="T442"><text:s text:c="4"/></text:span><text:span text:style-name="T443"><text:s/></text:span><text:span text:style-name="T444">(B)<text:s/></text:span><text:span text:style-name="T445">which interests him</text:span><text:span text:style-name="T446"><text:s text:c="2"/></text:span><text:span text:style-name="T447"><text:line-break/><text:s/></text:span><text:span text:style-name="T448">(C)</text:span><text:span text:style-name="T449">which he is interesting</text:span><text:span text:style-name="T450"><text:s/></text:span><text:span text:style-name="T451"><text:s text:c="2"/></text:span><text:span text:style-name="T452"><text:s text:c="3"/></text:span><text:span text:style-name="T453">(D)</text:span><text:span text:style-name="T454"><text:s/></text:span><text:span text:style-name="T455">which he is interesting to</text:span></text:p>
        </text:list-item>
        <text:list-item>
          <text:p text:style-name="P456"><text:span text:style-name="T457"><text:s/>Do you know the woman ___</text:span><text:span text:style-name="T458">_?<text:s/></text:span><text:span text:style-name="T459"><text:line-break/></text:span><text:span text:style-name="T460"><text:s/></text:span><text:span text:style-name="T461">(A)</text:span><text:span text:style-name="T462"><text:s/></text:span><text:span text:style-name="T463">that Vivian is talking with<text:s/></text:span><text:span text:style-name="T464"><text:s text:c="4"/></text:span><text:span text:style-name="T465">(B)</text:span><text:span text:style-name="T466"><text:s/></text:span><text:span text:style-name="T467">she wears a heavy coat</text:span><text:span text:style-name="T468"><text:s/></text:span><text:span text:style-name="T469"><text:line-break/><text:s/></text:span><text:span text:style-name="T470">(C)</text:span><text:span text:style-name="T471"><text:s/></text:span><text:span text:style-name="T472">was singing at the party <text:s text:c="5"/></text:span><text:span text:style-name="T473"><text:s/>(D)</text:span><text:span text:style-name="T474"><text:s/>who are talking on the cellphone</text:span></text:p>
        </text:list-item>
        <text:list-item>
          <text:p text:style-name="P475"><text:span text:style-name="T476"><text:s/>The postman Derek is talking to is my uncle.</text:span><text:span text:style-name="T477"><text:line-break/></text:span><text:span text:style-name="T478"><text:s/></text:span><text:span text:style-name="T479">(A)<text:s/></text:span><text:span text:style-name="T480">My uncle tells me that Derek is a postman. <text:s/></text:span><text:span text:style-name="T481"><text:line-break/><text:s/></text:span><text:span text:style-name="T482">(B)</text:span><text:span text:style-name="T483"><text:s/>The postman is Derek’s uncle. <text:s/></text:span><text:span text:style-name="T484"><text:line-break/><text:s/></text:span><text:span text:style-name="T485">(C)<text:s/></text:span><text:span text:style-name="T486">Derek is talking to my uncle.</text:span><text:span text:style-name="T487"><text:line-break/><text:s/></text:span><text:span text:style-name="T488">(D)</text:span><text:span text:style-name="T489"><text:s/>My uncle is talking to the postman.</text:span></text:p>
        </text:list-item>
        <text:list-item>
          <text:p text:style-name="P490"><text:span text:style-name="T491"><text:s/>I really want to stay in a hotel _________.</text:span><text:span text:style-name="T492"><text:line-break/><text:s/></text:span><text:span text:style-name="T493">(A)</text:span><text:span text:style-name="T494"><text:s/>that there is a big swimming pool</text:span><text:span text:style-name="T495"><text:s text:c="7"/></text:span><text:span text:style-name="T496"><text:s/></text:span><text:span text:style-name="T497">(B)<text:s/></text:span><text:span text:style-name="T498">which provides free breakfast</text:span><text:span text:style-name="T499"><text:line-break/><text:s/></text:span><text:span text:style-name="T500">(C)<text:s/></text:span><text:span text:style-name="T501">where are fewer customers</text:span><text:span text:style-name="T502"><text:s text:c="14"/></text:span><text:span text:style-name="T503">(D)</text:span><text:span text:style-name="T504"><text:s/>where has a beautiful view</text:span></text:p>
        </text:list-item>
        <text:list-item>
          <text:p text:style-name="P505"><text:span text:style-name="T506"><text:s/>Which is correct?</text:span><text:span text:style-name="T507"><text:line-break/></text:span><text:span text:style-name="T508"><text:s/></text:span><text:span text:style-name="T509">(A)<text:s/></text:span><text:span text:style-name="T510">Jack likes birds, so his mom wants to buy another as his present. <text:s/></text:span><text:span text:style-name="T511"><text:line-break/><text:s/></text:span><text:span text:style-name="T512">(B)<text:s/></text:span><text:span text:style-name="T513">One of the questions in the math test is easy; others are difficult. <text:s/></text:span><text:span text:style-name="T514"><text:line-break/><text:s/></text:span><text:span text:style-name="T515">(C)<text:s/></text:span><text:span text:style-name="T516">Some of the students in the classroom are reading, but the others are sleeping.</text:span><text:span text:style-name="T517"><text:line-break/><text:s/></text:span><text:span text:style-name="T518">(D)</text:span><text:span text:style-name="T519"><text:s/>Mr. Brown has two foreign students in his class. One is from Korea, and another is from Japan.</text:span></text:p>
        </text:list-item>
        <text:list-item>
          <text:p text:style-name="P520"><text:span text:style-name="T521"><text:s/>Which is correct?</text:span><text:span text:style-name="T522"><text:line-break/><text:s/></text:span><text:span text:style-name="T523">(A)<text:s/></text:span><text:span text:style-name="T524">P</text:span><text:span text:style-name="T525">lay on-line games for too much time is bad for your eyes.</text:span><text:span text:style-name="T526"><text:line-break/><text:s/>(B) Think carefully before you make any decision</text:span><text:span text:style-name="T527">s</text:span><text:span text:style-name="T528">, or you’ll be sorry for it.</text:span><text:span text:style-name="T529"><text:line-break/><text:s/>(C) Buy a new car, you have to make lots of money.</text:span><text:span text:style-name="T530"><text:line-break/><text:s/>(D) Eating enough fruit and vegetable help you keep healthy.</text:span></text:p>
        </text:list-item>
        <text:list-item>
          <text:p text:style-name="P531"><text:span text:style-name="T532"><text:s/>The song which is popular with teenagers made Jolin _______.</text:span><text:span text:style-name="T533"><text:line-break/></text:span><text:span text:style-name="T534"><text:s/></text:span><text:span text:style-name="T535">(A)<text:s/></text:span><text:span text:style-name="T536">to be famous <text:s/></text:span><text:span text:style-name="T537">(B)<text:s/></text:span><text:span text:style-name="T538">becoming famous <text:s/></text:span><text:span text:style-name="T539">(C)<text:s/></text:span><text:span text:style-name="T540">to famous <text:s/></text:span><text:span text:style-name="T541">(D)</text:span><text:span text:style-name="T542"><text:s/>a famous singer</text:span></text:p>
        </text:list-item>
        <text:list-item>
          <text:p text:style-name="P543"><text:span text:style-name="T544"><text:s/>Peter seemed _____ very tired after school, so he went to bed without eating dinner.</text:span><text:span text:style-name="T545"><text:line-break/></text:span><text:span text:style-name="T546"><text:s/></text:span><text:span text:style-name="T547">(A)<text:s/></text:span><text:span text:style-name="T548">to be</text:span><text:span text:style-name="T549"><text:s text:c="2"/></text:span><text:span text:style-name="T550">(B)<text:s/></text:span><text:span text:style-name="T551">has been</text:span><text:span text:style-name="T552"><text:s text:c="3"/></text:span><text:span text:style-name="T553">(C)<text:s/></text:span><text:span text:style-name="T554">being <text:s text:c="2"/></text:span><text:span text:style-name="T555">(D)</text:span><text:span text:style-name="T556"><text:s/>he<text:s/></text:span><text:span text:style-name="T557">i</text:span><text:span text:style-name="T558">s</text:span></text:p>
        </text:list-item>
        <text:list-item>
          <text:p text:style-name="P559"><text:span text:style-name="T560"><text:s/>The dog couldn’t find its owner. <text:s/>It must _______.</text:span><text:span text:style-name="T561"><text:line-break/></text:span><text:span text:style-name="T562"><text:s/></text:span><text:span text:style-name="T563">(A)<text:s/></text:span><text:span text:style-name="T564">los</text:span><text:span text:style-name="T565">t</text:span><text:span text:style-name="T566"><text:s text:c="2"/></text:span><text:span text:style-name="T567">(B)<text:s/></text:span><text:span text:style-name="T568">los</text:span><text:span text:style-name="T569">e</text:span><text:span text:style-name="T570"><text:s text:c="2"/></text:span><text:span text:style-name="T571">(C)</text:span><text:span text:style-name="T572"><text:s/>got lost<text:s/></text:span><text:span text:style-name="T573"><text:s/>(D)</text:span><text:span text:style-name="T574"><text:s/>be lost</text:span></text:p>
        </text:list-item>
      </text:list>
      <table:table table:style-name="Table575">
        <table:table-columns>
          <table:table-column table:style-name="TableColumn576"/>
        </table:table-columns>
        <table:table-row table:style-name="TableRow577">
          <table:table-cell table:style-name="TableCell578">
            <text:p text:style-name="P579"><text:span text:style-name="T580"><text:s text:c="3"/>If you ask a Taiwan student what “Black Friday” is , you probably get the answer like “Friday the thirteenth.” However, that is not the case. <text:s/>In fact, the day after Thanksgiving is called Black Friday in the United States. <text:s/>But why? <text:s/>In Western countries, the color black often means something bad and terrible. <text:s/>So is Black Friday really a bad day? <text:s/>NO. <text:s/>Black Friday is the first shopping day for the Christmas holidays. <text:s/>It is usually one of the busiest shopping days of the year. <text:s/>It is called “black” because businesses hope to be</text:span><text:span text:style-name="T581"><text:s/>in the black</text:span><text:span text:style-name="T582"><text:s/>on this day! <text:s/>To get more people to spend money, many stores open as early as 5 a.m. <text:s/>For the first shopping hours, stores have special sales on popular products. <text:s/>Therefore, each year in the cold winter people try to get some of the best deals as soon as the shops and malls open. <text:s/>It is not surprising that the stores want their customers to buy those on sale and of course many other things. <text:s/>If the buyers spend much more money than they plan to, it is surely a very good Black Friday.</text:span></text:p>
            <text:p text:style-name="P583"/>
            <table:table table:style-name="Table584">
              <table:table-columns>
                <table:table-column table:style-name="TableColumn585"/>
              </table:table-columns>
              <table:table-row table:style-name="TableRow586">
                <table:table-cell table:style-name="TableCell587">
                  <text:p text:style-name="P588">customer <text:s text:c="2"/>顧客<text:s text:c="2"/>product <text:s/>產品<text:s text:c="4"/>deal<text:s/>划算</text:p>
                </table:table-cell>
              </table:table-row>
            </table:table>
            <text:p text:style-name="P589"/>
          </table:table-cell>
        </table:table-row>
      </table:table>
      <text:soft-page-break/>
      <text:list text:style-name="LFO1" text:continue-numbering="true">
        <text:list-item>
          <text:p text:style-name="P590"><text:span text:style-name="T591"><text:s/>What is the main idea of this reading?</text:span><text:span text:style-name="T592"><text:line-break/>(A)<text:s/></text:span><text:span text:style-name="T593">Telling people how to get the best deals in stores.</text:span><text:span text:style-name="T594"><text:line-break/></text:span><text:span text:style-name="T595">(B)<text:s/></text:span><text:span text:style-name="T596">Telling people what Black Friday is.</text:span><text:span text:style-name="T597"><text:line-break/></text:span><text:span text:style-name="T598">(C)<text:s/></text:span><text:span text:style-name="T599">Bad things</text:span><text:span text:style-name="T600"><text:s/>are</text:span><text:span text:style-name="T601"><text:s/>happening on Friday the thirteenth.</text:span><text:span text:style-name="T602"><text:line-break/></text:span><text:span text:style-name="T603">(D)</text:span><text:span text:style-name="T604"><text:s/>Shopping holiday in the United States.</text:span></text:p>
        </text:list-item>
        <text:list-item>
          <text:p text:style-name="P605"><text:span text:style-name="T606"><text:s/>What does the idiom<text:s/></text:span><text:span text:style-name="T607">“in the black”</text:span><text:span text:style-name="T608">?</text:span><text:span text:style-name="T609"><text:line-break/>(A)<text:s/></text:span><text:span text:style-name="T610">To turn things from bad to worse.</text:span><text:span text:style-name="T611"><text:line-break/></text:span><text:span text:style-name="T612">(B)<text:s/></text:span><text:span text:style-name="T613">To get the best deals.</text:span><text:span text:style-name="T614"><text:line-break/></text:span><text:span text:style-name="T615">(C)<text:s/></text:span><text:span text:style-name="T616">To make the customers feel terrible.</text:span><text:span text:style-name="T617"><text:line-break/></text:span><text:span text:style-name="T618">(D)</text:span><text:span text:style-name="T619"><text:s/>To make a lot of money.</text:span></text:p>
        </text:list-item>
        <text:list-item>
          <text:p text:style-name="P620"><text:span text:style-name="T621"><text:s/>Which is true according to the article?</text:span><text:span text:style-name="T622"><text:line-break/>(A)<text:s/></text:span><text:span text:style-name="T623">In Western countries, the color black often means something popular.</text:span><text:span text:style-name="T624"><text:line-break/></text:span><text:span text:style-name="T625">(B)<text:s/></text:span><text:span text:style-name="T626">Americans can shop for the gifts at a low price on Black Friday.</text:span><text:span text:style-name="T627"><text:line-break/></text:span><text:span text:style-name="T628">(C)<text:s/></text:span><text:span text:style-name="T629">Most stores have special sales only after Christmas holidays.</text:span><text:span text:style-name="T630"><text:line-break/></text:span><text:span text:style-name="T631">(D)</text:span><text:span text:style-name="T632"><text:s/>Stores in the United States open at five p.m. on Fridays.<text:s/></text:span></text:p>
        </text:list-item>
      </text:list>
      <text:p text:style-name="P633"/>
      <table:table table:style-name="Table634">
        <table:table-columns>
          <table:table-column table:style-name="TableColumn635"/>
        </table:table-columns>
        <table:table-row table:style-name="TableRow636">
          <table:table-cell table:style-name="TableCell637">
            <text:p text:style-name="P638"><text:span text:style-name="T639"><text:s text:c="3"/>Feeding the homeless is not the only thing that keeps this girl</text:span><text:span text:style-name="T640"><text:s/>41<text:s/></text:span><text:span text:style-name="T641">. <text:s/>She also</text:span><text:span text:style-name="T642"><text:s/></text:span><text:span text:style-name="T643"><text:s/>42</text:span><text:span text:style-name="T644"><text:s/></text:span><text:span text:style-name="T645"><text:s/></text:span><text:span text:style-name="T646">her free time</text:span><text:span text:style-name="T647"><text:s/></text:span><text:span text:style-name="T648"><text:s/></text:span><text:span text:style-name="T649">42</text:span><text:span text:style-name="T650"><text:s/></text:span><text:span text:style-name="T651"><text:s/>small houses for the homeless. <text:s/>Her first house was a small wooden one</text:span><text:span text:style-name="T652"><text:s text:c="2"/></text:span><text:span text:style-name="T653"><text:s/>43</text:span><text:span text:style-name="T654"><text:s text:c="2"/></text:span><text:span text:style-name="T655"><text:s/>provided about 3 square meters of living space. <text:s/>It was big enough for a person to<text:s/></text:span><text:span text:style-name="T656"><text:s/></text:span><text:span text:style-name="T657"><text:s/></text:span><text:span text:style-name="T658">44</text:span><text:span text:style-name="T659"><text:s text:c="2"/></text:span><text:span text:style-name="T660"><text:s/>comfortably. <text:s/>“It just doesn’t seem right<text:s/></text:span><text:span text:style-name="T661"><text:s/></text:span><text:span text:style-name="T662"><text:s/></text:span><text:span text:style-name="T663">45</text:span><text:span text:style-name="T664"><text:s/></text:span><text:span text:style-name="T665">. <text:s/>I think everyone should have a place to live.” <text:s/>She said in a news report.</text:span></text:p>
            <text:p text:style-name="P666"/>
          </table:table-cell>
        </table:table-row>
      </table:table>
      <text:p text:style-name="P667"/>
      <text:list text:style-name="LFO4" text:continue-numbering="true">
        <text:list-item>
          <text:p text:style-name="P668"><text:span text:style-name="T669">(A) be busy <text:s text:c="2"/></text:span><text:span text:style-name="T670"><text:s text:c="6"/></text:span><text:span text:style-name="T671">(B) being busy<text:s/></text:span><text:span text:style-name="T672"><text:s text:c="2"/></text:span><text:span text:style-name="T673"><text:s/></text:span><text:span text:style-name="T674"><text:s/>(C) to busy <text:s/></text:span><text:span text:style-name="T675"><text:s text:c="8"/></text:span><text:span text:style-name="T676"><text:s/>(D) busy</text:span></text:p>
        </text:list-item>
        <text:list-item>
          <text:p text:style-name="P677"><text:span text:style-name="T678">(A)<text:s/></text:span><text:span text:style-name="T679">spent; building<text:s/></text:span><text:span text:style-name="T680"><text:s/></text:span><text:span text:style-name="T681"><text:s/></text:span><text:span text:style-name="T682">(B)<text:s/></text:span><text:span text:style-name="T683">spent; to build</text:span><text:span text:style-name="T684"><text:s/></text:span><text:span text:style-name="T685"><text:s text:c="2"/></text:span><text:span text:style-name="T686">(C)<text:s/></text:span><text:span text:style-name="T687">spends; building <text:s/></text:span><text:span text:style-name="T688"><text:s/></text:span><text:span text:style-name="T689">(D)</text:span><text:span text:style-name="T690"><text:s/>spends; to build</text:span></text:p>
        </text:list-item>
        <text:list-item>
          <text:p text:style-name="P691"><text:span text:style-name="T692">(A)<text:s/></text:span><text:span text:style-name="T693">X<text:s/></text:span><text:span text:style-name="T694"><text:s text:c="11"/></text:span><text:span text:style-name="T695"><text:s/></text:span><text:span text:style-name="T696">(B)<text:s/></text:span><text:span text:style-name="T697">who<text:s/></text:span><text:span text:style-name="T698"><text:s/></text:span><text:span text:style-name="T699"><text:s text:c="9"/></text:span><text:span text:style-name="T700"><text:s/></text:span><text:span text:style-name="T701">(C)<text:s/></text:span><text:span text:style-name="T702">whom<text:s/></text:span><text:span text:style-name="T703"><text:s/></text:span><text:span text:style-name="T704"><text:s text:c="8"/></text:span><text:span text:style-name="T705"><text:s/></text:span><text:span text:style-name="T706">(D)</text:span><text:span text:style-name="T707"><text:s/>which</text:span></text:p>
        </text:list-item>
        <text:list-item>
          <text:p text:style-name="P708"><text:span text:style-name="T709">(A)<text:s/></text:span><text:span text:style-name="T710">fall off <text:s/></text:span><text:span text:style-name="T711"><text:s text:c="6"/></text:span><text:span text:style-name="T712"><text:s/></text:span><text:span text:style-name="T713">(B)<text:s/></text:span><text:span text:style-name="T714">hand in<text:s/></text:span><text:span text:style-name="T715"><text:s/></text:span><text:span text:style-name="T716"><text:s text:c="7"/></text:span><text:span text:style-name="T717"><text:s/></text:span><text:span text:style-name="T718">(C)<text:s/></text:span><text:span text:style-name="T719">lie down<text:s/></text:span><text:span text:style-name="T720"><text:s text:c="5"/></text:span><text:span text:style-name="T721"><text:s text:c="2"/></text:span><text:span text:style-name="T722">(D)</text:span><text:span text:style-name="T723"><text:s/>pick up</text:span></text:p>
        </text:list-item>
        <text:list-item>
          <text:p text:style-name="P724"><text:span text:style-name="T725">(A)<text:s/></text:span><text:span text:style-name="T726">that there have homeless people <text:s text:c="3"/></text:span><text:span text:style-name="T727">(B)<text:s/></text:span><text:span text:style-name="T728">that it has homeless people</text:span><text:span text:style-name="T729"><text:line-break/></text:span><text:span text:style-name="T730">(C)<text:s/></text:span><text:span text:style-name="T731">there have homeless people <text:s text:c="3"/></text:span><text:span text:style-name="T732"><text:s/></text:span><text:span text:style-name="T733"><text:s text:c="3"/></text:span><text:span text:style-name="T734">(D)</text:span><text:span text:style-name="T735"><text:s/>that there are homeless people</text:span></text:p>
        </text:list-item>
      </text:list>
      <text:p text:style-name="P736"/>
      <table:table table:style-name="Table737">
        <table:table-columns>
          <table:table-column table:style-name="TableColumn738"/>
        </table:table-columns>
        <table:table-row table:style-name="TableRow739">
          <table:table-cell table:style-name="TableCell740">
            <text:p text:style-name="P741"><text:span text:style-name="T742"><text:s text:c="3"/>Kevin was a young man<text:s/></text:span><text:span text:style-name="T743"><text:s/></text:span><text:span text:style-name="T744"><text:s/>46</text:span><text:span text:style-name="T745"><text:s/></text:span><text:span text:style-name="T746"><text:s/></text:span><text:span text:style-name="T747">worked in Taipei. <text:s/></text:span><text:span text:style-name="T748">H</text:span><text:span text:style-name="T749">e enjoyed fishing, but he didn’t have a chance to practice it. <text:s/>One summer he decided to take a few days off and spend his holiday in a beautiful place in the mountains where there were a lot of streams. <text:s/>“I should<text:s/></text:span><text:span text:style-name="T750"><text:s/></text:span><text:span text:style-name="T751">47<text:s/></text:span><text:span text:style-name="T752"><text:s/></text:span><text:span text:style-name="T753">have some good fishing there, “ he said to himself.</text:span></text:p>
            <text:p text:style-name="P754"><text:span text:style-name="T755"><text:s text:c="3"/>The first morning after he arrived, he walked to the nearest stream with his fishing-rod. <text:s/>He saw and old man</text:span><text:span text:style-name="T756"><text:s/></text:span><text:span text:style-name="T757"><text:s/>48</text:span><text:span text:style-name="T758"><text:s/></text:span><text:span text:style-name="T759"><text:s/></text:span><text:span text:style-name="T760">beside the water, so he asked him</text:span><text:span text:style-name="T761"><text:s/></text:span><text:span text:style-name="T762"><text:s/>49<text:s/></text:span><text:span text:style-name="T763"><text:s/>it was a private stream. <text:s/>The old man answered that it was not, so Kevin then said to him, “Well, then it won’t be a crime if I catch some fish here,<text:s/></text:span><text:span text:style-name="T764"><text:s/></text:span><text:span text:style-name="T765">5</text:span><text:span text:style-name="T766">0<text:s/></text:span><text:span text:style-name="T767"><text:s/></text:span><text:span text:style-name="T768">?” <text:s/></text:span></text:p>
            <text:p text:style-name="P769"><text:s text:c="3"/>“Oh, no,” answered the old man, “ it won’t be a crime, but it will surely<text:s/>be<text:s/>a miracle.”</text:p>
            <text:p text:style-name="P770"/>
            <table:table table:style-name="Table771">
              <table:table-columns>
                <table:table-column table:style-name="TableColumn772"/>
              </table:table-columns>
              <table:table-row table:style-name="TableRow773">
                <table:table-cell table:style-name="TableCell774">
                  <text:p text:style-name="P775">stream <text:s/>溪流<text:s text:c="4"/>fishing-rod<text:s/>釣魚竿<text:s text:c="4"/>private<text:s/>私有的<text:s text:c="3"/>crime<text:s/>犯罪<text:s text:c="2"/>miracle <text:s/>奇蹟</text:p>
                </table:table-cell>
              </table:table-row>
            </table:table>
            <text:p text:style-name="P776"/>
          </table:table-cell>
        </table:table-row>
      </table:table>
      <text:p text:style-name="P777"/>
      <text:list text:style-name="LFO4" text:continue-numbering="true">
        <text:list-item>
          <text:p text:style-name="P778"><text:span text:style-name="T779">(A)<text:s/></text:span><text:span text:style-name="T780">who<text:s/></text:span><text:span text:style-name="T781"><text:tab/></text:span><text:span text:style-name="T782"><text:s/></text:span><text:span text:style-name="T783"><text:s text:c="3"/></text:span><text:span text:style-name="T784"><text:s/></text:span><text:span text:style-name="T785"><text:s/></text:span><text:span text:style-name="T786">(B) which<text:s/></text:span><text:span text:style-name="T787"><text:s/></text:span><text:span text:style-name="T788"><text:s/></text:span><text:span text:style-name="T789"><text:s text:c="3"/></text:span><text:span text:style-name="T790">(C) whose<text:s/></text:span><text:span text:style-name="T791"><text:s/></text:span><text:span text:style-name="T792"><text:s/>(D) X</text:span></text:p>
        </text:list-item>
        <text:list-item>
          <text:p text:style-name="P793"><text:span text:style-name="T794">(A) can <text:s/></text:span><text:span text:style-name="T795"><text:s text:c="5"/></text:span><text:span text:style-name="T796"><text:s/></text:span><text:span text:style-name="T797"><text:s/></text:span><text:span text:style-name="T798">(B) be able to <text:s text:c="2"/>(C) may<text:s/></text:span><text:span text:style-name="T799"><text:s/></text:span><text:span text:style-name="T800"><text:s/></text:span><text:span text:style-name="T801"><text:s text:c="2"/></text:span><text:span text:style-name="T802">(D) must</text:span></text:p>
        </text:list-item>
        <text:list-item>
          <text:p text:style-name="P803"><text:span text:style-name="T804">(A) to stand <text:s/></text:span><text:span text:style-name="T805"><text:s/></text:span><text:span text:style-name="T806"><text:s/></text:span><text:span text:style-name="T807"><text:s/>(B) stood<text:s/></text:span><text:span text:style-name="T808"><text:s/></text:span><text:span text:style-name="T809"><text:s text:c="4"/></text:span><text:span text:style-name="T810"><text:s/>(C) standing<text:s/></text:span><text:span text:style-name="T811"><text:s/></text:span><text:span text:style-name="T812">(D) stands</text:span></text:p>
        </text:list-item>
        <text:list-item>
          <text:p text:style-name="P813"><text:span text:style-name="T814">(A) X <text:s/></text:span><text:span text:style-name="T815"><text:s text:c="7"/></text:span><text:span text:style-name="T816"><text:s/>(B) that <text:s text:c="2"/></text:span><text:span text:style-name="T817"><text:s text:c="5"/></text:span><text:span text:style-name="T818">(C) which<text:s/></text:span><text:span text:style-name="T819"><text:s/></text:span><text:span text:style-name="T820"><text:s/></text:span><text:span text:style-name="T821"><text:s/>(D) whether</text:span></text:p>
        </text:list-item>
        <text:list-item>
          <text:p text:style-name="P822"><text:span text:style-name="T823">(A)<text:s/></text:span><text:span text:style-name="T824">don’t I<text:s/></text:span><text:span text:style-name="T825"><text:s/></text:span><text:span text:style-name="T826"><text:s/></text:span><text:span text:style-name="T827"><text:s/></text:span><text:span text:style-name="T828"><text:s text:c="2"/></text:span><text:span text:style-name="T829">(B)</text:span><text:span text:style-name="T830"><text:s/>will it <text:s/></text:span><text:span text:style-name="T831"><text:s text:c="3"/></text:span><text:span text:style-name="T832"><text:s/>(C) isn</text:span><text:span text:style-name="T833">’</text:span><text:span text:style-name="T834">t it <text:s/></text:span><text:span text:style-name="T835"><text:s/></text:span><text:span text:style-name="T836"><text:s/></text:span><text:span text:style-name="T837">(D) will I<text:s/></text:span></text:p>
        </text:list-item>
      </text:list>
      <text:p text:style-name="P838"/>
      <text:p text:style-name="P839"/>
      <text:soft-page-break/>
      <text:p text:style-name="P840"><text:span text:style-name="T841">新北市立溪崑國民中學10</text:span><text:span text:style-name="T842">6</text:span><text:span text:style-name="T843">學年度第</text:span><text:span text:style-name="T844">一</text:span><text:span text:style-name="T845">學期</text:span><text:span text:style-name="T846">第三次定期評量</text:span></text:p>
      <text:p text:style-name="P847"><text:span text:style-name="T848">九年級<text:s/></text:span><text:span text:style-name="T849">英語科</text:span><text:span text:style-name="T850"><text:s/>聽力測驗稿( <text:s text:c="2"/>)</text:span></text:p>
      <text:p text:style-name="P851">1. The girl helps save the Earth, and the boy does, too.</text:p>
      <text:p text:style-name="P852">2. William never drives to work, and neither does Adam.</text:p>
      <text:p text:style-name="P853">3. Belle woke up at 2 a.m. and didn’t have a sound sleep.</text:p>
      <text:p text:style-name="P854">4. The restaurant provides a playground for children to play.<text:line-break/>5. Look at picture. Which is true?</text:p>
      <text:p text:style-name="P855"/>
      <text:p text:style-name="P856">6. Who is the girl in white?<text:line-break/>7. I don’t like to do outdoor activities, Jack.</text:p>
      <text:p text:style-name="P857">8. Your room is so dirty and your clothes are all over the floor. <text:s/></text:p>
      <text:p text:style-name="P858">9. Jason told me you broke up with Ryan, Sandra. Is it true? <text:s text:c="2"/></text:p>
      <text:p text:style-name="P859">10. Please tell me the interesting story you told me last weekend again, Mom.</text:p>
      <text:p text:style-name="P860"/>
      <text:p text:style-name="P861">11. M: You look very happy. Anything good happened today?<text:line-break/><text:s text:c="3"/>W: Oh. I gave my seat to a child. Her mom gave a big smile and said, “Thank you.”<text:s/></text:p>
      <text:p text:style-name="P862"><text:s text:c="3"/>Q: Why did the woman feel happy?</text:p>
      <text:p text:style-name="P863">12. M: Is the girl with long hair called Jessica? <text:s/>She looks serious.<text:line-break/><text:s text:c="3"/>W: The girl next to David? Yes, she is. <text:s/>She seldom smiles, so she looks serious. <text:s text:c="2"/></text:p>
      <text:p text:style-name="P864"><text:s text:c="3"/>Q: What is true about Jessica?</text:p>
      <text:p text:style-name="P865">13. M: This is the house in which I have lived for thirty years. <text:s/>It was built by my father fifty years ago.</text:p>
      <text:p text:style-name="P866"><text:s text:c="6"/>I really don’t want to sell it.</text:p>
      <text:p text:style-name="P867"><text:s text:c="3"/>W: Honey, you don’t have to. <text:s/>Let’s fix it and repaint it. <text:s/>I think we can still live in it for another thirty years.</text:p>
      <text:p text:style-name="P868"><text:s text:c="3"/>M: Thanks, Lisa. <text:s/>You’re really sweet.</text:p>
      <text:p text:style-name="P869"><text:s text:c="3"/>Q : How long ago was the house built?</text:p>
      <text:p text:style-name="P870">14. W: The man who I said hi to is my boss, Kevin.<text:line-break/><text:s text:c="3"/>M: He looks nice and kind.<text:line-break/><text:s text:c="3"/>W: Yes, he does.</text:p>
      <text:p text:style-name="P871">M: Do you know the woman who stands near the door?</text:p>
      <text:p text:style-name="P872">W: No. Who is she?</text:p>
      <text:p text:style-name="P873">M: She is Kevin’s wife.</text:p>
      <text:p text:style-name="P874">W: Are you serious?</text:p>
      <text:p text:style-name="P875">Q: Who is the woman that stands near the door?<text:line-break/>15. B: What are you looking at ?<text:line-break/><text:s text:c="3"/>G: A fan page of an amazing guy.</text:p>
      <text:p text:style-name="P876"><text:s text:c="3"/>B: How amazing? Tell me more about it.</text:p>
      <text:p text:style-name="P877"><text:s text:c="3"/>G: His name is Greg Smith, and…</text:p>
      <text:p text:style-name="P878"><text:s text:c="3"/>B: Wait! Is he the one who is trying to fix the ocean’s garbage problem?</text:p>
      <text:p text:style-name="P879"><text:s text:c="3"/>G: You’re right! He has done a lot to make the world a better place.</text:p>
      <text:p text:style-name="P880"><text:s text:c="3"/>Q: Which is true?</text:p>
      <text:p text:style-name="P881"/>
      <text:p text:style-name="P882"/>
      <text:soft-page-break/>
      <text:p text:style-name="P883">106-1-3 <text:s/>九年級 <text:s/>英語科－解答</text:p>
      <table:table table:style-name="Table884">
        <table:table-columns>
          <table:table-column table:style-name="TableColumn885"/>
          <table:table-column table:style-name="TableColumn886"/>
          <table:table-column table:style-name="TableColumn887"/>
          <table:table-column table:style-name="TableColumn888"/>
          <table:table-column table:style-name="TableColumn889"/>
          <table:table-column table:style-name="TableColumn890"/>
          <table:table-column table:style-name="TableColumn891"/>
          <table:table-column table:style-name="TableColumn892"/>
          <table:table-column table:style-name="TableColumn893"/>
          <table:table-column table:style-name="TableColumn894"/>
        </table:table-columns>
        <table:table-row table:style-name="TableRow895">
          <table:table-cell table:style-name="TableCell896">
            <text:p text:style-name="P897">1</text:p>
          </table:table-cell>
          <table:table-cell table:style-name="TableCell898">
            <text:p text:style-name="P899">2</text:p>
          </table:table-cell>
          <table:table-cell table:style-name="TableCell900">
            <text:p text:style-name="P901">3</text:p>
          </table:table-cell>
          <table:table-cell table:style-name="TableCell902">
            <text:p text:style-name="P903">4</text:p>
          </table:table-cell>
          <table:table-cell table:style-name="TableCell904">
            <text:p text:style-name="P905">5</text:p>
          </table:table-cell>
          <table:table-cell table:style-name="TableCell906">
            <text:p text:style-name="P907">6</text:p>
          </table:table-cell>
          <table:table-cell table:style-name="TableCell908">
            <text:p text:style-name="P909">7</text:p>
          </table:table-cell>
          <table:table-cell table:style-name="TableCell910">
            <text:p text:style-name="P911">8</text:p>
          </table:table-cell>
          <table:table-cell table:style-name="TableCell912">
            <text:p text:style-name="P913">9</text:p>
          </table:table-cell>
          <table:table-cell table:style-name="TableCell914">
            <text:p text:style-name="P915">10</text:p>
          </table:table-cell>
        </table:table-row>
        <table:table-row table:style-name="TableRow916">
          <table:table-cell table:style-name="TableCell917">
            <text:p text:style-name="P918"><text:span text:style-name="T919">A</text:span></text:p>
          </table:table-cell>
          <table:table-cell table:style-name="TableCell920">
            <text:p text:style-name="P921"><text:span text:style-name="T922">C</text:span></text:p>
          </table:table-cell>
          <table:table-cell table:style-name="TableCell923">
            <text:p text:style-name="P924"><text:span text:style-name="T925">B</text:span></text:p>
          </table:table-cell>
          <table:table-cell table:style-name="TableCell926">
            <text:p text:style-name="P927"><text:span text:style-name="T928">C</text:span></text:p>
          </table:table-cell>
          <table:table-cell table:style-name="TableCell929">
            <text:p text:style-name="P930"><text:span text:style-name="T931">A</text:span></text:p>
          </table:table-cell>
          <table:table-cell table:style-name="TableCell932">
            <text:p text:style-name="P933"><text:span text:style-name="T934">C</text:span></text:p>
          </table:table-cell>
          <table:table-cell table:style-name="TableCell935">
            <text:p text:style-name="P936"><text:span text:style-name="T937">A</text:span></text:p>
          </table:table-cell>
          <table:table-cell table:style-name="TableCell938">
            <text:p text:style-name="P939"><text:span text:style-name="T940">A</text:span></text:p>
          </table:table-cell>
          <table:table-cell table:style-name="TableCell941">
            <text:p text:style-name="P942"><text:span text:style-name="T943">B</text:span></text:p>
          </table:table-cell>
          <table:table-cell table:style-name="TableCell944">
            <text:p text:style-name="P945"><text:span text:style-name="T946">C</text:span></text:p>
          </table:table-cell>
        </table:table-row>
        <table:table-row table:style-name="TableRow947">
          <table:table-cell table:style-name="TableCell948">
            <text:p text:style-name="P949">11</text:p>
          </table:table-cell>
          <table:table-cell table:style-name="TableCell950">
            <text:p text:style-name="P951">12</text:p>
          </table:table-cell>
          <table:table-cell table:style-name="TableCell952">
            <text:p text:style-name="P953">13</text:p>
          </table:table-cell>
          <table:table-cell table:style-name="TableCell954">
            <text:p text:style-name="P955">14</text:p>
          </table:table-cell>
          <table:table-cell table:style-name="TableCell956">
            <text:p text:style-name="P957">15</text:p>
          </table:table-cell>
          <table:table-cell table:style-name="TableCell958">
            <text:p text:style-name="P959">16</text:p>
          </table:table-cell>
          <table:table-cell table:style-name="TableCell960">
            <text:p text:style-name="P961">17</text:p>
          </table:table-cell>
          <table:table-cell table:style-name="TableCell962">
            <text:p text:style-name="P963">18</text:p>
          </table:table-cell>
          <table:table-cell table:style-name="TableCell964">
            <text:p text:style-name="P965">19</text:p>
          </table:table-cell>
          <table:table-cell table:style-name="TableCell966">
            <text:p text:style-name="P967">20</text:p>
          </table:table-cell>
        </table:table-row>
        <table:table-row table:style-name="TableRow968">
          <table:table-cell table:style-name="TableCell969">
            <text:p text:style-name="P970"><text:span text:style-name="T971">C</text:span></text:p>
          </table:table-cell>
          <table:table-cell table:style-name="TableCell972">
            <text:p text:style-name="P973"><text:span text:style-name="T974">A</text:span></text:p>
          </table:table-cell>
          <table:table-cell table:style-name="TableCell975">
            <text:p text:style-name="P976"><text:span text:style-name="T977">B</text:span></text:p>
          </table:table-cell>
          <table:table-cell table:style-name="TableCell978">
            <text:p text:style-name="P979"><text:span text:style-name="T980">C</text:span></text:p>
          </table:table-cell>
          <table:table-cell table:style-name="TableCell981">
            <text:p text:style-name="P982"><text:span text:style-name="T983">A</text:span></text:p>
          </table:table-cell>
          <table:table-cell table:style-name="TableCell984">
            <text:p text:style-name="P985"><text:span text:style-name="T986">B</text:span></text:p>
          </table:table-cell>
          <table:table-cell table:style-name="TableCell987">
            <text:p text:style-name="P988"><text:span text:style-name="T989">A</text:span></text:p>
          </table:table-cell>
          <table:table-cell table:style-name="TableCell990">
            <text:p text:style-name="P991"><text:span text:style-name="T992">C</text:span></text:p>
          </table:table-cell>
          <table:table-cell table:style-name="TableCell993">
            <text:p text:style-name="P994"><text:span text:style-name="T995">D</text:span></text:p>
          </table:table-cell>
          <table:table-cell table:style-name="TableCell996">
            <text:p text:style-name="P997"><text:span text:style-name="T998">C</text:span></text:p>
          </table:table-cell>
        </table:table-row>
        <table:table-row table:style-name="TableRow999">
          <table:table-cell table:style-name="TableCell1000">
            <text:p text:style-name="P1001">21</text:p>
          </table:table-cell>
          <table:table-cell table:style-name="TableCell1002">
            <text:p text:style-name="P1003">22</text:p>
          </table:table-cell>
          <table:table-cell table:style-name="TableCell1004">
            <text:p text:style-name="P1005">23</text:p>
          </table:table-cell>
          <table:table-cell table:style-name="TableCell1006">
            <text:p text:style-name="P1007">24</text:p>
          </table:table-cell>
          <table:table-cell table:style-name="TableCell1008">
            <text:p text:style-name="P1009">25</text:p>
          </table:table-cell>
          <table:table-cell table:style-name="TableCell1010">
            <text:p text:style-name="P1011">26</text:p>
          </table:table-cell>
          <table:table-cell table:style-name="TableCell1012">
            <text:p text:style-name="P1013">27</text:p>
          </table:table-cell>
          <table:table-cell table:style-name="TableCell1014">
            <text:p text:style-name="P1015">28</text:p>
          </table:table-cell>
          <table:table-cell table:style-name="TableCell1016">
            <text:p text:style-name="P1017">29</text:p>
          </table:table-cell>
          <table:table-cell table:style-name="TableCell1018">
            <text:p text:style-name="P1019">30</text:p>
          </table:table-cell>
        </table:table-row>
        <table:table-row table:style-name="TableRow1020">
          <table:table-cell table:style-name="TableCell1021">
            <text:p text:style-name="P1022"><text:span text:style-name="T1023">A</text:span></text:p>
          </table:table-cell>
          <table:table-cell table:style-name="TableCell1024">
            <text:p text:style-name="P1025"><text:span text:style-name="T1026">D</text:span></text:p>
          </table:table-cell>
          <table:table-cell table:style-name="TableCell1027">
            <text:p text:style-name="P1028"><text:span text:style-name="T1029">C</text:span></text:p>
          </table:table-cell>
          <table:table-cell table:style-name="TableCell1030">
            <text:p text:style-name="P1031"><text:span text:style-name="T1032">A</text:span></text:p>
          </table:table-cell>
          <table:table-cell table:style-name="TableCell1033">
            <text:p text:style-name="P1034"><text:span text:style-name="T1035">C</text:span></text:p>
          </table:table-cell>
          <table:table-cell table:style-name="TableCell1036">
            <text:p text:style-name="P1037"><text:span text:style-name="T1038">D</text:span></text:p>
          </table:table-cell>
          <table:table-cell table:style-name="TableCell1039">
            <text:p text:style-name="P1040"><text:span text:style-name="T1041">C</text:span></text:p>
          </table:table-cell>
          <table:table-cell table:style-name="TableCell1042">
            <text:p text:style-name="P1043"><text:span text:style-name="T1044">A</text:span></text:p>
          </table:table-cell>
          <table:table-cell table:style-name="TableCell1045">
            <text:p text:style-name="P1046"><text:span text:style-name="T1047">B</text:span></text:p>
          </table:table-cell>
          <table:table-cell table:style-name="TableCell1048">
            <text:p text:style-name="P1049"><text:span text:style-name="T1050">A</text:span></text:p>
          </table:table-cell>
        </table:table-row>
        <table:table-row table:style-name="TableRow1051">
          <table:table-cell table:style-name="TableCell1052">
            <text:p text:style-name="P1053">31</text:p>
          </table:table-cell>
          <table:table-cell table:style-name="TableCell1054">
            <text:p text:style-name="P1055">32</text:p>
          </table:table-cell>
          <table:table-cell table:style-name="TableCell1056">
            <text:p text:style-name="P1057">33</text:p>
          </table:table-cell>
          <table:table-cell table:style-name="TableCell1058">
            <text:p text:style-name="P1059">34</text:p>
          </table:table-cell>
          <table:table-cell table:style-name="TableCell1060">
            <text:p text:style-name="P1061">35</text:p>
          </table:table-cell>
          <table:table-cell table:style-name="TableCell1062">
            <text:p text:style-name="P1063">36</text:p>
          </table:table-cell>
          <table:table-cell table:style-name="TableCell1064">
            <text:p text:style-name="P1065">37</text:p>
          </table:table-cell>
          <table:table-cell table:style-name="TableCell1066">
            <text:p text:style-name="P1067">38</text:p>
          </table:table-cell>
          <table:table-cell table:style-name="TableCell1068">
            <text:p text:style-name="P1069">39</text:p>
          </table:table-cell>
          <table:table-cell table:style-name="TableCell1070">
            <text:p text:style-name="P1071">40</text:p>
          </table:table-cell>
        </table:table-row>
        <table:table-row table:style-name="TableRow1072">
          <table:table-cell table:style-name="TableCell1073">
            <text:p text:style-name="P1074"><text:span text:style-name="T1075">C</text:span></text:p>
          </table:table-cell>
          <table:table-cell table:style-name="TableCell1076">
            <text:p text:style-name="P1077"><text:span text:style-name="T1078">B</text:span></text:p>
          </table:table-cell>
          <table:table-cell table:style-name="TableCell1079">
            <text:p text:style-name="P1080"><text:span text:style-name="T1081">C</text:span></text:p>
          </table:table-cell>
          <table:table-cell table:style-name="TableCell1082">
            <text:p text:style-name="P1083"><text:span text:style-name="T1084">B</text:span></text:p>
          </table:table-cell>
          <table:table-cell table:style-name="TableCell1085">
            <text:p text:style-name="P1086"><text:span text:style-name="T1087">D</text:span></text:p>
          </table:table-cell>
          <table:table-cell table:style-name="TableCell1088">
            <text:p text:style-name="P1089"><text:span text:style-name="T1090">A</text:span></text:p>
          </table:table-cell>
          <table:table-cell table:style-name="TableCell1091">
            <text:p text:style-name="P1092"><text:span text:style-name="T1093">D</text:span></text:p>
          </table:table-cell>
          <table:table-cell table:style-name="TableCell1094">
            <text:p text:style-name="P1095"><text:span text:style-name="T1096">B</text:span></text:p>
          </table:table-cell>
          <table:table-cell table:style-name="TableCell1097">
            <text:p text:style-name="P1098"><text:span text:style-name="T1099">D</text:span></text:p>
          </table:table-cell>
          <table:table-cell table:style-name="TableCell1100">
            <text:p text:style-name="P1101"><text:span text:style-name="T1102">B</text:span></text:p>
          </table:table-cell>
        </table:table-row>
        <table:table-row table:style-name="TableRow1103">
          <table:table-cell table:style-name="TableCell1104">
            <text:p text:style-name="P1105">41</text:p>
          </table:table-cell>
          <table:table-cell table:style-name="TableCell1106">
            <text:p text:style-name="P1107">42</text:p>
          </table:table-cell>
          <table:table-cell table:style-name="TableCell1108">
            <text:p text:style-name="P1109">43</text:p>
          </table:table-cell>
          <table:table-cell table:style-name="TableCell1110">
            <text:p text:style-name="P1111">44</text:p>
          </table:table-cell>
          <table:table-cell table:style-name="TableCell1112">
            <text:p text:style-name="P1113">45</text:p>
          </table:table-cell>
          <table:table-cell table:style-name="TableCell1114">
            <text:p text:style-name="P1115">46</text:p>
          </table:table-cell>
          <table:table-cell table:style-name="TableCell1116">
            <text:p text:style-name="P1117">47</text:p>
          </table:table-cell>
          <table:table-cell table:style-name="TableCell1118">
            <text:p text:style-name="P1119">48</text:p>
          </table:table-cell>
          <table:table-cell table:style-name="TableCell1120">
            <text:p text:style-name="P1121">49</text:p>
          </table:table-cell>
          <table:table-cell table:style-name="TableCell1122">
            <text:p text:style-name="P1123">50</text:p>
          </table:table-cell>
        </table:table-row>
        <table:table-row table:style-name="TableRow1124">
          <table:table-cell table:style-name="TableCell1125">
            <text:p text:style-name="P1126"><text:span text:style-name="T1127">D</text:span></text:p>
          </table:table-cell>
          <table:table-cell table:style-name="TableCell1128">
            <text:p text:style-name="P1129"><text:span text:style-name="T1130">C</text:span></text:p>
          </table:table-cell>
          <table:table-cell table:style-name="TableCell1131">
            <text:p text:style-name="P1132"><text:span text:style-name="T1133">D</text:span></text:p>
          </table:table-cell>
          <table:table-cell table:style-name="TableCell1134">
            <text:p text:style-name="P1135"><text:span text:style-name="T1136">C</text:span></text:p>
          </table:table-cell>
          <table:table-cell table:style-name="TableCell1137">
            <text:p text:style-name="P1138"><text:span text:style-name="T1139">D</text:span></text:p>
          </table:table-cell>
          <table:table-cell table:style-name="TableCell1140">
            <text:p text:style-name="P1141"><text:span text:style-name="T1142">A</text:span></text:p>
          </table:table-cell>
          <table:table-cell table:style-name="TableCell1143">
            <text:p text:style-name="P1144"><text:span text:style-name="T1145">B</text:span></text:p>
          </table:table-cell>
          <table:table-cell table:style-name="TableCell1146">
            <text:p text:style-name="P1147"><text:span text:style-name="T1148">C</text:span></text:p>
          </table:table-cell>
          <table:table-cell table:style-name="TableCell1149">
            <text:p text:style-name="P1150"><text:span text:style-name="T1151">D</text:span></text:p>
          </table:table-cell>
          <table:table-cell table:style-name="TableCell1152">
            <text:p text:style-name="P1153"><text:span text:style-name="T1154">B</text:span></text:p>
          </table:table-cell>
        </table:table-row>
      </table:table>
      <text:p text:style-name="P1155"/>
      <text:p text:style-name="P11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BatangChe" svg:font-family="BatangChe" style:font-family-generic="modern" style:font-pitch="fixed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testTypeHeader" style:display-name="testTypeHeader" style:family="paragraph" style:parent-style-name="標題1" style:next-style-name="內文" style:auto-update="true" style:default-outline-level="1">
      <style:paragraph-properties fo:keep-with-next="auto" style:snap-to-layout-grid="false" fo:margin-top="0.125in" fo:margin-bottom="0.125in" style:line-height-at-least="0.2777in" fo:margin-left="0.393in">
        <style:tab-stops/>
      </style:paragraph-properties>
      <style:text-properties style:font-name="Times New Roman" style:font-name-asian="標楷體" style:font-name-complex="Times New Roman" fo:font-weight="normal" style:font-weight-asian="normal" fo:font-size="14pt" style:font-size-asian="14pt" style:font-size-complex="14pt" fo:hyphenate="false"/>
    </style:style>
    <style:style style:name="noSerialize" style:display-name="noSerialize" style:family="paragraph" style:parent-style-name="內文" style:auto-update="true" style:list-style-name="LFO2">
      <style:paragraph-properties style:snap-to-layout-grid="false" style:line-height-at-least="0.1666in"/>
      <style:text-properties style:font-name="Times New Roman" style:font-name-asian="標楷體" style:font-name-complex="Arial" style:font-weight-complex="bold" style:letter-kerning="false" style:language-asian="ru" style:country-asian="RU" fo:hyphenate="false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text:list-style style:name="LFO2">
      <text:list-level-style-number text:level="1" style:num-suffix="、" style:num-format="一, 十, 一百(繁), ...">
        <style:list-level-properties text:space-before="0.0986in" text:min-label-width="0.2951in" text:list-level-position-and-space-mode="label-alignment">
          <style:list-level-label-alignment text:label-followed-by="space" fo:margin-left="0.3937in" fo:text-indent="-0.2951in"/>
        </style:list-level-properties>
      </text:list-level-style-number>
      <text:list-level-style-number text:level="2" style:num-suffix="." style:num-format="1">
        <style:list-level-properties fo:text-align="end" text:space-before="0.0708in" text:min-label-width="0in" text:list-level-position-and-space-mode="label-alignment">
          <style:list-level-label-alignment text:label-followed-by="space" fo:margin-left="0.0708in" fo:text-indent="0in"/>
        </style:list-level-properties>
      </text:list-level-style-number>
      <text:list-level-style-number text:level="3" style:num-suffix=".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style:style style:name="WW_CharLFO3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4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 text:start-value="1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 text:start-value="4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4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7:25:00Z</meta:creation-date>
    <dc:date>2026-02-04T07:25:00Z</dc:date>
    <meta:print-date>2018-01-05T02:13:00Z</meta:print-date>
    <meta:template xlink:href="Normal" xlink:type="simple"/>
    <meta:editing-cycles>2</meta:editing-cycles>
    <meta:editing-duration>PT0S</meta:editing-duration>
    <meta:document-statistic meta:page-count="6" meta:paragraph-count="21" meta:word-count="1635" meta:character-count="10937" meta:row-count="77" meta:non-whitespace-character-count="9323"/>
  </office:meta>
</office:document-meta>
</file>