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NTimes-Roman" svg:font-family="HNTimes-Roman" style:font-family-generic="roman" svg:panose-1="0 0 0 0 0 0 0 0 0 0"/>
    <style:font-face style:name="Batang" svg:font-family="Batang" style:font-family-generic="system" style:font-pitch="fixed" svg:panose-1="2 3 6 0 0 1 1 1 1 1"/>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3">
      <text:list-level-style-number text:level="1" text:style-name="WW_CharLFO3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6">
      <text:list-level-style-number text:level="1" text:style-name="WW_CharLFO6LVL1" style:num-suffix="." style:num-format="1">
        <style:list-level-properties fo:text-align="end" text:space-before="0.1972in" text:min-label-width="0.5118in" text:list-level-position-and-space-mode="label-alignment">
          <style:list-level-label-alignment text:label-followed-by="space" fo:margin-left="0.709in" fo:text-indent="-0.5118in"/>
        </style:list-level-properties>
      </text:list-level-style-number>
    </text:list-style>
    <text:list-style style:name="LFO7">
      <text:list-level-style-number text:level="1" text:style-name="WW_CharLFO7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8">
      <text:list-level-style-number text:level="1" text:style-name="WW_CharLFO8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9">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0">
      <text:list-level-style-number text:level="1" text:style-name="WW_CharLFO10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fo:text-align="end" text:space-before="0.0986in" text:min-label-width="0in" text:list-level-position-and-space-mode="label-alignment">
          <style:list-level-label-alignment text:label-followed-by="space" fo:margin-left="0.0986in" fo:text-indent="0in"/>
        </style:list-level-properties>
      </text:list-level-style-number>
    </text:list-style>
    <text:list-style style:name="LFO12">
      <text:list-level-style-number text:level="1" text:style-name="WW_CharLFO1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5">
      <text:list-level-style-number text:level="1" text:style-name="WW_CharLFO1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6">
      <text:list-level-style-number text:level="1" text:style-name="WW_CharLFO1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1">
      <text:list-level-style-number text:level="1" text:style-name="WW_CharLFO21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2">
      <text:list-level-style-number text:level="1" text:style-name="WW_CharLFO22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3">
      <text:list-level-style-number text:level="1" text:style-name="WW_CharLFO23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4">
      <text:list-level-style-number text:level="1" text:style-name="WW_CharLFO24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5">
      <text:list-level-style-number text:level="1" text:style-name="WW_CharLFO25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6">
      <text:list-level-style-bullet text:level="1" text:style-name="WW_CharLFO26LVL1" text:bullet-char="">
        <style:list-level-properties text:space-before="0.0986in" text:min-label-width="0in" text:list-level-position-and-space-mode="label-alignment">
          <style:list-level-label-alignment text:label-followed-by="listtab" fo:margin-left="-0.1375in" fo:text-indent="0.2361in"/>
        </style:list-level-properties>
        <style:text-properties style:font-name="Wingdings"/>
      </text:list-level-style-bullet>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7">
      <text:list-level-style-number text:level="1" text:style-name="WW_CharLFO27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8">
      <text:list-level-style-number text:level="1" text:style-name="WW_CharLFO2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style:font-name-complex="Times New Roman" fo:font-weight="bold" style:font-weight-asian="bold" fo:color="#000000"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style:font-name-complex="Times New Roman" fo:font-weight="bold" style:font-weight-asian="bold" fo:color="#000000" fo:font-size="14pt" style:font-size-asian="14pt"/>
    </style:style>
    <style:style style:name="T12" style:parent-style-name="預設段落字型" style:family="text">
      <style:text-properties style:font-name="標楷體" style:font-name-asian="標楷體" style:font-name-complex="Times New Roman" fo:font-weight="bold" style:font-weight-asian="bold" fo:color="#000000" fo:font-size="14pt" style:font-size-asian="14pt"/>
    </style:style>
    <style:style style:name="T13" style:parent-style-name="預設段落字型" style:family="text">
      <style:text-properties style:font-name="標楷體" style:font-name-asian="標楷體" style:font-name-complex="Times New Roman" fo:font-weight="bold" style:font-weight-asian="bold" fo:color="#000000" fo:font-size="14pt" style:font-size-asian="14pt"/>
    </style:style>
    <style:style style:name="T14" style:parent-style-name="預設段落字型" style:family="text">
      <style:text-properties style:font-name="標楷體" style:font-name-asian="標楷體" style:font-name-complex="Times New Roman" fo:font-weight="bold" style:font-weight-asian="bold" fo:color="#000000"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Times New Roman" fo:font-weight="bold" style:font-weight-asian="bold" fo:color="#000000" fo:font-size="14pt" style:font-size-asian="14pt"/>
    </style:style>
    <style:style style:name="T16" style:parent-style-name="預設段落字型" style:family="text">
      <style:text-properties style:font-name="標楷體" style:font-name-asian="標楷體" style:font-name-complex="Times New Roman" fo:font-weight="bold" style:font-weight-asian="bold" fo:color="#000000"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name-complex="Times New Roman" fo:font-weight="bold" style:font-weight-asian="bold" fo:color="#000000" fo:font-size="14pt" style:font-size-asian="14pt"/>
    </style:style>
    <style:style style:name="T18" style:parent-style-name="預設段落字型" style:family="text">
      <style:text-properties style:font-name="標楷體" style:font-name-asian="標楷體" style:font-name-complex="Times New Roman" fo:font-weight="bold" style:font-weight-asian="bold" fo:color="#000000"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font-name-complex="Times New Roman" fo:font-weight="bold" style:font-weight-asian="bold" fo:color="#000000" fo:font-size="14pt" style:font-size-asian="14pt"/>
    </style:style>
    <style:style style:name="P20" style:parent-style-name="內文" style:family="paragraph">
      <style:paragraph-properties style:snap-to-layout-grid="false" style:line-height-at-least="0.25in"/>
    </style:style>
    <style:style style:name="T21"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22"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23"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2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27"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9" style:parent-style-name="內文" style:family="paragraph">
      <style:paragraph-properties style:snap-to-layout-grid="false" style:line-height-at-least="0.25in"/>
    </style:style>
    <style:style style:name="T3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5"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36"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3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0"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41"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4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5" style:parent-style-name="預設段落字型" style:family="text">
      <style:text-properties style:font-name="Times New Roman" style:font-name-asian="標楷體" style:font-name-complex="Times New Roman" fo:font-weight="bold" style:font-weight-asian="bold" fo:color="#000000" style:text-position="-541.6% 100%" style:font-size-complex="12pt"/>
    </style:style>
    <style:style style:name="T46" style:parent-style-name="預設段落字型" style:family="text">
      <style:text-properties style:font-name="Times New Roman" style:font-name-asian="標楷體" style:font-name-complex="Times New Roman" fo:font-weight="bold" style:font-weight-asian="bold" fo:color="#000000" style:text-position="-541.6% 100%" style:font-size-complex="12pt"/>
    </style:style>
    <style:style style:name="T4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8"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P49" style:parent-style-name="內文" style:family="paragraph">
      <style:paragraph-properties style:vertical-align="baseline"/>
      <style:text-properties style:font-name="Times New Roman" style:font-name-asian="標楷體" style:font-name-complex="Times New Roman" fo:font-weight="bold" style:font-weight-asian="bold" fo:color="#000000" style:font-size-complex="12pt"/>
    </style:style>
    <style:style style:name="P50" style:parent-style-name="內文" style:family="paragraph">
      <style:paragraph-properties style:vertical-align="baseline"/>
      <style:text-properties style:font-name="Times New Roman" style:font-name-asian="標楷體" style:font-name-complex="Times New Roman" fo:font-weight="bold" style:font-weight-asian="bold" fo:color="#000000" style:font-size-complex="12pt"/>
    </style:style>
    <style:style style:name="P51" style:parent-style-name="內文" style:family="paragraph">
      <style:paragraph-properties style:snap-to-layout-grid="false" style:line-height-at-least="0.25in"/>
    </style:style>
    <style:style style:name="T5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7"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58"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5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2"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63"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6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68"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7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text-scale="25%" style:font-size-complex="12pt"/>
    </style:style>
    <style:style style:name="P71"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2" style:parent-style-name="內文" style:family="paragraph">
      <style:paragraph-properties style:snap-to-layout-grid="false" style:line-height-at-least="0.25in"/>
    </style:style>
    <style:style style:name="T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8"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79"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80"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8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82"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83"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8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85" style:parent-style-name="預設段落字型" style:family="text">
      <style:text-properties style:font-name="Times New Roman" style:font-name-asian="標楷體" style:font-name-complex="Times New Roman" fo:font-weight="bold" style:font-weight-asian="bold" fo:color="#000000" style:letter-kerning="true" style:text-position="-625% 100%" style:font-size-complex="12pt"/>
    </style:style>
    <style:style style:name="T86" style:parent-style-name="預設段落字型" style:family="text">
      <style:text-properties style:font-name="Times New Roman" style:font-name-asian="標楷體" style:font-name-complex="Times New Roman" fo:font-weight="bold" style:font-weight-asian="bold" fo:color="#000000" style:letter-kerning="true" style:text-position="-625% 100%" style:font-size-complex="12pt"/>
    </style:style>
    <style:style style:name="T8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8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8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90" style:parent-style-name="內文" style:family="paragraph">
      <style:paragraph-properties style:snap-to-layout-grid="false" style:line-height-at-least="0.25in"/>
    </style:style>
    <style:style style:name="T9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9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9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9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9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96"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97"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98"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9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0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0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02"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103"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10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05"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106" style:parent-style-name="預設段落字型" style:family="text">
      <style:text-properties style:font-name="Times New Roman" style:font-name-asian="標楷體" style:font-name-complex="Times New Roman" fo:font-weight="bold" style:font-weight-asian="bold" fo:color="#000000" style:text-position="-625% 100%" style:font-size-complex="12pt"/>
    </style:style>
    <style:style style:name="T10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0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0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110" style:parent-style-name="內文" style:family="paragraph">
      <style:paragraph-properties style:snap-to-layout-grid="false" style:line-height-at-least="0.25in"/>
    </style:style>
    <style:style style:name="T11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6" style:parent-style-name="預設段落字型" style:family="text">
      <style:text-properties style:font-name="Times New Roman" style:font-name-asian="標楷體" style:font-name-complex="Times New Roman" fo:font-weight="bold" style:font-weight-asian="bold" fo:color="#000000" style:text-position="-1083.3% 100%" style:font-size-complex="12pt"/>
    </style:style>
    <style:style style:name="T117" style:parent-style-name="預設段落字型" style:family="text">
      <style:text-properties style:font-name="Times New Roman" style:font-name-asian="標楷體" style:font-name-complex="Times New Roman" fo:font-weight="bold" style:font-weight-asian="bold" fo:color="#000000" style:text-position="-1083.3% 100%" style:font-size-complex="12pt"/>
    </style:style>
    <style:style style:name="T11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1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2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21" style:parent-style-name="預設段落字型" style:family="text">
      <style:text-properties style:font-name="Times New Roman" style:font-name-asian="標楷體" style:font-name-complex="Times New Roman" fo:font-weight="bold" style:font-weight-asian="bold" fo:color="#000000" style:text-position="-1050% 100%" style:font-size-complex="12pt"/>
    </style:style>
    <style:style style:name="T12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2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24" style:parent-style-name="預設段落字型" style:family="text">
      <style:text-properties style:font-name="Times New Roman" style:font-name-asian="標楷體" style:font-name-complex="Times New Roman" fo:font-weight="bold" style:font-weight-asian="bold" fo:color="#000000" style:text-position="-1025% 100%" style:font-size-complex="12pt"/>
    </style:style>
    <style:style style:name="T125" style:parent-style-name="預設段落字型" style:family="text">
      <style:text-properties style:font-name="Times New Roman" style:font-name-asian="標楷體" style:font-name-complex="Times New Roman" fo:font-weight="bold" style:font-weight-asian="bold" fo:color="#000000" style:text-position="-1025% 100%" style:font-size-complex="12pt"/>
    </style:style>
    <style:style style:name="T12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27" style:parent-style-name="預設段落字型" style:family="text">
      <style:text-properties style:font-name="Times New Roman" style:font-name-asian="標楷體" style:font-name-complex="Times New Roman" fo:font-weight="bold" style:font-weight-asian="bold" fo:color="#000000" style:text-position="-1025% 100%" style:font-size-complex="12pt"/>
    </style:style>
    <style:style style:name="T12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2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130" style:parent-style-name="內文" style:family="paragraph">
      <style:paragraph-properties style:snap-to-layout-grid="false" style:line-height-at-least="0.25in"/>
    </style:style>
    <style:style style:name="T13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13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3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4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4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4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4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4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45"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146" style:parent-style-name="內文" style:family="paragraph">
      <style:paragraph-properties style:snap-to-layout-grid="false" style:line-height-at-least="0.25in" fo:margin-left="0.1666in" fo:text-indent="-0.1666in">
        <style:tab-stops/>
      </style:paragraph-properties>
      <style:text-properties style:font-name="Times New Roman" style:font-name-asian="標楷體" style:font-name-complex="Times New Roman" fo:font-weight="bold" style:font-weight-asian="bold" fo:color="#000000" style:font-size-complex="12pt"/>
    </style:style>
    <style:style style:name="P147" style:parent-style-name="內文" style:family="paragraph">
      <style:paragraph-properties style:snap-to-layout-grid="false" style:line-height-at-least="0.25in" fo:margin-left="0.1666in" fo:text-indent="-0.1666in">
        <style:tab-stops/>
      </style:paragraph-properties>
      <style:text-properties style:font-name="Times New Roman" style:font-name-asian="標楷體" style:font-name-complex="Times New Roman" fo:font-weight="bold" style:font-weight-asian="bold" fo:color="#000000" style:letter-kerning="false" style:font-size-complex="12pt"/>
    </style:style>
    <style:style style:name="P14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149" style:parent-style-name="內文" style:family="paragraph">
      <style:paragraph-properties style:snap-to-layout-grid="false" style:line-height-at-least="0.25in" fo:margin-left="0.0833in">
        <style:tab-stops/>
      </style:paragraph-properties>
    </style:style>
    <style:style style:name="T15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4"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15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5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6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6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62"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16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64" style:parent-style-name="預設段落字型" style:family="text">
      <style:text-properties style:font-name="Times New Roman" style:font-name-asian="標楷體" style:font-name-complex="Times New Roman" fo:font-weight="bold" style:font-weight-asian="bold" fo:color="#000000" fo:letter-spacing="0.0138in" style:font-size-complex="12pt"/>
    </style:style>
    <style:style style:name="T1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66"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167" style:parent-style-name="內文" style:family="paragraph">
      <style:paragraph-properties style:snap-to-layout-grid="false" style:line-height-at-least="0.25in" fo:margin-left="0.1666in" fo:text-indent="-0.1666in">
        <style:tab-stops/>
      </style:paragraph-properties>
    </style:style>
    <style:style style:name="T1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2"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1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74" style:parent-style-name="內文" style:family="paragraph">
      <style:paragraph-properties style:snap-to-layout-grid="false" style:line-height-at-least="0.25in" fo:margin-left="0.1666in">
        <style:tab-stops/>
      </style:paragraph-properties>
    </style:style>
    <style:style style:name="T17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7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8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81"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18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183" style:parent-style-name="內文" style:family="paragraph">
      <style:paragraph-properties style:snap-to-layout-grid="false" style:line-height-at-least="0.25in" fo:margin-left="0.25in" fo:text-indent="-0.25in">
        <style:tab-stops/>
      </style:paragraph-properties>
      <style:text-properties style:font-name="Times New Roman" style:font-name-asian="標楷體" style:font-name-complex="Times New Roman" fo:font-weight="bold" style:font-weight-asian="bold" fo:color="#000000" style:font-size-complex="12pt"/>
    </style:style>
    <style:style style:name="P184" style:parent-style-name="內文" style:family="paragraph">
      <style:paragraph-properties style:snap-to-layout-grid="false" style:line-height-at-least="0.25in" fo:margin-left="0.25in" fo:text-indent="-0.25in">
        <style:tab-stops/>
      </style:paragraph-properties>
    </style:style>
    <style:style style:name="T18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8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8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18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18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19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191" style:parent-style-name="內文" style:family="paragraph">
      <style:paragraph-properties style:snap-to-layout-grid="false" style:vertical-align="baseline" fo:text-indent="0.1666in"/>
      <style:text-properties style:font-name="Times New Roman" style:font-name-asian="標楷體" style:font-name-complex="Times New Roman" fo:font-weight="bold" style:font-weight-asian="bold" fo:color="#000000" style:letter-kerning="false" style:font-size-complex="12pt"/>
    </style:style>
    <style:style style:name="P192" style:parent-style-name="內文" style:family="paragraph">
      <style:paragraph-properties style:snap-to-layout-grid="false" style:vertical-align="baseline" fo:text-indent="0.1666in"/>
      <style:text-properties style:font-name="Times New Roman" style:font-name-asian="標楷體" style:font-name-complex="Times New Roman" fo:font-weight="bold" style:font-weight-asian="bold" fo:color="#000000" style:letter-kerning="false" style:font-size-complex="12pt"/>
    </style:style>
    <style:style style:name="P193"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194" style:parent-style-name="內文" style:family="paragraph">
      <style:paragraph-properties style:snap-to-layout-grid="false" style:line-height-at-least="0.25in">
        <style:tab-stops>
          <style:tab-stop style:type="left" style:position="0.3333in"/>
        </style:tab-stops>
      </style:paragraph-properties>
      <style:text-properties style:font-name="Times New Roman" style:font-name-asian="標楷體" style:font-name-complex="Times New Roman" fo:font-weight="bold" style:font-weight-asian="bold" style:font-weight-complex="bold" fo:color="#000000" style:letter-kerning="true" style:font-size-complex="12pt"/>
    </style:style>
    <style:style style:name="P195" style:parent-style-name="內文" style:family="paragraph">
      <style:paragraph-properties style:snap-to-layout-grid="false" style:line-height-at-least="0.25in" fo:margin-left="0.1666in" fo:text-indent="-0.1666in">
        <style:tab-stops/>
      </style:paragraph-properties>
    </style:style>
    <style:style style:name="T19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9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9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19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0" style:parent-style-name="預設段落字型" style:family="text">
      <style:text-properties style:font-name="Times New Roman" style:font-name-asian="標楷體" style:font-name-complex="Times New Roman" fo:font-weight="bold" style:font-weight-asian="bold" fo:color="#000000" fo:letter-spacing="0.0138in" style:font-size-complex="12pt"/>
    </style:style>
    <style:style style:name="T20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0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15"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1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217"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218" style:parent-style-name="內文" style:family="paragraph">
      <style:paragraph-properties style:snap-to-layout-grid="false" style:line-height-at-least="0.25in"/>
    </style:style>
    <style:style style:name="T21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28"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2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3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3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3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33"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3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235"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236"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37" style:parent-style-name="內文" style:family="paragraph">
      <style:paragraph-properties style:snap-to-layout-grid="false" style:line-height-at-least="0.25in" fo:margin-left="0.25in">
        <style:tab-stops/>
      </style:paragraph-properties>
    </style:style>
    <style:style style:name="T23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3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4"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4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4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25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53"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54" style:parent-style-name="內文" style:family="paragraph">
      <style:paragraph-properties style:snap-to-layout-grid="false" style:line-height-at-least="0.25in" fo:margin-left="0.1666in">
        <style:tab-stops/>
      </style:paragraph-properties>
    </style:style>
    <style:style style:name="T25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59"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6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266"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267" style:parent-style-name="內文" style:family="paragraph">
      <style:paragraph-properties style:snap-to-layout-grid="false" style:line-height-at-least="0.25in" fo:margin-left="0.1666in" fo:text-indent="-0.1666in">
        <style:tab-stops/>
      </style:paragraph-properties>
    </style:style>
    <style:style style:name="T2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78"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27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28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288" style:parent-style-name="內文" style:family="paragraph">
      <style:paragraph-properties fo:line-height="0.1944in"/>
      <style:text-properties style:font-name="Times New Roman" style:font-name-asian="標楷體" style:font-name-complex="Times New Roman" fo:font-weight="bold" style:font-weight-asian="bold" fo:color="#000000" style:font-size-complex="12pt"/>
    </style:style>
    <style:style style:name="P289" style:parent-style-name="內文" style:family="paragraph">
      <style:paragraph-properties fo:line-height="0.1944in"/>
      <style:text-properties style:font-name="Times New Roman" style:font-name-asian="標楷體" style:font-name-complex="Times New Roman" fo:font-weight="bold" style:font-weight-asian="bold" fo:color="#000000" style:font-size-complex="12pt"/>
    </style:style>
    <style:style style:name="P290" style:parent-style-name="內文" style:family="paragraph">
      <style:paragraph-properties style:snap-to-layout-grid="false" style:vertical-align="baseline" fo:margin-left="0.25in" fo:text-indent="-0.25in">
        <style:tab-stops/>
      </style:paragraph-properties>
    </style:style>
    <style:style style:name="T29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29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29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0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0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302"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303" style:parent-style-name="內文" style:family="paragraph">
      <style:paragraph-properties style:snap-to-layout-grid="false" style:line-height-at-least="0.25in"/>
    </style:style>
    <style:style style:name="T30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0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0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07"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bold" style:text-underline-mode="continuous"/>
    </style:style>
    <style:style style:name="T30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309" style:parent-style-name="內文" style:family="paragraph">
      <style:paragraph-properties style:snap-to-layout-grid="false" style:line-height-at-least="0.25in"/>
    </style:style>
    <style:style style:name="T31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5"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31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1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1"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32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27"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328"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32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3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336"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337" style:parent-style-name="內文" style:family="paragraph">
      <style:paragraph-properties style:snap-to-layout-grid="false" style:vertical-align="baseline" fo:margin-left="0.25in" fo:text-indent="-0.25in">
        <style:tab-stops/>
      </style:paragraph-properties>
    </style:style>
    <style:style style:name="T33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3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34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4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5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6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6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6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363"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364" style:parent-style-name="內文" style:family="paragraph">
      <style:paragraph-properties style:snap-to-layout-grid="false" style:line-height-at-least="0.25in"/>
    </style:style>
    <style:style style:name="T36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6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6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5"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3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7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38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385"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386" style:parent-style-name="內文" style:family="paragraph">
      <style:paragraph-properties style:snap-to-layout-grid="false"/>
    </style:style>
    <style:style style:name="T38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8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8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39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39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39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39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399" style:parent-style-name="內文" style:family="paragraph">
      <style:text-properties style:font-name="Times New Roman" style:font-name-asian="標楷體" style:font-name-complex="Times New Roman" fo:font-weight="bold" style:font-weight-asian="bold" fo:color="#000000" style:letter-kerning="false" style:font-size-complex="12pt"/>
    </style:style>
    <style:style style:name="P400" style:parent-style-name="內文" style:family="paragraph">
      <style:paragraph-properties style:snap-to-layout-grid="false"/>
    </style:style>
    <style:style style:name="T40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0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1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41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412" style:parent-style-name="內文" style:family="paragraph">
      <style:paragraph-properties style:snap-to-layout-grid="false" fo:text-indent="0.25in"/>
      <style:text-properties style:font-name="Times New Roman" style:font-name-asian="標楷體" style:font-name-complex="Times New Roman" fo:font-weight="bold" style:font-weight-asian="bold" fo:color="#000000" style:letter-kerning="false" style:font-size-complex="12pt"/>
    </style:style>
    <style:style style:name="P413"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414" style:parent-style-name="內文" style:family="paragraph">
      <style:paragraph-properties style:snap-to-layout-grid="false" fo:text-align="justify"/>
      <style:text-properties style:font-name="Times New Roman" style:font-name-asian="標楷體" style:font-name-complex="Times New Roman" fo:font-weight="bold" style:font-weight-asian="bold" fo:color="#000000" style:letter-kerning="false" style:font-size-complex="12pt"/>
    </style:style>
    <style:style style:name="P415" style:parent-style-name="內文" style:family="paragraph">
      <style:paragraph-properties style:snap-to-layout-grid="false" fo:text-align="justify" fo:text-indent="0.25in"/>
      <style:text-properties style:font-name="Times New Roman" style:font-name-asian="標楷體" style:font-name-complex="Times New Roman" fo:font-weight="bold" style:font-weight-asian="bold" fo:color="#000000" style:letter-kerning="false" style:font-size-complex="12pt"/>
    </style:style>
    <style:style style:name="P416" style:parent-style-name="內文" style:family="paragraph">
      <style:paragraph-properties style:snap-to-layout-grid="false" fo:text-align="justify"/>
      <style:text-properties style:font-name="Times New Roman" style:font-name-asian="標楷體" style:font-name-complex="Times New Roman" fo:font-weight="bold" style:font-weight-asian="bold" fo:color="#000000" style:letter-kerning="false" style:font-size-complex="12pt"/>
    </style:style>
    <style:style style:name="P417" style:parent-style-name="內文" style:family="paragraph">
      <style:paragraph-properties style:snap-to-layout-grid="false" fo:margin-left="0.25in" fo:text-indent="-0.25in">
        <style:tab-stops/>
      </style:paragraph-properties>
    </style:style>
    <style:style style:name="T41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1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1" style:parent-style-name="預設段落字型" style:family="text">
      <style:text-properties style:font-name="Times New Roman" style:font-name-asian="標楷體" style:font-name-complex="Times New Roman" fo:color="#000000" style:letter-kerning="false" style:font-size-complex="12pt" style:text-underline-type="single" style:text-underline-style="solid" style:text-underline-width="bold" style:text-underline-mode="continuous"/>
    </style:style>
    <style:style style:name="T42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2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432"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433" style:parent-style-name="內文" style:family="paragraph">
      <style:paragraph-properties style:snap-to-layout-grid="false" fo:margin-left="0.25in" fo:text-indent="-0.25in">
        <style:tab-stops/>
      </style:paragraph-properties>
      <style:text-properties style:font-name="Times New Roman" style:font-name-asian="標楷體" style:font-name-complex="Times New Roman" fo:font-weight="bold" style:font-weight-asian="bold" fo:color="#000000" style:letter-kerning="false" style:font-size-complex="12pt"/>
    </style:style>
    <style:style style:name="P434" style:parent-style-name="內文" style:family="paragraph">
      <style:paragraph-properties style:snap-to-layout-grid="false" style:vertical-align="baseline" fo:margin-left="0.25in" fo:text-indent="-0.25in">
        <style:tab-stops/>
      </style:paragraph-properties>
    </style:style>
    <style:style style:name="T43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3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44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4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5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5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452"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453" style:parent-style-name="內文" style:family="paragraph">
      <style:paragraph-properties style:snap-to-layout-grid="false" style:line-height-at-least="0.25in"/>
    </style:style>
    <style:style style:name="T45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5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5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5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5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5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7"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4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47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479"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480" style:parent-style-name="內文" style:family="paragraph">
      <style:paragraph-properties style:snap-to-layout-grid="false" style:vertical-align="baseline" fo:margin-left="0.25in" fo:text-indent="-0.25in">
        <style:tab-stops/>
      </style:paragraph-properties>
    </style:style>
    <style:style style:name="T48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48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8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494"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495" style:parent-style-name="內文" style:family="paragraph">
      <style:paragraph-properties style:snap-to-layout-grid="false"/>
    </style:style>
    <style:style style:name="T49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499" style:parent-style-name="預設段落字型" style:family="text">
      <style:text-properties style:font-name="Times New Roman" style:font-name-asian="標楷體" style:font-name-complex="Times New Roman" fo:color="#000000" style:letter-kerning="false" style:font-size-complex="12pt" style:text-underline-type="single" style:text-underline-style="solid" style:text-underline-width="bold" style:text-underline-mode="continuous"/>
    </style:style>
    <style:style style:name="T500" style:parent-style-name="預設段落字型" style:family="text">
      <style:text-properties style:font-name="Times New Roman" style:font-name-asian="標楷體" style:font-name-complex="Times New Roman" fo:color="#000000" style:letter-kerning="false" style:font-size-complex="12pt"/>
    </style:style>
    <style:style style:name="T50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0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1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1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1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13"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14"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15"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16"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17" style:parent-style-name="內文" style:family="paragraph">
      <style:paragraph-properties style:snap-to-layout-grid="false" style:vertical-align="baseline"/>
    </style:style>
    <style:style style:name="T51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1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52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2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3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3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3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3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3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35"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36" style:parent-style-name="內文" style:family="paragraph">
      <style:paragraph-properties style:snap-to-layout-grid="false" style:line-height-at-least="0.25in"/>
    </style:style>
    <style:style style:name="T53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3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3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0" style:parent-style-name="預設段落字型" style:family="text">
      <style:text-properties style:font-name="Times New Roman" style:font-name-asian="標楷體" style:font-name-complex="Times New Roman" fo:color="#000000" style:letter-kerning="false" style:font-size-complex="12pt" style:text-underline-type="single" style:text-underline-style="solid" style:text-underline-width="bold" style:text-underline-mode="continuous"/>
    </style:style>
    <style:style style:name="T54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42" style:parent-style-name="內文" style:family="paragraph">
      <style:paragraph-properties style:snap-to-layout-grid="false" style:line-height-at-least="0.25in" fo:text-indent="0.25in"/>
    </style:style>
    <style:style style:name="T54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4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5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5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5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5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54" style:parent-style-name="內文" style:family="paragraph">
      <style:paragraph-properties style:snap-to-layout-grid="false"/>
      <style:text-properties style:font-name="Times New Roman" style:font-name-asian="標楷體" style:font-name-complex="Times New Roman" fo:font-weight="bold" style:font-weight-asian="bold" fo:color="#000000" style:font-size-complex="12pt"/>
    </style:style>
    <style:style style:name="P555" style:parent-style-name="內文" style:family="paragraph">
      <style:paragraph-properties style:snap-to-layout-grid="false"/>
      <style:text-properties style:font-name="Times New Roman" style:font-name-asian="標楷體" style:font-name-complex="Times New Roman" fo:font-weight="bold" style:font-weight-asian="bold" fo:color="#000000" style:font-size-complex="12pt"/>
    </style:style>
    <style:style style:name="P556" style:parent-style-name="內文" style:family="paragraph">
      <style:paragraph-properties style:snap-to-layout-grid="false" fo:text-indent="0.25in"/>
      <style:text-properties style:font-name="Times New Roman" style:font-name-asian="標楷體" style:font-name-complex="Times New Roman" fo:font-weight="bold" style:font-weight-asian="bold" fo:color="#000000" style:font-size-complex="12pt"/>
    </style:style>
    <style:style style:name="P557"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558" style:parent-style-name="內文" style:family="paragraph">
      <style:paragraph-properties style:snap-to-layout-grid="false" style:vertical-align="baseline"/>
    </style:style>
    <style:style style:name="T55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56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6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70" style:parent-style-name="內文" style:family="paragraph">
      <style:paragraph-properties style:snap-to-layout-grid="false" style:vertical-align="baseline" fo:text-indent="0.25in"/>
      <style:text-properties style:font-name="Times New Roman" style:font-name-asian="標楷體" style:font-name-complex="Times New Roman" fo:font-weight="bold" style:font-weight-asian="bold" fo:color="#000000" style:letter-kerning="false" style:font-size-complex="12pt"/>
    </style:style>
    <style:style style:name="P571"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572" style:parent-style-name="內文" style:family="paragraph">
      <style:paragraph-properties style:snap-to-layout-grid="false" fo:margin-left="0.25in" fo:text-indent="-0.25in">
        <style:tab-stops/>
      </style:paragraph-properties>
      <style:text-properties style:font-name="Times New Roman" style:font-name-asian="標楷體" style:font-name-complex="Times New Roman" fo:font-weight="bold" style:font-weight-asian="bold" fo:color="#000000" style:letter-kerning="false" style:font-size-complex="12pt"/>
    </style:style>
    <style:style style:name="P573" style:parent-style-name="內文" style:family="paragraph">
      <style:paragraph-properties style:snap-to-layout-grid="false" fo:margin-left="0.25in" fo:text-indent="-0.0833in">
        <style:tab-stops/>
      </style:paragraph-properties>
      <style:text-properties style:font-name="Times New Roman" style:font-name-asian="標楷體" style:font-name-complex="Times New Roman" fo:font-weight="bold" style:font-weight-asian="bold" fo:color="#000000" style:letter-kerning="false" style:font-size-complex="12pt"/>
    </style:style>
    <style:style style:name="P574"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575" style:parent-style-name="內文" style:family="paragraph">
      <style:paragraph-properties style:snap-to-layout-grid="false"/>
    </style:style>
    <style:style style:name="T57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7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7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7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58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58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587"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88"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89" style:parent-style-name="內文" style:family="paragraph">
      <style:paragraph-properties style:snap-to-layout-grid="false" fo:text-indent="0.25in"/>
      <style:text-properties style:font-name="Times New Roman" style:font-name-asian="標楷體" style:font-name-complex="Times New Roman" fo:font-weight="bold" style:font-weight-asian="bold" fo:color="#000000" style:letter-kerning="false" style:font-size-complex="12pt"/>
    </style:style>
    <style:style style:name="P590" style:parent-style-name="內文" style:family="paragraph">
      <style:paragraph-properties style:snap-to-layout-grid="false"/>
      <style:text-properties style:font-name="Times New Roman" style:font-name-asian="標楷體" style:font-name-complex="Times New Roman" fo:font-weight="bold" style:font-weight-asian="bold" fo:color="#000000" style:letter-kerning="false" style:font-size-complex="12pt"/>
    </style:style>
    <style:style style:name="P591" style:parent-style-name="內文" style:family="paragraph">
      <style:paragraph-properties style:snap-to-layout-grid="false" style:line-height-at-least="0.25in"/>
    </style:style>
    <style:style style:name="T59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599"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60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0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17" style:parent-style-name="預設段落字型" style:family="text">
      <style:text-properties style:font-name="Times New Roman" style:font-name-asian="標楷體" style:font-name-complex="Times New Roman" fo:font-weight="bold" style:font-weight-asian="bold" fo:color="#000000" style:text-scale="25%" style:font-size-complex="12pt"/>
    </style:style>
    <style:style style:name="T61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61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20" style:parent-style-name="內文" style:family="paragraph">
      <style:paragraph-properties style:snap-to-layout-grid="false" style:line-height-at-least="0.25in"/>
    </style:style>
    <style:style style:name="T62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2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2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2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text-underline-type="single" style:text-underline-style="solid" style:text-underline-width="bold" style:text-underline-mode="continuous"/>
    </style:style>
    <style:style style:name="T62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2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2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2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2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3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64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41" style:parent-style-name="內文" style:family="paragraph">
      <style:paragraph-properties style:snap-to-layout-grid="false" style:vertical-align="baseline"/>
    </style:style>
    <style:style style:name="T64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4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4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4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4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4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4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49"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0"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1"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2"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3"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4"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5"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6"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7"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T658" style:parent-style-name="預設段落字型" style:family="text">
      <style:text-properties style:font-name="Times New Roman" style:font-name-asian="標楷體" style:font-name-complex="Times New Roman" fo:font-weight="bold" style:font-weight-asian="bold" fo:color="#000000" style:letter-kerning="false" style:font-size-complex="12pt"/>
    </style:style>
    <style:style style:name="P65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6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61" style:parent-style-name="內文" style:family="paragraph">
      <style:text-properties style:font-name="Times New Roman" style:font-name-asian="標楷體" style:font-name-complex="Times New Roman" fo:font-weight="bold" style:font-weight-asian="bold" fo:color="#000000" style:font-size-complex="12pt"/>
    </style:style>
    <style:style style:name="T66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666" style:parent-style-name="內文" style:family="paragraph">
      <style:paragraph-properties fo:border="0.0069in solid #000000" fo:padding-top="0.0138in" fo:padding-left="0.0555in" fo:padding-bottom="0.0138in" fo:padding-right="0.0555in" style:shadow="none"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67" style:parent-style-name="內文" style:family="paragraph">
      <style:paragraph-properties fo:border="0.0069in solid #000000" fo:padding-top="0.0138in" fo:padding-left="0.0555in" fo:padding-bottom="0.0138in" fo:padding-right="0.0555in" style:shadow="none"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68" style:parent-style-name="內文" style:family="paragraph">
      <style:paragraph-properties fo:border="0.0069in solid #000000" fo:padding-top="0.0138in" fo:padding-left="0.0555in" fo:padding-bottom="0.0138in" fo:padding-right="0.0555in" style:shadow="none"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69" style:parent-style-name="內文" style:family="paragraph">
      <style:paragraph-properties fo:border="0.0069in solid #000000" fo:padding-top="0.0138in" fo:padding-left="0.0555in" fo:padding-bottom="0.0138in" fo:padding-right="0.0555in" style:shadow="none" style:snap-to-layout-grid="false" style:line-height-at-least="0.25in" fo:text-indent="0.4173in"/>
    </style:style>
    <style:style style:name="T6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2"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7"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7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7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80"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8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682" style:parent-style-name="內文" style:family="paragraph">
      <style:paragraph-properties fo:border="0.0069in solid #000000" fo:padding-top="0.0138in" fo:padding-left="0.0555in" fo:padding-bottom="0.0138in" fo:padding-right="0.0555in" style:shadow="none" style:snap-to-layout-grid="false" style:line-height-at-least="0.25in"/>
    </style:style>
    <style:style style:name="T683"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84"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85"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8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8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88"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8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5" style:parent-style-name="預設段落字型" style:family="text">
      <style:text-properties style:font-name="Times New Roman" style:font-name-asian="標楷體" style:font-name-complex="Times New Roman" fo:font-weight="bold" style:font-weight-asian="bold" fo:color="#000000" style:font-size-complex="12pt" style:text-underline-type="single" style:text-underline-style="solid" style:text-underline-width="auto" style:text-underline-mode="continuous"/>
    </style:style>
    <style:style style:name="T69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9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698" style:parent-style-name="內文" style:family="paragraph">
      <style:paragraph-properties fo:border="0.0069in solid #000000" fo:padding-top="0.0138in" fo:padding-left="0.0555in" fo:padding-bottom="0.0138in" fo:padding-right="0.0555in" style:shadow="none"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69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1"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3"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4"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6"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7"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0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letter-kerning="false" style:font-size-complex="12pt"/>
    </style:style>
    <style:style style:name="P70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letter-kerning="false" style:font-size-complex="12pt"/>
    </style:style>
    <style:style style:name="P71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11" style:parent-style-name="內文" style:family="paragraph">
      <style:paragraph-properties style:snap-to-layout-grid="false" style:line-height-at-least="0.25in"/>
    </style:style>
    <style:style style:name="T71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5" style:parent-style-name="預設段落字型" style:family="text">
      <style:text-properties style:font-name="Times New Roman" style:font-name-asian="標楷體" style:font-name-complex="Times New Roman" fo:font-weight="bold" style:font-weight-asian="bold" fo:color="#000000" style:font-size-complex="12pt" style:text-underline-type="double" style:text-underline-style="solid" style:text-underline-width="auto" style:text-underline-mode="continuous"/>
    </style:style>
    <style:style style:name="T71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1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2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3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3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3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3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3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73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36" style:parent-style-name="內文" style:family="paragraph">
      <style:paragraph-properties style:snap-to-layout-grid="false" style:line-height-at-least="0.25in" fo:margin-left="0.25in" fo:text-indent="-0.25in">
        <style:tab-stops/>
      </style:paragraph-properties>
      <style:text-properties style:font-name="Times New Roman" style:font-name-asian="標楷體" style:font-name-complex="Times New Roman" fo:font-weight="bold" style:font-weight-asian="bold" fo:color="#000000" style:font-size-complex="12pt"/>
    </style:style>
    <style:style style:name="P737" style:parent-style-name="內文" style:family="paragraph">
      <style:paragraph-properties style:snap-to-layout-grid="false" style:line-height-at-least="0.25in">
        <style:tab-stops>
          <style:tab-stop style:type="left" style:position="0.3347in"/>
        </style:tab-stops>
      </style:paragraph-properties>
      <style:text-properties style:font-name="Times New Roman" style:font-name-asian="標楷體" style:font-name-complex="Times New Roman" fo:font-weight="bold" style:font-weight-asian="bold" fo:color="#000000" style:font-size-complex="12pt"/>
    </style:style>
    <style:style style:name="P738" style:parent-style-name="內文" style:family="paragraph">
      <style:paragraph-properties style:snap-to-layout-grid="false" style:line-height-at-least="0.25in">
        <style:tab-stops>
          <style:tab-stop style:type="left" style:position="0.3347in"/>
        </style:tab-stops>
      </style:paragraph-properties>
    </style:style>
    <style:style style:name="T73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2" style:parent-style-name="預設段落字型" style:family="text">
      <style:text-properties style:font-name="Times New Roman" style:font-name-asian="標楷體" style:font-name-complex="Times New Roman" fo:font-weight="bold" style:font-weight-asian="bold" fo:color="#000000" style:font-size-complex="12pt" style:text-underline-type="double" style:text-underline-style="solid" style:text-underline-width="auto" style:text-underline-mode="continuous"/>
    </style:style>
    <style:style style:name="T74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4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5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751" style:parent-style-name="內文" style:family="paragraph">
      <style:paragraph-properties style:snap-to-layout-grid="false" style:line-height-at-least="0.25in" fo:margin-left="0.25in" fo:text-indent="-0.25in">
        <style:tab-stops>
          <style:tab-stop style:type="left" style:position="0.0847in"/>
        </style:tab-stops>
      </style:paragraph-properties>
      <style:text-properties style:font-name="Times New Roman" style:font-name-asian="標楷體" style:font-name-complex="Times New Roman" fo:font-weight="bold" style:font-weight-asian="bold" fo:color="#000000" style:font-size-complex="12pt"/>
    </style:style>
    <style:style style:name="P75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53" style:parent-style-name="內文" style:family="paragraph">
      <style:paragraph-properties style:snap-to-layout-grid="false" style:line-height-at-least="0.25in">
        <style:tab-stops>
          <style:tab-stop style:type="left" style:position="0.3347in"/>
        </style:tab-stops>
      </style:paragraph-properties>
      <style:text-properties style:font-name="Times New Roman" style:font-name-asian="標楷體" style:font-name-complex="Times New Roman" fo:font-weight="bold" style:font-weight-asian="bold" fo:color="#000000" style:font-size-complex="12pt"/>
    </style:style>
    <style:style style:name="P754" style:parent-style-name="內文" style:family="paragraph">
      <style:paragraph-properties style:snap-to-layout-grid="false" style:line-height-at-least="0.25in" fo:text-indent="0.4166in"/>
      <style:text-properties style:font-name="Times New Roman" style:font-name-asian="標楷體" style:font-name-complex="Times New Roman" fo:font-weight="bold" style:font-weight-asian="bold" fo:color="#000000" style:font-size-complex="12pt"/>
    </style:style>
    <style:style style:name="P755" style:parent-style-name="內文" style:family="paragraph">
      <style:paragraph-properties style:snap-to-layout-grid="false" style:line-height-at-least="0.25in"/>
    </style:style>
    <style:style style:name="T75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5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5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5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4"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5"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6" style:parent-style-name="fz-s" style:family="text">
      <style:text-properties style:font-name="Times New Roman" style:font-name-asian="標楷體" style:font-name-complex="Times New Roman" fo:font-weight="bold" style:font-weight-asian="bold" fo:color="#000000" style:font-size-complex="12pt"/>
    </style:style>
    <style:style style:name="T767" style:parent-style-name="fz-s" style:family="text">
      <style:text-properties style:font-name="Times New Roman" style:font-name-asian="標楷體" style:font-name-complex="Times New Roman" fo:font-weight="bold" style:font-weight-asian="bold" fo:color="#000000" style:font-size-complex="12pt"/>
    </style:style>
    <style:style style:name="T7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70"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72"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773"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774"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7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76"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77"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78"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79"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8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81"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font-size-complex="12pt"/>
    </style:style>
    <style:style style:name="P782"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83"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84"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85" style:parent-style-name="內文" style:family="paragraph">
      <style:paragraph-properties style:snap-to-layout-grid="false" style:line-height-at-least="0.25in" fo:text-indent="0.25in"/>
      <style:text-properties style:font-name="Times New Roman" style:font-name-asian="標楷體" style:font-name-complex="Times New Roman" fo:font-weight="bold" style:font-weight-asian="bold" fo:color="#000000" style:font-size-complex="12pt"/>
    </style:style>
    <style:style style:name="P786" style:parent-style-name="內文" style:family="paragraph">
      <style:paragraph-properties fo:widows="2" fo:orphans="2" fo:break-before="page"/>
      <style:text-properties style:font-name="Times New Roman" style:font-name-asian="標楷體" style:font-name-complex="Times New Roman" fo:font-weight="bold" style:font-weight-asian="bold" fo:font-size="14pt" style:font-size-asian="14pt"/>
    </style:style>
    <style:style style:name="P787"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78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8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794"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79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79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798" style:parent-style-name="內文" style:family="paragraph">
      <style:paragraph-properties style:snap-to-layout-grid="false" style:line-height-at-least="0.25in"/>
    </style:style>
    <style:style style:name="T799" style:parent-style-name="預設段落字型" style:family="text">
      <style:text-properties style:font-name="標楷體" style:font-name-asian="標楷體" style:font-name-complex="Times New Roman" fo:font-weight="bold" style:font-weight-asian="bold" style:font-weight-complex="bold" fo:color="#000000" style:letter-kerning="true" style:font-size-complex="12pt"/>
    </style:style>
    <style:style style:name="T800" style:parent-style-name="預設段落字型" style:family="text">
      <style:text-properties style:font-name="標楷體" style:font-name-asian="標楷體" style:font-name-complex="Times New Roman" fo:font-weight="bold" style:font-weight-asian="bold" fo:color="#000000" style:letter-kerning="false" style:font-size-complex="12pt"/>
    </style:style>
    <style:style style:name="P801" style:parent-style-name="內文" style:family="paragraph">
      <style:text-properties style:font-name="標楷體" style:font-name-asian="標楷體" style:font-name-complex="Times New Roman" fo:font-weight="bold" style:font-weight-asian="bold" fo:color="#000000"/>
    </style:style>
    <style:style style:name="P80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03" style:parent-style-name="內文" style:family="paragraph">
      <style:text-properties style:font-name="Times New Roman" style:font-name-asian="標楷體" style:font-name-complex="Times New Roman" fo:font-weight="bold" style:font-weight-asian="bold" fo:color="#000000"/>
    </style:style>
    <style:style style:name="P804" style:parent-style-name="內文" style:family="paragraph">
      <style:text-properties style:font-name="Times New Roman" style:font-name-asian="標楷體" style:font-name-complex="Times New Roman" fo:font-weight="bold" style:font-weight-asian="bold" fo:color="#000000"/>
    </style:style>
    <style:style style:name="P805" style:parent-style-name="內文" style:family="paragraph">
      <style:text-properties style:font-name="Times New Roman" style:font-name-asian="標楷體" style:font-name-complex="Times New Roman" fo:font-weight="bold" style:font-weight-asian="bold" fo:color="#000000"/>
    </style:style>
    <style:style style:name="P806" style:parent-style-name="內文" style:family="paragraph">
      <style:text-properties style:font-name="Times New Roman" style:font-name-asian="標楷體" style:font-name-complex="Times New Roman" fo:font-weight="bold" style:font-weight-asian="bold" fo:color="#000000"/>
    </style:style>
    <style:style style:name="P807"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0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0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10" style:parent-style-name="內文" style:family="paragraph">
      <style:paragraph-properties style:snap-to-layout-grid="false" style:line-height-at-least="0.25in"/>
    </style:style>
    <style:style style:name="T811" style:parent-style-name="預設段落字型" style:family="text">
      <style:text-properties style:font-name="Times New Roman" style:font-name-asian="標楷體" style:font-name-complex="Times New Roman" fo:font-weight="bold" style:font-weight-asian="bold" fo:color="#000000"/>
    </style:style>
    <style:style style:name="T812" style:parent-style-name="預設段落字型" style:family="text">
      <style:text-properties style:font-name="Times New Roman" style:font-name-asian="標楷體" style:font-name-complex="Times New Roman" fo:font-weight="bold" style:font-weight-asian="bold" fo:color="#000000"/>
    </style:style>
    <style:style style:name="T813" style:parent-style-name="預設段落字型" style:family="text">
      <style:text-properties style:font-name="Times New Roman" style:font-name-asian="標楷體" style:font-name-complex="Times New Roman" fo:font-weight="bold" style:font-weight-asian="bold" fo:color="#000000"/>
    </style:style>
    <style:style style:name="T814" style:parent-style-name="預設段落字型" style:family="text">
      <style:text-properties style:font-name="Times New Roman" style:font-name-asian="標楷體" style:font-name-complex="Times New Roman" fo:font-weight="bold" style:font-weight-asian="bold" fo:color="#000000" fo:letter-spacing="0.0138in"/>
    </style:style>
    <style:style style:name="T815" style:parent-style-name="預設段落字型" style:family="text">
      <style:text-properties style:font-name="Times New Roman" style:font-name-asian="標楷體" style:font-name-complex="Times New Roman" fo:font-weight="bold" style:font-weight-asian="bold" fo:color="#000000"/>
    </style:style>
    <style:style style:name="P816" style:parent-style-name="內文" style:family="paragraph">
      <style:text-properties style:font-name="標楷體" style:font-name-asian="標楷體" style:font-name-complex="Times New Roman" fo:font-weight="bold" style:font-weight-asian="bold" fo:color="#000000"/>
    </style:style>
    <style:style style:name="P817" style:parent-style-name="內文" style:family="paragraph">
      <style:text-properties style:font-name="標楷體" style:font-name-asian="標楷體" style:font-name-complex="Times New Roman" fo:font-weight="bold" style:font-weight-asian="bold" fo:color="#000000"/>
    </style:style>
    <style:style style:name="P818" style:parent-style-name="內文" style:family="paragraph">
      <style:paragraph-properties style:snap-to-layout-grid="false" style:vertical-align="baseline"/>
    </style:style>
    <style:style style:name="T819" style:parent-style-name="預設段落字型" style:family="text">
      <style:text-properties style:font-name="Times New Roman" style:font-name-asian="標楷體" style:font-name-complex="Times New Roman" fo:font-weight="bold" style:font-weight-asian="bold" fo:color="#000000"/>
    </style:style>
    <style:style style:name="T820" style:parent-style-name="預設段落字型" style:family="text">
      <style:text-properties style:font-name="Times New Roman" style:font-name-asian="標楷體" style:font-name-complex="Times New Roman" fo:font-weight="bold" style:font-weight-asian="bold" fo:color="#000000"/>
    </style:style>
    <style:style style:name="T821" style:parent-style-name="預設段落字型" style:family="text">
      <style:text-properties style:font-name="Times New Roman" style:font-name-asian="標楷體" style:font-name-complex="Times New Roman" fo:font-weight="bold" style:font-weight-asian="bold" fo:color="#000000"/>
    </style:style>
    <style:style style:name="P82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23"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24"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2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26"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style>
    <style:style style:name="P827" style:parent-style-name="內文" style:family="paragraph">
      <style:paragraph-properties style:snap-to-layout-grid="false" style:vertical-align="baseline"/>
    </style:style>
    <style:style style:name="T828" style:parent-style-name="預設段落字型" style:family="text">
      <style:text-properties style:font-name="Times New Roman" style:font-name-asian="標楷體" style:font-name-complex="Times New Roman" fo:font-weight="bold" style:font-weight-asian="bold" fo:color="#000000"/>
    </style:style>
    <style:style style:name="T829" style:parent-style-name="預設段落字型" style:family="text">
      <style:text-properties style:font-name="Times New Roman" style:font-name-asian="標楷體" style:font-name-complex="Times New Roman" fo:font-weight="bold" style:font-weight-asian="bold" fo:color="#000000"/>
    </style:style>
    <style:style style:name="T830" style:parent-style-name="預設段落字型" style:family="text">
      <style:text-properties style:font-name="Times New Roman" style:font-name-asian="標楷體" style:font-name-complex="Times New Roman" fo:font-weight="bold" style:font-weight-asian="bold" fo:color="#000000"/>
    </style:style>
    <style:style style:name="P831"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832" style:parent-style-name="內文" style:family="paragraph">
      <style:paragraph-properties style:snap-to-layout-grid="false" style:vertical-align="baseline"/>
      <style:text-properties style:font-name="Times New Roman" style:font-name-asian="標楷體" style:font-name-complex="Times New Roman" fo:font-weight="bold" style:font-weight-asian="bold" fo:color="#000000" style:letter-kerning="false" style:font-size-complex="12pt"/>
    </style:style>
    <style:style style:name="P833" style:parent-style-name="內文" style:family="paragraph">
      <style:text-properties style:font-name="標楷體" style:font-name-asian="標楷體" style:font-name-complex="Times New Roman" fo:font-weight="bold" style:font-weight-asian="bold" fo:color="#000000"/>
    </style:style>
    <style:style style:name="P834" style:parent-style-name="內文" style:family="paragraph">
      <style:paragraph-properties style:snap-to-layout-grid="false" style:line-height-at-least="0.25in">
        <style:tab-stops>
          <style:tab-stop style:type="left" style:position="0.3333in"/>
        </style:tab-stops>
      </style:paragraph-properties>
      <style:text-properties style:font-name="標楷體" style:font-name-asian="標楷體" style:font-name-complex="Times New Roman" fo:font-weight="bold" style:font-weight-asian="bold" style:font-weight-complex="bold" fo:color="#000000" style:letter-kerning="true" style:font-size-complex="26pt"/>
    </style:style>
    <style:style style:name="P83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36" style:parent-style-name="內文" style:family="paragraph">
      <style:paragraph-properties style:snap-to-layout-grid="false" style:line-height-at-least="0.25in"/>
    </style:style>
    <style:style style:name="T837" style:parent-style-name="預設段落字型" style:family="text">
      <style:text-properties style:font-name="Times New Roman" style:font-name-asian="標楷體" style:font-name-complex="Times New Roman" fo:font-weight="bold" style:font-weight-asian="bold" fo:color="#000000"/>
    </style:style>
    <style:style style:name="T838" style:parent-style-name="預設段落字型" style:family="text">
      <style:text-properties style:font-name="Times New Roman" style:font-name-asian="標楷體" style:font-name-complex="Times New Roman" fo:font-weight="bold" style:font-weight-asian="bold" fo:color="#000000" fo:letter-spacing="0.0138in"/>
    </style:style>
    <style:style style:name="T839" style:parent-style-name="預設段落字型" style:family="text">
      <style:text-properties style:font-name="Times New Roman" style:font-name-asian="標楷體" style:font-name-complex="Times New Roman" fo:font-weight="bold" style:font-weight-asian="bold" fo:color="#000000"/>
    </style:style>
    <style:style style:name="P84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41"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42" style:parent-style-name="內文" style:family="paragraph">
      <style:paragraph-properties style:snap-to-layout-grid="false" style:line-height-at-least="0.25in"/>
    </style:style>
    <style:style style:name="T843" style:parent-style-name="預設段落字型" style:family="text">
      <style:text-properties style:font-name="Times New Roman" style:font-name-asian="標楷體" style:font-name-complex="Times New Roman" fo:font-weight="bold" style:font-weight-asian="bold" fo:color="#000000"/>
    </style:style>
    <style:style style:name="T844" style:parent-style-name="預設段落字型" style:family="text">
      <style:text-properties style:font-name="Times New Roman" style:font-name-asian="標楷體" style:font-name-complex="Times New Roman" fo:font-weight="bold" style:font-weight-asian="bold" fo:color="#000000"/>
    </style:style>
    <style:style style:name="T845" style:parent-style-name="預設段落字型" style:family="text">
      <style:text-properties style:font-name="Times New Roman" style:font-name-asian="標楷體" style:font-name-complex="Times New Roman" fo:font-weight="bold" style:font-weight-asian="bold" fo:color="#000000"/>
    </style:style>
    <style:style style:name="T846" style:parent-style-name="預設段落字型" style:family="text">
      <style:text-properties style:font-name="Times New Roman" style:font-name-asian="標楷體" style:font-name-complex="Times New Roman" fo:font-weight="bold" style:font-weight-asian="bold" fo:color="#000000" fo:letter-spacing="0.0138in"/>
    </style:style>
    <style:style style:name="T847" style:parent-style-name="預設段落字型" style:family="text">
      <style:text-properties style:font-name="Times New Roman" style:font-name-asian="標楷體" style:font-name-complex="Times New Roman" fo:font-weight="bold" style:font-weight-asian="bold" fo:color="#000000"/>
    </style:style>
    <style:style style:name="P84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49"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1" style:parent-style-name="內文" style:family="paragraph">
      <style:text-properties style:font-name="Times New Roman" style:font-name-complex="Times New Roman" fo:color="#000000"/>
    </style:style>
    <style:style style:name="P852"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3"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4"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6"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7"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8"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59" style:parent-style-name="內文" style:family="paragraph">
      <style:text-properties style:font-name="Times New Roman" style:font-name-complex="Times New Roman" fo:color="#000000"/>
    </style:style>
    <style:style style:name="P860"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61"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fo:color="#000000"/>
    </style:style>
    <style:style style:name="P862" style:parent-style-name="內文" style:family="paragraph">
      <style:paragraph-properties style:snap-to-layout-grid="false" style:line-height-at-least="0.25in"/>
    </style:style>
    <style:style style:name="T863" style:parent-style-name="預設段落字型" style:family="text">
      <style:text-properties style:font-name="Times New Roman" style:font-name-asian="標楷體" style:font-name-complex="Times New Roman" fo:font-weight="bold" style:font-weight-asian="bold" fo:color="#000000"/>
    </style:style>
    <style:style style:name="T864" style:parent-style-name="預設段落字型" style:family="text">
      <style:text-properties style:font-name="Times New Roman" style:font-name-asian="標楷體" style:font-name-complex="Times New Roman" fo:font-weight="bold" style:font-weight-asian="bold" fo:color="#000000" style:text-underline-type="single" style:text-underline-style="solid" style:text-underline-width="auto" style:text-underline-mode="continuous"/>
    </style:style>
    <style:style style:name="T865" style:parent-style-name="預設段落字型" style:family="text">
      <style:text-properties style:font-name="Times New Roman" style:font-name-asian="標楷體" style:font-name-complex="Times New Roman" fo:font-weight="bold" style:font-weight-asian="bold" fo:color="#000000"/>
    </style:style>
    <style:style style:name="P866" style:parent-style-name="內文" style:family="paragraph">
      <style:text-properties style:font-name="標楷體" style:font-name-asian="標楷體" style:font-name-complex="Times New Roman" fo:font-weight="bold" style:font-weight-asian="bold" fo:color="#000000"/>
    </style:style>
    <style:style style:name="P867" style:parent-style-name="內文" style:family="paragraph">
      <style:text-properties style:font-name="標楷體" style:font-name-asian="標楷體" style:font-name-complex="Times New Roman" fo:font-weight="bold" style:font-weight-asian="bold" fo:color="#000000"/>
    </style:style>
    <style:style style:name="P868" style:parent-style-name="內文" style:family="paragraph">
      <style:text-properties style:font-name="標楷體" style:font-name-asian="標楷體" fo:font-size="14pt" style:font-size-asian="14pt"/>
    </style:style>
    <style:style style:name="P869" style:parent-style-name="內文" style:family="paragraph">
      <style:paragraph-properties style:snap-to-layout-grid="false">
        <style:tab-stops>
          <style:tab-stop style:type="center" style:position="-1.125in"/>
        </style:tab-stops>
      </style:paragraph-properties>
      <style:text-properties style:font-name="Times New Roman" style:font-name-asian="標楷體" style:font-name-complex="Times New Roman" fo:color="#000000" style:letter-kerning="false" fo:font-size="14pt" style:font-size-asian="14pt" style:font-size-complex="12pt"/>
    </style:style>
    <style:style style:name="P870" style:parent-style-name="內文" style:family="paragraph">
      <style:paragraph-properties fo:margin-left="0.393in">
        <style:tab-stops/>
      </style:paragraph-properties>
    </style:style>
    <style:style style:name="T871"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T872" style:parent-style-name="預設段落字型" style:family="text">
      <style:text-properties style:font-name="Times New Roman" style:font-name-asian="標楷體" style:font-name-complex="Times New Roman" fo:letter-spacing="0.0694in" fo:font-size="16pt" style:font-size-asian="16pt" style:font-size-complex="12pt"/>
    </style:style>
    <style:style style:name="T873"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P874" style:parent-style-name="內文" style:family="paragraph">
      <style:paragraph-properties style:snap-to-layout-grid="false">
        <style:tab-stops>
          <style:tab-stop style:type="center" style:position="-1.125in"/>
        </style:tab-stops>
      </style:paragraph-properties>
      <style:text-properties style:font-name="Times New Roman" style:font-name-asian="標楷體" style:font-name-complex="Times New Roman" fo:color="#000000" style:letter-kerning="false" fo:font-size="14pt" style:font-size-asian="14pt" style:font-size-complex="12pt"/>
    </style:style>
    <style:style style:name="P875" style:parent-style-name="內文" style:family="paragraph">
      <style:paragraph-properties fo:margin-left="0.393in">
        <style:tab-stops/>
      </style:paragraph-properties>
    </style:style>
    <style:style style:name="T876"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T877" style:parent-style-name="預設段落字型" style:family="text">
      <style:text-properties style:font-name="Times New Roman" style:font-name-asian="標楷體" style:font-name-complex="Times New Roman" fo:letter-spacing="0.0694in" fo:font-size="16pt" style:font-size-asian="16pt" style:font-size-complex="12pt"/>
    </style:style>
    <style:style style:name="T878"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P879" style:parent-style-name="內文" style:family="paragraph">
      <style:paragraph-properties fo:margin-left="0.393in">
        <style:tab-stops/>
      </style:paragraph-properties>
    </style:style>
    <style:style style:name="T880"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T881" style:parent-style-name="預設段落字型" style:family="text">
      <style:text-properties style:font-name="Times New Roman" style:font-name-asian="標楷體" style:font-name-complex="Times New Roman" fo:letter-spacing="0.0694in" fo:font-size="16pt" style:font-size-asian="16pt" style:font-size-complex="12pt"/>
    </style:style>
    <style:style style:name="T882" style:parent-style-name="預設段落字型" style:family="text">
      <style:text-properties style:font-name="Times New Roman" style:font-name-asian="標楷體" style:font-name-complex="Times New Roman" fo:color="#000000" fo:letter-spacing="0.0694in" fo:font-size="16pt" style:font-size-asian="16pt" style:font-size-complex="12pt"/>
    </style:style>
    <style:style style:name="P883" style:parent-style-name="內文" style:family="paragraph">
      <style:paragraph-properties style:snap-to-layout-grid="false">
        <style:tab-stops>
          <style:tab-stop style:type="center" style:position="-1.125in"/>
        </style:tab-stops>
      </style:paragraph-properties>
      <style:text-properties style:font-name="Times New Roman" style:font-name-asian="標楷體" style:font-name-complex="Times New Roman" fo:color="#000000" style:letter-kerning="false" fo:font-size="14pt" style:font-size-asian="14pt" style:font-size-complex="12pt"/>
    </style:style>
    <style:style style:name="P884" style:parent-style-name="內文" style:family="paragraph">
      <style:paragraph-properties fo:margin-left="0.393in">
        <style:tab-stops/>
      </style:paragraph-properties>
      <style:text-properties style:font-name="Times New Roman" style:font-name-asian="標楷體" style:font-name-complex="Times New Roman" fo:letter-spacing="0.0694in" fo:font-size="16pt" style:font-size-asian="16pt" style:font-size-complex="12pt"/>
    </style:style>
    <style:style style:name="P885" style:parent-style-name="內文" style:family="paragraph">
      <style:paragraph-properties style:snap-to-layout-grid="false">
        <style:tab-stops>
          <style:tab-stop style:type="center" style:position="-1.125in"/>
        </style:tab-stops>
      </style:paragraph-properties>
      <style:text-properties style:font-name="Times New Roman" style:font-name-asian="標楷體" style:font-name-complex="Times New Roman" fo:color="#000000" style:letter-kerning="false" fo:font-size="14pt" style:font-size-asian="14pt" style:font-size-complex="12pt"/>
    </style:style>
    <style:style style:name="P886" style:parent-style-name="內文" style:family="paragraph">
      <style:paragraph-properties fo:margin-left="0.393in">
        <style:tab-stops/>
      </style:paragraph-properties>
    </style:style>
    <style:style style:name="T887" style:parent-style-name="預設段落字型" style:family="text">
      <style:text-properties style:font-name="Times New Roman" style:font-name-asian="標楷體" style:font-name-complex="Times New Roman" fo:color="#000000" fo:letter-spacing="0.0694in" style:letter-kerning="false" fo:font-size="16pt" style:font-size-asian="16pt" style:font-size-complex="12pt"/>
    </style:style>
    <style:style style:name="P888" style:parent-style-name="內文" style:family="paragraph">
      <style:paragraph-properties fo:margin-bottom="0.125in" fo:line-height="0.4166in"/>
      <style:text-properties style:font-name="Times New Roman" style:font-name-asian="標楷體" style:font-name-complex="Times New Roman" fo:font-weight="bold" style:font-weight-asian="bold" fo:font-size="14pt" style:font-size-asian="14pt"/>
    </style:style>
    <style:style style:family="graphic" style:name="a12"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3"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p text:style-name="P1">新北市立溪崑國民中學106學年度第一學期第三次定期評量<text:s/>英語科<text:s/>試題卷</text:p>
      <text:p text:style-name="P10"><text:span text:style-name="T11"><draw:connector draw:type="line" svg:x1="0.05486in" svg:y1="0.41944in" svg:x2="8.92986in" svg:y2="0.41944in" draw:z-index="251659264" draw:id="id0" draw:style-name="a0" draw:name="直線接點 1" text:anchor-type="paragraph"><svg:title/><svg:desc/></draw:connector></text:span><text:span text:style-name="T12">八<text:s/></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text:bookmark-start text:name="Q_752EF1A7BCEC4A7DA10C05F206E0109C"/><text:bookmark-start text:name="Z_752EF1A7BCEC4A7DA10C05F206E0109C"/><text:bookmark-start text:name="C_752EF1A7BCEC4A7DA10C05F206E0109C"/><text:bookmark-start text:name="Q2EN0631015"/><text:span text:style-name="T21">一、</text:span><text:span text:style-name="T22"><text:s/></text:span><text:span text:style-name="T23">聽力測驗</text:span><text:span text:style-name="T24">:(</text:span><text:span text:style-name="T25">每題兩分</text:span><text:span text:style-name="T26">)</text:span></text:p>
      <text:p text:style-name="P27">(一)<text:s/>辨識句意：根據聽到的內容，選出符合描述的圖片或符合圖片的描述。</text:p>
      <text:p text:style-name="P28"/>
      <text:p text:style-name="P29"><text:span text:style-name="T30">1.</text:span><text:span text:style-name="T31"><text:s/></text:span><text:span text:style-name="T32">(</text:span><text:span text:style-name="T33">Ａ</text:span><text:span text:style-name="T34">)</text:span><text:span text:style-name="T35"><text:s/></text:span><text:span text:style-name="T36"><draw:frame draw:style-name="a1" draw:name="圖片 21" text:anchor-type="as-char" svg:x="0in" svg:y="0in" svg:width="1.46528in" svg:height="1.28472in" style:rel-width="scale" style:rel-height="scale"><draw:image xlink:href="media/image1.jpeg" xlink:type="simple" xlink:show="embed" xlink:actuate="onLoad"/><svg:title/><svg:desc>4-3</svg:desc></draw:frame></text:span><text:span text:style-name="T37"><text:s/></text:span><text:span text:style-name="T38"><text:s/></text:span><text:span text:style-name="T39">(B)</text:span><text:span text:style-name="T40"><text:s/></text:span><text:span text:style-name="T41"><draw:frame draw:style-name="a2" draw:name="圖片 20" text:anchor-type="as-char" svg:x="0in" svg:y="0in" svg:width="1.9375in" svg:height="1.31944in" style:rel-width="scale" style:rel-height="scale"><draw:image xlink:href="media/image2.jpeg" xlink:type="simple" xlink:show="embed" xlink:actuate="onLoad"/><svg:title/><svg:desc>4-2</svg:desc></draw:frame></text:span><text:span text:style-name="T42"><text:s/></text:span><text:span text:style-name="T43"><text:s text:c="3"/></text:span><text:span text:style-name="T44">(C)</text:span><text:span text:style-name="T45"><text:s/></text:span><text:span text:style-name="T46"><draw:frame draw:style-name="a3" draw:name="圖片 19" text:anchor-type="as-char" svg:x="0in" svg:y="0in" svg:width="1.76389in" svg:height="1.36969in" style:rel-width="scale" style:rel-height="scale"><draw:image xlink:href="media/image3.jpeg" xlink:type="simple" xlink:show="embed" xlink:actuate="onLoad"/><svg:title/><svg:desc>http://hlart.hanlin.com.tw/artscript/art/artpreview.ashx?mode=show&amp;fileID=759367&amp;typeNo=false</svg:desc></draw:frame></text:span><text:span text:style-name="T47"><text:s/></text:span><text:span text:style-name="T48"><text:s/></text:span><text:bookmark-start text:name="A_752EF1A7BCEC4A7DA10C05F206E0109C"/><text:bookmark-start text:name="S_752EF1A7BCEC4A7DA10C05F206E0109C"/><text:bookmark-end text:name="Q_752EF1A7BCEC4A7DA10C05F206E0109C"/></text:p>
      <text:p text:style-name="P49"><text:bookmark-end text:name="Z_752EF1A7BCEC4A7DA10C05F206E0109C"/><text:bookmark-end text:name="C_752EF1A7BCEC4A7DA10C05F206E0109C"/><text:bookmark-end text:name="A_752EF1A7BCEC4A7DA10C05F206E0109C"/><text:bookmark-end text:name="S_752EF1A7BCEC4A7DA10C05F206E0109C"/></text:p>
      <text:p text:style-name="P50"/>
      <text:p text:style-name="P51"><text:bookmark-start text:name="Q_A53521EC996F4413A65882995741EB18"/><text:bookmark-start text:name="Z_A53521EC996F4413A65882995741EB18"/><text:bookmark-start text:name="C_A53521EC996F4413A65882995741EB18"/><text:span text:style-name="T52">2.</text:span><text:span text:style-name="T53"><text:s/></text:span><text:span text:style-name="T54">(</text:span><text:span text:style-name="T55">Ａ</text:span><text:span text:style-name="T56">)</text:span><text:span text:style-name="T57"><text:s/></text:span><text:span text:style-name="T58"><draw:frame draw:style-name="a4" draw:name="圖片 17" text:anchor-type="as-char" svg:x="0in" svg:y="0in" svg:width="1.40278in" svg:height="1.33333in" style:rel-width="scale" style:rel-height="scale"><draw:image xlink:href="media/image4.jpeg" xlink:type="simple" xlink:show="embed" xlink:actuate="onLoad"/><svg:title/><svg:desc>7-1</svg:desc></draw:frame></text:span><text:span text:style-name="T59"><text:s/></text:span><text:span text:style-name="T60"><text:s text:c="3"/></text:span><text:span text:style-name="T61">(B)</text:span><text:span text:style-name="T62"><text:s/></text:span><text:span text:style-name="T63"><draw:frame draw:style-name="a5" draw:name="圖片 16" text:anchor-type="as-char" svg:x="0in" svg:y="0in" svg:width="2.00694in" svg:height="1.26389in" style:rel-width="scale" style:rel-height="scale"><draw:image xlink:href="media/image5.jpeg" xlink:type="simple" xlink:show="embed" xlink:actuate="onLoad"/><svg:title/><svg:desc>7-3</svg:desc></draw:frame></text:span><text:span text:style-name="T64"><text:s/></text:span><text:span text:style-name="T65"><text:s/></text:span><text:span text:style-name="T66">(C)</text:span><text:span text:style-name="T67"><text:s/></text:span><text:span text:style-name="T68"><draw:frame draw:style-name="a6" draw:name="圖片 15" text:anchor-type="as-char" svg:x="0in" svg:y="0in" svg:width="1.85417in" svg:height="1.26389in" style:rel-width="scale" style:rel-height="scale"><draw:image xlink:href="media/image6.jpeg" xlink:type="simple" xlink:show="embed" xlink:actuate="onLoad"/><svg:title/><svg:desc>7-1</svg:desc></draw:frame></text:span><text:span text:style-name="T69"><text:s/></text:span></text:p>
      <text:p text:style-name="P70">　<text:bookmark-start text:name="S_A53521EC996F4413A65882995741EB18"/><text:bookmark-start text:name="E_A53521EC996F4413A65882995741EB18"/><text:bookmark-end text:name="Q_A53521EC996F4413A65882995741EB18"/></text:p>
      <text:p text:style-name="P71"/>
      <text:p text:style-name="P72"><text:bookmark-start text:name="Q_6A38A1013A3544D8BF09A8E3A49C571F"/><text:bookmark-start text:name="Z_6A38A1013A3544D8BF09A8E3A49C571F"/><text:bookmark-start text:name="C_6A38A1013A3544D8BF09A8E3A49C571F"/><text:bookmark-end text:name="Z_A53521EC996F4413A65882995741EB18"/><text:bookmark-end text:name="C_A53521EC996F4413A65882995741EB18"/><text:bookmark-end text:name="S_A53521EC996F4413A65882995741EB18"/><text:bookmark-end text:name="E_A53521EC996F4413A65882995741EB18"/><text:span text:style-name="T73">3.</text:span><text:span text:style-name="T74"><text:s/></text:span><text:span text:style-name="T75">(</text:span><text:span text:style-name="T76">Ａ</text:span><text:span text:style-name="T77">)</text:span><text:span text:style-name="T78"><text:s/></text:span><text:span text:style-name="T79"><draw:frame draw:style-name="a7" draw:name="圖片 2" text:anchor-type="as-char" svg:x="0in" svg:y="0in" svg:width="1.70139in" svg:height="1.33333in" style:rel-width="scale" style:rel-height="scale"><draw:image xlink:href="media/image7.jpeg" xlink:type="simple" xlink:show="embed" xlink:actuate="onLoad"/><svg:title/><svg:desc>1-3</svg:desc></draw:frame></text:span><text:span text:style-name="T80"><text:s/></text:span><text:span text:style-name="T81"><text:s/>(B)</text:span><text:span text:style-name="T82"><text:s/></text:span><text:span text:style-name="T83"><draw:frame draw:style-name="a8" draw:name="圖片 12" text:anchor-type="as-char" svg:x="0in" svg:y="0in" svg:width="2.11806in" svg:height="1.28472in" style:rel-width="scale" style:rel-height="scale"><draw:image xlink:href="media/image8.jpeg" xlink:type="simple" xlink:show="embed" xlink:actuate="onLoad"/><svg:title/><svg:desc>1-1</svg:desc></draw:frame></text:span><text:span text:style-name="T84"><text:s/>(C)</text:span><text:span text:style-name="T85"><text:s/></text:span><text:span text:style-name="T86"><draw:frame draw:style-name="a9" draw:name="圖片 11" text:anchor-type="as-char" svg:x="0in" svg:y="0in" svg:width="1.77778in" svg:height="1.29167in" style:rel-width="scale" style:rel-height="scale"><draw:image xlink:href="media/image9.jpeg" xlink:type="simple" xlink:show="embed" xlink:actuate="onLoad"/><svg:title/><svg:desc>2-2</svg:desc></draw:frame></text:span><text:span text:style-name="T87"><text:s/></text:span></text:p>
      <text:p text:style-name="P88"><text:bookmark-end text:name="Q_6A38A1013A3544D8BF09A8E3A49C571F"/><text:bookmark-end text:name="Z_6A38A1013A3544D8BF09A8E3A49C571F"/><text:bookmark-end text:name="C_6A38A1013A3544D8BF09A8E3A49C571F"/></text:p>
      <text:p text:style-name="P89"/>
      <text:p text:style-name="P90"><text:bookmark-start text:name="Q_0038BDC60E6E4071BC1BA0C0C59F0CC5"/><text:bookmark-start text:name="Z_0038BDC60E6E4071BC1BA0C0C59F0CC5"/><text:bookmark-start text:name="C_0038BDC60E6E4071BC1BA0C0C59F0CC5"/><text:span text:style-name="T91">4.</text:span><text:span text:style-name="T92"><text:s/></text:span><text:span text:style-name="T93">(</text:span><text:span text:style-name="T94">Ａ</text:span><text:span text:style-name="T95">)</text:span><text:span text:style-name="T96">　</text:span><text:span text:style-name="T97"><text:s/></text:span><text:span text:style-name="T98"><draw:frame draw:style-name="a10" draw:name="圖片 9" text:anchor-type="as-char" svg:x="0in" svg:y="0in" svg:width="1.63194in" svg:height="1.28472in" style:rel-width="scale" style:rel-height="scale"><draw:image xlink:href="media/image10.jpeg" xlink:type="simple" xlink:show="embed" xlink:actuate="onLoad"/><svg:title/><svg:desc>5-3</svg:desc></draw:frame></text:span><text:span text:style-name="T99"><text:s/></text:span><text:span text:style-name="T100"><text:s text:c="2"/></text:span><text:span text:style-name="T101">(B)</text:span><text:span text:style-name="T102"><text:s/></text:span><text:span text:style-name="T103"><draw:frame draw:style-name="a11" draw:name="圖片 3" text:anchor-type="as-char" svg:x="0in" svg:y="0in" svg:width="2.125in" svg:height="1.34028in" style:rel-width="scale" style:rel-height="scale"><draw:image xlink:href="media/image11.jpeg" xlink:type="simple" xlink:show="embed" xlink:actuate="onLoad"/><svg:title/><svg:desc>12-1</svg:desc></draw:frame></text:span><text:span text:style-name="T104"><text:s/>(C)</text:span><text:span text:style-name="T105"><text:s/></text:span><text:span text:style-name="T106"><draw:frame draw:style-name="a12" draw:name="圖片 7" text:anchor-type="as-char" svg:x="0in" svg:y="0in" svg:width="1.78472in" svg:height="1.36111in" style:rel-width="scale" style:rel-height="scale"><draw:image xlink:href="media/image12.jpeg" xlink:type="simple" xlink:show="embed" xlink:actuate="onLoad"/><svg:title/><svg:desc>12-3</svg:desc></draw:frame></text:span><text:span text:style-name="T107"><text:s text:c="2"/></text:span><text:span text:style-name="T108"><text:line-break/></text:span><text:bookmark-start text:name="S_0038BDC60E6E4071BC1BA0C0C59F0CC5"/><text:bookmark-start text:name="E_0038BDC60E6E4071BC1BA0C0C59F0CC5"/><text:bookmark-end text:name="Q_0038BDC60E6E4071BC1BA0C0C59F0CC5"/></text:p>
      <text:p text:style-name="P109"><text:bookmark-end text:name="Z_0038BDC60E6E4071BC1BA0C0C59F0CC5"/><text:bookmark-end text:name="C_0038BDC60E6E4071BC1BA0C0C59F0CC5"/><text:bookmark-end text:name="S_0038BDC60E6E4071BC1BA0C0C59F0CC5"/><text:bookmark-end text:name="E_0038BDC60E6E4071BC1BA0C0C59F0CC5"/></text:p>
      <text:p text:style-name="P110"><text:bookmark-start text:name="Q_F36CAFEEF5444E148512609F89BF72B1"/><text:bookmark-start text:name="Z_F36CAFEEF5444E148512609F89BF72B1"/><text:bookmark-start text:name="C_F36CAFEEF5444E148512609F89BF72B1"/><text:span text:style-name="T111">5.</text:span><text:span text:style-name="T112"><text:s/></text:span><text:span text:style-name="T113">(</text:span><text:span text:style-name="T114">Ａ</text:span><text:span text:style-name="T115">)</text:span><text:span text:style-name="T116"><text:s/></text:span><text:span text:style-name="T117"><draw:frame draw:style-name="a13" draw:name="圖片 5" text:anchor-type="as-char" svg:x="0in" svg:y="0in" svg:width="1.78472in" svg:height="1.94444in" style:rel-width="scale" style:rel-height="scale"><draw:image xlink:href="media/image13.png" xlink:type="simple" xlink:show="embed" xlink:actuate="onLoad"/><svg:title/><svg:desc/></draw:frame></text:span><text:span text:style-name="T118"><text:s/></text:span><text:span text:style-name="T119"><text:s/></text:span><text:span text:style-name="T120">(B)<text:s/></text:span><text:span text:style-name="T121"><draw:frame draw:style-name="a14" draw:name="圖片 4" text:anchor-type="as-char" svg:x="0in" svg:y="0in" svg:width="1.9375in" svg:height="1.89583in" style:rel-width="scale" style:rel-height="scale"><draw:image xlink:href="media/image14.png" xlink:type="simple" xlink:show="embed" xlink:actuate="onLoad"/><svg:title/><svg:desc/></draw:frame></text:span><text:span text:style-name="T122"><text:s text:c="3"/></text:span><text:span text:style-name="T123">(C)</text:span><text:span text:style-name="T124"><text:s/></text:span><text:span text:style-name="T125"><draw:frame draw:style-name="a15" draw:name="圖片 22" text:anchor-type="as-char" svg:x="0in" svg:y="0in" svg:width="1.78472in" svg:height="1.85417in" style:rel-width="scale" style:rel-height="scale"><draw:image xlink:href="media/image15.png" xlink:type="simple" xlink:show="embed" xlink:actuate="onLoad"/><svg:title/><svg:desc/></draw:frame></text:span><text:span text:style-name="T126"><text:s/></text:span><text:span text:style-name="T127"><text:s/></text:span><text:span text:style-name="T128"><text:line-break/></text:span></text:p>
      <text:p text:style-name="P129"><text:bookmark-end text:name="Q_F36CAFEEF5444E148512609F89BF72B1"/><text:bookmark-end text:name="Z_F36CAFEEF5444E148512609F89BF72B1"/><text:bookmark-end text:name="C_F36CAFEEF5444E148512609F89BF72B1"/>(二)基本問答：根據聽到的內容，選出一個最適合的回應或最適合的問句。</text:p>
      <text:p text:style-name="P130"><text:span text:style-name="T131">6.<text:s/></text:span><text:span text:style-name="T132">(</text:span><text:span text:style-name="T133">Ａ</text:span><text:span text:style-name="T134">) Yes, you can go to the railway station.<text:s/></text:span><text:span text:style-name="T135"><text:line-break/></text:span><text:span text:style-name="T136"><text:s text:c="2"/></text:span><text:span text:style-name="T137">(</text:span><text:span text:style-name="T138">Ｂ</text:span><text:span text:style-name="T139">) Turn left on Second Street and walk down the street for about 5 minutes.<text:s/></text:span><text:span text:style-name="T140"><text:line-break/></text:span><text:span text:style-name="T141"><text:s text:c="2"/></text:span><text:span text:style-name="T142">(</text:span><text:span text:style-name="T143">Ｃ</text:span><text:span text:style-name="T144">) The railway station is near a fire station.</text:span></text:p>
      <text:p text:style-name="P145"/>
      <text:p text:style-name="P146"><text:bookmark-start text:name="Q_BA35D32A355D49F89CB1FF32562F4FB2"/><text:bookmark-start text:name="Z_BA35D32A355D49F89CB1FF32562F4FB2"/><text:bookmark-start text:name="C_BA35D32A355D49F89CB1FF32562F4FB2"/><text:soft-page-break/>7.<text:bookmark-end text:name="Q_BA35D32A355D49F89CB1FF32562F4FB2"/><text:bookmark-end text:name="Z_BA35D32A355D49F89CB1FF32562F4FB2"/><text:bookmark-end text:name="C_BA35D32A355D49F89CB1FF32562F4FB2"/><text:s/>(Ａ)<text:s/>I<text:s/>go to school with my brother every day.<text:line-break/>(Ｂ) I go to school happily every day.<text:s/><text:line-break/>(Ｃ) I usually walk to school.</text:p>
      <text:p text:style-name="P147"/>
      <text:p text:style-name="P148"><text:bookmark-start text:name="Q_CAE0F772557D4F52B378473AF5FC33F4"/><text:bookmark-start text:name="Z_CAE0F772557D4F52B378473AF5FC33F4"/><text:bookmark-start text:name="C_CAE0F772557D4F52B378473AF5FC33F4"/>8.<text:s/>(Ａ)<text:s/>I like going fishing. It’s so much fun.</text:p>
      <text:p text:style-name="P149"><text:span text:style-name="T150"><text:s/></text:span><text:span text:style-name="T151">(</text:span><text:span text:style-name="T152">Ｂ</text:span><text:span text:style-name="T153">)</text:span><text:span text:style-name="T154">　</text:span><text:span text:style-name="T155">Yes, like fishing</text:span><text:span text:style-name="T156">.</text:span><text:span text:style-name="T157"><text:line-break/></text:span><text:span text:style-name="T158"><text:s/></text:span><text:span text:style-name="T159">(</text:span><text:span text:style-name="T160">Ｃ</text:span><text:span text:style-name="T161">)</text:span><text:span text:style-name="T162">　</text:span><text:span text:style-name="T163">Going<text:s/></text:span><text:span text:style-name="T164">f</text:span><text:span text:style-name="T165">ishing could be fun, but I am not good at it.</text:span></text:p>
      <text:p text:style-name="P166"><text:bookmark-end text:name="Q_CAE0F772557D4F52B378473AF5FC33F4"/><text:bookmark-end text:name="Z_CAE0F772557D4F52B378473AF5FC33F4"/><text:bookmark-end text:name="C_CAE0F772557D4F52B378473AF5FC33F4"/></text:p>
      <text:p text:style-name="P167"><text:bookmark-start text:name="Q_73EE4B71303F43F39E1026008D830807"/><text:bookmark-start text:name="Z_73EE4B71303F43F39E1026008D830807"/><text:bookmark-start text:name="C_73EE4B71303F43F39E1026008D830807"/><text:span text:style-name="T168">9.</text:span><text:bookmark-end text:name="Q_73EE4B71303F43F39E1026008D830807"/><text:bookmark-end text:name="Z_73EE4B71303F43F39E1026008D830807"/><text:bookmark-end text:name="C_73EE4B71303F43F39E1026008D830807"/><text:span text:style-name="T169"><text:s/>(</text:span><text:span text:style-name="T170">Ａ</text:span><text:span text:style-name="T171">)</text:span><text:span text:style-name="T172">　</text:span><text:span text:style-name="T173">Yes, the bank is behind the supermarket.</text:span></text:p>
      <text:p text:style-name="P174"><text:span text:style-name="T175">(</text:span><text:span text:style-name="T176">Ｂ</text:span><text:span text:style-name="T177">) Oh, Taiwan Bank is very big.</text:span><text:span text:style-name="T178"><text:line-break/>(</text:span><text:span text:style-name="T179">Ｃ</text:span><text:span text:style-name="T180">)</text:span><text:span text:style-name="T181">　</text:span><text:span text:style-name="T182">It’s between a supermarket and a park.</text:span></text:p>
      <text:p text:style-name="P183"><text:bookmark-start text:name="Q_A0BAC32BB1F04141B05D8F9018149369"/><text:bookmark-start text:name="Z_A0BAC32BB1F04141B05D8F9018149369"/><text:bookmark-start text:name="C_A0BAC32BB1F04141B05D8F9018149369"/></text:p>
      <text:p text:style-name="P184"><text:span text:style-name="T185">10.</text:span><text:bookmark-end text:name="Q_A0BAC32BB1F04141B05D8F9018149369"/><text:bookmark-end text:name="Z_A0BAC32BB1F04141B05D8F9018149369"/><text:bookmark-end text:name="C_A0BAC32BB1F04141B05D8F9018149369"/><text:span text:style-name="T186"><text:s/></text:span><text:span text:style-name="T187">(</text:span><text:span text:style-name="T188">Ａ</text:span><text:span text:style-name="T189">) Well, it is very heavy and beautiful</text:span><text:span text:style-name="T190">.</text:span></text:p>
      <text:p text:style-name="P191"><text:s/>(Ｂ) I don’t think so. It is hot now.　</text:p>
      <text:p text:style-name="P192"><text:s/>(Ｃ)<text:s/>I am not heavy. I am thin.</text:p>
      <text:p text:style-name="P193"/>
      <text:h text:style-name="P194" text:outline-level="1">(三)言談理解：根據聽到的內容，選出一個最適合的答案。</text:h>
      <text:p text:style-name="P195"><text:bookmark-start text:name="Q_119B998704564B4B8BA493A8F1DA0546"/><text:bookmark-start text:name="Z_119B998704564B4B8BA493A8F1DA0546"/><text:bookmark-start text:name="C_119B998704564B4B8BA493A8F1DA0546"/><text:span text:style-name="T196">11.</text:span><text:bookmark-end text:name="Q_119B998704564B4B8BA493A8F1DA0546"/><text:bookmark-end text:name="Z_119B998704564B4B8BA493A8F1DA0546"/><text:bookmark-end text:name="C_119B998704564B4B8BA493A8F1DA0546"/><text:span text:style-name="T197"><text:s/>(</text:span><text:span text:style-name="T198">Ａ</text:span><text:span text:style-name="T199">) Before the man and the girl get something to drink, they will go to the park<text:s/></text:span><text:span text:style-name="T200">f</text:span><text:span text:style-name="T201">irst.</text:span><text:span text:style-name="T202"><text:line-break/></text:span><text:span text:style-name="T203"><text:s/></text:span><text:span text:style-name="T204">(</text:span><text:span text:style-name="T205">Ｂ</text:span><text:span text:style-name="T206">)</text:span><text:bookmark-start text:name="Q_72F39C9EC0114C54B49A9CF861A1873F"/><text:bookmark-start text:name="Z_72F39C9EC0114C54B49A9CF861A1873F"/><text:bookmark-start text:name="C_72F39C9EC0114C54B49A9CF861A1873F"/><text:span text:style-name="T207"><text:s/>The man and the girl will not go</text:span><text:span text:style-name="T208"><text:s/>to</text:span><text:span text:style-name="T209"><text:s/>the park.<text:s/></text:span><text:span text:style-name="T210"><text:line-break/></text:span><text:span text:style-name="T211"><text:s/></text:span><text:span text:style-name="T212">(</text:span><text:span text:style-name="T213">Ｃ</text:span><text:span text:style-name="T214">)</text:span><text:span text:style-name="T215">　</text:span><text:span text:style-name="T216">The man and the girl want to go to the supermarket, so they need to walk across the road.</text:span></text:p>
      <text:p text:style-name="P217"><text:bookmark-end text:name="Q_72F39C9EC0114C54B49A9CF861A1873F"/><text:bookmark-end text:name="Z_72F39C9EC0114C54B49A9CF861A1873F"/><text:bookmark-end text:name="C_72F39C9EC0114C54B49A9CF861A1873F"/></text:p>
      <text:p text:style-name="P218"><text:bookmark-start text:name="Q_9FB607E0CC114FC9B1B16EB69E4EAF92"/><text:bookmark-start text:name="Z_9FB607E0CC114FC9B1B16EB69E4EAF92"/><text:bookmark-start text:name="C_9FB607E0CC114FC9B1B16EB69E4EAF92"/><text:span text:style-name="T219">12.</text:span><text:span text:style-name="T220"><text:s/></text:span><text:span text:style-name="T221">(</text:span><text:span text:style-name="T222">Ａ</text:span><text:span text:style-name="T223">)</text:span><text:span text:style-name="T224"><text:s/>On Thursday.<text:s/></text:span><text:span text:style-name="T225">(</text:span><text:span text:style-name="T226">Ｂ</text:span><text:span text:style-name="T227">)</text:span><text:span text:style-name="T228">　</text:span><text:span text:style-name="T229">On Saturday.<text:s/></text:span><text:span text:style-name="T230">(</text:span><text:span text:style-name="T231">Ｃ</text:span><text:span text:style-name="T232">)</text:span><text:span text:style-name="T233">　</text:span><text:span text:style-name="T234">On Friday.</text:span></text:p>
      <text:p text:style-name="P235"><text:bookmark-end text:name="Q_9FB607E0CC114FC9B1B16EB69E4EAF92"/><text:bookmark-end text:name="Z_9FB607E0CC114FC9B1B16EB69E4EAF92"/><text:bookmark-end text:name="C_9FB607E0CC114FC9B1B16EB69E4EAF92"/></text:p>
      <text:p text:style-name="P236"><text:bookmark-start text:name="Q_8CE36D0367674D06A974BFEF3CFF07C7"/><text:bookmark-start text:name="Z_8CE36D0367674D06A974BFEF3CFF07C7"/><text:bookmark-start text:name="C_8CE36D0367674D06A974BFEF3CFF07C7"/>13.<text:s/>(Ａ)<text:s/>She can’t<text:s/>drive a<text:s/>bike.<text:s text:c="10"/></text:p>
      <text:p text:style-name="P237"><text:span text:style-name="T238">(</text:span><text:span text:style-name="T239">Ｂ</text:span><text:span text:style-name="T240">) She is under 18 years old.<text:s/></text:span><text:span text:style-name="T241"><text:line-break/>(</text:span><text:span text:style-name="T242">Ｃ</text:span><text:span text:style-name="T243">)</text:span><text:span text:style-name="T244">　</text:span><text:span text:style-name="T245">She can<text:s/></text:span><text:span text:style-name="T246">d</text:span><text:span text:style-name="T247">ri</text:span><text:span text:style-name="T248">v</text:span><text:span text:style-name="T249">e a<text:s/></text:span><text:span text:style-name="T250">car</text:span><text:span text:style-name="T251"><text:s/>to school.</text:span></text:p>
      <text:p text:style-name="P252"><text:bookmark-start text:name="Q_AB12A5710ABF44CDAD21AF62B841B19D"/><text:bookmark-start text:name="Z_AB12A5710ABF44CDAD21AF62B841B19D"/><text:bookmark-start text:name="C_AB12A5710ABF44CDAD21AF62B841B19D"/><text:bookmark-end text:name="Q_8CE36D0367674D06A974BFEF3CFF07C7"/><text:bookmark-end text:name="Z_8CE36D0367674D06A974BFEF3CFF07C7"/><text:bookmark-end text:name="C_8CE36D0367674D06A974BFEF3CFF07C7"/></text:p>
      <text:p text:style-name="P253">14.<text:s/>(Ａ) He feeds fish on the farm.<text:s/></text:p>
      <text:p text:style-name="P254"><text:span text:style-name="T255"><text:s/></text:span><text:span text:style-name="T256">(</text:span><text:span text:style-name="T257">Ｂ</text:span><text:span text:style-name="T258">)</text:span><text:span text:style-name="T259">　</text:span><text:span text:style-name="T260">He doesn’t enjoy his life on the farm.</text:span><text:span text:style-name="T261"><text:line-break/></text:span><text:span text:style-name="T262"><text:s/></text:span><text:span text:style-name="T263">(</text:span><text:span text:style-name="T264">Ｃ</text:span><text:span text:style-name="T265">) He is a farmer.</text:span></text:p>
      <text:p text:style-name="P266"><text:bookmark-start text:name="S_AB12A5710ABF44CDAD21AF62B841B19D"/><text:bookmark-start text:name="E_AB12A5710ABF44CDAD21AF62B841B19D"/><text:bookmark-end text:name="Q_AB12A5710ABF44CDAD21AF62B841B19D"/></text:p>
      <text:p text:style-name="P267"><text:bookmark-end text:name="Z_AB12A5710ABF44CDAD21AF62B841B19D"/><text:bookmark-end text:name="C_AB12A5710ABF44CDAD21AF62B841B19D"/><text:bookmark-end text:name="S_AB12A5710ABF44CDAD21AF62B841B19D"/><text:bookmark-end text:name="E_AB12A5710ABF44CDAD21AF62B841B19D"/><text:span text:style-name="T268">15.</text:span><text:span text:style-name="T269">(</text:span><text:span text:style-name="T270">Ａ</text:span><text:span text:style-name="T271">)</text:span><text:span text:style-name="T272"><text:s/></text:span><text:span text:style-name="T273">Make<text:s/></text:span><text:span text:style-name="T274">lunch</text:span><text:span text:style-name="T275">. (</text:span><text:span text:style-name="T276">Ｂ</text:span><text:span text:style-name="T277">)</text:span><text:span text:style-name="T278">　</text:span><text:span text:style-name="T279">Buy sweaters.</text:span><text:span text:style-name="T280"><text:s/></text:span><text:span text:style-name="T281">(</text:span><text:span text:style-name="T282">Ｃ</text:span><text:span text:style-name="T283">)</text:span><text:span text:style-name="T284"><text:s/></text:span><text:span text:style-name="T285">B</text:span><text:span text:style-name="T286">uy pants</text:span><text:span text:style-name="T287">.</text:span></text:p>
      <text:p text:style-name="P288"/>
      <text:p text:style-name="P289">二、<text:s/>綜合測驗:(每題兩分)</text:p>
      <text:p text:style-name="P290"><text:span text:style-name="T291">16.</text:span><text:span text:style-name="T292"><text:s/></text:span><text:span text:style-name="T293">Go straight<text:s/></text:span><text:span text:style-name="T294">＿＿＿</text:span><text:span text:style-name="T295"><text:s/>3 blocks and turn left. You will see a parking lot ____ your right</text:span><text:span text:style-name="T296">.</text:span><text:span text:style-name="T297"><text:line-break/>(A) on; for</text:span><text:span text:style-name="T298"><text:s/></text:span><text:span text:style-name="T299">(B) for; on</text:span><text:span text:style-name="T300"><text:s/></text:span><text:span text:style-name="T301">(C) for; in (D) in; for</text:span></text:p>
      <text:p text:style-name="P302"/>
      <text:p text:style-name="P303"><text:bookmark-start text:name="Q2EN0631012"/><text:bookmark-end text:name="Q2EN0631015"/><text:span text:style-name="T304">17</text:span><text:bookmark-start text:name="A2EN0631012"/><text:bookmark-end text:name="Q2EN0631012"/><text:span text:style-name="T305">.<text:s/></text:span><text:span text:style-name="T306">The<text:s/></text:span><text:span text:style-name="T307">　　　</text:span><text:span text:style-name="T308"><text:s/>of the camera is not really high. <text:s/>Can we take it, Mom?</text:span></text:p>
      <text:p text:style-name="P309"><text:span text:style-name="T310">　</text:span><text:bookmark-start text:name="OP1_CA7512535B354DE2BD3FB1B6B7B0A15D"/><text:span text:style-name="T311"><text:s/></text:span><text:span text:style-name="T312">(</text:span><text:span text:style-name="T313">Ａ</text:span><text:span text:style-name="T314">)</text:span><text:bookmark-start text:name="OPTG1_CA7512535B354DE2BD3FB1B6B7B0A15D"/><text:span text:style-name="T315">　</text:span><text:span text:style-name="T316">taco</text:span><text:bookmark-start text:name="OP2_CA7512535B354DE2BD3FB1B6B7B0A15D"/><text:bookmark-end text:name="OP1_CA7512535B354DE2BD3FB1B6B7B0A15D"/><text:bookmark-end text:name="OPTG1_CA7512535B354DE2BD3FB1B6B7B0A15D"/><text:span text:style-name="T317"><text:s/></text:span><text:span text:style-name="T318">(</text:span><text:span text:style-name="T319">Ｂ</text:span><text:span text:style-name="T320">)</text:span><text:bookmark-start text:name="OPTG2_CA7512535B354DE2BD3FB1B6B7B0A15D"/><text:span text:style-name="T321">　</text:span><text:span text:style-name="T322">sock</text:span><text:bookmark-start text:name="OP3_CA7512535B354DE2BD3FB1B6B7B0A15D"/><text:bookmark-end text:name="OP2_CA7512535B354DE2BD3FB1B6B7B0A15D"/><text:bookmark-end text:name="OPTG2_CA7512535B354DE2BD3FB1B6B7B0A15D"/><text:span text:style-name="T323"><text:s/></text:span><text:span text:style-name="T324">(</text:span><text:span text:style-name="T325">Ｃ</text:span><text:span text:style-name="T326">)</text:span><text:bookmark-start text:name="OPTG4_CA7512535B354DE2BD3FB1B6B7B0A15D"/><text:bookmark-start text:name="OPTG3_CA7512535B354DE2BD3FB1B6B7B0A15D"/><text:span text:style-name="T327"><text:s/></text:span><text:span text:style-name="T328">　</text:span><text:span text:style-name="T329">price</text:span><text:bookmark-end text:name="OPTG4_CA7512535B354DE2BD3FB1B6B7B0A15D"/><text:span text:style-name="T330"><text:s/></text:span><text:bookmark-start text:name="OP4_CA7512535B354DE2BD3FB1B6B7B0A15D"/><text:bookmark-end text:name="OP3_CA7512535B354DE2BD3FB1B6B7B0A15D"/><text:bookmark-end text:name="OPTG3_CA7512535B354DE2BD3FB1B6B7B0A15D"/><text:span text:style-name="T331">(</text:span><text:span text:style-name="T332">Ｄ</text:span><text:span text:style-name="T333">)</text:span><text:bookmark-end text:name="OP4_CA7512535B354DE2BD3FB1B6B7B0A15D"/><text:span text:style-name="T334"><text:s/></text:span><text:span text:style-name="T335">color</text:span></text:p>
      <text:p text:style-name="P336"/>
      <text:p text:style-name="P337"><text:span text:style-name="T338">18</text:span><text:span text:style-name="T339">.<text:s/></text:span><text:span text:style-name="T340">A</text:span><text:span text:style-name="T341">：</text:span><text:span text:style-name="T342">＿＿＿</text:span><text:span text:style-name="T343"><text:s/>can we get to Brother’s Movie Theater?</text:span><text:span text:style-name="T344"><text:s/></text:span><text:span text:style-name="T345">B</text:span><text:span text:style-name="T346">：</text:span><text:span text:style-name="T347">Go ____ this road.<text:s/></text:span><text:span text:style-name="T348">I</text:span><text:span text:style-name="T349">t’s between the school and the bank.</text:span><text:span text:style-name="T350"><text:line-break/>(A)</text:span><text:span text:style-name="T351"><text:s/></text:span><text:span text:style-name="T352">How; along;<text:s/></text:span><text:span text:style-name="T353">　</text:span><text:span text:style-name="T354">(B)</text:span><text:span text:style-name="T355"><text:s/></text:span><text:span text:style-name="T356">How; for</text:span><text:span text:style-name="T357">　</text:span><text:span text:style-name="T358">(C)</text:span><text:span text:style-name="T359"><text:s/></text:span><text:span text:style-name="T360">What; down</text:span><text:span text:style-name="T361">　</text:span><text:span text:style-name="T362">(D) What; for<text:s/></text:span></text:p>
      <text:p text:style-name="P363"/>
      <text:p text:style-name="P364"><text:bookmark-start text:name="Q2EN0542059"/><text:span text:style-name="T365">19.</text:span><text:span text:style-name="T366"><text:s/>Playing baseball with my classmates is ________ .</text:span><text:span text:style-name="T367"><text:s/></text:span><text:span text:style-name="T368">(</text:span><text:span text:style-name="T369">Ａ</text:span><text:span text:style-name="T370">)</text:span><text:span text:style-name="T371"><text:s/></text:span><text:span text:style-name="T372">far (</text:span><text:span text:style-name="T373">Ｂ</text:span><text:span text:style-name="T374">) exciting</text:span><text:span text:style-name="T375">　</text:span><text:span text:style-name="T376">(</text:span><text:span text:style-name="T377">Ｃ</text:span><text:span text:style-name="T378">)</text:span><text:span text:style-name="T379"><text:s/></text:span><text:span text:style-name="T380">tired (</text:span><text:span text:style-name="T381">Ｄ</text:span><text:span text:style-name="T382">)</text:span><text:span text:style-name="T383"><text:s/></text:span><text:span text:style-name="T384">delicious</text:span></text:p>
      <text:p text:style-name="P385"/>
      <text:p text:style-name="P386"><text:bookmark-start text:name="Q2EN0541484"/><text:bookmark-end text:name="Q2EN0542059"/><text:span text:style-name="T387">20.</text:span><text:span text:style-name="T388"><text:s/></text:span><text:span text:style-name="T389">Simon is poor, but he<text:s/></text:span><text:span text:style-name="T390">＿＿＿</text:span><text:span text:style-name="T391"><text:s/></text:span><text:span text:style-name="T392">a lot of money<text:s/></text:span><text:span text:style-name="T393">＿＿＿</text:span><text:span text:style-name="T394"><text:s/>the cellphone.</text:span><text:span text:style-name="T395"><text:s/></text:span><text:span text:style-name="T396">(A) spent; for (B) spent; on (C)</text:span><text:span text:style-name="T397"><text:s/></text:span><text:span text:style-name="T398">took; for (D) took; on</text:span></text:p>
      <text:p text:style-name="P399"/>
      <text:p text:style-name="P400"><text:bookmark-start text:name="Q2EN0541376"/><text:bookmark-end text:name="Q2EN0541484"/><text:span text:style-name="T401">21.</text:span><text:span text:style-name="T402"><text:s/>A</text:span><text:span text:style-name="T403">：</text:span><text:span text:style-name="T404">What does your sister plan to do next Sunday?</text:span><text:span text:style-name="T405"><text:s/></text:span><text:span text:style-name="T406">B</text:span><text:span text:style-name="T407">：</text:span><text:span text:style-name="T408">S</text:span><text:span text:style-name="T409">he<text:s/></text:span><text:span text:style-name="T410">＿＿＿</text:span><text:span text:style-name="T411"><text:s/>at home.</text:span></text:p>
      <text:p text:style-name="P412">(A)<text:s/>study (B) is studying<text:s/>(C) studied<text:s/>(D) will study</text:p>
      <text:p text:style-name="P413"/>
      <text:p text:style-name="P414"><text:bookmark-end text:name="Q2EN0541376"/>22.<text:s/>There is no __________ near the movie theater.<text:s/>Let’s take the MRT there.<text:s/></text:p>
      <text:p text:style-name="P415">(A) parking lot (B) bank<text:s/>(C)<text:s/>map (D)<text:s/>playground</text:p>
      <text:p text:style-name="P416"/>
      <text:p text:style-name="P417"><text:span text:style-name="T418">23</text:span><text:span text:style-name="T419">.<text:s/></text:span><text:span text:style-name="T420">Larry likes the hat so much, so he<text:s/></text:span><text:span text:style-name="T421">＿＿＿</text:span><text:span text:style-name="T422"><text:s/>a lot of money ___ it ____ his pocket money.</text:span><text:span text:style-name="T423"><text:line-break/>(A) spent; for, with</text:span><text:span text:style-name="T424"><text:s/></text:span><text:span text:style-name="T425">(B) spent; with; for</text:span><text:span text:style-name="T426"><text:s/></text:span><text:span text:style-name="T427">(C) paid; for; with</text:span><text:span text:style-name="T428"><text:s/></text:span><text:span text:style-name="T429">(D)</text:span><text:span text:style-name="T430"><text:s/></text:span><text:span text:style-name="T431">paid; with ; for <text:s/></text:span></text:p>
      <text:p text:style-name="P432"/>
      <text:p text:style-name="P433">24.<text:s/>We can send letters, buy stamps and save money at a __________. (A) bank (B)<text:s/>post office (C)<text:s/>bookstore<text:s/>(D)<text:s/>police station</text:p>
      <text:p text:style-name="P434"><text:bookmark-start text:name="Q2EN0631334"/><text:soft-page-break/><text:span text:style-name="T435">25.</text:span><text:span text:style-name="T436"><text:s/></text:span><text:span text:style-name="T437">A</text:span><text:span text:style-name="T438">：</text:span><text:span text:style-name="T439">＿＿＿</text:span><text:span text:style-name="T440"><text:s/>will you go to Japan?</text:span><text:span text:style-name="T441"><text:s/></text:span><text:span text:style-name="T442">B</text:span><text:span text:style-name="T443">：</text:span><text:span text:style-name="T444">I will go there _______.</text:span><text:span text:style-name="T445"><text:line-break/>(A) What; by plane</text:span><text:span text:style-name="T446"><text:s/></text:span><text:span text:style-name="T447">(B) What; by a plane</text:span><text:span text:style-name="T448"><text:s/></text:span><text:span text:style-name="T449">(C) How; by plane</text:span><text:span text:style-name="T450"><text:s/></text:span><text:span text:style-name="T451">(D) How; by a plane</text:span></text:p>
      <text:p text:style-name="P452"/>
      <text:p text:style-name="P453"><text:bookmark-start text:name="Q2EN0631346"/><text:bookmark-end text:name="Q2EN0631334"/><text:span text:style-name="T454">26.</text:span><text:span text:style-name="T455"><text:s/></text:span><text:span text:style-name="T456">This sweater has a nice _______. It’ll look great ____ you. (</text:span><text:span text:style-name="T457">Ａ</text:span><text:span text:style-name="T458">)</text:span><text:span text:style-name="T459"><text:s/></text:span><text:span text:style-name="T460">colors; in</text:span><text:span text:style-name="T461"><text:s/></text:span><text:span text:style-name="T462">(</text:span><text:span text:style-name="T463">Ｂ</text:span><text:span text:style-name="T464">)</text:span><text:span text:style-name="T465"><text:s/></text:span><text:span text:style-name="T466">color; in</text:span><text:span text:style-name="T467">　</text:span><text:span text:style-name="T468">(</text:span><text:span text:style-name="T469">Ｃ</text:span><text:span text:style-name="T470">)</text:span><text:span text:style-name="T471"><text:s/></text:span><text:span text:style-name="T472">colors; on</text:span><text:span text:style-name="T473"><text:s/></text:span><text:span text:style-name="T474">(</text:span><text:span text:style-name="T475">Ｄ</text:span><text:span text:style-name="T476">)</text:span><text:span text:style-name="T477"><text:s/></text:span><text:span text:style-name="T478">color; on</text:span></text:p>
      <text:p text:style-name="P479"/>
      <text:p text:style-name="P480"><text:bookmark-start text:name="Q2EN0631341"/><text:bookmark-end text:name="Q2EN0631346"/><text:span text:style-name="T481">27.</text:span><text:span text:style-name="T482"><text:s/></text:span><text:span text:style-name="T483">Ken goes to school<text:s/></text:span><text:span text:style-name="T484">＿＿＿</text:span><text:span text:style-name="T485"><text:s/>every day because his school is near his home.</text:span><text:span text:style-name="T486"><text:line-break/>(A) by feet</text:span><text:span text:style-name="T487"><text:s/></text:span><text:span text:style-name="T488">(B) by foot</text:span><text:span text:style-name="T489"><text:s/></text:span><text:span text:style-name="T490">(C) on feet</text:span><text:span text:style-name="T491"><text:s/></text:span><text:span text:style-name="T492">(D) on foot</text:span><text:span text:style-name="T493">　</text:span></text:p>
      <text:p text:style-name="P494"/>
      <text:p text:style-name="P495"><text:bookmark-end text:name="Q2EN0631341"/><text:span text:style-name="T496">28.</text:span><text:span text:style-name="T497"><text:s/></text:span><text:span text:style-name="T498">It<text:s/></text:span><text:span text:style-name="T499">＿＿＿</text:span><text:span text:style-name="T500"><text:s/></text:span><text:span text:style-name="T501">my mom 2 weeks _______ the housework.</text:span><text:span text:style-name="T502"><text:s/></text:span><text:span text:style-name="T503">(A) took; doing</text:span><text:span text:style-name="T504"><text:s/></text:span><text:span text:style-name="T505">(B)took; to do</text:span><text:span text:style-name="T506"><text:s/></text:span><text:span text:style-name="T507">(C)</text:span><text:span text:style-name="T508"><text:s/></text:span><text:span text:style-name="T509">spent; doing</text:span><text:span text:style-name="T510"><text:s/></text:span><text:span text:style-name="T511">(D)</text:span><text:bookmark-start text:name="A2EN0541376"/><text:span text:style-name="T512"><text:s/>spent; to do</text:span><text:bookmark-end text:name="A2EN0541376"/></text:p>
      <text:p text:style-name="P513"/>
      <text:p text:style-name="P514">29.<text:s/>My father likes ______ on Saturdays.</text:p>
      <text:p text:style-name="P515"><text:s/><text:s text:c="2"/>(A) going watching bird<text:s/>(B) going bird watching<text:s/>(C)<text:s/>to go watching bird<text:s/>(D) to go to watch bird</text:p>
      <text:p text:style-name="P516"/>
      <text:p text:style-name="P517"><text:span text:style-name="T518">30.</text:span><text:span text:style-name="T519"><text:s/></text:span><text:span text:style-name="T520">A</text:span><text:span text:style-name="T521">：</text:span><text:span text:style-name="T522">Are you<text:s/></text:span><text:span text:style-name="T523">＿＿＿</text:span><text:span text:style-name="T524"><text:s/>play basketball tomorrow? B</text:span><text:span text:style-name="T525">：</text:span><text:span text:style-name="T526">Yes, I am.</text:span><text:span text:style-name="T527"><text:s/></text:span><text:span text:style-name="T528">(A) go to</text:span><text:span text:style-name="T529"><text:s/></text:span><text:span text:style-name="T530">(B) goes to</text:span><text:span text:style-name="T531"><text:s/></text:span><text:span text:style-name="T532">(C) went to</text:span><text:span text:style-name="T533"><text:s/></text:span><text:span text:style-name="T534">(D) going to</text:span></text:p>
      <text:p text:style-name="P535"/>
      <text:p text:style-name="P536"><text:span text:style-name="T537">31.</text:span><text:span text:style-name="T538"><text:s/></text:span><text:span text:style-name="T539">Edward<text:s/></text:span><text:span text:style-name="T540">　　</text:span><text:span text:style-name="T541"><text:s/>3 days in the park _____ for his dog.<text:s/></text:span></text:p>
      <text:p text:style-name="P542"><text:span text:style-name="T543">(A)</text:span><text:span text:style-name="T544"><text:s/></text:span><text:span text:style-name="T545">took; to look</text:span><text:span text:style-name="T546"><text:s/></text:span><text:span text:style-name="T547">(B) took; looking</text:span><text:span text:style-name="T548"><text:s/></text:span><text:span text:style-name="T549">(C)</text:span><text:span text:style-name="T550"><text:s/></text:span><text:span text:style-name="T551">spent; to look (D)</text:span><text:span text:style-name="T552"><text:s/></text:span><text:span text:style-name="T553">spent; looking</text:span></text:p>
      <text:p text:style-name="P554"/>
      <text:p text:style-name="P555">32.<text:s/>My<text:s/>goodnesss! My computer<text:s/>_________<text:s/>last night. How<text:s/>will<text:s/>I<text:s/>do my homework this<text:s/>evening?<text:s/></text:p>
      <text:p text:style-name="P556">(Ａ)<text:s/>breaks up (Ｂ)<text:s/>breaks down<text:s/>(Ｃ)<text:s/>broke up (Ｄ)<text:s/>broke down</text:p>
      <text:p text:style-name="P557"><text:bookmark-end text:name="A2EN0631012"/></text:p>
      <text:p text:style-name="P558"><text:span text:style-name="T559">33.</text:span><text:span text:style-name="T560"><text:s/></text:span><text:span text:style-name="T561">Lisa</text:span><text:span text:style-name="T562">：</text:span><text:span text:style-name="T563">What<text:s/></text:span><text:span text:style-name="T564">　　　</text:span><text:span text:style-name="T565"><text:s/>tomorrow morning?</text:span><text:span text:style-name="T566"><text:s/></text:span><text:span text:style-name="T567">Tina</text:span><text:span text:style-name="T568">：</text:span><text:span text:style-name="T569">I’ll watch the baseball game with my brother.<text:s/></text:span></text:p>
      <text:p text:style-name="P570">(A) will you do (B)<text:s/>are you doing (C) did you do (D) were you doing</text:p>
      <text:p text:style-name="P571"><text:bookmark-start text:name="Q2EN0631350"/></text:p>
      <text:p text:style-name="P572">34.<text:s/>My grandfather is 85 years old, but he lives in the mountains, and often drives a jeep. He knows everything about mountain insects and plants. He is just _________.</text:p>
      <text:p text:style-name="P573"><text:s/>(A) in the world<text:s/>(B) out of the world<text:s/>(C)<text:s/>on the world<text:s/>(D) out the world</text:p>
      <text:p text:style-name="P574"/>
      <text:p text:style-name="P575"><text:bookmark-start text:name="Q2EN0541378"/><text:bookmark-end text:name="Q2EN0631350"/><text:span text:style-name="T576">35.</text:span><text:span text:style-name="T577"><text:s/></text:span><text:span text:style-name="T578">The bicycle<text:s/></text:span><text:span text:style-name="T579">＿＿＿</text:span><text:span text:style-name="T580"><text:s/>Steve much money. (A) spent</text:span><text:span text:style-name="T581"><text:s/></text:span><text:span text:style-name="T582">(B) paid</text:span><text:span text:style-name="T583"><text:s/></text:span><text:span text:style-name="T584">(C) took</text:span><text:span text:style-name="T585"><text:s/></text:span><text:span text:style-name="T586">(D) cost</text:span></text:p>
      <text:p text:style-name="P587"><text:bookmark-start text:name="Q2EN0541379"/><text:bookmark-end text:name="Q2EN0541378"/></text:p>
      <text:p text:style-name="P588">36.<text:s/>The little girl got _____ <text:s/>_____ <text:s/>the corner of the Lake Road and Second Street. She was so sad.<text:s/></text:p>
      <text:p text:style-name="P589">(A) lost; in (B) lost; on (C)<text:s/>missed; in (D) missed; on</text:p>
      <text:p text:style-name="P590"/>
      <text:p text:style-name="P591"><text:bookmark-start text:name="A2EN0541379"/><text:bookmark-start text:name="Z_9ABB24D58E7B4B11A6313C714826ABB8"/><text:bookmark-end text:name="Q2EN0541379"/><text:span text:style-name="T592">37.<text:s/></text:span><text:bookmark-start text:name="Q_9ABB24D58E7B4B11A6313C714826ABB8"/><text:span text:style-name="T593">I will buy some drinks first. I am so _____</text:span><text:span text:style-name="T594">.</text:span><text:span text:style-name="T595">　</text:span><text:bookmark-start text:name="OP1_9ABB24D58E7B4B11A6313C714826ABB8"/><text:span text:style-name="T596">(</text:span><text:span text:style-name="T597">Ａ</text:span><text:span text:style-name="T598">)</text:span><text:bookmark-start text:name="OPTG1_9ABB24D58E7B4B11A6313C714826ABB8"/><text:span text:style-name="T599">　</text:span><text:span text:style-name="T600">hungry</text:span><text:bookmark-start text:name="OP2_9ABB24D58E7B4B11A6313C714826ABB8"/><text:bookmark-end text:name="OP1_9ABB24D58E7B4B11A6313C714826ABB8"/><text:bookmark-end text:name="OPTG1_9ABB24D58E7B4B11A6313C714826ABB8"/><text:span text:style-name="T601"><text:s/></text:span><text:span text:style-name="T602">(</text:span><text:span text:style-name="T603">Ｂ</text:span><text:span text:style-name="T604">)</text:span><text:bookmark-start text:name="OPTG2_9ABB24D58E7B4B11A6313C714826ABB8"/><text:span text:style-name="T605"><text:s/></text:span><text:span text:style-name="T606">exc</text:span><text:span text:style-name="T607">i</text:span><text:span text:style-name="T608">ting</text:span><text:bookmark-start text:name="OP3_9ABB24D58E7B4B11A6313C714826ABB8"/><text:bookmark-end text:name="OP2_9ABB24D58E7B4B11A6313C714826ABB8"/><text:bookmark-end text:name="OPTG2_9ABB24D58E7B4B11A6313C714826ABB8"/><text:span text:style-name="T609"><text:s/></text:span><text:span text:style-name="T610">(</text:span><text:span text:style-name="T611">Ｃ</text:span><text:span text:style-name="T612">)</text:span><text:bookmark-start text:name="OP4_9ABB24D58E7B4B11A6313C714826ABB8"/><text:bookmark-end text:name="OP3_9ABB24D58E7B4B11A6313C714826ABB8"/><text:span text:style-name="T613"><text:s/></text:span><text:span text:style-name="T614">healthy (</text:span><text:span text:style-name="T615">Ｄ</text:span><text:span text:style-name="T616">)</text:span><text:bookmark-start text:name="OPTG4_9ABB24D58E7B4B11A6313C714826ABB8"/><text:span text:style-name="T617">　</text:span><text:span text:style-name="T618">thirsty<text:s/></text:span><text:bookmark-end text:name="OP4_9ABB24D58E7B4B11A6313C714826ABB8"/><text:bookmark-end text:name="OPTG4_9ABB24D58E7B4B11A6313C714826ABB8"/></text:p>
      <text:p text:style-name="P619"><text:bookmark-start text:name="Z_CA7512535B354DE2BD3FB1B6B7B0A15D"/><text:bookmark-end text:name="A2EN0541379"/><text:bookmark-end text:name="Z_9ABB24D58E7B4B11A6313C714826ABB8"/><text:bookmark-end text:name="Q_9ABB24D58E7B4B11A6313C714826ABB8"/></text:p>
      <text:p text:style-name="P620"><text:span text:style-name="T621">38</text:span><text:span text:style-name="T622">.<text:s/></text:span><text:span text:style-name="T623">The coffee shop is across<text:s/></text:span><text:span text:style-name="T624">＿＿＿</text:span><text:span text:style-name="T625"><text:s/>my house.</text:span><text:span text:style-name="T626"><text:s/></text:span><text:span text:style-name="T627">(A)</text:span><text:span text:style-name="T628"><text:s/></text:span><text:span text:style-name="T629">from</text:span><text:span text:style-name="T630"><text:s/></text:span><text:span text:style-name="T631">(B) into</text:span><text:span text:style-name="T632"><text:s/></text:span><text:span text:style-name="T633">(C)</text:span><text:span text:style-name="T634"><text:s/></text:span><text:span text:style-name="T635">to</text:span><text:span text:style-name="T636"><text:s/></text:span><text:span text:style-name="T637">(D)</text:span><text:span text:style-name="T638"><text:s/></text:span><text:span text:style-name="T639">with</text:span></text:p>
      <text:p text:style-name="P640"/>
      <text:p text:style-name="P641"><text:bookmark-start text:name="Q_CA7512535B354DE2BD3FB1B6B7B0A15D"/><text:span text:style-name="T642">39</text:span><text:span text:style-name="T643">.</text:span><text:span text:style-name="T644"><text:s/>Jason had his car, so he didn’t need to _____ a train to Hualien .</text:span><text:span text:style-name="T645"><text:s/></text:span><text:span text:style-name="T646">(A)</text:span><text:span text:style-name="T647"><text:s/></text:span><text:span text:style-name="T648">take</text:span><text:span text:style-name="T649"><text:s/></text:span><text:span text:style-name="T650">(B)</text:span><text:span text:style-name="T651"><text:s/></text:span><text:span text:style-name="T652">fly</text:span><text:span text:style-name="T653"><text:s/></text:span><text:span text:style-name="T654">(C)</text:span><text:span text:style-name="T655"><text:s/></text:span><text:span text:style-name="T656">drive</text:span><text:span text:style-name="T657"><text:s/></text:span><text:span text:style-name="T658">(D) ride</text:span></text:p>
      <text:p text:style-name="P659"/>
      <text:p text:style-name="P660"><text:bookmark-end text:name="Z_CA7512535B354DE2BD3FB1B6B7B0A15D"/><text:bookmark-end text:name="Q_CA7512535B354DE2BD3FB1B6B7B0A15D"/>40.<text:s/>Excuse me. May I _____ the jeans? (Ａ)<text:s/>dress up<text:s/>(Ｂ)<text:s/>dress on<text:s/>(Ｃ)<text:s/>try on<text:s/>(Ｄ)<text:s/>try up</text:p>
      <text:p text:style-name="P661"/>
      <text:p text:style-name="內文"><text:span text:style-name="T662">三、克漏字</text:span><text:span text:style-name="T663">: (</text:span><text:span text:style-name="T664">每題兩分</text:span><text:span text:style-name="T665">)</text:span></text:p>
      <text:p text:style-name="P666">To: Tinahuang@yafohome.com.tw</text:p>
      <text:p text:style-name="P667">Subject: Your Notebook</text:p>
      <text:p text:style-name="P668">Dear Tina,</text:p>
      <text:p text:style-name="P669"><text:span text:style-name="T670">I am Hugh. I<text:s/></text:span><text:span text:style-name="T671">__</text:span><text:span text:style-name="T672">41</text:span><text:span text:style-name="T673">___<text:s/></text:span><text:span text:style-name="T674">the living room at three o’clock yesterday afternoon</text:span><text:span text:style-name="T675">.<text:s/></text:span><text:span text:style-name="T676">I<text:s/></text:span><text:span text:style-name="T677">___42___</text:span><text:span text:style-name="T678"><text:s/></text:span><text:span text:style-name="T679">a notebook<text:s/></text:span><text:span text:style-name="T680">___43___</text:span><text:span text:style-name="T681"><text:s/>your name<text:s/></text:span></text:p>
      <text:p text:style-name="P682"><text:span text:style-name="T683">__</text:span><text:span text:style-name="T684">44</text:span><text:span text:style-name="T685">__<text:s/></text:span><text:span text:style-name="T686"><text:s/></text:span><text:span text:style-name="T687">it near the sofa in the living room. I know you will have an important exam next week. You were</text:span><text:span text:style-name="T688"><text:s/>searching for</text:span><text:span text:style-name="T689"><text:s/></text:span><text:span text:style-name="T690">(</text:span><text:span text:style-name="T691">搜尋</text:span><text:span text:style-name="T692">)<text:s/></text:span><text:span text:style-name="T693">it all the afternoon, right? Where is your home? Please tell me, and I</text:span><text:span text:style-name="T694"><text:s/></text:span><text:span text:style-name="T695">______45____</text:span><text:span text:style-name="T696"><text:s/></text:span><text:span text:style-name="T697">it back to you tomorrow night. <text:s/></text:span></text:p>
      <text:p text:style-name="P698">Simon</text:p>
      <text:p text:style-name="P699">41.<text:s/>(Ａ)<text:s/>clean<text:s/>(Ｂ)<text:s/>am cleaning<text:s/>(Ｃ)<text:s/>was cleaning (Ｄ)<text:s/>will clean</text:p>
      <text:p text:style-name="P700"/>
      <text:p text:style-name="P701">42.<text:s/>(Ａ)<text:s/>was finding<text:s/>(Ｂ<text:s/>)<text:s/>found<text:s/>(Ｃ)<text:s/>was looking for<text:s/>(Ｄ)<text:s/>looked for</text:p>
      <text:p text:style-name="P702"/>
      <text:p text:style-name="P703">43.<text:s/>(Ａ)<text:s/>with<text:s/>(Ｂ)<text:s/>on<text:s/>(Ｃ)<text:s/>at (Ｄ)<text:s/>for</text:p>
      <text:p text:style-name="P704"/>
      <text:p text:style-name="P705">44.<text:s/>(Ａ)<text:s/>for<text:s/>(Ｂ)with<text:s/>(Ｃ)<text:s/>off<text:s/>(Ｄ)<text:s/>on</text:p>
      <text:p text:style-name="P706"/>
      <text:soft-page-break/>
      <text:p text:style-name="P707">45.<text:s/>(Ａ)<text:s/>give<text:s/>(Ｂ)<text:s/>am giving<text:s/>(Ｃ)<text:s/>am going to give<text:s/>(Ｄ)<text:s/>was giving</text:p>
      <text:p text:style-name="P708"/>
      <text:p text:style-name="P709">四、閱讀測驗:(每題兩分)</text:p>
      <text:p text:style-name="P710">(一)</text:p>
      <text:p text:style-name="P711"><text:span text:style-name="T712"><text:s text:c="4"/></text:span><text:span text:style-name="T713">Several years ago, all cellphones were very expensive. Only rich people could own them. These days, most people can afford</text:span><text:span text:style-name="T714"><text:s/></text:span><text:span text:style-name="T715">one</text:span><text:span text:style-name="T716"><text:s/>and like to use it in many different ways. <text:s/>People make phone calls, take pictures, play games, and surf the Internet on their phones.</text:span><text:span text:style-name="T717"><text:line-break/></text:span><text:span text:style-name="T718">　　</text:span><text:span text:style-name="T719">Using cellphones can make life convenient, but this also causes</text:span><text:span text:style-name="T720"><text:s/></text:span><text:span text:style-name="T721">problems. For example, when cellphones ring in public places, like classrooms, movie theaters, and museums, people are bothered. And, driving and using cellphones at the same time can cause serious accidents. Also, the cost of keeping a cellphone is very high, especially for students. So cellphones are useful only when you use them wisely.</text:span><text:span text:style-name="T722"><text:line-break/></text:span><text:span text:style-name="T723"><text:s/></text:span><text:span text:style-name="T724">surf the Internet</text:span><text:span text:style-name="T725">上網</text:span><text:span text:style-name="T726">; <text:s/>afford</text:span><text:span text:style-name="T727">買得起</text:span><text:span text:style-name="T728">; <text:s/>causes</text:span><text:span text:style-name="T729">引起</text:span><text:span text:style-name="T730">; <text:s/>bothered</text:span><text:span text:style-name="T731">打擾</text:span><text:span text:style-name="T732">; <text:s/>accidents</text:span><text:span text:style-name="T733">意外</text:span><text:span text:style-name="T734"><text:s/></text:span></text:p>
      <text:p text:style-name="P735"/>
      <text:p text:style-name="P736">46. How does the writer feel about cellphones?<text:line-break/>(A) They are of no help at all.<text:line-break/>(B) It is nice to use them in theaters.<text:line-break/>(C) Using cellphones can improve（增進）people’s health.<text:line-break/>(D) There are both good things and bad things about cellphones.</text:p>
      <text:p text:style-name="P737"/>
      <text:p text:style-name="P738"><text:span text:style-name="T739">47</text:span><text:span text:style-name="T740">.<text:s/></text:span><text:span text:style-name="T741">What does<text:s/></text:span><text:span text:style-name="T742">one</text:span><text:span text:style-name="T743"><text:s/>mean?</text:span><text:span text:style-name="T744"><text:s/></text:span><text:span text:style-name="T745">(A)</text:span><text:span text:style-name="T746"><text:s/></text:span><text:span text:style-name="T747">Money. (B)</text:span><text:span text:style-name="T748"><text:s/></text:span><text:span text:style-name="T749">A hand. (C) A museum. (D) A cellphone.</text:span><text:span text:style-name="T750"><text:line-break/></text:span></text:p>
      <text:p text:style-name="P751">48. Which is true?<text:line-break/>(A) Cellphones make life convenient.<text:line-break/>(B) Today, cellphones are only for the rich.<text:line-break/>(C) Only students can use cellphones in public places.<text:line-break/>(D) Drivers avoid accidents when they use cellphones.<text:line-break/></text:p>
      <text:p text:style-name="P752">(二)</text:p>
      <text:p text:style-name="P753">　　Most people think butterflies are beautiful. But butterflies are not just pretty to look at. They are also important for the environment. In fact,<text:s/>if you see butterflies, it is a sign that environment is healthy.<text:s/>Sadly, many butterflies are losing their homes. This is often because of people. But some people are giving butterflies a new home. At the Jiannan Butterfly Trail, people created a safe place for butterflies. Many butterflies live there. People planted many kinds of plants along the trail.<text:s/>These let butterflies lay their eggs, eat and live well.</text:p>
      <text:p text:style-name="P754">Most butterflies lay their eggs on the leaves of plants. When the eggs hatch, the caterpillars eat a lot of leaves. There are plants and trees on the trail that caterpillars like. Adult butterflies need food,<text:s/>too.<text:s/>The plants along the trail have food for them,<text:s/>too. The Jiannan Butterfly Trail is a great place for butterflies. But it’s also a great place for people to visit.</text:p>
      <text:p text:style-name="P755"><text:span text:style-name="T756">Butterfly</text:span><text:span text:style-name="T757">蝴蝶</text:span><text:span text:style-name="T758">;</text:span><text:span text:style-name="T759"><text:s/>environment</text:span><text:span text:style-name="T760">環境</text:span><text:span text:style-name="T761">;</text:span><text:span text:style-name="T762"><text:s/>sign</text:span><text:span text:style-name="T763">徵兆</text:span><text:span text:style-name="T764">;</text:span><text:span text:style-name="T765"><text:s/>trail</text:span><text:span text:style-name="T766">小路，小徑</text:span><text:span text:style-name="T767">;</text:span><text:span text:style-name="T768"><text:s/>hatch</text:span><text:span text:style-name="T769">孵化</text:span><text:span text:style-name="T770">;</text:span><text:span text:style-name="T771"><text:s/>caterpillar</text:span><text:span text:style-name="T772">毛毛蟲</text:span><text:span text:style-name="T773"><text:s/></text:span></text:p>
      <text:p text:style-name="P774"/>
      <text:p text:style-name="P775">49.<text:s/>What can butterflies mean in the reading?</text:p>
      <text:p text:style-name="P776">(Ａ)That you will<text:s/>be<text:s/>a happy day.　</text:p>
      <text:p text:style-name="P777">(Ｂ)That there are many leaves near you.</text:p>
      <text:p text:style-name="P778">(Ｃ)That there are few<text:s/>houses<text:s/>in the area.<text:s/>　</text:p>
      <text:p text:style-name="P779">(Ｄ)That the environment is doing well.</text:p>
      <text:p text:style-name="P780"/>
      <text:p text:style-name="P781">50.<text:s/>Why are plants important?<text:s/></text:p>
      <text:p text:style-name="P782">(Ａ)Plants are colorful, like butterflies.　</text:p>
      <text:p text:style-name="P783">(Ｂ)Butterflies use plants to make home.</text:p>
      <text:p text:style-name="P784">(Ｃ)Butterflies need plants to live.<text:s/>　</text:p>
      <text:p text:style-name="P785">(Ｄ)All insects lay their eggs on plants.</text:p>
      <text:p text:style-name="P786"/>
      <text:soft-page-break/>
      <text:p text:style-name="P787"><text:span text:style-name="T788">新北市立溪崑國民中學10</text:span><text:span text:style-name="T789">6</text:span><text:span text:style-name="T790">學年度第</text:span><text:span text:style-name="T791">一</text:span><text:span text:style-name="T792">學期</text:span><text:span text:style-name="T793">第三次定期評量</text:span></text:p>
      <text:p text:style-name="P794"><text:span text:style-name="T795">八年級<text:s/></text:span><text:span text:style-name="T796">英語科</text:span><text:span text:style-name="T797"><text:s/>聽力測驗稿( <text:s text:c="2"/>)</text:span></text:p>
      <text:p text:style-name="P798"><text:span text:style-name="T799">一、 聽力測驗</text:span><text:span text:style-name="T800">:(每題兩分)</text:span></text:p>
      <text:p text:style-name="P801">(一) 辨識句意：根據聽到的內容，選出符合描述的圖片或符合圖片的描述。</text:p>
      <text:p text:style-name="P802"><text:bookmark-start text:name="E_752EF1A7BCEC4A7DA10C05F206E0109C"/>1：John is going to stay home and watch TV.<text:bookmark-end text:name="E_752EF1A7BCEC4A7DA10C05F206E0109C"/></text:p>
      <text:p text:style-name="P803"/>
      <text:p text:style-name="P804">2：I’m tired and hungry. <text:s/>Let’s get something for lunch.</text:p>
      <text:p text:style-name="P805"><text:bookmark-start text:name="E_6A38A1013A3544D8BF09A8E3A49C571F"/><text:bookmark-start text:name="S_6A38A1013A3544D8BF09A8E3A49C571F"/></text:p>
      <text:p text:style-name="P806">3：He goes to school by bus every day.<text:bookmark-end text:name="E_6A38A1013A3544D8BF09A8E3A49C571F"/><text:bookmark-end text:name="S_6A38A1013A3544D8BF09A8E3A49C571F"/></text:p>
      <text:p text:style-name="P807"/>
      <text:p text:style-name="P808">4：Going jogging is a good way for you to keep healthy.</text:p>
      <text:p text:style-name="P809"><text:bookmark-start text:name="E_F36CAFEEF5444E148512609F89BF72B1"/><text:bookmark-start text:name="S_F36CAFEEF5444E148512609F89BF72B1"/></text:p>
      <text:p text:style-name="P810"><text:span text:style-name="T811">5</text:span><text:span text:style-name="T812">：</text:span><text:span text:style-name="T813">The<text:s/></text:span><text:span text:style-name="T814">f</text:span><text:span text:style-name="T815">ire station is next to the park.</text:span><text:bookmark-end text:name="E_F36CAFEEF5444E148512609F89BF72B1"/><text:bookmark-end text:name="S_F36CAFEEF5444E148512609F89BF72B1"/></text:p>
      <text:p text:style-name="P816"/>
      <text:p text:style-name="P817">(二)基本問答：根據聽到的內容，選出一個最適合的回應或最適合的問句。</text:p>
      <text:p text:style-name="P818"><text:bookmark-start text:name="E_A0BAC32BB1F04141B05D8F9018149369"/><text:bookmark-start text:name="S_A0BAC32BB1F04141B05D8F9018149369"/><text:span text:style-name="T819">6</text:span><text:span text:style-name="T820">：</text:span><text:span text:style-name="T821">How can I get to the railway station from here?</text:span><text:bookmark-end text:name="E_A0BAC32BB1F04141B05D8F9018149369"/><text:bookmark-end text:name="S_A0BAC32BB1F04141B05D8F9018149369"/></text:p>
      <text:p text:style-name="P822"><text:bookmark-start text:name="E_BA35D32A355D49F89CB1FF32562F4FB2"/><text:bookmark-start text:name="S_BA35D32A355D49F89CB1FF32562F4FB2"/></text:p>
      <text:p text:style-name="P823">7：How do you go to school every day?<text:bookmark-end text:name="E_BA35D32A355D49F89CB1FF32562F4FB2"/><text:bookmark-end text:name="S_BA35D32A355D49F89CB1FF32562F4FB2"/></text:p>
      <text:p text:style-name="P824"><text:bookmark-start text:name="E_CAE0F772557D4F52B378473AF5FC33F4"/><text:bookmark-start text:name="S_CAE0F772557D4F52B378473AF5FC33F4"/></text:p>
      <text:p text:style-name="P825">8：What do you like to do in your free time?</text:p>
      <text:p text:style-name="P826"><text:bookmark-start text:name="E_73EE4B71303F43F39E1026008D830807"/><text:bookmark-start text:name="S_73EE4B71303F43F39E1026008D830807"/><text:bookmark-end text:name="E_CAE0F772557D4F52B378473AF5FC33F4"/><text:bookmark-end text:name="S_CAE0F772557D4F52B378473AF5FC33F4"/></text:p>
      <text:p text:style-name="P827"><text:span text:style-name="T828">9</text:span><text:span text:style-name="T829">：</text:span><text:span text:style-name="T830">Excuse me. <text:s/>I’m new here. <text:s/>Where is Taiwan Bank, please?</text:span><text:bookmark-end text:name="E_73EE4B71303F43F39E1026008D830807"/><text:bookmark-end text:name="S_73EE4B71303F43F39E1026008D830807"/></text:p>
      <text:p text:style-name="P831"/>
      <text:p text:style-name="P832">10：Please wear a heavy jacket. <text:s/>It will be cold today.</text:p>
      <text:p text:style-name="P833"/>
      <text:h text:style-name="P834" text:outline-level="1">(三)言談理解：根據聽到的內容，選出一個最適合的答案。</text:h>
      <text:p text:style-name="P835"><text:bookmark-start text:name="E_72F39C9EC0114C54B49A9CF861A1873F"/><text:bookmark-start text:name="S_72F39C9EC0114C54B49A9CF861A1873F"/>11：Girl: Dad, I am so thirsty. <text:s/>Can we stop to buy something to drink?</text:p>
      <text:p text:style-name="P836"><text:span text:style-name="T837">Man: Let’s walk to Welcome Supermarket. <text:s/>It’s just one block away. <text:s/>We need to walk across the road and it’s between the park and the bank. <text:s/>A</text:span><text:span text:style-name="T838">f</text:span><text:span text:style-name="T839">ter buying drinks, we can rest in the park.</text:span></text:p>
      <text:p text:style-name="P840">Q: Which is true?<text:bookmark-end text:name="E_72F39C9EC0114C54B49A9CF861A1873F"/><text:bookmark-end text:name="S_72F39C9EC0114C54B49A9CF861A1873F"/></text:p>
      <text:p text:style-name="P841"/>
      <text:p text:style-name="P842"><text:bookmark-start text:name="E_9FB607E0CC114FC9B1B16EB69E4EAF92"/><text:bookmark-start text:name="S_9FB607E0CC114FC9B1B16EB69E4EAF92"/><text:span text:style-name="T843">12</text:span><text:span text:style-name="T844">：</text:span><text:span text:style-name="T845">Girl: Today is Thursday. <text:s/>The day a</text:span><text:span text:style-name="T846">f</text:span><text:span text:style-name="T847">ter tomorrow will be my birthday. <text:s/>I’ll have a party at home. <text:s/>Will you come?</text:span></text:p>
      <text:p text:style-name="P848">Boy: Why not? <text:s/>I’ll come and we’ll have fun together.</text:p>
      <text:p text:style-name="P849">Girl: See you then.</text:p>
      <text:p text:style-name="P850">Q: When will the girl have the birthday party?<text:bookmark-end text:name="E_9FB607E0CC114FC9B1B16EB69E4EAF92"/><text:bookmark-end text:name="S_9FB607E0CC114FC9B1B16EB69E4EAF92"/></text:p>
      <text:p text:style-name="P851"/>
      <text:p text:style-name="P852"><text:bookmark-start text:name="E_8CE36D0367674D06A974BFEF3CFF07C7"/><text:bookmark-start text:name="S_8CE36D0367674D06A974BFEF3CFF07C7"/>13：Man: Hey, Mary! <text:s/>What are you doing? <text:s/>You can’t drive a car.</text:p>
      <text:p text:style-name="P853">Girl: Look! <text:s/>I CAN drive a car. <text:s/>Why not?</text:p>
      <text:p text:style-name="P854">Man: People under 18 can’t drive a car. <text:s/>You can only ride a bike or take a bus!</text:p>
      <text:p text:style-name="P855">Q: Which is true about the girl?<text:bookmark-end text:name="E_8CE36D0367674D06A974BFEF3CFF07C7"/><text:bookmark-end text:name="S_8CE36D0367674D06A974BFEF3CFF07C7"/></text:p>
      <text:p text:style-name="P856"/>
      <text:p text:style-name="P857">14：Man: Hello, I am Hugh. <text:s/>My job is to feed goats, ducks, and chickens on the farm. <text:s/>I really love the life here. <text:s/>In my free time, I enjoy riding a bike along the river and drawing under the tree. <text:s/>Please come and visit the farm. It’s a good place for you.</text:p>
      <text:p text:style-name="P858">Q: Which is true about Hugh?</text:p>
      <text:p text:style-name="P859"/>
      <text:p text:style-name="P860"><text:bookmark-start text:name="E_119B998704564B4B8BA493A8F1DA0546"/><text:bookmark-start text:name="S_119B998704564B4B8BA493A8F1DA0546"/>15：Man: I will be free this morning. <text:s/>Will I need to prepare lunch for you?</text:p>
      <text:p text:style-name="P861">Woman: No. <text:s/>Please buy 3 sweaters for Dad and two pairs of pants for Mom. <text:s/>Also, wash the car for me, please.</text:p>
      <text:p text:style-name="P862"><text:span text:style-name="T863">Q: What<text:s/></text:span><text:span text:style-name="T864">won’t</text:span><text:span text:style-name="T865"><text:s/>the man do this morning?</text:span><text:bookmark-end text:name="E_119B998704564B4B8BA493A8F1DA0546"/><text:bookmark-end text:name="S_119B998704564B4B8BA493A8F1DA0546"/></text:p>
      <text:p text:style-name="P866"/>
      <text:p text:style-name="P867">PS: READ TWICE念兩遍</text:p>
      <text:p text:style-name="P868">106-1-3 <text:s/>八年級 <text:s/>英語科－解答</text:p>
      <text:soft-page-break/>
      <text:p text:style-name="P869">一、聽力測驗<text:s/></text:p>
      <text:p text:style-name="P870"><text:span text:style-name="T871">01</text:span><text:span text:style-name="T872">~</text:span><text:span text:style-name="T873">15 <text:s/>CBABC <text:s/>BCACB <text:s/>CBBCA</text:span></text:p>
      <text:p text:style-name="P874">二、綜合測驗</text:p>
      <text:p text:style-name="P875"><text:span text:style-name="T876">16</text:span><text:span text:style-name="T877">~</text:span><text:span text:style-name="T878">30 <text:s/>BCABB <text:s/>DACBC <text:s/>DDBBD</text:span></text:p>
      <text:p text:style-name="P879"><text:span text:style-name="T880">31</text:span><text:span text:style-name="T881">~</text:span><text:span text:style-name="T882">40 <text:s/>DDABD <text:s/>BDAAC</text:span></text:p>
      <text:p text:style-name="P883">三、克漏字:</text:p>
      <text:p text:style-name="P884">41~45CBADC</text:p>
      <text:p text:style-name="P885">四、閱讀測驗</text:p>
      <text:p text:style-name="P886"><text:span text:style-name="T887">46~50 DDADC</text:span></text:p>
      <text:p text:style-name="P8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NTimes-Roman" svg:font-family="HNTimes-Roman" style:font-family-generic="roman" svg:panose-1="0 0 0 0 0 0 0 0 0 0"/>
    <style:font-face style:name="Batang" svg:font-family="Batang" style:font-family-generic="system" style:font-pitch="fixed" svg:panose-1="2 3 6 0 0 1 1 1 1 1"/>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fo:font-size="14pt" style:font-size-asian="14pt" fo:hyphenate="false"/>
    </style:style>
    <style:style style:name="testTypeHeader" style:display-name="testTypeHeader" style:family="paragraph" style:parent-style-name="標題1" style:next-style-name="內文" style:auto-update="true" style:default-outline-level="1">
      <style:paragraph-properties fo:keep-with-next="auto" style:snap-to-layout-grid="false" fo:margin-top="0.125in" fo:margin-bottom="0.125in" style:line-height-at-least="0.25in"/>
      <style:text-properties style:font-name="Arial" style:font-name-asian="標楷體" style:font-name-complex="Times New Roman" fo:font-size="12pt" style:font-size-asian="12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A9_對話" style:display-name="A9_對話" style:family="paragraph" style:parent-style-name="內文">
      <style:paragraph-properties fo:line-height="0.3333in" fo:margin-left="1.25in" fo:text-indent="-1.25in">
        <style:tab-stops>
          <style:tab-stop style:type="right" style:position="-0.0833in"/>
        </style:tab-stops>
      </style:paragraph-properties>
      <style:text-properties style:font-name="Times New Roman" style:font-name-asian="新細明體" style:font-name-complex="HNTimes-Roman" style:letter-kerning="false" fo:font-size="14pt" style:font-size-asian="14pt" style:font-size-complex="15pt" fo:hyphenate="false"/>
    </style:style>
    <style:style style:name="A4_小標小節名" style:display-name="A4_小標(小節名)" style:family="paragraph" style:parent-style-name="內文">
      <style:paragraph-properties fo:margin-top="0.125in" fo:margin-bottom="0.0625in" fo:line-height="0.3333in"/>
      <style:text-properties style:font-name="Times New Roman" style:font-name-asian="標楷體" style:font-name-complex="Times New Roman" fo:font-weight="bold" style:font-weight-asian="bold" style:font-weight-complex="bold" fo:color="#000080" fo:font-size="16pt" style:font-size-asian="16pt" style:font-size-complex="12pt" fo:hyphenate="false"/>
    </style:style>
    <style:style style:name="國中題目" style:display-name="國中題目" style:family="paragraph" style:parent-style-name="內文">
      <style:paragraph-properties style:snap-to-layout-grid="false"/>
      <style:text-properties style:font-name="Times New Roman" style:font-name-asian="新細明體" style:font-name-complex="Times New Roman" style:letter-kerning="false" style:font-size-complex="12pt" fo:hyphenate="false"/>
    </style:style>
    <style:style style:name="國中題目字元" style:display-name="國中題目 字元" style:family="text">
      <style:text-properties style:font-name="Times New Roman" style:font-name-asian="新細明體" style:font-name-complex="Times New Roman" style:letter-kerning="false" style:font-size-complex="12pt"/>
    </style:style>
    <style:style style:name="國中答案" style:display-name="國中答案" style:family="paragraph" style:parent-style-name="內文">
      <style:paragraph-properties style:snap-to-layout-grid="false"/>
      <style:text-properties style:font-name="Times New Roman" style:font-name-asian="新細明體" style:font-name-complex="Times New Roman" fo:color="#0000FF" style:letter-kerning="false" style:font-size-complex="12pt" fo:hyphenate="false"/>
    </style:style>
    <style:style style:name="國中答案字元" style:display-name="國中答案 字元" style:family="text">
      <style:text-properties style:font-name="Times New Roman" style:font-name-asian="新細明體" style:font-name-complex="Times New Roman" fo:color="#0000FF"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noSerialize" style:display-name="noSerialize" style:family="paragraph" style:parent-style-name="內文" style:auto-update="true" style:list-style-name="LFO20">
      <style:paragraph-properties style:snap-to-layout-grid="false" style:line-height-at-least="0.1666in" fo:margin-left="0.0694in">
        <style:tab-stops/>
      </style:paragraph-properties>
      <style:text-properties style:font-name="Times New Roman" style:font-name-asian="標楷體" style:font-name-complex="Arial" style:font-weight-complex="bold" style:letter-kerning="false" style:language-asian="ru" style:country-asian="RU" fo:hyphenate="false"/>
    </style:style>
    <style:style style:name="fz-s" style:display-name="fz-s"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5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7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0LVL1" style:family="text">
      <style:text-properties fo:font-size="12pt" style:font-size-asian="12pt"/>
    </style:style>
    <style:style style:name="WW_CharLFO1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3LVL1" style:family="text">
      <style:text-properties style:font-name-asian="Batang"/>
    </style:style>
    <style:style style:name="WW_CharLFO1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5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6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text:list-style style:name="LFO20">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21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2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3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4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5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6LVL1" style:family="text">
      <style:text-properties style:font-name="Wingdings" fo:font-weight="normal" style:font-weight-asian="normal" fo:font-style="normal" style:font-style-asian="normal" style:text-line-through-type="none" style:use-window-font-color="true" style:text-position="0% 100%" fo:font-size="12pt" style:font-size-asian="12pt" style:text-underline-type="none"/>
    </style:style>
    <style:style style:name="WW_CharLFO27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8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9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30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31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32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6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3">
      <text:list-level-style-number text:level="1" text:style-name="WW_CharLFO3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6">
      <text:list-level-style-number text:level="1" text:style-name="WW_CharLFO6LVL1" style:num-suffix="." style:num-format="1">
        <style:list-level-properties fo:text-align="end" text:space-before="0.1972in" text:min-label-width="0.5118in" text:list-level-position-and-space-mode="label-alignment">
          <style:list-level-label-alignment text:label-followed-by="space" fo:margin-left="0.709in" fo:text-indent="-0.5118in"/>
        </style:list-level-properties>
      </text:list-level-style-number>
    </text:list-style>
    <text:list-style style:name="LFO7">
      <text:list-level-style-number text:level="1" text:style-name="WW_CharLFO7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8">
      <text:list-level-style-number text:level="1" text:style-name="WW_CharLFO8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9">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0">
      <text:list-level-style-number text:level="1" text:style-name="WW_CharLFO10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fo:text-align="end" text:space-before="0.0986in" text:min-label-width="0in" text:list-level-position-and-space-mode="label-alignment">
          <style:list-level-label-alignment text:label-followed-by="space" fo:margin-left="0.0986in" fo:text-indent="0in"/>
        </style:list-level-properties>
      </text:list-level-style-number>
    </text:list-style>
    <text:list-style style:name="LFO12">
      <text:list-level-style-number text:level="1" text:style-name="WW_CharLFO1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5">
      <text:list-level-style-number text:level="1" text:style-name="WW_CharLFO1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6">
      <text:list-level-style-number text:level="1" text:style-name="WW_CharLFO1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1">
      <text:list-level-style-number text:level="1" text:style-name="WW_CharLFO21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2">
      <text:list-level-style-number text:level="1" text:style-name="WW_CharLFO22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3">
      <text:list-level-style-number text:level="1" text:style-name="WW_CharLFO23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4">
      <text:list-level-style-number text:level="1" text:style-name="WW_CharLFO24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5">
      <text:list-level-style-number text:level="1" text:style-name="WW_CharLFO25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6">
      <text:list-level-style-bullet text:level="1" text:style-name="WW_CharLFO26LVL1" text:bullet-char="">
        <style:list-level-properties text:space-before="0.0986in" text:min-label-width="0in" text:list-level-position-and-space-mode="label-alignment">
          <style:list-level-label-alignment text:label-followed-by="listtab" fo:margin-left="-0.1375in" fo:text-indent="0.2361in"/>
        </style:list-level-properties>
        <style:text-properties style:font-name="Wingdings"/>
      </text:list-level-style-bullet>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7">
      <text:list-level-style-number text:level="1" text:style-name="WW_CharLFO27LVL1" style:num-suffix="." style:num-format="1">
        <style:list-level-properties fo:text-align="end" text:space-before="0.0986in" text:min-label-width="0in" text:list-level-position-and-space-mode="label-alignment">
          <style:list-level-label-alignment text:label-followed-by="listtab" fo:margin-left="-0.1375in" fo:text-indent="0.2361in"/>
        </style:list-level-properties>
      </text:list-level-style-number>
      <text:list-level-style-number text:level="2" style:num-suffix="、" style:num-format="甲, 乙, 丙, ...">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3" style:num-suffix="." style:num-format="i">
        <style:list-level-properties fo:text-align="end" text:space-before="0.5291in" text:min-label-width="0.3333in" text:list-level-position-and-space-mode="label-alignment">
          <style:list-level-label-alignment text:label-followed-by="listtab" fo:margin-left="0.8625in" fo:text-indent="-0.3333in"/>
        </style:list-level-properties>
      </text:list-level-style-number>
      <text:list-level-style-number text:level="4" style:num-suffix="." style:num-format="1">
        <style:list-level-properties text:space-before="0.8625in" text:min-label-width="0.3333in" text:list-level-position-and-space-mode="label-alignment">
          <style:list-level-label-alignment text:label-followed-by="listtab" fo:margin-left="1.1958in" fo:text-indent="-0.3333in"/>
        </style:list-level-properties>
      </text:list-level-style-number>
      <text:list-level-style-number text:level="5" style:num-suffix="、" style:num-format="甲, 乙, 丙, ...">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6" style:num-suffix="." style:num-format="i">
        <style:list-level-properties fo:text-align="end" text:space-before="1.5291in" text:min-label-width="0.3333in" text:list-level-position-and-space-mode="label-alignment">
          <style:list-level-label-alignment text:label-followed-by="listtab" fo:margin-left="1.8625in" fo:text-indent="-0.3333in"/>
        </style:list-level-properties>
      </text:list-level-style-number>
      <text:list-level-style-number text:level="7" style:num-suffix="." style:num-format="1">
        <style:list-level-properties text:space-before="1.8625in" text:min-label-width="0.3333in" text:list-level-position-and-space-mode="label-alignment">
          <style:list-level-label-alignment text:label-followed-by="listtab" fo:margin-left="2.1958in" fo:text-indent="-0.3333in"/>
        </style:list-level-properties>
      </text:list-level-style-number>
      <text:list-level-style-number text:level="8" style:num-suffix="、" style:num-format="甲, 乙, 丙, ...">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9" style:num-suffix="." style:num-format="i">
        <style:list-level-properties fo:text-align="end" text:space-before="2.5291in" text:min-label-width="0.3333in" text:list-level-position-and-space-mode="label-alignment">
          <style:list-level-label-alignment text:label-followed-by="listtab" fo:margin-left="2.8625in" fo:text-indent="-0.3333in"/>
        </style:list-level-properties>
      </text:list-level-style-number>
    </text:list-style>
    <text:list-style style:name="LFO28">
      <text:list-level-style-number text:level="1" text:style-name="WW_CharLFO2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26:00Z</meta:creation-date>
    <dc:date>2026-02-04T07:26:00Z</dc:date>
    <meta:print-date>2017-09-15T06:52:00Z</meta:print-date>
    <meta:template xlink:href="Normal" xlink:type="simple"/>
    <meta:editing-cycles>2</meta:editing-cycles>
    <meta:editing-duration>PT0S</meta:editing-duration>
    <meta:document-statistic meta:page-count="6" meta:paragraph-count="20" meta:word-count="1532" meta:character-count="10248" meta:row-count="72" meta:non-whitespace-character-count="8736"/>
  </office:meta>
</office:document-meta>
</file>