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  <manifest:file-entry manifest:full-path="media/image8.png" manifest:media-type="image/png"/>
  <manifest:file-entry manifest:full-path="media/image9.jpeg" manifest:media-type="image/jpe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文鼎標準楷體U30-M" svg:font-family="文鼎標準楷體U30-M" style:font-family-generic="script" style:font-pitch="variable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 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( 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(   )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text:style-name="WW_CharLFO15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 text:start-value="4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4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prefix="(" style:num-suffix=")" style:num-format="A" style:num-letter-sync="true">
        <style:list-level-properties text:space-before="0.2958in" text:min-label-width="0.2708in" text:list-level-position-and-space-mode="label-alignment">
          <style:list-level-label-alignment text:label-followed-by="listtab" fo:margin-left="0.5666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</style:style>
    <style:style style:name="T6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6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P18" style:parent-style-name="頁首" style:family="paragraph">
      <style:paragraph-properties fo:margin-bottom="0.125in" fo:line-height="0.3611in" fo:text-indent="3.7118in">
        <style:tab-stops>
          <style:tab-stop style:type="center" style:position="-1.125in"/>
        </style:tab-stops>
      </style:paragraph-properties>
    </style:style>
    <style:style style:name="T19" style:parent-style-name="預設段落字型" style:family="text">
      <style:text-properties style:font-name-asian="標楷體" fo:font-size="12pt" style:font-size-asian="12pt" style:font-size-complex="14pt"/>
    </style:style>
    <style:style style:name="T20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30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31" style:parent-style-name="內文" style:family="paragraph">
      <style:paragraph-properties style:punctuation-wrap="simple" style:text-autospace="none" fo:margin-top="0.125in" fo:margin-bottom="0.125in"/>
      <style:text-properties style:font-name="標楷體" style:font-name-asian="標楷體"/>
    </style:style>
    <style:style style:name="T32" style:parent-style-name="預設段落字型" style:family="text">
      <style:text-properties style:font-name="標楷體"/>
    </style:style>
    <style:style style:name="P33" style:parent-style-name="內文" style:family="paragraph">
      <style:paragraph-properties style:snap-to-layout-grid="false" style:line-height-at-least="0.25in" fo:margin-left="0.3333in" fo:text-indent="-0.1666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name-complex="細明體"/>
    </style:style>
    <style:style style:name="T35" style:parent-style-name="預設段落字型" style:family="text">
      <style:text-properties style:font-name-asian="標楷體" style:font-name-complex="細明體" style:text-scale="25%"/>
    </style:style>
    <style:style style:name="T36" style:parent-style-name="預設段落字型" style:family="text">
      <style:text-properties style:font-name-asian="標楷體" style:text-position="-566.6% 100%"/>
    </style:style>
    <style:style style:name="T37" style:parent-style-name="預設段落字型" style:family="text">
      <style:text-properties style:text-position="-566.6% 100%"/>
    </style:style>
    <style:style style:name="T38" style:parent-style-name="預設段落字型" style:family="text">
      <style:text-properties style:font-name="標楷體" style:font-name-asian="標楷體" style:font-name-complex="細明體"/>
    </style:style>
    <style:style style:name="T39" style:parent-style-name="預設段落字型" style:family="text">
      <style:text-properties style:font-name-asian="標楷體" style:font-name-complex="細明體" style:text-scale="25%"/>
    </style:style>
    <style:style style:name="T40" style:parent-style-name="預設段落字型" style:family="text">
      <style:text-properties style:font-name-asian="標楷體" style:text-position="-441.6% 100%"/>
    </style:style>
    <style:style style:name="T41" style:parent-style-name="預設段落字型" style:family="text">
      <style:text-properties style:text-position="-441.6% 100%"/>
    </style:style>
    <style:style style:name="T42" style:parent-style-name="預設段落字型" style:family="text">
      <style:text-properties style:font-name="標楷體" style:font-name-asian="標楷體" style:font-name-complex="細明體"/>
    </style:style>
    <style:style style:name="T43" style:parent-style-name="預設段落字型" style:family="text">
      <style:text-properties style:font-name-asian="標楷體" style:font-name-complex="細明體" style:text-scale="25%"/>
    </style:style>
    <style:style style:name="T44" style:parent-style-name="預設段落字型" style:family="text">
      <style:text-properties style:font-name-asian="標楷體" style:text-position="-608.3% 100%"/>
    </style:style>
    <style:style style:name="P45" style:parent-style-name="內文" style:family="paragraph">
      <style:paragraph-properties style:snap-to-layout-grid="false" style:line-height-at-least="0.25in" fo:margin-left="0.3333in" fo:text-indent="-0.1666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細明體"/>
    </style:style>
    <style:style style:name="T47" style:parent-style-name="預設段落字型" style:family="text">
      <style:text-properties style:font-name-asian="標楷體" style:font-name-complex="細明體" style:text-scale="25%"/>
    </style:style>
    <style:style style:name="T48" style:parent-style-name="預設段落字型" style:family="text">
      <style:text-properties style:font-name-asian="標楷體" style:text-position="-525% 100%"/>
    </style:style>
    <style:style style:name="T49" style:parent-style-name="預設段落字型" style:family="text">
      <style:text-properties style:text-position="-525% 100%"/>
    </style:style>
    <style:style style:name="T50" style:parent-style-name="預設段落字型" style:family="text">
      <style:text-properties style:font-name="標楷體" style:font-name-asian="標楷體" style:font-name-complex="細明體"/>
    </style:style>
    <style:style style:name="T51" style:parent-style-name="預設段落字型" style:family="text">
      <style:text-properties style:font-name-asian="標楷體" style:font-name-complex="細明體" style:text-scale="25%"/>
    </style:style>
    <style:style style:name="T52" style:parent-style-name="預設段落字型" style:family="text">
      <style:text-properties style:font-name-asian="標楷體" style:text-position="-558.3% 100%"/>
    </style:style>
    <style:style style:name="T53" style:parent-style-name="預設段落字型" style:family="text">
      <style:text-properties style:text-position="-558.3% 100%"/>
    </style:style>
    <style:style style:name="T54" style:parent-style-name="預設段落字型" style:family="text">
      <style:text-properties style:font-name="標楷體" style:font-name-asian="標楷體" style:font-name-complex="細明體"/>
    </style:style>
    <style:style style:name="T55" style:parent-style-name="預設段落字型" style:family="text">
      <style:text-properties style:font-name-asian="標楷體" style:font-name-complex="細明體" style:text-scale="25%"/>
    </style:style>
    <style:style style:name="T56" style:parent-style-name="預設段落字型" style:family="text">
      <style:text-properties style:font-name-asian="標楷體" style:text-position="-616.6% 100%"/>
    </style:style>
    <style:style style:name="P57" style:parent-style-name="內文" style:family="paragraph">
      <style:paragraph-properties style:snap-to-layout-grid="false" style:line-height-at-least="0.25in" fo:margin-left="0.3333in" fo:text-indent="-0.1666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細明體"/>
    </style:style>
    <style:style style:name="T59" style:parent-style-name="預設段落字型" style:family="text">
      <style:text-properties style:font-name-asian="標楷體" style:font-name-complex="細明體" style:text-scale="25%"/>
    </style:style>
    <style:style style:name="T60" style:parent-style-name="預設段落字型" style:family="text">
      <style:text-properties style:font-name-asian="標楷體" style:text-position="-500% 100%"/>
    </style:style>
    <style:style style:name="T61" style:parent-style-name="預設段落字型" style:family="text">
      <style:text-properties style:text-position="-500% 100%"/>
    </style:style>
    <style:style style:name="T62" style:parent-style-name="預設段落字型" style:family="text">
      <style:text-properties style:font-name="標楷體" style:font-name-asian="標楷體" style:font-name-complex="細明體"/>
    </style:style>
    <style:style style:name="T63" style:parent-style-name="預設段落字型" style:family="text">
      <style:text-properties style:font-name-asian="標楷體" style:font-name-complex="細明體" style:text-scale="25%"/>
    </style:style>
    <style:style style:name="T64" style:parent-style-name="預設段落字型" style:family="text">
      <style:text-properties style:font-name-asian="標楷體" style:text-position="-591.6% 100%"/>
    </style:style>
    <style:style style:name="T65" style:parent-style-name="預設段落字型" style:family="text">
      <style:text-properties style:text-position="-591.6% 100%"/>
    </style:style>
    <style:style style:name="T66" style:parent-style-name="預設段落字型" style:family="text">
      <style:text-properties style:font-name="標楷體" style:font-name-asian="標楷體" style:font-name-complex="細明體"/>
    </style:style>
    <style:style style:name="T67" style:parent-style-name="預設段落字型" style:family="text">
      <style:text-properties style:font-name-asian="標楷體" style:font-name-complex="細明體" style:text-scale="25%"/>
    </style:style>
    <style:style style:name="T68" style:parent-style-name="預設段落字型" style:family="text">
      <style:text-properties style:font-name-asian="標楷體" style:text-position="-491.6% 100%"/>
    </style:style>
    <style:style style:name="P69" style:parent-style-name="內文" style:family="paragraph">
      <style:paragraph-properties style:snap-to-layout-grid="false" style:line-height-at-least="0.25in" fo:margin-left="0.3333in" fo:text-indent="-0.1666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-asian="標楷體" style:text-scale="25%"/>
    </style:style>
    <style:style style:name="T72" style:parent-style-name="預設段落字型" style:family="text">
      <style:text-properties style:font-name-asian="標楷體" style:text-position="-566.6% 100%"/>
    </style:style>
    <style:style style:name="T73" style:parent-style-name="預設段落字型" style:family="text">
      <style:text-properties style:text-position="-566.6% 100%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-asian="標楷體" style:text-scale="25%"/>
    </style:style>
    <style:style style:name="T76" style:parent-style-name="預設段落字型" style:family="text">
      <style:text-properties style:font-name-asian="標楷體" style:text-position="-550% 100%"/>
    </style:style>
    <style:style style:name="T77" style:parent-style-name="預設段落字型" style:family="text">
      <style:text-properties style:text-position="-550% 100%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-asian="標楷體" style:text-scale="25%"/>
    </style:style>
    <style:style style:name="T80" style:parent-style-name="預設段落字型" style:family="text">
      <style:text-properties style:font-name-asian="標楷體" style:text-position="-558.3% 100%"/>
    </style:style>
    <style:style style:name="P81" style:parent-style-name="內文" style:family="paragraph">
      <style:paragraph-properties style:snap-to-layout-grid="false" style:line-height-at-least="0.25in" fo:margin-left="0.3333in" fo:text-indent="-0.166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細明體"/>
    </style:style>
    <style:style style:name="T83" style:parent-style-name="預設段落字型" style:family="text">
      <style:text-properties style:font-name-asian="標楷體" style:font-name-complex="細明體" style:text-scale="25%"/>
    </style:style>
    <style:style style:name="T84" style:parent-style-name="預設段落字型" style:family="text">
      <style:text-properties style:font-name-asian="標楷體" style:text-position="-525% 100%"/>
    </style:style>
    <style:style style:name="T85" style:parent-style-name="預設段落字型" style:family="text">
      <style:text-properties style:text-position="-525% 100%"/>
    </style:style>
    <style:style style:name="T86" style:parent-style-name="預設段落字型" style:family="text">
      <style:text-properties style:font-name="標楷體" style:font-name-asian="標楷體" style:font-name-complex="細明體"/>
    </style:style>
    <style:style style:name="T87" style:parent-style-name="預設段落字型" style:family="text">
      <style:text-properties style:font-name-asian="標楷體" style:font-name-complex="細明體" style:text-scale="25%"/>
    </style:style>
    <style:style style:name="T88" style:parent-style-name="預設段落字型" style:family="text">
      <style:text-properties style:font-name-asian="標楷體" style:text-position="-500% 100%"/>
    </style:style>
    <style:style style:name="T89" style:parent-style-name="預設段落字型" style:family="text">
      <style:text-properties style:text-position="-500% 100%"/>
    </style:style>
    <style:style style:name="T90" style:parent-style-name="預設段落字型" style:family="text">
      <style:text-properties style:font-name="標楷體" style:font-name-asian="標楷體" style:font-name-complex="細明體"/>
    </style:style>
    <style:style style:name="T91" style:parent-style-name="預設段落字型" style:family="text">
      <style:text-properties style:font-name-asian="標楷體" style:font-name-complex="細明體" style:text-scale="25%"/>
    </style:style>
    <style:style style:name="T92" style:parent-style-name="預設段落字型" style:family="text">
      <style:text-properties style:font-name-asian="標楷體" style:text-position="-591.6% 100%"/>
    </style:style>
    <style:style style:name="P93" style:parent-style-name="內文" style:family="paragraph">
      <style:paragraph-properties fo:margin-top="0.125in" fo:margin-bottom="0.125in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 style:font-weight-complex="bold"/>
    </style:style>
    <style:style style:name="P96" style:parent-style-name="內文" style:family="paragraph">
      <style:paragraph-properties fo:line-height="0.3055in" fo:margin-left="0.1944in" fo:text-indent="-0.1944in">
        <style:tab-stops/>
      </style:paragraph-properties>
      <style:text-properties fo:color="#000000" fo:font-size="14pt" style:font-size-asian="14pt" style:font-size-complex="14pt"/>
    </style:style>
    <style:style style:name="P97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98" style:parent-style-name="內文" style:family="paragraph">
      <style:paragraph-properties fo:line-height="0.3055in" fo:text-indent="0.1944in"/>
      <style:text-properties fo:color="#000000" fo:font-size="14pt" style:font-size-asian="14pt" style:font-size-complex="14pt"/>
    </style:style>
    <style:style style:name="P99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00" style:parent-style-name="內文" style:family="paragraph">
      <style:paragraph-properties fo:line-height="0.3055in" fo:margin-left="0.1944in" fo:text-indent="-0.1944in">
        <style:tab-stops/>
      </style:paragraph-properties>
      <style:text-properties fo:color="#000000" fo:font-size="14pt" style:font-size-asian="14pt" style:font-size-complex="14pt"/>
    </style:style>
    <style:style style:name="P101" style:parent-style-name="內文" style:family="paragraph">
      <style:paragraph-properties fo:line-height="0.3055in"/>
      <style:text-properties fo:color="#000000" fo:font-size="14pt" style:font-size-asian="14pt" style:font-size-complex="14pt"/>
    </style:style>
    <style:style style:name="P102" style:parent-style-name="內文" style:family="paragraph">
      <style:paragraph-properties style:vertical-align="middle" fo:margin-top="0.125in" fo:margin-bottom="0.125in" fo:line-height="0.2777in" fo:margin-left="0.709in" fo:text-indent="-0.709in">
        <style:tab-stops>
          <style:tab-stop style:type="left" style:position="-0.5631in"/>
          <style:tab-stop style:type="left" style:position="-0.3756in"/>
          <style:tab-stop style:type="right" style:position="-0.0791in"/>
          <style:tab-stop style:type="left" style:position="1.5951in"/>
          <style:tab-stop style:type="left" style:position="3.1895in"/>
          <style:tab-stop style:type="left" style:position="4.7833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font-weight="bold" style:font-weight-asian="bold"/>
    </style:style>
    <style:style style:name="T104" style:parent-style-name="預設段落字型" style:family="text">
      <style:text-properties style:font-name="標楷體" style:font-name-asian="標楷體" style:font-weight-complex="bold"/>
    </style:style>
    <style:style style:name="P105" style:parent-style-name="內文" style:family="paragraph">
      <style:paragraph-properties fo:line-height="0.3055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06" style:parent-style-name="內文" style:family="paragraph">
      <style:paragraph-properties fo:line-height="0.3055in" fo:margin-left="0.0833in" fo:text-indent="0.0972in">
        <style:tab-stops/>
      </style:paragraph-properties>
      <style:text-properties fo:color="#000000" fo:font-size="14pt" style:font-size-asian="14pt" style:font-size-complex="14pt"/>
    </style:style>
    <style:style style:name="P107" style:parent-style-name="內文" style:family="paragraph">
      <style:paragraph-properties fo:line-height="0.3055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08" style:parent-style-name="內文" style:family="paragraph">
      <style:paragraph-properties fo:line-height="0.3055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09" style:parent-style-name="內文" style:family="paragraph">
      <style:paragraph-properties fo:line-height="0.3055in" fo:margin-left="0.0833in" fo:text-indent="0.1944in">
        <style:tab-stops/>
      </style:paragraph-properties>
      <style:text-properties fo:color="#000000" fo:font-size="14pt" style:font-size-asian="14pt" style:font-size-complex="14pt"/>
    </style:style>
    <style:style style:name="P110" style:parent-style-name="內文" style:family="paragraph">
      <style:paragraph-properties fo:line-height="0.3055in" fo:margin-left="0.2916in" fo:text-indent="-0.2916in">
        <style:tab-stops/>
      </style:paragraph-properties>
      <style:text-properties fo:color="#000000" fo:font-size="14pt" style:font-size-asian="14pt" style:font-size-complex="14pt"/>
    </style:style>
    <style:style style:name="P111" style:parent-style-name="內文" style:family="paragraph">
      <style:paragraph-properties fo:line-height="0.3055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12" style:parent-style-name="內文" style:family="paragraph">
      <style:paragraph-properties style:punctuation-wrap="simple" style:text-autospace="none" fo:margin-top="0.125in" fo:margin-bottom="0.125in"/>
      <style:text-properties style:font-name="標楷體" style:font-name-asian="標楷體"/>
    </style:style>
    <style:style style:name="P113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14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15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16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17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18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19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0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1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2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3" style:parent-style-name="內文" style:family="paragraph">
      <style:paragraph-properties fo:line-height="0.3333in" fo:margin-left="0.0833in">
        <style:tab-stops/>
      </style:paragraph-properties>
      <style:text-properties fo:color="#000000" fo:font-size="14pt" style:font-size-asian="14pt" style:font-size-complex="14pt"/>
    </style:style>
    <style:style style:name="P124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5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6" style:parent-style-name="內文" style:family="paragraph">
      <style:paragraph-properties fo:line-height="0.3333in" fo:margin-left="0.0833in">
        <style:tab-stops/>
      </style:paragraph-properties>
      <style:text-properties fo:color="#000000" fo:font-size="14pt" style:font-size-asian="14pt" style:font-size-complex="14pt"/>
    </style:style>
    <style:style style:name="P127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8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29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0" style:parent-style-name="內文" style:family="paragraph">
      <style:paragraph-properties fo:line-height="0.3333in" fo:margin-left="0.0833in">
        <style:tab-stops/>
      </style:paragraph-properties>
      <style:text-properties fo:color="#000000" fo:font-size="14pt" style:font-size-asian="14pt" style:font-size-complex="14pt"/>
    </style:style>
    <style:style style:name="P131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2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3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4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5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6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7" style:parent-style-name="內文" style:family="paragraph">
      <style:paragraph-properties fo:line-height="0.3333in" fo:margin-left="0.0833in">
        <style:tab-stops/>
      </style:paragraph-properties>
      <style:text-properties fo:color="#000000" fo:font-size="14pt" style:font-size-asian="14pt" style:font-size-complex="14pt"/>
    </style:style>
    <style:style style:name="P138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39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40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41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42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43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44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45" style:parent-style-name="內文" style:family="paragraph">
      <style:paragraph-properties fo:margin-top="0.125in" fo:margin-bottom="0.125in" fo:margin-left="-0.0986in">
        <style:tab-stops/>
      </style:paragraph-properties>
      <style:text-properties style:font-name="標楷體" style:font-name-asian="標楷體"/>
    </style:style>
    <style:style style:name="P146" style:parent-style-name="題組-文章" style:family="paragraph">
      <style:paragraph-properties fo:line-height="0.3333in" fo:margin-left="0.0833in" fo:margin-right="0.0833in">
        <style:tab-stops/>
      </style:paragraph-properties>
    </style:style>
    <style:style style:name="T147" style:parent-style-name="預設段落字型" style:family="text">
      <style:text-properties fo:font-weight="bold" style:font-weight-asian="bold" style:text-underline-type="double" style:text-underline-style="solid" style:text-underline-width="auto" style:text-underline-mode="continuous"/>
    </style:style>
    <style:style style:name="P148" style:parent-style-name="選擇-題目" style:family="paragraph">
      <style:paragraph-properties fo:line-height="0.3333in"/>
    </style:style>
    <style:style style:name="P149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1.7388in"/>
          <style:tab-stop style:type="left" style:position="2.643in"/>
        </style:tab-stops>
      </style:paragraph-properties>
    </style:style>
    <style:style style:name="P150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1.7388in"/>
          <style:tab-stop style:type="left" style:position="2.643in"/>
        </style:tab-stops>
      </style:paragraph-properties>
    </style:style>
    <style:style style:name="P151" style:parent-style-name="選擇-題目" style:family="paragraph">
      <style:paragraph-properties fo:line-height="0.3333in"/>
    </style:style>
    <style:style style:name="T152" style:parent-style-name="預設段落字型" style:family="text">
      <style:text-properties fo:font-weight="bold" style:font-weight-asian="bold"/>
    </style:style>
    <style:style style:name="P153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2.1354in"/>
          <style:tab-stop style:type="left" style:position="2.643in"/>
        </style:tab-stops>
      </style:paragraph-properties>
    </style:style>
    <style:style style:name="P154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2.1423in"/>
          <style:tab-stop style:type="left" style:position="2.643in"/>
        </style:tab-stops>
      </style:paragraph-properties>
    </style:style>
    <style:style style:name="P155" style:parent-style-name="選擇-題目" style:family="paragraph">
      <style:paragraph-properties fo:line-height="0.3333in"/>
    </style:style>
    <style:style style:name="P156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1.7388in"/>
          <style:tab-stop style:type="left" style:position="2.643in"/>
        </style:tab-stops>
      </style:paragraph-properties>
    </style:style>
    <style:style style:name="P157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1.7388in"/>
          <style:tab-stop style:type="left" style:position="2.643in"/>
        </style:tab-stops>
      </style:paragraph-properties>
    </style:style>
    <style:style style:name="P158" style:parent-style-name="選擇-題目" style:family="paragraph">
      <style:paragraph-properties fo:line-height="0.3333in"/>
    </style:style>
    <style:style style:name="T159" style:parent-style-name="預設段落字型" style:family="text">
      <style:text-properties fo:font-weight="bold" style:font-weight-asian="bold" style:text-underline-type="double" style:text-underline-style="solid" style:text-underline-width="auto" style:text-underline-mode="continuous"/>
    </style:style>
    <style:style style:name="P160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1.7388in"/>
          <style:tab-stop style:type="left" style:position="2.643in"/>
        </style:tab-stops>
      </style:paragraph-properties>
    </style:style>
    <style:style style:name="P161" style:parent-style-name="選擇-選項4" style:family="paragraph">
      <style:paragraph-properties fo:line-height="0.3333in" fo:margin-left="0.9444in">
        <style:tab-stops>
          <style:tab-stop style:type="left" style:position="0.8347in"/>
          <style:tab-stop style:type="left" style:position="1.7388in"/>
          <style:tab-stop style:type="left" style:position="2.643in"/>
        </style:tab-stops>
      </style:paragraph-properties>
    </style:style>
    <style:style style:name="P162" style:parent-style-name="選擇-選項4" style:family="paragraph">
      <style:paragraph-properties fo:line-height="0.2381in" fo:margin-left="0in" fo:text-indent="0in">
        <style:tab-stops>
          <style:tab-stop style:type="left" style:position="1.7791in"/>
          <style:tab-stop style:type="left" style:position="2.6833in"/>
          <style:tab-stop style:type="left" style:position="3.5875in"/>
        </style:tab-stops>
      </style:paragraph-properties>
    </style:style>
    <style:style style:name="P163" style:parent-style-name="內文" style:family="paragraph">
      <style:paragraph-properties fo:margin-top="0.125in" fo:margin-bottom="0.125in" fo:margin-left="0.0833in" fo:text-indent="-0.0833in">
        <style:tab-stops/>
      </style:paragraph-properties>
      <style:text-properties fo:color="#000000" style:font-size-complex="14pt"/>
    </style:style>
    <style:style style:name="P164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65" style:parent-style-name="內文" style:family="paragraph">
      <style:paragraph-properties fo:line-height="0.3333in" fo:margin-left="0.0972in" fo:text-indent="-0.0972in">
        <style:tab-stops/>
      </style:paragraph-properties>
    </style:style>
    <style:style style:name="T166" style:parent-style-name="預設段落字型" style:family="text">
      <style:text-properties fo:color="#000000" fo:font-size="14pt" style:font-size-asian="14pt" style:font-size-complex="14pt"/>
    </style:style>
    <style:style style:name="T167" style:parent-style-name="預設段落字型" style:family="text">
      <style:text-properties fo:color="#000000" fo:font-size="14pt" style:font-size-asian="14pt" style:font-size-complex="14pt"/>
    </style:style>
    <style:style style:name="T168" style:parent-style-name="預設段落字型" style:family="text">
      <style:text-properties fo:color="#000000" fo:font-size="14pt" style:font-size-asian="14pt" style:font-size-complex="14pt"/>
    </style:style>
    <style:style style:name="T169" style:parent-style-name="預設段落字型" style:family="text">
      <style:text-properties fo:color="#000000" fo:font-size="14pt" style:font-size-asian="14pt" style:font-size-complex="14pt"/>
    </style:style>
    <style:style style:name="T170" style:parent-style-name="預設段落字型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fo:color="#000000" fo:font-size="14pt" style:font-size-asian="14pt" style:font-size-complex="14pt"/>
    </style:style>
    <style:style style:name="T173" style:parent-style-name="預設段落字型" style:family="text">
      <style:text-properties fo:color="#000000" fo:font-size="14pt" style:font-size-asian="14pt" style:font-size-complex="14pt"/>
    </style:style>
    <style:style style:name="T174" style:parent-style-name="預設段落字型" style:family="text">
      <style:text-properties fo:color="#000000" fo:font-size="14pt" style:font-size-asian="14pt" style:font-size-complex="14pt"/>
    </style:style>
    <style:style style:name="P175" style:parent-style-name="內文" style:family="paragraph">
      <style:paragraph-properties fo:line-height="0.3055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76" style:parent-style-name="內文" style:family="paragraph">
      <style:paragraph-properties fo:margin-top="0.125in" fo:margin-bottom="0.125in" fo:margin-left="0.0833in" fo:text-indent="-0.0833in">
        <style:tab-stops/>
      </style:paragraph-properties>
      <style:text-properties fo:color="#000000" style:font-size-complex="14pt"/>
    </style:style>
    <style:style style:name="P177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78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79" style:parent-style-name="內文" style:family="paragraph">
      <style:paragraph-properties fo:line-height="0.3333in" fo:margin-left="0.0972in" fo:text-indent="-0.0972in">
        <style:tab-stops/>
      </style:paragraph-properties>
      <style:text-properties fo:color="#000000" fo:font-size="14pt" style:font-size-asian="14pt" style:font-size-complex="14pt"/>
    </style:style>
    <style:style style:name="P180" style:parent-style-name="內文" style:family="paragraph">
      <style:paragraph-properties fo:line-height="0.2083in"/>
      <style:text-properties fo:color="#000000" fo:font-size="14pt" style:font-size-asian="14pt" style:font-size-complex="14pt"/>
    </style:style>
    <style:style style:name="P181" style:parent-style-name="頁首" style:master-page-name="MP1" style:family="paragraph">
      <style:paragraph-properties fo:break-before="page" fo:text-align="center" fo:line-height="0.3611in" fo:margin-right="-0.0583in">
        <style:tab-stops/>
      </style:paragraph-properties>
    </style:style>
    <style:style style:name="T186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187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188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189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190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191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192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T193" style:parent-style-name="預設段落字型" style:family="text">
      <style:text-properties style:font-name-asian="標楷體" fo:color="#000000" fo:letter-spacing="0.0097in" fo:font-size="14pt" style:font-size-asian="14pt" style:font-size-complex="14pt"/>
    </style:style>
    <style:style style:name="P194" style:parent-style-name="頁首" style:family="paragraph">
      <style:paragraph-properties fo:margin-bottom="0.25in" fo:line-height="0.3611in" fo:text-indent="2.7562in">
        <style:tab-stops>
          <style:tab-stop style:type="center" style:position="-1.125in"/>
        </style:tab-stops>
      </style:paragraph-properties>
    </style:style>
    <style:style style:name="T195" style:parent-style-name="預設段落字型" style:family="text">
      <style:text-properties fo:font-size="9pt" style:font-size-asian="9pt"/>
    </style:style>
    <style:style style:name="T196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197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198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99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00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01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02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03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/>
    </style:style>
    <style:style style:name="T204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05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206" style:parent-style-name="預設段落字型" style:family="text">
      <style:text-properties style:font-name-asian="標楷體" fo:color="#000000" fo:letter-spacing="0.0097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olumn208" style:family="table-column">
      <style:table-column-properties style:column-width="0.3701in"/>
    </style:style>
    <style:style style:name="TableColumn209" style:family="table-column">
      <style:table-column-properties style:column-width="6.709in"/>
    </style:style>
    <style:style style:name="Table207" style:family="table">
      <style:table-properties style:width="7.0791in" fo:margin-left="0in" table:align="left"/>
    </style:style>
    <style:style style:name="TableRow210" style:family="table-row">
      <style:table-row-properties style:min-row-height="0.4444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3" style:family="table-row">
      <style:table-row-properties style:min-row-height="0.4805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17" style:family="table-column">
      <style:table-column-properties style:column-width="0.3701in"/>
    </style:style>
    <style:style style:name="TableColumn218" style:family="table-column">
      <style:table-column-properties style:column-width="6.709in"/>
    </style:style>
    <style:style style:name="Table216" style:family="table">
      <style:table-properties style:width="7.0791in" fo:margin-left="0in" table:align="left"/>
    </style:style>
    <style:style style:name="TableRow219" style:family="table-row">
      <style:table-row-properties style:min-row-height="0.518in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text-properties fo:font-size="14pt" style:font-size-asian="14pt" style:font-size-complex="14pt"/>
    </style:style>
    <style:style style:name="TableRow224" style:family="table-row">
      <style:table-row-properties style:min-row-height="0.4944i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fo:font-size="14pt" style:font-size-asian="14pt" style:font-size-complex="14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fo:font-size="14pt" style:font-size-asian="14pt" style:font-size-complex="14pt"/>
    </style:style>
    <style:style style:name="TableRow229" style:family="table-row">
      <style:table-row-properties style:min-row-height="0.4833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fo:font-size="14pt" style:font-size-asian="14pt" style:font-size-complex="14pt"/>
    </style:style>
    <style:style style:name="P234" style:parent-style-name="內文" style:family="paragraph">
      <style:text-properties fo:font-size="14pt" style:font-size-asian="14pt" style:font-size-complex="14pt"/>
    </style:style>
    <style:style style:name="P235" style:parent-style-name="內文" style:family="paragraph">
      <style:text-properties fo:font-size="14pt" style:font-size-asian="14pt"/>
    </style:style>
    <style:style style:name="P236" style:parent-style-name="內文" style:family="paragraph">
      <style:text-properties fo:font-size="14pt" style:font-size-asian="14pt"/>
    </style:style>
    <style:style style:name="P237" style:parent-style-name="內文" style:family="paragraph">
      <style:text-properties fo:font-size="14pt" style:font-size-asian="14pt"/>
    </style:style>
    <style:style style:name="P238" style:parent-style-name="頁首" style:family="paragraph">
      <style:paragraph-properties fo:break-before="page"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24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250" style:parent-style-name="頁首" style:family="paragraph">
      <style:paragraph-properties fo:text-align="justify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251" style:parent-style-name="testTypeHeader" style:family="paragraph">
      <style:paragraph-properties fo:margin-top="0in" fo:margin-bottom="0in" style:line-height-at-least="0.25in"/>
    </style:style>
    <style:style style:name="P252" style:parent-style-name="內文" style:family="paragraph">
      <style:paragraph-properties style:snap-to-layout-grid="false" style:line-height-at-least="0.25in"/>
      <style:text-properties fo:color="#808000"/>
    </style:style>
    <style:style style:name="P253" style:parent-style-name="內文" style:family="paragraph">
      <style:paragraph-properties style:snap-to-layout-grid="false" style:line-height-at-least="0.25in"/>
    </style:style>
    <style:style style:name="T254" style:parent-style-name="預設段落字型" style:family="text">
      <style:text-properties fo:color="#808000"/>
    </style:style>
    <style:style style:name="T255" style:parent-style-name="預設段落字型" style:family="text">
      <style:text-properties fo:color="#808000"/>
    </style:style>
    <style:style style:name="P256" style:parent-style-name="內文" style:family="paragraph">
      <style:paragraph-properties style:snap-to-layout-grid="false" style:line-height-at-least="0.25in"/>
    </style:style>
    <style:style style:name="T257" style:parent-style-name="預設段落字型" style:family="text">
      <style:text-properties fo:color="#808000"/>
    </style:style>
    <style:style style:name="T258" style:parent-style-name="預設段落字型" style:family="text">
      <style:text-properties fo:color="#808000"/>
    </style:style>
    <style:style style:name="P259" style:parent-style-name="內文" style:family="paragraph">
      <style:paragraph-properties style:snap-to-layout-grid="false" style:line-height-at-least="0.25in"/>
      <style:text-properties fo:color="#808000"/>
    </style:style>
    <style:style style:name="P260" style:parent-style-name="內文" style:family="paragraph">
      <style:paragraph-properties style:snap-to-layout-grid="false" style:line-height-at-least="0.25in"/>
      <style:text-properties fo:color="#808000"/>
    </style:style>
    <style:style style:name="P261" style:parent-style-name="內文" style:family="paragraph">
      <style:paragraph-properties style:snap-to-layout-grid="false" style:line-height-at-least="0.25in"/>
      <style:text-properties fo:color="#808000"/>
    </style:style>
    <style:style style:name="P262" style:parent-style-name="testTypeHeader" style:family="paragraph">
      <style:paragraph-properties fo:margin-top="0in" fo:margin-bottom="0in" style:line-height-at-least="0.25in"/>
    </style:style>
    <style:style style:name="P263" style:parent-style-name="內文" style:family="paragraph">
      <style:paragraph-properties style:snap-to-layout-grid="false" style:line-height-at-least="0.25in"/>
      <style:text-properties fo:color="#808000"/>
    </style:style>
    <style:style style:name="P264" style:parent-style-name="內文" style:family="paragraph">
      <style:paragraph-properties style:snap-to-layout-grid="false" style:line-height-at-least="0.25in"/>
    </style:style>
    <style:style style:name="T265" style:parent-style-name="預設段落字型" style:family="text">
      <style:text-properties fo:color="#808000" fo:letter-spacing="-0.0069in"/>
    </style:style>
    <style:style style:name="T266" style:parent-style-name="預設段落字型" style:family="text">
      <style:text-properties fo:color="#808000" fo:letter-spacing="-0.0069in"/>
    </style:style>
    <style:style style:name="P267" style:parent-style-name="內文" style:family="paragraph">
      <style:paragraph-properties style:snap-to-layout-grid="false" style:line-height-at-least="0.25in"/>
      <style:text-properties fo:color="#808000"/>
    </style:style>
    <style:style style:name="P268" style:parent-style-name="內文" style:family="paragraph">
      <style:paragraph-properties style:snap-to-layout-grid="false" style:line-height-at-least="0.25in"/>
      <style:text-properties fo:color="#808000"/>
    </style:style>
    <style:style style:name="P269" style:parent-style-name="內文" style:family="paragraph">
      <style:paragraph-properties style:snap-to-layout-grid="false" style:line-height-at-least="0.25in"/>
      <style:text-properties fo:color="#808000"/>
    </style:style>
    <style:style style:name="P270" style:parent-style-name="內文" style:family="paragraph">
      <style:paragraph-properties style:snap-to-layout-grid="false" style:line-height-at-least="0.25in"/>
      <style:text-properties fo:color="#808000"/>
    </style:style>
    <style:style style:name="P271" style:parent-style-name="testTypeHeader" style:family="paragraph">
      <style:paragraph-properties fo:margin-top="0in" fo:margin-bottom="0in" style:line-height-at-least="0.25in"/>
    </style:style>
    <style:style style:name="P272" style:parent-style-name="內文" style:family="paragraph">
      <style:paragraph-properties style:snap-to-layout-grid="false" style:line-height-at-least="0.25in"/>
      <style:text-properties fo:color="#808000"/>
    </style:style>
    <style:style style:name="P273" style:parent-style-name="內文" style:family="paragraph">
      <style:paragraph-properties style:snap-to-layout-grid="false" style:line-height-at-least="0.25in" fo:margin-left="0.25in">
        <style:tab-stops/>
      </style:paragraph-properties>
      <style:text-properties fo:color="#808000"/>
    </style:style>
    <style:style style:name="P274" style:parent-style-name="內文" style:family="paragraph">
      <style:paragraph-properties style:snap-to-layout-grid="false" style:line-height-at-least="0.25in" fo:margin-left="0.25in">
        <style:tab-stops/>
      </style:paragraph-properties>
      <style:text-properties fo:color="#808000"/>
    </style:style>
    <style:style style:name="P275" style:parent-style-name="內文" style:family="paragraph">
      <style:paragraph-properties style:snap-to-layout-grid="false" style:line-height-at-least="0.25in" fo:margin-left="0.25in">
        <style:tab-stops/>
      </style:paragraph-properties>
      <style:text-properties fo:color="#808000"/>
    </style:style>
    <style:style style:name="P276" style:parent-style-name="內文" style:family="paragraph">
      <style:paragraph-properties style:snap-to-layout-grid="false" style:line-height-at-least="0.25in"/>
      <style:text-properties fo:color="#808000"/>
    </style:style>
    <style:style style:name="P277" style:parent-style-name="內文" style:family="paragraph">
      <style:paragraph-properties style:snap-to-layout-grid="false" style:line-height-at-least="0.25in" fo:margin-left="0.25in">
        <style:tab-stops/>
      </style:paragraph-properties>
      <style:text-properties fo:color="#808000"/>
    </style:style>
    <style:style style:name="P278" style:parent-style-name="內文" style:family="paragraph">
      <style:paragraph-properties style:snap-to-layout-grid="false" style:line-height-at-least="0.25in" fo:margin-left="0.25in">
        <style:tab-stops/>
      </style:paragraph-properties>
      <style:text-properties fo:color="#808000"/>
    </style:style>
    <style:style style:name="P279" style:parent-style-name="內文" style:family="paragraph">
      <style:paragraph-properties style:snap-to-layout-grid="false" style:line-height-at-least="0.25in" fo:margin-left="0.25in">
        <style:tab-stops/>
      </style:paragraph-properties>
      <style:text-properties fo:color="#808000"/>
    </style:style>
    <style:style style:name="P280" style:parent-style-name="內文" style:family="paragraph">
      <style:paragraph-properties style:snap-to-layout-grid="false" style:line-height-at-least="0.25in" fo:margin-left="0.8298in" fo:text-indent="-0.8298in">
        <style:tab-stops/>
      </style:paragraph-properties>
    </style:style>
    <style:style style:name="T281" style:parent-style-name="預設段落字型" style:family="text">
      <style:text-properties fo:color="#808000" fo:letter-spacing="-0.0069in"/>
    </style:style>
    <style:style style:name="T282" style:parent-style-name="預設段落字型" style:family="text">
      <style:text-properties fo:color="#808000" fo:letter-spacing="-0.0069in"/>
    </style:style>
    <style:style style:name="P283" style:parent-style-name="內文" style:family="paragraph">
      <style:paragraph-properties style:snap-to-layout-grid="false" style:line-height-at-least="0.25in" fo:margin-left="0.8805in" fo:text-indent="-0.2138in">
        <style:tab-stops/>
      </style:paragraph-properties>
    </style:style>
    <style:style style:name="T284" style:parent-style-name="預設段落字型" style:family="text">
      <style:text-properties fo:color="#808000" fo:letter-spacing="-0.0069in"/>
    </style:style>
    <style:style style:name="T285" style:parent-style-name="預設段落字型" style:family="text">
      <style:text-properties fo:color="#808000"/>
    </style:style>
    <style:style style:name="T286" style:parent-style-name="預設段落字型" style:family="text">
      <style:text-properties fo:color="#808000" fo:letter-spacing="-0.0069in"/>
    </style:style>
    <style:style style:name="P287" style:parent-style-name="內文" style:family="paragraph">
      <style:paragraph-properties style:snap-to-layout-grid="false" style:line-height-at-least="0.25in" fo:margin-left="0.8854in" fo:text-indent="-0.2187in">
        <style:tab-stops/>
      </style:paragraph-properties>
    </style:style>
    <style:style style:name="T288" style:parent-style-name="預設段落字型" style:family="text">
      <style:text-properties fo:color="#808000" fo:letter-spacing="-0.0069in"/>
    </style:style>
    <style:style style:name="T289" style:parent-style-name="預設段落字型" style:family="text">
      <style:text-properties fo:color="#808000"/>
    </style:style>
    <style:style style:name="T290" style:parent-style-name="預設段落字型" style:family="text">
      <style:text-properties fo:color="#808000" fo:letter-spacing="-0.0069in"/>
    </style:style>
    <style:style style:name="P291" style:parent-style-name="內文" style:family="paragraph">
      <style:paragraph-properties style:snap-to-layout-grid="false" style:line-height-at-least="0.25in" fo:margin-left="0.8805in" fo:text-indent="-0.2138in">
        <style:tab-stops/>
      </style:paragraph-properties>
    </style:style>
    <style:style style:name="T292" style:parent-style-name="預設段落字型" style:family="text">
      <style:text-properties fo:color="#808000" fo:letter-spacing="-0.0069in"/>
    </style:style>
    <style:style style:name="P293" style:parent-style-name="內文" style:family="paragraph">
      <style:paragraph-properties style:snap-to-layout-grid="false" style:line-height-at-least="0.25in" fo:margin-left="0.8576in" fo:text-indent="-0.1909in">
        <style:tab-stops/>
      </style:paragraph-properties>
    </style:style>
    <style:style style:name="T294" style:parent-style-name="預設段落字型" style:family="text">
      <style:text-properties fo:color="#808000" fo:letter-spacing="-0.0069in"/>
    </style:style>
    <style:style style:name="P295" style:parent-style-name="內文" style:family="paragraph">
      <style:paragraph-properties style:snap-to-layout-grid="false" style:line-height-at-least="0.25in" fo:margin-left="0.9048in" fo:text-indent="-0.9048in">
        <style:tab-stops/>
      </style:paragraph-properties>
    </style:style>
    <style:style style:name="T296" style:parent-style-name="預設段落字型" style:family="text">
      <style:text-properties style:font-name-complex="細明體" fo:color="#808000"/>
    </style:style>
    <style:style style:name="T297" style:parent-style-name="預設段落字型" style:family="text">
      <style:text-properties style:font-name-complex="細明體" fo:color="#808000"/>
    </style:style>
    <style:style style:name="T298" style:parent-style-name="預設段落字型" style:family="text">
      <style:text-properties fo:color="#808000"/>
    </style:style>
    <style:style style:name="T299" style:parent-style-name="預設段落字型" style:family="text">
      <style:text-properties style:font-name-complex="細明體" fo:color="#808000"/>
    </style:style>
    <style:style style:name="P300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  <style:text-properties style:font-name-complex="細明體" fo:color="#808000"/>
    </style:style>
    <style:style style:name="P301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  <style:text-properties style:font-name-complex="細明體" fo:color="#808000"/>
    </style:style>
    <style:style style:name="P302" style:parent-style-name="內文" style:family="paragraph">
      <style:paragraph-properties style:snap-to-layout-grid="false" style:line-height-at-least="0.25in" fo:margin-left="0.8666in" fo:text-indent="-0.2in">
        <style:tab-stops/>
      </style:paragraph-properties>
    </style:style>
    <style:style style:name="T303" style:parent-style-name="預設段落字型" style:family="text">
      <style:text-properties style:font-name-complex="細明體" fo:color="#808000"/>
    </style:style>
    <style:style style:name="T304" style:parent-style-name="預設段落字型" style:family="text">
      <style:text-properties fo:color="#808000"/>
    </style:style>
    <style:style style:name="T305" style:parent-style-name="預設段落字型" style:family="text">
      <style:text-properties style:font-name-complex="細明體" fo:color="#808000"/>
    </style:style>
    <style:style style:name="P306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  <style:text-properties style:font-name-complex="細明體" fo:color="#808000"/>
    </style:style>
    <style:style style:name="P307" style:parent-style-name="內文" style:family="paragraph">
      <style:paragraph-properties style:snap-to-layout-grid="false" style:line-height-at-least="0.25in" fo:margin-left="0.9048in" fo:text-indent="-0.9048in">
        <style:tab-stops/>
      </style:paragraph-properties>
      <style:text-properties fo:color="#808000"/>
    </style:style>
    <style:style style:name="P308" style:parent-style-name="內文" style:family="paragraph">
      <style:paragraph-properties style:snap-to-layout-grid="false" style:line-height-at-least="0.25in" fo:margin-left="0.9in" fo:text-indent="-0.2333in">
        <style:tab-stops/>
      </style:paragraph-properties>
      <style:text-properties fo:color="#808000"/>
    </style:style>
    <style:style style:name="P309" style:parent-style-name="內文" style:family="paragraph">
      <style:paragraph-properties style:snap-to-layout-grid="false" style:line-height-at-least="0.25in" fo:margin-left="0.875in" fo:text-indent="-0.2083in">
        <style:tab-stops/>
      </style:paragraph-properties>
      <style:text-properties fo:color="#808000"/>
    </style:style>
    <style:style style:name="P310" style:parent-style-name="頁首" style:family="paragraph">
      <style:paragraph-properties fo:break-before="page" fo:text-align="center" fo:line-height="0.3611in" fo:margin-right="-0.0583in">
        <style:tab-stops/>
      </style:paragraph-properties>
    </style:style>
    <style:style style:name="T311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12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13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14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315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316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317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P318" style:parent-style-name="內文" style:family="paragraph">
      <style:text-properties fo:font-size="14pt" style:font-size-asian="14pt"/>
    </style:style>
    <style:style style:name="P319" style:parent-style-name="內文" style:family="paragraph">
      <style:text-properties fo:font-size="14pt" style:font-size-asian="14pt"/>
    </style:style>
    <style:style style:name="T3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text-position="super 66.6%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36" style:parent-style-name="頁首" style:family="paragraph">
      <style:paragraph-properties fo:text-align="justify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337" style:parent-style-name="內文" style:family="paragraph">
      <style:paragraph-properties fo:line-height="0.2083in"/>
      <style:text-properties fo:color="#000000" fo:font-size="14pt" style:font-size-asian="14pt" style:font-size-complex="14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.25254in, 0.39994in, 0.14193in, 0.16643in)"/>
    </style:style>
    <style:style style:family="graphic" style:name="a12" style:parent-style-name="Graphics">
      <style:graphic-properties fo:border="0.01042in none" fo:background-color="transparent" fo:clip="rect(0.01662in, 0in, 0in, 0.19164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.36737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 draw:color-mode="greyscale"/>
    </style:style>
    <style:style style:family="graphic" style:name="a4" style:parent-style-name="Graphics">
      <style:graphic-properties fo:border="0.01042in none" fo:background-color="transparent" fo:clip="rect(0in, 0in, 0in, 0in)" draw:color-mode="greyscale"/>
    </style:style>
    <style:style style:family="graphic" style:name="a5" style:parent-style-name="Graphics">
      <style:graphic-properties fo:border="0.01042in none" fo:background-color="transparent" fo:clip="rect(0in, 0in, 0in, 0in)" draw:color-mode="greyscale"/>
    </style:style>
    <style:style style:family="graphic" style:name="a6" style:parent-style-name="Graphics">
      <style:graphic-properties fo:border="0.01042in none" fo:background-color="transparent" fo:clip="rect(0in, 0in, 0in, 0in)" draw:color-mode="greyscale"/>
    </style:style>
    <style:style style:family="graphic" style:name="a7" style:parent-style-name="Graphics">
      <style:graphic-properties fo:border="0.01042in none" fo:background-color="transparent" fo:clip="rect(0in, 0.03575in, 0.03407in, 0in)" draw:color-mode="greyscale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 draw:color-mode="greyscale"/>
    </style:style>
  </office:automatic-styles>
  <office:body>
    <office:text text:use-soft-page-breaks="true">
      <text:p text:style-name="P1"><text:span text:style-name="T6">新北市立</text:span><text:span text:style-name="T7">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一</text:span><text:span text:style-name="T14">次定期評量</text:span><text:span text:style-name="T15">英語</text:span><text:span text:style-name="T16">科</text:span><text:span text:style-name="T17">試題</text:span></text:p>
      <text:p text:style-name="P18"><text:span text:style-name="T19"><draw:connector draw:type="line" svg:x1="0in" svg:y1="0.38889in" svg:x2="8.90903in" svg:y2="0.38889in" draw:z-index="251657216" draw:id="id0" draw:style-name="a0" draw:name="Line 2" text:anchor-type="paragraph"><svg:title/><svg:desc/></draw:connector></text:span><text:span text:style-name="T20">八</text:span><text:span text:style-name="T21">年級</text:span><text:span text:style-name="T22">　　　</text:span><text:span text:style-name="T23">班</text:span><text:span text:style-name="T24"><text:s/></text:span><text:span text:style-name="T25">座號</text:span><text:span text:style-name="T26">　　　</text:span><text:span text:style-name="T27">姓名</text:span><text:span text:style-name="T28">　　　</text:span><text:span text:style-name="T29"><text:s text:c="6"/></text:span><text:span text:style-name="T30">　</text:span></text:p>
      <text:p text:style-name="P31">一 聽力測驗30%</text:p>
      <text:h text:style-name="testTypeHeader" text:outline-level="1"><text:span text:style-name="T32">A.</text:span><text:s/>辨識句意：根據聽到的內容，選出符合描述的圖片。10%</text:h>
      <text:list text:style-name="LFO45" text:continue-numbering="true">
        <text:list-item>
          <text:p text:style-name="P33"><text:bookmark-start text:name="Z_DFF50740BA35499B94390CFEEF26155F"/><text:bookmark-start text:name="Q_DFF50740BA35499B94390CFEEF26155F"/><text:span text:style-name="T34">(Ａ)</text:span><text:span text:style-name="T35">　</text:span><text:span text:style-name="T36"><draw:frame draw:style-name="a1" draw:name="圖片 1" text:anchor-type="as-char" svg:x="0in" svg:y="0in" svg:width="1.14167in" svg:height="1.09167in" style:rel-width="scale" style:rel-height="scale"><draw:image xlink:href="media/image1.jpeg" xlink:type="simple" xlink:show="embed" xlink:actuate="onLoad"/><svg:title/><svg:desc/></draw:frame></text:span><text:span text:style-name="T37"><text:s text:c="4"/></text:span><text:span text:style-name="T38">(Ｂ)</text:span><text:span text:style-name="T39">　</text:span><text:span text:style-name="T40"><draw:frame draw:style-name="a2" draw:name="圖片 2" text:anchor-type="as-char" svg:x="0in" svg:y="0in" svg:width="1.14167in" svg:height="0.875in" style:rel-width="scale" style:rel-height="scale"><draw:image xlink:href="media/image2.jpeg" xlink:type="simple" xlink:show="embed" xlink:actuate="onLoad"/><svg:title/><svg:desc/></draw:frame></text:span><text:span text:style-name="T41"><text:s text:c="3"/></text:span><text:span text:style-name="T42">(Ｃ)</text:span><text:span text:style-name="T43">　</text:span><text:span text:style-name="T44"><draw:frame draw:style-name="a3" draw:name="圖片 3" text:anchor-type="as-char" svg:x="0in" svg:y="0in" svg:width="1.15833in" svg:height="1.15833in" style:rel-width="scale" style:rel-height="scale"><draw:image xlink:href="media/image3.jpeg" xlink:type="simple" xlink:show="embed" xlink:actuate="onLoad"/><svg:title/><svg:desc/></draw:frame></text:span></text:p>
        </text:list-item>
        <text:list-item>
          <text:p text:style-name="P45"><text:bookmark-start text:name="Z_E54A11E04A1047829BFEB491C4D94A5C"/><text:bookmark-start text:name="Q_E54A11E04A1047829BFEB491C4D94A5C"/><text:span text:style-name="T46">(Ａ)</text:span><text:span text:style-name="T47">　</text:span><text:span text:style-name="T48"><draw:frame draw:style-name="a4" draw:name="圖片 1" text:anchor-type="as-char" svg:x="0in" svg:y="0in" svg:width="1.175in" svg:height="1.00833in" style:rel-width="scale" style:rel-height="scale"><draw:image xlink:href="media/image4.jpeg" xlink:type="simple" xlink:show="embed" xlink:actuate="onLoad"/><svg:title/><svg:desc/></draw:frame></text:span><text:span text:style-name="T49"><text:s text:c="3"/></text:span><text:span text:style-name="T50">(Ｂ)</text:span><text:span text:style-name="T51">　</text:span><text:span text:style-name="T52"><draw:frame draw:style-name="a5" draw:name="圖片 5" text:anchor-type="as-char" svg:x="0in" svg:y="0in" svg:width="1.18333in" svg:height="1.06667in" style:rel-width="scale" style:rel-height="scale"><draw:image xlink:href="media/image5.jpeg" xlink:type="simple" xlink:show="embed" xlink:actuate="onLoad"/><svg:title/><svg:desc/></draw:frame></text:span><text:span text:style-name="T53"><text:s text:c="3"/></text:span><text:span text:style-name="T54">(Ｃ)</text:span><text:span text:style-name="T55">　</text:span><text:span text:style-name="T56"><draw:frame draw:style-name="a6" draw:name="圖片 1" text:anchor-type="as-char" svg:x="0in" svg:y="0in" svg:width="1.2in" svg:height="1.16667in" style:rel-width="scale" style:rel-height="scale"><draw:image xlink:href="media/image6.png" xlink:type="simple" xlink:show="embed" xlink:actuate="onLoad"/><svg:title/><svg:desc/></draw:frame></text:span></text:p>
        </text:list-item>
        <text:list-item>
          <text:p text:style-name="P57"><text:bookmark-start text:name="Z_F2733F27B09E408396ABF0D7DBE6EA34"/><text:bookmark-start text:name="Q_F2733F27B09E408396ABF0D7DBE6EA34"/><text:bookmark-end text:name="Z_E54A11E04A1047829BFEB491C4D94A5C"/><text:bookmark-end text:name="Q_E54A11E04A1047829BFEB491C4D94A5C"/><text:span text:style-name="T58">(Ａ)</text:span><text:span text:style-name="T59">　</text:span><text:span text:style-name="T60"><draw:frame draw:style-name="a7" draw:name="圖片 7" text:anchor-type="as-char" svg:x="0in" svg:y="0in" svg:width="1.125in" svg:height="0.96667in" style:rel-width="scale" style:rel-height="scale"><draw:image xlink:href="media/image7.jpeg" xlink:type="simple" xlink:show="embed" xlink:actuate="onLoad"/><svg:title/><svg:desc/></draw:frame></text:span><text:span text:style-name="T61"><text:s text:c="4"/></text:span><text:span text:style-name="T62">(Ｂ)</text:span><text:span text:style-name="T63">　</text:span><text:span text:style-name="T64"><draw:frame draw:style-name="a8" draw:name="圖片 1" text:anchor-type="as-char" svg:x="0in" svg:y="0in" svg:width="1.125in" svg:height="1.13333in" style:rel-width="scale" style:rel-height="scale"><draw:image xlink:href="media/image8.png" xlink:type="simple" xlink:show="embed" xlink:actuate="onLoad"/><svg:title/><svg:desc/></draw:frame></text:span><text:span text:style-name="T65"><text:s text:c="3"/></text:span><text:span text:style-name="T66">(Ｃ)</text:span><text:span text:style-name="T67">　</text:span><text:span text:style-name="T68"><draw:frame draw:style-name="a9" draw:name="圖片 9" text:anchor-type="as-char" svg:x="0in" svg:y="0in" svg:width="1.125in" svg:height="0.96667in" style:rel-width="scale" style:rel-height="scale"><draw:image xlink:href="media/image9.jpeg" xlink:type="simple" xlink:show="embed" xlink:actuate="onLoad"/><svg:title/><svg:desc/></draw:frame></text:span></text:p>
        </text:list-item>
        <text:list-item>
          <text:p text:style-name="P69"><text:bookmark-end text:name="Z_F2733F27B09E408396ABF0D7DBE6EA34"/><text:bookmark-end text:name="Q_F2733F27B09E408396ABF0D7DBE6EA34"/><text:span text:style-name="T70">(Ａ)</text:span><text:span text:style-name="T71">　</text:span><text:span text:style-name="T72"><draw:frame draw:style-name="a10" draw:name="圖片 1" text:anchor-type="as-char" svg:x="0in" svg:y="0in" svg:width="1.10833in" svg:height="1.08333in" style:rel-width="scale" style:rel-height="scale"><draw:image xlink:href="media/image10.png" xlink:type="simple" xlink:show="embed" xlink:actuate="onLoad"/><svg:title/><svg:desc/></draw:frame></text:span><text:span text:style-name="T73"><text:s text:c="3"/></text:span><text:span text:style-name="T74">(Ｂ)</text:span><text:span text:style-name="T75">　</text:span><text:span text:style-name="T76"><draw:frame draw:style-name="a11" draw:name="圖片 11" text:anchor-type="as-char" svg:x="0in" svg:y="0in" svg:width="1.10833in" svg:height="1.05833in" style:rel-width="scale" style:rel-height="scale"><draw:image xlink:href="media/image11.png" xlink:type="simple" xlink:show="embed" xlink:actuate="onLoad"/><svg:title/><svg:desc/></draw:frame></text:span><text:span text:style-name="T77"><text:s text:c="4"/></text:span><text:span text:style-name="T78">(Ｃ)</text:span><text:span text:style-name="T79">　</text:span><text:span text:style-name="T80"><draw:frame draw:style-name="a12" draw:name="圖片 12" text:anchor-type="as-char" svg:x="0in" svg:y="0in" svg:width="1.1in" svg:height="1.05833in" style:rel-width="scale" style:rel-height="scale"><draw:image xlink:href="media/image12.png" xlink:type="simple" xlink:show="embed" xlink:actuate="onLoad"/><svg:title/><svg:desc/></draw:frame></text:span></text:p>
        </text:list-item>
        <text:list-item>
          <text:p text:style-name="P81"><text:bookmark-start text:name="Z_DB49211ADCAE407591A9F755682AE90A"/><text:bookmark-start text:name="Q_DB49211ADCAE407591A9F755682AE90A"/><text:span text:style-name="T82">(Ａ)</text:span><text:span text:style-name="T83">　</text:span><text:span text:style-name="T84"><draw:frame draw:style-name="a13" draw:name="圖片 13" text:anchor-type="as-char" svg:x="0in" svg:y="0in" svg:width="1.10833in" svg:height="1.00833in" style:rel-width="scale" style:rel-height="scale"><draw:image xlink:href="media/image13.jpeg" xlink:type="simple" xlink:show="embed" xlink:actuate="onLoad"/><svg:title/><svg:desc/></draw:frame></text:span><text:span text:style-name="T85"><text:s text:c="4"/></text:span><text:span text:style-name="T86">(Ｂ)</text:span><text:span text:style-name="T87">　</text:span><text:span text:style-name="T88"><draw:frame draw:style-name="a14" draw:name="圖片 14" text:anchor-type="as-char" svg:x="0in" svg:y="0in" svg:width="1.125in" svg:height="0.96667in" style:rel-width="scale" style:rel-height="scale"><draw:image xlink:href="media/image14.jpeg" xlink:type="simple" xlink:show="embed" xlink:actuate="onLoad"/><svg:title/><svg:desc/></draw:frame></text:span><text:span text:style-name="T89"><text:s text:c="4"/></text:span><text:span text:style-name="T90">(Ｃ)</text:span><text:span text:style-name="T91">　</text:span><text:span text:style-name="T92"><draw:frame draw:style-name="a15" draw:name="圖片 15" text:anchor-type="as-char" svg:x="0in" svg:y="0in" svg:width="1.125in" svg:height="1.125in" style:rel-width="scale" style:rel-height="scale"><draw:image xlink:href="media/image15.jpeg" xlink:type="simple" xlink:show="embed" xlink:actuate="onLoad"/><svg:title/><svg:desc/></draw:frame></text:span></text:p>
        </text:list-item>
      </text:list>
      <text:p text:style-name="內文"><text:bookmark-end text:name="Z_DFF50740BA35499B94390CFEEF26155F"/><text:bookmark-end text:name="Q_DFF50740BA35499B94390CFEEF26155F"/><text:bookmark-end text:name="Z_DB49211ADCAE407591A9F755682AE90A"/><text:bookmark-end text:name="Q_DB49211ADCAE407591A9F755682AE90A"/></text:p>
      <text:p text:style-name="P93"><text:span text:style-name="T94">B. 基本問答</text:span><text:span text:style-name="T95">（根據聽到的內容，選出合適的回應）10%</text:span></text:p>
      <text:p text:style-name="P96">6.<text:s/>(Ａ)<text:s/><text:s/>I had a lot of fun<text:s/>in the contest.　<text:s/>(Ｂ)<text:s/><text:s/>I liked it very much. <text:s/>It<text:s/>was<text:s/>special.　<text:s/><text:line-break/>(Ｃ)　My New Year hope is to watch the show again.</text:p>
      <text:p text:style-name="P97">7.<text:s/>(Ａ)　So she feels bad now. <text:s/>And<text:s/>I<text:s/>have to take her to the doctor. <text:s/></text:p>
      <text:p text:style-name="P98">(Ｂ)　Can<text:s/>I<text:s/>have some pomelos or moon cakes?<text:s/><text:s text:c="3"/><text:s/>(Ｃ)　The Moon Festival is a holiday in Taiwan.</text:p>
      <text:p text:style-name="P99">8.<text:s/>(Ａ)　You bet. <text:s text:c="4"/><text:s/><text:s/>(Ｂ)<text:s/><text:s/>I don’t know.　<text:s text:c="5"/><text:s/><text:s/>(Ｃ)　<text:s/>Why not?</text:p>
      <text:p text:style-name="P100">9.<text:s/>(Ａ)　Because today is my birthday. <text:s/><text:s text:c="2"/><text:s/>(Ｂ)　Mr. Smith opened a toy shop two years ago.<text:line-break/>(Ｃ)　They’re from my cousin. <text:s/>He sent them to me last week.</text:p>
      <text:p text:style-name="P101">10.<text:s/>(Ａ)　No, it’s mine. <text:s text:c="4"/>(Ｂ)<text:s/><text:s/>No, it’s Mike’s.　<text:s text:c="5"/>(Ｃ)　<text:s/>No, it’s not a cap.<text:s/></text:p>
      <text:p text:style-name="P102"><text:span text:style-name="T103">C. 言談理解</text:span><text:span text:style-name="T104">（根據聽到的對話內容與問題，選出正確的答案）10%</text:span></text:p>
      <text:p text:style-name="P105">11.<text:s/>(Ａ)　Allen didn’t go out last weekend. <text:s text:c="3"/><text:s text:c="2"/>(Ｂ)　Allen played table tennis with Jim.<text:s/></text:p>
      <text:p text:style-name="P106"><text:s/>(Ｃ)　Allen didn’t like table tennis.</text:p>
      <text:p text:style-name="P107">12.<text:s/>(Ａ)　She visited the man. <text:s text:c="3"/><text:s/>(Ｂ)　She cooked for the man.<text:s/><text:s/><text:s text:c="2"/>(Ｃ)　She helped some old people.</text:p>
      <text:p text:style-name="P108">13.<text:s/>(Ａ)　The woman didn’t join the karaoke contest. <text:s/></text:p>
      <text:p text:style-name="P109">(Ｂ)　The man danced<text:s/>with<text:s/>the woman at the park.<text:s text:c="2"/>(Ｃ)　The<text:s/>karaoke party was<text:s/>bad.</text:p>
      <text:soft-page-break/>
      <text:p text:style-name="P110">14.<text:s/>(Ａ)　Ken woke up late because he didn’t sleep well. <text:s/><text:s/>(Ｂ)　They’re going to take a bus and have a picnic.<text:line-break/>(Ｃ)　They’re late for the bus.</text:p>
      <text:p text:style-name="P111">15.<text:s/>(Ａ)　Computers and books. <text:s text:c="2"/>(Ｂ)　Only computers. <text:s text:c="3"/>(Ｃ)　Nothing.</text:p>
      <text:p text:style-name="P112">二 <text:s/>綜合測驗（46％）</text:p>
      <text:p text:style-name="P113">16.A:What ___ do you like most? <text:s/>B:Math.<text:s/>(A)festival<text:s/>(B)subject<text:s/>(C)person<text:s/>(D)vacation</text:p>
      <text:p text:style-name="P114">17.Bill and his wife<text:s/>____<text:s/>a picnic last week.<text:s/><text:s/>(A)get together<text:s/>(B)learned from(C)woke up<text:s/>(D)went on</text:p>
      <text:p text:style-name="P115">18.We couldn’t go camping ___ the weather was<text:s/>bad.<text:s/><text:s/>(A)because<text:s/>(B),but<text:s/>(C)so<text:s/>(D)because of</text:p>
      <text:p text:style-name="P116">19.Justin ___ a pair of shoes __ his father.<text:s/><text:s text:c="2"/>(A)sent; X<text:s/>(B)bought; for<text:s/>(C)buys; to<text:s/>(D)shows; X</text:p>
      <text:p text:style-name="P117">20.After school, I practiced a<text:s/>Chinese<text:s/>___ with David.<text:s/>He helped me a lot.<text:s/></text:p>
      <text:p text:style-name="P118"><text:s/>(A)hope<text:s/>(B)deck<text:s/>(C)worksheet<text:s/>(D)show</text:p>
      <text:p text:style-name="P119">21.Her dream is to travel around the ___<text:s/>. <text:s/>(A)world<text:s/>(B)karaoke<text:s/>(C)sound<text:s/>(D)floor</text:p>
      <text:p text:style-name="P120">22.Peter likes sports, like baseball and___. <text:s/>(A)glove<text:s/>(B)volleyball<text:s/>(C)surprise<text:s/>(D)vest</text:p>
      <text:p text:style-name="P121">23.<text:bookmark-start text:name="Q_4B0D8BB2F7E24F6CAC6F4034DE17F960"/><text:s/>The girl<text:s/>is ___. She gave all her toys to the poor kids.<text:s text:c="3"/>(A)<text:s/>wonderful<text:s/><text:s text:c="2"/>(B)<text:s/>generous<text:s text:c="2"/>(C)belt<text:s text:c="3"/>(D)cheap<text:s/></text:p>
      <text:p text:style-name="P122"><text:bookmark-end text:name="Q_4B0D8BB2F7E24F6CAC6F4034DE17F960"/>24.<text:bookmark-start text:name="Q_51391E13F40D429C954C9143CCA314A5"/><text:s/>Jim: How often do you<text:s/>___<text:s/>your grandparents in Penghu? <text:s/>Ben: Once or twice a year. <text:s/>　<text:bookmark-start text:name="OP1_51391E13F40D429C954C9143CCA314A5"/></text:p>
      <text:p text:style-name="P123">(Ａ)<text:bookmark-start text:name="OPTG1_51391E13F40D429C954C9143CCA314A5"/>feed　<text:bookmark-start text:name="OP2_51391E13F40D429C954C9143CCA314A5"/><text:bookmark-end text:name="OP1_51391E13F40D429C954C9143CCA314A5"/><text:bookmark-end text:name="OPTG1_51391E13F40D429C954C9143CCA314A5"/>(Ｂ)<text:bookmark-start text:name="OPTG2_51391E13F40D429C954C9143CCA314A5"/>visit　<text:bookmark-start text:name="OP3_51391E13F40D429C954C9143CCA314A5"/><text:bookmark-end text:name="OP2_51391E13F40D429C954C9143CCA314A5"/><text:bookmark-end text:name="OPTG2_51391E13F40D429C954C9143CCA314A5"/>(Ｃ)<text:bookmark-start text:name="OPTG3_51391E13F40D429C954C9143CCA314A5"/>plan　<text:bookmark-start text:name="OP4_51391E13F40D429C954C9143CCA314A5"/><text:bookmark-end text:name="OP3_51391E13F40D429C954C9143CCA314A5"/><text:bookmark-end text:name="OPTG3_51391E13F40D429C954C9143CCA314A5"/>(Ｄ)<text:bookmark-start text:name="OPTG4_51391E13F40D429C954C9143CCA314A5"/>sell<text:bookmark-end text:name="OP4_51391E13F40D429C954C9143CCA314A5"/><text:bookmark-end text:name="OPTG4_51391E13F40D429C954C9143CCA314A5"/></text:p>
      <text:p text:style-name="P124"><text:bookmark-end text:name="Q_51391E13F40D429C954C9143CCA314A5"/>25.<text:s/><text:bookmark-start text:name="Q_CBEF7589E8914918BDD60B0B87133ED1"/>Ben: Mom, what do we have for dinner? <text:s/>Mom: Fried Rice. <text:s/>Ben: Not again! <text:s/>Can we eat something<text:s/>___?　<text:bookmark-start text:name="OP1_CBEF7589E8914918BDD60B0B87133ED1"/>(Ａ)<text:bookmark-start text:name="OPTG1_CBEF7589E8914918BDD60B0B87133ED1"/>easy　<text:bookmark-start text:name="OP2_CBEF7589E8914918BDD60B0B87133ED1"/><text:bookmark-end text:name="OP1_CBEF7589E8914918BDD60B0B87133ED1"/><text:bookmark-end text:name="OPTG1_CBEF7589E8914918BDD60B0B87133ED1"/>(Ｂ)<text:bookmark-start text:name="OPTG2_CBEF7589E8914918BDD60B0B87133ED1"/>different　<text:bookmark-start text:name="OP3_CBEF7589E8914918BDD60B0B87133ED1"/><text:bookmark-end text:name="OP2_CBEF7589E8914918BDD60B0B87133ED1"/><text:bookmark-end text:name="OPTG2_CBEF7589E8914918BDD60B0B87133ED1"/>(Ｃ)<text:bookmark-start text:name="OPTG3_CBEF7589E8914918BDD60B0B87133ED1"/>the same　<text:bookmark-start text:name="OP4_CBEF7589E8914918BDD60B0B87133ED1"/><text:bookmark-end text:name="OP3_CBEF7589E8914918BDD60B0B87133ED1"/><text:bookmark-end text:name="OPTG3_CBEF7589E8914918BDD60B0B87133ED1"/>(Ｄ)<text:bookmark-start text:name="OPTG4_CBEF7589E8914918BDD60B0B87133ED1"/>fun<text:bookmark-end text:name="OP4_CBEF7589E8914918BDD60B0B87133ED1"/><text:bookmark-end text:name="OPTG4_CBEF7589E8914918BDD60B0B87133ED1"/></text:p>
      <text:p text:style-name="P125"><text:bookmark-end text:name="Q_CBEF7589E8914918BDD60B0B87133ED1"/>26.<text:s/><text:bookmark-start text:name="Q_88024FDD61EC48AB87E01815037654C7"/>John is always popular at the party. <text:s/>He can<text:s/>___<text:s/>magic tricks and sing love songs very well.　<text:bookmark-start text:name="OP1_88024FDD61EC48AB87E01815037654C7"/></text:p>
      <text:p text:style-name="P126">(Ａ)<text:bookmark-start text:name="OPTG1_88024FDD61EC48AB87E01815037654C7"/>chat　<text:bookmark-start text:name="OP2_88024FDD61EC48AB87E01815037654C7"/><text:bookmark-end text:name="OP1_88024FDD61EC48AB87E01815037654C7"/><text:bookmark-end text:name="OPTG1_88024FDD61EC48AB87E01815037654C7"/>(Ｂ)<text:bookmark-start text:name="OPTG2_88024FDD61EC48AB87E01815037654C7"/>visit　<text:bookmark-start text:name="OP3_88024FDD61EC48AB87E01815037654C7"/><text:bookmark-end text:name="OP2_88024FDD61EC48AB87E01815037654C7"/><text:bookmark-end text:name="OPTG2_88024FDD61EC48AB87E01815037654C7"/>(Ｃ)<text:bookmark-start text:name="OPTG3_88024FDD61EC48AB87E01815037654C7"/>perform　<text:bookmark-start text:name="OP4_88024FDD61EC48AB87E01815037654C7"/><text:bookmark-end text:name="OP3_88024FDD61EC48AB87E01815037654C7"/><text:bookmark-end text:name="OPTG3_88024FDD61EC48AB87E01815037654C7"/>(Ｄ)<text:bookmark-start text:name="OPTG4_88024FDD61EC48AB87E01815037654C7"/>show<text:bookmark-end text:name="OP4_88024FDD61EC48AB87E01815037654C7"/><text:bookmark-end text:name="OPTG4_88024FDD61EC48AB87E01815037654C7"/></text:p>
      <text:p text:style-name="P127"><text:bookmark-end text:name="Q_88024FDD61EC48AB87E01815037654C7"/>27.<text:s/><text:bookmark-start text:name="Q_3606E97A8F144B1B99E24A3DCC9FF983"/>____, she did not like math, but now she does.　<text:bookmark-start text:name="OP1_3606E97A8F144B1B99E24A3DCC9FF983"/></text:p>
      <text:p text:style-name="P128"><text:s/>(Ａ)<text:bookmark-start text:name="OPTG1_3606E97A8F144B1B99E24A3DCC9FF983"/>In the past<text:bookmark-start text:name="OP2_3606E97A8F144B1B99E24A3DCC9FF983"/><text:bookmark-end text:name="OP1_3606E97A8F144B1B99E24A3DCC9FF983"/><text:bookmark-end text:name="OPTG1_3606E97A8F144B1B99E24A3DCC9FF983"/><text:s text:c="2"/>(Ｂ)<text:bookmark-start text:name="OPTG2_3606E97A8F144B1B99E24A3DCC9FF983"/>Just for fun　<text:bookmark-start text:name="OP3_3606E97A8F144B1B99E24A3DCC9FF983"/><text:bookmark-end text:name="OP2_3606E97A8F144B1B99E24A3DCC9FF983"/><text:bookmark-end text:name="OPTG2_3606E97A8F144B1B99E24A3DCC9FF983"/>(Ｃ)<text:bookmark-start text:name="OPTG3_3606E97A8F144B1B99E24A3DCC9FF983"/>Because<text:s/><text:bookmark-start text:name="OP4_3606E97A8F144B1B99E24A3DCC9FF983"/><text:bookmark-end text:name="OP3_3606E97A8F144B1B99E24A3DCC9FF983"/><text:bookmark-end text:name="OPTG3_3606E97A8F144B1B99E24A3DCC9FF983"/><text:s/>(Ｄ)<text:bookmark-start text:name="OPTG4_3606E97A8F144B1B99E24A3DCC9FF983"/>From a deck<text:bookmark-end text:name="OP4_3606E97A8F144B1B99E24A3DCC9FF983"/><text:bookmark-end text:name="OPTG4_3606E97A8F144B1B99E24A3DCC9FF983"/></text:p>
      <text:p text:style-name="P129"><text:bookmark-end text:name="Q_3606E97A8F144B1B99E24A3DCC9FF983"/>28.<text:s/>A:__do you look so sad? What ___? <text:s text:c="2"/>B: I lost my favorite cellphone last night.<text:s/></text:p>
      <text:p text:style-name="P130">(A)What; happen<text:s/>(B)<text:s/>How; happened<text:s/>(C)<text:s/>Where; happens<text:s/>(D)<text:s/>Why; happened<text:s/></text:p>
      <text:p text:style-name="P131">29.<text:bookmark-start text:name="Q_A94C1237426341F09311E4709CAFFD21"/><text:s/>Mary<text:s/>____her bedroom this morning, and<text:s/>___<text:s/>very clean now.　<text:bookmark-start text:name="OP1_A94C1237426341F09311E4709CAFFD21"/></text:p>
      <text:p text:style-name="P132"><text:s/>(Ａ)<text:bookmark-start text:name="OPTG1_A94C1237426341F09311E4709CAFFD21"/>cleans; it’s　<text:bookmark-start text:name="OP2_A94C1237426341F09311E4709CAFFD21"/><text:bookmark-end text:name="OP1_A94C1237426341F09311E4709CAFFD21"/><text:bookmark-end text:name="OPTG1_A94C1237426341F09311E4709CAFFD21"/>(Ｂ)<text:bookmark-start text:name="OPTG2_A94C1237426341F09311E4709CAFFD21"/>cleaned; it was　<text:bookmark-start text:name="OP3_A94C1237426341F09311E4709CAFFD21"/><text:bookmark-end text:name="OP2_A94C1237426341F09311E4709CAFFD21"/><text:bookmark-end text:name="OPTG2_A94C1237426341F09311E4709CAFFD21"/>(Ｃ)<text:bookmark-start text:name="OPTG3_A94C1237426341F09311E4709CAFFD21"/>cleans; it was　<text:bookmark-start text:name="OP4_A94C1237426341F09311E4709CAFFD21"/><text:bookmark-end text:name="OP3_A94C1237426341F09311E4709CAFFD21"/><text:bookmark-end text:name="OPTG3_A94C1237426341F09311E4709CAFFD21"/>(Ｄ)<text:bookmark-start text:name="OPTG4_A94C1237426341F09311E4709CAFFD21"/>cleaned; it’s<text:bookmark-end text:name="OP4_A94C1237426341F09311E4709CAFFD21"/><text:bookmark-end text:name="OPTG4_A94C1237426341F09311E4709CAFFD21"/></text:p>
      <text:p text:style-name="P133"><text:bookmark-end text:name="Q_A94C1237426341F09311E4709CAFFD21"/>30.<text:bookmark-start text:name="Q_61E17438F78B4D41937A4E2ED1EAA403"/><text:s/>Jay:<text:s/>____<text:s/>it rain yesterday? <text:s/>Lily: No, it<text:s/>___rainy yesterday.　<text:bookmark-start text:name="OP1_61E17438F78B4D41937A4E2ED1EAA403"/></text:p>
      <text:p text:style-name="P134"><text:s/>(Ａ)<text:bookmark-start text:name="OPTG1_61E17438F78B4D41937A4E2ED1EAA403"/>Was; wasn’t　<text:bookmark-start text:name="OP2_61E17438F78B4D41937A4E2ED1EAA403"/><text:bookmark-end text:name="OP1_61E17438F78B4D41937A4E2ED1EAA403"/><text:bookmark-end text:name="OPTG1_61E17438F78B4D41937A4E2ED1EAA403"/>(Ｂ)<text:bookmark-start text:name="OPTG2_61E17438F78B4D41937A4E2ED1EAA403"/>Did; didn’t　<text:bookmark-start text:name="OP3_61E17438F78B4D41937A4E2ED1EAA403"/><text:bookmark-end text:name="OP2_61E17438F78B4D41937A4E2ED1EAA403"/><text:bookmark-end text:name="OPTG2_61E17438F78B4D41937A4E2ED1EAA403"/>(Ｃ)<text:bookmark-start text:name="OPTG3_61E17438F78B4D41937A4E2ED1EAA403"/>Was; didn’t　<text:bookmark-start text:name="OP4_61E17438F78B4D41937A4E2ED1EAA403"/><text:bookmark-end text:name="OP3_61E17438F78B4D41937A4E2ED1EAA403"/><text:bookmark-end text:name="OPTG3_61E17438F78B4D41937A4E2ED1EAA403"/>(Ｄ)<text:bookmark-start text:name="OPTG4_61E17438F78B4D41937A4E2ED1EAA403"/>Did; wasn’t<text:bookmark-end text:name="OP4_61E17438F78B4D41937A4E2ED1EAA403"/><text:bookmark-end text:name="OPTG4_61E17438F78B4D41937A4E2ED1EAA403"/></text:p>
      <text:p text:style-name="P135"><text:bookmark-end text:name="Q_61E17438F78B4D41937A4E2ED1EAA403"/>31.<text:s/><text:bookmark-start text:name="Q_E406777FFD9348C1A7C5830B19CB1640"/>Thanks<text:s/>___<text:s/>Mr. Wu, I now have new hope<text:s/>___<text:s/>math.　<text:bookmark-start text:name="OP1_E406777FFD9348C1A7C5830B19CB1640"/>(Ａ)<text:bookmark-start text:name="OPTG1_E406777FFD9348C1A7C5830B19CB1640"/>to; for　<text:bookmark-start text:name="OP2_E406777FFD9348C1A7C5830B19CB1640"/><text:bookmark-end text:name="OP1_E406777FFD9348C1A7C5830B19CB1640"/><text:bookmark-end text:name="OPTG1_E406777FFD9348C1A7C5830B19CB1640"/>(Ｂ)<text:bookmark-start text:name="OPTG2_E406777FFD9348C1A7C5830B19CB1640"/>for; to　<text:bookmark-start text:name="OP3_E406777FFD9348C1A7C5830B19CB1640"/><text:bookmark-end text:name="OP2_E406777FFD9348C1A7C5830B19CB1640"/><text:bookmark-end text:name="OPTG2_E406777FFD9348C1A7C5830B19CB1640"/>(Ｃ)<text:bookmark-start text:name="OPTG3_E406777FFD9348C1A7C5830B19CB1640"/>with; in　<text:bookmark-start text:name="OP4_E406777FFD9348C1A7C5830B19CB1640"/><text:bookmark-end text:name="OP3_E406777FFD9348C1A7C5830B19CB1640"/><text:bookmark-end text:name="OPTG3_E406777FFD9348C1A7C5830B19CB1640"/>(Ｄ)<text:bookmark-start text:name="OPTG4_E406777FFD9348C1A7C5830B19CB1640"/>about; at<text:bookmark-end text:name="OP4_E406777FFD9348C1A7C5830B19CB1640"/><text:bookmark-end text:name="OPTG4_E406777FFD9348C1A7C5830B19CB1640"/></text:p>
      <text:p text:style-name="P136"><text:bookmark-end text:name="Q_E406777FFD9348C1A7C5830B19CB1640"/>32.<text:bookmark-start text:name="Q_E343D5398C0142209DA8ED05FCB17D94"/><text:s/>Their math teacher always plans a special lesson<text:s/>____<text:s/>them and lets them learn<text:s/>____<text:s/>games.　<text:bookmark-start text:name="OP1_E343D5398C0142209DA8ED05FCB17D94"/></text:p>
      <text:p text:style-name="P137">(Ａ)<text:bookmark-start text:name="OPTG1_E343D5398C0142209DA8ED05FCB17D94"/>to; between　<text:bookmark-start text:name="OP2_E343D5398C0142209DA8ED05FCB17D94"/><text:bookmark-end text:name="OP1_E343D5398C0142209DA8ED05FCB17D94"/><text:bookmark-end text:name="OPTG1_E343D5398C0142209DA8ED05FCB17D94"/>(Ｂ)<text:bookmark-start text:name="OPTG2_E343D5398C0142209DA8ED05FCB17D94"/>about; from　<text:bookmark-start text:name="OP3_E343D5398C0142209DA8ED05FCB17D94"/><text:bookmark-end text:name="OP2_E343D5398C0142209DA8ED05FCB17D94"/><text:bookmark-end text:name="OPTG2_E343D5398C0142209DA8ED05FCB17D94"/>(Ｃ)<text:bookmark-start text:name="OPTG3_E343D5398C0142209DA8ED05FCB17D94"/>of; about　<text:bookmark-start text:name="OP4_E343D5398C0142209DA8ED05FCB17D94"/><text:bookmark-end text:name="OP3_E343D5398C0142209DA8ED05FCB17D94"/><text:bookmark-end text:name="OPTG3_E343D5398C0142209DA8ED05FCB17D94"/>(Ｄ)<text:bookmark-start text:name="OPTG4_E343D5398C0142209DA8ED05FCB17D94"/>for; through<text:bookmark-end text:name="OP4_E343D5398C0142209DA8ED05FCB17D94"/><text:bookmark-end text:name="OPTG4_E343D5398C0142209DA8ED05FCB17D94"/></text:p>
      <text:p text:style-name="P138"><text:bookmark-end text:name="Q_E343D5398C0142209DA8ED05FCB17D94"/>33.<text:bookmark-start text:name="Q_4D7580B6BC7847A89A973878427C486F"/><text:s/>Jenny<text:s/>finished<text:s/>___<text:s/>ice cream<text:s/>five minutes ago.　<text:bookmark-start text:name="OP1_4D7580B6BC7847A89A973878427C486F"/>(Ａ)<text:bookmark-start text:name="OPTG1_4D7580B6BC7847A89A973878427C486F"/>eats　<text:bookmark-start text:name="OP2_4D7580B6BC7847A89A973878427C486F"/><text:bookmark-end text:name="OP1_4D7580B6BC7847A89A973878427C486F"/><text:bookmark-end text:name="OPTG1_4D7580B6BC7847A89A973878427C486F"/>(Ｂ)<text:bookmark-start text:name="OPTG2_4D7580B6BC7847A89A973878427C486F"/>to eat　<text:bookmark-start text:name="OP3_4D7580B6BC7847A89A973878427C486F"/><text:bookmark-end text:name="OP2_4D7580B6BC7847A89A973878427C486F"/><text:bookmark-end text:name="OPTG2_4D7580B6BC7847A89A973878427C486F"/>(Ｃ)<text:bookmark-start text:name="OPTG3_4D7580B6BC7847A89A973878427C486F"/>eat　<text:bookmark-start text:name="OP4_4D7580B6BC7847A89A973878427C486F"/><text:bookmark-end text:name="OP3_4D7580B6BC7847A89A973878427C486F"/><text:bookmark-end text:name="OPTG3_4D7580B6BC7847A89A973878427C486F"/>(Ｄ)<text:bookmark-start text:name="OPTG4_4D7580B6BC7847A89A973878427C486F"/>eating<text:bookmark-end text:name="OP4_4D7580B6BC7847A89A973878427C486F"/><text:bookmark-end text:name="OPTG4_4D7580B6BC7847A89A973878427C486F"/></text:p>
      <text:p text:style-name="P139"><text:bookmark-end text:name="Q_4D7580B6BC7847A89A973878427C486F"/>34.<text:s/>Jane<text:s/>has many gloves, and her gloves ___ very beautiful.(Ａ)are both<text:s/>(Ｂ)<text:s/>all has<text:s/>(Ｃ)are all　(Ｄ)are more</text:p>
      <text:p text:style-name="P140">35.A: Is this my<text:s/>belt? B: No, ___ is next to ___.(A)my; you<text:s/>(B)you; his<text:s/>(C)yours; hers<text:s/>(D)mine; yours</text:p>
      <text:p text:style-name="P141">36.These socks are<text:s/>ours, and ____there. (A)hers is<text:s/>(B)mine is<text:s/>(C)his are<text:s/>(D)you are</text:p>
      <text:p text:style-name="P142">37.<text:s/>It’s really nice __ you to send a pretty card__ me.<text:s/>(A)<text:s/>of; to<text:s text:c="2"/>(B)for; for <text:s/>(C)<text:s/>to; of<text:s text:c="3"/>(D)<text:s/>in; about</text:p>
      <text:p text:style-name="P143">38.Let’s___ art homework and ___moon cakes together.</text:p>
      <text:p text:style-name="P144"><text:s text:c="2"/>(A)doing; making<text:s/><text:s/>(B)did; made<text:s text:c="2"/>(C)do; make<text:s/><text:s/>(D)doing; make</text:p>
      <text:soft-page-break/>
      <text:p text:style-name="P145">三<text:s/>閱讀選擇 8%</text:p>
      <text:p text:style-name="P146"><text:bookmark-start text:name="Z_79C3065631CB4D47B810504D1AFEE890"/><text:bookmark-start text:name="Q_79C3065631CB4D47B810504D1AFEE890"/>Everyone enjoys taking a vacation. <text:s/>A vacation is fun and relaxing. <text:s/>Some people like to go to the beach and swim. <text:s/>Others go to the mountains or visit another country. <text:s/>However, some other people use their vacation time for another reason. <text:s/>What do they<text:s/>do? <text:s/>They take a volunteer vacation to help other people. <text:s/>Volunteers are people who do something, but they receive no money for it. <text:s/>They do this because they want to be helpful to people in need. <text:s/>Many organizations give volunteers a chance to do<text:s/><text:span text:style-name="T147">this</text:span>.</text:p>
      <text:p text:style-name="P148">（<text:span text:style-name="答案色">Ｂ</text:span>）39.According to this reading, why do most people enjoy taking a vacation?</text:p>
      <text:p text:style-name="P149">Their boss will pay for their trips.<text:s text:c="3"/>They can do fun things and relax.</text:p>
      <text:p text:style-name="P150">The can make extra money.<text:s text:c="8"/>The can take another part-time job.</text:p>
      <text:p text:style-name="P151">（<text:span text:style-name="答案色">Ｃ</text:span>）40.Which is<text:s/><text:span text:style-name="T152">NOT</text:span><text:s/>said in the reading as one of the places people like to go on vacation?</text:p>
      <text:p text:style-name="P153">The beach.<text:tab/>The mountains.</text:p>
      <text:p text:style-name="P154">Their workplaces.<text:tab/>Foreign countries.</text:p>
      <text:p text:style-name="P155">（<text:span text:style-name="答案色">Ｄ</text:span>）41.<text:s/>Why do people want to be volunteers?</text:p>
      <text:p text:style-name="P156">They think it’s a good way to make more money.<text:s text:c="2"/>They enjoy doing good.</text:p>
      <text:p text:style-name="P157">They don’t have to pay for the trip.<text:s text:c="5"/>They are planning on setting up an organization.</text:p>
      <text:p text:style-name="P158">（<text:span text:style-name="答案色">Ａ</text:span>）42.What does<text:s/><text:span text:style-name="T159">this</text:span><text:s/>mean here?</text:p>
      <text:p text:style-name="P160">Helping people in need.<text:s text:c="7"/>Making money during their vacation.</text:p>
      <text:p text:style-name="P161">Traveling to foreign countries.<text:s text:c="2"/>Relaxing and having fun.</text:p>
      <text:p text:style-name="P162"/>
      <text:p text:style-name="P163"><text:bookmark-start text:name="Z_885F2E61C67A42789A5CACE7082C2E2B"/><text:bookmark-start text:name="Q_885F2E61C67A42789A5CACE7082C2E2B"/><text:bookmark-end text:name="Z_79C3065631CB4D47B810504D1AFEE890"/><text:bookmark-end text:name="Q_79C3065631CB4D47B810504D1AFEE890"/>四<text:s text:c="2"/>提示作答<text:s/>4%</text:p>
      <text:p text:style-name="P164">1.He was late for school because he didn’t catch the first bus.(用…so…<text:s/>改寫)</text:p>
      <text:p text:style-name="P165"><text:span text:style-name="T166">2.</text:span><text:span text:style-name="T167">The girl</text:span><text:span text:style-name="T168">’</text:span><text:span text:style-name="T169">s mom made her<text:s/></text:span><text:span text:style-name="T170">a<text:s/></text:span><text:span text:style-name="T171">pomelo hat</text:span><text:span text:style-name="T172">.(</text:span><text:span text:style-name="T173">將畫線處改成代名詞並改寫</text:span><text:span text:style-name="T174">)</text:span></text:p>
      <text:p text:style-name="P175"/>
      <text:p text:style-name="P176">五<text:s text:c="2"/>翻譯<text:s/>12%</text:p>
      <text:p text:style-name="P177">1.他們昨天在月光下散步並且互相問了許多問題。</text:p>
      <text:p text:style-name="P178">2.那位女士捐了許多錢給這家育幼院並且給他們禮物。</text:p>
      <text:p text:style-name="P179">3.我們去台北101因為我們可以在91樓用望遠鏡賞月。</text:p>
      <text:p text:style-name="P180"><text:bookmark-end text:name="Z_885F2E61C67A42789A5CACE7082C2E2B"/><text:bookmark-end text:name="Q_885F2E61C67A42789A5CACE7082C2E2B"/></text:p>
      <text:soft-page-break/>
      <text:p text:style-name="P181"><text:span text:style-name="T186">新北市立溪崑國民中學</text:span><text:span text:style-name="T187">105</text:span><text:span text:style-name="T188">學年度第</text:span><text:span text:style-name="T189">一</text:span><text:span text:style-name="T190">學期第</text:span><text:span text:style-name="T191">一</text:span><text:span text:style-name="T192">次定期評量英語科</text:span><text:span text:style-name="T193">答案卷</text:span></text:p>
      <text:p text:style-name="P194"><text:span text:style-name="T195"><draw:connector draw:type="line" svg:x1="-0.00903in" svg:y1="0.3875in" svg:x2="7.03681in" svg:y2="0.3875in" draw:z-index="251658240" draw:id="id1" draw:style-name="a16" draw:name="直線接點 1" text:anchor-type="paragraph"><svg:title/><svg:desc/></draw:connector></text:span><text:span text:style-name="T196">八</text:span><text:span text:style-name="T197">年級</text:span><text:span text:style-name="T198">　　　</text:span><text:span text:style-name="T199">班</text:span><text:span text:style-name="T200"><text:s/></text:span><text:span text:style-name="T201">座號</text:span><text:span text:style-name="T202">　　　</text:span><text:span text:style-name="T203">姓名</text:span><text:span text:style-name="T204">　　　</text:span><text:span text:style-name="T205"><text:s text:c="2"/></text:span><text:span text:style-name="T206">　</text:span></text:p>
      <text:p text:style-name="內文">四<text:s text:c="2"/>提示作答<text:s/>4%</text:p>
      <table:table table:style-name="Table207">
        <table:table-columns>
          <table:table-column table:style-name="TableColumn208"/>
          <table:table-column table:style-name="TableColumn209"/>
        </table:table-columns>
        <table:table-row table:style-name="TableRow210">
          <table:table-cell table:style-name="TableCell211">
            <text:p text:style-name="內文">1.</text:p>
          </table:table-cell>
          <table:table-cell table:style-name="TableCell212">
            <text:p text:style-name="內文"/>
          </table:table-cell>
        </table:table-row>
        <table:table-row table:style-name="TableRow213">
          <table:table-cell table:style-name="TableCell214">
            <text:p text:style-name="內文">2.</text:p>
          </table:table-cell>
          <table:table-cell table:style-name="TableCell215">
            <text:p text:style-name="內文"/>
          </table:table-cell>
        </table:table-row>
      </table:table>
      <text:p text:style-name="內文"/>
      <text:p text:style-name="內文"/>
      <text:p text:style-name="內文">五<text:s text:c="2"/>翻譯<text:s/>12%</text:p>
      <table:table table:style-name="Table216">
        <table:table-columns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>1.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2.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3.</text:p>
          </table:table-cell>
          <table:table-cell table:style-name="TableCell232">
            <text:p text:style-name="P233"/>
          </table:table-cell>
        </table:table-row>
      </table:table>
      <text:p text:style-name="P234"/>
      <text:p text:style-name="P235"/>
      <text:p text:style-name="P236"/>
      <text:p text:style-name="P237"/>
      <text:soft-page-break/>
      <text:p text:style-name="P238"><text:span text:style-name="T239">新北市立溪崑國民中學</text:span><text:span text:style-name="T240">10</text:span><text:span text:style-name="T241">5</text:span><text:span text:style-name="T242">學年度第</text:span><text:span text:style-name="T243">一</text:span><text:span text:style-name="T244">學期</text:span><text:span text:style-name="T245">八</text:span><text:span text:style-name="T246">年級第一次</text:span><text:span text:style-name="T247">段考</text:span><text:span text:style-name="T248">英語科</text:span><text:span text:style-name="T249">聽力測驗</text:span></text:p>
      <text:p text:style-name="P250"/>
      <text:list text:style-name="LFO41" text:continue-numbering="true">
        <text:list-item>
          <text:p text:style-name="P251">辨識句意：根據聽到的內容，選出符合描述的圖片或符合圖片的描述。</text:p>
        </text:list-item>
      </text:list>
      <text:p text:style-name="P252">1.The two kids played cards together.</text:p>
      <text:p text:style-name="P253"><text:span text:style-name="T254">2.</text:span><text:span text:style-name="T255">The students are having music class.</text:span></text:p>
      <text:p text:style-name="P256"><text:span text:style-name="T257">3.</text:span><text:span text:style-name="T258">The boy didn’t do well on the English test.</text:span></text:p>
      <text:p text:style-name="P259">4.The baby was in a sound sleep then.</text:p>
      <text:p text:style-name="P260">5.Let’s watch the birds over there through the binoculars.</text:p>
      <text:p text:style-name="P261"/>
      <text:list text:style-name="LFO41" text:continue-numbering="true">
        <text:list-item>
          <text:p text:style-name="P262">基本問答：根據聽到的內容，選出一個最適合的回應或最適合的問句。</text:p>
        </text:list-item>
      </text:list>
      <text:p text:style-name="P263">6.How did you like the show?</text:p>
      <text:p text:style-name="P264"><text:span text:style-name="T265">7.</text:span><text:span text:style-name="T266">Catherine ate too much pomelos and moon cakes.</text:span></text:p>
      <text:p text:style-name="P267">8.What happened to Lily? <text:s/>She didn’t talk to me.</text:p>
      <text:p text:style-name="P268">9.Who gave you these toys?</text:p>
      <text:p text:style-name="P269">10.Jack, there’s a baseball cap on the table. <text:s/>Is it yours?</text:p>
      <text:p text:style-name="P270"/>
      <text:list text:style-name="LFO41" text:continue-numbering="true">
        <text:list-item>
          <text:p text:style-name="P271">言談理解：根據聽到的內容，選出一個最適合的答案。</text:p>
        </text:list-item>
      </text:list>
      <text:p text:style-name="P272">11.G: Allen, didn’t you play table tennis with Jim last weekend?</text:p>
      <text:p text:style-name="P273">B: No, I was busy. <text:s/>I just stayed at home to do my worksheet.</text:p>
      <text:p text:style-name="P274">Q: Which is true about Allen?</text:p>
      <text:p text:style-name="P275"/>
      <text:p text:style-name="P276">12.W: What did you do last Christmas, Jerry?</text:p>
      <text:p text:style-name="P277">M: I cooked my family a big dinner. <text:s/>How about you, Fanny?</text:p>
      <text:p text:style-name="P278">W: I visited some old men and women. <text:s/>I cleaned their houses for them.</text:p>
      <text:p text:style-name="P279">Q: What did the woman do last Christmas?</text:p>
      <text:p text:style-name="P280"><text:span text:style-name="T281">13.</text:span><text:span text:style-name="T282">W: How was the karaoke contest going?</text:span></text:p>
      <text:p text:style-name="P283"><text:span text:style-name="T284">M: It was wonderful</text:span><text:span text:style-name="T285">. <text:s/></text:span><text:span text:style-name="T286">Everyone sang and danced under the moonlight.</text:span></text:p>
      <text:p text:style-name="P287"><text:span text:style-name="T288">W: I wish I was there, too</text:span><text:span text:style-name="T289">. <text:s/></text:span><text:span text:style-name="T290">I couldn’t go because I didn’t finish my work.</text:span></text:p>
      <text:p text:style-name="P291"><text:span text:style-name="T292">M: <text:s/>Poor you.</text:span></text:p>
      <text:p text:style-name="P293"><text:span text:style-name="T294">Q: Which is true?</text:span></text:p>
      <text:p text:style-name="P295"><text:span text:style-name="T296">14.</text:span><text:span text:style-name="T297">W: We need to go right away</text:span><text:span text:style-name="T298">. <text:s/></text:span><text:span text:style-name="T299">The bus is coming.</text:span></text:p>
      <text:p text:style-name="P300">B: I’m not ready, Mom!</text:p>
      <text:p text:style-name="P301">G: Ken just woke up five minutes ago because he stayed up late last night.</text:p>
      <text:p text:style-name="P302"><text:span text:style-name="T303">B: Sorry Mom</text:span><text:span text:style-name="T304">. <text:s/></text:span><text:span text:style-name="T305">I’m ready for the picnic! We can go now!</text:span></text:p>
      <text:p text:style-name="P306">Q: Which is true?</text:p>
      <text:p text:style-name="P307">15.W: Let’s give the books to those children in the mountains. <text:s/>They don’t have many books at school.</text:p>
      <text:p text:style-name="P308">M: That’s great! <text:s/>We can also send some computers to them. <text:s/>They can use the computers to study and surf the Net.</text:p>
      <text:p text:style-name="P309">Q: What do the man and woman want to give to the kids?</text:p>
      <text:soft-page-break/>
      <text:p text:style-name="P310"><text:span text:style-name="T311">10</text:span><text:span text:style-name="T312">5</text:span><text:span text:style-name="T313">-1-1</text:span><text:span text:style-name="T314">八</text:span><text:span text:style-name="T315">年級英語科</text:span><text:span text:style-name="T316">－</text:span><text:span text:style-name="T317">解答</text:span></text:p>
      <text:list text:style-name="LFO48" text:continue-numbering="true">
        <text:list-item>
          <text:p text:style-name="P318">BAACA <text:s/>6.BABCB <text:s/>11.ACABA <text:s/>16.BDABC <text:s/></text:p>
        </text:list-item>
      </text:list>
      <text:p text:style-name="P319">21.ABBBB <text:s/>26.CADDD <text:s/>31.ADDCC <text:s/>36.CAC <text:s/>39.BCBA.</text:p>
      <text:p text:style-name="內文"/>
      <text:p text:style-name="內文">提示作答<text:s/>4%</text:p>
      <text:p text:style-name="內文">He didn’t catch the first bus, so he was late for school.</text:p>
      <text:p text:style-name="內文">The girl’s mom made it for her.</text:p>
      <text:p text:style-name="內文"/>
      <text:p text:style-name="內文">翻譯<text:s/>12%</text:p>
      <text:p text:style-name="內文"><text:span text:style-name="T320">They took a walk</text:span><text:s text:c="2"/><text:span text:style-name="T321">under the moon(light)</text:span><text:s text:c="2"/><text:span text:style-name="T322">and asked (many) questions</text:span><text:s text:c="2"/><text:span text:style-name="T323">with each other yesterday.</text:span></text:p>
      <text:p text:style-name="內文"><text:span text:style-name="T324">That woman donated</text:span><text:s text:c="2"/><text:span text:style-name="T325">a lot of (much) money</text:span><text:s text:c="2"/><text:span text:style-name="T326">to the children</text:span><text:span text:style-name="T327">’</text:span><text:span text:style-name="T328">s home,</text:span><text:s text:c="2"/><text:span text:style-name="T329">and she gave them presents.</text:span></text:p>
      <text:p text:style-name="內文"><text:span text:style-name="T330">We went to Taipei 101</text:span><text:s text:c="2"/><text:span text:style-name="T331">because we could watch moon</text:span><text:s text:c="2"/><text:span text:style-name="T332">from the 91</text:span><text:span text:style-name="T333">st</text:span><text:span text:style-name="T334"><text:s/>floor</text:span><text:s text:c="2"/><text:span text:style-name="T335">through the binoculars.</text:span></text:p>
      <text:p text:style-name="P336"/>
      <text:p text:style-name="P3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文鼎標準楷體U30-M" svg:font-family="文鼎標準楷體U30-M" style:font-family-generic="script" style:font-pitch="variable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選項" style:display-name="選項" style:family="paragraph" style:parent-style-name="內文">
      <style:paragraph-properties style:line-height-at-least="0.1666in" fo:margin-left="0.3819in">
        <style:tab-stops>
          <style:tab-stop style:type="left" style:position="2.3375in"/>
        </style:tab-stops>
      </style:paragraph-properties>
      <style:text-properties style:font-name-asian="標楷體" style:font-name-complex="細明體" fo:hyphenate="false"/>
    </style:style>
    <style:style style:name="閱讀測驗範文" style:display-name="閱讀測驗範文" style:family="paragraph" style:parent-style-name="內文">
      <style:paragraph-properties fo:border="0.0069in solid #000000" fo:padding-top="0.0694in" fo:padding-left="0.0555in" fo:padding-bottom="0.0694in" fo:padding-right="0.0555in" style:shadow="none" style:punctuation-wrap="simple" fo:margin-top="0.0645in" fo:margin-bottom="0.0645in" fo:margin-left="0.0833in" fo:margin-right="0.0833in">
        <style:tab-stops>
          <style:tab-stop style:type="left" style:position="2.6361in"/>
          <style:tab-stop style:type="right" style:position="3.1666in"/>
          <style:tab-stop style:type="right" style:position="3.25in"/>
        </style:tab-stops>
      </style:paragraph-properties>
      <style:text-properties style:font-name-asian="文鼎標準楷體U30-M" fo:hyphenate="false"/>
    </style:style>
    <style:style style:name="標" style:display-name="03-標" style:family="paragraph" style:parent-style-name="內文">
      <style:paragraph-properties style:snap-to-layout-grid="false" fo:text-align="justify" fo:margin-top="0.0138in" fo:line-height="0.2708in" fo:margin-left="0.177in" fo:text-indent="-0.177in">
        <style:tab-stops/>
      </style:paragraph-properties>
      <style:text-properties style:font-name="Arial" fo:font-weight="bold" style:font-weight-asian="bold" fo:hyphenate="false"/>
    </style:style>
    <style:style style:name="選擇" style:display-name="04-選擇" style:family="paragraph" style:parent-style-name="內文">
      <style:paragraph-properties style:snap-to-layout-grid="false" fo:line-height="0.2708in" fo:margin-left="0.8861in" fo:text-indent="-0.709in">
        <style:tab-stops>
          <style:tab-stop style:type="left" style:position="-0.5708in"/>
          <style:tab-stop style:type="left" style:position="-0.3743in"/>
          <style:tab-stop style:type="left" style:position="-0.2166in"/>
          <style:tab-stop style:type="left" style:position="2.3625in"/>
          <style:tab-stop style:type="left" style:position="4.9222in"/>
          <style:tab-stop style:type="left" style:position="7.2847in"/>
        </style:tab-stops>
      </style:paragraph-properties>
      <style:text-properties style:font-name="Arial" style:font-name-complex="Arial" fo:hyphenate="false"/>
    </style: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.125in" fo:margin-bottom="0.125in" fo:line-height="100%"/>
      <style:text-properties style:font-name="Arial" style:font-name-asian="標楷體" fo:font-size="12pt" style:font-size-asian="12pt" fo:hyphenate="false"/>
    </style:style>
    <style:style style:name="noSerialize" style:display-name="noSerialize" style:family="paragraph" style:parent-style-name="內文" style:auto-update="true" style:list-style-name="LFO41">
      <style:paragraph-properties style:snap-to-layout-grid="false" style:line-height-at-least="0.1666in" fo:margin-left="0.0708in">
        <style:tab-stops/>
      </style:paragraph-properties>
      <style:text-properties style:font-name-asian="標楷體" style:font-name-complex="Arial" style:font-weight-complex="bold" style:letter-kerning="false" style:font-size-complex="11pt" style:language-asian="ru" style:country-asian="RU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答案色" style:display-name="答案色" style:family="text">
      <style:text-properties fo:color="#FFFFFF"/>
    </style:style>
    <style:style style:name="選擇-題目" style:display-name="選擇-題目" style:family="paragraph" style:parent-style-name="內文">
      <style:paragraph-properties style:snap-to-layout-grid="false" fo:line-height="0.2611in" fo:margin-left="0.875in" fo:text-indent="-0.875in">
        <style:tab-stops/>
      </style:paragraph-properties>
      <style:text-properties style:font-name-asian="標楷體" fo:font-size="14pt" style:font-size-asian="14pt" fo:hyphenate="false"/>
    </style:style>
    <style:style style:name="選擇-選項4" style:display-name="選擇-選項(4)" style:family="paragraph" style:parent-style-name="內文">
      <style:paragraph-properties style:snap-to-layout-grid="false" fo:line-height="0.2611in" fo:margin-left="1.0694in" fo:text-indent="-0.1944in">
        <style:tab-stops>
          <style:tab-stop style:type="left" style:position="0.7097in"/>
          <style:tab-stop style:type="left" style:position="1.6138in"/>
          <style:tab-stop style:type="left" style:position="2.518in"/>
        </style:tab-stops>
      </style:paragraph-properties>
      <style:text-properties style:font-name-asian="標楷體" fo:font-size="14pt" style:font-size-asian="14pt" fo:hyphenate="false"/>
    </style:style>
    <style:style style:name="選擇-選項4字元" style:display-name="選擇-選項(4) 字元" style:family="text">
      <style:text-properties style:font-name-asian="標楷體" style:letter-kerning="true" fo:font-size="14pt" style:font-size-asian="14pt" style:font-size-complex="12pt"/>
    </style:style>
    <style:style style:name="題組-文章" style:display-name="題組-文章" style:family="paragraph" style:parent-style-name="內文">
      <style:paragraph-properties fo:border="0.0069in solid #000000" fo:padding-top="0.0138in" fo:padding-left="0.0555in" fo:padding-bottom="0.0138in" fo:padding-right="0.0555in" style:shadow="none" style:snap-to-layout-grid="false" fo:line-height="0.2611in" fo:margin-left="0.0972in" fo:margin-right="0.0972in" fo:text-indent="0.3888in">
        <style:tab-stops/>
      </style:paragraph-properties>
      <style:text-properties style:font-name-asian="標楷體" fo:font-size="14pt" style:font-size-asian="14pt" fo:hyphenate="false"/>
    </style:style>
    <style:style style:name="題組-文章字元字元" style:display-name="題組-文章 字元 字元" style:family="text">
      <style:text-properties style:font-name-asian="標楷體" style:letter-kerning="true" fo:font-size="14pt" style:font-size-asian="14pt" style:font-size-complex="12pt"/>
    </style:style>
    <style:style style:name="選擇-無題" style:display-name="選擇-無題" style:family="paragraph" style:parent-style-name="內文">
      <style:paragraph-properties style:snap-to-layout-grid="false" fo:line-height="0.2611in">
        <style:tab-stops>
          <style:tab-stop style:type="left" style:position="1.7791in"/>
          <style:tab-stop style:type="left" style:position="2.693in"/>
          <style:tab-stop style:type="left" style:position="3.5875in"/>
        </style:tab-stops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font-name-asian="華康中明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6LVL1" style:family="text">
      <style:text-properties fo:font-size="12pt" style:font-size-asian="12pt"/>
    </style:style>
    <style:style style:name="WW_CharLFO9LVL1" style:family="text">
      <style:text-properties fo:font-size="12pt" style:font-size-asian="12pt"/>
    </style:style>
    <style:style style:name="WW_CharLFO10LVL1" style:family="text">
      <style:text-properties fo:font-size="12pt" style:font-size-asian="12pt"/>
    </style:style>
    <style:style style:name="WW_CharLFO11LVL1" style:family="text">
      <style:text-properties fo:font-size="12pt" style:font-size-asian="12pt"/>
    </style:style>
    <style:style style:name="WW_CharLFO12LVL1" style:family="text">
      <style:text-properties fo:font-size="12pt" style:font-size-asian="12pt"/>
    </style:style>
    <style:style style:name="WW_CharLFO13LVL1" style:family="text">
      <style:text-properties fo:font-size="12pt" style:font-size-asian="12pt"/>
    </style:style>
    <style:style style:name="WW_CharLFO14LVL1" style:family="text">
      <style:text-properties fo:font-size="12pt" style:font-size-asian="12pt"/>
    </style:style>
    <style:style style:name="WW_CharLFO15LVL1" style:family="text">
      <style:text-properties fo:font-size="12pt" style:font-size-asian="12pt"/>
    </style:style>
    <style:style style:name="WW_CharLFO18LVL1" style:family="text">
      <style:text-properties fo:font-size="12pt" style:font-size-asian="12pt"/>
    </style:style>
    <style:style style:name="WW_CharLFO19LVL1" style:family="text">
      <style:text-properties fo:font-size="12pt" style:font-size-asian="12pt"/>
    </style:style>
    <style:style style:name="WW_CharLFO20LVL1" style:family="text">
      <style:text-properties fo:font-size="12pt" style:font-size-asian="12pt"/>
    </style:style>
    <style:style style:name="WW_CharLFO21LVL1" style:family="text">
      <style:text-properties fo:font-size="12pt" style:font-size-asian="12pt"/>
    </style:style>
    <style:style style:name="WW_CharLFO22LVL1" style:family="text">
      <style:text-properties fo:font-size="12pt" style:font-size-asian="12pt"/>
    </style:style>
    <style:style style:name="WW_CharLFO28LVL1" style:family="text">
      <style:text-properties fo:font-size="12pt" style:font-size-asian="12pt"/>
    </style:style>
    <style:style style:name="WW_CharLFO33LVL1" style:family="text">
      <style:text-properties fo:font-size="12pt" style:font-size-asian="12pt"/>
    </style:style>
    <style:style style:name="WW_CharLFO34LVL1" style:family="text">
      <style:text-properties fo:font-size="12pt" style:font-size-asian="12pt"/>
    </style:style>
    <text:list-style style:name="LFO41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42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4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5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7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 (   ) 1." style:num-format="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(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( 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text:style-name="WW_CharLFO14LVL1" style:num-suffix=".(   )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text:style-name="WW_CharLFO15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 text:start-value="4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 text:start-value="4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suffix=".(   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 text:start-value="4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prefix="(" style:num-suffix=")" style:num-format="A" style:num-letter-sync="true">
        <style:list-level-properties text:space-before="0.2958in" text:min-label-width="0.2708in" text:list-level-position-and-space-mode="label-alignment">
          <style:list-level-label-alignment text:label-followed-by="listtab" fo:margin-left="0.5666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style style:name="P5" style:parent-style-name="頁尾" style:family="paragraph">
      <style:paragraph-properties>
        <style:tab-stops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82" style:parent-style-name="頁尾" style:family="paragraph">
      <style:paragraph-properties fo:text-align="center"/>
    </style:style>
    <style:style style:name="T183" style:parent-style-name="預設段落字型" style:family="text">
      <style:text-properties fo:language="zh" fo:country="TW"/>
    </style:style>
    <style:style style:name="T184" style:parent-style-name="預設段落字型" style:family="text">
      <style:text-properties style:font-name="新細明體"/>
    </style:style>
    <style:style style:name="P185" style:parent-style-name="頁尾" style:family="paragraph">
      <style:paragraph-properties>
        <style:tab-stops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3頁</text:p>
        <text:p text:style-name="P5"/>
      </style:footer>
    </style:master-page>
    <style:master-page style:name="MP1" style:page-layout-name="PL1">
      <style:footer>
        <text:p text:style-name="P182">第<text:span text:style-name="T183"><text:page-number text:fixed="false">1</text:page-number></text:span>頁<text:span text:style-name="T184">，</text:span>共3頁</text:p>
        <text:p text:style-name="P18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0學年度第一學期第二次定期評量英語科試題</dc:title>
    <dc:subject/>
    <meta:initial-creator>溪崑國中教務處</meta:initial-creator>
    <dc:creator>sweettung</dc:creator>
    <meta:creation-date>2026-02-04T07:21:00Z</meta:creation-date>
    <dc:date>2026-02-04T07:21:00Z</dc:date>
    <meta:print-date>2011-09-28T08:20:00Z</meta:print-date>
    <meta:template xlink:href="Normal" xlink:type="simple"/>
    <meta:editing-cycles>2</meta:editing-cycles>
    <meta:editing-duration>PT0S</meta:editing-duration>
    <meta:document-statistic meta:page-count="6" meta:paragraph-count="15" meta:word-count="1191" meta:character-count="7969" meta:row-count="56" meta:non-whitespace-character-count="6793"/>
  </office:meta>
</office:document-meta>
</file>