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  <manifest:file-entry manifest:full-path="media/image3.png" manifest:media-type="image/pn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media/image7.jpeg" manifest:media-type="image/jpeg"/>
  <manifest:file-entry manifest:full-path="media/image8.jpeg" manifest:media-type="image/jpeg"/>
  <manifest:file-entry manifest:full-path="media/image9.jpeg" manifest:media-type="image/jpeg"/>
  <manifest:file-entry manifest:full-path="media/image10.jpeg" manifest:media-type="image/jpeg"/>
  <manifest:file-entry manifest:full-path="media/image11.jpeg" manifest:media-type="image/jpeg"/>
  <manifest:file-entry manifest:full-path="media/image12.jpeg" manifest:media-type="image/jpeg"/>
  <manifest:file-entry manifest:full-path="media/image13.png" manifest:media-type="image/png"/>
  <manifest:file-entry manifest:full-path="media/image14.jpeg" manifest:media-type="image/jpeg"/>
  <manifest:file-entry manifest:full-path="media/image15.png" manifest:media-type="image/png"/>
  <manifest:file-entry manifest:full-path="media/image16.e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華康中明體" svg:font-family="華康中明體" style:font-family-generic="modern" style:font-pitch="fixed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文鼎標準楷體U30-M" svg:font-family="文鼎標準楷體U30-M" style:font-family-generic="script" style:font-pitch="variable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prefix="(   ) 1." style:num-format="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( 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(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   ) 1." style:num-format="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 (   ) 1." style:num-format="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.( 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(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.(  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.( 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4">
      <text:list-level-style-number text:level="1" text:style-name="WW_CharLFO14LVL1" style:num-suffix=".(   )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5">
      <text:list-level-style-number text:level="1" text:style-name="WW_CharLFO15LVL1" style:num-suffix=".( 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suffix=".( 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.( 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.( 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suffix=".( 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text:style-name="WW_CharLFO28LVL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format="1" text:start-value="4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." style:num-format="1" text:start-value="4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text:style-name="WW_CharLFO33LVL1" style:num-suffix=".( 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text:style-name="WW_CharLFO34LVL1" style:num-suffix=".( 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." style:num-format="1" text:start-value="4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." style:num-format="1" text:start-value="4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suffix="." style:num-format="1" text:start-value="4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number text:level="1" text:style-name="WW_CharLFO41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text:style-name="WW_CharLFO42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text:style-name="WW_CharLFO43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text:style-name="WW_CharLFO44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text:style-name="WW_CharLFO45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text:style-name="WW_CharLFO46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頁首" style:master-page-name="MP0" style:family="paragraph">
      <style:paragraph-properties fo:break-before="page" fo:text-align="center" fo:line-height="0.3611in" fo:margin-right="-0.0583in">
        <style:tab-stops/>
      </style:paragraph-properties>
    </style:style>
    <style:style style:name="T6" style:parent-style-name="預設段落字型" style:family="text">
      <style:text-properties style:font-name-asian="標楷體" fo:color="#000000" fo:letter-spacing="0.018in" fo:font-size="16pt" style:font-size-asian="16pt" style:font-size-complex="16pt"/>
    </style:style>
    <style:style style:name="T7" style:parent-style-name="預設段落字型" style:family="text">
      <style:text-properties style:font-name-asian="標楷體" fo:color="#000000" fo:letter-spacing="0.018in" fo:font-size="16pt" style:font-size-asian="16pt" style:font-size-complex="16pt"/>
    </style:style>
    <style:style style:name="T8" style:parent-style-name="預設段落字型" style:family="text">
      <style:text-properties style:font-name-asian="標楷體" fo:color="#000000" fo:letter-spacing="0.018in" fo:font-size="16pt" style:font-size-asian="16pt" style:font-size-complex="16pt"/>
    </style:style>
    <style:style style:name="T9" style:parent-style-name="預設段落字型" style:family="text">
      <style:text-properties style:font-name-asian="標楷體" fo:color="#000000" fo:letter-spacing="0.018in" fo:font-size="16pt" style:font-size-asian="16pt" style:font-size-complex="16pt"/>
    </style:style>
    <style:style style:name="T10" style:parent-style-name="預設段落字型" style:family="text">
      <style:text-properties style:font-name-asian="標楷體" fo:color="#000000" fo:letter-spacing="0.018in" fo:font-size="16pt" style:font-size-asian="16pt" style:font-size-complex="16pt"/>
    </style:style>
    <style:style style:name="T11" style:parent-style-name="預設段落字型" style:family="text">
      <style:text-properties style:font-name-asian="標楷體" fo:color="#000000" fo:letter-spacing="0.018in" fo:font-size="16pt" style:font-size-asian="16pt" style:font-size-complex="16pt"/>
    </style:style>
    <style:style style:name="T12" style:parent-style-name="預設段落字型" style:family="text">
      <style:text-properties style:font-name-asian="標楷體" fo:color="#000000" fo:letter-spacing="0.018in" fo:font-size="16pt" style:font-size-asian="16pt" style:font-size-complex="16pt"/>
    </style:style>
    <style:style style:name="T13" style:parent-style-name="預設段落字型" style:family="text">
      <style:text-properties style:font-name-asian="標楷體" fo:color="#000000" fo:letter-spacing="0.018in" fo:font-size="16pt" style:font-size-asian="16pt" style:font-size-complex="16pt"/>
    </style:style>
    <style:style style:name="T14" style:parent-style-name="預設段落字型" style:family="text">
      <style:text-properties style:font-name-asian="標楷體" fo:color="#000000" fo:letter-spacing="0.018in" fo:font-size="16pt" style:font-size-asian="16pt" style:font-size-complex="16pt"/>
    </style:style>
    <style:style style:name="T15" style:parent-style-name="預設段落字型" style:family="text">
      <style:text-properties style:font-name-asian="標楷體" fo:color="#000000" fo:letter-spacing="0.018in" fo:font-size="16pt" style:font-size-asian="16pt" style:font-size-complex="16pt"/>
    </style:style>
    <style:style style:name="T16" style:parent-style-name="預設段落字型" style:family="text">
      <style:text-properties style:font-name-asian="標楷體" fo:color="#000000" fo:letter-spacing="0.018in" fo:font-size="16pt" style:font-size-asian="16pt" style:font-size-complex="16pt"/>
    </style:style>
    <style:style style:name="T17" style:parent-style-name="預設段落字型" style:family="text">
      <style:text-properties style:font-name-asian="標楷體" fo:color="#000000" fo:letter-spacing="0.018in" fo:font-size="16pt" style:font-size-asian="16pt" style:font-size-complex="16pt"/>
    </style:style>
    <style:style style:name="P18" style:parent-style-name="頁首" style:family="paragraph">
      <style:paragraph-properties fo:margin-bottom="0.125in" fo:line-height="0.3611in" fo:text-indent="4.3305in">
        <style:tab-stops>
          <style:tab-stop style:type="center" style:position="-1.125in"/>
        </style:tab-stops>
      </style:paragraph-properties>
    </style:style>
    <style:style style:name="T19" style:parent-style-name="預設段落字型" style:family="text">
      <style:text-properties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21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22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23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24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25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26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27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28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29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30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P31" style:parent-style-name="內文" style:family="paragraph">
      <style:paragraph-properties fo:margin-top="0.125in" fo:margin-bottom="0.125in"/>
      <style:text-properties style:font-name="標楷體" style:font-name-asian="標楷體" fo:font-weight="bold" style:font-weight-asian="bold"/>
    </style:style>
    <style:style style:name="T32" style:parent-style-name="預設段落字型" style:family="text">
      <style:text-properties style:font-name="標楷體"/>
    </style:style>
    <style:style style:name="P33" style:parent-style-name="內文" style:family="paragraph">
      <style:paragraph-properties style:snap-to-layout-grid="false" fo:margin-top="0.175in" style:line-height-at-least="0.25in" fo:margin-left="0.3333in" fo:text-indent="-0.1666in">
        <style:tab-stops/>
      </style:paragraph-properties>
    </style:style>
    <style:style style:name="T34" style:parent-style-name="預設段落字型" style:family="text">
      <style:text-properties style:font-name="標楷體" style:font-name-complex="細明體"/>
    </style:style>
    <style:style style:name="T35" style:parent-style-name="預設段落字型" style:family="text">
      <style:text-properties style:font-name="標楷體" style:font-name-complex="細明體"/>
    </style:style>
    <style:style style:name="T36" style:parent-style-name="預設段落字型" style:family="text">
      <style:text-properties style:font-name="標楷體" style:font-name-complex="細明體"/>
    </style:style>
    <style:style style:name="T37" style:parent-style-name="預設段落字型" style:family="text">
      <style:text-properties style:font-name-complex="細明體" style:text-scale="25%"/>
    </style:style>
    <style:style style:name="T38" style:parent-style-name="預設段落字型" style:family="text">
      <style:text-properties style:text-position="-500% 100%"/>
    </style:style>
    <style:style style:name="T39" style:parent-style-name="預設段落字型" style:family="text">
      <style:text-properties style:text-position="-500% 100%"/>
    </style:style>
    <style:style style:name="T40" style:parent-style-name="預設段落字型" style:family="text">
      <style:text-properties style:text-position="-500% 100%"/>
    </style:style>
    <style:style style:name="T41" style:parent-style-name="預設段落字型" style:family="text">
      <style:text-properties style:font-name="標楷體" style:font-name-complex="細明體"/>
    </style:style>
    <style:style style:name="T42" style:parent-style-name="預設段落字型" style:family="text">
      <style:text-properties style:font-name="標楷體" style:font-name-complex="細明體"/>
    </style:style>
    <style:style style:name="T43" style:parent-style-name="預設段落字型" style:family="text">
      <style:text-properties style:font-name="標楷體" style:font-name-complex="細明體"/>
    </style:style>
    <style:style style:name="T44" style:parent-style-name="預設段落字型" style:family="text">
      <style:text-properties style:font-name-complex="細明體" style:text-scale="25%"/>
    </style:style>
    <style:style style:name="T45" style:parent-style-name="預設段落字型" style:family="text">
      <style:text-properties style:text-position="-466.6% 100%"/>
    </style:style>
    <style:style style:name="T46" style:parent-style-name="預設段落字型" style:family="text">
      <style:text-properties style:text-position="-466.6% 100%"/>
    </style:style>
    <style:style style:name="T47" style:parent-style-name="預設段落字型" style:family="text">
      <style:text-properties style:text-position="-466.6% 100%"/>
    </style:style>
    <style:style style:name="T48" style:parent-style-name="預設段落字型" style:family="text">
      <style:text-properties style:font-name="標楷體" style:font-name-complex="細明體"/>
    </style:style>
    <style:style style:name="T49" style:parent-style-name="預設段落字型" style:family="text">
      <style:text-properties style:font-name="標楷體" style:font-name-complex="細明體"/>
    </style:style>
    <style:style style:name="T50" style:parent-style-name="預設段落字型" style:family="text">
      <style:text-properties style:font-name="標楷體" style:font-name-complex="細明體"/>
    </style:style>
    <style:style style:name="T51" style:parent-style-name="預設段落字型" style:family="text">
      <style:text-properties style:font-name-complex="細明體" style:text-scale="25%"/>
    </style:style>
    <style:style style:name="T52" style:parent-style-name="預設段落字型" style:family="text">
      <style:text-properties style:text-position="-450% 100%"/>
    </style:style>
    <style:style style:name="T53" style:parent-style-name="預設段落字型" style:family="text">
      <style:text-properties style:text-position="-450% 100%"/>
    </style:style>
    <style:style style:name="P54" style:parent-style-name="內文" style:family="paragraph">
      <style:paragraph-properties style:snap-to-layout-grid="false" fo:margin-top="0.175in" style:line-height-at-least="0.25in" fo:margin-left="0.3333in" fo:text-indent="-0.1666in">
        <style:tab-stops/>
      </style:paragraph-properties>
    </style:style>
    <style:style style:name="T55" style:parent-style-name="預設段落字型" style:family="text">
      <style:text-properties style:font-name="標楷體" style:font-name-complex="細明體"/>
    </style:style>
    <style:style style:name="T56" style:parent-style-name="預設段落字型" style:family="text">
      <style:text-properties style:font-name="標楷體" style:font-name-complex="細明體"/>
    </style:style>
    <style:style style:name="T57" style:parent-style-name="預設段落字型" style:family="text">
      <style:text-properties style:font-name="標楷體" style:font-name-complex="細明體"/>
    </style:style>
    <style:style style:name="T58" style:parent-style-name="預設段落字型" style:family="text">
      <style:text-properties style:font-name-complex="細明體" style:text-scale="25%"/>
    </style:style>
    <style:style style:name="T59" style:parent-style-name="預設段落字型" style:family="text">
      <style:text-properties style:text-position="-508.3% 100%"/>
    </style:style>
    <style:style style:name="T60" style:parent-style-name="預設段落字型" style:family="text">
      <style:text-properties style:text-position="-508.3% 100%"/>
    </style:style>
    <style:style style:name="T61" style:parent-style-name="預設段落字型" style:family="text">
      <style:text-properties style:font-name="標楷體" style:font-name-complex="細明體"/>
    </style:style>
    <style:style style:name="T62" style:parent-style-name="預設段落字型" style:family="text">
      <style:text-properties style:font-name="標楷體" style:font-name-complex="細明體"/>
    </style:style>
    <style:style style:name="T63" style:parent-style-name="預設段落字型" style:family="text">
      <style:text-properties style:font-name="標楷體" style:font-name-complex="細明體"/>
    </style:style>
    <style:style style:name="T64" style:parent-style-name="預設段落字型" style:family="text">
      <style:text-properties style:font-name-complex="細明體" style:text-scale="25%"/>
    </style:style>
    <style:style style:name="T65" style:parent-style-name="預設段落字型" style:family="text">
      <style:text-properties style:text-position="-500% 100%"/>
    </style:style>
    <style:style style:name="T66" style:parent-style-name="預設段落字型" style:family="text">
      <style:text-properties style:text-position="-500% 100%"/>
    </style:style>
    <style:style style:name="T67" style:parent-style-name="預設段落字型" style:family="text">
      <style:text-properties style:text-position="-500% 100%"/>
    </style:style>
    <style:style style:name="T68" style:parent-style-name="預設段落字型" style:family="text">
      <style:text-properties style:font-name="標楷體" style:font-name-complex="細明體"/>
    </style:style>
    <style:style style:name="T69" style:parent-style-name="預設段落字型" style:family="text">
      <style:text-properties style:font-name="標楷體" style:font-name-complex="細明體"/>
    </style:style>
    <style:style style:name="T70" style:parent-style-name="預設段落字型" style:family="text">
      <style:text-properties style:font-name="標楷體" style:font-name-complex="細明體"/>
    </style:style>
    <style:style style:name="T71" style:parent-style-name="預設段落字型" style:family="text">
      <style:text-properties style:font-name-complex="細明體" style:text-scale="25%"/>
    </style:style>
    <style:style style:name="T72" style:parent-style-name="預設段落字型" style:family="text">
      <style:text-properties style:text-position="-533.3% 100%"/>
    </style:style>
    <style:style style:name="P73" style:parent-style-name="內文" style:family="paragraph">
      <style:paragraph-properties style:snap-to-layout-grid="false" fo:margin-top="0.175in" style:line-height-at-least="0.25in" fo:margin-left="0.3333in" fo:text-indent="-0.1666in">
        <style:tab-stops/>
      </style:paragraph-properties>
    </style:style>
    <style:style style:name="T74" style:parent-style-name="預設段落字型" style:family="text">
      <style:text-properties style:font-name="標楷體" style:font-name-complex="細明體"/>
    </style:style>
    <style:style style:name="T75" style:parent-style-name="預設段落字型" style:family="text">
      <style:text-properties style:font-name="標楷體" style:font-name-complex="細明體"/>
    </style:style>
    <style:style style:name="T76" style:parent-style-name="預設段落字型" style:family="text">
      <style:text-properties style:font-name="標楷體" style:font-name-complex="細明體"/>
    </style:style>
    <style:style style:name="T77" style:parent-style-name="預設段落字型" style:family="text">
      <style:text-properties style:font-name-complex="細明體" style:text-scale="25%"/>
    </style:style>
    <style:style style:name="T78" style:parent-style-name="預設段落字型" style:family="text">
      <style:text-properties style:text-position="-375% 100%"/>
    </style:style>
    <style:style style:name="T79" style:parent-style-name="預設段落字型" style:family="text">
      <style:text-properties style:text-position="-375% 100%"/>
    </style:style>
    <style:style style:name="T80" style:parent-style-name="預設段落字型" style:family="text">
      <style:text-properties style:font-name="標楷體" style:font-name-complex="細明體"/>
    </style:style>
    <style:style style:name="T81" style:parent-style-name="預設段落字型" style:family="text">
      <style:text-properties style:font-name="標楷體" style:font-name-complex="細明體"/>
    </style:style>
    <style:style style:name="T82" style:parent-style-name="預設段落字型" style:family="text">
      <style:text-properties style:font-name="標楷體" style:font-name-complex="細明體"/>
    </style:style>
    <style:style style:name="T83" style:parent-style-name="預設段落字型" style:family="text">
      <style:text-properties style:font-name-complex="細明體" style:text-scale="25%"/>
    </style:style>
    <style:style style:name="T84" style:parent-style-name="預設段落字型" style:family="text">
      <style:text-properties style:text-position="-533.3% 100%"/>
    </style:style>
    <style:style style:name="T85" style:parent-style-name="預設段落字型" style:family="text">
      <style:text-properties style:text-position="-533.3% 100%"/>
    </style:style>
    <style:style style:name="T86" style:parent-style-name="預設段落字型" style:family="text">
      <style:text-properties style:text-position="-533.3% 100%"/>
    </style:style>
    <style:style style:name="T87" style:parent-style-name="預設段落字型" style:family="text">
      <style:text-properties style:font-name="標楷體" style:font-name-complex="細明體"/>
    </style:style>
    <style:style style:name="T88" style:parent-style-name="預設段落字型" style:family="text">
      <style:text-properties style:font-name="標楷體" style:font-name-complex="細明體"/>
    </style:style>
    <style:style style:name="T89" style:parent-style-name="預設段落字型" style:family="text">
      <style:text-properties style:font-name="標楷體" style:font-name-complex="細明體"/>
    </style:style>
    <style:style style:name="T90" style:parent-style-name="預設段落字型" style:family="text">
      <style:text-properties style:font-name-complex="細明體" style:text-scale="25%"/>
    </style:style>
    <style:style style:name="T91" style:parent-style-name="預設段落字型" style:family="text">
      <style:text-properties style:text-position="-558.3% 100%"/>
    </style:style>
    <style:style style:name="T92" style:parent-style-name="預設段落字型" style:family="text">
      <style:text-properties style:text-position="-558.3% 100%"/>
    </style:style>
    <style:style style:name="P93" style:parent-style-name="內文" style:family="paragraph">
      <style:paragraph-properties style:snap-to-layout-grid="false" fo:margin-top="0.175in" style:line-height-at-least="0.25in" fo:margin-left="-0.1375in">
        <style:tab-stops/>
      </style:paragraph-properties>
    </style:style>
    <style:style style:name="T94" style:parent-style-name="預設段落字型" style:family="text">
      <style:text-properties style:font-name="標楷體" style:font-name-complex="細明體"/>
    </style:style>
    <style:style style:name="T95" style:parent-style-name="預設段落字型" style:family="text">
      <style:text-properties style:font-name="標楷體" style:font-name-complex="細明體"/>
    </style:style>
    <style:style style:name="T96" style:parent-style-name="預設段落字型" style:family="text">
      <style:text-properties style:font-name="標楷體" style:font-name-complex="細明體"/>
    </style:style>
    <style:style style:name="T97" style:parent-style-name="預設段落字型" style:family="text">
      <style:text-properties style:font-name-complex="細明體" style:text-scale="25%"/>
    </style:style>
    <style:style style:name="T98" style:parent-style-name="預設段落字型" style:family="text">
      <style:text-properties style:text-position="-583.3% 100%"/>
    </style:style>
    <style:style style:name="T99" style:parent-style-name="預設段落字型" style:family="text">
      <style:text-properties style:text-position="-583.3% 100%"/>
    </style:style>
    <style:style style:name="T100" style:parent-style-name="預設段落字型" style:family="text">
      <style:text-properties style:text-position="-583.3% 100%"/>
    </style:style>
    <style:style style:name="T101" style:parent-style-name="預設段落字型" style:family="text">
      <style:text-properties style:font-name="標楷體" style:font-name-complex="細明體"/>
    </style:style>
    <style:style style:name="T102" style:parent-style-name="預設段落字型" style:family="text">
      <style:text-properties style:font-name="標楷體" style:font-name-complex="細明體"/>
    </style:style>
    <style:style style:name="T103" style:parent-style-name="預設段落字型" style:family="text">
      <style:text-properties style:font-name="標楷體" style:font-name-complex="細明體"/>
    </style:style>
    <style:style style:name="T104" style:parent-style-name="預設段落字型" style:family="text">
      <style:text-properties style:font-name-complex="細明體" style:text-scale="25%"/>
    </style:style>
    <style:style style:name="T105" style:parent-style-name="預設段落字型" style:family="text">
      <style:text-properties style:text-position="-633.3% 100%"/>
    </style:style>
    <style:style style:name="T106" style:parent-style-name="預設段落字型" style:family="text">
      <style:text-properties style:text-position="-633.3% 100%"/>
    </style:style>
    <style:style style:name="T107" style:parent-style-name="預設段落字型" style:family="text">
      <style:text-properties style:text-position="-633.3% 100%"/>
    </style:style>
    <style:style style:name="T108" style:parent-style-name="預設段落字型" style:family="text">
      <style:text-properties style:font-name="標楷體" style:font-name-complex="細明體"/>
    </style:style>
    <style:style style:name="T109" style:parent-style-name="預設段落字型" style:family="text">
      <style:text-properties style:font-name="標楷體" style:font-name-complex="細明體"/>
    </style:style>
    <style:style style:name="T110" style:parent-style-name="預設段落字型" style:family="text">
      <style:text-properties style:font-name="標楷體" style:font-name-complex="細明體"/>
    </style:style>
    <style:style style:name="T111" style:parent-style-name="預設段落字型" style:family="text">
      <style:text-properties style:font-name-complex="細明體" style:text-scale="25%"/>
    </style:style>
    <style:style style:name="T112" style:parent-style-name="預設段落字型" style:family="text">
      <style:text-properties style:text-position="-625% 100%"/>
    </style:style>
    <style:style style:name="P113" style:parent-style-name="內文" style:family="paragraph">
      <style:paragraph-properties style:snap-to-layout-grid="false" fo:margin-top="0.175in" style:line-height-at-least="0.25in" fo:margin-left="0.3333in" fo:text-indent="-0.1666in">
        <style:tab-stops/>
      </style:paragraph-properties>
    </style:style>
    <style:style style:name="T114" style:parent-style-name="預設段落字型" style:family="text">
      <style:text-properties style:font-name="標楷體" style:font-name-complex="細明體"/>
    </style:style>
    <style:style style:name="T115" style:parent-style-name="預設段落字型" style:family="text">
      <style:text-properties style:font-name="標楷體" style:font-name-complex="細明體"/>
    </style:style>
    <style:style style:name="T116" style:parent-style-name="預設段落字型" style:family="text">
      <style:text-properties style:font-name="標楷體" style:font-name-complex="細明體"/>
    </style:style>
    <style:style style:name="T117" style:parent-style-name="預設段落字型" style:family="text">
      <style:text-properties style:font-name-complex="細明體" style:text-scale="25%"/>
    </style:style>
    <style:style style:name="T118" style:parent-style-name="預設段落字型" style:family="text">
      <style:text-properties style:text-position="-483.3% 100%"/>
    </style:style>
    <style:style style:name="T119" style:parent-style-name="預設段落字型" style:family="text">
      <style:text-properties style:text-position="-483.3% 100%"/>
    </style:style>
    <style:style style:name="T120" style:parent-style-name="預設段落字型" style:family="text">
      <style:text-properties style:font-name="標楷體" style:font-name-complex="細明體"/>
    </style:style>
    <style:style style:name="T121" style:parent-style-name="預設段落字型" style:family="text">
      <style:text-properties style:font-name="標楷體" style:font-name-complex="細明體"/>
    </style:style>
    <style:style style:name="T122" style:parent-style-name="預設段落字型" style:family="text">
      <style:text-properties style:font-name="標楷體" style:font-name-complex="細明體"/>
    </style:style>
    <style:style style:name="T123" style:parent-style-name="預設段落字型" style:family="text">
      <style:text-properties style:font-name-complex="細明體" style:text-scale="25%"/>
    </style:style>
    <style:style style:name="T124" style:parent-style-name="預設段落字型" style:family="text">
      <style:text-properties style:text-position="-475% 100%"/>
    </style:style>
    <style:style style:name="T125" style:parent-style-name="預設段落字型" style:family="text">
      <style:text-properties style:text-position="-475% 100%"/>
    </style:style>
    <style:style style:name="T126" style:parent-style-name="預設段落字型" style:family="text">
      <style:text-properties style:text-position="-475% 100%"/>
    </style:style>
    <style:style style:name="T127" style:parent-style-name="預設段落字型" style:family="text">
      <style:text-properties style:font-name="標楷體" style:font-name-complex="細明體"/>
    </style:style>
    <style:style style:name="T128" style:parent-style-name="預設段落字型" style:family="text">
      <style:text-properties style:font-name="標楷體" style:font-name-complex="細明體"/>
    </style:style>
    <style:style style:name="T129" style:parent-style-name="預設段落字型" style:family="text">
      <style:text-properties style:font-name="標楷體" style:font-name-complex="細明體"/>
    </style:style>
    <style:style style:name="T130" style:parent-style-name="預設段落字型" style:family="text">
      <style:text-properties style:font-name-complex="細明體" style:text-scale="25%"/>
    </style:style>
    <style:style style:name="T131" style:parent-style-name="預設段落字型" style:family="text">
      <style:text-properties style:text-position="-533.3% 100%"/>
    </style:style>
    <style:style style:name="P132" style:parent-style-name="內文" style:family="paragraph">
      <style:paragraph-properties fo:line-height="0.3055in"/>
      <style:text-properties fo:color="#000000" fo:font-size="14pt" style:font-size-asian="14pt" style:font-size-complex="14pt"/>
    </style:style>
    <style:style style:name="P133" style:parent-style-name="內文" style:family="paragraph">
      <style:paragraph-properties fo:line-height="0.3055in"/>
      <style:text-properties fo:color="#000000" fo:font-size="14pt" style:font-size-asian="14pt" style:font-size-complex="14pt"/>
    </style:style>
    <style:style style:name="P134" style:parent-style-name="內文" style:family="paragraph">
      <style:paragraph-properties fo:line-height="0.3055in"/>
      <style:text-properties fo:color="#000000" fo:font-size="14pt" style:font-size-asian="14pt" style:font-size-complex="14pt"/>
    </style:style>
    <style:style style:name="P135" style:parent-style-name="內文" style:family="paragraph">
      <style:paragraph-properties fo:line-height="0.3055in"/>
      <style:text-properties fo:color="#000000" fo:font-size="14pt" style:font-size-asian="14pt" style:font-size-complex="14pt"/>
    </style:style>
    <style:style style:name="P136" style:parent-style-name="內文" style:family="paragraph">
      <style:paragraph-properties fo:line-height="0.3055in"/>
      <style:text-properties fo:color="#000000" fo:font-size="14pt" style:font-size-asian="14pt" style:font-size-complex="14pt"/>
    </style:style>
    <style:style style:name="P137" style:parent-style-name="內文" style:family="paragraph">
      <style:paragraph-properties fo:line-height="0.3055in"/>
      <style:text-properties fo:color="#000000" fo:font-size="14pt" style:font-size-asian="14pt" style:font-size-complex="14pt"/>
    </style:style>
    <style:style style:name="P138" style:parent-style-name="內文" style:family="paragraph">
      <style:paragraph-properties fo:line-height="0.3055in"/>
      <style:text-properties fo:color="#000000" fo:font-size="14pt" style:font-size-asian="14pt" style:font-size-complex="14pt"/>
    </style:style>
    <style:style style:name="P139" style:parent-style-name="內文" style:family="paragraph">
      <style:paragraph-properties fo:line-height="0.3055in"/>
      <style:text-properties fo:color="#000000" fo:font-size="14pt" style:font-size-asian="14pt" style:font-size-complex="14pt"/>
    </style:style>
    <style:style style:name="P140" style:parent-style-name="內文" style:family="paragraph">
      <style:paragraph-properties fo:line-height="0.3055in"/>
      <style:text-properties fo:color="#000000" fo:font-size="14pt" style:font-size-asian="14pt" style:font-size-complex="14pt"/>
    </style:style>
    <style:style style:name="P141" style:parent-style-name="內文" style:family="paragraph">
      <style:paragraph-properties fo:line-height="0.3055in"/>
      <style:text-properties fo:color="#000000" fo:font-size="14pt" style:font-size-asian="14pt" style:font-size-complex="14pt"/>
    </style:style>
    <style:style style:name="P142" style:parent-style-name="內文" style:family="paragraph">
      <style:paragraph-properties fo:line-height="0.3055in"/>
      <style:text-properties fo:color="#000000" fo:font-size="14pt" style:font-size-asian="14pt" style:font-size-complex="14pt"/>
    </style:style>
    <style:style style:name="P143" style:parent-style-name="內文" style:family="paragraph">
      <style:paragraph-properties style:snap-to-layout-grid="false" style:line-height-at-least="0.25in"/>
    </style:style>
    <style:style style:name="P144" style:parent-style-name="內文" style:family="paragraph">
      <style:paragraph-properties fo:margin-top="0.125in" fo:margin-bottom="0.125in"/>
      <style:text-properties style:font-name="標楷體" style:font-name-asian="標楷體" fo:font-weight="bold" style:font-weight-asian="bold"/>
    </style:style>
    <style:style style:name="P145" style:parent-style-name="內文" style:family="paragraph">
      <style:paragraph-properties fo:line-height="0.3333in"/>
      <style:text-properties fo:color="#000000" fo:font-size="14pt" style:font-size-asian="14pt" style:font-size-complex="14pt"/>
    </style:style>
    <style:style style:name="P146" style:parent-style-name="內文" style:family="paragraph">
      <style:paragraph-properties fo:line-height="0.3333in"/>
      <style:text-properties fo:color="#000000" fo:font-size="14pt" style:font-size-asian="14pt" style:font-size-complex="14pt"/>
    </style:style>
    <style:style style:name="P147" style:parent-style-name="內文" style:family="paragraph">
      <style:paragraph-properties fo:line-height="0.3333in"/>
      <style:text-properties fo:color="#000000" fo:font-size="14pt" style:font-size-asian="14pt" style:font-size-complex="14pt"/>
    </style:style>
    <style:style style:name="P148" style:parent-style-name="內文" style:family="paragraph">
      <style:paragraph-properties fo:line-height="0.3333in"/>
      <style:text-properties fo:color="#000000" fo:font-size="14pt" style:font-size-asian="14pt" style:font-size-complex="14pt"/>
    </style:style>
    <style:style style:name="P149" style:parent-style-name="內文" style:family="paragraph">
      <style:paragraph-properties fo:line-height="0.3333in"/>
      <style:text-properties fo:color="#000000" fo:font-size="14pt" style:font-size-asian="14pt" style:font-size-complex="14pt"/>
    </style:style>
    <style:style style:name="P150" style:parent-style-name="內文" style:family="paragraph">
      <style:paragraph-properties fo:line-height="0.3333in"/>
      <style:text-properties fo:color="#000000" fo:font-size="14pt" style:font-size-asian="14pt" style:font-size-complex="14pt"/>
    </style:style>
    <style:style style:name="P151" style:parent-style-name="內文" style:family="paragraph">
      <style:paragraph-properties fo:line-height="0.3333in"/>
      <style:text-properties fo:color="#000000" fo:font-size="14pt" style:font-size-asian="14pt" style:font-size-complex="14pt"/>
    </style:style>
    <style:style style:name="P152" style:parent-style-name="內文" style:family="paragraph">
      <style:paragraph-properties fo:line-height="0.3333in"/>
      <style:text-properties fo:color="#000000" fo:font-size="14pt" style:font-size-asian="14pt" style:font-size-complex="14pt"/>
    </style:style>
    <style:style style:name="P153" style:parent-style-name="內文" style:family="paragraph">
      <style:paragraph-properties fo:line-height="0.3333in"/>
      <style:text-properties fo:color="#000000" fo:font-size="14pt" style:font-size-asian="14pt" style:font-size-complex="14pt"/>
    </style:style>
    <style:style style:name="P154" style:parent-style-name="內文" style:family="paragraph">
      <style:paragraph-properties fo:line-height="0.3333in"/>
      <style:text-properties fo:color="#000000" fo:font-size="14pt" style:font-size-asian="14pt" style:font-size-complex="14pt"/>
    </style:style>
    <style:style style:name="P155" style:parent-style-name="內文" style:family="paragraph">
      <style:paragraph-properties fo:line-height="0.3333in" fo:margin-left="0.1944in" fo:text-indent="-0.1944in">
        <style:tab-stops/>
      </style:paragraph-properties>
      <style:text-properties fo:color="#000000" fo:font-size="14pt" style:font-size-asian="14pt" style:font-size-complex="14pt"/>
    </style:style>
    <style:style style:name="P156" style:parent-style-name="內文" style:family="paragraph">
      <style:paragraph-properties fo:line-height="0.3333in" fo:margin-left="0.1944in" fo:text-indent="-0.1944in">
        <style:tab-stops/>
      </style:paragraph-properties>
      <style:text-properties fo:color="#000000" fo:font-size="14pt" style:font-size-asian="14pt" style:font-size-complex="14pt"/>
    </style:style>
    <style:style style:name="P157" style:parent-style-name="內文" style:family="paragraph">
      <style:paragraph-properties fo:line-height="0.3333in"/>
      <style:text-properties fo:color="#000000" fo:font-size="14pt" style:font-size-asian="14pt" style:font-size-complex="14pt"/>
    </style:style>
    <style:style style:name="P158" style:parent-style-name="內文" style:family="paragraph">
      <style:paragraph-properties fo:line-height="0.3333in"/>
      <style:text-properties fo:color="#000000" fo:font-size="14pt" style:font-size-asian="14pt" style:font-size-complex="14pt"/>
    </style:style>
    <style:style style:name="P159" style:parent-style-name="內文" style:family="paragraph">
      <style:paragraph-properties fo:line-height="0.3333in"/>
      <style:text-properties fo:color="#000000" fo:font-size="14pt" style:font-size-asian="14pt" style:font-size-complex="14pt"/>
    </style:style>
    <style:style style:name="P160" style:parent-style-name="內文" style:family="paragraph">
      <style:paragraph-properties fo:line-height="0.3333in"/>
      <style:text-properties fo:color="#000000" fo:font-size="14pt" style:font-size-asian="14pt" style:font-size-complex="14pt"/>
    </style:style>
    <style:style style:name="P161" style:parent-style-name="內文" style:family="paragraph">
      <style:paragraph-properties fo:line-height="0.3333in" fo:text-indent="0.1944in"/>
      <style:text-properties fo:color="#000000" fo:font-size="14pt" style:font-size-asian="14pt" style:font-size-complex="14pt"/>
    </style:style>
    <style:style style:name="P162" style:parent-style-name="內文" style:family="paragraph">
      <style:paragraph-properties fo:line-height="0.3333in"/>
      <style:text-properties fo:color="#000000" fo:font-size="14pt" style:font-size-asian="14pt" style:font-size-complex="14pt"/>
    </style:style>
    <style:style style:name="P163" style:parent-style-name="內文" style:family="paragraph">
      <style:paragraph-properties fo:line-height="0.3333in"/>
      <style:text-properties fo:color="#000000" fo:font-size="14pt" style:font-size-asian="14pt" style:font-size-complex="14pt"/>
    </style:style>
    <style:style style:name="P164" style:parent-style-name="內文" style:family="paragraph">
      <style:paragraph-properties fo:line-height="0.3333in"/>
      <style:text-properties fo:color="#000000" fo:font-size="14pt" style:font-size-asian="14pt" style:font-size-complex="14pt"/>
    </style:style>
    <style:style style:name="P165" style:parent-style-name="內文" style:family="paragraph">
      <style:paragraph-properties fo:line-height="0.3333in"/>
      <style:text-properties fo:color="#000000" fo:font-size="14pt" style:font-size-asian="14pt" style:font-size-complex="14pt"/>
    </style:style>
    <style:style style:name="P166" style:parent-style-name="內文" style:family="paragraph">
      <style:paragraph-properties fo:line-height="0.3333in"/>
      <style:text-properties fo:color="#000000" fo:font-size="14pt" style:font-size-asian="14pt" style:font-size-complex="14pt"/>
    </style:style>
    <style:style style:name="P167" style:parent-style-name="內文" style:family="paragraph">
      <style:paragraph-properties fo:line-height="0.3333in"/>
      <style:text-properties fo:color="#000000" fo:font-size="14pt" style:font-size-asian="14pt" style:font-size-complex="14pt"/>
    </style:style>
    <style:style style:name="P168" style:parent-style-name="內文" style:family="paragraph">
      <style:paragraph-properties fo:line-height="0.3333in"/>
      <style:text-properties fo:color="#000000" fo:font-size="14pt" style:font-size-asian="14pt" style:font-size-complex="14pt"/>
    </style:style>
    <style:style style:name="P169" style:parent-style-name="內文" style:family="paragraph">
      <style:paragraph-properties fo:line-height="0.3333in"/>
      <style:text-properties fo:color="#000000" fo:font-size="14pt" style:font-size-asian="14pt" style:font-size-complex="14pt"/>
    </style:style>
    <style:style style:name="P170" style:parent-style-name="內文" style:family="paragraph">
      <style:paragraph-properties fo:line-height="0.3333in"/>
      <style:text-properties fo:color="#000000" fo:font-size="14pt" style:font-size-asian="14pt" style:font-size-complex="14pt"/>
    </style:style>
    <style:style style:name="P171" style:parent-style-name="內文" style:family="paragraph">
      <style:paragraph-properties fo:line-height="0.3333in"/>
      <style:text-properties fo:color="#000000" fo:font-size="14pt" style:font-size-asian="14pt" style:font-size-complex="14pt"/>
    </style:style>
    <style:style style:name="P172" style:parent-style-name="內文" style:family="paragraph">
      <style:paragraph-properties fo:line-height="0.3333in"/>
      <style:text-properties fo:color="#000000" fo:font-size="14pt" style:font-size-asian="14pt" style:font-size-complex="14pt"/>
    </style:style>
    <style:style style:name="P173" style:parent-style-name="內文" style:family="paragraph">
      <style:paragraph-properties fo:line-height="0.3333in"/>
      <style:text-properties fo:color="#000000" fo:font-size="14pt" style:font-size-asian="14pt" style:font-size-complex="14pt"/>
    </style:style>
    <style:style style:name="P174" style:parent-style-name="內文" style:family="paragraph">
      <style:paragraph-properties fo:line-height="0.3333in"/>
      <style:text-properties fo:color="#000000" fo:font-size="14pt" style:font-size-asian="14pt" style:font-size-complex="14pt"/>
    </style:style>
    <style:style style:name="P175" style:parent-style-name="內文" style:family="paragraph">
      <style:paragraph-properties fo:line-height="0.3333in"/>
      <style:text-properties fo:color="#000000" fo:font-size="14pt" style:font-size-asian="14pt" style:font-size-complex="14pt"/>
    </style:style>
    <style:style style:name="P176" style:parent-style-name="內文" style:family="paragraph">
      <style:paragraph-properties fo:line-height="0.3333in"/>
      <style:text-properties fo:color="#000000" fo:font-size="14pt" style:font-size-asian="14pt" style:font-size-complex="14pt"/>
    </style:style>
    <style:style style:name="P177" style:parent-style-name="內文" style:family="paragraph">
      <style:paragraph-properties fo:line-height="0.3333in"/>
      <style:text-properties fo:color="#000000" fo:font-size="14pt" style:font-size-asian="14pt" style:font-size-complex="14pt"/>
    </style:style>
    <style:style style:name="P178" style:parent-style-name="內文" style:family="paragraph">
      <style:paragraph-properties fo:line-height="0.3333in"/>
      <style:text-properties fo:color="#000000" fo:font-size="14pt" style:font-size-asian="14pt" style:font-size-complex="14pt"/>
    </style:style>
    <style:style style:name="P179" style:parent-style-name="內文" style:family="paragraph">
      <style:paragraph-properties fo:line-height="0.3333in"/>
      <style:text-properties fo:color="#000000" fo:font-size="14pt" style:font-size-asian="14pt" style:font-size-complex="14pt"/>
    </style:style>
    <style:style style:name="P180" style:parent-style-name="內文" style:family="paragraph">
      <style:paragraph-properties fo:line-height="0.3333in"/>
      <style:text-properties fo:color="#000000" fo:font-size="14pt" style:font-size-asian="14pt" style:font-size-complex="14pt"/>
    </style:style>
    <style:style style:name="P181" style:parent-style-name="內文" style:family="paragraph">
      <style:paragraph-properties fo:line-height="0.2083in"/>
      <style:text-properties fo:font-size="14pt" style:font-size-asian="14pt" style:font-size-complex="14pt"/>
    </style:style>
    <style:style style:name="P182" style:parent-style-name="內文" style:family="paragraph">
      <style:paragraph-properties fo:margin-top="0.125in" fo:margin-bottom="0.125in"/>
      <style:text-properties style:font-name="標楷體" style:font-name-asian="標楷體" fo:font-weight="bold" style:font-weight-asian="bold"/>
    </style:style>
    <style:style style:name="P183" style:parent-style-name="題組-文章" style:family="paragraph">
      <style:paragraph-properties fo:margin-left="0.0833in" fo:margin-right="0.0833in">
        <style:tab-stops/>
      </style:paragraph-properties>
    </style:style>
    <style:style style:name="P184" style:parent-style-name="題組-其它" style:family="paragraph">
      <style:paragraph-properties style:snap-to-layout-grid="true" fo:text-align="center" fo:line-height="100%" fo:margin-left="0.0833in" fo:margin-right="0.0833in">
        <style:tab-stops/>
      </style:paragraph-properties>
    </style:style>
    <style:style style:name="P185" style:parent-style-name="選擇-題目" style:family="paragraph">
      <style:paragraph-properties fo:line-height="0.3333in"/>
    </style:style>
    <style:style style:name="P186" style:parent-style-name="選擇-題目" style:family="paragraph">
      <style:paragraph-properties fo:line-height="0.3333in" fo:margin-left="1.118in">
        <style:tab-stops/>
      </style:paragraph-properties>
    </style:style>
    <style:style style:name="P187" style:parent-style-name="選擇-題目" style:family="paragraph">
      <style:paragraph-properties fo:line-height="0.3333in"/>
    </style:style>
    <style:style style:name="P188" style:parent-style-name="選擇-題目" style:family="paragraph">
      <style:paragraph-properties fo:line-height="0.3333in" fo:margin-left="1.118in">
        <style:tab-stops/>
      </style:paragraph-properties>
    </style:style>
    <style:style style:name="P189" style:parent-style-name="選擇-題目" style:family="paragraph">
      <style:paragraph-properties fo:line-height="0.3333in"/>
    </style:style>
    <style:style style:name="P190" style:parent-style-name="選擇-題目" style:family="paragraph">
      <style:paragraph-properties fo:line-height="0.3333in" fo:margin-left="1.118in">
        <style:tab-stops/>
      </style:paragraph-properties>
    </style:style>
    <style:style style:name="P191" style:parent-style-name="內文" style:family="paragraph">
      <style:text-properties fo:font-size="14pt" style:font-size-asian="14pt"/>
    </style:style>
    <style:style style:name="P192" style:parent-style-name="內文" style:family="paragraph">
      <style:paragraph-properties fo:margin-top="0.125in" fo:margin-bottom="0.125in"/>
      <style:text-properties style:font-name="標楷體" style:font-name-asian="標楷體" fo:font-weight="bold" style:font-weight-asian="bold"/>
    </style:style>
    <style:style style:name="P193" style:parent-style-name="內文" style:family="paragraph">
      <style:text-properties fo:font-size="14pt" style:font-size-asian="14pt"/>
    </style:style>
    <style:style style:name="P194" style:parent-style-name="內文" style:family="paragraph">
      <style:text-properties fo:font-size="14pt" style:font-size-asian="14pt"/>
    </style:style>
    <style:style style:name="P195" style:parent-style-name="內文" style:family="paragraph">
      <style:paragraph-properties fo:margin-top="0.125in" fo:margin-bottom="0.125in"/>
      <style:text-properties style:font-name="標楷體" style:font-name-asian="標楷體" fo:font-weight="bold" style:font-weight-asian="bold"/>
    </style:style>
    <style:style style:name="P196" style:parent-style-name="內文" style:family="paragraph">
      <style:text-properties fo:font-size="14pt" style:font-size-asian="14pt"/>
    </style:style>
    <style:style style:name="T197" style:parent-style-name="預設段落字型" style:family="text">
      <style:text-properties fo:font-size="14pt" style:font-size-asian="14pt"/>
    </style:style>
    <style:style style:name="T198" style:parent-style-name="預設段落字型" style:family="text">
      <style:text-properties fo:font-size="14pt" style:font-size-asian="14pt"/>
    </style:style>
    <style:style style:name="T199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200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201" style:parent-style-name="預設段落字型" style:family="text">
      <style:text-properties fo:font-size="14pt" style:font-size-asian="14pt"/>
    </style:style>
    <style:style style:name="T202" style:parent-style-name="預設段落字型" style:family="text">
      <style:text-properties fo:font-size="14pt" style:font-size-asian="14pt"/>
    </style:style>
    <style:style style:name="T203" style:parent-style-name="預設段落字型" style:family="text">
      <style:text-properties fo:font-size="14pt" style:font-size-asian="14pt"/>
    </style:style>
    <style:style style:name="T204" style:parent-style-name="預設段落字型" style:family="text">
      <style:text-properties fo:font-size="14pt" style:font-size-asian="14pt"/>
    </style:style>
    <style:style style:name="T205" style:parent-style-name="預設段落字型" style:family="text">
      <style:text-properties fo:font-size="14pt" style:font-size-asian="14pt"/>
    </style:style>
    <style:style style:name="T206" style:parent-style-name="預設段落字型" style:family="text">
      <style:text-properties fo:font-size="14pt" style:font-size-asian="14pt"/>
    </style:style>
    <style:style style:name="T207" style:parent-style-name="預設段落字型" style:family="text">
      <style:text-properties fo:font-size="14pt" style:font-size-asian="14pt"/>
    </style:style>
    <style:style style:name="T208" style:parent-style-name="預設段落字型" style:family="text">
      <style:text-properties fo:font-size="14pt" style:font-size-asian="14pt"/>
    </style:style>
    <style:style style:name="P209" style:parent-style-name="內文" style:family="paragraph">
      <style:paragraph-properties fo:margin-top="0.125in" fo:margin-bottom="0.125in"/>
      <style:text-properties style:font-name="標楷體" style:font-name-asian="標楷體" fo:font-weight="bold" style:font-weight-asian="bold"/>
    </style:style>
    <style:style style:name="P210" style:parent-style-name="內文" style:family="paragraph">
      <style:text-properties fo:font-size="14pt" style:font-size-asian="14pt"/>
    </style:style>
    <style:style style:name="P211" style:parent-style-name="內文" style:family="paragraph">
      <style:text-properties fo:font-size="14pt" style:font-size-asian="14pt"/>
    </style:style>
    <style:style style:name="P212" style:parent-style-name="內文" style:family="paragraph">
      <style:text-properties fo:font-size="14pt" style:font-size-asian="14pt"/>
    </style:style>
    <style:style style:name="P213" style:parent-style-name="頁首" style:master-page-name="MP1" style:family="paragraph">
      <style:paragraph-properties fo:break-before="page" fo:text-align="center" fo:line-height="0.3611in" fo:margin-right="-0.0583in">
        <style:tab-stops/>
      </style:paragraph-properties>
    </style:style>
    <style:style style:name="T218" style:parent-style-name="預設段落字型" style:family="text">
      <style:text-properties style:font-name-asian="標楷體" fo:color="#000000" fo:letter-spacing="0.0097in" fo:font-size="14pt" style:font-size-asian="14pt" style:font-size-complex="14pt"/>
    </style:style>
    <style:style style:name="T219" style:parent-style-name="預設段落字型" style:family="text">
      <style:text-properties style:font-name-asian="標楷體" fo:color="#000000" fo:letter-spacing="0.0097in" fo:font-size="14pt" style:font-size-asian="14pt" style:font-size-complex="14pt"/>
    </style:style>
    <style:style style:name="T220" style:parent-style-name="預設段落字型" style:family="text">
      <style:text-properties style:font-name-asian="標楷體" fo:color="#000000" fo:letter-spacing="0.0097in" fo:font-size="14pt" style:font-size-asian="14pt" style:font-size-complex="14pt"/>
    </style:style>
    <style:style style:name="T221" style:parent-style-name="預設段落字型" style:family="text">
      <style:text-properties style:font-name-asian="標楷體" fo:color="#000000" fo:letter-spacing="0.0097in" fo:font-size="14pt" style:font-size-asian="14pt" style:font-size-complex="14pt"/>
    </style:style>
    <style:style style:name="T222" style:parent-style-name="預設段落字型" style:family="text">
      <style:text-properties style:font-name-asian="標楷體" fo:color="#000000" fo:letter-spacing="0.0097in" fo:font-size="14pt" style:font-size-asian="14pt" style:font-size-complex="14pt"/>
    </style:style>
    <style:style style:name="T223" style:parent-style-name="預設段落字型" style:family="text">
      <style:text-properties style:font-name-asian="標楷體" fo:color="#000000" fo:letter-spacing="0.0097in" fo:font-size="14pt" style:font-size-asian="14pt" style:font-size-complex="14pt"/>
    </style:style>
    <style:style style:name="T224" style:parent-style-name="預設段落字型" style:family="text">
      <style:text-properties style:font-name-asian="標楷體" fo:color="#000000" fo:letter-spacing="0.0097in" fo:font-size="14pt" style:font-size-asian="14pt" style:font-size-complex="14pt"/>
    </style:style>
    <style:style style:name="T225" style:parent-style-name="預設段落字型" style:family="text">
      <style:text-properties style:font-name-asian="標楷體" fo:color="#000000" fo:letter-spacing="0.0097in" fo:font-size="14pt" style:font-size-asian="14pt" style:font-size-complex="14pt"/>
    </style:style>
    <style:style style:name="P226" style:parent-style-name="頁首" style:family="paragraph">
      <style:paragraph-properties fo:margin-bottom="0.25in" fo:line-height="0.3611in" fo:text-indent="2.0388in">
        <style:tab-stops>
          <style:tab-stop style:type="center" style:position="-1.125in"/>
        </style:tab-stops>
      </style:paragraph-properties>
    </style:style>
    <style:style style:name="T227" style:parent-style-name="預設段落字型" style:family="text">
      <style:text-properties style:font-name-asian="標楷體" fo:color="#000000" fo:letter-spacing="0.0097in" style:letter-kerning="false" fo:font-size="14pt" style:font-size-asian="14pt" style:font-size-complex="14pt"/>
    </style:style>
    <style:style style:name="T228" style:parent-style-name="預設段落字型" style:family="text">
      <style:text-properties style:font-name-asian="標楷體" fo:color="#000000" fo:letter-spacing="0.0097in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229" style:parent-style-name="預設段落字型" style:family="text">
      <style:text-properties style:font-name-asian="標楷體" fo:color="#000000" fo:letter-spacing="0.0097in" style:letter-kerning="false" fo:font-size="14pt" style:font-size-asian="14pt" style:font-size-complex="14pt"/>
    </style:style>
    <style:style style:name="T230" style:parent-style-name="預設段落字型" style:family="text">
      <style:text-properties style:font-name-asian="標楷體" fo:color="#000000" fo:letter-spacing="0.0097in" style:letter-kerning="false" fo:font-size="14pt" style:font-size-asian="14pt" style:font-size-complex="14pt"/>
    </style:style>
    <style:style style:name="T231" style:parent-style-name="預設段落字型" style:family="text">
      <style:text-properties style:font-name-asian="標楷體" fo:color="#000000" fo:letter-spacing="0.0097in" style:letter-kerning="false" fo:font-size="14pt" style:font-size-asian="14pt" style:font-size-complex="14pt"/>
    </style:style>
    <style:style style:name="T232" style:parent-style-name="預設段落字型" style:family="text">
      <style:text-properties style:font-name-asian="標楷體" fo:color="#000000" fo:letter-spacing="0.0097in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233" style:parent-style-name="預設段落字型" style:family="text">
      <style:text-properties style:font-name-asian="標楷體" fo:color="#000000" fo:letter-spacing="0.0097in" style:letter-kerning="false" fo:font-size="14pt" style:font-size-asian="14pt" style:font-size-complex="14pt"/>
    </style:style>
    <style:style style:name="T234" style:parent-style-name="預設段落字型" style:family="text">
      <style:text-properties style:font-name-asian="標楷體" fo:color="#000000" fo:letter-spacing="0.0097in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235" style:parent-style-name="預設段落字型" style:family="text">
      <style:text-properties style:font-name-asian="標楷體" fo:color="#000000" fo:letter-spacing="0.0097in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236" style:parent-style-name="預設段落字型" style:family="text">
      <style:text-properties style:font-name-asian="標楷體" fo:color="#000000" fo:letter-spacing="0.0097in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P237" style:parent-style-name="內文" style:family="paragraph">
      <style:text-properties fo:font-size="14pt" style:font-size-asian="14pt"/>
    </style:style>
    <style:style style:name="TableColumn239" style:family="table-column">
      <style:table-column-properties style:column-width="0.468in"/>
    </style:style>
    <style:style style:name="TableColumn240" style:family="table-column">
      <style:table-column-properties style:column-width="3.0722in"/>
    </style:style>
    <style:style style:name="TableColumn241" style:family="table-column">
      <style:table-column-properties style:column-width="0.5465in"/>
    </style:style>
    <style:style style:name="TableColumn242" style:family="table-column">
      <style:table-column-properties style:column-width="2.993in"/>
    </style:style>
    <style:style style:name="Table238" style:family="table">
      <style:table-properties style:width="7.0798in" fo:margin-left="0in" table:align="left"/>
    </style:style>
    <style:style style:name="TableRow243" style:family="table-row">
      <style:table-row-properties style:min-row-height="0.3895in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內文" style:family="paragraph">
      <style:text-properties fo:font-size="14pt" style:font-size-asian="14pt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內文" style:family="paragraph">
      <style:text-properties fo:font-size="14pt" style:font-size-asian="14pt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內文" style:family="paragraph">
      <style:text-properties fo:font-size="14pt" style:font-size-asian="14pt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內文" style:family="paragraph">
      <style:text-properties fo:font-size="14pt" style:font-size-asian="14pt"/>
    </style:style>
    <style:style style:name="TableRow252" style:family="table-row">
      <style:table-row-properties style:min-row-height="0.3854in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內文" style:family="paragraph">
      <style:text-properties fo:font-size="14pt" style:font-size-asian="14pt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內文" style:family="paragraph">
      <style:text-properties fo:font-size="14pt" style:font-size-asian="14pt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內文" style:family="paragraph">
      <style:text-properties fo:font-size="14pt" style:font-size-asian="14pt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內文" style:family="paragraph">
      <style:text-properties fo:font-size="14pt" style:font-size-asian="14pt"/>
    </style:style>
    <style:style style:name="P261" style:parent-style-name="內文" style:family="paragraph">
      <style:text-properties fo:font-size="14pt" style:font-size-asian="14pt"/>
    </style:style>
    <style:style style:name="P262" style:parent-style-name="內文" style:family="paragraph">
      <style:text-properties fo:font-size="14pt" style:font-size-asian="14pt"/>
    </style:style>
    <style:style style:name="TableColumn264" style:family="table-column">
      <style:table-column-properties style:column-width="0.4673in"/>
    </style:style>
    <style:style style:name="TableColumn265" style:family="table-column">
      <style:table-column-properties style:column-width="6.6125in"/>
    </style:style>
    <style:style style:name="Table263" style:family="table">
      <style:table-properties style:width="7.0798in" fo:margin-left="0in" table:align="left"/>
    </style:style>
    <style:style style:name="TableRow266" style:family="table-row">
      <style:table-row-properties style:min-row-height="0.4215in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內文" style:family="paragraph">
      <style:text-properties fo:font-size="14pt" style:font-size-asian="14pt"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P270" style:parent-style-name="內文" style:family="paragraph">
      <style:text-properties fo:font-size="14pt" style:font-size-asian="14pt"/>
    </style:style>
    <style:style style:name="TableRow271" style:family="table-row">
      <style:table-row-properties style:min-row-height="0.4868in"/>
    </style:style>
    <style:style style:name="TableCell272" style:family="table-cell">
      <style:table-cell-properties fo:border="0.0069in solid #000000" style:writing-mode="lr-tb" fo:padding-top="0in" fo:padding-left="0.075in" fo:padding-bottom="0in" fo:padding-right="0.075in"/>
    </style:style>
    <style:style style:name="P273" style:parent-style-name="內文" style:family="paragraph">
      <style:text-properties fo:font-size="14pt" style:font-size-asian="14pt"/>
    </style:style>
    <style:style style:name="TableCell274" style:family="table-cell">
      <style:table-cell-properties fo:border="0.0069in solid #000000" style:writing-mode="lr-tb" fo:padding-top="0in" fo:padding-left="0.075in" fo:padding-bottom="0in" fo:padding-right="0.075in"/>
    </style:style>
    <style:style style:name="P275" style:parent-style-name="內文" style:family="paragraph">
      <style:text-properties fo:font-size="14pt" style:font-size-asian="14pt"/>
    </style:style>
    <style:style style:name="P276" style:parent-style-name="內文" style:family="paragraph">
      <style:text-properties fo:font-size="14pt" style:font-size-asian="14pt"/>
    </style:style>
    <style:style style:name="P277" style:parent-style-name="內文" style:family="paragraph">
      <style:text-properties fo:font-size="14pt" style:font-size-asian="14pt"/>
    </style:style>
    <style:style style:name="TableColumn279" style:family="table-column">
      <style:table-column-properties style:column-width="0.4673in"/>
    </style:style>
    <style:style style:name="TableColumn280" style:family="table-column">
      <style:table-column-properties style:column-width="6.6125in"/>
    </style:style>
    <style:style style:name="Table278" style:family="table">
      <style:table-properties style:width="7.0798in" fo:margin-left="0in" table:align="left"/>
    </style:style>
    <style:style style:name="TableRow281" style:family="table-row">
      <style:table-row-properties style:min-row-height="0.4159in"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P283" style:parent-style-name="內文" style:family="paragraph">
      <style:text-properties fo:font-size="14pt" style:font-size-asian="14pt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內文" style:family="paragraph">
      <style:text-properties fo:font-size="14pt" style:font-size-asian="14pt"/>
    </style:style>
    <style:style style:name="TableRow286" style:family="table-row">
      <style:table-row-properties style:min-row-height="0.4805in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內文" style:family="paragraph">
      <style:text-properties fo:font-size="14pt" style:font-size-asian="14pt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內文" style:family="paragraph">
      <style:text-properties fo:font-size="14pt" style:font-size-asian="14pt"/>
    </style:style>
    <style:style style:name="TableRow291" style:family="table-row">
      <style:table-row-properties style:min-row-height="0.4875in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P293" style:parent-style-name="內文" style:family="paragraph">
      <style:text-properties fo:font-size="14pt" style:font-size-asian="14pt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內文" style:family="paragraph">
      <style:text-properties fo:font-size="14pt" style:font-size-asian="14pt"/>
    </style:style>
    <style:style style:name="P296" style:parent-style-name="內文" style:family="paragraph">
      <style:text-properties fo:font-size="14pt" style:font-size-asian="14pt"/>
    </style:style>
    <style:style style:name="P297" style:parent-style-name="內文" style:family="paragraph">
      <style:text-properties fo:font-size="14pt" style:font-size-asian="14pt" style:font-size-complex="14pt"/>
    </style:style>
    <style:style style:name="P298" style:parent-style-name="內文" style:family="paragraph">
      <style:text-properties fo:font-size="14pt" style:font-size-asian="14pt"/>
    </style:style>
    <style:style style:name="P299" style:parent-style-name="頁首" style:family="paragraph">
      <style:paragraph-properties fo:break-before="page" fo:text-align="center" fo:margin-right="-0.0583in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</style:style>
    <style:style style:name="T300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301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302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303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304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305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306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307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308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309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310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311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312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313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P314" style:parent-style-name="testTypeHeader" style:family="paragraph">
      <style:paragraph-properties fo:margin-top="0in" fo:margin-bottom="0in">
        <style:tab-stops>
          <style:tab-stop style:type="left" style:position="0.0381in"/>
        </style:tab-stops>
      </style:paragraph-properties>
    </style:style>
    <style:style style:name="P315" style:parent-style-name="頁首" style:family="paragraph">
      <style:paragraph-properties fo:text-align="justify" fo:margin-right="-0.0583in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P316" style:parent-style-name="內文" style:family="paragraph">
      <style:paragraph-properties style:snap-to-layout-grid="false" style:line-height-at-least="0.25in" fo:margin-left="0.5in" fo:text-indent="-0.5in">
        <style:tab-stops/>
      </style:paragraph-properties>
      <style:text-properties style:font-name-complex="細明體" fo:color="#808000"/>
    </style:style>
    <style:style style:name="P317" style:parent-style-name="內文" style:family="paragraph">
      <style:paragraph-properties style:snap-to-layout-grid="false" style:line-height-at-least="0.25in" fo:margin-left="0.5in" fo:text-indent="-0.5in">
        <style:tab-stops/>
      </style:paragraph-properties>
      <style:text-properties fo:color="#808000"/>
    </style:style>
    <style:style style:name="P318" style:parent-style-name="內文" style:family="paragraph">
      <style:paragraph-properties style:snap-to-layout-grid="false" style:line-height-at-least="0.25in" fo:margin-left="0.5in" fo:text-indent="-0.5in">
        <style:tab-stops/>
      </style:paragraph-properties>
      <style:text-properties fo:color="#808000"/>
    </style:style>
    <style:style style:name="P319" style:parent-style-name="內文" style:family="paragraph">
      <style:paragraph-properties style:snap-to-layout-grid="false" style:line-height-at-least="0.25in" fo:margin-left="0.5in" fo:text-indent="-0.5in">
        <style:tab-stops/>
      </style:paragraph-properties>
    </style:style>
    <style:style style:name="T320" style:parent-style-name="預設段落字型" style:family="text">
      <style:text-properties fo:color="#808000"/>
    </style:style>
    <style:style style:name="T321" style:parent-style-name="預設段落字型" style:family="text">
      <style:text-properties fo:color="#808000"/>
    </style:style>
    <style:style style:name="P322" style:parent-style-name="內文" style:family="paragraph">
      <style:paragraph-properties style:snap-to-layout-grid="false" style:line-height-at-least="0.25in" fo:margin-left="0.5in" fo:text-indent="-0.5in">
        <style:tab-stops/>
      </style:paragraph-properties>
      <style:text-properties style:font-name-complex="細明體" fo:color="#808000"/>
    </style:style>
    <style:style style:name="P323" style:parent-style-name="testTypeHeader" style:family="paragraph">
      <style:paragraph-properties fo:margin-top="0in" fo:margin-bottom="0in">
        <style:tab-stops>
          <style:tab-stop style:type="left" style:position="0.0381in"/>
        </style:tab-stops>
      </style:paragraph-properties>
    </style:style>
    <style:style style:name="P324" style:parent-style-name="內文" style:family="paragraph">
      <style:paragraph-properties style:snap-to-layout-grid="false" style:line-height-at-least="0.25in" fo:margin-left="0.5in" fo:text-indent="-0.5in">
        <style:tab-stops/>
      </style:paragraph-properties>
      <style:text-properties fo:color="#808000"/>
    </style:style>
    <style:style style:name="P325" style:parent-style-name="內文" style:family="paragraph">
      <style:paragraph-properties style:snap-to-layout-grid="false" style:line-height-at-least="0.25in"/>
      <style:text-properties style:font-name-complex="細明體" fo:color="#808000"/>
    </style:style>
    <style:style style:name="P326" style:parent-style-name="內文" style:family="paragraph">
      <style:paragraph-properties style:snap-to-layout-grid="false" style:line-height-at-least="0.25in"/>
    </style:style>
    <style:style style:name="T327" style:parent-style-name="預設段落字型" style:family="text">
      <style:text-properties style:font-name-complex="細明體" fo:color="#808000"/>
    </style:style>
    <style:style style:name="T328" style:parent-style-name="預設段落字型" style:family="text">
      <style:text-properties style:font-name-complex="細明體" fo:color="#808000"/>
    </style:style>
    <style:style style:name="T329" style:parent-style-name="預設段落字型" style:family="text">
      <style:text-properties fo:color="#808000"/>
    </style:style>
    <style:style style:name="T330" style:parent-style-name="預設段落字型" style:family="text">
      <style:text-properties style:font-name-complex="細明體" fo:color="#808000"/>
    </style:style>
    <style:style style:name="P331" style:parent-style-name="內文" style:family="paragraph">
      <style:paragraph-properties style:snap-to-layout-grid="false" style:line-height-at-least="0.25in"/>
      <style:text-properties style:font-name-complex="細明體" fo:color="#808000"/>
    </style:style>
    <style:style style:name="P332" style:parent-style-name="內文" style:family="paragraph">
      <style:paragraph-properties style:snap-to-layout-grid="false" style:line-height-at-least="0.25in"/>
      <style:text-properties style:font-name-complex="細明體" fo:color="#808000"/>
    </style:style>
    <style:style style:name="P333" style:parent-style-name="testTypeHeader" style:family="paragraph">
      <style:paragraph-properties fo:margin-top="0in" fo:margin-bottom="0in">
        <style:tab-stops>
          <style:tab-stop style:type="left" style:position="0.0381in"/>
        </style:tab-stops>
      </style:paragraph-properties>
    </style:style>
    <style:style style:name="P334" style:parent-style-name="內文" style:family="paragraph">
      <style:paragraph-properties style:snap-to-layout-grid="false" style:line-height-at-least="0.25in" fo:margin-left="0.6083in" fo:text-indent="-0.6083in">
        <style:tab-stops/>
      </style:paragraph-properties>
      <style:text-properties style:font-name="標楷體" style:font-name-asian="標楷體" fo:color="#000000" fo:letter-spacing="0.018in" style:letter-kerning="false"/>
    </style:style>
    <style:style style:name="P335" style:parent-style-name="內文" style:family="paragraph">
      <style:paragraph-properties style:snap-to-layout-grid="false" style:line-height-at-least="0.25in" fo:margin-left="0.9in" fo:text-indent="-0.9in">
        <style:tab-stops/>
      </style:paragraph-properties>
    </style:style>
    <style:style style:name="T336" style:parent-style-name="預設段落字型" style:family="text">
      <style:text-properties style:font-name-complex="細明體" fo:color="#808000"/>
    </style:style>
    <style:style style:name="T337" style:parent-style-name="預設段落字型" style:family="text">
      <style:text-properties style:font-name-complex="細明體" fo:color="#808000"/>
    </style:style>
    <style:style style:name="T338" style:parent-style-name="預設段落字型" style:family="text">
      <style:text-properties fo:color="#808000"/>
    </style:style>
    <style:style style:name="T339" style:parent-style-name="預設段落字型" style:family="text">
      <style:text-properties style:font-name-complex="細明體" fo:color="#808000"/>
    </style:style>
    <style:style style:name="P340" style:parent-style-name="內文" style:family="paragraph">
      <style:paragraph-properties style:snap-to-layout-grid="false" style:line-height-at-least="0.25in" fo:margin-left="0.9in" fo:text-indent="-0.2333in">
        <style:tab-stops/>
      </style:paragraph-properties>
    </style:style>
    <style:style style:name="T341" style:parent-style-name="預設段落字型" style:family="text">
      <style:text-properties style:font-name-complex="細明體" fo:color="#808000"/>
    </style:style>
    <style:style style:name="T342" style:parent-style-name="預設段落字型" style:family="text">
      <style:text-properties fo:color="#808000"/>
    </style:style>
    <style:style style:name="T343" style:parent-style-name="預設段落字型" style:family="text">
      <style:text-properties style:font-name-complex="細明體" fo:color="#808000"/>
    </style:style>
    <style:style style:name="P344" style:parent-style-name="內文" style:family="paragraph">
      <style:paragraph-properties style:snap-to-layout-grid="false" style:line-height-at-least="0.25in" fo:margin-left="0.8666in" fo:text-indent="-0.2in">
        <style:tab-stops/>
      </style:paragraph-properties>
    </style:style>
    <style:style style:name="T345" style:parent-style-name="預設段落字型" style:family="text">
      <style:text-properties style:font-name-complex="細明體" fo:color="#808000"/>
    </style:style>
    <style:style style:name="T346" style:parent-style-name="預設段落字型" style:family="text">
      <style:text-properties fo:color="#808000"/>
    </style:style>
    <style:style style:name="T347" style:parent-style-name="預設段落字型" style:family="text">
      <style:text-properties style:font-name-complex="細明體" fo:color="#808000"/>
    </style:style>
    <style:style style:name="T348" style:parent-style-name="預設段落字型" style:family="text">
      <style:text-properties fo:color="#808000"/>
    </style:style>
    <style:style style:name="T349" style:parent-style-name="預設段落字型" style:family="text">
      <style:text-properties style:font-name-complex="細明體" fo:color="#808000"/>
    </style:style>
    <style:style style:name="T350" style:parent-style-name="預設段落字型" style:family="text">
      <style:text-properties fo:color="#808000"/>
    </style:style>
    <style:style style:name="T351" style:parent-style-name="預設段落字型" style:family="text">
      <style:text-properties style:font-name-complex="細明體" fo:color="#808000"/>
    </style:style>
    <style:style style:name="P352" style:parent-style-name="內文" style:family="paragraph">
      <style:paragraph-properties style:snap-to-layout-grid="false" style:line-height-at-least="0.25in" fo:margin-left="0.9in" fo:text-indent="-0.9in">
        <style:tab-stops/>
      </style:paragraph-properties>
      <style:text-properties style:font-name-complex="細明體" fo:color="#808000"/>
    </style:style>
    <style:style style:name="P353" style:parent-style-name="內文" style:family="paragraph">
      <style:paragraph-properties style:snap-to-layout-grid="false" style:line-height-at-least="0.25in" fo:margin-left="0.9in" fo:text-indent="-0.2333in">
        <style:tab-stops/>
      </style:paragraph-properties>
    </style:style>
    <style:style style:name="T354" style:parent-style-name="預設段落字型" style:family="text">
      <style:text-properties style:font-name-complex="細明體" fo:color="#808000"/>
    </style:style>
    <style:style style:name="T355" style:parent-style-name="預設段落字型" style:family="text">
      <style:text-properties fo:color="#808000"/>
    </style:style>
    <style:style style:name="T356" style:parent-style-name="預設段落字型" style:family="text">
      <style:text-properties style:font-name-complex="細明體" fo:color="#808000"/>
    </style:style>
    <style:style style:name="P357" style:parent-style-name="內文" style:family="paragraph">
      <style:paragraph-properties style:snap-to-layout-grid="false" style:line-height-at-least="0.25in" fo:margin-left="0.9in" fo:text-indent="-0.2333in">
        <style:tab-stops/>
      </style:paragraph-properties>
      <style:text-properties style:font-name-complex="細明體" fo:color="#808000"/>
    </style:style>
    <style:style style:name="P358" style:parent-style-name="內文" style:family="paragraph">
      <style:paragraph-properties style:snap-to-layout-grid="false" style:line-height-at-least="0.25in" fo:margin-left="0.8666in" fo:text-indent="-0.2in">
        <style:tab-stops/>
      </style:paragraph-properties>
      <style:text-properties style:font-name-complex="細明體" fo:color="#808000"/>
    </style:style>
    <style:style style:name="P359" style:parent-style-name="內文" style:family="paragraph">
      <style:paragraph-properties style:snap-to-layout-grid="false" style:line-height-at-least="0.25in" fo:margin-left="0.9in" fo:text-indent="-0.9in">
        <style:tab-stops/>
      </style:paragraph-properties>
    </style:style>
    <style:style style:name="T360" style:parent-style-name="預設段落字型" style:family="text">
      <style:text-properties style:font-name-complex="細明體" fo:color="#808000"/>
    </style:style>
    <style:style style:name="T361" style:parent-style-name="預設段落字型" style:family="text">
      <style:text-properties style:font-name-complex="細明體" fo:color="#808000"/>
    </style:style>
    <style:style style:name="T362" style:parent-style-name="預設段落字型" style:family="text">
      <style:text-properties fo:color="#808000"/>
    </style:style>
    <style:style style:name="T363" style:parent-style-name="預設段落字型" style:family="text">
      <style:text-properties style:font-name-complex="細明體" fo:color="#808000"/>
    </style:style>
    <style:style style:name="P364" style:parent-style-name="內文" style:family="paragraph">
      <style:paragraph-properties style:snap-to-layout-grid="false" style:line-height-at-least="0.25in" fo:margin-left="0.9in" fo:text-indent="-0.2333in">
        <style:tab-stops/>
      </style:paragraph-properties>
    </style:style>
    <style:style style:name="T365" style:parent-style-name="預設段落字型" style:family="text">
      <style:text-properties style:font-name-complex="細明體" fo:color="#808000"/>
    </style:style>
    <style:style style:name="T366" style:parent-style-name="預設段落字型" style:family="text">
      <style:text-properties fo:color="#808000"/>
    </style:style>
    <style:style style:name="T367" style:parent-style-name="預設段落字型" style:family="text">
      <style:text-properties style:font-name-complex="細明體" fo:color="#808000"/>
    </style:style>
    <style:style style:name="P368" style:parent-style-name="內文" style:family="paragraph">
      <style:paragraph-properties style:snap-to-layout-grid="false" style:line-height-at-least="0.25in" fo:text-indent="0.6416in"/>
      <style:text-properties style:font-name-complex="細明體" fo:color="#808000"/>
    </style:style>
    <style:style style:name="P369" style:parent-style-name="內文" style:family="paragraph">
      <style:paragraph-properties style:snap-to-layout-grid="false" style:line-height-at-least="0.25in" fo:margin-left="0.9in" fo:text-indent="-0.9in">
        <style:tab-stops/>
      </style:paragraph-properties>
      <style:text-properties style:font-name-complex="細明體" fo:color="#808000"/>
    </style:style>
    <style:style style:name="P370" style:parent-style-name="內文" style:family="paragraph">
      <style:paragraph-properties style:snap-to-layout-grid="false" style:line-height-at-least="0.25in" fo:margin-left="0.9in" fo:text-indent="-0.2333in">
        <style:tab-stops/>
      </style:paragraph-properties>
    </style:style>
    <style:style style:name="T371" style:parent-style-name="預設段落字型" style:family="text">
      <style:text-properties style:font-name-complex="細明體" fo:color="#808000"/>
    </style:style>
    <style:style style:name="T372" style:parent-style-name="預設段落字型" style:family="text">
      <style:text-properties fo:color="#808000"/>
    </style:style>
    <style:style style:name="T373" style:parent-style-name="預設段落字型" style:family="text">
      <style:text-properties style:font-name-complex="細明體" fo:color="#808000"/>
    </style:style>
    <style:style style:name="P374" style:parent-style-name="內文" style:family="paragraph">
      <style:paragraph-properties style:snap-to-layout-grid="false" style:line-height-at-least="0.25in" fo:margin-left="0.9in" fo:text-indent="-0.2333in">
        <style:tab-stops/>
      </style:paragraph-properties>
      <style:text-properties style:font-name-complex="細明體" fo:color="#808000"/>
    </style:style>
    <style:style style:name="P375" style:parent-style-name="內文" style:family="paragraph">
      <style:paragraph-properties style:snap-to-layout-grid="false" style:line-height-at-least="0.25in" fo:margin-left="0.8666in" fo:text-indent="-0.2in">
        <style:tab-stops/>
      </style:paragraph-properties>
    </style:style>
    <style:style style:name="T376" style:parent-style-name="預設段落字型" style:family="text">
      <style:text-properties style:font-name-complex="細明體" fo:color="#808000"/>
    </style:style>
    <style:style style:name="T377" style:parent-style-name="預設段落字型" style:family="text">
      <style:text-properties fo:color="#808000"/>
    </style:style>
    <style:style style:name="T378" style:parent-style-name="預設段落字型" style:family="text">
      <style:text-properties style:font-name-complex="細明體" fo:color="#808000"/>
    </style:style>
    <style:style style:name="P379" style:parent-style-name="內文" style:family="paragraph">
      <style:paragraph-properties style:snap-to-layout-grid="false" style:line-height-at-least="0.25in" fo:margin-left="0.8666in" fo:text-indent="-0.8666in">
        <style:tab-stops/>
      </style:paragraph-properties>
      <style:text-properties style:font-name-complex="細明體" fo:color="#808000"/>
    </style:style>
    <style:style style:name="P380" style:parent-style-name="內文" style:family="paragraph">
      <style:paragraph-properties style:snap-to-layout-grid="false" style:line-height-at-least="0.25in" fo:margin-left="0.8666in" fo:text-indent="-0.2in">
        <style:tab-stops/>
      </style:paragraph-properties>
      <style:text-properties style:font-name-complex="細明體" fo:color="#808000"/>
    </style:style>
    <style:style style:name="P381" style:parent-style-name="內文" style:family="paragraph">
      <style:paragraph-properties style:snap-to-layout-grid="false" style:line-height-at-least="0.25in" fo:margin-left="0.8666in" fo:text-indent="-0.2in">
        <style:tab-stops/>
      </style:paragraph-properties>
    </style:style>
    <style:style style:name="T382" style:parent-style-name="預設段落字型" style:family="text">
      <style:text-properties style:font-name-complex="細明體" fo:color="#808000"/>
    </style:style>
    <style:style style:name="T383" style:parent-style-name="預設段落字型" style:family="text">
      <style:text-properties fo:color="#808000"/>
    </style:style>
    <style:style style:name="T384" style:parent-style-name="預設段落字型" style:family="text">
      <style:text-properties style:font-name-complex="細明體" fo:color="#808000"/>
    </style:style>
    <style:style style:name="P385" style:parent-style-name="內文" style:family="paragraph">
      <style:paragraph-properties style:snap-to-layout-grid="false" style:line-height-at-least="0.25in" fo:margin-left="0.8666in" fo:text-indent="-0.2in">
        <style:tab-stops/>
      </style:paragraph-properties>
    </style:style>
    <style:style style:name="T386" style:parent-style-name="預設段落字型" style:family="text">
      <style:text-properties style:font-name-complex="細明體" fo:color="#808000"/>
    </style:style>
    <style:style style:name="T387" style:parent-style-name="預設段落字型" style:family="text">
      <style:text-properties fo:color="#808000"/>
    </style:style>
    <style:style style:name="T388" style:parent-style-name="預設段落字型" style:family="text">
      <style:text-properties style:font-name-complex="細明體" fo:color="#808000"/>
    </style:style>
    <style:style style:name="P389" style:parent-style-name="內文" style:family="paragraph">
      <style:paragraph-properties style:snap-to-layout-grid="false" style:line-height-at-least="0.25in" fo:text-indent="0.6416in"/>
    </style:style>
    <style:style style:name="T390" style:parent-style-name="預設段落字型" style:family="text">
      <style:text-properties style:font-name-complex="細明體" fo:color="#808000"/>
    </style:style>
    <style:style style:name="T391" style:parent-style-name="預設段落字型" style:family="text">
      <style:text-properties fo:color="#808000"/>
    </style:style>
    <style:style style:name="T392" style:parent-style-name="預設段落字型" style:family="text">
      <style:text-properties style:font-name-complex="細明體" fo:color="#808000"/>
    </style:style>
    <style:style style:name="P393" style:parent-style-name="頁首" style:family="paragraph">
      <style:paragraph-properties fo:break-before="page" fo:text-align="center" fo:margin-right="-0.059in">
        <style:tab-stops/>
      </style:paragraph-properties>
    </style:style>
    <style:style style:name="T394" style:parent-style-name="預設段落字型" style:family="text">
      <style:text-properties style:font-name-asian="標楷體" fo:color="#000000" fo:letter-spacing="0.018in" fo:font-size="16pt" style:font-size-asian="16pt" style:font-size-complex="16pt"/>
    </style:style>
    <style:style style:name="T395" style:parent-style-name="預設段落字型" style:family="text">
      <style:text-properties style:font-name-asian="標楷體" fo:color="#000000" fo:letter-spacing="0.018in" fo:font-size="16pt" style:font-size-asian="16pt" style:font-size-complex="16pt"/>
    </style:style>
    <style:style style:name="T396" style:parent-style-name="預設段落字型" style:family="text">
      <style:text-properties style:font-name-asian="標楷體" fo:color="#000000" fo:letter-spacing="0.018in" fo:font-size="16pt" style:font-size-asian="16pt" style:font-size-complex="16pt"/>
    </style:style>
    <style:style style:name="T397" style:parent-style-name="預設段落字型" style:family="text">
      <style:text-properties style:font-name-asian="標楷體" fo:color="#000000" fo:letter-spacing="0.018in" fo:font-size="16pt" style:font-size-asian="16pt" style:font-size-complex="16pt"/>
    </style:style>
    <style:style style:name="T398" style:parent-style-name="預設段落字型" style:family="text">
      <style:text-properties style:font-name="標楷體" style:font-name-asian="標楷體" fo:color="#000000" fo:letter-spacing="0.018in" fo:font-size="16pt" style:font-size-asian="16pt" style:font-size-complex="16pt"/>
    </style:style>
    <style:style style:name="T399" style:parent-style-name="預設段落字型" style:family="text">
      <style:text-properties style:font-name-asian="標楷體" fo:color="#000000" fo:letter-spacing="0.018in" fo:font-size="16pt" style:font-size-asian="16pt" style:font-size-complex="16pt"/>
    </style:style>
    <style:style style:name="P400" style:parent-style-name="頁首" style:family="paragraph">
      <style:paragraph-properties fo:line-height="0.3611in" fo:margin-right="-0.0583in">
        <style:tab-stops/>
      </style:paragraph-properties>
      <style:text-properties style:font-name-asian="標楷體" fo:color="#000000" fo:letter-spacing="0.018in" fo:font-size="16pt" style:font-size-asian="16pt" style:font-size-complex="16pt"/>
    </style:style>
    <style:style style:name="P401" style:parent-style-name="內文" style:family="paragraph">
      <style:text-properties fo:font-size="14pt" style:font-size-asian="14pt"/>
    </style:style>
    <style:style style:name="P402" style:parent-style-name="內文" style:family="paragraph">
      <style:text-properties fo:font-size="14pt" style:font-size-asian="14pt"/>
    </style:style>
    <style:style style:name="P403" style:parent-style-name="內文" style:family="paragraph">
      <style:text-properties fo:font-size="14pt" style:font-size-asian="14pt"/>
    </style:style>
    <style:style style:name="P404" style:parent-style-name="內文" style:family="paragraph">
      <style:text-properties fo:font-size="14pt" style:font-size-asian="14pt"/>
    </style:style>
    <style:style style:name="P405" style:parent-style-name="內文" style:family="paragraph">
      <style:text-properties fo:font-size="14pt" style:font-size-asian="14pt"/>
    </style:style>
    <style:style style:name="P406" style:parent-style-name="內文" style:family="paragraph">
      <style:text-properties fo:font-size="14pt" style:font-size-asian="14pt"/>
    </style:style>
    <style:style style:name="P407" style:parent-style-name="內文" style:family="paragraph">
      <style:text-properties fo:font-size="14pt" style:font-size-asian="14pt"/>
    </style:style>
    <style:style style:name="P408" style:parent-style-name="內文" style:family="paragraph">
      <style:text-properties fo:font-size="14pt" style:font-size-asian="14pt"/>
    </style:style>
    <style:style style:name="P409" style:parent-style-name="內文" style:family="paragraph">
      <style:text-properties fo:font-size="14pt" style:font-size-asian="14pt"/>
    </style:style>
    <style:style style:name="T410" style:parent-style-name="預設段落字型" style:family="text">
      <style:text-properties fo:font-size="14pt" style:font-size-asian="14pt"/>
    </style:style>
    <style:style style:name="T411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412" style:parent-style-name="預設段落字型" style:family="text">
      <style:text-properties fo:font-size="14pt" style:font-size-asian="14pt"/>
    </style:style>
    <style:style style:name="T413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414" style:parent-style-name="預設段落字型" style:family="text">
      <style:text-properties fo:font-size="14pt" style:font-size-asian="14pt"/>
    </style:style>
    <style:style style:name="T415" style:parent-style-name="預設段落字型" style:family="text">
      <style:text-properties fo:font-size="14pt" style:font-size-asian="14pt"/>
    </style:style>
    <style:style style:name="T416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417" style:parent-style-name="預設段落字型" style:family="text">
      <style:text-properties fo:font-size="14pt" style:font-size-asian="14pt"/>
    </style:style>
    <style:style style:name="T418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419" style:parent-style-name="預設段落字型" style:family="text">
      <style:text-properties fo:font-size="14pt" style:font-size-asian="14pt"/>
    </style:style>
    <style:style style:name="T420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421" style:parent-style-name="預設段落字型" style:family="text">
      <style:text-properties fo:font-size="14pt" style:font-size-asian="14pt"/>
    </style:style>
    <style:style style:name="T422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P423" style:parent-style-name="內文" style:family="paragraph">
      <style:text-properties fo:font-size="14pt" style:font-size-asian="14pt"/>
    </style:style>
    <style:style style:name="P424" style:parent-style-name="內文" style:family="paragraph">
      <style:text-properties fo:font-size="14pt" style:font-size-asian="14pt"/>
    </style:style>
    <style:style style:family="graphic" style:name="a10" style:parent-style-name="Graphics">
      <style:graphic-properties fo:border="0.01042in none" fo:background-color="transparent" fo:clip="rect(0in, 0in, 0in, 0in)"/>
    </style:style>
    <style:style style:family="graphic" style:name="a11" style:parent-style-name="Graphics">
      <style:graphic-properties fo:border="0.01042in none" fo:background-color="transparent" fo:clip="rect(0in, 0in, 0in, 0in)"/>
    </style:style>
    <style:style style:family="graphic" style:name="a12" style:parent-style-name="Graphics">
      <style:graphic-properties fo:border="0.01042in none" fo:background-color="transparent" fo:clip="rect(0in, 0in, 0in, 0in)"/>
    </style:style>
    <style:style style:family="graphic" style:name="a13" style:parent-style-name="Graphics">
      <style:graphic-properties fo:border="0.01042in none" fo:background-color="transparent" fo:clip="rect(0in, 0in, 0in, 0in)"/>
    </style:style>
    <style:style style:family="graphic" style:name="a14" style:parent-style-name="Graphics">
      <style:graphic-properties fo:border="0.01042in none" fo:background-color="transparent" fo:clip="rect(0.99233in, 0in, 0in, 0in)" draw:color-mode="greyscale"/>
    </style:style>
    <style:style style:family="graphic" style:name="a15" style:parent-style-name="Graphics">
      <style:graphic-properties fo:border="0.01042in none" fo:background-color="transparent" fo:clip="rect(0in, 0in, 0in, 0in)"/>
    </style:style>
    <style:style style:family="graphic" style:name="a16" style:parent-style-name="Graphics">
      <style:graphic-properties fo:border="0.01042in none" fo:background-color="transparent" fo:clip="rect(0in, 0in, 0in, 0in)"/>
    </style:style>
    <style:style style:family="graphic" style:name="a17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fo:clip="rect(0in, 0in, -0.02834in, 0in)" draw:color-mode="greyscale"/>
    </style:style>
    <style:style style:family="graphic" style:name="a2" style:parent-style-name="Graphics">
      <style:graphic-properties fo:border="0.01042in none" fo:background-color="transparent" fo:clip="rect(0in, 0in, 0in, 0in)" draw:color-mode="greyscale"/>
    </style:style>
    <style:style style:family="graphic" style:name="a3" style:parent-style-name="Graphics">
      <style:graphic-properties fo:border="0.01042in none" fo:background-color="transparent" fo:clip="rect(0in, 0in, 0in, 0in)" draw:color-mode="greyscale"/>
    </style:style>
    <style:style style:family="graphic" style:name="a4" style:parent-style-name="Graphics">
      <style:graphic-properties fo:border="0.01042in none" fo:background-color="transparent" fo:clip="rect(0.18634in, 0.78483in, 0in, 0in)" draw:color-mode="greyscale"/>
    </style:style>
    <style:style style:family="graphic" style:name="a5" style:parent-style-name="Graphics">
      <style:graphic-properties fo:border="0.01042in none" fo:background-color="transparent" fo:clip="rect(0in, 0in, 0in, 0in)"/>
    </style:style>
    <style:style style:family="graphic" style:name="a6" style:parent-style-name="Graphics">
      <style:graphic-properties fo:border="0.01042in none" fo:background-color="transparent" fo:clip="rect(0in, 0in, 0in, 0in)" draw:color-mode="greyscale"/>
    </style:style>
    <style:style style:family="graphic" style:name="a7" style:parent-style-name="Graphics">
      <style:graphic-properties fo:border="0.01042in none" fo:background-color="transparent" fo:clip="rect(0in, 0.02026in, 0in, 0in)" draw:color-mode="greyscale"/>
    </style:style>
    <style:style style:family="graphic" style:name="a8" style:parent-style-name="Graphics">
      <style:graphic-properties fo:border="0.01042in none" fo:background-color="transparent" fo:clip="rect(0in, 0in, 0in, 0in)"/>
    </style:style>
    <style:style style:family="graphic" style:name="a9" style:parent-style-name="Graphics">
      <style:graphic-properties fo:border="0.01042in none" fo:background-color="transparent" fo:clip="rect(0.01016in, 0.01178in, 0.0085in, 0.00846in)"/>
    </style:style>
  </office:automatic-styles>
  <office:body>
    <office:text text:use-soft-page-breaks="true">
      <text:p text:style-name="P1"><text:span text:style-name="T6">新北市立</text:span><text:span text:style-name="T7">溪崑國民中學</text:span><text:span text:style-name="T8">10</text:span><text:span text:style-name="T9">5</text:span><text:span text:style-name="T10">學年度第</text:span><text:span text:style-name="T11">一</text:span><text:span text:style-name="T12">學期第</text:span><text:span text:style-name="T13">一</text:span><text:span text:style-name="T14">次定期評量</text:span><text:span text:style-name="T15">英語</text:span><text:span text:style-name="T16">科</text:span><text:span text:style-name="T17">試題</text:span></text:p>
      <text:p text:style-name="P18"><text:span text:style-name="T19"><draw:connector draw:type="line" svg:x1="0in" svg:y1="0.38889in" svg:x2="8.90903in" svg:y2="0.38889in" draw:z-index="251657216" draw:id="id0" draw:style-name="a0" draw:name="Line 2" text:anchor-type="paragraph"><svg:title/><svg:desc/></draw:connector></text:span><text:span text:style-name="T20">七</text:span><text:span text:style-name="T21">年級</text:span><text:span text:style-name="T22">　　　</text:span><text:span text:style-name="T23">班</text:span><text:span text:style-name="T24"><text:s/></text:span><text:span text:style-name="T25">座號</text:span><text:span text:style-name="T26">　　　</text:span><text:span text:style-name="T27">姓名</text:span><text:span text:style-name="T28">　　　</text:span><text:span text:style-name="T29"><text:s text:c="6"/></text:span><text:span text:style-name="T30">　</text:span></text:p>
      <text:p text:style-name="P31">一 聽力測驗30%</text:p>
      <text:h text:style-name="testTypeHeader" text:outline-level="1"><text:span text:style-name="T32">A.</text:span><text:s/>辨識句意：根據聽到的內容，選出符合描述的圖片或符合圖片的描述。10%</text:h>
      <text:list text:style-name="LFO41" text:continue-numbering="true">
        <text:list-item>
          <text:p text:style-name="P33"><text:span text:style-name="T34">(</text:span><text:span text:style-name="T35">Ａ</text:span><text:span text:style-name="T36">)</text:span><text:span text:style-name="T37">　</text:span><text:span text:style-name="T38"><text:s/></text:span><text:span text:style-name="T39"><draw:frame draw:style-name="a1" draw:name="圖片 1" text:anchor-type="as-char" svg:x="0in" svg:y="0in" svg:width="0.96667in" svg:height="0.93333in" style:rel-width="scale" style:rel-height="scale"><draw:image xlink:href="media/image1.jpeg" xlink:type="simple" xlink:show="embed" xlink:actuate="onLoad"/><svg:title/><svg:desc/></draw:frame></text:span><text:span text:style-name="T40"><text:s text:c="6"/></text:span><text:span text:style-name="T41">(</text:span><text:span text:style-name="T42">Ｂ</text:span><text:span text:style-name="T43">)</text:span><text:span text:style-name="T44">　</text:span><text:span text:style-name="T45"><draw:frame draw:style-name="a2" draw:name="圖片 1" text:anchor-type="as-char" svg:x="0in" svg:y="0in" svg:width="1.03333in" svg:height="0.875in" style:rel-width="scale" style:rel-height="scale"><draw:image xlink:href="media/image2.png" xlink:type="simple" xlink:show="embed" xlink:actuate="onLoad"/><svg:title/><svg:desc/></draw:frame></text:span><text:span text:style-name="T46"><text:s/></text:span><text:span text:style-name="T47"><text:s text:c="8"/></text:span><text:span text:style-name="T48">(</text:span><text:span text:style-name="T49">Ｃ</text:span><text:span text:style-name="T50">)</text:span><text:span text:style-name="T51">　</text:span><text:span text:style-name="T52"><draw:frame draw:style-name="a3" draw:name="圖片 1" text:anchor-type="as-char" svg:x="0in" svg:y="0in" svg:width="1.025in" svg:height="0.85in" style:rel-width="scale" style:rel-height="scale"><draw:image xlink:href="media/image3.png" xlink:type="simple" xlink:show="embed" xlink:actuate="onLoad"/><svg:title/><svg:desc/></draw:frame></text:span><text:span text:style-name="T53"><text:s/></text:span></text:p>
        </text:list-item>
        <text:list-item>
          <text:p text:style-name="P54"><text:bookmark-start text:name="Z_79AB0EBEE581425CAC8AD8FA71C3475E"/><text:bookmark-start text:name="Q_79AB0EBEE581425CAC8AD8FA71C3475E"/><text:span text:style-name="T55">(</text:span><text:span text:style-name="T56">Ａ</text:span><text:span text:style-name="T57">)</text:span><text:span text:style-name="T58">　</text:span><text:span text:style-name="T59"><draw:frame draw:style-name="a4" draw:name="圖片 4" text:anchor-type="as-char" svg:x="0in" svg:y="0in" svg:width="0.98333in" svg:height="0.925in" style:rel-width="scale" style:rel-height="scale"><draw:image xlink:href="media/image4.jpeg" xlink:type="simple" xlink:show="embed" xlink:actuate="onLoad"/><svg:title/><svg:desc/></draw:frame></text:span><text:span text:style-name="T60"><text:s text:c="7"/></text:span><text:span text:style-name="T61">(</text:span><text:span text:style-name="T62">Ｂ</text:span><text:span text:style-name="T63">)</text:span><text:span text:style-name="T64">　</text:span><text:span text:style-name="T65"><draw:frame draw:style-name="a5" draw:name="圖片 5" text:anchor-type="as-char" svg:x="0in" svg:y="0in" svg:width="0.95in" svg:height="0.89167in" style:rel-width="scale" style:rel-height="scale"><draw:image xlink:href="media/image5.jpeg" xlink:type="simple" xlink:show="embed" xlink:actuate="onLoad"/><svg:title/><svg:desc/></draw:frame></text:span><text:span text:style-name="T66"><text:s/></text:span><text:span text:style-name="T67"><text:s text:c="8"/></text:span><text:span text:style-name="T68">(</text:span><text:span text:style-name="T69">Ｃ</text:span><text:span text:style-name="T70">)</text:span><text:span text:style-name="T71">　</text:span><text:span text:style-name="T72"><draw:frame draw:style-name="a6" draw:name="圖片 6" text:anchor-type="as-char" svg:x="0in" svg:y="0in" svg:width="0.93333in" svg:height="0.91667in" style:rel-width="scale" style:rel-height="scale"><draw:image xlink:href="media/image6.jpeg" xlink:type="simple" xlink:show="embed" xlink:actuate="onLoad"/><svg:title/><svg:desc/></draw:frame></text:span></text:p>
        </text:list-item>
        <text:list-item>
          <text:p text:style-name="P73"><text:bookmark-end text:name="Z_79AB0EBEE581425CAC8AD8FA71C3475E"/><text:bookmark-end text:name="Q_79AB0EBEE581425CAC8AD8FA71C3475E"/><text:span text:style-name="T74">(</text:span><text:span text:style-name="T75">Ａ</text:span><text:span text:style-name="T76">)</text:span><text:span text:style-name="T77">　</text:span><text:span text:style-name="T78"><draw:frame draw:style-name="a7" draw:name="圖片 7" text:anchor-type="as-char" svg:x="0in" svg:y="0in" svg:width="1.06667in" svg:height="0.75833in" style:rel-width="scale" style:rel-height="scale"><draw:image xlink:href="media/image7.jpeg" xlink:type="simple" xlink:show="embed" xlink:actuate="onLoad"/><svg:title/><svg:desc/></draw:frame></text:span><text:span text:style-name="T79"><text:s text:c="6"/></text:span><text:span text:style-name="T80">(</text:span><text:span text:style-name="T81">Ｂ</text:span><text:span text:style-name="T82">)</text:span><text:span text:style-name="T83">　</text:span><text:span text:style-name="T84"><draw:frame draw:style-name="a8" draw:name="圖片 8" text:anchor-type="as-char" svg:x="0in" svg:y="0in" svg:width="0.98333in" svg:height="0.95833in" style:rel-width="scale" style:rel-height="scale"><draw:image xlink:href="media/image8.jpeg" xlink:type="simple" xlink:show="embed" xlink:actuate="onLoad"/><svg:title/><svg:desc/></draw:frame></text:span><text:span text:style-name="T85"><text:s/></text:span><text:span text:style-name="T86"><text:s text:c="9"/></text:span><text:span text:style-name="T87">(</text:span><text:span text:style-name="T88">Ｃ</text:span><text:span text:style-name="T89">)</text:span><text:span text:style-name="T90">　</text:span><text:span text:style-name="T91"><draw:frame draw:style-name="a9" draw:name="圖片 9" text:anchor-type="as-char" svg:x="0in" svg:y="0in" svg:width="0.975in" svg:height="0.98333in" style:rel-width="scale" style:rel-height="scale"><draw:image xlink:href="media/image9.jpeg" xlink:type="simple" xlink:show="embed" xlink:actuate="onLoad"/><svg:title/><svg:desc/></draw:frame></text:span><text:span text:style-name="T92"><text:s text:c="2"/></text:span></text:p>
        </text:list-item>
        <text:list-item>
          <text:p text:style-name="P93"><text:span text:style-name="T94">(</text:span><text:span text:style-name="T95">Ａ</text:span><text:span text:style-name="T96">)</text:span><text:span text:style-name="T97">　</text:span><text:span text:style-name="T98"><draw:frame draw:style-name="a10" draw:name="圖片 10" text:anchor-type="as-char" svg:x="0in" svg:y="0in" svg:width="0.94167in" svg:height="1.025in" style:rel-width="scale" style:rel-height="scale"><draw:image xlink:href="media/image10.jpeg" xlink:type="simple" xlink:show="embed" xlink:actuate="onLoad"/><svg:title/><svg:desc/></draw:frame></text:span><text:span text:style-name="T99"><text:s/></text:span><text:span text:style-name="T100"><text:s text:c="6"/></text:span><text:span text:style-name="T101">(</text:span><text:span text:style-name="T102">Ｂ</text:span><text:span text:style-name="T103">)</text:span><text:span text:style-name="T104">　</text:span><text:span text:style-name="T105"><draw:frame draw:style-name="a11" draw:name="圖片 11" text:anchor-type="as-char" svg:x="0in" svg:y="0in" svg:width="0.9in" svg:height="1.075in" style:rel-width="scale" style:rel-height="scale"><draw:image xlink:href="media/image11.jpeg" xlink:type="simple" xlink:show="embed" xlink:actuate="onLoad"/><svg:title/><svg:desc/></draw:frame></text:span><text:span text:style-name="T106"><text:s/></text:span><text:span text:style-name="T107"><text:s text:c="9"/></text:span><text:span text:style-name="T108">(</text:span><text:span text:style-name="T109">Ｃ</text:span><text:span text:style-name="T110">)</text:span><text:span text:style-name="T111">　</text:span><text:span text:style-name="T112"><draw:frame draw:style-name="a12" draw:name="圖片 12" text:anchor-type="as-char" svg:x="0in" svg:y="0in" svg:width="0.90833in" svg:height="1.08333in" style:rel-width="scale" style:rel-height="scale"><draw:image xlink:href="media/image12.jpeg" xlink:type="simple" xlink:show="embed" xlink:actuate="onLoad"/><svg:title/><svg:desc/></draw:frame></text:span></text:p>
        </text:list-item>
        <text:list-item>
          <text:p text:style-name="P113"><text:span text:style-name="T114">(</text:span><text:span text:style-name="T115">Ａ</text:span><text:span text:style-name="T116">)</text:span><text:span text:style-name="T117">　</text:span><text:span text:style-name="T118"><draw:frame draw:style-name="a13" draw:name="圖片 1" text:anchor-type="as-char" svg:x="0in" svg:y="0in" svg:width="0.98333in" svg:height="0.88333in" style:rel-width="scale" style:rel-height="scale"><draw:image xlink:href="media/image13.png" xlink:type="simple" xlink:show="embed" xlink:actuate="onLoad"/><svg:title/><svg:desc/></draw:frame></text:span><text:span text:style-name="T119"><text:s text:c="7"/></text:span><text:span text:style-name="T120">(</text:span><text:span text:style-name="T121">Ｂ</text:span><text:span text:style-name="T122">)</text:span><text:span text:style-name="T123">　</text:span><text:span text:style-name="T124"><draw:frame draw:style-name="a14" draw:name="圖片 14" text:anchor-type="as-char" svg:x="0in" svg:y="0in" svg:width="0.98333in" svg:height="0.86667in" style:rel-width="scale" style:rel-height="scale"><draw:image xlink:href="media/image14.jpeg" xlink:type="simple" xlink:show="embed" xlink:actuate="onLoad"/><svg:title/><svg:desc/></draw:frame></text:span><text:span text:style-name="T125"><text:s/></text:span><text:span text:style-name="T126"><text:s text:c="8"/></text:span><text:span text:style-name="T127">(</text:span><text:span text:style-name="T128">Ｃ</text:span><text:span text:style-name="T129">)</text:span><text:span text:style-name="T130">　</text:span><text:span text:style-name="T131"><draw:frame draw:style-name="a15" draw:name="圖片 1" text:anchor-type="as-char" svg:x="0in" svg:y="0in" svg:width="0.93333in" svg:height="0.90833in" style:rel-width="scale" style:rel-height="scale"><draw:image xlink:href="media/image15.png" xlink:type="simple" xlink:show="embed" xlink:actuate="onLoad"/><svg:title/><svg:desc/></draw:frame></text:span></text:p>
        </text:list-item>
      </text:list>
      <text:p text:style-name="內文"/>
      <text:h text:style-name="testTypeHeader" text:outline-level="1">B.<text:s/>基本問答：根據聽到的內容，選出一個最適合的回應或最適合的答句。10%</text:h>
      <text:p text:style-name="P132">6.<text:bookmark-start text:name="Z_F1D7735276374B2FA34F55D87DEDEC21"/><text:bookmark-start text:name="Q_F1D7735276374B2FA34F55D87DEDEC21"/><text:s/>(Ａ)<text:s/>It’s 0900-843183.　<text:s/><text:s text:c="2"/>(Ｂ)<text:s/>It’s number eight. <text:s/><text:s text:c="2"/>　<text:s text:c="5"/>(Ｃ)<text:s/>My class number is 803.</text:p>
      <text:p text:style-name="P133"><text:bookmark-end text:name="Z_F1D7735276374B2FA34F55D87DEDEC21"/><text:bookmark-end text:name="Q_F1D7735276374B2FA34F55D87DEDEC21"/>7.<text:bookmark-start text:name="Z_393F4E27F51B45AEB358C0A5142140A3"/><text:bookmark-start text:name="Q_B9257DA457F34739AEBF0863D5887ACA"/><text:bookmark-start text:name="Q_393F4E27F51B45AEB358C0A5142140A3"/><text:s/>(Ａ)<text:s/>I’m nice.<text:s text:c="6"/><text:s text:c="4"/><text:s text:c="2"/>(Ｂ)<text:s/>That’s nice to see you again. <text:s/><text:s/>(Ｃ)<text:s/>Nice to meet you, too.</text:p>
      <text:p text:style-name="P134"><text:bookmark-end text:name="Z_393F4E27F51B45AEB358C0A5142140A3"/><text:bookmark-end text:name="Q_B9257DA457F34739AEBF0863D5887ACA"/><text:bookmark-end text:name="Q_393F4E27F51B45AEB358C0A5142140A3"/>8.<text:bookmark-start text:name="Z_DF346B73EE664B75B342710938CF834C"/><text:bookmark-start text:name="Q_36A632DD083140A291E09968EDE40AFB"/><text:bookmark-start text:name="Q_DF346B73EE664B75B342710938CF834C"/><text:s/>(Ａ)<text:s/>We are classmates.<text:s/><text:s/><text:s/><text:s/>(Ｂ)<text:s/>He is Ms. Johnson’s student.<text:s/>　(Ｃ)<text:s/>He is not a teacher.　<text:bookmark-end text:name="Z_DF346B73EE664B75B342710938CF834C"/><text:bookmark-end text:name="Q_36A632DD083140A291E09968EDE40AFB"/><text:bookmark-end text:name="Q_DF346B73EE664B75B342710938CF834C"/></text:p>
      <text:p text:style-name="P135">9.<text:bookmark-start text:name="Z_B6D42F292387446580580CD440D7D8B8"/><text:bookmark-start text:name="Q_7C25155855774C4AB910E568C9DEC204"/><text:bookmark-start text:name="Q_B6D42F292387446580580CD440D7D8B8"/><text:s/>(Ａ)<text:s/>He’s old. <text:s text:c="4"/><text:s text:c="6"/><text:s/>(Ｂ)<text:s/>He’s a young man. <text:s/><text:s text:c="7"/><text:s/><text:s/>(Ｃ)<text:s/>He’s nineteen years old.</text:p>
      <text:p text:style-name="P136"><text:bookmark-end text:name="Z_B6D42F292387446580580CD440D7D8B8"/><text:bookmark-end text:name="Q_7C25155855774C4AB910E568C9DEC204"/><text:bookmark-end text:name="Q_B6D42F292387446580580CD440D7D8B8"/>10.<text:bookmark-start text:name="Z_E0370CD4BF1240628F9C1620F166EE90"/><text:bookmark-start text:name="Q_7C8A7D1662C9401AB157638CD73CCB77"/><text:bookmark-start text:name="Q_E0370CD4BF1240628F9C1620F166EE90"/><text:s/>(Ａ)<text:s/>Yes, he’s a cute boy. <text:s/>(Ｂ)<text:s/>Yes, he’s kind and smart. <text:s/><text:s text:c="4"/>(Ｃ)<text:s/>Yes, he’s a handsome tall man.</text:p>
      <text:p text:style-name="P137"/>
      <text:h text:style-name="testTypeHeader" text:outline-level="1"><text:bookmark-end text:name="Z_E0370CD4BF1240628F9C1620F166EE90"/><text:bookmark-end text:name="Q_7C8A7D1662C9401AB157638CD73CCB77"/><text:bookmark-end text:name="Q_E0370CD4BF1240628F9C1620F166EE90"/>C.<text:s/>言談理解:<text:s/>根據聽到的對話內容與問題，選出正確的答案。10%</text:h>
      <text:p text:style-name="P138">11.<text:bookmark-start text:name="Z_90844E5950804546BA3DCD27E2DEEEB9"/><text:bookmark-start text:name="Q_EA8274292096412ABC9C42EB7DA51074"/><text:bookmark-start text:name="Q_90844E5950804546BA3DCD27E2DEEEB9"/><text:s/>(Ａ)<text:s/>Judy. <text:s text:c="2"/><text:s text:c="5"/><text:s/>(Ｂ)<text:s/>Jane. <text:s/><text:s text:c="13"/><text:s/>(Ｃ)<text:s/>Jennifer.</text:p>
      <text:p text:style-name="P139"><text:bookmark-end text:name="Z_90844E5950804546BA3DCD27E2DEEEB9"/><text:bookmark-end text:name="Q_EA8274292096412ABC9C42EB7DA51074"/><text:bookmark-end text:name="Q_90844E5950804546BA3DCD27E2DEEEB9"/>12.<text:bookmark-start text:name="Z_C9C648CE9DCE4BBE94645FC9D80D3AB0"/><text:bookmark-start text:name="Q_9290786F89694B90A0156E0EA609A9D1"/><text:bookmark-start text:name="Q_C9C648CE9DCE4BBE94645FC9D80D3AB0"/><text:s/>(Ａ)<text:s/>The woman. <text:s text:c="2"/>(Ｂ)<text:s/>The woman’s mother. <text:s text:c="2"/>(Ｃ)<text:s/>The woman’s grandma.</text:p>
      <text:p text:style-name="P140"><text:bookmark-end text:name="Z_C9C648CE9DCE4BBE94645FC9D80D3AB0"/><text:bookmark-end text:name="Q_9290786F89694B90A0156E0EA609A9D1"/><text:bookmark-end text:name="Q_C9C648CE9DCE4BBE94645FC9D80D3AB0"/>13.<text:bookmark-start text:name="Z_9161A89BF8E941E99C2334AB24EE2F6F"/><text:bookmark-start text:name="Q_D6BCD42E1B8A4D28B9A5BC25178B4A9C"/><text:bookmark-start text:name="Q_9161A89BF8E941E99C2334AB24EE2F6F"/><text:s/>(Ａ)<text:s/>He’s full. <text:s text:c="3"/><text:s/><text:s/>(Ｂ)<text:s/>He is hungry. <text:s text:c="2"/><text:s text:c="5"/><text:s/>(Ｃ)<text:s/>He is kind.</text:p>
      <text:p text:style-name="P141"><text:bookmark-end text:name="Z_9161A89BF8E941E99C2334AB24EE2F6F"/><text:bookmark-end text:name="Q_D6BCD42E1B8A4D28B9A5BC25178B4A9C"/><text:bookmark-end text:name="Q_9161A89BF8E941E99C2334AB24EE2F6F"/>14.<text:bookmark-start text:name="Z_D212947E039249FD8EC02709DAC2E65A"/><text:bookmark-start text:name="Q_5165795A73C94E518B9A566C2C9C8BDC"/><text:bookmark-start text:name="Q_D212947E039249FD8EC02709DAC2E65A"/><text:s/>(Ａ)<text:s/>Two. <text:s/><text:s text:c="6"/><text:s/>(Ｂ)<text:s/>Eighteen.<text:s/><text:s text:c="10"/><text:s text:c="2"/>(Ｃ)<text:s/>Pretty.</text:p>
      <text:p text:style-name="P142"><text:bookmark-end text:name="Z_D212947E039249FD8EC02709DAC2E65A"/><text:bookmark-end text:name="Q_5165795A73C94E518B9A566C2C9C8BDC"/><text:bookmark-end text:name="Q_D212947E039249FD8EC02709DAC2E65A"/>15.<text:bookmark-start text:name="Z_ED01F1A296B3488B946027105ACEE26A"/><text:bookmark-start text:name="Q_BE87B85DC24642C7AC040C2BE2C1E79B"/><text:bookmark-start text:name="Q_ED01F1A296B3488B946027105ACEE26A"/><text:s/>(Ａ)<text:s/>Blue. <text:s text:c="2"/><text:s text:c="5"/><text:s/>(Ｂ)<text:s/>Pink. <text:s text:c="4"/><text:s text:c="10"/><text:s/>(Ｃ)<text:s/>White.</text:p>
      <text:p text:style-name="P143"><text:bookmark-end text:name="Z_ED01F1A296B3488B946027105ACEE26A"/><text:bookmark-end text:name="Q_BE87B85DC24642C7AC040C2BE2C1E79B"/><text:bookmark-end text:name="Q_ED01F1A296B3488B946027105ACEE26A"/></text:p>
      <text:soft-page-break/>
      <text:p text:style-name="P144">二 <text:s/>綜合測驗46％</text:p>
      <text:p text:style-name="P145">16.<text:bookmark-start text:name="Z_164163D320AB4812A89282D364BE318F"/><text:s/><text:bookmark-start text:name="Q_164163D320AB4812A89282D364BE318F"/>_____<text:s/>to my house. <text:s/>Come on in.　<text:bookmark-start text:name="OP1_164163D320AB4812A89282D364BE318F"/>(Ａ)<text:bookmark-start text:name="OPTG1_164163D320AB4812A89282D364BE318F"/><text:s/>Happy　　<text:bookmark-start text:name="OP2_164163D320AB4812A89282D364BE318F"/><text:bookmark-end text:name="OP1_164163D320AB4812A89282D364BE318F"/><text:bookmark-end text:name="OPTG1_164163D320AB4812A89282D364BE318F"/>(Ｂ)<text:bookmark-start text:name="OPTG2_164163D320AB4812A89282D364BE318F"/><text:s/>Welcome　<text:bookmark-start text:name="OP3_164163D320AB4812A89282D364BE318F"/><text:bookmark-end text:name="OP2_164163D320AB4812A89282D364BE318F"/><text:bookmark-end text:name="OPTG2_164163D320AB4812A89282D364BE318F"/>(Ｃ)<text:bookmark-start text:name="OPTG3_164163D320AB4812A89282D364BE318F"/><text:s/>Home　<text:bookmark-start text:name="OP4_164163D320AB4812A89282D364BE318F"/><text:bookmark-end text:name="OP3_164163D320AB4812A89282D364BE318F"/><text:bookmark-end text:name="OPTG3_164163D320AB4812A89282D364BE318F"/>(Ｄ)<text:bookmark-end text:name="OP4_164163D320AB4812A89282D364BE318F"/><text:s/>Hello</text:p>
      <text:p text:style-name="P146"><text:bookmark-end text:name="Z_164163D320AB4812A89282D364BE318F"/><text:bookmark-end text:name="Q_164163D320AB4812A89282D364BE318F"/>17.<text:bookmark-start text:name="Q_801A15B1DEAA43519B6D45B31C113ED8"/><text:s/>Jeremy Lin is an NBA___<text:s/>player（選手）.　<text:bookmark-start text:name="OP1_801A15B1DEAA43519B6D45B31C113ED8"/>(Ａ)<text:bookmark-start text:name="OPTG1_801A15B1DEAA43519B6D45B31C113ED8"/><text:s/>tennis　<text:bookmark-start text:name="OP2_801A15B1DEAA43519B6D45B31C113ED8"/><text:bookmark-end text:name="OP1_801A15B1DEAA43519B6D45B31C113ED8"/><text:bookmark-end text:name="OPTG1_801A15B1DEAA43519B6D45B31C113ED8"/>(Ｂ)<text:bookmark-start text:name="OPTG2_801A15B1DEAA43519B6D45B31C113ED8"/><text:s/>game　<text:bookmark-start text:name="OP3_801A15B1DEAA43519B6D45B31C113ED8"/><text:bookmark-end text:name="OP2_801A15B1DEAA43519B6D45B31C113ED8"/><text:bookmark-end text:name="OPTG2_801A15B1DEAA43519B6D45B31C113ED8"/>(Ｃ)<text:bookmark-start text:name="OPTG3_801A15B1DEAA43519B6D45B31C113ED8"/><text:s/>basketball　<text:bookmark-start text:name="OP4_801A15B1DEAA43519B6D45B31C113ED8"/><text:bookmark-end text:name="OP3_801A15B1DEAA43519B6D45B31C113ED8"/><text:bookmark-end text:name="OPTG3_801A15B1DEAA43519B6D45B31C113ED8"/>(Ｄ)<text:bookmark-start text:name="OPTG4_801A15B1DEAA43519B6D45B31C113ED8"/><text:s/>robot<text:bookmark-end text:name="OP4_801A15B1DEAA43519B6D45B31C113ED8"/><text:bookmark-end text:name="OPTG4_801A15B1DEAA43519B6D45B31C113ED8"/></text:p>
      <text:p text:style-name="P147"><text:bookmark-end text:name="Q_801A15B1DEAA43519B6D45B31C113ED8"/>18.<text:bookmark-start text:name="Q_E1F90A7007DD4E578E1307ABF79C6B8B"/><text:s/>Malia and her<text:s/>___ are teachers.<text:s/>Their son is a teacher, too.　<text:bookmark-start text:name="OP1_E1F90A7007DD4E578E1307ABF79C6B8B"/></text:p>
      <text:p text:style-name="P148"><text:s text:c="2"/>(Ａ)<text:bookmark-start text:name="OPTG1_E1F90A7007DD4E578E1307ABF79C6B8B"/><text:s/>uncle　<text:bookmark-start text:name="OP2_E1F90A7007DD4E578E1307ABF79C6B8B"/><text:bookmark-end text:name="OP1_E1F90A7007DD4E578E1307ABF79C6B8B"/><text:bookmark-end text:name="OPTG1_E1F90A7007DD4E578E1307ABF79C6B8B"/>(Ｂ)<text:bookmark-start text:name="OPTG2_E1F90A7007DD4E578E1307ABF79C6B8B"/><text:s/>aunt　<text:bookmark-start text:name="OP3_E1F90A7007DD4E578E1307ABF79C6B8B"/><text:bookmark-end text:name="OP2_E1F90A7007DD4E578E1307ABF79C6B8B"/><text:bookmark-end text:name="OPTG2_E1F90A7007DD4E578E1307ABF79C6B8B"/>(Ｃ)<text:bookmark-start text:name="OPTG3_E1F90A7007DD4E578E1307ABF79C6B8B"/><text:s/>daughter　<text:bookmark-start text:name="OP4_E1F90A7007DD4E578E1307ABF79C6B8B"/><text:bookmark-end text:name="OP3_E1F90A7007DD4E578E1307ABF79C6B8B"/><text:bookmark-end text:name="OPTG3_E1F90A7007DD4E578E1307ABF79C6B8B"/>(Ｄ)<text:bookmark-start text:name="OPTG4_E1F90A7007DD4E578E1307ABF79C6B8B"/><text:s/>husband<text:bookmark-end text:name="OP4_E1F90A7007DD4E578E1307ABF79C6B8B"/><text:bookmark-end text:name="OPTG4_E1F90A7007DD4E578E1307ABF79C6B8B"/></text:p>
      <text:p text:style-name="P149"><text:bookmark-end text:name="Q_E1F90A7007DD4E578E1307ABF79C6B8B"/>19.<text:bookmark-start text:name="Q_314861119BDF467596474F4495D3B8E4"/><text:s/>Sasha is my<text:s/>____. <text:s/>Her father is my uncle.　<text:bookmark-start text:name="OP1_314861119BDF467596474F4495D3B8E4"/>(Ａ)<text:bookmark-start text:name="OPTG1_314861119BDF467596474F4495D3B8E4"/><text:s/>daughter　<text:bookmark-start text:name="OP2_314861119BDF467596474F4495D3B8E4"/><text:bookmark-end text:name="OP1_314861119BDF467596474F4495D3B8E4"/><text:bookmark-end text:name="OPTG1_314861119BDF467596474F4495D3B8E4"/>(Ｂ)<text:bookmark-start text:name="OPTG2_314861119BDF467596474F4495D3B8E4"/><text:s/>sister　<text:bookmark-start text:name="OP3_314861119BDF467596474F4495D3B8E4"/><text:bookmark-end text:name="OP2_314861119BDF467596474F4495D3B8E4"/><text:bookmark-end text:name="OPTG2_314861119BDF467596474F4495D3B8E4"/>(Ｃ)<text:bookmark-start text:name="OPTG3_314861119BDF467596474F4495D3B8E4"/><text:s/>wife　<text:bookmark-start text:name="OP4_314861119BDF467596474F4495D3B8E4"/><text:bookmark-end text:name="OP3_314861119BDF467596474F4495D3B8E4"/><text:bookmark-end text:name="OPTG3_314861119BDF467596474F4495D3B8E4"/>(Ｄ)<text:bookmark-start text:name="OPTG4_314861119BDF467596474F4495D3B8E4"/><text:s/>cousin<text:bookmark-end text:name="OP4_314861119BDF467596474F4495D3B8E4"/><text:bookmark-end text:name="OPTG4_314861119BDF467596474F4495D3B8E4"/></text:p>
      <text:p text:style-name="P150"><text:bookmark-end text:name="Q_314861119BDF467596474F4495D3B8E4"/>20.<text:bookmark-start text:name="Q_1BCE7F93CBAD43E6A3305D9FF0F7A621"/><text:s/>Mary is in Class725, and I am in Class 725, too.<text:s/>We are<text:s/>____.　<text:bookmark-start text:name="OP1_1BCE7F93CBAD43E6A3305D9FF0F7A621"/></text:p>
      <text:p text:style-name="P151"><text:s text:c="2"/>(Ａ)<text:bookmark-start text:name="OPTG1_1BCE7F93CBAD43E6A3305D9FF0F7A621"/><text:s/>classmates　<text:bookmark-start text:name="OP2_1BCE7F93CBAD43E6A3305D9FF0F7A621"/><text:bookmark-end text:name="OP1_1BCE7F93CBAD43E6A3305D9FF0F7A621"/><text:bookmark-end text:name="OPTG1_1BCE7F93CBAD43E6A3305D9FF0F7A621"/>(Ｂ)<text:bookmark-start text:name="OPTG2_1BCE7F93CBAD43E6A3305D9FF0F7A621"/><text:bookmark-start text:name="OPTG4_1BCE7F93CBAD43E6A3305D9FF0F7A621"/><text:s/>rooms<text:bookmark-end text:name="OPTG4_1BCE7F93CBAD43E6A3305D9FF0F7A621"/>　<text:bookmark-start text:name="OP3_1BCE7F93CBAD43E6A3305D9FF0F7A621"/><text:bookmark-end text:name="OP2_1BCE7F93CBAD43E6A3305D9FF0F7A621"/><text:bookmark-end text:name="OPTG2_1BCE7F93CBAD43E6A3305D9FF0F7A621"/>(Ｃ)<text:bookmark-start text:name="OPTG3_1BCE7F93CBAD43E6A3305D9FF0F7A621"/><text:s/>cars　<text:bookmark-start text:name="OP4_1BCE7F93CBAD43E6A3305D9FF0F7A621"/><text:bookmark-end text:name="OP3_1BCE7F93CBAD43E6A3305D9FF0F7A621"/><text:bookmark-end text:name="OPTG3_1BCE7F93CBAD43E6A3305D9FF0F7A621"/>(Ｄ)<text:bookmark-end text:name="OP4_1BCE7F93CBAD43E6A3305D9FF0F7A621"/><text:s/>boys</text:p>
      <text:p text:style-name="P152"><text:bookmark-end text:name="Q_1BCE7F93CBAD43E6A3305D9FF0F7A621"/>21.<text:s/>Look at this<text:s/>____. <text:s/>The girl in it is my sister.　<text:bookmark-start text:name="OP1_3FFC952C830049FD970EFA9B348E3239"/></text:p>
      <text:p text:style-name="P153"><text:s text:c="2"/>(Ａ)<text:bookmark-start text:name="OPTG1_3FFC952C830049FD970EFA9B348E3239"/><text:s/>chair　<text:bookmark-start text:name="OP2_3FFC952C830049FD970EFA9B348E3239"/><text:bookmark-end text:name="OP1_3FFC952C830049FD970EFA9B348E3239"/><text:bookmark-end text:name="OPTG1_3FFC952C830049FD970EFA9B348E3239"/>(Ｂ)<text:bookmark-start text:name="OPTG2_3FFC952C830049FD970EFA9B348E3239"/><text:s/>picture　<text:bookmark-start text:name="OP3_3FFC952C830049FD970EFA9B348E3239"/><text:bookmark-end text:name="OP2_3FFC952C830049FD970EFA9B348E3239"/><text:bookmark-end text:name="OPTG2_3FFC952C830049FD970EFA9B348E3239"/>(Ｃ)<text:bookmark-start text:name="OPTG3_3FFC952C830049FD970EFA9B348E3239"/><text:s/>desk　<text:bookmark-start text:name="OP4_3FFC952C830049FD970EFA9B348E3239"/><text:bookmark-end text:name="OP3_3FFC952C830049FD970EFA9B348E3239"/><text:bookmark-end text:name="OPTG3_3FFC952C830049FD970EFA9B348E3239"/>(Ｄ)<text:bookmark-start text:name="OPTG4_3FFC952C830049FD970EFA9B348E3239"/><text:s/>telephone<text:bookmark-end text:name="OP4_3FFC952C830049FD970EFA9B348E3239"/><text:bookmark-end text:name="OPTG4_3FFC952C830049FD970EFA9B348E3239"/></text:p>
      <text:p text:style-name="P154">22.<text:bookmark-start text:name="Q_A32663FC55B14E12BD7D9845E64FCA15"/><text:s/>Twenty and forty are<text:s/>____.　<text:bookmark-start text:name="OP1_A32663FC55B14E12BD7D9845E64FCA15"/>(Ａ)<text:bookmark-start text:name="OPTG1_A32663FC55B14E12BD7D9845E64FCA15"/><text:s/>sixty　<text:bookmark-start text:name="OP2_A32663FC55B14E12BD7D9845E64FCA15"/><text:bookmark-end text:name="OP1_A32663FC55B14E12BD7D9845E64FCA15"/><text:bookmark-end text:name="OPTG1_A32663FC55B14E12BD7D9845E64FCA15"/>(Ｂ)<text:bookmark-start text:name="OPTG2_A32663FC55B14E12BD7D9845E64FCA15"/><text:s/>seventy　<text:bookmark-start text:name="OP3_A32663FC55B14E12BD7D9845E64FCA15"/><text:bookmark-end text:name="OP2_A32663FC55B14E12BD7D9845E64FCA15"/><text:bookmark-end text:name="OPTG2_A32663FC55B14E12BD7D9845E64FCA15"/>(Ｃ)<text:bookmark-start text:name="OPTG3_A32663FC55B14E12BD7D9845E64FCA15"/><text:s/>eighty　<text:bookmark-start text:name="OP4_A32663FC55B14E12BD7D9845E64FCA15"/><text:bookmark-end text:name="OP3_A32663FC55B14E12BD7D9845E64FCA15"/><text:bookmark-end text:name="OPTG3_A32663FC55B14E12BD7D9845E64FCA15"/>(Ｄ)<text:bookmark-start text:name="OPTG4_A32663FC55B14E12BD7D9845E64FCA15"/><text:s/>ninety<text:bookmark-end text:name="OP4_A32663FC55B14E12BD7D9845E64FCA15"/><text:bookmark-end text:name="OPTG4_A32663FC55B14E12BD7D9845E64FCA15"/></text:p>
      <text:p text:style-name="P155"><text:bookmark-end text:name="Q_A32663FC55B14E12BD7D9845E64FCA15"/>23.<text:bookmark-start text:name="Q_095D539A67954D34B13A10D781294DDB"/><text:s/>Joe: Your son is ____. <text:s/>Betty: Thank you.　<text:bookmark-start text:name="OP1_095D539A67954D34B13A10D781294DDB"/></text:p>
      <text:p text:style-name="P156"><text:s text:c="2"/>(Ａ)<text:bookmark-start text:name="OPTG1_095D539A67954D34B13A10D781294DDB"/><text:s/>full and strong　<text:bookmark-start text:name="OP2_095D539A67954D34B13A10D781294DDB"/><text:bookmark-end text:name="OP1_095D539A67954D34B13A10D781294DDB"/><text:bookmark-end text:name="OPTG1_095D539A67954D34B13A10D781294DDB"/>(Ｂ)<text:bookmark-start text:name="OPTG2_095D539A67954D34B13A10D781294DDB"/><text:s/>short and weak　<text:bookmark-start text:name="OP3_095D539A67954D34B13A10D781294DDB"/><text:bookmark-end text:name="OP2_095D539A67954D34B13A10D781294DDB"/><text:bookmark-end text:name="OPTG2_095D539A67954D34B13A10D781294DDB"/>(Ｃ)<text:bookmark-start text:name="OPTG3_095D539A67954D34B13A10D781294DDB"/><text:s/>cute and smart　<text:bookmark-start text:name="OP4_095D539A67954D34B13A10D781294DDB"/><text:bookmark-end text:name="OP3_095D539A67954D34B13A10D781294DDB"/><text:bookmark-end text:name="OPTG3_095D539A67954D34B13A10D781294DDB"/>(Ｄ)<text:bookmark-start text:name="OPTG4_095D539A67954D34B13A10D781294DDB"/><text:s/>old and ugly　<text:bookmark-end text:name="OP4_095D539A67954D34B13A10D781294DDB"/><text:bookmark-end text:name="OPTG4_095D539A67954D34B13A10D781294DDB"/></text:p>
      <text:p text:style-name="P157"><text:bookmark-end text:name="Q_095D539A67954D34B13A10D781294DDB"/>24.<text:bookmark-start text:name="Q_B670CB2A0A7440979623EE0962D3B6AD"/><text:s/>Annie: Your grandpa is<text:s/>____. <text:s/>Ben: Yes.<text:s/>He’s fifty-five.　<text:bookmark-start text:name="OP1_B670CB2A0A7440979623EE0962D3B6AD"/></text:p>
      <text:p text:style-name="P158"><text:s text:c="2"/>(Ａ)<text:bookmark-start text:name="OPTG1_B670CB2A0A7440979623EE0962D3B6AD"/><text:s/>cute　<text:bookmark-start text:name="OP2_B670CB2A0A7440979623EE0962D3B6AD"/><text:bookmark-end text:name="OP1_B670CB2A0A7440979623EE0962D3B6AD"/><text:bookmark-end text:name="OPTG1_B670CB2A0A7440979623EE0962D3B6AD"/>(Ｂ)<text:bookmark-start text:name="OPTG2_B670CB2A0A7440979623EE0962D3B6AD"/><text:s/>small　<text:bookmark-start text:name="OP3_B670CB2A0A7440979623EE0962D3B6AD"/><text:bookmark-end text:name="OP2_B670CB2A0A7440979623EE0962D3B6AD"/><text:bookmark-end text:name="OPTG2_B670CB2A0A7440979623EE0962D3B6AD"/>(Ｃ)<text:bookmark-start text:name="OPTG3_B670CB2A0A7440979623EE0962D3B6AD"/><text:s/>young　<text:bookmark-start text:name="OP4_B670CB2A0A7440979623EE0962D3B6AD"/><text:bookmark-end text:name="OP3_B670CB2A0A7440979623EE0962D3B6AD"/><text:bookmark-end text:name="OPTG3_B670CB2A0A7440979623EE0962D3B6AD"/>(Ｄ)<text:bookmark-start text:name="OPTG4_B670CB2A0A7440979623EE0962D3B6AD"/><text:s/>big　<text:bookmark-end text:name="Q_B670CB2A0A7440979623EE0962D3B6AD"/><text:bookmark-end text:name="OP4_B670CB2A0A7440979623EE0962D3B6AD"/><text:bookmark-end text:name="OPTG4_B670CB2A0A7440979623EE0962D3B6AD"/></text:p>
      <text:p text:style-name="P159">25.<text:s/>A:<text:s/>_____<text:s/><text:s text:c="2"/>B: He’s fine.<text:s/>Thank you.　<text:bookmark-start text:name="OP1_9B0E76909AB84FBB945702521BAD54AA"/></text:p>
      <text:p text:style-name="P160"><text:s text:c="2"/>(Ａ)<text:bookmark-start text:name="OPTG1_9B0E76909AB84FBB945702521BAD54AA"/><text:s/>How is your father?　<text:bookmark-start text:name="OP2_9B0E76909AB84FBB945702521BAD54AA"/><text:bookmark-end text:name="OP1_9B0E76909AB84FBB945702521BAD54AA"/><text:bookmark-end text:name="OPTG1_9B0E76909AB84FBB945702521BAD54AA"/><text:s text:c="6"/>(Ｂ)<text:bookmark-start text:name="OPTG2_9B0E76909AB84FBB945702521BAD54AA"/><text:s/>How’s your mother?　<text:bookmark-start text:name="OP3_9B0E76909AB84FBB945702521BAD54AA"/><text:bookmark-end text:name="OP2_9B0E76909AB84FBB945702521BAD54AA"/><text:bookmark-end text:name="OPTG2_9B0E76909AB84FBB945702521BAD54AA"/></text:p>
      <text:p text:style-name="P161">(Ｃ)<text:bookmark-start text:name="OPTG3_9B0E76909AB84FBB945702521BAD54AA"/><text:s/>What’s your sister’s name?　<text:bookmark-start text:name="OP4_9B0E76909AB84FBB945702521BAD54AA"/><text:bookmark-end text:name="OP3_9B0E76909AB84FBB945702521BAD54AA"/><text:bookmark-end text:name="OPTG3_9B0E76909AB84FBB945702521BAD54AA"/>(Ｄ)<text:bookmark-start text:name="OPTG4_9B0E76909AB84FBB945702521BAD54AA"/><text:s/>Who is your sister?<text:bookmark-end text:name="OP4_9B0E76909AB84FBB945702521BAD54AA"/><text:bookmark-end text:name="OPTG4_9B0E76909AB84FBB945702521BAD54AA"/></text:p>
      <text:p text:style-name="P162">26.<text:s/>Andy: Good-bye, Mom. <text:s/>Mom:<text:s/>____<text:bookmark-start text:name="OP1_BBCD47F79C94445D834F946232E35FCF"/></text:p>
      <text:p text:style-name="P163"><text:s text:c="2"/>(Ａ)<text:bookmark-start text:name="OPTG1_BBCD47F79C94445D834F946232E35FCF"/><text:s/>Thank you.　<text:bookmark-start text:name="OP2_BBCD47F79C94445D834F946232E35FCF"/><text:bookmark-end text:name="OP1_BBCD47F79C94445D834F946232E35FCF"/><text:bookmark-end text:name="OPTG1_BBCD47F79C94445D834F946232E35FCF"/>(Ｂ)<text:bookmark-start text:name="OPTG2_BBCD47F79C94445D834F946232E35FCF"/><text:s/>See you.　<text:bookmark-start text:name="OP3_BBCD47F79C94445D834F946232E35FCF"/><text:bookmark-end text:name="OP2_BBCD47F79C94445D834F946232E35FCF"/><text:bookmark-end text:name="OPTG2_BBCD47F79C94445D834F946232E35FCF"/>(Ｃ)<text:bookmark-start text:name="OPTG3_BBCD47F79C94445D834F946232E35FCF"/><text:s/>Good night.　<text:bookmark-start text:name="OP4_BBCD47F79C94445D834F946232E35FCF"/><text:bookmark-end text:name="OP3_BBCD47F79C94445D834F946232E35FCF"/><text:bookmark-end text:name="OPTG3_BBCD47F79C94445D834F946232E35FCF"/>(Ｄ)<text:bookmark-start text:name="OPTG4_BBCD47F79C94445D834F946232E35FCF"/><text:s/>How are you?<text:bookmark-end text:name="OP4_BBCD47F79C94445D834F946232E35FCF"/><text:bookmark-end text:name="OPTG4_BBCD47F79C94445D834F946232E35FCF"/></text:p>
      <text:p text:style-name="P164">27.<text:s/><text:bookmark-start text:name="Q_56C73DBBA6044FD0BE311F66A3B59DA6"/>My teacher, Mrs. Obama,　____<text:s/>very nice.　<text:bookmark-start text:name="OP1_56C73DBBA6044FD0BE311F66A3B59DA6"/>(Ａ)<text:bookmark-start text:name="OPTG1_56C73DBBA6044FD0BE311F66A3B59DA6"/><text:s/>am　<text:bookmark-start text:name="OP2_56C73DBBA6044FD0BE311F66A3B59DA6"/><text:bookmark-end text:name="OP1_56C73DBBA6044FD0BE311F66A3B59DA6"/><text:bookmark-end text:name="OPTG1_56C73DBBA6044FD0BE311F66A3B59DA6"/>(Ｂ)<text:bookmark-start text:name="OPTG2_56C73DBBA6044FD0BE311F66A3B59DA6"/><text:s/>is　<text:bookmark-start text:name="OP3_56C73DBBA6044FD0BE311F66A3B59DA6"/><text:bookmark-end text:name="OP2_56C73DBBA6044FD0BE311F66A3B59DA6"/><text:bookmark-end text:name="OPTG2_56C73DBBA6044FD0BE311F66A3B59DA6"/>(Ｃ)<text:bookmark-start text:name="OPTG3_56C73DBBA6044FD0BE311F66A3B59DA6"/><text:s/>are　<text:bookmark-start text:name="OP4_56C73DBBA6044FD0BE311F66A3B59DA6"/><text:bookmark-end text:name="OP3_56C73DBBA6044FD0BE311F66A3B59DA6"/><text:bookmark-end text:name="OPTG3_56C73DBBA6044FD0BE311F66A3B59DA6"/>(Ｄ)<text:bookmark-start text:name="OPTG4_56C73DBBA6044FD0BE311F66A3B59DA6"/><text:s/>be<text:bookmark-end text:name="OP4_56C73DBBA6044FD0BE311F66A3B59DA6"/><text:bookmark-end text:name="OPTG4_56C73DBBA6044FD0BE311F66A3B59DA6"/></text:p>
      <text:p text:style-name="P165"><text:bookmark-end text:name="Q_56C73DBBA6044FD0BE311F66A3B59DA6"/>28.<text:bookmark-start text:name="Q_79D06F4D5762498DA068A00586321AED"/><text:s/>John is May’s brother, and<text:s/>____<text:s/>is a student.　<text:bookmark-start text:name="OP1_79D06F4D5762498DA068A00586321AED"/>(Ａ)<text:bookmark-start text:name="OPTG1_79D06F4D5762498DA068A00586321AED"/><text:s/>she　<text:bookmark-start text:name="OP2_79D06F4D5762498DA068A00586321AED"/><text:bookmark-end text:name="OP1_79D06F4D5762498DA068A00586321AED"/><text:bookmark-end text:name="OPTG1_79D06F4D5762498DA068A00586321AED"/>(Ｂ)<text:bookmark-start text:name="OPTG2_79D06F4D5762498DA068A00586321AED"/><text:s/>they　<text:bookmark-start text:name="OP3_79D06F4D5762498DA068A00586321AED"/><text:bookmark-end text:name="OP2_79D06F4D5762498DA068A00586321AED"/><text:bookmark-end text:name="OPTG2_79D06F4D5762498DA068A00586321AED"/>(Ｃ)<text:bookmark-start text:name="OPTG3_79D06F4D5762498DA068A00586321AED"/><text:s/>he　<text:bookmark-start text:name="OP4_79D06F4D5762498DA068A00586321AED"/><text:bookmark-end text:name="OP3_79D06F4D5762498DA068A00586321AED"/><text:bookmark-end text:name="OPTG3_79D06F4D5762498DA068A00586321AED"/>(Ｄ)<text:bookmark-start text:name="OPTG4_79D06F4D5762498DA068A00586321AED"/><text:s/>you<text:bookmark-end text:name="OP4_79D06F4D5762498DA068A00586321AED"/><text:bookmark-end text:name="OPTG4_79D06F4D5762498DA068A00586321AED"/></text:p>
      <text:p text:style-name="P166"><text:bookmark-end text:name="Q_79D06F4D5762498DA068A00586321AED"/>29.<text:bookmark-start text:name="Q_AC27D842519D41BD9F9D1CF6C0599D60"/><text:s/>You and Vivian are my students. <text:s/>I’m<text:s/>___<text:s/>teacher, Mr. Beck.　<text:bookmark-start text:name="OP1_AC27D842519D41BD9F9D1CF6C0599D60"/></text:p>
      <text:p text:style-name="P167"><text:s text:c="2"/>(Ａ)<text:bookmark-start text:name="OPTG1_AC27D842519D41BD9F9D1CF6C0599D60"/><text:s/>your　<text:bookmark-start text:name="OP2_AC27D842519D41BD9F9D1CF6C0599D60"/><text:bookmark-end text:name="OP1_AC27D842519D41BD9F9D1CF6C0599D60"/><text:bookmark-end text:name="OPTG1_AC27D842519D41BD9F9D1CF6C0599D60"/>(Ｂ)<text:bookmark-start text:name="OPTG2_AC27D842519D41BD9F9D1CF6C0599D60"/><text:s/>her　<text:bookmark-start text:name="OP3_AC27D842519D41BD9F9D1CF6C0599D60"/><text:bookmark-end text:name="OP2_AC27D842519D41BD9F9D1CF6C0599D60"/><text:bookmark-end text:name="OPTG2_AC27D842519D41BD9F9D1CF6C0599D60"/>(Ｃ)<text:bookmark-start text:name="OPTG3_AC27D842519D41BD9F9D1CF6C0599D60"/><text:s/>his　<text:bookmark-start text:name="OP4_AC27D842519D41BD9F9D1CF6C0599D60"/><text:bookmark-end text:name="OP3_AC27D842519D41BD9F9D1CF6C0599D60"/><text:bookmark-end text:name="OPTG3_AC27D842519D41BD9F9D1CF6C0599D60"/>(Ｄ)<text:bookmark-start text:name="OPTG4_AC27D842519D41BD9F9D1CF6C0599D60"/><text:s/>their<text:bookmark-end text:name="OP4_AC27D842519D41BD9F9D1CF6C0599D60"/><text:bookmark-end text:name="OPTG4_AC27D842519D41BD9F9D1CF6C0599D60"/></text:p>
      <text:p text:style-name="P168"><text:bookmark-end text:name="Q_AC27D842519D41BD9F9D1CF6C0599D60"/>30.<text:bookmark-start text:name="Q_7C3AE8511F5E46FB837BFB874D515D8B"/><text:s/>____ my dog.　____<text:s/>name is Lucky.　<text:bookmark-start text:name="OP1_7C3AE8511F5E46FB837BFB874D515D8B"/>(Ａ)<text:bookmark-start text:name="OPTG1_7C3AE8511F5E46FB837BFB874D515D8B"/><text:s/>Its; Its　<text:bookmark-start text:name="OP2_7C3AE8511F5E46FB837BFB874D515D8B"/><text:bookmark-end text:name="OP1_7C3AE8511F5E46FB837BFB874D515D8B"/><text:bookmark-end text:name="OPTG1_7C3AE8511F5E46FB837BFB874D515D8B"/>(Ｂ)<text:bookmark-start text:name="OPTG2_7C3AE8511F5E46FB837BFB874D515D8B"/><text:s/>It’s; It’s　<text:bookmark-start text:name="OP3_7C3AE8511F5E46FB837BFB874D515D8B"/><text:bookmark-end text:name="OP2_7C3AE8511F5E46FB837BFB874D515D8B"/><text:bookmark-end text:name="OPTG2_7C3AE8511F5E46FB837BFB874D515D8B"/>(Ｃ)<text:bookmark-start text:name="OPTG3_7C3AE8511F5E46FB837BFB874D515D8B"/><text:s/>Its; It’s　<text:bookmark-start text:name="OP4_7C3AE8511F5E46FB837BFB874D515D8B"/><text:bookmark-end text:name="OP3_7C3AE8511F5E46FB837BFB874D515D8B"/><text:bookmark-end text:name="OPTG3_7C3AE8511F5E46FB837BFB874D515D8B"/>(Ｄ)<text:bookmark-start text:name="OPTG4_7C3AE8511F5E46FB837BFB874D515D8B"/><text:s/>It’s; Its<text:bookmark-end text:name="OP4_7C3AE8511F5E46FB837BFB874D515D8B"/><text:bookmark-end text:name="OPTG4_7C3AE8511F5E46FB837BFB874D515D8B"/></text:p>
      <text:p text:style-name="P169"><text:bookmark-end text:name="Q_7C3AE8511F5E46FB837BFB874D515D8B"/>31.<text:bookmark-start text:name="Q_99756ECF7A054129B7BF63E04EA9B961"/><text:s/>___<text:s/>are Snow White, and<text:s/>____<text:s/>is William.　<text:bookmark-start text:name="OP1_99756ECF7A054129B7BF63E04EA9B961"/>(Ａ)<text:bookmark-start text:name="OPTG1_99756ECF7A054129B7BF63E04EA9B961"/><text:s/>I; she　<text:bookmark-start text:name="OP2_99756ECF7A054129B7BF63E04EA9B961"/><text:bookmark-end text:name="OP1_99756ECF7A054129B7BF63E04EA9B961"/><text:bookmark-end text:name="OPTG1_99756ECF7A054129B7BF63E04EA9B961"/>(Ｂ)<text:bookmark-start text:name="OPTG2_99756ECF7A054129B7BF63E04EA9B961"/><text:s/>They; you　<text:bookmark-start text:name="OP3_99756ECF7A054129B7BF63E04EA9B961"/><text:bookmark-end text:name="OP2_99756ECF7A054129B7BF63E04EA9B961"/><text:bookmark-end text:name="OPTG2_99756ECF7A054129B7BF63E04EA9B961"/>(Ｃ)<text:bookmark-start text:name="OPTG3_99756ECF7A054129B7BF63E04EA9B961"/><text:s/>You; he　<text:bookmark-start text:name="OP4_99756ECF7A054129B7BF63E04EA9B961"/><text:bookmark-end text:name="OP3_99756ECF7A054129B7BF63E04EA9B961"/><text:bookmark-end text:name="OPTG3_99756ECF7A054129B7BF63E04EA9B961"/>(Ｄ)<text:bookmark-start text:name="OPTG4_99756ECF7A054129B7BF63E04EA9B961"/><text:s/>You; I<text:bookmark-end text:name="OP4_99756ECF7A054129B7BF63E04EA9B961"/><text:bookmark-end text:name="OPTG4_99756ECF7A054129B7BF63E04EA9B961"/></text:p>
      <text:p text:style-name="P170"><text:bookmark-end text:name="Q_99756ECF7A054129B7BF63E04EA9B961"/>32.<text:s/>A:<text:s/>____<text:s/>your phone number? <text:s/>B:<text:s/>___<text:s/>2682-9752.　<text:bookmark-start text:name="OP1_C34F67DD59E449FF9D58024443B611A5"/></text:p>
      <text:p text:style-name="P171"><text:s text:c="2"/>(Ａ)<text:bookmark-start text:name="OPTG1_C34F67DD59E449FF9D58024443B611A5"/><text:s/>Is; It’s　<text:bookmark-start text:name="OP2_C34F67DD59E449FF9D58024443B611A5"/><text:bookmark-end text:name="OP1_C34F67DD59E449FF9D58024443B611A5"/><text:bookmark-end text:name="OPTG1_C34F67DD59E449FF9D58024443B611A5"/>(Ｂ)<text:bookmark-start text:name="OPTG2_C34F67DD59E449FF9D58024443B611A5"/><text:s/>Are; They’re　<text:bookmark-start text:name="OP3_C34F67DD59E449FF9D58024443B611A5"/><text:bookmark-end text:name="OP2_C34F67DD59E449FF9D58024443B611A5"/><text:bookmark-end text:name="OPTG2_C34F67DD59E449FF9D58024443B611A5"/>(Ｃ)<text:bookmark-start text:name="OPTG3_C34F67DD59E449FF9D58024443B611A5"/><text:s/>What’s;<text:s/>×　<text:bookmark-start text:name="OP4_C34F67DD59E449FF9D58024443B611A5"/><text:bookmark-end text:name="OP3_C34F67DD59E449FF9D58024443B611A5"/><text:bookmark-end text:name="OPTG3_C34F67DD59E449FF9D58024443B611A5"/>(Ｄ)<text:bookmark-start text:name="OPTG4_C34F67DD59E449FF9D58024443B611A5"/><text:s/>What are; They’re<text:bookmark-end text:name="OP4_C34F67DD59E449FF9D58024443B611A5"/><text:bookmark-end text:name="OPTG4_C34F67DD59E449FF9D58024443B611A5"/><text:s/></text:p>
      <text:p text:style-name="P172">33.<text:bookmark-start text:name="Q_09D7C7ACBDCE40B6AFEE3C7761497258"/><text:s/>Kevin and Peggy are<text:s/>___<text:s/>brother and<text:s/>___<text:s/>sister.　<text:bookmark-start text:name="OP1_09D7C7ACBDCE40B6AFEE3C7761497258"/>(Ａ)<text:bookmark-start text:name="OPTG1_09D7C7ACBDCE40B6AFEE3C7761497258"/><text:s/>a;<text:s/>×　<text:bookmark-start text:name="OP2_09D7C7ACBDCE40B6AFEE3C7761497258"/><text:bookmark-end text:name="OP1_09D7C7ACBDCE40B6AFEE3C7761497258"/><text:bookmark-end text:name="OPTG1_09D7C7ACBDCE40B6AFEE3C7761497258"/>(Ｂ)<text:bookmark-start text:name="OPTG2_09D7C7ACBDCE40B6AFEE3C7761497258"/><text:s/>×; a　<text:bookmark-start text:name="OP3_09D7C7ACBDCE40B6AFEE3C7761497258"/><text:bookmark-end text:name="OP2_09D7C7ACBDCE40B6AFEE3C7761497258"/><text:bookmark-end text:name="OPTG2_09D7C7ACBDCE40B6AFEE3C7761497258"/>(Ｃ)<text:bookmark-start text:name="OPTG3_09D7C7ACBDCE40B6AFEE3C7761497258"/><text:s/>a; a　<text:bookmark-start text:name="OP4_09D7C7ACBDCE40B6AFEE3C7761497258"/><text:bookmark-end text:name="OP3_09D7C7ACBDCE40B6AFEE3C7761497258"/><text:bookmark-end text:name="OPTG3_09D7C7ACBDCE40B6AFEE3C7761497258"/>(Ｄ)<text:bookmark-start text:name="OPTG4_09D7C7ACBDCE40B6AFEE3C7761497258"/><text:s/>×;<text:s/>×<text:bookmark-end text:name="OP4_09D7C7ACBDCE40B6AFEE3C7761497258"/><text:bookmark-end text:name="OPTG4_09D7C7ACBDCE40B6AFEE3C7761497258"/></text:p>
      <text:p text:style-name="P173"><text:bookmark-end text:name="Q_09D7C7ACBDCE40B6AFEE3C7761497258"/>34.<text:bookmark-start text:name="Q_1E795DB1056A4836AB898D87B58D9250"/><text:s/>Your family<text:s/>____<text:s/>big, and your family<text:s/>____<text:s/>really nice.　<text:bookmark-start text:name="OP1_1E795DB1056A4836AB898D87B58D9250"/>(Ａ)<text:bookmark-start text:name="OPTG1_1E795DB1056A4836AB898D87B58D9250"/><text:s/>is; are　<text:bookmark-start text:name="OP2_1E795DB1056A4836AB898D87B58D9250"/><text:bookmark-end text:name="OP1_1E795DB1056A4836AB898D87B58D9250"/><text:bookmark-end text:name="OPTG1_1E795DB1056A4836AB898D87B58D9250"/>(Ｂ)<text:bookmark-start text:name="OPTG2_1E795DB1056A4836AB898D87B58D9250"/><text:s/>is; is　<text:bookmark-start text:name="OP3_1E795DB1056A4836AB898D87B58D9250"/><text:bookmark-end text:name="OP2_1E795DB1056A4836AB898D87B58D9250"/><text:bookmark-end text:name="OPTG2_1E795DB1056A4836AB898D87B58D9250"/>(Ｃ)<text:bookmark-start text:name="OPTG3_1E795DB1056A4836AB898D87B58D9250"/><text:s/>are; is　<text:bookmark-start text:name="OP4_1E795DB1056A4836AB898D87B58D9250"/><text:bookmark-end text:name="OP3_1E795DB1056A4836AB898D87B58D9250"/><text:bookmark-end text:name="OPTG3_1E795DB1056A4836AB898D87B58D9250"/>(Ｄ)<text:bookmark-start text:name="OPTG4_1E795DB1056A4836AB898D87B58D9250"/><text:s/>are; are<text:bookmark-end text:name="OP4_1E795DB1056A4836AB898D87B58D9250"/><text:bookmark-end text:name="OPTG4_1E795DB1056A4836AB898D87B58D9250"/></text:p>
      <text:p text:style-name="P174"><text:bookmark-end text:name="Q_1E795DB1056A4836AB898D87B58D9250"/>35.<text:s/><text:bookmark-start text:name="Q_1A81A303C713438888F44FE0BA13D0CD"/>A: Aren’t you hungry? <text:s/>B:<text:s/>______<text:bookmark-start text:name="OP1_1A81A303C713438888F44FE0BA13D0CD"/></text:p>
      <text:p text:style-name="P175"><text:s text:c="2"/>(Ａ)<text:bookmark-start text:name="OPTG1_1A81A303C713438888F44FE0BA13D0CD"/><text:s/>Yes, I’m full.　<text:bookmark-start text:name="OP2_1A81A303C713438888F44FE0BA13D0CD"/><text:bookmark-end text:name="OP1_1A81A303C713438888F44FE0BA13D0CD"/><text:bookmark-end text:name="OPTG1_1A81A303C713438888F44FE0BA13D0CD"/>(Ｂ)<text:bookmark-start text:name="OPTG2_1A81A303C713438888F44FE0BA13D0CD"/><text:s/>Yes, I’m happy.　<text:bookmark-start text:name="OP3_1A81A303C713438888F44FE0BA13D0CD"/><text:bookmark-end text:name="OP2_1A81A303C713438888F44FE0BA13D0CD"/><text:bookmark-end text:name="OPTG2_1A81A303C713438888F44FE0BA13D0CD"/>(Ｃ)<text:bookmark-start text:name="OPTG3_1A81A303C713438888F44FE0BA13D0CD"/><text:s/>No, I’m hungry.<text:s text:c="2"/><text:bookmark-start text:name="OP4_1A81A303C713438888F44FE0BA13D0CD"/><text:bookmark-end text:name="OP3_1A81A303C713438888F44FE0BA13D0CD"/><text:bookmark-end text:name="OPTG3_1A81A303C713438888F44FE0BA13D0CD"/>(Ｄ)<text:bookmark-start text:name="OPTG4_1A81A303C713438888F44FE0BA13D0CD"/><text:s/>No, I’m full.　<text:bookmark-end text:name="OP4_1A81A303C713438888F44FE0BA13D0CD"/><text:bookmark-end text:name="OPTG4_1A81A303C713438888F44FE0BA13D0CD"/></text:p>
      <text:p text:style-name="P176"><text:bookmark-end text:name="Q_1A81A303C713438888F44FE0BA13D0CD"/>36.<text:bookmark-start text:name="Q_F43148DA60724FBA9AB0FEF6FF46B547"/><text:s/>A: Is that<text:s/>___<text:s/>scooter new? B: No.<text:s/>It’s<text:s/>___<text:s/>scooter.　<text:bookmark-start text:name="OP1_F43148DA60724FBA9AB0FEF6FF46B547"/>(Ａ)<text:bookmark-start text:name="OPTG1_F43148DA60724FBA9AB0FEF6FF46B547"/><text:s/>a; an old　<text:bookmark-start text:name="OP2_F43148DA60724FBA9AB0FEF6FF46B547"/><text:bookmark-end text:name="OP1_F43148DA60724FBA9AB0FEF6FF46B547"/><text:bookmark-end text:name="OPTG1_F43148DA60724FBA9AB0FEF6FF46B547"/>(Ｂ)<text:bookmark-start text:name="OPTG2_F43148DA60724FBA9AB0FEF6FF46B547"/><text:s/>×; old　<text:bookmark-start text:name="OP3_F43148DA60724FBA9AB0FEF6FF46B547"/><text:bookmark-end text:name="OP2_F43148DA60724FBA9AB0FEF6FF46B547"/><text:bookmark-end text:name="OPTG2_F43148DA60724FBA9AB0FEF6FF46B547"/>(Ｃ)<text:bookmark-start text:name="OPTG3_F43148DA60724FBA9AB0FEF6FF46B547"/><text:s/>a; old　<text:bookmark-start text:name="OP4_F43148DA60724FBA9AB0FEF6FF46B547"/><text:bookmark-end text:name="OP3_F43148DA60724FBA9AB0FEF6FF46B547"/><text:bookmark-end text:name="OPTG3_F43148DA60724FBA9AB0FEF6FF46B547"/>(Ｄ)<text:bookmark-start text:name="OPTG4_F43148DA60724FBA9AB0FEF6FF46B547"/><text:s/>×; an old<text:bookmark-end text:name="OP4_F43148DA60724FBA9AB0FEF6FF46B547"/><text:bookmark-end text:name="OPTG4_F43148DA60724FBA9AB0FEF6FF46B547"/></text:p>
      <text:p text:style-name="P177"><text:bookmark-end text:name="Q_F43148DA60724FBA9AB0FEF6FF46B547"/>37.<text:bookmark-start text:name="Q_9446ABF923F94AAFBF3432BA85C054C0"/><text:s/><text:bookmark-end text:name="Q_9446ABF923F94AAFBF3432BA85C054C0"/>Iron Man, the Hulk, and Captain America<text:s/>____<text:s/>my favorite comic book, the Avengers.　<text:bookmark-start text:name="OP1_D41E31D1BA3F486B96C22CA6B7895B81"/></text:p>
      <text:p text:style-name="P178"><text:s text:c="2"/>(Ａ)<text:bookmark-start text:name="OPTG1_D41E31D1BA3F486B96C22CA6B7895B81"/><text:bookmark-start text:name="OPTG4_D41E31D1BA3F486B96C22CA6B7895B81"/><text:s/>are from<text:bookmark-end text:name="OPTG4_D41E31D1BA3F486B96C22CA6B7895B81"/>　<text:bookmark-start text:name="OP2_D41E31D1BA3F486B96C22CA6B7895B81"/><text:bookmark-end text:name="OP1_D41E31D1BA3F486B96C22CA6B7895B81"/><text:bookmark-end text:name="OPTG1_D41E31D1BA3F486B96C22CA6B7895B81"/>(Ｂ)<text:bookmark-start text:name="OPTG2_D41E31D1BA3F486B96C22CA6B7895B81"/><text:s/>is from　<text:bookmark-start text:name="OP3_D41E31D1BA3F486B96C22CA6B7895B81"/><text:bookmark-end text:name="OP2_D41E31D1BA3F486B96C22CA6B7895B81"/><text:bookmark-end text:name="OPTG2_D41E31D1BA3F486B96C22CA6B7895B81"/>(Ｃ)<text:bookmark-start text:name="OPTG3_D41E31D1BA3F486B96C22CA6B7895B81"/><text:s/>are at　<text:bookmark-start text:name="OP4_D41E31D1BA3F486B96C22CA6B7895B81"/><text:bookmark-end text:name="OP3_D41E31D1BA3F486B96C22CA6B7895B81"/><text:bookmark-end text:name="OPTG3_D41E31D1BA3F486B96C22CA6B7895B81"/>(Ｄ)<text:bookmark-end text:name="OP4_D41E31D1BA3F486B96C22CA6B7895B81"/><text:s/>is in <text:s/></text:p>
      <text:p text:style-name="P179">38.<text:bookmark-start text:name="Q_27BBC2ED8AE44A379DF6E304C4CF7F22"/><text:s/>A: Is Lisa<text:s/>___<text:s/>daughter? <text:s/>B: Yes, she’s their daughter.　<text:bookmark-start text:name="OP1_27BBC2ED8AE44A379DF6E304C4CF7F22"/></text:p>
      <text:p text:style-name="P180"><text:s text:c="2"/>(Ａ)<text:bookmark-start text:name="OPTG1_27BBC2ED8AE44A379DF6E304C4CF7F22"/><text:s/>a good　<text:bookmark-start text:name="OP2_27BBC2ED8AE44A379DF6E304C4CF7F22"/><text:bookmark-end text:name="OP1_27BBC2ED8AE44A379DF6E304C4CF7F22"/><text:bookmark-end text:name="OPTG1_27BBC2ED8AE44A379DF6E304C4CF7F22"/>(Ｂ)<text:bookmark-start text:name="OPTG2_27BBC2ED8AE44A379DF6E304C4CF7F22"/><text:s/>our teacher’s　<text:bookmark-start text:name="OP3_27BBC2ED8AE44A379DF6E304C4CF7F22"/><text:bookmark-end text:name="OP2_27BBC2ED8AE44A379DF6E304C4CF7F22"/><text:bookmark-end text:name="OPTG2_27BBC2ED8AE44A379DF6E304C4CF7F22"/>(Ｃ)<text:bookmark-start text:name="OPTG3_27BBC2ED8AE44A379DF6E304C4CF7F22"/><text:s/>Mr. and Mrs. Wu’s　<text:bookmark-start text:name="OP4_27BBC2ED8AE44A379DF6E304C4CF7F22"/><text:bookmark-end text:name="OP3_27BBC2ED8AE44A379DF6E304C4CF7F22"/><text:bookmark-end text:name="OPTG3_27BBC2ED8AE44A379DF6E304C4CF7F22"/>(Ｄ)<text:bookmark-start text:name="OPTG4_27BBC2ED8AE44A379DF6E304C4CF7F22"/><text:s/>Bill and Tom’s<text:bookmark-end text:name="OP4_27BBC2ED8AE44A379DF6E304C4CF7F22"/><text:bookmark-end text:name="OPTG4_27BBC2ED8AE44A379DF6E304C4CF7F22"/></text:p>
      <text:p text:style-name="P181"><text:bookmark-end text:name="Q_27BBC2ED8AE44A379DF6E304C4CF7F22"/></text:p>
      <text:soft-page-break/>
      <text:p text:style-name="P182">三<text:s/>閱讀選擇<text:s/>6%</text:p>
      <text:p text:style-name="P183">Look at the family tree of the Wang family and answer(回答)<text:s/>the following(以下)<text:s/>questions(問題).</text:p>
      <text:p text:style-name="P184"><draw:frame draw:style-name="a16" draw:name="圖片 16" text:anchor-type="as-char" svg:x="0in" svg:y="0in" svg:width="4.19167in" svg:height="2.125in" style:rel-width="scale" style:rel-height="scale"><draw:image xlink:href="media/image16.emf" xlink:type="simple" xlink:show="embed" xlink:actuate="onLoad"/><svg:title/><svg:desc/></draw:frame></text:p>
      <text:p text:style-name="P185">39.My wife and I work in the hospital(醫院). <text:s/>Who am I?</text:p>
      <text:p text:style-name="P186"><text:s/>Sam.<text:tab/><text:s/><text:s/>Jimmy.<text:s/><text:s/><text:s/>Carl.<text:s/><text:tab/><text:s/>Michael.</text:p>
      <text:p text:style-name="P187">40.How many(多少) brothers or sisters do I have(有)?</text:p>
      <text:p text:style-name="P188"><text:s/>One<text:tab/><text:s/><text:s/>Two.<text:s text:c="2"/><text:s/><text:s/>Three.<text:tab/><text:s/><text:s/><text:s/>Four.</text:p>
      <text:p text:style-name="P189">41.What is my father?</text:p>
      <text:p text:style-name="P190"><text:s/>A nurse.<text:tab/><text:s/><text:s/>A doctor.<text:s text:c="3"/><text:s/>A farmer.<text:s/><text:tab/><text:s/>A teacher.</text:p>
      <text:p text:style-name="P191"/>
      <text:p text:style-name="P192">四.<text:s/>字母大小寫改寫8%</text:p>
      <text:p text:style-name="P193">1.<text:s/>NOVEL <text:s/>2.<text:s/>TURKEY<text:s/><text:s/>3.<text:s/>roast <text:s/>4.<text:s/>fabric <text:s text:c="3"/></text:p>
      <text:p text:style-name="P194"/>
      <text:p text:style-name="P195">五.<text:s/>依提示作答<text:s/>4%</text:p>
      <text:p text:style-name="P196">1. <text:s/>He is her son.<text:s/>(用She…改寫)</text:p>
      <text:p text:style-name="內文"><text:span text:style-name="T197">2.</text:span><text:span text:style-name="T198"><text:s/></text:span><text:span text:style-name="T199"><text:s/></text:span><text:span text:style-name="T200">No</text:span><text:span text:style-name="T201">, he isn</text:span><text:span text:style-name="T202">’</text:span><text:span text:style-name="T203">t an ugly man.</text:span><text:span text:style-name="T204"><text:s/></text:span><text:span text:style-name="T205">(</text:span><text:span text:style-name="T206">依劃線部分</text:span><text:span text:style-name="T207">造原問句</text:span><text:span text:style-name="T208">)</text:span></text:p>
      <text:p text:style-name="P209">六.<text:s/>翻譯<text:s/>6%</text:p>
      <text:p text:style-name="P210">1.<text:s/>在我家，我爸是廚師也是棒球教練。</text:p>
      <text:p text:style-name="P211">2.<text:s/>妳妹Meg今年幾歲?</text:p>
      <text:p text:style-name="P212">3.<text:s/>這個作家很聰明而且很酷。</text:p>
      <text:soft-page-break/>
      <text:p text:style-name="P213"><text:span text:style-name="T218">新北市立溪崑國民中學</text:span><text:span text:style-name="T219">105</text:span><text:span text:style-name="T220">學年度第</text:span><text:span text:style-name="T221">一</text:span><text:span text:style-name="T222">學期第</text:span><text:span text:style-name="T223">一</text:span><text:span text:style-name="T224">次定期評量英語科</text:span><text:span text:style-name="T225">答案卷</text:span></text:p>
      <text:p text:style-name="P226"><draw:connector draw:type="line" svg:x1="-0.00903in" svg:y1="0.3875in" svg:x2="7.03681in" svg:y2="0.3875in" draw:z-index="251658240" draw:id="id1" draw:style-name="a17" draw:name="直線接點 1" text:anchor-type="paragraph"><svg:title/><svg:desc/></draw:connector><text:span text:style-name="T227">七年級</text:span><text:span text:style-name="T228">　　　</text:span><text:span text:style-name="T229">班</text:span><text:span text:style-name="T230"><text:s/></text:span><text:span text:style-name="T231">座號</text:span><text:span text:style-name="T232">　　　</text:span><text:span text:style-name="T233">姓名</text:span><text:span text:style-name="T234">　　　</text:span><text:span text:style-name="T235"><text:s text:c="2"/></text:span><text:span text:style-name="T236">　</text:span></text:p>
      <text:p text:style-name="P237">四.<text:s/>字母大小寫改寫8%</text:p>
      <table:table table:style-name="Table238">
        <table:table-columns>
          <table:table-column table:style-name="TableColumn239"/>
          <table:table-column table:style-name="TableColumn240"/>
          <table:table-column table:style-name="TableColumn241"/>
          <table:table-column table:style-name="TableColumn242"/>
        </table:table-columns>
        <table:table-row table:style-name="TableRow243">
          <table:table-cell table:style-name="TableCell244">
            <text:p text:style-name="P245">1.</text:p>
          </table:table-cell>
          <table:table-cell table:style-name="TableCell246">
            <text:p text:style-name="P247"/>
          </table:table-cell>
          <table:table-cell table:style-name="TableCell248">
            <text:p text:style-name="P249">2.</text:p>
          </table:table-cell>
          <table:table-cell table:style-name="TableCell250">
            <text:p text:style-name="P251"/>
          </table:table-cell>
        </table:table-row>
        <table:table-row table:style-name="TableRow252">
          <table:table-cell table:style-name="TableCell253">
            <text:p text:style-name="P254">3.</text:p>
          </table:table-cell>
          <table:table-cell table:style-name="TableCell255">
            <text:p text:style-name="P256"/>
          </table:table-cell>
          <table:table-cell table:style-name="TableCell257">
            <text:p text:style-name="P258">4.</text:p>
          </table:table-cell>
          <table:table-cell table:style-name="TableCell259">
            <text:p text:style-name="P260"/>
          </table:table-cell>
        </table:table-row>
      </table:table>
      <text:p text:style-name="P261"/>
      <text:p text:style-name="P262">五.<text:s/>依提示作答<text:s/>4%</text:p>
      <table:table table:style-name="Table263">
        <table:table-columns>
          <table:table-column table:style-name="TableColumn264"/>
          <table:table-column table:style-name="TableColumn265"/>
        </table:table-columns>
        <table:table-row table:style-name="TableRow266">
          <table:table-cell table:style-name="TableCell267">
            <text:p text:style-name="P268">1.</text:p>
          </table:table-cell>
          <table:table-cell table:style-name="TableCell269">
            <text:p text:style-name="P270"/>
          </table:table-cell>
        </table:table-row>
        <table:table-row table:style-name="TableRow271">
          <table:table-cell table:style-name="TableCell272">
            <text:p text:style-name="P273">2.</text:p>
          </table:table-cell>
          <table:table-cell table:style-name="TableCell274">
            <text:p text:style-name="P275"/>
          </table:table-cell>
        </table:table-row>
      </table:table>
      <text:p text:style-name="P276"/>
      <text:p text:style-name="P277">六.<text:s/>翻譯<text:s/>6%</text:p>
      <table:table table:style-name="Table278">
        <table:table-columns>
          <table:table-column table:style-name="TableColumn279"/>
          <table:table-column table:style-name="TableColumn280"/>
        </table:table-columns>
        <table:table-row table:style-name="TableRow281">
          <table:table-cell table:style-name="TableCell282">
            <text:p text:style-name="P283">1.</text:p>
          </table:table-cell>
          <table:table-cell table:style-name="TableCell284">
            <text:p text:style-name="P285"/>
          </table:table-cell>
        </table:table-row>
        <table:table-row table:style-name="TableRow286">
          <table:table-cell table:style-name="TableCell287">
            <text:p text:style-name="P288">2.</text:p>
          </table:table-cell>
          <table:table-cell table:style-name="TableCell289">
            <text:p text:style-name="P290"/>
          </table:table-cell>
        </table:table-row>
        <table:table-row table:style-name="TableRow291">
          <table:table-cell table:style-name="TableCell292">
            <text:p text:style-name="P293">3.</text:p>
          </table:table-cell>
          <table:table-cell table:style-name="TableCell294">
            <text:p text:style-name="P295"/>
          </table:table-cell>
        </table:table-row>
      </table:table>
      <text:p text:style-name="P296"/>
      <text:p text:style-name="P297"/>
      <text:p text:style-name="P298"/>
      <text:soft-page-break/>
      <text:p text:style-name="P299"><text:span text:style-name="T300">新北市立溪崑國民中學</text:span><text:span text:style-name="T301">10</text:span><text:span text:style-name="T302">5</text:span><text:span text:style-name="T303">學年度第</text:span><text:span text:style-name="T304">一</text:span><text:span text:style-name="T305">學期</text:span><text:span text:style-name="T306">七</text:span><text:span text:style-name="T307">年級</text:span><text:span text:style-name="T308">第</text:span><text:span text:style-name="T309">一</text:span><text:span text:style-name="T310">次</text:span><text:span text:style-name="T311">段考</text:span><text:span text:style-name="T312">英語科</text:span><text:span text:style-name="T313">聽力測驗</text:span></text:p>
      <text:list text:style-name="LFO40">
        <text:list-item text:start-value="1">
          <text:p text:style-name="P314">辨識句意：根據聽到的內容，選出符合描述的圖片或符合圖片的描述。</text:p>
        </text:list-item>
      </text:list>
      <text:p text:style-name="P315"/>
      <text:p text:style-name="P316">1.<text:s/>Good morning, students.</text:p>
      <text:p text:style-name="P317">2.<text:s/>My sister is a housewife.</text:p>
      <text:p text:style-name="P318">3.<text:s/>I have a father, a mother and a sister. <text:s/>We’re a big family.</text:p>
      <text:p text:style-name="P319"><text:span text:style-name="T320">4.<text:s/></text:span><text:span text:style-name="T321">This is my favorite comic book.</text:span></text:p>
      <text:p text:style-name="P322">5.<text:s/>The man is weak and ugly.</text:p>
      <text:list text:style-name="LFO40" text:continue-numbering="true">
        <text:list-item>
          <text:p text:style-name="P323">基本問答：根據聽到的內容，選出一個最適合的回應或最適合的問句。</text:p>
        </text:list-item>
      </text:list>
      <text:p text:style-name="P324">6.<text:s/>What’s your phone number?</text:p>
      <text:p text:style-name="P325">7.<text:s/>Nice to meet you.</text:p>
      <text:p text:style-name="P326"><text:span text:style-name="T327">8.<text:s/></text:span><text:span text:style-name="T328">Who</text:span><text:span text:style-name="T329">’</text:span><text:span text:style-name="T330">s the man?</text:span></text:p>
      <text:p text:style-name="P331">9.<text:s/>How old is he?</text:p>
      <text:p text:style-name="P332">10.<text:s/>Is your uncle tall and handsome?</text:p>
      <text:list text:style-name="LFO40" text:continue-numbering="true">
        <text:list-item>
          <text:p text:style-name="P333">言談理解：根據聽到的內容，選出一個最適合的答案。</text:p>
        </text:list-item>
      </text:list>
      <text:p text:style-name="P334"/>
      <text:p text:style-name="P335"><text:span text:style-name="T336">11.<text:s/></text:span><text:span text:style-name="T337">B: Hey, Judy. <text:s/>Nice to see you. <text:s text:c="3"/>G: Nice to see you, too. <text:s/>Who</text:span><text:span text:style-name="T338">’</text:span><text:span text:style-name="T339">s the girl?</text:span></text:p>
      <text:p text:style-name="P340"><text:span text:style-name="T341">B: She</text:span><text:span text:style-name="T342">’</text:span><text:span text:style-name="T343">s Jennifer, my sister.</text:span></text:p>
      <text:p text:style-name="P344"><text:span text:style-name="T345">Q: What</text:span><text:span text:style-name="T346">’</text:span><text:span text:style-name="T347">s the boy</text:span><text:span text:style-name="T348">’</text:span><text:span text:style-name="T349">s sister</text:span><text:span text:style-name="T350">’</text:span><text:span text:style-name="T351">s name?</text:span></text:p>
      <text:p text:style-name="P352">12.<text:s/>M: Who is the nurse in the picture? <text:s/>Is she your mother?</text:p>
      <text:p text:style-name="P353"><text:span text:style-name="T354">W: No, she</text:span><text:span text:style-name="T355">’</text:span><text:span text:style-name="T356">s my grandmother.</text:span></text:p>
      <text:p text:style-name="P357">M: Wow!</text:p>
      <text:p text:style-name="P358">Q: Who is the nurse?</text:p>
      <text:p text:style-name="P359"><text:span text:style-name="T360">13.<text:s/></text:span><text:span text:style-name="T361">M: I</text:span><text:span text:style-name="T362">’</text:span><text:span text:style-name="T363">m hungry. <text:s text:c="3"/>W: Here is a sandwich. <text:s/>It is for you.</text:span></text:p>
      <text:p text:style-name="P364"><text:span text:style-name="T365">M: Oh, thank you. <text:s/>You</text:span><text:span text:style-name="T366">’</text:span><text:span text:style-name="T367">re so kind.</text:span></text:p>
      <text:p text:style-name="P368">Q: How is the man?</text:p>
      <text:p text:style-name="P369">14.<text:s/>M: Who is that pretty and young woman?</text:p>
      <text:p text:style-name="P370"><text:span text:style-name="T371">W: She is Vincent</text:span><text:span text:style-name="T372">’</text:span><text:span text:style-name="T373">s wife. <text:s/>She is eighteen.</text:span></text:p>
      <text:p text:style-name="P374">M: She is so young! <text:s/>Her daughter Tracy is two years old!</text:p>
      <text:p text:style-name="P375"><text:span text:style-name="T376">Q: How old is Vincent</text:span><text:span text:style-name="T377">’</text:span><text:span text:style-name="T378">s wife?</text:span></text:p>
      <text:p text:style-name="P379">15.<text:s/>G: Roger, is it your pink scooter?</text:p>
      <text:p text:style-name="P380">B: Yes, it is.</text:p>
      <text:p text:style-name="P381"><text:span text:style-name="T382">G: It</text:span><text:span text:style-name="T383">’</text:span><text:span text:style-name="T384">s very big and pretty.</text:span></text:p>
      <text:p text:style-name="P385"><text:span text:style-name="T386">B: Thanks. <text:s/>It</text:span><text:span text:style-name="T387">’</text:span><text:span text:style-name="T388">s my favorite.</text:span></text:p>
      <text:p text:style-name="P389"><text:span text:style-name="T390">Q: What color is the boy</text:span><text:span text:style-name="T391">’</text:span><text:span text:style-name="T392">s scooter?</text:span></text:p>
      <text:soft-page-break/>
      <text:p text:style-name="P393"><text:span text:style-name="T394">10</text:span><text:span text:style-name="T395">5</text:span><text:span text:style-name="T396">-1-1</text:span><text:span text:style-name="T397">七年級英語科</text:span><text:span text:style-name="T398">－</text:span><text:span text:style-name="T399">解答</text:span></text:p>
      <text:p text:style-name="P400">一到三大題共82%</text:p>
      <text:list text:style-name="LFO48" text:continue-numbering="true">
        <text:list-item>
          <text:p text:style-name="P401">CBCAC <text:s/>6.ACBCC <text:s/>11.CCBBB <text:s/>16.BCDDA</text:p>
        </text:list-item>
      </text:list>
      <text:p text:style-name="P402">21.BACCA <text:s/>26.BBCAD <text:s/>31.CCDAD <text:s/>36.DAC</text:p>
      <text:p text:style-name="P403">39.ABC</text:p>
      <text:p text:style-name="P404">四.<text:s/>字母大小寫改寫8%</text:p>
      <text:p text:style-name="P405">1. novel <text:s/>2. turkey <text:s/>3. ROAST <text:s/>4.FABRIC</text:p>
      <text:p text:style-name="P406">五.<text:s/>依提示作答<text:s/>4%</text:p>
      <text:p text:style-name="P407">1. <text:s/>She<text:s/>is his mother.<text:s/></text:p>
      <text:p text:style-name="P408">2.<text:s/>Is(n’t)<text:s/>he an ugly man?</text:p>
      <text:p text:style-name="P409">六.<text:s/>翻譯<text:s/>6%</text:p>
      <text:p text:style-name="內文"><text:span text:style-name="T410">1.<text:s/></text:span><text:span text:style-name="T411">In my family, my father</text:span><text:span text:style-name="T412"><text:s text:c="2"/></text:span><text:span text:style-name="T413">is a cook and a baseball coach, too.</text:span><text:span text:style-name="T414"><text:s/></text:span></text:p>
      <text:p text:style-name="內文"><text:span text:style-name="T415">2.<text:s/></text:span><text:span text:style-name="T416">How old</text:span><text:span text:style-name="T417"><text:s text:c="2"/></text:span><text:span text:style-name="T418">is your sister, Meg?</text:span></text:p>
      <text:p text:style-name="內文"><text:span text:style-name="T419">3.</text:span><text:span text:style-name="T420">The writer</text:span><text:span text:style-name="T421"><text:s text:c="2"/></text:span><text:span text:style-name="T422">is smart and cool.</text:span></text:p>
      <text:p text:style-name="P423"><text:s text:c="4"/></text:p>
      <text:p text:style-name="P42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華康中明體" svg:font-family="華康中明體" style:font-family-generic="modern" style:font-pitch="fixed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文鼎標準楷體U30-M" svg:font-family="文鼎標準楷體U30-M" style:font-family-generic="script" style:font-pitch="variable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華康中明體" fo:font-size="10pt" style:font-size-asian="10pt" style:font-size-complex="10pt" fo:hyphenate="false"/>
    </style:style>
    <style:style style:name="樣式頁首標楷體14點行距固定行高20pt" style:display-name="樣式 頁首 + 標楷體 14 點 行距:  固定行高 20 pt" style:family="paragraph" style:parent-style-name="頁首">
      <style:paragraph-properties fo:margin-top="0.0833in" fo:margin-bottom="0.0833in" fo:line-height="0.2777in"/>
      <style:text-properties style:font-name="標楷體" style:font-name-asian="標楷體" style:font-name-complex="新細明體" fo:font-size="14pt" style:font-size-asian="14pt" fo:hyphenate="false"/>
    </style:style>
    <style:style style:name="樣式1" style:display-name="樣式1" style:family="paragraph" style:parent-style-name="樣式頁首標楷體14點行距固定行高20pt"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頁碼" style:display-name="頁碼" style:family="text" style:parent-style-name="預設段落字型"/>
    <style:style style:name="選項" style:display-name="選項" style:family="paragraph" style:parent-style-name="內文">
      <style:paragraph-properties style:line-height-at-least="0.1666in" fo:margin-left="0.3819in">
        <style:tab-stops>
          <style:tab-stop style:type="left" style:position="2.3375in"/>
        </style:tab-stops>
      </style:paragraph-properties>
      <style:text-properties style:font-name-asian="標楷體" style:font-name-complex="細明體" fo:hyphenate="false"/>
    </style:style>
    <style:style style:name="閱讀測驗範文" style:display-name="閱讀測驗範文" style:family="paragraph" style:parent-style-name="內文">
      <style:paragraph-properties fo:border="0.0069in solid #000000" fo:padding-top="0.0694in" fo:padding-left="0.0555in" fo:padding-bottom="0.0694in" fo:padding-right="0.0555in" style:shadow="none" style:punctuation-wrap="simple" fo:margin-top="0.0645in" fo:margin-bottom="0.0645in" fo:margin-left="0.0833in" fo:margin-right="0.0833in">
        <style:tab-stops>
          <style:tab-stop style:type="left" style:position="2.6361in"/>
          <style:tab-stop style:type="right" style:position="3.1666in"/>
          <style:tab-stop style:type="right" style:position="3.25in"/>
        </style:tab-stops>
      </style:paragraph-properties>
      <style:text-properties style:font-name-asian="文鼎標準楷體U30-M" fo:hyphenate="false"/>
    </style:style>
    <style:style style:name="標" style:display-name="03-標" style:family="paragraph" style:parent-style-name="內文">
      <style:paragraph-properties style:snap-to-layout-grid="false" fo:text-align="justify" fo:margin-top="0.0138in" fo:line-height="0.2708in" fo:margin-left="0.177in" fo:text-indent="-0.177in">
        <style:tab-stops/>
      </style:paragraph-properties>
      <style:text-properties style:font-name="Arial" fo:font-weight="bold" style:font-weight-asian="bold" fo:hyphenate="false"/>
    </style:style>
    <style:style style:name="選擇" style:display-name="04-選擇" style:family="paragraph" style:parent-style-name="內文">
      <style:paragraph-properties style:snap-to-layout-grid="false" fo:line-height="0.2708in" fo:margin-left="0.8861in" fo:text-indent="-0.709in">
        <style:tab-stops>
          <style:tab-stop style:type="left" style:position="-0.5708in"/>
          <style:tab-stop style:type="left" style:position="-0.3743in"/>
          <style:tab-stop style:type="left" style:position="-0.2166in"/>
          <style:tab-stop style:type="left" style:position="2.3625in"/>
          <style:tab-stop style:type="left" style:position="4.9222in"/>
          <style:tab-stop style:type="left" style:position="7.2847in"/>
        </style:tab-stops>
      </style:paragraph-properties>
      <style:text-properties style:font-name="Arial" style:font-name-complex="Arial" fo:hyphenate="false"/>
    </style:style>
    <style:style style:name="testTypeHeader" style:display-name="testTypeHeader" style:family="paragraph" style:parent-style-name="標題1" style:next-style-name="內文" style:auto-update="true" style:default-outline-level="1">
      <style:paragraph-properties fo:keep-with-next="auto" style:snap-to-layout-grid="false" fo:margin-top="0.125in" fo:margin-bottom="0.125in" style:line-height-at-least="0.25in"/>
      <style:text-properties style:font-name="Arial" style:font-name-asian="標楷體" fo:font-size="12pt" style:font-size-asian="12pt" fo:hyphenate="false"/>
    </style:style>
    <style:style style:name="noSerialize" style:display-name="noSerialize" style:family="paragraph" style:parent-style-name="內文" style:auto-update="true" style:list-style-name="LFO40">
      <style:paragraph-properties style:snap-to-layout-grid="false" style:line-height-at-least="0.1666in" fo:margin-left="0.0708in">
        <style:tab-stops/>
      </style:paragraph-properties>
      <style:text-properties style:font-name-asian="標楷體" style:font-name-complex="Arial" style:font-weight-complex="bold" style:letter-kerning="false" style:font-size-complex="11pt" style:language-asian="ru" style:country-asian="RU" fo:hyphenate="false"/>
    </style:style>
    <style:style style:name="標題1字元" style:display-name="標題 1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答案色" style:display-name="答案色" style:family="text">
      <style:text-properties fo:color="#FFFFFF"/>
    </style:style>
    <style:style style:name="選擇-選項4" style:display-name="選擇-選項(4)" style:family="paragraph" style:parent-style-name="內文">
      <style:paragraph-properties style:snap-to-layout-grid="false" fo:line-height="0.2611in" fo:margin-left="1.0694in" fo:text-indent="-0.1944in">
        <style:tab-stops>
          <style:tab-stop style:type="left" style:position="0.7097in"/>
          <style:tab-stop style:type="left" style:position="1.6138in"/>
          <style:tab-stop style:type="left" style:position="2.518in"/>
        </style:tab-stops>
      </style:paragraph-properties>
      <style:text-properties style:font-name-asian="標楷體" fo:font-size="14pt" style:font-size-asian="14pt" fo:hyphenate="false"/>
    </style:style>
    <style:style style:name="選擇-選項4字元" style:display-name="選擇-選項(4) 字元" style:family="text">
      <style:text-properties style:font-name-asian="標楷體" style:letter-kerning="true" fo:font-size="14pt" style:font-size-asian="14pt" style:font-size-complex="12pt"/>
    </style:style>
    <style:style style:name="題組-文章" style:display-name="題組-文章" style:family="paragraph" style:parent-style-name="內文">
      <style:paragraph-properties fo:border="0.0069in solid #000000" fo:padding-top="0.0138in" fo:padding-left="0.0555in" fo:padding-bottom="0.0138in" fo:padding-right="0.0555in" style:shadow="none" style:snap-to-layout-grid="false" fo:line-height="0.2611in" fo:margin-left="0.0972in" fo:margin-right="0.0972in" fo:text-indent="0.3888in">
        <style:tab-stops/>
      </style:paragraph-properties>
      <style:text-properties style:font-name-asian="標楷體" fo:font-size="14pt" style:font-size-asian="14pt" fo:hyphenate="false"/>
    </style:style>
    <style:style style:name="題組-文章字元字元" style:display-name="題組-文章 字元 字元" style:family="text">
      <style:text-properties style:font-name-asian="標楷體" style:letter-kerning="true" fo:font-size="14pt" style:font-size-asian="14pt" style:font-size-complex="12pt"/>
    </style:style>
    <style:style style:name="題組-其它" style:display-name="題組-其它" style:family="paragraph" style:parent-style-name="內文">
      <style:paragraph-properties fo:border="0.0069in solid #000000" fo:padding-top="0.0138in" fo:padding-left="0.0555in" fo:padding-bottom="0.0138in" fo:padding-right="0.0555in" style:shadow="none" style:snap-to-layout-grid="false" fo:line-height="0.2611in" fo:margin-left="0.0972in" fo:margin-right="0.0972in">
        <style:tab-stops/>
      </style:paragraph-properties>
      <style:text-properties style:font-name-asian="標楷體" fo:font-size="14pt" style:font-size-asian="14pt" fo:hyphenate="false"/>
    </style:style>
    <style:style style:name="選擇-題目" style:display-name="選擇-題目" style:family="paragraph" style:parent-style-name="內文">
      <style:paragraph-properties style:snap-to-layout-grid="false" fo:line-height="0.2611in" fo:margin-left="0.875in" fo:text-indent="-0.875in">
        <style:tab-stops/>
      </style:paragraph-properties>
      <style:text-properties style:font-name-asian="標楷體" fo:font-size="14pt" style:font-size-asian="14pt" fo:hyphenate="false"/>
    </style:style>
    <style:style style:name="選擇-題目字元" style:display-name="選擇-題目 字元" style:family="text">
      <style:text-properties style:font-name-asian="標楷體" style:letter-kerning="true" fo:font-size="14pt" style:font-size-asian="14pt" style:font-size-complex="12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頁首字元" style:display-name="頁首 字元" style:family="text">
      <style:text-properties style:font-name-asian="華康中明體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6LVL1" style:family="text">
      <style:text-properties fo:font-size="12pt" style:font-size-asian="12pt"/>
    </style:style>
    <style:style style:name="WW_CharLFO9LVL1" style:family="text">
      <style:text-properties fo:font-size="12pt" style:font-size-asian="12pt"/>
    </style:style>
    <style:style style:name="WW_CharLFO10LVL1" style:family="text">
      <style:text-properties fo:font-size="12pt" style:font-size-asian="12pt"/>
    </style:style>
    <style:style style:name="WW_CharLFO11LVL1" style:family="text">
      <style:text-properties fo:font-size="12pt" style:font-size-asian="12pt"/>
    </style:style>
    <style:style style:name="WW_CharLFO12LVL1" style:family="text">
      <style:text-properties fo:font-size="12pt" style:font-size-asian="12pt"/>
    </style:style>
    <style:style style:name="WW_CharLFO13LVL1" style:family="text">
      <style:text-properties fo:font-size="12pt" style:font-size-asian="12pt"/>
    </style:style>
    <style:style style:name="WW_CharLFO14LVL1" style:family="text">
      <style:text-properties fo:font-size="12pt" style:font-size-asian="12pt"/>
    </style:style>
    <style:style style:name="WW_CharLFO15LVL1" style:family="text">
      <style:text-properties fo:font-size="12pt" style:font-size-asian="12pt"/>
    </style:style>
    <style:style style:name="WW_CharLFO18LVL1" style:family="text">
      <style:text-properties fo:font-size="12pt" style:font-size-asian="12pt"/>
    </style:style>
    <style:style style:name="WW_CharLFO19LVL1" style:family="text">
      <style:text-properties fo:font-size="12pt" style:font-size-asian="12pt"/>
    </style:style>
    <style:style style:name="WW_CharLFO20LVL1" style:family="text">
      <style:text-properties fo:font-size="12pt" style:font-size-asian="12pt"/>
    </style:style>
    <style:style style:name="WW_CharLFO21LVL1" style:family="text">
      <style:text-properties fo:font-size="12pt" style:font-size-asian="12pt"/>
    </style:style>
    <style:style style:name="WW_CharLFO22LVL1" style:family="text">
      <style:text-properties fo:font-size="12pt" style:font-size-asian="12pt"/>
    </style:style>
    <style:style style:name="WW_CharLFO28LVL1" style:family="text">
      <style:text-properties fo:font-size="12pt" style:font-size-asian="12pt"/>
    </style:style>
    <style:style style:name="WW_CharLFO33LVL1" style:family="text">
      <style:text-properties fo:font-size="12pt" style:font-size-asian="12pt"/>
    </style:style>
    <style:style style:name="WW_CharLFO34LVL1" style:family="text">
      <style:text-properties fo:font-size="12pt" style:font-size-asian="12pt"/>
    </style:style>
    <text:list-style style:name="LFO40">
      <text:list-level-style-number text:level="1" style:num-suffix="、" style:num-format="一, 十, 一百(繁), ...">
        <style:list-level-properties text:space-before="0in" text:min-label-width="0.2951in" text:list-level-position-and-space-mode="label-alignment">
          <style:list-level-label-alignment text:label-followed-by="space" fo:margin-left="0.2951in" fo:text-indent="-0.2951in"/>
        </style:list-level-properties>
      </text:list-level-style-number>
      <text:list-level-style-number text:level="2" style:num-suffix="." style:num-format="1">
        <style:list-level-properties fo:text-align="end" text:space-before="0.0708in" text:min-label-width="0in" text:list-level-position-and-space-mode="label-alignment">
          <style:list-level-label-alignment text:label-followed-by="space" fo:margin-left="0.0708in" fo:text-indent="0in"/>
        </style:list-level-properties>
      </text:list-level-style-number>
      <text:list-level-style-number text:level="3" style:num-suffix="." style:num-format="1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6888in" text:list-level-position-and-space-mode="label-alignment">
          <style:list-level-label-alignment text:label-followed-by="listtab" fo:margin-left="0.6888in" fo:text-indent="-0.6888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0.8861in" text:list-level-position-and-space-mode="label-alignment">
          <style:list-level-label-alignment text:label-followed-by="listtab" fo:margin-left="0.8861in" fo:text-indent="-0.886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0826in" text:list-level-position-and-space-mode="label-alignment">
          <style:list-level-label-alignment text:label-followed-by="listtab" fo:margin-left="1.0826in" fo:text-indent="-1.0826in"/>
        </style:list-level-properties>
      </text:list-level-style-number>
    </text:list-style>
    <style:style style:name="WW_CharLFO41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style style:name="WW_CharLFO42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style style:name="WW_CharLFO43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style style:name="WW_CharLFO44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style style:name="WW_CharLFO45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style style:name="WW_CharLFO46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prefix="(   ) 1." style:num-format="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( 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(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   ) 1." style:num-format="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 (   ) 1." style:num-format="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.( 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(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.(  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.( 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4">
      <text:list-level-style-number text:level="1" text:style-name="WW_CharLFO14LVL1" style:num-suffix=".(   )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5">
      <text:list-level-style-number text:level="1" text:style-name="WW_CharLFO15LVL1" style:num-suffix=".( 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suffix=".( 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.( 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.( 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suffix=".( 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text:style-name="WW_CharLFO28LVL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format="1" text:start-value="4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." style:num-format="1" text:start-value="4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text:style-name="WW_CharLFO33LVL1" style:num-suffix=".( 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text:style-name="WW_CharLFO34LVL1" style:num-suffix=".( 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." style:num-format="1" text:start-value="4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." style:num-format="1" text:start-value="4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suffix="." style:num-format="1" text:start-value="4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number text:level="1" text:style-name="WW_CharLFO41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text:style-name="WW_CharLFO42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text:style-name="WW_CharLFO43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text:style-name="WW_CharLFO44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text:style-name="WW_CharLFO45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text:style-name="WW_CharLFO46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T4" style:parent-style-name="預設段落字型" style:family="text">
      <style:text-properties style:font-name="新細明體"/>
    </style:style>
    <style:style style:name="P5" style:parent-style-name="頁尾" style:family="paragraph">
      <style:paragraph-properties>
        <style:tab-stops>
          <style:tab-stop style:type="center" style:position="4.4687in"/>
          <style:tab-stop style:type="right" style:position="8.9375in"/>
        </style:tab-stops>
      </style:paragraph-properties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214" style:parent-style-name="頁尾" style:family="paragraph">
      <style:paragraph-properties fo:text-align="center"/>
    </style:style>
    <style:style style:name="T215" style:parent-style-name="預設段落字型" style:family="text">
      <style:text-properties fo:language="zh" fo:country="TW"/>
    </style:style>
    <style:style style:name="T216" style:parent-style-name="預設段落字型" style:family="text">
      <style:text-properties style:font-name="新細明體"/>
    </style:style>
    <style:style style:name="P217" style:parent-style-name="頁尾" style:family="paragraph">
      <style:paragraph-properties>
        <style:tab-stops>
          <style:tab-stop style:type="center" style:position="4.4687in"/>
          <style:tab-stop style:type="right" style:position="8.9375in"/>
        </style:tab-stops>
      </style:paragraph-properties>
    </style:style>
  </office:automatic-styles>
  <office:master-styles>
    <style:master-page style:name="MP0" style:page-layout-name="PL0">
      <style:footer>
        <text:p text:style-name="P2">第<text:span text:style-name="T3"><text:page-number text:fixed="false">6</text:page-number></text:span>頁<text:span text:style-name="T4">，</text:span>共3頁</text:p>
        <text:p text:style-name="P5"/>
      </style:footer>
    </style:master-page>
    <style:master-page style:name="MP1" style:page-layout-name="PL1">
      <style:footer>
        <text:p text:style-name="P214">第<text:span text:style-name="T215"><text:page-number text:fixed="false">6</text:page-number></text:span>頁<text:span text:style-name="T216">，</text:span>共3頁</text:p>
        <text:p text:style-name="P217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新北市立溪崑國民中學100學年度第一學期第二次定期評量英語科試題</dc:title>
    <dc:subject/>
    <meta:initial-creator>溪崑國中教務處</meta:initial-creator>
    <dc:creator>sweettung</dc:creator>
    <meta:creation-date>2026-02-04T07:20:00Z</meta:creation-date>
    <dc:date>2026-02-04T07:20:00Z</dc:date>
    <meta:print-date>2016-09-30T07:28:00Z</meta:print-date>
    <meta:template xlink:href="Normal" xlink:type="simple"/>
    <meta:editing-cycles>2</meta:editing-cycles>
    <meta:editing-duration>PT0S</meta:editing-duration>
    <meta:document-statistic meta:page-count="6" meta:paragraph-count="11" meta:word-count="879" meta:character-count="5882" meta:row-count="41" meta:non-whitespace-character-count="5014"/>
  </office:meta>
</office:document-meta>
</file>