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HNTimes-Roman" svg:font-family="HNTimes-Roman" style:font-family-generic="roman" svg:panose-1="0 0 0 0 0 0 0 0 0 0"/>
    <style:font-face style:name="Batang" svg:font-family="Batang" style:font-family-generic="roman" style:font-pitch="variable" svg:panose-1="2 3 6 0 0 1 1 1 1 1"/>
  </office:font-face-decls>
  <office:automatic-styles>
    <text:list-style style:name="LFO1">
      <text:list-level-style-number text:level="1" text:style-name="WW_CharLFO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72in" text:min-label-width="0.5118in" text:list-level-position-and-space-mode="label-alignment">
          <style:list-level-label-alignment text:label-followed-by="space" fo:margin-left="0.709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0">
      <text:list-level-style-number text:level="1" text:style-name="WW_CharLFO10LVL1" style:num-suffix=".(   )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space" fo:margin-left="0.0986in" fo:text-indent="0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fo:text-align="end" text:space-before="0.0708in" text:min-label-width="0in" text:list-level-position-and-space-mode="label-alignment">
          <style:list-level-label-alignment text:label-followed-by="space" fo:margin-left="0.0708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Times New Roman" style:font-name-asian="標楷體" style:font-name-complex="Times New Roman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23" style:parent-style-name="內文" style:family="paragraph">
      <style:text-properties style:font-name="標楷體" style:font-name-asian="標楷體" style:font-name-complex="Times New Roman" fo:color="#000000" style:font-size-complex="12pt"/>
    </style:style>
    <style:style style:name="T24" style:parent-style-name="預設段落字型" style:family="text">
      <style:text-properties style:font-name="標楷體" fo:font-weight="normal" style:font-weight-asian="normal" fo:color="#000000" style:font-size-complex="12pt"/>
    </style:style>
    <style:style style:name="T25" style:parent-style-name="預設段落字型" style:family="text">
      <style:text-properties style:font-name="標楷體" fo:font-weight="normal" style:font-weight-asian="normal" fo:color="#000000" style:font-size-complex="12pt"/>
    </style:style>
    <style:style style:name="T26" style:parent-style-name="預設段落字型" style:family="text">
      <style:text-properties style:font-name="標楷體" fo:font-weight="normal" style:font-weight-asian="normal" fo:color="#000000" style:letter-kerning="false" style:font-size-complex="12pt"/>
    </style:style>
    <style:style style:name="T27" style:parent-style-name="預設段落字型" style:family="text">
      <style:text-properties style:font-name="標楷體" fo:font-weight="normal" style:font-weight-asian="normal" fo:color="#000000" style:font-size-complex="12pt"/>
    </style:style>
    <style:style style:name="P28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3" style:parent-style-name="預設段落字型" style:family="text">
      <style:text-properties style:font-name="標楷體" style:font-name-asian="標楷體" style:font-name-complex="Times New Roman" fo:color="#000000" style:text-position="-625% 100%" style:font-size-complex="12pt"/>
    </style:style>
    <style:style style:name="T34" style:parent-style-name="預設段落字型" style:family="text">
      <style:text-properties style:font-name="標楷體" style:font-name-asian="標楷體" style:font-name-complex="Times New Roman" fo:color="#000000" style:text-position="-625% 100%" style:font-size-complex="12pt"/>
    </style:style>
    <style:style style:name="T35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36" style:parent-style-name="預設段落字型" style:family="text">
      <style:text-properties style:font-name="標楷體" style:font-name-asian="標楷體" style:font-name-complex="Times New Roman" fo:color="#000000" style:text-position="-625% 100%" style:font-size-complex="12pt"/>
    </style:style>
    <style:style style:name="T3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8" style:parent-style-name="預設段落字型" style:family="text">
      <style:text-properties style:font-name="標楷體" style:font-name-asian="標楷體" style:font-name-complex="Times New Roman" fo:color="#000000" style:text-position="-625% 100%" style:font-size-complex="12pt"/>
    </style:style>
    <style:style style:name="T39" style:parent-style-name="預設段落字型" style:family="text">
      <style:text-properties style:font-name="標楷體" style:font-name-asian="標楷體" style:font-name-complex="Times New Roman" fo:color="#000000" style:text-position="-625% 100%" style:font-size-complex="12pt"/>
    </style:style>
    <style:style style:name="T40" style:parent-style-name="預設段落字型" style:family="text">
      <style:text-properties style:font-name="標楷體" style:font-name-asian="標楷體" style:font-name-complex="Times New Roman" fo:color="#000000" style:text-position="-625% 100%" style:font-size-complex="12pt"/>
    </style:style>
    <style:style style:name="T41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3" style:parent-style-name="預設段落字型" style:family="text">
      <style:text-properties style:font-name="標楷體" style:font-name-asian="標楷體" style:font-name-complex="Times New Roman" fo:color="#000000" style:text-position="-625% 100%" style:font-size-complex="12pt"/>
    </style:style>
    <style:style style:name="T44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P45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0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51" style:parent-style-name="預設段落字型" style:family="text">
      <style:text-properties style:font-name="標楷體" style:font-name-asian="標楷體" style:font-name-complex="Times New Roman" fo:color="#000000" style:text-position="-591.6% 100%" style:font-size-complex="12pt"/>
    </style:style>
    <style:style style:name="T52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53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5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5" style:parent-style-name="預設段落字型" style:family="text">
      <style:text-properties style:font-name="標楷體" style:font-name-asian="標楷體" style:font-name-complex="Times New Roman" fo:color="#000000" style:text-position="-791.6% 100%" style:font-size-complex="12pt"/>
    </style:style>
    <style:style style:name="T5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60" style:parent-style-name="預設段落字型" style:family="text">
      <style:text-properties style:font-name="標楷體" style:font-name-asian="標楷體" style:font-name-complex="Times New Roman" fo:color="#000000" style:text-position="-708.3% 100%" style:font-size-complex="12pt"/>
    </style:style>
    <style:style style:name="P61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6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67" style:parent-style-name="預設段落字型" style:family="text">
      <style:text-properties style:font-name="標楷體" style:font-name-asian="標楷體" style:font-name-complex="Times New Roman" fo:color="#000000" style:text-position="-625% 100%" style:font-size-complex="12pt"/>
    </style:style>
    <style:style style:name="T68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6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71" style:parent-style-name="預設段落字型" style:family="text">
      <style:text-properties style:font-name="標楷體" style:font-name-asian="標楷體" style:font-name-complex="Times New Roman" fo:color="#000000" style:text-position="-625% 100%" style:font-size-complex="12pt"/>
    </style:style>
    <style:style style:name="T72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75" style:parent-style-name="預設段落字型" style:family="text">
      <style:text-properties style:font-name="標楷體" style:font-name-asian="標楷體" style:font-name-complex="Times New Roman" fo:color="#000000" style:text-position="-625% 100%" style:font-size-complex="12pt"/>
    </style:style>
    <style:style style:name="T76" style:parent-style-name="預設段落字型" style:family="text">
      <style:text-properties style:font-name="標楷體" style:font-name-asian="標楷體" style:font-name-complex="Times New Roman" fo:color="#000000" style:text-position="-625% 100%" style:font-size-complex="12pt"/>
    </style:style>
    <style:style style:name="T7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8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3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84" style:parent-style-name="預設段落字型" style:family="text">
      <style:text-properties style:font-name="標楷體" style:font-name-asian="標楷體" style:font-name-complex="Times New Roman" fo:color="#000000" style:text-position="-441.6% 100%" style:font-size-complex="12pt"/>
    </style:style>
    <style:style style:name="T85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86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8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8" style:parent-style-name="預設段落字型" style:family="text">
      <style:text-properties style:font-name="標楷體" style:font-name-asian="標楷體" style:font-name-complex="Times New Roman" fo:color="#000000" style:text-position="-316.6% 100%" style:font-size-complex="12pt"/>
    </style:style>
    <style:style style:name="T89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3" style:parent-style-name="預設段落字型" style:family="text">
      <style:text-properties style:font-name="標楷體" style:font-name-asian="標楷體" style:font-name-complex="Times New Roman" fo:color="#000000" style:text-position="-250% 100%" style:font-size-complex="12pt"/>
    </style:style>
    <style:style style:name="P94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9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9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100" style:parent-style-name="預設段落字型" style:family="text">
      <style:text-properties style:text-position="-636.3% 100%"/>
    </style:style>
    <style:style style:name="T101" style:parent-style-name="預設段落字型" style:family="text">
      <style:text-properties style:text-position="-636.3% 100%"/>
    </style:style>
    <style:style style:name="T102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10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4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105" style:parent-style-name="預設段落字型" style:family="text">
      <style:text-properties style:text-position="-636.3% 100%"/>
    </style:style>
    <style:style style:name="T106" style:parent-style-name="預設段落字型" style:family="text">
      <style:text-properties style:text-position="-636.3% 100%"/>
    </style:style>
    <style:style style:name="T107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10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9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110" style:parent-style-name="預設段落字型" style:family="text">
      <style:text-properties style:font-name="標楷體" style:font-name-asian="標楷體" style:font-name-complex="Times New Roman" fo:color="#000000" style:text-position="-566.6% 100%" style:font-size-complex="12pt"/>
    </style:style>
    <style:style style:name="T111" style:parent-style-name="預設段落字型" style:family="text">
      <style:text-properties style:text-position="-636.3% 100%"/>
    </style:style>
    <style:style style:name="T1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13" style:parent-style-name="預設段落字型" style:family="text"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114" style:parent-style-name="預設段落字型" style:family="text"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115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116" style:parent-style-name="預設段落字型" style:family="text"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P117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1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3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2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9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3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5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3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39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1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3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4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7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4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9" style:parent-style-name="預設段落字型" style:family="text">
      <style:text-properties style:font-name="Times New Roman" style:font-name-asian="標楷體" style:font-name-complex="Times New Roman" fo:color="#000000" fo:letter-spacing="0.0138in" style:font-size-complex="12pt"/>
    </style:style>
    <style:style style:name="T15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5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5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57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15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1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6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5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6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1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7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73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17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7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78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8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8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84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85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8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8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8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8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9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9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9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94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19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9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9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98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9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0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0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0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0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04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0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0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0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0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0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10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1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212" style:parent-style-name="內文" style:family="paragraph">
      <style:paragraph-properties style:snap-to-layout-grid="false" style:line-height-at-least="0.25in" fo:margin-left="0.16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T213" style:parent-style-name="預設段落字型" style:family="text"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214" style:parent-style-name="預設段落字型" style:family="text"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215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216" style:parent-style-name="預設段落字型" style:family="text"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P217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21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1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2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2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22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2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2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2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2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2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28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2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3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3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3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236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23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3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1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4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7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4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5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5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5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53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5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255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25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5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5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5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0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6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6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6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7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7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72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7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274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27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7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7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79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8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8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8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85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8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8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8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8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9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91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293" style:parent-style-name="內文" style:family="paragraph">
      <style:paragraph-properties style:snap-to-layout-grid="false" style:line-height-at-least="0.25in" fo:margin-left="0.1666in">
        <style:tab-stops/>
      </style:paragraph-properties>
    </style:style>
    <style:style style:name="T2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9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9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9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98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29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0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0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0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0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04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30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0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0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0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0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10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31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312" style:parent-style-name="內文" style:family="paragraph">
      <style:text-properties style:font-name="Times New Roman" style:font-name-asian="標楷體" style:font-name-complex="Times New Roman" fo:color="#000000" style:font-size-complex="12pt"/>
    </style:style>
    <style:style style:name="P313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31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1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1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1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1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1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3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331" style:parent-style-name="內文" style:family="paragraph">
      <style:paragraph-properties style:snap-to-layout-grid="false" style:vertical-align="baseline" fo:margin-left="0.75in" fo:text-indent="-0.5833in">
        <style:tab-stops/>
      </style:paragraph-properties>
    </style:style>
    <style:style style:name="T3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3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3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338" style:parent-style-name="內文" style:family="paragraph">
      <style:paragraph-properties style:snap-to-layout-grid="false" style:vertical-align="baseline"/>
      <style:text-properties style:font-name="Times New Roman" style:font-name-asian="標楷體" style:font-name-complex="Times New Roman" fo:color="#000000" style:letter-kerning="false" style:font-size-complex="12pt"/>
    </style:style>
    <style:style style:name="P339" style:parent-style-name="內文" style:family="paragraph">
      <style:paragraph-properties style:snap-to-layout-grid="false" style:vertical-align="baseline" fo:margin-left="0.1666in">
        <style:tab-stops/>
      </style:paragraph-properties>
    </style:style>
    <style:style style:name="T340" style:parent-style-name="預設段落字型" style:family="text">
      <style:text-properties style:font-name="Times New Roman" style:font-name-asian="標楷體" style:font-name-complex="Times New Roman" fo:color="#000000"/>
    </style:style>
    <style:style style:name="T341" style:parent-style-name="預設段落字型" style:family="text">
      <style:text-properties style:font-name="Times New Roman" style:font-name-asian="標楷體" style:font-name-complex="Times New Roman" fo:color="#000000"/>
    </style:style>
    <style:style style:name="T34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343" style:parent-style-name="國中題目" style:family="paragraph">
      <style:paragraph-properties style:vertical-align="baseline" fo:margin-left="0.1666in">
        <style:tab-stops/>
      </style:paragraph-properties>
      <style:text-properties style:font-name-asian="標楷體" fo:color="#000000"/>
    </style:style>
    <style:style style:name="P344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345" style:parent-style-name="內文" style:family="paragraph">
      <style:paragraph-properties style:snap-to-layout-grid="false" style:vertical-align="baseline" fo:margin-left="0.5833in" fo:text-indent="-0.4166in">
        <style:tab-stops/>
      </style:paragraph-properties>
    </style:style>
    <style:style style:name="T3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4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4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4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5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5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5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5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5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5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5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5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5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5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6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361" style:parent-style-name="國中題目" style:family="paragraph">
      <style:paragraph-properties style:vertical-align="baseline" fo:margin-left="0.8333in" fo:text-indent="-0.6666in">
        <style:tab-stops/>
      </style:paragraph-properties>
      <style:text-properties style:font-name-asian="標楷體" fo:color="#000000"/>
    </style:style>
    <style:style style:name="P362" style:parent-style-name="國中題目" style:family="paragraph">
      <style:paragraph-properties style:vertical-align="baseline" fo:margin-left="0.8333in" fo:text-indent="-0.6666in">
        <style:tab-stops/>
      </style:paragraph-properties>
      <style:text-properties style:font-name-asian="標楷體" fo:color="#000000"/>
    </style:style>
    <style:style style:name="P363" style:parent-style-name="國中題目" style:family="paragraph">
      <style:paragraph-properties style:vertical-align="baseline" fo:margin-left="0.8333in" fo:text-indent="-0.6666in">
        <style:tab-stops/>
      </style:paragraph-properties>
      <style:text-properties style:font-name-asian="標楷體" fo:color="#000000"/>
    </style:style>
    <style:style style:name="P364" style:parent-style-name="內文" style:family="paragraph">
      <style:paragraph-properties style:snap-to-layout-grid="false" style:vertical-align="baseline" fo:margin-left="0.6666in" fo:text-indent="-0.5in">
        <style:tab-stops/>
      </style:paragraph-properties>
    </style:style>
    <style:style style:name="T36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6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6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6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6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370" style:parent-style-name="內文" style:family="paragraph">
      <style:paragraph-properties style:snap-to-layout-grid="false" style:vertical-align="baseline" fo:margin-left="0.6666in" fo:text-indent="-0.3333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371" style:parent-style-name="內文" style:family="paragraph">
      <style:paragraph-properties style:snap-to-layout-grid="false" style:vertical-align="baseline" fo:margin-left="0.6666in" fo:text-indent="-0.5in">
        <style:tab-stops/>
      </style:paragraph-properties>
    </style:style>
    <style:style style:name="T37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7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7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7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7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7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395" style:parent-style-name="內文" style:family="paragraph">
      <style:paragraph-properties style:snap-to-layout-grid="false" style:vertical-align="baseline" fo:margin-left="0.6666in" fo:text-indent="-0.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396" style:parent-style-name="內文" style:family="paragraph">
      <style:paragraph-properties style:snap-to-layout-grid="false" style:vertical-align="baseline" fo:margin-left="0.6666in" fo:text-indent="-0.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397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398" style:parent-style-name="國中題目" style:family="paragraph">
      <style:paragraph-properties style:vertical-align="baseline" fo:margin-left="0.8333in" fo:text-indent="-0.6666in">
        <style:tab-stops/>
      </style:paragraph-properties>
      <style:text-properties style:font-name-asian="標楷體" fo:color="#000000"/>
    </style:style>
    <style:style style:name="P399" style:parent-style-name="國中題目" style:family="paragraph">
      <style:paragraph-properties style:vertical-align="baseline" fo:margin-left="0.1666in">
        <style:tab-stops/>
      </style:paragraph-properties>
      <style:text-properties style:font-name-asian="標楷體" fo:color="#000000"/>
    </style:style>
    <style:style style:name="P400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01" style:parent-style-name="內文" style:family="paragraph">
      <style:paragraph-properties style:snap-to-layout-grid="false" style:vertical-align="baseline" fo:margin-left="0.1666in">
        <style:tab-stops/>
      </style:paragraph-properties>
    </style:style>
    <style:style style:name="T40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0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0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1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411" style:parent-style-name="內文" style:family="paragraph">
      <style:paragraph-properties style:snap-to-layout-grid="false" style:vertical-align="baseline" fo:margin-left="0.1666in" fo:text-indent="0.1666in">
        <style:tab-stops/>
      </style:paragraph-properties>
    </style:style>
    <style:style style:name="T41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1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1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1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1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419" style:parent-style-name="國中題目" style:family="paragraph">
      <style:paragraph-properties style:vertical-align="baseline" fo:margin-left="0.1666in">
        <style:tab-stops/>
      </style:paragraph-properties>
      <style:text-properties style:font-name-asian="標楷體" fo:color="#000000"/>
    </style:style>
    <style:style style:name="P420" style:parent-style-name="國中題目" style:family="paragraph">
      <style:paragraph-properties style:vertical-align="baseline" fo:margin-left="0.75in" fo:text-indent="-0.5833in">
        <style:tab-stops/>
      </style:paragraph-properties>
      <style:text-properties style:font-name-asian="標楷體" fo:color="#000000"/>
    </style:style>
    <style:style style:name="P421" style:parent-style-name="國中題目" style:family="paragraph">
      <style:paragraph-properties style:vertical-align="baseline" fo:margin-left="0.75in" fo:text-indent="-0.4166in">
        <style:tab-stops/>
      </style:paragraph-properties>
      <style:text-properties style:font-name-asian="標楷體" fo:color="#000000"/>
    </style:style>
    <style:style style:name="P422" style:parent-style-name="國中題目" style:family="paragraph">
      <style:paragraph-properties style:vertical-align="baseline" fo:margin-left="0.1666in">
        <style:tab-stops/>
      </style:paragraph-properties>
      <style:text-properties style:font-name-asian="標楷體" fo:color="#000000"/>
    </style:style>
    <style:style style:name="P423" style:parent-style-name="內文" style:family="paragraph">
      <style:paragraph-properties style:snap-to-layout-grid="false" style:vertical-align="baseline" fo:margin-left="0.75in" fo:text-indent="-0.5833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424" style:parent-style-name="內文" style:family="paragraph">
      <style:paragraph-properties style:snap-to-layout-grid="false" style:vertical-align="baseline" fo:margin-left="0.75in" fo:text-indent="-0.5833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25" style:parent-style-name="內文" style:family="paragraph">
      <style:paragraph-properties style:snap-to-layout-grid="false" style:vertical-align="baseline" fo:margin-left="0.5833in" fo:text-indent="-0.4166in">
        <style:tab-stops/>
      </style:paragraph-properties>
    </style:style>
    <style:style style:name="T42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2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2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2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4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442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43" style:parent-style-name="內文" style:family="paragraph">
      <style:paragraph-properties style:snap-to-layout-grid="false" style:vertical-align="baseline" fo:margin-left="0.6666in" fo:text-indent="-0.5in">
        <style:tab-stops/>
      </style:paragraph-properties>
    </style:style>
    <style:style style:name="T44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4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4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4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449" style:parent-style-name="內文" style:family="paragraph">
      <style:paragraph-properties style:snap-to-layout-grid="false" style:vertical-align="baseline" fo:margin-left="0.5833in" fo:text-indent="-0.25in">
        <style:tab-stops/>
      </style:paragraph-properties>
    </style:style>
    <style:style style:name="T45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451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52" style:parent-style-name="內文" style:family="paragraph">
      <style:paragraph-properties style:snap-to-layout-grid="false" style:vertical-align="baseline" fo:margin-left="0.1666in">
        <style:tab-stops/>
      </style:paragraph-properties>
    </style:style>
    <style:style style:name="T45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5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5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5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5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5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5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460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461" style:parent-style-name="國中題目" style:family="paragraph">
      <style:paragraph-properties style:vertical-align="baseline" fo:margin-left="0.1666in">
        <style:tab-stops/>
      </style:paragraph-properties>
    </style:style>
    <style:style style:name="T462" style:parent-style-name="預設段落字型" style:family="text">
      <style:text-properties style:font-name-asian="標楷體" fo:color="#000000"/>
    </style:style>
    <style:style style:name="T463" style:parent-style-name="預設段落字型" style:family="text">
      <style:text-properties style:font-name-asian="標楷體" fo:color="#000000"/>
    </style:style>
    <style:style style:name="T464" style:parent-style-name="預設段落字型" style:family="text">
      <style:text-properties style:font-name-asian="標楷體" fo:color="#000000"/>
    </style:style>
    <style:style style:name="T465" style:parent-style-name="預設段落字型" style:family="text">
      <style:text-properties style:font-name-asian="Batang" fo:color="#000000"/>
    </style:style>
    <style:style style:name="T466" style:parent-style-name="預設段落字型" style:family="text">
      <style:text-properties style:font-name-asian="新細明體" fo:color="#000000"/>
    </style:style>
    <style:style style:name="T467" style:parent-style-name="預設段落字型" style:family="text">
      <style:text-properties style:font-name-asian="Batang" fo:color="#000000"/>
    </style:style>
    <style:style style:name="T468" style:parent-style-name="預設段落字型" style:family="text">
      <style:text-properties style:font-name-asian="新細明體" fo:color="#000000"/>
    </style:style>
    <style:style style:name="T469" style:parent-style-name="預設段落字型" style:family="text">
      <style:text-properties style:font-name-asian="Batang" fo:color="#000000"/>
    </style:style>
    <style:style style:name="T470" style:parent-style-name="預設段落字型" style:family="text">
      <style:text-properties style:font-name="新細明體" style:font-name-asian="新細明體" fo:color="#000000"/>
    </style:style>
    <style:style style:name="T471" style:parent-style-name="預設段落字型" style:family="text">
      <style:text-properties style:font-name-asian="Batang" fo:color="#000000"/>
    </style:style>
    <style:style style:name="T472" style:parent-style-name="預設段落字型" style:family="text">
      <style:text-properties style:font-name-asian="新細明體" fo:color="#000000"/>
    </style:style>
    <style:style style:name="T473" style:parent-style-name="預設段落字型" style:family="text">
      <style:text-properties style:font-name-asian="新細明體" fo:color="#000000"/>
    </style:style>
    <style:style style:name="T474" style:parent-style-name="預設段落字型" style:family="text">
      <style:text-properties style:font-name-asian="Batang" fo:color="#000000"/>
    </style:style>
    <style:style style:name="T475" style:parent-style-name="預設段落字型" style:family="text">
      <style:text-properties style:font-name-asian="新細明體" fo:color="#000000"/>
    </style:style>
    <style:style style:name="T476" style:parent-style-name="預設段落字型" style:family="text">
      <style:text-properties style:font-name-asian="Batang" fo:color="#000000"/>
    </style:style>
    <style:style style:name="T477" style:parent-style-name="預設段落字型" style:family="text">
      <style:text-properties style:font-name-asian="新細明體" fo:color="#000000"/>
    </style:style>
    <style:style style:name="T478" style:parent-style-name="預設段落字型" style:family="text">
      <style:text-properties style:font-name-asian="新細明體" fo:color="#000000"/>
    </style:style>
    <style:style style:name="T479" style:parent-style-name="預設段落字型" style:family="text">
      <style:text-properties style:font-name-asian="Batang" fo:color="#000000"/>
    </style:style>
    <style:style style:name="T480" style:parent-style-name="預設段落字型" style:family="text">
      <style:text-properties style:font-name-asian="新細明體" fo:color="#000000"/>
    </style:style>
    <style:style style:name="P481" style:parent-style-name="內文" style:family="paragraph">
      <style:paragraph-properties style:snap-to-layout-grid="false" style:vertical-align="baseline" fo:margin-left="0.6666in" fo:text-indent="-0.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482" style:parent-style-name="內文" style:family="paragraph">
      <style:paragraph-properties style:snap-to-layout-grid="false" style:vertical-align="baseline" fo:margin-left="0.6666in" fo:text-indent="-0.5in">
        <style:tab-stops/>
      </style:paragraph-properties>
    </style:style>
    <style:style style:name="T4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8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8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8" style:parent-style-name="預設段落字型" style:family="text">
      <style:text-properties style:font-name="Times New Roman" style:font-name-asian="標楷體" style:font-name-complex="Times New Roman" fo:color="#000000"/>
    </style:style>
    <style:style style:name="T489" style:parent-style-name="預設段落字型" style:family="text">
      <style:text-properties style:font-name="Times New Roman" style:font-name-asian="標楷體" style:font-name-complex="Times New Roman" fo:color="#000000"/>
    </style:style>
    <style:style style:name="T490" style:parent-style-name="預設段落字型" style:family="text">
      <style:text-properties style:font-name="Times New Roman" style:font-name-asian="標楷體" style:font-name-complex="Times New Roman" fo:color="#000000"/>
    </style:style>
    <style:style style:name="T491" style:parent-style-name="預設段落字型" style:family="text">
      <style:text-properties style:font-name="Times New Roman" style:font-name-asian="標楷體" style:font-name-complex="Times New Roman" fo:color="#000000"/>
    </style:style>
    <style:style style:name="T492" style:parent-style-name="預設段落字型" style:family="text">
      <style:text-properties style:font-name="Times New Roman" style:font-name-asian="標楷體" style:font-name-complex="Times New Roman" fo:color="#000000"/>
    </style:style>
    <style:style style:name="T493" style:parent-style-name="預設段落字型" style:family="text">
      <style:text-properties style:font-name="Times New Roman" style:font-name-asian="標楷體" style:font-name-complex="Times New Roman" fo:color="#000000"/>
    </style:style>
    <style:style style:name="T494" style:parent-style-name="預設段落字型" style:family="text">
      <style:text-properties style:font-name="Times New Roman" style:font-name-asian="標楷體" style:font-name-complex="Times New Roman" fo:color="#000000"/>
    </style:style>
    <style:style style:name="T495" style:parent-style-name="預設段落字型" style:family="text">
      <style:text-properties style:font-name="Times New Roman" style:font-name-asian="標楷體" style:font-name-complex="Times New Roman" fo:color="#000000"/>
    </style:style>
    <style:style style:name="P496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497" style:parent-style-name="內文" style:family="paragraph">
      <style:paragraph-properties style:snap-to-layout-grid="false" style:vertical-align="baseline" fo:margin-left="0.1666in">
        <style:tab-stops/>
      </style:paragraph-properties>
    </style:style>
    <style:style style:name="T49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9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00" style:parent-style-name="預設段落字型" style:family="text">
      <style:text-properties style:font-name="Times New Roman" style:font-name-asian="標楷體" style:font-name-complex="Times New Roman" fo:color="#000000"/>
    </style:style>
    <style:style style:name="T501" style:parent-style-name="預設段落字型" style:family="text">
      <style:text-properties style:font-name="Times New Roman" style:font-name-asian="標楷體" style:font-name-complex="Times New Roman" fo:color="#000000"/>
    </style:style>
    <style:style style:name="T502" style:parent-style-name="預設段落字型" style:family="text">
      <style:text-properties style:font-name="Times New Roman" style:font-name-asian="標楷體" style:font-name-complex="Times New Roman" fo:color="#000000"/>
    </style:style>
    <style:style style:name="P503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504" style:parent-style-name="內文" style:family="paragraph">
      <style:paragraph-properties style:snap-to-layout-grid="false" style:vertical-align="baseline"/>
    </style:style>
    <style:style style:name="T50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50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50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50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50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51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51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512" style:parent-style-name="內文" style:family="paragraph">
      <style:paragraph-properties style:snap-to-layout-grid="false" fo:margin-top="0.075in" fo:margin-bottom="0.075in" fo:line-height="150%" fo:text-indent="0.333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13" style:parent-style-name="內文" style:family="paragraph">
      <style:paragraph-properties style:snap-to-layout-grid="false" fo:margin-top="0.075in" fo:margin-bottom="0.075in" fo:line-height="150%" fo:text-indent="0.333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14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15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16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17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18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19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20" style:parent-style-name="內文" style:family="paragraph">
      <style:paragraph-properties style:snap-to-layout-grid="false" fo:margin-top="0.075in" fo:margin-bottom="0.075in" fo:line-height="150%" fo:text-indent="0.333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21" style:parent-style-name="內文" style:family="paragraph">
      <style:paragraph-properties style:snap-to-layout-grid="false" fo:margin-top="0.075in" fo:margin-bottom="0.075in" fo:line-height="150%" fo:text-indent="0.333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22" style:parent-style-name="內文" style:family="paragraph">
      <style:paragraph-properties style:snap-to-layout-grid="false" fo:margin-top="0.075in" fo:margin-bottom="0.075in" fo:line-height="150%" fo:text-indent="0.333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23" style:parent-style-name="內文" style:family="paragraph">
      <style:paragraph-properties style:snap-to-layout-grid="false" fo:margin-top="0.075in" fo:margin-bottom="0.075in" fo:line-height="150%" fo:text-indent="0.333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24" style:parent-style-name="內文" style:family="paragraph">
      <style:paragraph-properties style:snap-to-layout-grid="false" fo:margin-top="0.075in" fo:margin-bottom="0.075in" fo:line-height="150%" fo:text-indent="0.333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25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26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27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28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29" style:parent-style-name="內文" style:family="paragraph">
      <style:paragraph-properties style:snap-to-layout-grid="false" fo:margin-top="0.075in" fo:margin-bottom="0.075in" fo:line-height="150%" fo:text-indent="0.333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30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31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53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549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55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5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5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7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571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57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7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7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7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7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7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578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5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8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9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9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9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593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59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59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59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59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59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59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600" style:parent-style-name="內文" style:family="paragraph">
      <style:paragraph-properties style:text-autospace="none" style:vertical-align="middle" style:line-height-at-least="0.2361in" fo:margin-left="0.1666in">
        <style:tab-stops>
          <style:tab-stop style:type="left" style:position="0.0069in"/>
          <style:tab-stop style:type="left" style:position="0.4027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01" style:parent-style-name="內文" style:family="paragraph">
      <style:paragraph-properties style:text-autospace="none" style:vertical-align="middle" style:line-height-at-least="0.2361in" fo:margin-left="0.1666in">
        <style:tab-stops>
          <style:tab-stop style:type="left" style:position="0.0069in"/>
          <style:tab-stop style:type="left" style:position="0.4444in"/>
          <style:tab-stop style:type="left" style:position="0.9583in"/>
        </style:tab-stops>
      </style:paragraph-properties>
    </style:style>
    <style:style style:name="T60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0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0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0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0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0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0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0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1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1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1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1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1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1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1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1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1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1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2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2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622" style:parent-style-name="內文" style:family="paragraph">
      <style:paragraph-properties style:text-autospace="none" style:vertical-align="middle" style:line-height-at-least="0.2361in" fo:margin-left="0.1666in">
        <style:tab-stops>
          <style:tab-stop style:type="left" style:position="0.0069in"/>
          <style:tab-stop style:type="left" style:position="0.4444in"/>
          <style:tab-stop style:type="left" style:position="0.9583in"/>
        </style:tab-stops>
      </style:paragraph-properties>
    </style:style>
    <style:style style:name="T62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2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2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2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2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2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2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3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3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3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3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3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3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3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3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3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639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64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4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4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4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4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4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646" style:parent-style-name="內文" style:family="paragraph">
      <style:paragraph-properties style:snap-to-layout-grid="false" style:vertical-align="middle" style:line-height-at-least="0.25in" fo:margin-left="0.25in" fo:margin-right="0.1666in" fo:text-indent="-0.25in">
        <style:tab-stops/>
      </style:paragraph-properties>
    </style:style>
    <style:style style:name="T64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4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49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652" style:parent-style-name="內文" style:family="paragraph">
      <style:paragraph-properties style:snap-to-layout-grid="false" style:vertical-align="baseline" fo:margin-right="0.0833in"/>
      <style:text-properties style:font-name="Times New Roman" style:font-name-asian="標楷體" style:font-name-complex="Times New Roman" fo:color="#000000" style:letter-kerning="false" style:font-size-complex="12pt"/>
    </style:style>
    <style:style style:name="P653" style:parent-style-name="內文" style:family="paragraph">
      <style:paragraph-properties style:snap-to-layout-grid="false" style:vertical-align="baseline" fo:margin-right="0.0833in"/>
      <style:text-properties style:font-name="Times New Roman" style:font-name-asian="標楷體" style:font-name-complex="Times New Roman" fo:color="#000000" style:letter-kerning="false" style:font-size-complex="12pt"/>
    </style:style>
    <style:style style:name="P654" style:parent-style-name="內文" style:family="paragraph">
      <style:paragraph-properties style:snap-to-layout-grid="false" style:vertical-align="baseline" fo:margin-right="0.0833in"/>
      <style:text-properties style:font-name="Times New Roman" style:font-name-asian="標楷體" style:font-name-complex="Times New Roman" fo:color="#000000" style:letter-kerning="false" style:font-size-complex="12pt"/>
    </style:style>
    <style:style style:name="P655" style:parent-style-name="內文" style:family="paragraph">
      <style:paragraph-properties style:snap-to-layout-grid="false" style:vertical-align="baseline" fo:margin-right="0.0833in"/>
      <style:text-properties style:font-name="Times New Roman" style:font-name-asian="標楷體" style:font-name-complex="Times New Roman" fo:color="#000000" style:letter-kerning="false" style:font-size-complex="12pt"/>
    </style:style>
    <style:style style:name="P656" style:parent-style-name="內文" style:family="paragraph">
      <style:paragraph-properties style:snap-to-layout-grid="false" style:vertical-align="baseline" fo:margin-right="0.0833in"/>
      <style:text-properties style:font-name="Times New Roman" style:font-name-asian="標楷體" style:font-name-complex="Times New Roman" fo:color="#000000" style:letter-kerning="false" style:font-size-complex="12pt"/>
    </style:style>
    <style:style style:name="P657" style:parent-style-name="內文" style:family="paragraph">
      <style:paragraph-properties style:snap-to-layout-grid="false" style:vertical-align="baseline" fo:margin-right="0.0833in"/>
    </style:style>
    <style:style style:name="T65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5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6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6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6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6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6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6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666" style:parent-style-name="內文" style:family="paragraph">
      <style:paragraph-properties style:snap-to-layout-grid="false" fo:margin-top="0.075in" fo:margin-bottom="0.07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67" style:parent-style-name="內文" style:family="paragraph">
      <style:paragraph-properties style:snap-to-layout-grid="false" fo:margin-top="0.075in" fo:margin-bottom="0.07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P668" style:parent-style-name="內文" style:family="paragraph">
      <style:paragraph-properties style:snap-to-layout-grid="false" fo:margin-top="0.075in" fo:margin-bottom="0.07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P669" style:parent-style-name="內文" style:family="paragraph">
      <style:paragraph-properties>
        <style:tab-stops>
          <style:tab-stop style:type="left" style:position="2.0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70" style:parent-style-name="內文" style:family="paragraph">
      <style:paragraph-properties>
        <style:tab-stops>
          <style:tab-stop style:type="left" style:position="2.05in"/>
        </style:tab-stops>
      </style:paragraph-properties>
    </style:style>
    <style:style style:name="T67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72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67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7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75" style:parent-style-name="預設段落字型" style:family="text">
      <style:text-properties style:font-name="Times New Roman" style:font-name-asian="標楷體" style:font-name-complex="Times New Roman" fo:color="#0D0D0D" style:font-size-complex="12pt" style:text-underline-type="single" style:text-underline-style="solid" style:text-underline-width="auto" style:text-underline-mode="continuous"/>
    </style:style>
    <style:style style:name="T676" style:parent-style-name="預設段落字型" style:family="text">
      <style:text-properties style:font-name="Times New Roman" style:font-name-asian="標楷體" style:font-name-complex="Times New Roman" fo:color="#0D0D0D" style:font-size-complex="12pt" style:text-underline-type="single" style:text-underline-style="solid" style:text-underline-width="auto" style:text-underline-mode="continuous"/>
    </style:style>
    <style:style style:name="T677" style:parent-style-name="預設段落字型" style:family="text">
      <style:text-properties style:font-name="Times New Roman" style:font-name-asian="標楷體" style:font-name-complex="Times New Roman" fo:color="#0D0D0D" style:font-size-complex="12pt" style:text-underline-type="single" style:text-underline-style="solid" style:text-underline-width="auto" style:text-underline-mode="continuous"/>
    </style:style>
    <style:style style:name="T678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6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80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681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682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6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684" style:parent-style-name="內文" style:family="paragraph">
      <style:paragraph-properties>
        <style:tab-stops>
          <style:tab-stop style:type="left" style:position="2.05in"/>
        </style:tab-stops>
      </style:paragraph-properties>
      <style:text-properties style:font-name="Times New Roman" style:font-name-asian="標楷體" style:font-name-complex="Times New Roman" fo:color="#000000" style:font-size-complex="12pt"/>
    </style:style>
    <style:style style:name="P685" style:parent-style-name="內文" style:family="paragraph">
      <style:paragraph-properties>
        <style:tab-stops>
          <style:tab-stop style:type="left" style:position="2.05in"/>
        </style:tab-stops>
      </style:paragraph-properties>
      <style:text-properties style:font-name="Times New Roman" style:font-name-asian="標楷體" style:font-name-complex="Times New Roman" fo:color="#000000" style:font-size-complex="12pt"/>
    </style:style>
    <style:style style:name="P686" style:parent-style-name="內文" style:family="paragraph">
      <style:paragraph-properties>
        <style:tab-stops>
          <style:tab-stop style:type="left" style:position="2.05in"/>
        </style:tab-stops>
      </style:paragraph-properties>
    </style:style>
    <style:style style:name="T68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88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68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0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69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5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69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7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69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0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0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0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0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0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0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0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0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08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709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710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71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12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7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714" style:parent-style-name="內文" style:family="paragraph">
      <style:paragraph-properties>
        <style:tab-stops>
          <style:tab-stop style:type="left" style:position="2.05in"/>
        </style:tab-stops>
      </style:paragraph-properties>
      <style:text-properties style:font-name="Times New Roman" style:font-name-asian="標楷體" style:font-name-complex="Times New Roman" fo:color="#000000" style:font-size-complex="12pt"/>
    </style:style>
    <style:style style:name="P715" style:parent-style-name="內文" style:family="paragraph">
      <style:paragraph-properties>
        <style:tab-stops>
          <style:tab-stop style:type="left" style:position="2.05in"/>
        </style:tab-stops>
      </style:paragraph-properties>
      <style:text-properties style:font-name="Times New Roman" style:font-name-asian="標楷體" style:font-name-complex="Times New Roman" fo:color="#000000" style:font-size-complex="12pt"/>
    </style:style>
    <style:style style:name="P716" style:parent-style-name="內文" style:family="paragraph">
      <style:paragraph-properties>
        <style:tab-stops>
          <style:tab-stop style:type="left" style:position="2.05in"/>
        </style:tab-stops>
      </style:paragraph-properties>
      <style:text-properties style:font-name="Times New Roman" style:font-name-asian="標楷體" style:font-name-complex="Times New Roman" fo:color="#000000" style:font-size-complex="12pt"/>
    </style:style>
    <style:style style:name="P717" style:parent-style-name="內文" style:family="paragraph">
      <style:text-properties style:font-name="標楷體" style:font-name-asian="標楷體" style:font-name-complex="Times New Roman" fo:color="#000000" style:font-size-complex="12pt"/>
    </style:style>
    <style:style style:name="P718" style:parent-style-name="內文" style:family="paragraph">
      <style:text-properties style:font-name="標楷體" style:font-name-asian="標楷體" style:font-name-complex="Times New Roman" fo:color="#000000" style:font-size-complex="12pt"/>
    </style:style>
    <style:style style:name="P719" style:parent-style-name="內文" style:family="paragraph">
      <style:paragraph-properties>
        <style:tab-stops>
          <style:tab-stop style:type="left" style:position="2.0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720" style:parent-style-name="內文" style:family="paragraph">
      <style:paragraph-properties>
        <style:tab-stops>
          <style:tab-stop style:type="left" style:position="2.0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721" style:parent-style-name="內文" style:family="paragraph">
      <style:paragraph-properties>
        <style:tab-stops>
          <style:tab-stop style:type="left" style:position="2.05in"/>
        </style:tab-stops>
      </style:paragraph-properties>
    </style:style>
    <style:style style:name="T72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4" style:parent-style-name="預設段落字型" style:family="text">
      <style:text-properties style:font-name="標楷體" style:font-name-asian="標楷體" style:font-name-complex="Times New Roman"/>
    </style:style>
    <style:style style:name="P725" style:parent-style-name="內文" style:family="paragraph">
      <style:paragraph-properties>
        <style:tab-stops>
          <style:tab-stop style:type="left" style:position="2.0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726" style:parent-style-name="內文" style:family="paragraph">
      <style:paragraph-properties fo:widows="2" fo:orphans="2" fo:break-before="page"/>
      <style:text-properties style:font-name="標楷體" style:font-name-asian="標楷體" style:font-name-complex="Times New Roman" fo:color="#000000" style:font-size-complex="12pt"/>
    </style:style>
    <style:style style:name="P727" style:parent-style-name="內文" style:master-page-name="MP1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736" style:parent-style-name="內文" style:family="paragraph">
      <style:paragraph-properties fo:margin-bottom="0.125in" fo:line-height="0.4166in" fo:margin-left="2.5583in">
        <style:tab-stops/>
      </style:paragraph-properties>
    </style:style>
    <style:style style:name="T737" style:parent-style-name="預設段落字型" style:family="text">
      <style:text-properties style:font-name="標楷體" style:font-name-asian="標楷體" fo:font-size="14pt" style:font-size-asian="14pt"/>
    </style:style>
    <style:style style:name="T73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39" style:parent-style-name="預設段落字型" style:family="text">
      <style:text-properties style:font-name="標楷體" style:font-name-asian="標楷體" fo:font-size="14pt" style:font-size-asian="14pt"/>
    </style:style>
    <style:style style:name="T74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41" style:parent-style-name="預設段落字型" style:family="text">
      <style:text-properties style:font-name="標楷體" style:font-name-asian="標楷體" fo:font-size="14pt" style:font-size-asian="14pt"/>
    </style:style>
    <style:style style:name="T74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43" style:parent-style-name="預設段落字型" style:family="text">
      <style:text-properties style:font-name="標楷體" style:font-name-asian="標楷體" fo:font-size="14pt" style:font-size-asian="14pt"/>
    </style:style>
    <style:style style:name="P744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745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746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4pt" fo:language="zh" fo:country="TW"/>
    </style:style>
    <style:style style:name="T74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ableColumn749" style:family="table-column">
      <style:table-column-properties style:column-width="0.3444in"/>
    </style:style>
    <style:style style:name="TableColumn750" style:family="table-column">
      <style:table-column-properties style:column-width="2.2902in"/>
    </style:style>
    <style:style style:name="TableColumn751" style:family="table-column">
      <style:table-column-properties style:column-width="0.3444in"/>
    </style:style>
    <style:style style:name="TableColumn752" style:family="table-column">
      <style:table-column-properties style:column-width="2.018in"/>
    </style:style>
    <style:style style:name="TableColumn753" style:family="table-column">
      <style:table-column-properties style:column-width="0.3444in"/>
    </style:style>
    <style:style style:name="TableColumn754" style:family="table-column">
      <style:table-column-properties style:column-width="1.9194in"/>
    </style:style>
    <style:style style:name="Table748" style:family="table">
      <style:table-properties style:width="7.2611in" fo:margin-left="0in" table:align="left"/>
    </style:style>
    <style:style style:name="TableRow755" style:family="table-row">
      <style:table-row-properties style:min-row-height="0.4187in"/>
    </style:style>
    <style:style style:name="TableCell75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57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9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1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768" style:family="table-row">
      <style:table-row-properties style:min-row-height="0.4159in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0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781" style:parent-style-name="內文" style:family="paragraph">
      <style:text-properties style:font-name="標楷體" style:font-name-asian="標楷體"/>
    </style:style>
    <style:style style:name="T7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ableColumn786" style:family="table-column">
      <style:table-column-properties style:column-width="7.2611in"/>
    </style:style>
    <style:style style:name="Table785" style:family="table">
      <style:table-properties style:width="7.2611in" fo:margin-left="0in" table:align="left"/>
    </style:style>
    <style:style style:name="TableRow787" style:family="table-row">
      <style:table-row-properties style:min-row-height="0.5333in"/>
    </style:style>
    <style:style style:name="TableCell7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2pt"/>
    </style:style>
    <style:style style:name="TableRow790" style:family="table-row">
      <style:table-row-properties style:min-row-height="0.5805in"/>
    </style:style>
    <style:style style:name="TableCell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2" style:parent-style-name="內文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2pt"/>
    </style:style>
    <style:style style:name="TableRow793" style:family="table-row">
      <style:table-row-properties style:min-row-height="0.5805in"/>
    </style:style>
    <style:style style:name="TableCell7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5" style:parent-style-name="內文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2pt"/>
    </style:style>
    <style:style style:name="P796" style:parent-style-name="內文" style:family="paragraph">
      <style:text-properties style:font-name="標楷體" style:font-name-asian="標楷體"/>
    </style:style>
    <style:style style:name="T7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7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79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ableColumn801" style:family="table-column">
      <style:table-column-properties style:column-width="0.3444in"/>
    </style:style>
    <style:style style:name="TableColumn802" style:family="table-column">
      <style:table-column-properties style:column-width="2.2902in"/>
    </style:style>
    <style:style style:name="TableColumn803" style:family="table-column">
      <style:table-column-properties style:column-width="0.3444in"/>
    </style:style>
    <style:style style:name="TableColumn804" style:family="table-column">
      <style:table-column-properties style:column-width="2.018in"/>
    </style:style>
    <style:style style:name="TableColumn805" style:family="table-column">
      <style:table-column-properties style:column-width="0.3444in"/>
    </style:style>
    <style:style style:name="TableColumn806" style:family="table-column">
      <style:table-column-properties style:column-width="1.9194in"/>
    </style:style>
    <style:style style:name="Table800" style:family="table">
      <style:table-properties style:width="7.2611in" fo:margin-left="0in" table:align="left"/>
    </style:style>
    <style:style style:name="TableRow807" style:family="table-row">
      <style:table-row-properties style:min-row-height="0.4187in"/>
    </style:style>
    <style:style style:name="TableCell80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809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1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3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5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7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9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820" style:family="table-row">
      <style:table-row-properties style:min-row-height="0.4159in"/>
    </style:style>
    <style:style style:name="TableCell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2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833" style:family="table-row">
      <style:table-row-properties style:min-row-height="0.4187in"/>
    </style:style>
    <style:style style:name="TableCell83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835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846" style:family="table-row">
      <style:table-row-properties style:min-row-height="0.8131in"/>
    </style:style>
    <style:style style:name="TableCell8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" style:parent-style-name="內文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2pt"/>
    </style:style>
    <style:style style:name="TableRow849" style:family="table-row">
      <style:table-row-properties style:min-row-height="0.8666in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2pt"/>
    </style:style>
    <style:style style:name="TableRow852" style:family="table-row">
      <style:table-row-properties style:min-row-height="0.8666in"/>
    </style:style>
    <style:style style:name="TableCell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4" style:parent-style-name="內文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2pt"/>
    </style:style>
    <style:style style:name="P855" style:parent-style-name="內文" style:family="paragraph">
      <style:text-properties style:font-name="標楷體" style:font-name-asian="標楷體" fo:font-size="14pt" style:font-size-asian="14pt"/>
    </style:style>
    <style:style style:name="P856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857" style:parent-style-name="內文" style:family="paragraph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858" style:parent-style-name="內文" style:family="paragraph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859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6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861" style:parent-style-name="內文" style:family="paragraph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6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6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P864" style:parent-style-name="內文" style:family="paragraph">
      <style:text-properties style:font-name="Times New Roman" style:font-name-asian="標楷體" style:font-name-complex="Times New Roman" fo:font-weight="bold" style:font-weight-asian="bold" fo:letter-spacing="0.0416in" style:font-size-complex="12pt"/>
    </style:style>
    <style:style style:name="P865" style:parent-style-name="內文" style:family="paragraph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P866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867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68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 fo:language="zh" fo:country="TW"/>
    </style:style>
    <style:style style:name="T86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7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71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7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7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P874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875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7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77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78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7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P880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881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8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8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8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85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8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887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P888" style:parent-style-name="內文" style:family="paragraph">
      <style:paragraph-properties style:snap-to-layout-grid="false" fo:margin-top="0.075in" fo:margin-bottom="0.07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889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890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891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892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893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P894" style:parent-style-name="內文" style:family="paragraph">
      <style:paragraph-properties style:snap-to-layout-grid="false" fo:margin-top="0.075in" fo:margin-bottom="0.07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P895" style:parent-style-name="內文" style:family="paragraph">
      <style:paragraph-properties style:snap-to-layout-grid="false" fo:margin-top="0.075in" fo:margin-bottom="0.07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896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897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898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899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P900" style:parent-style-name="內文" style:family="paragraph">
      <style:paragraph-properties style:snap-to-layout-grid="false" fo:margin-top="0.075in" fo:margin-bottom="0.07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P901" style:parent-style-name="內文" style:family="paragraph">
      <style:paragraph-properties style:snap-to-layout-grid="false" fo:margin-top="0.075in" fo:margin-bottom="0.07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902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903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904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905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906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907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908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909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910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P911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P912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91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91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915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91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917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918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91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92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921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92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92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letter-spacing="0.0055in" style:font-size-complex="12pt"/>
    </style:style>
    <style:style style:name="T92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letter-spacing="0.0055in" style:font-size-complex="12pt"/>
    </style:style>
    <style:style style:name="T9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P926" style:parent-style-name="內文" style:family="paragraph">
      <style:text-properties style:font-name="Times New Roman" style:font-name-asian="標楷體" style:font-name-complex="Times New Roman"/>
    </style:style>
    <style:style style:name="T92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28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92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30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93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32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93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34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93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36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93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38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93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940" style:parent-style-name="內文" style:family="paragraph">
      <style:text-properties style:font-name="Times New Roman" style:font-name-asian="標楷體" style:font-name-complex="Times New Roman"/>
    </style:style>
    <style:style style:name="P941" style:parent-style-name="內文" style:family="paragraph">
      <style:paragraph-properties>
        <style:tab-stops>
          <style:tab-stop style:type="left" style:position="2.05in"/>
        </style:tab-stops>
      </style:paragraph-properties>
    </style:style>
    <style:style style:name="T94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43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94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45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94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47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948" style:parent-style-name="內文" style:family="paragraph">
      <style:paragraph-properties>
        <style:tab-stops>
          <style:tab-stop style:type="left" style:position="2.05in"/>
        </style:tab-stops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P949" style:parent-style-name="內文" style:family="paragraph">
      <style:paragraph-properties>
        <style:tab-stops>
          <style:tab-stop style:type="left" style:position="2.05in"/>
        </style:tab-stops>
      </style:paragraph-properties>
    </style:style>
    <style:style style:name="T95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51" style:parent-style-name="預設段落字型" style:family="text">
      <style:text-properties fo:color="#7030A0"/>
    </style:style>
    <style:style style:name="T952" style:parent-style-name="預設段落字型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953" style:parent-style-name="預設段落字型" style:family="text">
      <style:text-properties style:font-name="Times New Roman" style:font-name-complex="Times New Roman" fo:font-weight="bold" style:font-weight-asian="bold"/>
    </style:style>
    <style:style style:name="T954" style:parent-style-name="預設段落字型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955" style:parent-style-name="預設段落字型" style:family="text">
      <style:text-properties style:font-name="Times New Roman" style:font-name-complex="Times New Roman" fo:font-weight="bold" style:font-weight-asian="bold"/>
    </style:style>
    <style:style style:name="T956" style:parent-style-name="預設段落字型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957" style:parent-style-name="內文" style:family="paragraph">
      <style:text-properties style:font-name="Times New Roman" style:font-name-asian="標楷體" style:font-name-complex="Times New Roman"/>
    </style:style>
    <style:style style:name="P958" style:parent-style-name="內文" style:family="paragraph">
      <style:paragraph-properties fo:widows="2" fo:orphans="2" fo:break-before="page"/>
      <style:text-properties style:font-name="標楷體" style:font-name-asian="標楷體" style:font-name-complex="Times New Roman" fo:color="#000000" style:font-size-complex="12pt"/>
    </style:style>
    <style:style style:name="P959" style:parent-style-name="頁首" style:family="paragraph">
      <style:paragraph-properties fo:text-align="center" fo:margin-right="-0.0583in">
        <style:tab-stops/>
      </style:paragraph-properties>
    </style:style>
    <style:style style:name="T96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3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4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5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6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967" style:parent-style-name="頁首" style:family="paragraph">
      <style:paragraph-properties fo:text-align="center" fo:margin-right="-0.0583in">
        <style:tab-stops/>
      </style:paragraph-properties>
    </style:style>
    <style:style style:name="T968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7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971" style:parent-style-name="內文" style:family="paragraph">
      <style:paragraph-properties style:snap-to-layout-grid="false" style:line-height-at-least="0.25in" fo:margin-left="0.2951in" fo:text-indent="-0.2951in">
        <style:tab-stops/>
      </style:paragraph-properties>
      <style:text-properties style:font-name="Arial" style:font-name-asian="標楷體" style:font-name-complex="Times New Roman" style:font-weight-complex="bold" fo:color="#000000" style:letter-kerning="true" style:font-size-complex="26pt"/>
    </style:style>
    <style:style style:name="P972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97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7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7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7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977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9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8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984" style:parent-style-name="內文" style:family="paragraph">
      <style:paragraph-properties style:snap-to-layout-grid="false" style:line-height-at-least="0.25in" fo:margin-left="0.8833in" fo:text-indent="-0.2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985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98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8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990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99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9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995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99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9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9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01" style:parent-style-name="內文" style:family="paragraph">
      <style:paragraph-properties style:snap-to-layout-grid="false" style:line-height-at-least="0.25in" fo:margin-left="0.2951in" fo:text-indent="-0.2951in">
        <style:tab-stops/>
      </style:paragraph-properties>
      <style:text-properties style:font-name="Arial" style:font-name-asian="標楷體" style:font-name-complex="Times New Roman" style:font-weight-complex="bold" fo:color="#000000" style:letter-kerning="true" style:font-size-complex="26pt"/>
    </style:style>
    <style:style style:name="P1002" style:parent-style-name="內文" style:family="paragraph">
      <style:paragraph-properties style:snap-to-layout-grid="false" style:line-height-at-least="0.25in" fo:margin-left="0.2951in" fo:text-indent="-0.2951in">
        <style:tab-stops/>
      </style:paragraph-properties>
      <style:text-properties style:font-name="Arial" style:font-name-asian="標楷體" style:font-name-complex="Times New Roman" style:font-weight-complex="bold" fo:color="#000000" style:letter-kerning="true" style:font-size-complex="26pt"/>
    </style:style>
    <style:style style:name="P1003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100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0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09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101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15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101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2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21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102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2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2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2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2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27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102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2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33" style:parent-style-name="內文" style:family="paragraph">
      <style:paragraph-properties style:snap-to-layout-grid="false" style:line-height-at-least="0.25in" fo:margin-left="0.2951in" fo:text-indent="-0.2951in">
        <style:tab-stops/>
      </style:paragraph-properties>
      <style:text-properties style:font-name="Arial" style:font-name-asian="標楷體" style:font-name-complex="Times New Roman" style:font-weight-complex="bold" fo:color="#000000" style:letter-kerning="true" style:font-size-complex="26pt"/>
    </style:style>
    <style:style style:name="P1034" style:parent-style-name="內文" style:family="paragraph">
      <style:paragraph-properties style:snap-to-layout-grid="false" style:line-height-at-least="0.25in" fo:margin-left="0.2951in" fo:text-indent="-0.2951in">
        <style:tab-stops/>
      </style:paragraph-properties>
      <style:text-properties style:font-name="Arial" style:font-name-asian="標楷體" style:font-name-complex="Times New Roman" style:font-weight-complex="bold" fo:color="#000000" style:letter-kerning="true" style:font-size-complex="26pt"/>
    </style:style>
    <style:style style:name="P1035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103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41" style:parent-style-name="預設段落字型" style:family="text">
      <style:text-properties style:font-name="Times New Roman" style:font-name-asian="標楷體" style:font-name-complex="Times New Roman" fo:color="#000000" fo:letter-spacing="0.0138in" style:font-size-complex="12pt"/>
    </style:style>
    <style:style style:name="T104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43" style:parent-style-name="內文" style:family="paragraph">
      <style:paragraph-properties style:snap-to-layout-grid="false" style:line-height-at-least="0.25in" fo:margin-left="0.8833in" fo:text-indent="-0.2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44" style:parent-style-name="內文" style:family="paragraph">
      <style:paragraph-properties style:snap-to-layout-grid="false" style:line-height-at-least="0.25in" fo:margin-left="0.9in" fo:text-indent="-0.2333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45" style:parent-style-name="內文" style:family="paragraph">
      <style:paragraph-properties style:snap-to-layout-grid="false" style:line-height-at-least="0.25in" fo:margin-left="0.875in" fo:text-indent="-0.2083in">
        <style:tab-stops/>
      </style:paragraph-properties>
    </style:style>
    <style:style style:name="T10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47" style:parent-style-name="預設段落字型" style:family="text">
      <style:text-properties style:font-name="Times New Roman" style:font-name-asian="標楷體" style:font-name-complex="Times New Roman" fo:color="#000000" fo:letter-spacing="0.0138in" style:font-size-complex="12pt"/>
    </style:style>
    <style:style style:name="T104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49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105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5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5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5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5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55" style:parent-style-name="內文" style:family="paragraph">
      <style:paragraph-properties style:snap-to-layout-grid="false" style:line-height-at-least="0.25in" fo:margin-left="0.9in" fo:text-indent="-0.2333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56" style:parent-style-name="內文" style:family="paragraph">
      <style:paragraph-properties style:snap-to-layout-grid="false" style:line-height-at-least="0.25in" fo:margin-left="0.9048in" fo:text-indent="-0.2381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57" style:parent-style-name="內文" style:family="paragraph">
      <style:paragraph-properties style:snap-to-layout-grid="false" style:line-height-at-least="0.25in" fo:margin-left="0.9in" fo:text-indent="-0.2333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58" style:parent-style-name="內文" style:family="paragraph">
      <style:paragraph-properties style:snap-to-layout-grid="false" style:line-height-at-least="0.25in" fo:margin-left="0.9048in" fo:text-indent="-0.2381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59" style:parent-style-name="內文" style:family="paragraph">
      <style:paragraph-properties style:snap-to-layout-grid="false" style:line-height-at-least="0.25in" fo:margin-left="0.9in" fo:text-indent="-0.2333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60" style:parent-style-name="內文" style:family="paragraph">
      <style:paragraph-properties style:snap-to-layout-grid="false" style:line-height-at-least="0.25in" fo:margin-left="0.875in" fo:text-indent="-0.2083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61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106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6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6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6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6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67" style:parent-style-name="預設段落字型" style:family="text">
      <style:text-properties style:font-name="Times New Roman" style:font-name-asian="標楷體" style:font-name-complex="Times New Roman" fo:color="#000000" fo:letter-spacing="0.0138in" style:font-size-complex="12pt"/>
    </style:style>
    <style:style style:name="T106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69" style:parent-style-name="預設段落字型" style:family="text">
      <style:text-properties style:font-name="Times New Roman" style:font-name-asian="標楷體" style:font-name-complex="Times New Roman" fo:color="#000000" fo:letter-spacing="0.0138in" style:font-size-complex="12pt"/>
    </style:style>
    <style:style style:name="T107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7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7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73" style:parent-style-name="內文" style:family="paragraph">
      <style:paragraph-properties style:snap-to-layout-grid="false" style:line-height-at-least="0.25in" fo:margin-left="0.875in" fo:text-indent="-0.2083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74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107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7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7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7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80" style:parent-style-name="內文" style:family="paragraph">
      <style:paragraph-properties style:snap-to-layout-grid="false" style:line-height-at-least="0.25in" fo:margin-left="0.875in" fo:text-indent="-0.2083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81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10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8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8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8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87" style:parent-style-name="內文" style:family="paragraph">
      <style:paragraph-properties style:snap-to-layout-grid="false" style:line-height-at-least="0.25in" fo:margin-left="0.8916in" fo:text-indent="-0.2083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88" style:parent-style-name="內文" style:family="paragraph">
      <style:paragraph-properties style:snap-to-layout-grid="false" style:line-height-at-least="0.25in" fo:margin-left="0.9048in" fo:text-indent="-0.2381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89" style:parent-style-name="內文" style:family="paragraph">
      <style:paragraph-properties style:snap-to-layout-grid="false" style:line-height-at-least="0.25in" fo:margin-left="0.875in" fo:text-indent="-0.2083in">
        <style:tab-stops/>
      </style:paragraph-properties>
    </style:style>
    <style:style style:name="T109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91" style:parent-style-name="預設段落字型" style:family="text">
      <style:text-properties style:font-name="標楷體" style:font-name-asian="標楷體" style:font-name-complex="Times New Roman"/>
    </style:style>
    <style:style style:family="graphic" style:name="a10" style:parent-style-name="Graphics">
      <style:graphic-properties fo:border="0.01042in none" fo:background-color="transparent" fo:clip="rect(0in, 1.04375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-0.03441in, 0in)"/>
    </style:style>
    <style:style style:family="graphic" style:name="a5" style:parent-style-name="Graphics">
      <style:graphic-properties fo:border="0.01042in none" fo:background-color="transparent" fo:clip="rect(-0.11811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107學年度第一學期第二次定期評量<text:s/>英語科<text:s/>試題卷</text:p>
      <text:p text:style-name="P10"><text:span text:style-name="T11">七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</text:span><text:span text:style-name="T16"><text:s/></text:span><text:span text:style-name="T17">座號</text:span><text:span text:style-name="T18">　　　</text:span><text:span text:style-name="T19"><text:s/></text:span><text:span text:style-name="T20">姓名</text:span><text:span text:style-name="T21">　　　　　　　　</text:span><text:span text:style-name="T22"><text:s/></text:span></text:p>
      <text:p text:style-name="P23">一、聽力測驗 30%</text:p>
      <text:h text:style-name="testTypeHeader" text:outline-level="1"><text:span text:style-name="T24">A:</text:span><text:span text:style-name="T25">辨識句意：根據聽到的內容，選出符合描述的圖片或符合圖片的描述。</text:span><text:span text:style-name="T26">(每題2分)</text:span><text:span text:style-name="T27"><text:s/>10%</text:span></text:h>
      <text:p text:style-name="P28"><text:bookmark-start text:name="Q_CE8559100B49428FB7377784BB4B2CEE"/><text:bookmark-start text:name="Z_CE8559100B49428FB7377784BB4B2CEE"/><text:span text:style-name="T29">1.</text:span><text:span text:style-name="T30"><text:line-break/><text:s text:c="6"/></text:span><text:span text:style-name="T31"><text:s text:c="2"/></text:span><text:span text:style-name="T32">(Ａ)</text:span><text:span text:style-name="T33"><text:s/></text:span><text:span text:style-name="T34"><draw:frame draw:style-name="a1" draw:name="圖片 30" text:anchor-type="as-char" svg:x="0in" svg:y="0in" svg:width="1.18056in" svg:height="1.18056in" style:rel-width="scale" style:rel-height="scale"><draw:image xlink:href="media/image1.jpeg" xlink:type="simple" xlink:show="embed" xlink:actuate="onLoad"/><svg:title/><svg:desc>6-2</svg:desc></draw:frame></text:span><text:span text:style-name="T35">　</text:span><text:span text:style-name="T36"><text:s/></text:span><text:span text:style-name="T37">(Ｂ)</text:span><text:span text:style-name="T38"><text:s/></text:span><text:span text:style-name="T39"><draw:frame draw:style-name="a2" draw:name="圖片 31" text:anchor-type="as-char" svg:x="0in" svg:y="0in" svg:width="1.18056in" svg:height="1.18056in" style:rel-width="scale" style:rel-height="scale"><draw:image xlink:href="media/image2.jpeg" xlink:type="simple" xlink:show="embed" xlink:actuate="onLoad"/><svg:title/><svg:desc>6-1</svg:desc></draw:frame></text:span><text:span text:style-name="T40"><text:s/></text:span><text:span text:style-name="T41">　</text:span><text:span text:style-name="T42"><text:s/>(Ｃ)</text:span><text:span text:style-name="T43"><draw:frame draw:style-name="a3" draw:name="圖片 29" text:anchor-type="as-char" svg:x="0in" svg:y="0in" svg:width="1.18056in" svg:height="1.18056in" style:rel-width="scale" style:rel-height="scale"><draw:image xlink:href="media/image3.jpeg" xlink:type="simple" xlink:show="embed" xlink:actuate="onLoad"/><svg:title/><svg:desc>6-3</svg:desc></draw:frame></text:span><text:span text:style-name="T44">　</text:span></text:p>
      <text:p text:style-name="P45"><text:bookmark-start text:name="Q_912861EE79134247A3E0E95115B93578"/><text:bookmark-start text:name="Z_912861EE79134247A3E0E95115B93578"/><text:bookmark-end text:name="Q_CE8559100B49428FB7377784BB4B2CEE"/><text:bookmark-end text:name="Z_CE8559100B49428FB7377784BB4B2CEE"/><text:span text:style-name="T46">2.</text:span><text:span text:style-name="T47"><text:line-break/><text:s text:c="5"/></text:span><text:span text:style-name="T48"><text:s text:c="3"/></text:span><text:span text:style-name="T49">(Ａ)</text:span><text:span text:style-name="T50">　</text:span><text:span text:style-name="T51"><draw:frame draw:style-name="a4" draw:name="圖片 28" text:anchor-type="as-char" svg:x="0in" svg:y="0in" svg:width="1.09028in" svg:height="1.11111in" style:rel-width="scale" style:rel-height="scale"><draw:image xlink:href="media/image4.png" xlink:type="simple" xlink:show="embed" xlink:actuate="onLoad"/><svg:title/><svg:desc>102-3-23</svg:desc></draw:frame></text:span><text:span text:style-name="T52"><text:s text:c="11"/></text:span><text:span text:style-name="T53">　</text:span><text:span text:style-name="T54">(Ｂ)</text:span><text:span text:style-name="T55"><draw:frame draw:style-name="a5" draw:name="圖片 27" text:anchor-type="as-char" svg:x="0in" svg:y="0in" svg:width="1.11806in" svg:height="1.45139in" style:rel-width="scale" style:rel-height="scale"><draw:image xlink:href="media/image5.png" xlink:type="simple" xlink:show="embed" xlink:actuate="onLoad"/><svg:title/><svg:desc>102-3-24</svg:desc></draw:frame></text:span><text:span text:style-name="T56"><text:s/></text:span><text:span text:style-name="T57"><text:s text:c="3"/></text:span><text:span text:style-name="T58">(Ｃ)</text:span><text:span text:style-name="T59">　</text:span><text:span text:style-name="T60"><draw:frame draw:style-name="a6" draw:name="圖片 26" text:anchor-type="as-char" svg:x="0in" svg:y="0in" svg:width="1.125in" svg:height="1.32639in" style:rel-width="scale" style:rel-height="scale"><draw:image xlink:href="media/image6.png" xlink:type="simple" xlink:show="embed" xlink:actuate="onLoad"/><svg:title/><svg:desc>102-3-25</svg:desc></draw:frame></text:span></text:p>
      <text:p text:style-name="P61"><text:bookmark-start text:name="Q_C79F2676FC264303ACF9B89410F34A0F"/><text:bookmark-start text:name="Z_C79F2676FC264303ACF9B89410F34A0F"/><text:bookmark-end text:name="Q_912861EE79134247A3E0E95115B93578"/><text:bookmark-end text:name="Z_912861EE79134247A3E0E95115B93578"/><text:span text:style-name="T62">3.</text:span><text:span text:style-name="T63"><text:line-break/><text:s text:c="5"/></text:span><text:span text:style-name="T64"><text:s text:c="3"/></text:span><text:span text:style-name="T65">(Ａ)</text:span><text:span text:style-name="T66">　</text:span><text:span text:style-name="T67"><draw:frame draw:style-name="a7" draw:name="圖片 25" text:anchor-type="as-char" svg:x="0in" svg:y="0in" svg:width="1.18056in" svg:height="1.18056in" style:rel-width="scale" style:rel-height="scale"><draw:image xlink:href="media/image7.jpeg" xlink:type="simple" xlink:show="embed" xlink:actuate="onLoad"/><svg:title/><svg:desc>2-1</svg:desc></draw:frame></text:span><text:span text:style-name="T68"><text:s text:c="9"/></text:span><text:span text:style-name="T69">(Ｂ)</text:span><text:span text:style-name="T70">　</text:span><text:span text:style-name="T71"><draw:frame draw:style-name="a8" draw:name="圖片 24" text:anchor-type="as-char" svg:x="0in" svg:y="0in" svg:width="1.18056in" svg:height="1.18056in" style:rel-width="scale" style:rel-height="scale"><draw:image xlink:href="media/image8.jpeg" xlink:type="simple" xlink:show="embed" xlink:actuate="onLoad"/><svg:title/><svg:desc>2-2</svg:desc></draw:frame></text:span><text:span text:style-name="T72"><text:s text:c="9"/></text:span><text:span text:style-name="T73">(Ｃ)</text:span><text:span text:style-name="T74">　</text:span><text:span text:style-name="T75"><text:s/></text:span><text:span text:style-name="T76"><draw:frame draw:style-name="a9" draw:name="圖片 23" text:anchor-type="as-char" svg:x="0in" svg:y="0in" svg:width="1.18056in" svg:height="1.18056in" style:rel-width="scale" style:rel-height="scale"><draw:image xlink:href="media/image9.jpeg" xlink:type="simple" xlink:show="embed" xlink:actuate="onLoad"/><svg:title/><svg:desc>2-3</svg:desc></draw:frame></text:span><text:span text:style-name="T77"><text:line-break/></text:span></text:p>
      <text:p text:style-name="P78"><text:bookmark-start text:name="Q_B789210431FF481EB40909B651A569B2"/><text:bookmark-start text:name="Z_B789210431FF481EB40909B651A569B2"/><text:bookmark-end text:name="Q_C79F2676FC264303ACF9B89410F34A0F"/><text:bookmark-end text:name="Z_C79F2676FC264303ACF9B89410F34A0F"/><text:span text:style-name="T79">4.</text:span><text:span text:style-name="T80"><text:line-break/><text:s text:c="5"/></text:span><text:span text:style-name="T81"><text:s text:c="3"/></text:span><text:span text:style-name="T82">(Ａ)</text:span><text:span text:style-name="T83">　</text:span><text:span text:style-name="T84"><draw:frame draw:style-name="a10" draw:name="圖片 22" text:anchor-type="as-char" svg:x="0in" svg:y="0in" svg:width="1.125in" svg:height="0.88889in" style:rel-width="scale" style:rel-height="scale"><draw:image xlink:href="media/image10.jpeg" xlink:type="simple" xlink:show="embed" xlink:actuate="onLoad"/><svg:title/><svg:desc>http://hlart.hanlin.com.tw/artscript/art/artpreview.ashx?mode=show&amp;fileID=559996&amp;typeNo=false</svg:desc></draw:frame></text:span><text:span text:style-name="T85">　</text:span><text:span text:style-name="T86"><text:s text:c="7"/></text:span><text:span text:style-name="T87">(Ｂ)</text:span><text:span text:style-name="T88"><draw:frame draw:style-name="a11" draw:name="圖片 21" text:anchor-type="as-char" svg:x="0in" svg:y="0in" svg:width="1.125in" svg:height="0.66667in" style:rel-width="scale" style:rel-height="scale"><draw:image xlink:href="media/image11.jpeg" xlink:type="simple" xlink:show="embed" xlink:actuate="onLoad"/><svg:title/><svg:desc>511935 [轉換]-b</svg:desc></draw:frame></text:span><text:span text:style-name="T89">　</text:span><text:span text:style-name="T90"><text:s/></text:span><text:span text:style-name="T91"><text:s text:c="3"/></text:span><text:span text:style-name="T92">(Ｃ)</text:span><text:span text:style-name="T93"><draw:frame draw:style-name="a12" draw:name="圖片 20" text:anchor-type="as-char" svg:x="0in" svg:y="0in" svg:width="1.125in" svg:height="0.54861in" style:rel-width="scale" style:rel-height="scale"><draw:image xlink:href="media/image12.jpeg" xlink:type="simple" xlink:show="embed" xlink:actuate="onLoad"/><svg:title/><svg:desc>http://hlart.hanlin.com.tw/artscript/art/artpreview.ashx?mode=show&amp;fileID=472323&amp;typeNo=false</svg:desc></draw:frame></text:span></text:p>
      <text:p text:style-name="P94"><text:bookmark-start text:name="Q_EB8F5BC16103487B9F9E53349FB805F3"/><text:bookmark-start text:name="Z_EB8F5BC16103487B9F9E53349FB805F3"/><text:bookmark-end text:name="Q_B789210431FF481EB40909B651A569B2"/><text:bookmark-end text:name="Z_B789210431FF481EB40909B651A569B2"/><text:span text:style-name="T95">5.</text:span><text:span text:style-name="T96"><text:line-break/><text:s text:c="5"/></text:span><text:span text:style-name="T97"><text:s text:c="3"/></text:span><text:span text:style-name="T98">(Ａ)</text:span><text:span text:style-name="T99">　</text:span><text:span text:style-name="T100"><text:s/></text:span><text:span text:style-name="T101"><draw:frame draw:style-name="a13" draw:name="圖片 2" text:anchor-type="as-char" svg:x="0in" svg:y="0in" svg:width="1.16181in" svg:height="1.10417in" style:rel-width="scale" style:rel-height="scale"><draw:image xlink:href="media/image13.jpeg" xlink:type="simple" xlink:show="embed" xlink:actuate="onLoad"/><svg:title/><svg:desc>727841 [轉換]-a</svg:desc></draw:frame></text:span><text:span text:style-name="T102"><text:s text:c="9"/></text:span><text:span text:style-name="T103">(Ｂ)</text:span><text:span text:style-name="T104">　</text:span><text:span text:style-name="T105"><text:s/></text:span><text:span text:style-name="T106"><draw:frame draw:style-name="a14" draw:name="圖片 3" text:anchor-type="as-char" svg:x="0in" svg:y="0in" svg:width="1.16181in" svg:height="1.10417in" style:rel-width="scale" style:rel-height="scale"><draw:image xlink:href="media/image14.jpeg" xlink:type="simple" xlink:show="embed" xlink:actuate="onLoad"/><svg:title/><svg:desc>727841 [轉換]-b</svg:desc></draw:frame></text:span><text:span text:style-name="T107"><text:s text:c="20"/></text:span><text:span text:style-name="T108">(Ｃ)</text:span><text:span text:style-name="T109">　</text:span><text:span text:style-name="T110"><text:s/></text:span><text:span text:style-name="T111"><draw:frame draw:style-name="a15" draw:name="圖片 4" text:anchor-type="as-char" svg:x="0in" svg:y="0in" svg:width="1.16181in" svg:height="1.10417in" style:rel-width="scale" style:rel-height="scale"><draw:image xlink:href="media/image15.jpeg" xlink:type="simple" xlink:show="embed" xlink:actuate="onLoad"/><svg:title/><svg:desc>727841 [轉換]-c</svg:desc></draw:frame></text:span><text:span text:style-name="T112"><text:line-break/></text:span><text:bookmark-end text:name="Q_EB8F5BC16103487B9F9E53349FB805F3"/><text:bookmark-end text:name="Z_EB8F5BC16103487B9F9E53349FB805F3"/></text:p>
      <text:p text:style-name="頁首"><text:span text:style-name="T113">B:</text:span><text:span text:style-name="T114">基本問答：根據聽到的內容，選出一個最適合的回應或最適合的問句。</text:span><text:span text:style-name="T115">(每題2分)</text:span><text:span text:style-name="T116"><text:s/>10%</text:span></text:p>
      <text:p text:style-name="P117"><text:bookmark-start text:name="Q_3121E234925A46FC9FB55069591D30A7"/><text:bookmark-start text:name="Z_3121E234925A46FC9FB55069591D30A7"/><text:span text:style-name="T118"><text:s/></text:span><text:span text:style-name="T119">6.</text:span><text:span text:style-name="T120">(</text:span><text:span text:style-name="T121">Ａ</text:span><text:span text:style-name="T122">)</text:span><text:span text:style-name="T123">　</text:span><text:span text:style-name="T124">They’re my pencil cases.</text:span><text:span text:style-name="T125"><text:s/></text:span><text:span text:style-name="T126">(</text:span><text:span text:style-name="T127">Ｂ</text:span><text:span text:style-name="T128">)</text:span><text:span text:style-name="T129">　</text:span><text:span text:style-name="T130">They’re from my cousin, Simon.</text:span><text:span text:style-name="T131"><text:s/></text:span><text:span text:style-name="T132">(</text:span><text:span text:style-name="T133">Ｃ</text:span><text:span text:style-name="T134">)</text:span><text:span text:style-name="T135">　</text:span><text:span text:style-name="T136">They are yellow, black, and</text:span><text:span text:style-name="T137"><text:s/></text:span><text:span text:style-name="T138">white.</text:span></text:p>
      <text:p text:style-name="P139"><text:bookmark-start text:name="Q_8BB5148891A041AE9D5C13B340350047"/><text:bookmark-start text:name="Z_8BB5148891A041AE9D5C13B340350047"/><text:bookmark-end text:name="Q_3121E234925A46FC9FB55069591D30A7"/><text:bookmark-end text:name="Z_3121E234925A46FC9FB55069591D30A7"/><text:span text:style-name="T140"><text:s/>7.(</text:span><text:span text:style-name="T141">Ａ</text:span><text:span text:style-name="T142">)</text:span><text:span text:style-name="T143">　</text:span><text:span text:style-name="T144">They’re in the school bag. It’s on the desk.(</text:span><text:span text:style-name="T145">Ｂ</text:span><text:span text:style-name="T146">)</text:span><text:span text:style-name="T147">　</text:span><text:span text:style-name="T148">They are my birthday gi</text:span><text:span text:style-name="T149">f</text:span><text:span text:style-name="T150">ts.</text:span><text:span text:style-name="T151"><text:s/></text:span><text:span text:style-name="T152">(</text:span><text:span text:style-name="T153">Ｃ</text:span><text:span text:style-name="T154">)</text:span><text:span text:style-name="T155">　</text:span><text:span text:style-name="T156">It’s next to the living room.</text:span></text:p>
      <text:p text:style-name="P157"><text:bookmark-start text:name="Q_AB13BB5916BE43FFAC9DE8716A6F600F"/><text:bookmark-start text:name="Z_AB13BB5916BE43FFAC9DE8716A6F600F"/><text:bookmark-end text:name="Q_8BB5148891A041AE9D5C13B340350047"/><text:bookmark-end text:name="Z_8BB5148891A041AE9D5C13B340350047"/><text:span text:style-name="T158"><text:s/>8.(</text:span><text:span text:style-name="T159">Ａ</text:span><text:span text:style-name="T160">)</text:span><text:span text:style-name="T161">　</text:span><text:span text:style-name="T162">Yes, they are students.(</text:span><text:span text:style-name="T163">Ｂ</text:span><text:span text:style-name="T164">)</text:span><text:span text:style-name="T165">　</text:span><text:span text:style-name="T166">No. They’re not there.</text:span><text:span text:style-name="T167"><text:s/></text:span><text:span text:style-name="T168">(</text:span><text:span text:style-name="T169">Ｃ</text:span><text:span text:style-name="T170">)</text:span><text:span text:style-name="T171">　</text:span><text:span text:style-name="T172">No. There aren’t any there.</text:span></text:p>
      <text:p text:style-name="P173"><text:bookmark-start text:name="Q_B50102B5757A4711B44277F9683BCBC7"/><text:bookmark-start text:name="Z_B50102B5757A4711B44277F9683BCBC7"/><text:bookmark-end text:name="Q_AB13BB5916BE43FFAC9DE8716A6F600F"/><text:bookmark-end text:name="Z_AB13BB5916BE43FFAC9DE8716A6F600F"/><text:span text:style-name="T174"><text:s/>9.(</text:span><text:span text:style-name="T175">Ａ</text:span><text:span text:style-name="T176">)</text:span><text:span text:style-name="T177"><text:s/></text:span><text:span text:style-name="T178">　</text:span><text:span text:style-name="T179">It’s in the pool.</text:span><text:span text:style-name="T180"><text:s/></text:span><text:span text:style-name="T181">(</text:span><text:span text:style-name="T182">Ｂ</text:span><text:span text:style-name="T183">)</text:span><text:span text:style-name="T184"><text:s/></text:span><text:span text:style-name="T185">　</text:span><text:span text:style-name="T186">A cat.</text:span><text:span text:style-name="T187"><text:s/></text:span><text:span text:style-name="T188">(</text:span><text:span text:style-name="T189">Ｃ</text:span><text:span text:style-name="T190">)</text:span><text:span text:style-name="T191"><text:s/></text:span><text:span text:style-name="T192">It<text:s/></text:span><text:span text:style-name="T193">is red.</text:span></text:p>
      <text:p text:style-name="P194"><text:bookmark-start text:name="Q_80A43F965A16422EB38D07A2131FEBFE"/><text:bookmark-start text:name="Z_80A43F965A16422EB38D07A2131FEBFE"/><text:bookmark-end text:name="Q_B50102B5757A4711B44277F9683BCBC7"/><text:bookmark-end text:name="Z_B50102B5757A4711B44277F9683BCBC7"/><text:span text:style-name="T195">10.(</text:span><text:span text:style-name="T196">Ａ</text:span><text:span text:style-name="T197">)</text:span><text:span text:style-name="T198">　</text:span><text:span text:style-name="T199">No, they’re Mindy’s toys.</text:span><text:span text:style-name="T200"><text:s/></text:span><text:span text:style-name="T201">(</text:span><text:span text:style-name="T202">Ｂ</text:span><text:span text:style-name="T203">)</text:span><text:span text:style-name="T204">　</text:span><text:span text:style-name="T205">Wait! They’re on the table.</text:span><text:span text:style-name="T206"><text:s/></text:span><text:span text:style-name="T207">(</text:span><text:span text:style-name="T208">Ｃ</text:span><text:span text:style-name="T209">)</text:span><text:span text:style-name="T210">　</text:span><text:span text:style-name="T211">Yes, they are on your face.</text:span></text:p>
      <text:p text:style-name="P212"/>
      <text:p text:style-name="頁首"><text:bookmark-end text:name="Q_80A43F965A16422EB38D07A2131FEBFE"/><text:bookmark-end text:name="Z_80A43F965A16422EB38D07A2131FEBFE"/><text:span text:style-name="T213">C:</text:span><text:span text:style-name="T214">言談理解：根據聽到的內容，選出一個最適合的答案。</text:span><text:span text:style-name="T215">(每題2分)</text:span><text:span text:style-name="T216"><text:s/>10%</text:span></text:p>
      <text:p text:style-name="P217"><text:bookmark-start text:name="Q_F35894CEB1C74ED5B3999745A86CCE30"/><text:bookmark-start text:name="Z_F35894CEB1C74ED5B3999745A86CCE30"/><text:span text:style-name="T218">11.</text:span><text:span text:style-name="T219">(</text:span><text:span text:style-name="T220">Ａ</text:span><text:span text:style-name="T221">)</text:span><text:span text:style-name="T222">　</text:span><text:span text:style-name="T223">Watches.</text:span><text:span text:style-name="T224"><text:s/></text:span><text:span text:style-name="T225">(</text:span><text:span text:style-name="T226">Ｂ</text:span><text:span text:style-name="T227">)</text:span><text:span text:style-name="T228">　</text:span><text:span text:style-name="T229">The scooter.</text:span><text:span text:style-name="T230"><text:s/></text:span><text:span text:style-name="T231">(</text:span><text:span text:style-name="T232">Ｃ</text:span><text:span text:style-name="T233">)</text:span><text:span text:style-name="T234">　</text:span><text:span text:style-name="T235">The pencil case.</text:span></text:p>
      <text:p text:style-name="P236"><text:bookmark-start text:name="Q_6E14192FCBB847F98C7A9CCF6FECBBAB"/><text:bookmark-start text:name="Z_6E14192FCBB847F98C7A9CCF6FECBBAB"/><text:bookmark-end text:name="Q_F35894CEB1C74ED5B3999745A86CCE30"/><text:bookmark-end text:name="Z_F35894CEB1C74ED5B3999745A86CCE30"/><text:span text:style-name="T237">12.</text:span><text:span text:style-name="T238">(</text:span><text:span text:style-name="T239">Ａ</text:span><text:span text:style-name="T240">)</text:span><text:span text:style-name="T241">　</text:span><text:span text:style-name="T242">A bag and a cat.</text:span><text:span text:style-name="T243"><text:s/></text:span><text:span text:style-name="T244">(</text:span><text:span text:style-name="T245">Ｂ</text:span><text:span text:style-name="T246">)</text:span><text:span text:style-name="T247">　</text:span><text:span text:style-name="T248">Two eggs and apples.</text:span><text:span text:style-name="T249"><text:s/></text:span><text:span text:style-name="T250">(</text:span><text:span text:style-name="T251">Ｃ</text:span><text:span text:style-name="T252">)</text:span><text:span text:style-name="T253">　</text:span><text:span text:style-name="T254">A bag and apples.</text:span></text:p>
      <text:p text:style-name="P255"><text:bookmark-start text:name="Q_2D311C934EAB448BA74AD149CDC98A29"/><text:bookmark-start text:name="Z_2D311C934EAB448BA74AD149CDC98A29"/><text:bookmark-end text:name="Q_6E14192FCBB847F98C7A9CCF6FECBBAB"/><text:bookmark-end text:name="Z_6E14192FCBB847F98C7A9CCF6FECBBAB"/><text:span text:style-name="T256">13.</text:span><text:span text:style-name="T257">(</text:span><text:span text:style-name="T258">Ａ</text:span><text:span text:style-name="T259">)</text:span><text:span text:style-name="T260">　</text:span><text:span text:style-name="T261">In the green box.</text:span><text:span text:style-name="T262"><text:s/></text:span><text:span text:style-name="T263">(</text:span><text:span text:style-name="T264">Ｂ</text:span><text:span text:style-name="T265">)</text:span><text:span text:style-name="T266">　</text:span><text:span text:style-name="T267">In the red box.</text:span><text:span text:style-name="T268"><text:s/></text:span><text:span text:style-name="T269">(</text:span><text:span text:style-name="T270">Ｃ</text:span><text:span text:style-name="T271">)</text:span><text:span text:style-name="T272">　</text:span><text:span text:style-name="T273">In the white box.</text:span></text:p>
      <text:p text:style-name="P274"><text:bookmark-start text:name="Q_E5A56407977148D1AA64BCAFDC0BC1AD"/><text:bookmark-start text:name="Z_E5A56407977148D1AA64BCAFDC0BC1AD"/><text:bookmark-end text:name="Q_2D311C934EAB448BA74AD149CDC98A29"/><text:bookmark-end text:name="Z_2D311C934EAB448BA74AD149CDC98A29"/><text:span text:style-name="T275">14.</text:span><text:span text:style-name="T276">(</text:span><text:span text:style-name="T277">Ａ</text:span><text:span text:style-name="T278">)</text:span><text:span text:style-name="T279">　</text:span><text:span text:style-name="T280">Schools.</text:span><text:span text:style-name="T281"><text:s/></text:span><text:span text:style-name="T282">(</text:span><text:span text:style-name="T283">Ｂ</text:span><text:span text:style-name="T284">)</text:span><text:span text:style-name="T285">　</text:span><text:span text:style-name="T286">Animals.</text:span><text:span text:style-name="T287"><text:s/></text:span><text:span text:style-name="T288">(</text:span><text:span text:style-name="T289">Ｃ</text:span><text:span text:style-name="T290">)</text:span><text:span text:style-name="T291">　</text:span><text:span text:style-name="T292">Pictures.</text:span></text:p>
      <text:p text:style-name="P293"><text:bookmark-start text:name="Q_2424814605F04A2F995EA2E4C41C5771"/><text:bookmark-start text:name="Z_2424814605F04A2F995EA2E4C41C5771"/><text:bookmark-end text:name="Q_E5A56407977148D1AA64BCAFDC0BC1AD"/><text:bookmark-end text:name="Z_E5A56407977148D1AA64BCAFDC0BC1AD"/><text:span text:style-name="T294">15.</text:span><text:span text:style-name="T295">(</text:span><text:span text:style-name="T296">Ａ</text:span><text:span text:style-name="T297">)</text:span><text:span text:style-name="T298">　</text:span><text:span text:style-name="T299">Yes, there are.</text:span><text:span text:style-name="T300"><text:s/></text:span><text:span text:style-name="T301">(</text:span><text:span text:style-name="T302">Ｂ</text:span><text:span text:style-name="T303">)</text:span><text:span text:style-name="T304">　</text:span><text:span text:style-name="T305">There is.</text:span><text:span text:style-name="T306"><text:s/></text:span><text:span text:style-name="T307">(</text:span><text:span text:style-name="T308">Ｃ</text:span><text:span text:style-name="T309">)</text:span><text:span text:style-name="T310">　</text:span><text:span text:style-name="T311">No, there aren’t.</text:span><text:bookmark-end text:name="Q_2424814605F04A2F995EA2E4C41C5771"/><text:bookmark-end text:name="Z_2424814605F04A2F995EA2E4C41C5771"/></text:p>
      <text:p text:style-name="P312"/>
      <text:soft-page-break/>
      <text:p text:style-name="P313"><text:span text:style-name="T314">二</text:span><text:span text:style-name="T315">、</text:span><text:span text:style-name="T316"><text:s/></text:span><text:span text:style-name="T317">綜合測驗</text:span><text:span text:style-name="T318">(</text:span><text:span text:style-name="T319">每題</text:span><text:span text:style-name="T320">2</text:span><text:span text:style-name="T321">分</text:span><text:span text:style-name="T322">)</text:span><text:span text:style-name="T323">3</text:span><text:span text:style-name="T324">4</text:span><text:span text:style-name="T325">%</text:span><text:span text:style-name="T326"><text:s/>(</text:span><text:span text:style-name="T327">選出最</text:span><text:span text:style-name="T328">合理</text:span><text:span text:style-name="T329">的答案</text:span><text:span text:style-name="T330"><text:s/>)</text:span></text:p>
      <text:p text:style-name="P331"><text:bookmark-start text:name="Q2EN0610290"/><text:span text:style-name="T332">1</text:span><text:span text:style-name="T333">6</text:span><text:span text:style-name="T334">.</text:span><text:span text:style-name="T335"><text:s/>I am so hungry. Can I eat these _______?</text:span><text:span text:style-name="T336"><text:s/></text:span><text:span text:style-name="T337">(A)candles (B)cookies (C)hats (D) notebooks</text:span></text:p>
      <text:p text:style-name="P338"/>
      <text:p text:style-name="P339"><text:bookmark-end text:name="Q2EN0610290"/><text:span text:style-name="T340">17</text:span><text:span text:style-name="T341">.</text:span><text:span text:style-name="T342"><text:s/>We don’t have a _________ in our small house. We often eat in the living room.</text:span></text:p>
      <text:p text:style-name="P343"><text:s text:c="2"/>(A)dining room (B) kitchen (C) room (D)restroom</text:p>
      <text:p text:style-name="P344"/>
      <text:p text:style-name="P345"><text:span text:style-name="T346">18</text:span><text:span text:style-name="T347">.</text:span><text:bookmark-start text:name="Q2EN0610288"/><text:span text:style-name="T348"><text:s/></text:span><text:span text:style-name="T349">Doctors often wear(</text:span><text:span text:style-name="T350">戴</text:span><text:span text:style-name="T351">) _______</text:span><text:span text:style-name="T352"><text:s/>w</text:span><text:span text:style-name="T353">hen they work</text:span><text:span text:style-name="T354"><text:s/>in h</text:span><text:span text:style-name="T355">o</text:span><text:span text:style-name="T356">spital</text:span><text:span text:style-name="T357">s</text:span><text:span text:style-name="T358">. (A)hats (B)glasses</text:span><text:span text:style-name="T359"><text:s/></text:span><text:span text:style-name="T360">(C) workbooks (D) masks</text:span></text:p>
      <text:p text:style-name="P361"/>
      <text:p text:style-name="P362">19.<text:bookmark-start text:name="Q2EN0610277"/><text:bookmark-end text:name="Q2EN0610288"/><text:s/>Bears, elephants, lions and horses are ______. (A)animals (B)zoos (C)sofas (D)places</text:p>
      <text:p text:style-name="P363"/>
      <text:p text:style-name="P364"><text:span text:style-name="T365">20</text:span><text:span text:style-name="T366">.</text:span><text:bookmark-start text:name="A2EN0610025"/><text:span text:style-name="T367"><text:s/></text:span><text:span text:style-name="T368">Mr. and Mrs. Kao are Mary’s ______ . <text:s/>Mary is their daughter.<text:s/></text:span><text:span text:style-name="T369">(A) husbands (B) cousins (C)brothers (D)parents</text:span></text:p>
      <text:p text:style-name="P370"/>
      <text:p text:style-name="P371"><text:bookmark-start text:name="Q2EN0610269"/><text:bookmark-end text:name="Q2EN0610277"/><text:bookmark-end text:name="A2EN0610025"/><text:span text:style-name="T372">21</text:span><text:span text:style-name="T373">.</text:span><text:bookmark-start text:name="Q2EN0611713"/><text:bookmark-end text:name="Q2EN0610269"/><text:span text:style-name="T374"><text:s/></text:span><text:span text:style-name="T375">My mother cooks<text:s/></text:span><text:span text:style-name="T376">at home</text:span><text:span text:style-name="T377"><text:s/>every<text:s/></text:span><text:span text:style-name="T378">day</text:span><text:span text:style-name="T379">.</text:span><text:span text:style-name="T380"><text:s/>She need</text:span><text:span text:style-name="T381">s(</text:span><text:span text:style-name="T382">需要</text:span><text:span text:style-name="T383">)</text:span><text:span text:style-name="T384"><text:s/>a nice ______</text:span><text:span text:style-name="T385">.</text:span><text:span text:style-name="T386"><text:s/>(A)</text:span><text:span text:style-name="T387"><text:s/>pool</text:span><text:span text:style-name="T388"><text:s/></text:span><text:span text:style-name="T389">(B) head</text:span><text:span text:style-name="T390"><text:s/></text:span><text:span text:style-name="T391">(C) sofa</text:span><text:span text:style-name="T392"><text:s/></text:span><text:span text:style-name="T393">(D)<text:s/></text:span><text:span text:style-name="T394">kitchen<text:s/></text:span></text:p>
      <text:p text:style-name="P395"/>
      <text:p text:style-name="P396">22.<text:bookmark-start text:name="A2EN0611713"/><text:bookmark-end text:name="Q2EN0611713"/><text:s/>The students draw(畫) the picture with(用) pencils and _______. (A)gifts (B)markers (C)workbooks (D)notebooks</text:p>
      <text:p text:style-name="P397"><text:bookmark-end text:name="A2EN0611713"/></text:p>
      <text:p text:style-name="P398">23.<text:bookmark-start text:name="A2EN0610019"/><text:s/><text:bookmark-end text:name="A2EN0610019"/>Where’s the nearest(最近的)<text:s/>7-Eleven here?　</text:p>
      <text:p text:style-name="P399">(A)In the room.　(B) Between the desk and the chair (C) In front of the park.<text:s/>(D) On the desk.</text:p>
      <text:p text:style-name="P400"/>
      <text:p text:style-name="P401"><text:span text:style-name="T402">24</text:span><text:span text:style-name="T403">.</text:span><text:span text:style-name="T404"><text:s/></text:span><text:span text:style-name="T405">Sam: Are the birds under the</text:span><text:span text:style-name="T406"><text:s/>tree</text:span><text:span text:style-name="T407">?</text:span><text:span text:style-name="T408"><text:s/></text:span><text:span text:style-name="T409">Mary: ________.</text:span><text:span text:style-name="T410">　</text:span></text:p>
      <text:p text:style-name="P411"><text:span text:style-name="T412">(A)Yes, there are</text:span><text:span text:style-name="T413"><text:s/></text:span><text:span text:style-name="T414">(B)Yes, they are</text:span><text:span text:style-name="T415"><text:s/></text:span><text:span text:style-name="T416">(C)Yes, they’re</text:span><text:span text:style-name="T417"><text:s/></text:span><text:span text:style-name="T418">(D)No, there aren’t</text:span></text:p>
      <text:p text:style-name="P419"/>
      <text:p text:style-name="P420">25.<text:s/>Sam: ____________________.<text:s/>Mary: They are in the room .<text:s/></text:p>
      <text:p text:style-name="P421">(A)<text:s/>Where are my gifts?<text:s/>(B)<text:s/>Where is our gift?<text:s/>(C) What are my gifts? (D) What is our gift?</text:p>
      <text:p text:style-name="P422"/>
      <text:p text:style-name="P423"><text:bookmark-start text:name="Q2EN0610017"/>26.<text:bookmark-start text:name="Q2EN0610020"/><text:bookmark-end text:name="Q2EN0610017"/><text:s/>_______ there any men in the living room? (A)Are not (B)Are (C)Isn’t (D) Is</text:p>
      <text:p text:style-name="P424"/>
      <text:p text:style-name="P425"><text:span text:style-name="T426">27</text:span><text:span text:style-name="T427">.</text:span><text:bookmark-start text:name="A2EN0610020"/><text:bookmark-end text:name="Q2EN0610020"/><text:span text:style-name="T428"><text:s/></text:span><text:span text:style-name="T429">My book is<text:s/></text:span><text:span text:style-name="T430">in front of</text:span><text:span text:style-name="T431"><text:s/>the chair. <text:s/>The chair is _______ my book.(A)</text:span><text:span text:style-name="T432"><text:s/>next to</text:span><text:span text:style-name="T433"><text:s/></text:span><text:span text:style-name="T434">(B)</text:span><text:span text:style-name="T435">under</text:span><text:span text:style-name="T436"><text:s/></text:span><text:span text:style-name="T437">(C)</text:span><text:span text:style-name="T438">behind</text:span><text:span text:style-name="T439"><text:s/></text:span><text:span text:style-name="T440">(D)</text:span><text:span text:style-name="T441">between</text:span></text:p>
      <text:p text:style-name="P442"><text:bookmark-start text:name="Q2EN0610025"/><text:bookmark-end text:name="A2EN0610020"/></text:p>
      <text:p text:style-name="P443"><text:span text:style-name="T444">28</text:span><text:span text:style-name="T445">.</text:span><text:bookmark-start text:name="Q2EN0610026"/><text:bookmark-end text:name="Q2EN0610025"/><text:span text:style-name="T446"><text:s/></text:span><text:span text:style-name="T447">Sam: ________ your cat under the sofa? Mary: No. Behind the door.</text:span><text:span text:style-name="T448">　</text:span></text:p>
      <text:p text:style-name="P449"><text:span text:style-name="T450">(A)Is (B)Aren’t (C) Where’s (D)Where are</text:span></text:p>
      <text:p text:style-name="P451"/>
      <text:p text:style-name="P452"><text:span text:style-name="T453">29</text:span><text:span text:style-name="T454">.</text:span><text:span text:style-name="T455"><text:s/></text:span><text:span text:style-name="T456">Hugh: Happy birthday____ you. This pencil case is ____ you.</text:span><text:span text:style-name="T457"><text:s/></text:span><text:span text:style-name="T458">Mary:</text:span><text:span text:style-name="T459"><text:s/>Thanks. (A)to; to (B)to; for (C) for; for (D)to; from</text:span></text:p>
      <text:p text:style-name="P460"/>
      <text:p text:style-name="P461"><text:span text:style-name="T462">30</text:span><text:span text:style-name="T463">.</text:span><text:span text:style-name="T464"><text:s/></text:span><text:span text:style-name="T465">Sam: What</text:span><text:span text:style-name="T466">’s</text:span><text:span text:style-name="T467"><text:s/>________? Mary:<text:s/></text:span><text:span text:style-name="T468">It is a</text:span><text:span text:style-name="T469"><text:s/>cake.</text:span><text:span text:style-name="T470"><text:s/></text:span><text:span text:style-name="T471">(A)</text:span><text:span text:style-name="T472">these</text:span><text:span text:style-name="T473"><text:s/></text:span><text:span text:style-name="T474">(B)those</text:span><text:span text:style-name="T475"><text:s/></text:span><text:span text:style-name="T476">(C)</text:span><text:span text:style-name="T477">this</text:span><text:span text:style-name="T478"><text:s/></text:span><text:span text:style-name="T479">(D)</text:span><text:span text:style-name="T480">there</text:span></text:p>
      <text:p text:style-name="P481"/>
      <text:p text:style-name="P482"><text:span text:style-name="T483">31</text:span><text:span text:style-name="T484">.</text:span><text:span text:style-name="T485"><text:s/></text:span><text:span text:style-name="T486">_______ 14 boys and 13 girls in the classroom.</text:span><text:span text:style-name="T487"><text:s/></text:span><text:span text:style-name="T488">(A)Has</text:span><text:span text:style-name="T489"><text:s/></text:span><text:span text:style-name="T490">(B)</text:span><text:span text:style-name="T491"><text:s/>Have<text:s/></text:span><text:span text:style-name="T492">(C) )There’s</text:span><text:span text:style-name="T493"><text:s/></text:span><text:span text:style-name="T494">(D)</text:span><text:span text:style-name="T495"><text:s/>There are</text:span></text:p>
      <text:p text:style-name="P496"/>
      <text:p text:style-name="P497"><text:span text:style-name="T498">32</text:span><text:span text:style-name="T499">.</text:span><text:bookmark-start text:name="Q2EN0610019"/><text:bookmark-end text:name="Q2EN0610026"/><text:span text:style-name="T500"><text:s/>Sam: Is it <text:s/>____ <text:s/>old eraser? Mary: No, it’s not. It is ___ new eraser.</text:span><text:span text:style-name="T501">　</text:span><text:span text:style-name="T502">(A) an; an (B)a; an (C)an; a (D)a; a</text:span></text:p>
      <text:p text:style-name="P503"/>
      <text:p text:style-name="P504"><text:bookmark-end text:name="Q2EN0610019"/><text:span text:style-name="T505">三</text:span><text:span text:style-name="T506">、</text:span><text:span text:style-name="T507">閱讀測驗</text:span><text:span text:style-name="T508">(每題2分)</text:span><text:span text:style-name="T509"><text:s/></text:span><text:span text:style-name="T510">6</text:span><text:span text:style-name="T511">%</text:span></text:p>
      <text:p text:style-name="P512">A little<text:s/>rabbit lives in a small house in the woods. His name is Bunny. He usually sits<text:s/>on the grass near his house.</text:p>
      <text:p text:style-name="P513">One day he<text:s/>sees<text:s/>the red Fox. Bunny asks her,<text:s/>”Where are you going, Mrs. Fox?<text:s/>”</text:p>
      <text:p text:style-name="P514">“I am going to the town. I want to buy a new red tail.”</text:p>
      <text:p text:style-name="P515">“Where<text:s/>can<text:s/>you buy tails, Mrs. Fox?”</text:p>
      <text:p text:style-name="P516">“There is a Tail Shop in town. There are elephants’<text:s/>tails, dogs’<text:s/>tails, foxes’<text:s/>tails and many other tails.”</text:p>
      <text:p text:style-name="P517">“Oh, please, Mrs. Fox, buy a tail for me, too. Look at me, I have no tail!”<text:s/></text:p>
      <text:p text:style-name="P518">“All right!<text:s/>Do you want a rabbit’s tail?”<text:s/></text:p>
      <text:p text:style-name="P519">“Sure!”</text:p>
      <text:p text:style-name="P520">Mrs. Fox buys only one tail. Her tail is so beautiful!<text:s/>She forgets about<text:s/>Bunny. Mrs. Fox runs home to the woods. She wants to show her new tail to her friends. Bunny is waiting for Mrs. Fox.<text:s/></text:p>
      <text:p text:style-name="P521"/>
      <text:p text:style-name="P522"/>
      <text:soft-page-break/>
      <text:p text:style-name="P523">“I’m sorry,”<text:s/>says the Fox,<text:s/>“There are no tails for rabbits.”</text:p>
      <text:p text:style-name="P524">Poor little Bunny. He is so sad. He doesn’t get a tail. A dog comes<text:s/>up to Bunny.<text:s/>“What’s the matter? Why are you so sad?”<text:s/></text:p>
      <text:p text:style-name="P525">“Oh,”<text:s/>says Bunny.<text:s/>“All animals have beautiful tails, but I have no tail.”<text:s/></text:p>
      <text:p text:style-name="P526">”Don’t cry! I can help you,”<text:s/>says the dog.</text:p>
      <text:p text:style-name="P527">He catches a cat, bites off a little piece of the cat’s tail and gives it to Bunny.<text:s/></text:p>
      <text:p text:style-name="P528">“Thank you very much,”<text:s/>says Bunny,<text:s/>“Now I have a tail, too. It’s<text:s/>a<text:s/>very short tail, but it is a tail.<text:s/>I like it very much!”</text:p>
      <text:p text:style-name="P529">That is why rabbits have short tails.<text:s/></text:p>
      <text:p text:style-name="P530"><text:s/>grass草地;<text:s/>tail尾巴; forget忘記;<text:s/>catch抓;<text:s/>bite off咬斷; What‘s the matter?怎麼了?<text:s/>which哪一個;<text:s/>true真實的</text:p>
      <text:p text:style-name="P531"><text:span text:style-name="T532">33.</text:span><text:span text:style-name="T533"><text:s/></text:span><text:span text:style-name="T534">Where can Mrs. Fox buy tails</text:span><text:span text:style-name="T535">?<text:s/></text:span><text:span text:style-name="T536">(A)</text:span><text:span text:style-name="T537">In the wood</text:span><text:span text:style-name="T538">s</text:span><text:span text:style-name="T539">.</text:span><text:span text:style-name="T540"><text:s/>(B)</text:span><text:span text:style-name="T541">In the grass.</text:span><text:span text:style-name="T542"><text:s/>(C)</text:span><text:span text:style-name="T543">In town</text:span><text:span text:style-name="T544">.</text:span><text:span text:style-name="T545"><text:s/>(D)</text:span><text:span text:style-name="T546">In the cat</text:span><text:span text:style-name="T547">’</text:span><text:span text:style-name="T548">s house.</text:span></text:p>
      <text:p text:style-name="P549"><text:span text:style-name="T550">34.</text:span><text:span text:style-name="T551"><text:s/></text:span><text:span text:style-name="T552">Bunny</text:span><text:span text:style-name="T553">’</text:span><text:span text:style-name="T554">s tail</text:span><text:span text:style-name="T555"><text:s/>is<text:s/></text:span><text:span text:style-name="T556">from</text:span><text:span text:style-name="T557"><text:s/>______.</text:span><text:span text:style-name="T558"><text:s/></text:span><text:span text:style-name="T559">(A)</text:span><text:span text:style-name="T560">a</text:span><text:span text:style-name="T561"><text:s/>tail shop</text:span><text:span text:style-name="T562"><text:s/>(B)</text:span><text:span text:style-name="T563">a<text:s/></text:span><text:span text:style-name="T564">rabbit</text:span><text:span text:style-name="T565"><text:s/>(C)</text:span><text:span text:style-name="T566">a</text:span><text:span text:style-name="T567"><text:s/>fox</text:span><text:span text:style-name="T568"><text:s/>(D)</text:span><text:span text:style-name="T569">a</text:span><text:span text:style-name="T570"><text:s/>cat<text:s/></text:span></text:p>
      <text:p text:style-name="P571"><text:span text:style-name="T572">35.</text:span><text:span text:style-name="T573"><text:s/></text:span><text:span text:style-name="T574">Which is<text:s/></text:span><text:span text:style-name="T575">NOT</text:span><text:span text:style-name="T576"><text:s/>true?</text:span><text:span text:style-name="T577"><text:s/></text:span></text:p>
      <text:p text:style-name="P578"><text:span text:style-name="T579">(A)</text:span><text:span text:style-name="T580">Bunny lives in town.</text:span><text:span text:style-name="T581"><text:s/>(B)</text:span><text:span text:style-name="T582">Bunny has a new tail now.</text:span><text:span text:style-name="T583"><text:s/>(C)</text:span><text:span text:style-name="T584">Mrs. Fox doesn</text:span><text:span text:style-name="T585">’</text:span><text:span text:style-name="T586">t help Bunny. <text:s/></text:span><text:span text:style-name="T587"><text:s/>(D)</text:span><text:span text:style-name="T588"><text:s/></text:span><text:span text:style-name="T589">A dog wants to help Bunny.</text:span><text:span text:style-name="T590"><text:s text:c="3"/></text:span><text:span text:style-name="T591"><text:s text:c="2"/></text:span><text:span text:style-name="T592"><text:s text:c="3"/></text:span></text:p>
      <text:p text:style-name="P593"><text:span text:style-name="T594">四、</text:span><text:span text:style-name="T595"><text:s/></text:span><text:span text:style-name="T596">可數名詞單數變複數</text:span><text:span text:style-name="T597">(每題1分)</text:span><text:span text:style-name="T598">6</text:span><text:span text:style-name="T599"><text:s/>%</text:span></text:p>
      <text:p text:style-name="P600">EX:<text:s/>pen→ pens</text:p>
      <text:p text:style-name="P601"><text:span text:style-name="T602">1</text:span><text:span text:style-name="T603">.</text:span><text:span text:style-name="T604"><text:s/></text:span><text:span text:style-name="T605">wife</text:span><text:span text:style-name="T606"><text:tab/></text:span><text:span text:style-name="T607"><text:s text:c="3"/></text:span><text:span text:style-name="T608"><text:s text:c="5"/></text:span><text:span text:style-name="T609"><text:s/></text:span><text:span text:style-name="T610"><text:s text:c="10"/></text:span><text:span text:style-name="T611">2</text:span><text:span text:style-name="T612">.<text:s/></text:span><text:span text:style-name="T613">boy</text:span><text:span text:style-name="T614"><text:s text:c="15"/></text:span><text:span text:style-name="T615">3</text:span><text:span text:style-name="T616">.</text:span><text:span text:style-name="T617"><text:s/></text:span><text:span text:style-name="T618">banana</text:span><text:span text:style-name="T619"><text:tab/></text:span><text:span text:style-name="T620"><text:s/></text:span><text:span text:style-name="T621"><text:s text:c="13"/></text:span></text:p>
      <text:p text:style-name="P622"><text:span text:style-name="T623">4</text:span><text:span text:style-name="T624">.</text:span><text:span text:style-name="T625"><text:s/></text:span><text:span text:style-name="T626">family</text:span><text:span text:style-name="T627"><text:s/></text:span><text:span text:style-name="T628"><text:s text:c="12"/></text:span><text:span text:style-name="T629"><text:s text:c="10"/></text:span><text:span text:style-name="T630">5</text:span><text:span text:style-name="T631">.</text:span><text:span text:style-name="T632"><text:s/></text:span><text:span text:style-name="T633">watch <text:s text:c="12"/>6</text:span><text:span text:style-name="T634">.</text:span><text:span text:style-name="T635"><text:s/></text:span><text:span text:style-name="T636">hippo</text:span><text:span text:style-name="T637"><text:s/></text:span><text:span text:style-name="T638"><text:s text:c="13"/></text:span></text:p>
      <text:p text:style-name="P639"><text:span text:style-name="T640">五</text:span><text:span text:style-name="T641">、</text:span><text:span text:style-name="T642">依提示改寫句子</text:span><text:span text:style-name="T643">(每題2分)</text:span><text:span text:style-name="T644">6</text:span><text:span text:style-name="T645">%</text:span></text:p>
      <text:p text:style-name="P646"><text:bookmark-start text:name="Q2EN0611736"/><text:span text:style-name="T647">1.<text:s/></text:span><text:span text:style-name="T648">They are<text:s/></text:span><text:span text:style-name="T649">workbooks</text:span><text:span text:style-name="T650">.</text:span><text:span text:style-name="T651">（依畫線部分造原問句）</text:span></text:p>
      <text:p text:style-name="P652"><text:line-break/><text:bookmark-start text:name="Q2EN0610403"/><text:bookmark-end text:name="Q2EN0611736"/>______________________________________<text:s/><text:bookmark-end text:name="Q2EN0610403"/></text:p>
      <text:p text:style-name="P653"/>
      <text:p text:style-name="P654">2. There are thirty students in the classroom. (將複數句改為單數句)</text:p>
      <text:p text:style-name="P655">________________________________________</text:p>
      <text:p text:style-name="P656"/>
      <text:p text:style-name="P657"><text:span text:style-name="T658">3.</text:span><text:span text:style-name="T659"><text:s/>The blue<text:s/></text:span><text:span text:style-name="T660">pen</text:span><text:span text:style-name="T661">s</text:span><text:span text:style-name="T662"><text:s/>are</text:span><text:span text:style-name="T663"><text:s/>not</text:span><text:span text:style-name="T664"><text:s/>old.</text:span><text:span text:style-name="T665">（寫出否定疑問句）</text:span></text:p>
      <text:p text:style-name="P666">_________________________________________</text:p>
      <text:p text:style-name="P667"/>
      <text:p text:style-name="P668">六、翻譯：(每格1分；翻譯句子一句3分)18<text:s/>%</text:p>
      <text:p text:style-name="P669">這隻英俊年輕的袋鼠只有一歲。他最喜歡的地方是滑梯。</text:p>
      <text:p text:style-name="P670"><text:span text:style-name="T671">The handsome young <text:s/></text:span><text:span text:style-name="T672"><text:s text:c="3"/>1 <text:s text:c="2"/></text:span><text:span text:style-name="T673"><text:s/>is only one year old. His<text:s/></text:span><text:span text:style-name="T674">favorite<text:s/></text:span><text:span text:style-name="T675"><text:s text:c="2"/></text:span><text:span text:style-name="T676">2</text:span><text:span text:style-name="T677"><text:s text:c="3"/></text:span><text:span text:style-name="T678"><text:s/></text:span><text:span text:style-name="T679">is the<text:s/></text:span><text:span text:style-name="T680"><text:s text:c="3"/></text:span><text:span text:style-name="T681">3</text:span><text:span text:style-name="T682"><text:s text:c="3"/></text:span><text:span text:style-name="T683">.<text:s/></text:span></text:p>
      <text:p text:style-name="P684"/>
      <text:p text:style-name="P685">Hugh：看這件漂亮的道服。它是我送的。<text:s/>Mary：它真酷。謝謝。<text:s text:c="2"/>Hugh:不客氣。<text:tab/></text:p>
      <text:p text:style-name="P686"><text:span text:style-name="T687">Hugh:<text:s/></text:span><text:span text:style-name="T688"><text:s text:c="3"/>4 <text:s text:c="2"/></text:span><text:span text:style-name="T689"><text:s/></text:span><text:span text:style-name="T690"><text:s text:c="3"/>5 <text:s text:c="2"/></text:span><text:span text:style-name="T691"><text:s/>this</text:span><text:span text:style-name="T692"><text:s/></text:span><text:span text:style-name="T693">beautiful</text:span><text:span text:style-name="T694"><text:s/></text:span><text:span text:style-name="T695"><text:s text:c="3"/>6 <text:s text:c="2"/></text:span><text:span text:style-name="T696">. It's<text:s/></text:span><text:span text:style-name="T697"><text:s text:c="2"/>7 <text:s text:c="2"/></text:span><text:span text:style-name="T698"><text:s/></text:span><text:span text:style-name="T699">me</text:span><text:span text:style-name="T700">(</text:span><text:span text:style-name="T701">我</text:span><text:span text:style-name="T702">)</text:span><text:span text:style-name="T703">. Mary: It's cool.<text:s/></text:span><text:span text:style-name="T704">Thank</text:span><text:span text:style-name="T705">s</text:span><text:span text:style-name="T706">. Hugh:</text:span><text:span text:style-name="T707"><text:s/></text:span><text:span text:style-name="T708"><text:s text:c="2"/>8</text:span><text:span text:style-name="T709">__</text:span><text:span text:style-name="T710"><text:s text:c="2"/></text:span><text:span text:style-name="T711"><text:s/></text:span><text:span text:style-name="T712"><text:s text:c="3"/>9 <text:s text:c="2"/></text:span><text:span text:style-name="T713">.</text:span></text:p>
      <text:p text:style-name="P714"/>
      <text:p text:style-name="P715">10我的眼鏡沒有在浴室裡嗎？</text:p>
      <text:p text:style-name="P716">_________________________________</text:p>
      <text:p text:style-name="P717"/>
      <text:p text:style-name="P718">11在這臥室裡每樣東西都是顛倒的嗎?</text:p>
      <text:p text:style-name="P719">_________________________________</text:p>
      <text:p text:style-name="P720"/>
      <text:p text:style-name="P721"><text:span text:style-name="T722">1</text:span><text:span text:style-name="T723">2</text:span><text:span text:style-name="T724">在Sam的背上有兩隻小無尾熊。</text:span></text:p>
      <text:p text:style-name="P725">_________________________________</text:p>
      <text:p text:style-name="P726"/>
      <text:soft-page-break/>
      <text:p text:style-name="P727">新北市立溪崑國民中學107學年度第一學期第二次定期評量 英語科 答案卷</text:p>
      <text:p text:style-name="P736"><draw:connector draw:type="line" svg:x1="0.01736in" svg:y1="0.41806in" svg:x2="7.11319in" svg:y2="0.41806in" draw:z-index="251661312" draw:id="id1" draw:style-name="a16" draw:name="直線接點 5" text:anchor-type="paragraph"><svg:title/><svg:desc/></draw:connector><text:span text:style-name="T737">七年級</text:span><text:span text:style-name="T738">　　　</text:span><text:span text:style-name="T739">班 座號</text:span><text:span text:style-name="T740">　　　</text:span><text:span text:style-name="T741"><text:s/>姓名</text:span><text:span text:style-name="T742">　　　　　　　　</text:span><text:span text:style-name="T743"><text:s/></text:span></text:p>
      <text:p text:style-name="P744"><text:span text:style-name="T745">四、<text:s/></text:span><text:span text:style-name="T746">可數名詞單數變複數</text:span><text:span text:style-name="T747">(每題1分)6 %</text:span></text:p>
      <table:table table:style-name="Table748">
        <table:table-columns>
          <table:table-column table:style-name="TableColumn749"/>
          <table:table-column table:style-name="TableColumn750"/>
          <table:table-column table:style-name="TableColumn751"/>
          <table:table-column table:style-name="TableColumn752"/>
          <table:table-column table:style-name="TableColumn753"/>
          <table:table-column table:style-name="TableColumn754"/>
        </table:table-columns>
        <table:table-row table:style-name="TableRow755">
          <table:table-cell table:style-name="TableCell756">
            <text:p text:style-name="P757">1</text:p>
          </table:table-cell>
          <table:table-cell table:style-name="TableCell758">
            <text:p text:style-name="P759"/>
          </table:table-cell>
          <table:table-cell table:style-name="TableCell760">
            <text:p text:style-name="P761">2</text:p>
          </table:table-cell>
          <table:table-cell table:style-name="TableCell762">
            <text:p text:style-name="P763"/>
          </table:table-cell>
          <table:table-cell table:style-name="TableCell764">
            <text:p text:style-name="P765">3</text:p>
          </table:table-cell>
          <table:table-cell table:style-name="TableCell766">
            <text:p text:style-name="P767"/>
          </table:table-cell>
        </table:table-row>
        <table:table-row table:style-name="TableRow768">
          <table:table-cell table:style-name="TableCell769">
            <text:p text:style-name="P770">4</text:p>
          </table:table-cell>
          <table:table-cell table:style-name="TableCell771">
            <text:p text:style-name="P772"/>
          </table:table-cell>
          <table:table-cell table:style-name="TableCell773">
            <text:p text:style-name="P774">5</text:p>
          </table:table-cell>
          <table:table-cell table:style-name="TableCell775">
            <text:p text:style-name="P776"/>
          </table:table-cell>
          <table:table-cell table:style-name="TableCell777">
            <text:p text:style-name="P778">6</text:p>
          </table:table-cell>
          <table:table-cell table:style-name="TableCell779">
            <text:p text:style-name="P780"/>
          </table:table-cell>
        </table:table-row>
      </table:table>
      <text:p text:style-name="P781"/>
      <text:p text:style-name="內文"><text:span text:style-name="T782">五、依提示改寫句子</text:span><text:span text:style-name="T783">6%</text:span><text:span text:style-name="T784">(每題2分)</text:span></text:p>
      <table:table table:style-name="Table785">
        <table:table-columns>
          <table:table-column table:style-name="TableColumn786"/>
        </table:table-columns>
        <table:table-row table:style-name="TableRow787">
          <table:table-cell table:style-name="TableCell788">
            <text:p text:style-name="P789">1</text:p>
          </table:table-cell>
        </table:table-row>
        <table:table-row table:style-name="TableRow790">
          <table:table-cell table:style-name="TableCell791">
            <text:p text:style-name="P792">2</text:p>
          </table:table-cell>
        </table:table-row>
        <table:table-row table:style-name="TableRow793">
          <table:table-cell table:style-name="TableCell794">
            <text:p text:style-name="P795">3</text:p>
          </table:table-cell>
        </table:table-row>
      </table:table>
      <text:p text:style-name="P796"/>
      <text:p text:style-name="內文"><text:span text:style-name="T797">六、翻譯</text:span><text:span text:style-name="T798">18%</text:span><text:span text:style-name="T799">(每格1分；句子一句3分)</text:span></text:p>
      <table:table table:style-name="Table800">
        <table:table-columns>
          <table:table-column table:style-name="TableColumn801"/>
          <table:table-column table:style-name="TableColumn802"/>
          <table:table-column table:style-name="TableColumn803"/>
          <table:table-column table:style-name="TableColumn804"/>
          <table:table-column table:style-name="TableColumn805"/>
          <table:table-column table:style-name="TableColumn806"/>
        </table:table-columns>
        <table:table-row table:style-name="TableRow807">
          <table:table-cell table:style-name="TableCell808">
            <text:p text:style-name="P809">1</text:p>
          </table:table-cell>
          <table:table-cell table:style-name="TableCell810">
            <text:p text:style-name="P811"/>
          </table:table-cell>
          <table:table-cell table:style-name="TableCell812">
            <text:p text:style-name="P813">2</text:p>
          </table:table-cell>
          <table:table-cell table:style-name="TableCell814">
            <text:p text:style-name="P815"/>
          </table:table-cell>
          <table:table-cell table:style-name="TableCell816">
            <text:p text:style-name="P817">3</text:p>
          </table:table-cell>
          <table:table-cell table:style-name="TableCell818">
            <text:p text:style-name="P819"/>
          </table:table-cell>
        </table:table-row>
        <table:table-row table:style-name="TableRow820">
          <table:table-cell table:style-name="TableCell821">
            <text:p text:style-name="P822">4</text:p>
          </table:table-cell>
          <table:table-cell table:style-name="TableCell823">
            <text:p text:style-name="P824"/>
          </table:table-cell>
          <table:table-cell table:style-name="TableCell825">
            <text:p text:style-name="P826">5</text:p>
          </table:table-cell>
          <table:table-cell table:style-name="TableCell827">
            <text:p text:style-name="P828"/>
          </table:table-cell>
          <table:table-cell table:style-name="TableCell829">
            <text:p text:style-name="P830">6</text:p>
          </table:table-cell>
          <table:table-cell table:style-name="TableCell831">
            <text:p text:style-name="P832"/>
          </table:table-cell>
        </table:table-row>
        <table:table-row table:style-name="TableRow833">
          <table:table-cell table:style-name="TableCell834">
            <text:p text:style-name="P835">7</text:p>
          </table:table-cell>
          <table:table-cell table:style-name="TableCell836">
            <text:p text:style-name="P837"/>
          </table:table-cell>
          <table:table-cell table:style-name="TableCell838">
            <text:p text:style-name="P839">8</text:p>
          </table:table-cell>
          <table:table-cell table:style-name="TableCell840">
            <text:p text:style-name="P841"/>
          </table:table-cell>
          <table:table-cell table:style-name="TableCell842">
            <text:p text:style-name="P843">9</text:p>
          </table:table-cell>
          <table:table-cell table:style-name="TableCell844">
            <text:p text:style-name="P845"/>
          </table:table-cell>
        </table:table-row>
        <table:table-row table:style-name="TableRow846">
          <table:table-cell table:style-name="TableCell847" table:number-columns-spanned="6">
            <text:p text:style-name="P848">10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49">
          <table:table-cell table:style-name="TableCell850" table:number-columns-spanned="6">
            <text:p text:style-name="P851">11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52">
          <table:table-cell table:style-name="TableCell853" table:number-columns-spanned="6">
            <text:p text:style-name="P854">12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855"/>
      <text:soft-page-break/>
      <text:p text:style-name="P856">107-1-1 <text:s/>七年級 <text:s/>英語科－解答</text:p>
      <text:p text:style-name="P857">一、聽力測驗<text:s/>30%</text:p>
      <text:p text:style-name="P858">1~5 BCCBA <text:s text:c="3"/>6~10 BACBA <text:s text:c="3"/>11~15 CCABA</text:p>
      <text:p text:style-name="P859">二、綜合測驗34%</text:p>
      <text:p text:style-name="內文"><text:span text:style-name="T860">16~20 BADAD <text:s/>21~25 DBCBA <text:s text:c="2"/>26~30 BCABC <text:s text:c="2"/>31~32 DC</text:span></text:p>
      <text:p text:style-name="P861"/>
      <text:p text:style-name="內文"><text:span text:style-name="T862">三、閱讀測驗</text:span><text:span text:style-name="T863">6%</text:span></text:p>
      <text:p text:style-name="P864">33~35CDA</text:p>
      <text:p text:style-name="P865"/>
      <text:p text:style-name="P866"><text:span text:style-name="T867">四、</text:span><text:span text:style-name="T868">可數名詞單數變複數</text:span><text:span text:style-name="T869">(</text:span><text:span text:style-name="T870">每題</text:span><text:span text:style-name="T871">1</text:span><text:span text:style-name="T872">分</text:span><text:span text:style-name="T873">)6 %</text:span></text:p>
      <text:p text:style-name="P874"><text:span text:style-name="T875">1.<text:s/></text:span><text:span text:style-name="T876">wives</text:span><text:span text:style-name="T877"><text:tab/><text:s text:c="22"/>2. boys <text:s text:c="12"/>3. bananas</text:span><text:span text:style-name="T878"><text:tab/><text:s text:c="14"/></text:span></text:p>
      <text:p text:style-name="內文"><text:span text:style-name="T879">4. families <text:s text:c="20"/>5. watches <text:s text:c="10"/>6. hippos</text:span></text:p>
      <text:p text:style-name="P880"><text:span text:style-name="T881">五、</text:span><text:span text:style-name="T882">依提示改寫句子</text:span><text:span text:style-name="T883">(</text:span><text:span text:style-name="T884">每題</text:span><text:span text:style-name="T885">2</text:span><text:span text:style-name="T886">分</text:span><text:span text:style-name="T887">)6 %</text:span></text:p>
      <text:p text:style-name="P888"><text:span text:style-name="T889">1.</text:span><text:span text:style-name="T890">What are</text:span><text:span text:style-name="T891"><text:s/></text:span><text:span text:style-name="T892">they(these, those)?</text:span><text:span text:style-name="T893"><text:s/></text:span></text:p>
      <text:p text:style-name="P894"/>
      <text:p text:style-name="P895"><text:span text:style-name="T896">2.</text:span><text:span text:style-name="T897">There is</text:span><text:span text:style-name="T898"><text:s/></text:span><text:span text:style-name="T899">a student in the classroom.</text:span></text:p>
      <text:p text:style-name="P900"/>
      <text:p text:style-name="P901"><text:span text:style-name="T902">3.</text:span><text:span text:style-name="T903">Aren’t</text:span><text:span text:style-name="T904"><text:s/></text:span><text:span text:style-name="T905">the blue pens old?</text:span><text:span text:style-name="T906"><text:s/>(</text:span><text:span text:style-name="T907">Are the blue pens</text:span><text:span text:style-name="T908"><text:s/></text:span><text:span text:style-name="T909">not old?</text:span><text:span text:style-name="T910">)</text:span></text:p>
      <text:p text:style-name="P911"/>
      <text:p text:style-name="P912"><text:span text:style-name="T913">六、</text:span><text:span text:style-name="T914">翻譯：</text:span><text:span text:style-name="T915">(</text:span><text:span text:style-name="T916">每格</text:span><text:span text:style-name="T917">1</text:span><text:span text:style-name="T918">分；翻譯句子一句</text:span><text:span text:style-name="T919">3</text:span><text:span text:style-name="T920">分</text:span><text:span text:style-name="T921">)18 %</text:span></text:p>
      <text:p text:style-name="內文"><text:span text:style-name="T922">1. kangaroo <text:s text:c="2"/>2. place <text:s text:c="4"/>3. slide <text:s text:c="5"/>4 . Look <text:s text:c="5"/>5. at</text:span><text:span text:style-name="T923"><text:s text:c="7"/>6. costume <text:s/></text:span></text:p>
      <text:p text:style-name="內文"><text:span text:style-name="T924">7. from <text:s text:c="5"/>8. You’re</text:span><text:span text:style-name="T925"><text:s text:c="3"/>9. welcome <text:s/></text:span></text:p>
      <text:p text:style-name="P926"/>
      <text:p text:style-name="內文"><text:span text:style-name="T927">10.</text:span><text:span text:style-name="T928">Aren’t</text:span><text:span text:style-name="T929"><text:s/></text:span><text:span text:style-name="T930">my glasses</text:span><text:span text:style-name="T931"><text:s/></text:span><text:span text:style-name="T932">in the bathroom?</text:span><text:span text:style-name="T933">(<text:s/></text:span><text:span text:style-name="T934">Are</text:span><text:span text:style-name="T935"><text:s/></text:span><text:span text:style-name="T936">my glasses not</text:span><text:span text:style-name="T937"><text:s/></text:span><text:span text:style-name="T938">in the bathroom?</text:span><text:span text:style-name="T939">)</text:span></text:p>
      <text:p text:style-name="P940"/>
      <text:p text:style-name="P941"><text:span text:style-name="T942">11.<text:s/></text:span><text:span text:style-name="T943">Is everything</text:span><text:span text:style-name="T944"><text:s/></text:span><text:span text:style-name="T945">upside down</text:span><text:span text:style-name="T946"><text:s/></text:span><text:span text:style-name="T947">in the bedroom?</text:span></text:p>
      <text:p text:style-name="P948"/>
      <text:p text:style-name="P949"><text:span text:style-name="T950">12.</text:span><text:span text:style-name="T951"><text:s/></text:span><text:span text:style-name="T952">There are</text:span><text:span text:style-name="T953"><text:s/></text:span><text:span text:style-name="T954">two small koalas</text:span><text:span text:style-name="T955"><text:s/></text:span><text:span text:style-name="T956">on Sam's back.</text:span></text:p>
      <text:p text:style-name="P957"/>
      <text:p text:style-name="P958"/>
      <text:soft-page-break/>
      <text:p text:style-name="P959"><text:span text:style-name="T960">新北市立溪崑國民中學</text:span><text:span text:style-name="T961">10</text:span><text:span text:style-name="T962">7</text:span><text:span text:style-name="T963">學年度第</text:span><text:span text:style-name="T964">一</text:span><text:span text:style-name="T965">學期</text:span><text:span text:style-name="T966">第二次定期評量</text:span></text:p>
      <text:p text:style-name="P967"><text:span text:style-name="T968">七年級<text:s/></text:span><text:span text:style-name="T969">英語科</text:span><text:span text:style-name="T970"><text:s/>聽力測驗稿</text:span></text:p>
      <text:h text:style-name="P971" text:outline-level="1">A.辨識句意：根據聽到的內容，選出符合描述的圖片或符合圖片的描述。</text:h>
      <text:p text:style-name="P972"><text:span text:style-name="T973">1.</text:span><text:bookmark-start text:name="A_CE8559100B49428FB7377784BB4B2CEE"/><text:bookmark-start text:name="S_CE8559100B49428FB7377784BB4B2CEE"/><text:span text:style-name="T974">答案：</text:span><text:bookmark-start text:name="W_CE8559100B49428FB7377784BB4B2CEE"/><text:span text:style-name="T975">(Ａ)</text:span><text:bookmark-start text:name="E_CE8559100B49428FB7377784BB4B2CEE"/><text:bookmark-end text:name="A_CE8559100B49428FB7377784BB4B2CEE"/><text:bookmark-end text:name="W_CE8559100B49428FB7377784BB4B2CEE"/><text:span text:style-name="T976">Abby and Nancy are cute and young nurses.</text:span></text:p>
      <text:p text:style-name="P977"><text:bookmark-end text:name="S_CE8559100B49428FB7377784BB4B2CEE"/><text:bookmark-end text:name="E_CE8559100B49428FB7377784BB4B2CEE"/><text:span text:style-name="T978">2.</text:span><text:bookmark-start text:name="A_912861EE79134247A3E0E95115B93578"/><text:bookmark-start text:name="S_912861EE79134247A3E0E95115B93578"/><text:span text:style-name="T979">答案：</text:span><text:bookmark-start text:name="W_912861EE79134247A3E0E95115B93578"/><text:span text:style-name="T980">(Ｃ)</text:span><text:bookmark-start text:name="E_912861EE79134247A3E0E95115B93578"/><text:bookmark-end text:name="A_912861EE79134247A3E0E95115B93578"/><text:bookmark-end text:name="W_912861EE79134247A3E0E95115B93578"/><text:span text:style-name="T981">A: Who</text:span><text:span text:style-name="T982">’</text:span><text:span text:style-name="T983">s this hat for?</text:span></text:p>
      <text:p text:style-name="P984">B: It’s for Cheryl. <text:s/>Today is her birthday.</text:p>
      <text:p text:style-name="P985"><text:bookmark-end text:name="S_912861EE79134247A3E0E95115B93578"/><text:bookmark-end text:name="E_912861EE79134247A3E0E95115B93578"/><text:span text:style-name="T986">3.</text:span><text:bookmark-start text:name="A_C79F2676FC264303ACF9B89410F34A0F"/><text:bookmark-start text:name="S_C79F2676FC264303ACF9B89410F34A0F"/><text:span text:style-name="T987">答案：</text:span><text:bookmark-start text:name="W_C79F2676FC264303ACF9B89410F34A0F"/><text:span text:style-name="T988">(Ｃ)</text:span><text:bookmark-start text:name="E_C79F2676FC264303ACF9B89410F34A0F"/><text:bookmark-end text:name="A_C79F2676FC264303ACF9B89410F34A0F"/><text:bookmark-end text:name="W_C79F2676FC264303ACF9B89410F34A0F"/><text:span text:style-name="T989">The cat is on the chair.</text:span></text:p>
      <text:p text:style-name="P990"><text:bookmark-end text:name="S_C79F2676FC264303ACF9B89410F34A0F"/><text:bookmark-end text:name="E_C79F2676FC264303ACF9B89410F34A0F"/><text:span text:style-name="T991">4.</text:span><text:bookmark-start text:name="A_B789210431FF481EB40909B651A569B2"/><text:bookmark-start text:name="S_B789210431FF481EB40909B651A569B2"/><text:span text:style-name="T992">答案：</text:span><text:bookmark-start text:name="W_B789210431FF481EB40909B651A569B2"/><text:span text:style-name="T993">(Ｂ)</text:span><text:bookmark-start text:name="E_B789210431FF481EB40909B651A569B2"/><text:bookmark-end text:name="A_B789210431FF481EB40909B651A569B2"/><text:bookmark-end text:name="W_B789210431FF481EB40909B651A569B2"/><text:span text:style-name="T994">These big balls are in a small box.</text:span></text:p>
      <text:p text:style-name="P995"><text:bookmark-end text:name="S_B789210431FF481EB40909B651A569B2"/><text:bookmark-end text:name="E_B789210431FF481EB40909B651A569B2"/><text:span text:style-name="T996">5.</text:span><text:bookmark-start text:name="A_EB8F5BC16103487B9F9E53349FB805F3"/><text:bookmark-start text:name="S_EB8F5BC16103487B9F9E53349FB805F3"/><text:span text:style-name="T997">答案：</text:span><text:bookmark-start text:name="W_8CF316CFD02146A096642894EC22700D"/><text:bookmark-start text:name="A_8CF316CFD02146A096642894EC22700D"/><text:bookmark-start text:name="E_EB8F5BC16103487B9F9E53349FB805F3"/><text:bookmark-end text:name="A_EB8F5BC16103487B9F9E53349FB805F3"/><text:span text:style-name="T998">(Ａ)</text:span><text:bookmark-end text:name="W_8CF316CFD02146A096642894EC22700D"/><text:bookmark-end text:name="A_8CF316CFD02146A096642894EC22700D"/><text:span text:style-name="T999">There aren’t any birds in the tree</text:span><text:span text:style-name="T1000">.</text:span></text:p>
      <text:h text:style-name="P1001" text:outline-level="1"><text:bookmark-end text:name="S_EB8F5BC16103487B9F9E53349FB805F3"/><text:bookmark-end text:name="E_EB8F5BC16103487B9F9E53349FB805F3"/></text:h>
      <text:h text:style-name="P1002" text:outline-level="1">B.基本問答：根據聽到的內容，選出一個最適合的回應或最適合的問句。</text:h>
      <text:p text:style-name="P1003"><text:span text:style-name="T1004">6</text:span><text:span text:style-name="T1005">.</text:span><text:bookmark-start text:name="A_3121E234925A46FC9FB55069591D30A7"/><text:bookmark-start text:name="S_3121E234925A46FC9FB55069591D30A7"/><text:span text:style-name="T1006">答案：</text:span><text:bookmark-start text:name="W_3121E234925A46FC9FB55069591D30A7"/><text:span text:style-name="T1007">(Ｂ)</text:span><text:bookmark-start text:name="E_3121E234925A46FC9FB55069591D30A7"/><text:bookmark-end text:name="A_3121E234925A46FC9FB55069591D30A7"/><text:bookmark-end text:name="W_3121E234925A46FC9FB55069591D30A7"/><text:span text:style-name="T1008">Jeff, the pencil cases are very cute. <text:s/>Who are they from?</text:span></text:p>
      <text:p text:style-name="P1009"><text:bookmark-end text:name="S_3121E234925A46FC9FB55069591D30A7"/><text:bookmark-end text:name="E_3121E234925A46FC9FB55069591D30A7"/><text:span text:style-name="T1010">7</text:span><text:span text:style-name="T1011">.</text:span><text:bookmark-start text:name="A_8BB5148891A041AE9D5C13B340350047"/><text:bookmark-start text:name="S_8BB5148891A041AE9D5C13B340350047"/><text:span text:style-name="T1012">答案：</text:span><text:bookmark-start text:name="W_8BB5148891A041AE9D5C13B340350047"/><text:span text:style-name="T1013">(Ａ)</text:span><text:bookmark-start text:name="E_8BB5148891A041AE9D5C13B340350047"/><text:bookmark-end text:name="A_8BB5148891A041AE9D5C13B340350047"/><text:bookmark-end text:name="W_8BB5148891A041AE9D5C13B340350047"/><text:span text:style-name="T1014">Where are our notebooks?</text:span></text:p>
      <text:p text:style-name="P1015"><text:bookmark-end text:name="S_8BB5148891A041AE9D5C13B340350047"/><text:bookmark-end text:name="E_8BB5148891A041AE9D5C13B340350047"/><text:span text:style-name="T1016">8</text:span><text:span text:style-name="T1017">.</text:span><text:bookmark-start text:name="A_AB13BB5916BE43FFAC9DE8716A6F600F"/><text:bookmark-start text:name="S_AB13BB5916BE43FFAC9DE8716A6F600F"/><text:span text:style-name="T1018">答案：</text:span><text:bookmark-start text:name="W_AB13BB5916BE43FFAC9DE8716A6F600F"/><text:span text:style-name="T1019">(Ｃ)</text:span><text:bookmark-start text:name="E_AB13BB5916BE43FFAC9DE8716A6F600F"/><text:bookmark-end text:name="A_AB13BB5916BE43FFAC9DE8716A6F600F"/><text:bookmark-end text:name="W_AB13BB5916BE43FFAC9DE8716A6F600F"/><text:span text:style-name="T1020">Are there any students in the classroom?</text:span></text:p>
      <text:p text:style-name="P1021"><text:bookmark-end text:name="S_AB13BB5916BE43FFAC9DE8716A6F600F"/><text:bookmark-end text:name="E_AB13BB5916BE43FFAC9DE8716A6F600F"/><text:span text:style-name="T1022">9</text:span><text:span text:style-name="T1023">.</text:span><text:bookmark-start text:name="A_B50102B5757A4711B44277F9683BCBC7"/><text:bookmark-start text:name="S_B50102B5757A4711B44277F9683BCBC7"/><text:span text:style-name="T1024">答案：</text:span><text:bookmark-start text:name="W_B50102B5757A4711B44277F9683BCBC7"/><text:span text:style-name="T1025">(Ａ)</text:span><text:bookmark-start text:name="E_B50102B5757A4711B44277F9683BCBC7"/><text:bookmark-end text:name="A_B50102B5757A4711B44277F9683BCBC7"/><text:bookmark-end text:name="W_B50102B5757A4711B44277F9683BCBC7"/><text:span text:style-name="T1026">What is on the slide now?</text:span></text:p>
      <text:p text:style-name="P1027"><text:bookmark-end text:name="S_B50102B5757A4711B44277F9683BCBC7"/><text:bookmark-end text:name="E_B50102B5757A4711B44277F9683BCBC7"/><text:span text:style-name="T1028">10</text:span><text:span text:style-name="T1029">.</text:span><text:bookmark-start text:name="A_80A43F965A16422EB38D07A2131FEBFE"/><text:bookmark-start text:name="S_80A43F965A16422EB38D07A2131FEBFE"/><text:span text:style-name="T1030">答案：</text:span><text:bookmark-start text:name="W_80A43F965A16422EB38D07A2131FEBFE"/><text:span text:style-name="T1031">(Ａ)</text:span><text:bookmark-start text:name="E_80A43F965A16422EB38D07A2131FEBFE"/><text:bookmark-end text:name="A_80A43F965A16422EB38D07A2131FEBFE"/><text:bookmark-end text:name="W_80A43F965A16422EB38D07A2131FEBFE"/><text:span text:style-name="T1032">Are they your glasses?</text:span></text:p>
      <text:h text:style-name="P1033" text:outline-level="1"><text:bookmark-end text:name="S_80A43F965A16422EB38D07A2131FEBFE"/><text:bookmark-end text:name="E_80A43F965A16422EB38D07A2131FEBFE"/></text:h>
      <text:h text:style-name="P1034" text:outline-level="1">C.言談理解：根據聽到的內容，選出一個最適合的答案。</text:h>
      <text:p text:style-name="P1035"><text:span text:style-name="T1036">1</text:span><text:span text:style-name="T1037">1.</text:span><text:bookmark-start text:name="A_F35894CEB1C74ED5B3999745A86CCE30"/><text:bookmark-start text:name="S_F35894CEB1C74ED5B3999745A86CCE30"/><text:span text:style-name="T1038">答案：</text:span><text:bookmark-start text:name="W_F35894CEB1C74ED5B3999745A86CCE30"/><text:span text:style-name="T1039">(Ｃ)</text:span><text:bookmark-start text:name="E_F35894CEB1C74ED5B3999745A86CCE30"/><text:bookmark-end text:name="A_F35894CEB1C74ED5B3999745A86CCE30"/><text:bookmark-end text:name="W_F35894CEB1C74ED5B3999745A86CCE30"/><text:span text:style-name="T1040">M: Look at the gi</text:span><text:span text:style-name="T1041">f</text:span><text:span text:style-name="T1042">ts, Jane. <text:s/>The watches are from your brothers, the pencil case is from Lucy, and the scooter is from me.</text:span></text:p>
      <text:p text:style-name="P1043">G: Thank you, Dad.</text:p>
      <text:p text:style-name="P1044">M: Happy birthday, Jane.</text:p>
      <text:p text:style-name="P1045"><text:span text:style-name="T1046">Q: What is the gi</text:span><text:span text:style-name="T1047">f</text:span><text:span text:style-name="T1048">t for Jane from Lucy?</text:span></text:p>
      <text:p text:style-name="P1049"><text:bookmark-end text:name="S_F35894CEB1C74ED5B3999745A86CCE30"/><text:bookmark-end text:name="E_F35894CEB1C74ED5B3999745A86CCE30"/><text:span text:style-name="T1050">1</text:span><text:span text:style-name="T1051">2.</text:span><text:bookmark-start text:name="A_6E14192FCBB847F98C7A9CCF6FECBBAB"/><text:bookmark-start text:name="S_6E14192FCBB847F98C7A9CCF6FECBBAB"/><text:span text:style-name="T1052">答案：</text:span><text:bookmark-start text:name="W_6E14192FCBB847F98C7A9CCF6FECBBAB"/><text:span text:style-name="T1053">(Ｃ)</text:span><text:bookmark-start text:name="E_6E14192FCBB847F98C7A9CCF6FECBBAB"/><text:bookmark-end text:name="A_6E14192FCBB847F98C7A9CCF6FECBBAB"/><text:bookmark-end text:name="W_6E14192FCBB847F98C7A9CCF6FECBBAB"/><text:span text:style-name="T1054">W: Kevin, where are you?</text:span></text:p>
      <text:p text:style-name="P1055">M: I’m in the dining room.</text:p>
      <text:p text:style-name="P1056">W: Where is my red bag?</text:p>
      <text:p text:style-name="P1057">M: It is on the table.</text:p>
      <text:p text:style-name="P1058">W: Great! <text:s/>How about the apples?</text:p>
      <text:p text:style-name="P1059">M: They are on the table, too.</text:p>
      <text:p text:style-name="P1060">Q: What are on the table?</text:p>
      <text:p text:style-name="P1061"><text:bookmark-end text:name="S_6E14192FCBB847F98C7A9CCF6FECBBAB"/><text:bookmark-end text:name="E_6E14192FCBB847F98C7A9CCF6FECBBAB"/><text:span text:style-name="T1062">1</text:span><text:span text:style-name="T1063">3.</text:span><text:bookmark-start text:name="A_2D311C934EAB448BA74AD149CDC98A29"/><text:bookmark-start text:name="S_2D311C934EAB448BA74AD149CDC98A29"/><text:span text:style-name="T1064">答案：</text:span><text:bookmark-start text:name="W_2D311C934EAB448BA74AD149CDC98A29"/><text:span text:style-name="T1065">(Ａ)</text:span><text:bookmark-start text:name="E_2D311C934EAB448BA74AD149CDC98A29"/><text:bookmark-end text:name="A_2D311C934EAB448BA74AD149CDC98A29"/><text:bookmark-end text:name="W_2D311C934EAB448BA74AD149CDC98A29"/><text:span text:style-name="T1066">M: Today is my birthday. <text:s/>There are some gi</text:span><text:span text:style-name="T1067">f</text:span><text:span text:style-name="T1068">ts on the table. <text:s/>A book is in the red box. <text:s/>The green box is from my cousin, Eric. <text:s/>A toy car is in it. <text:s/>The white box is a gi</text:span><text:span text:style-name="T1069">f</text:span><text:span text:style-name="T1070">t from my wife, Mary. <text:s/>Maybe it</text:span><text:span text:style-name="T1071">’</text:span><text:span text:style-name="T1072">s a watch.</text:span></text:p>
      <text:p text:style-name="P1073">Q: Where is the toy car?</text:p>
      <text:p text:style-name="P1074"><text:bookmark-end text:name="S_2D311C934EAB448BA74AD149CDC98A29"/><text:bookmark-end text:name="E_2D311C934EAB448BA74AD149CDC98A29"/><text:span text:style-name="T1075">1</text:span><text:span text:style-name="T1076">4.</text:span><text:bookmark-start text:name="A_E5A56407977148D1AA64BCAFDC0BC1AD"/><text:bookmark-start text:name="S_E5A56407977148D1AA64BCAFDC0BC1AD"/><text:span text:style-name="T1077">答案：</text:span><text:bookmark-start text:name="W_E5A56407977148D1AA64BCAFDC0BC1AD"/><text:span text:style-name="T1078">(Ｂ)</text:span><text:bookmark-start text:name="E_E5A56407977148D1AA64BCAFDC0BC1AD"/><text:bookmark-end text:name="A_E5A56407977148D1AA64BCAFDC0BC1AD"/><text:bookmark-end text:name="W_E5A56407977148D1AA64BCAFDC0BC1AD"/><text:span text:style-name="T1079">M: This is my new comic book. <text:s/>Elephant Billy is strong, Bird Judy is nice, Fox Lily is smart, and Koala Ted is handsome and cute. <text:s/>They are very happy at Cool School.</text:span></text:p>
      <text:p text:style-name="P1080">Q: What is the boy’s new comic book about?</text:p>
      <text:p text:style-name="P1081"><text:bookmark-end text:name="S_E5A56407977148D1AA64BCAFDC0BC1AD"/><text:bookmark-end text:name="E_E5A56407977148D1AA64BCAFDC0BC1AD"/><text:span text:style-name="T1082">1</text:span><text:span text:style-name="T1083">5.</text:span><text:bookmark-start text:name="A_2424814605F04A2F995EA2E4C41C5771"/><text:bookmark-start text:name="S_2424814605F04A2F995EA2E4C41C5771"/><text:span text:style-name="T1084">答案：</text:span><text:bookmark-start text:name="W_2424814605F04A2F995EA2E4C41C5771"/><text:span text:style-name="T1085">(Ａ)</text:span><text:bookmark-start text:name="E_2424814605F04A2F995EA2E4C41C5771"/><text:bookmark-end text:name="A_2424814605F04A2F995EA2E4C41C5771"/><text:bookmark-end text:name="W_2424814605F04A2F995EA2E4C41C5771"/><text:span text:style-name="T1086">W: Welcome to the Amazing Zoo. <text:s/>There are many kangaroos, tigers, and koalas here.</text:span></text:p>
      <text:p text:style-name="P1087">B: Really? <text:s/>Are there any zebras here?</text:p>
      <text:p text:style-name="P1088">W: No, there aren’t any zebras here.</text:p>
      <text:p text:style-name="P1089"><text:span text:style-name="T1090">Q: Are there any tigers in the zoo? <text:s text:c="5"/></text:span><text:bookmark-end text:name="S_2424814605F04A2F995EA2E4C41C5771"/><text:bookmark-end text:name="E_2424814605F04A2F995EA2E4C41C5771"/><text:span text:style-name="T1091">PS: READ TWICE念兩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HNTimes-Roman" svg:font-family="HNTimes-Roman" style:font-family-generic="roman" svg:panose-1="0 0 0 0 0 0 0 0 0 0"/>
    <style:font-face style:name="Batang" svg:font-family="Batang" style:font-family-generic="roman" style:font-pitch="variable" svg:panose-1="2 3 6 0 0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testTypeHeader" style:display-name="testTypeHeader" style:family="paragraph" style:parent-style-name="標題1" style:next-style-name="內文" style:auto-update="true" style:default-outline-level="1">
      <style:paragraph-properties fo:keep-with-next="auto" style:snap-to-layout-grid="false" fo:margin-top="0in" fo:margin-bottom="0in" style:line-height-at-least="0.25in">
        <style:tab-stops>
          <style:tab-stop style:type="left" style:position="0.3333in"/>
        </style:tab-stops>
      </style:paragraph-properties>
      <style:text-properties style:font-name="Arial" style:font-name-asian="標楷體" style:font-name-complex="Times New Roman" fo:font-size="12pt" style:font-size-asian="12pt" fo:hyphenate="fals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A9_對話" style:display-name="A9_對話" style:family="paragraph" style:parent-style-name="內文">
      <style:paragraph-properties fo:line-height="0.3333in" fo:margin-left="1.25in" fo:text-indent="-1.25in">
        <style:tab-stops>
          <style:tab-stop style:type="right" style:position="-0.0833in"/>
        </style:tab-stops>
      </style:paragraph-properties>
      <style:text-properties style:font-name="Times New Roman" style:font-name-asian="新細明體" style:font-name-complex="HNTimes-Roman" style:letter-kerning="false" fo:font-size="14pt" style:font-size-asian="14pt" style:font-size-complex="15pt" fo:hyphenate="false"/>
    </style:style>
    <style:style style:name="A4_小標小節名" style:display-name="A4_小標(小節名)" style:family="paragraph" style:parent-style-name="內文">
      <style:paragraph-properties fo:margin-top="0.125in" fo:margin-bottom="0.0625in" fo:line-height="0.3333in"/>
      <style:text-properties style:font-name="Times New Roman" style:font-name-asian="標楷體" style:font-name-complex="Times New Roman" fo:font-weight="bold" style:font-weight-asian="bold" style:font-weight-complex="bold" fo:color="#000080" fo:font-size="16pt" style:font-size-asian="16pt" style:font-size-complex="12pt"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國中題目字元" style:display-name="國中題目 字元" style:family="text">
      <style:text-properties style:font-name="Times New Roman" style:font-name-asian="新細明體" style:font-name-complex="Times New Roman" style:letter-kerning="false" style:font-size-complex="12pt"/>
    </style:style>
    <style:style style:name="國中答案" style:display-name="國中答案" style:family="paragraph" style:parent-style-name="內文">
      <style:paragraph-properties style:snap-to-layout-grid="false"/>
      <style:text-properties style:font-name="Times New Roman" style:font-name-asian="新細明體" style:font-name-complex="Times New Roman" fo:color="#0000FF" style:letter-kerning="false" style:font-size-complex="12pt" fo:hyphenate="false"/>
    </style:style>
    <style:style style:name="國中答案字元" style:display-name="國中答案 字元" style:family="text">
      <style:text-properties style:font-name="Times New Roman" style:font-name-asian="新細明體" style:font-name-complex="Times New Roman" fo:color="#0000FF" style:letter-kerning="false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noSerialize" style:display-name="noSerialize" style:family="paragraph" style:parent-style-name="內文" style:auto-update="true">
      <style:paragraph-properties style:snap-to-layout-grid="false" style:line-height-at-least="0.1666in" fo:margin-left="0.0708in">
        <style:tab-stops/>
      </style:paragraph-properties>
      <style:text-properties style:font-name="Times New Roman" style:font-name-asian="標楷體" style:font-name-complex="Arial" style:font-weight-complex="bold" style:letter-kerning="false" style:language-asian="ru" style:country-asian="RU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6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7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8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0LVL1" style:family="text">
      <style:text-properties fo:font-size="12pt" style:font-size-asian="12pt"/>
    </style:style>
    <style:style style:name="WW_CharLFO1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3LVL1" style:family="text">
      <style:text-properties style:font-name-asian="Batang"/>
    </style:style>
    <style:style style:name="WW_CharLFO16LVL1" style:family="text">
      <style:text-properties fo:language="en" fo:country="US"/>
    </style:style>
    <style:style style:name="WW_CharLFO17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18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19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72in" text:min-label-width="0.5118in" text:list-level-position-and-space-mode="label-alignment">
          <style:list-level-label-alignment text:label-followed-by="space" fo:margin-left="0.709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0">
      <text:list-level-style-number text:level="1" text:style-name="WW_CharLFO10LVL1" style:num-suffix=".(   )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space" fo:margin-left="0.0986in" fo:text-indent="0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fo:text-align="end" text:space-before="0.0708in" text:min-label-width="0in" text:list-level-position-and-space-mode="label-alignment">
          <style:list-level-label-alignment text:label-followed-by="space" fo:margin-left="0.0708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728" style:parent-style-name="頁尾" style:family="paragraph">
      <style:paragraph-properties fo:text-align="center"/>
    </style:style>
    <style:style style:name="T729" style:parent-style-name="預設段落字型" style:family="text">
      <style:text-properties style:font-name="標楷體" style:font-name-asian="標楷體"/>
    </style:style>
    <style:style style:name="T730" style:parent-style-name="預設段落字型" style:family="text">
      <style:text-properties style:font-name="標楷體" style:font-name-asian="標楷體"/>
    </style:style>
    <style:style style:name="T731" style:parent-style-name="預設段落字型" style:family="text">
      <style:text-properties style:font-name="標楷體" style:font-name-asian="標楷體" fo:language="zh" fo:country="TW"/>
    </style:style>
    <style:style style:name="T732" style:parent-style-name="預設段落字型" style:family="text">
      <style:text-properties style:font-name="標楷體" style:font-name-asian="標楷體"/>
    </style:style>
    <style:style style:name="T733" style:parent-style-name="預設段落字型" style:family="text">
      <style:text-properties style:font-name="標楷體" style:font-name-asian="標楷體"/>
    </style:style>
    <style:style style:name="T734" style:parent-style-name="預設段落字型" style:family="text">
      <style:text-properties style:font-name="標楷體" style:font-name-asian="標楷體"/>
    </style:style>
    <style:style style:name="T735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3</text:span><text:span text:style-name="T8">頁</text:span><text:span text:style-name="T9">】</text:span></text:p>
      </style:footer>
    </style:master-page>
    <style:master-page style:name="MP1" style:page-layout-name="PL1">
      <style:footer>
        <text:p text:style-name="P728"><text:span text:style-name="T729">【</text:span><text:span text:style-name="T730">第</text:span><text:span text:style-name="T731"><text:page-number text:fixed="false">1</text:page-number></text:span><text:span text:style-name="T732">頁，共</text:span><text:span text:style-name="T733">3</text:span><text:span text:style-name="T734">頁</text:span><text:span text:style-name="T735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7:34:00Z</meta:creation-date>
    <dc:date>2026-02-04T07:34:00Z</dc:date>
    <meta:print-date>2017-09-15T06:52:00Z</meta:print-date>
    <meta:template xlink:href="Normal" xlink:type="simple"/>
    <meta:editing-cycles>2</meta:editing-cycles>
    <meta:editing-duration>PT0S</meta:editing-duration>
    <meta:document-statistic meta:page-count="6" meta:paragraph-count="16" meta:word-count="1256" meta:character-count="8402" meta:row-count="59" meta:non-whitespace-character-count="7162"/>
  </office:meta>
</office:document-meta>
</file>