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3888in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bottom="0.125in" fo:line-height="0.3888in" fo:margin-left="4.3298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text-properties style:font-name="Times New Roman" style:font-name-asian="標楷體" style:font-name-complex="Times New Roman"/>
    </style:style>
    <style:style style:name="P15" style:parent-style-name="清單段落" style:list-style-name="LFO2" style:family="paragraph">
      <style:paragraph-properties fo:margin-left="0.25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style:font-name-complex="Times New Roman"/>
    </style:style>
    <style:style style:name="T17" style:parent-style-name="預設段落字型" style:family="text">
      <style:text-properties style:font-name="Times New Roman" style:font-name-asian="標楷體" style:font-name-complex="Times New Roman"/>
    </style:style>
    <style:style style:name="T18" style:parent-style-name="預設段落字型" style:family="text">
      <style:text-properties style:font-name="標楷體" style:font-name-asian="標楷體"/>
    </style:style>
    <style:style style:name="S1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19" style:parent-style-name="清單段落" style:list-style-name="LFO1" style:family="paragraph">
      <style:paragraph-properties fo:margin-left="0.3333in">
        <style:tab-stops/>
      </style:paragraph-properties>
    </style:style>
    <style:style style:name="T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P22" style:parent-style-name="清單段落" style:list-style-name="LFO1" style:family="paragraph">
      <style:paragraph-properties fo:margin-left="0.3333in">
        <style:tab-stops/>
      </style:paragraph-properties>
    </style:style>
    <style:style style:name="T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P26" style:parent-style-name="清單段落" style:list-style-name="LFO1" style:family="paragraph">
      <style:paragraph-properties fo:margin-left="0.3333in">
        <style:tab-stops/>
      </style:paragraph-properties>
    </style:style>
    <style:style style:name="T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S2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29" style:parent-style-name="清單段落" style:list-style-name="LFO1" style:family="paragraph">
      <style:paragraph-properties fo:margin-left="0.3333in">
        <style:tab-stops/>
      </style:paragraph-properties>
    </style:style>
    <style:style style:name="T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P33" style:parent-style-name="清單段落" style:list-style-name="LFO1" style:family="paragraph">
      <style:paragraph-properties fo:margin-left="0.3333in">
        <style:tab-stops/>
      </style:paragraph-properties>
    </style:style>
    <style:style style:name="T3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P36" style:parent-style-name="內文" style:family="paragraph">
      <style:text-properties style:font-name="Times New Roman" style:font-name-asian="標楷體" style:font-name-complex="Times New Roman"/>
    </style:style>
    <style:style style:name="S3" style:family="section">
      <style:section-properties fo:margin-left="0in" fo:margin-right="0in" style:writing-mode="lr-tb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4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4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4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4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標楷體" style:font-name-asian="標楷體" style:font-name-complex="Times New Roman"/>
    </style:style>
    <style:style style:name="T51" style:parent-style-name="預設段落字型" style:family="text">
      <style:text-properties style:font-name="Times New Roman" style:font-name-complex="Times New Roman"/>
    </style:style>
    <style:style style:name="P5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7" style:parent-style-name="內文" style:family="paragraph">
      <style:paragraph-properties fo:line-height="150%"/>
      <style:text-properties style:font-name="Times New Roman" style:font-name-asian="標楷體" style:font-name-complex="Times New Roman"/>
    </style:style>
    <style:style style:name="P58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9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0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1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7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8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9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0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1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7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78" style:parent-style-name="內文" style:family="paragraph">
      <style:text-properties style:font-name="Times New Roman" style:font-name-asian="標楷體" style:font-name-complex="Times New Roman"/>
    </style:style>
    <style:style style:name="TableColumn80" style:family="table-column">
      <style:table-column-properties style:column-width="8.9305in"/>
    </style:style>
    <style:style style:name="Table79" style:family="table">
      <style:table-properties style:width="8.9305in" fo:margin-left="0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Times New Roman" style:font-name-asian="標楷體" style:font-name-complex="Times New Roman"/>
    </style:style>
    <style:style style:name="TableColumn85" style:family="table-column">
      <style:table-column-properties style:column-width="5.2138in"/>
    </style:style>
    <style:style style:name="Table84" style:family="table">
      <style:table-properties style:width="5.2138in" fo:margin-left="3.6069in" table:align="lef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Times New Roman" style:font-name-asian="標楷體" style:font-name-complex="Times New Roman"/>
    </style:style>
    <style:style style:name="P89" style:parent-style-name="內文" style:family="paragraph">
      <style:text-properties style:font-name="Times New Roman" style:font-name-asian="標楷體" style:font-name-complex="Times New Roman"/>
    </style:style>
    <style:style style:name="P90" style:parent-style-name="內文" style:family="paragraph">
      <style:paragraph-properties>
        <style:tab-stops>
          <style:tab-stop style:type="left" style:position="0.7708in"/>
        </style:tab-stops>
      </style:paragraph-properties>
      <style:text-properties style:font-name="Times New Roman" style:font-name-asian="標楷體" style:font-name-complex="Times New Roman"/>
    </style:style>
    <style:style style:name="P91" style:parent-style-name="內文" style:family="paragraph">
      <style:text-properties style:font-name="Times New Roman" style:font-name-asian="標楷體" style:font-name-complex="Times New Roman"/>
    </style:style>
    <style:style style:name="P92" style:parent-style-name="內文" style:family="paragraph">
      <style:text-properties style:font-name="Times New Roman" style:font-name-asian="標楷體" style:font-name-complex="Times New Roman"/>
    </style:style>
    <style:style style:name="P93" style:parent-style-name="內文" style:family="paragraph">
      <style:text-properties style:font-name="Times New Roman" style:font-name-asian="標楷體" style:font-name-complex="Times New Roman"/>
    </style:style>
    <style:style style:name="P94" style:parent-style-name="內文" style:family="paragraph">
      <style:text-properties style:font-name="Times New Roman" style:font-name-asian="標楷體" style:font-name-complex="Times New Roman"/>
    </style:style>
    <style:style style:name="P95" style:parent-style-name="內文" style:family="paragraph">
      <style:text-properties style:font-name="Times New Roman" style:font-name-asian="標楷體" style:font-name-complex="Times New Roman"/>
    </style:style>
    <style:style style:name="P96" style:parent-style-name="內文" style:family="paragraph">
      <style:text-properties style:font-name="Times New Roman" style:font-name-asian="標楷體" style:font-name-complex="Times New Roman"/>
    </style:style>
    <style:style style:name="P97" style:parent-style-name="內文" style:family="paragraph">
      <style:text-properties style:font-name="Times New Roman" style:font-name-asian="標楷體" style:font-name-complex="Times New Roman"/>
    </style:style>
    <style:style style:name="P98" style:parent-style-name="內文" style:family="paragraph">
      <style:text-properties style:font-name="Times New Roman" style:font-name-asian="標楷體" style:font-name-complex="Times New Roman"/>
    </style:style>
    <style:style style:name="P99" style:parent-style-name="內文" style:family="paragraph">
      <style:text-properties style:font-name="Times New Roman" style:font-name-asian="標楷體" style:font-name-complex="Times New Roman"/>
    </style:style>
    <style:style style:name="P100" style:parent-style-name="內文" style:family="paragraph">
      <style:text-properties style:font-name="Times New Roman" style:font-name-asian="標楷體" style:font-name-complex="Times New Roman"/>
    </style:style>
    <style:style style:name="P101" style:parent-style-name="內文" style:family="paragraph">
      <style:paragraph-properties fo:margin-top="0.0333in" fo:margin-bottom="0.0333in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0" style:parent-style-name="內文" style:family="paragraph">
      <style:paragraph-properties fo:margin-top="0.0333in" fo:margin-bottom="0.0333in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5" style:parent-style-name="內文" style:family="paragraph">
      <style:paragraph-properties fo:margin-top="0.0333in" fo:margin-bottom="0.0333in"/>
      <style:text-properties style:font-name="Times New Roman" style:font-name-asian="標楷體" style:font-name-complex="Times New Roman" style:font-size-complex="12pt"/>
    </style:style>
    <style:style style:name="P116" style:parent-style-name="內文" style:family="paragraph">
      <style:paragraph-properties fo:margin-top="0.0333in" fo:margin-bottom="0.0333in"/>
      <style:text-properties style:font-name="Times New Roman" style:font-name-asian="標楷體" style:font-name-complex="Times New Roman" style:font-size-complex="12pt"/>
    </style:style>
    <style:style style:name="P117" style:parent-style-name="內文" style:family="paragraph">
      <style:paragraph-properties fo:margin-top="0.0333in" fo:margin-bottom="0.0333in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36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37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138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39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140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141" style:parent-style-name="內文" style:family="paragraph">
      <style:paragraph-properties fo:margin-top="0.05in" fo:margin-bottom="0.05in"/>
    </style:style>
    <style:style style:name="T1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46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name="P147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style:font-size-complex="12pt"/>
    </style:style>
    <style:style style:name="S4" style:family="section">
      <style:section-properties fo:margin-left="0in" fo:margin-right="0in" style:writing-mode="lr-tb"/>
    </style:style>
    <style:style style:name="P148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149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size="14pt" style:font-size-asian="14pt"/>
    </style:style>
    <style:style style:name="T15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size="14pt" style:font-size-asian="14pt"/>
    </style:style>
    <style:style style:name="T1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66" style:family="table-column">
      <style:table-column-properties style:column-width="0.3701in"/>
    </style:style>
    <style:style style:name="TableColumn167" style:family="table-column">
      <style:table-column-properties style:column-width="6.7097in"/>
    </style:style>
    <style:style style:name="Table165" style:family="table">
      <style:table-properties style:width="7.0798in" fo:margin-left="0in" table:align="lef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/>
    </style:style>
    <style:style style:name="P173" style:parent-style-name="內文" style:family="paragraph">
      <style:text-properties style:font-name="標楷體" style:font-name-asian="標楷體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/>
    </style:style>
    <style:style style:name="P179" style:parent-style-name="內文" style:family="paragraph">
      <style:text-properties style:font-name="標楷體" style:font-name-asian="標楷體"/>
    </style:style>
    <style:style style:name="P18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98" style:family="table-column">
      <style:table-column-properties style:column-width="0.3701in"/>
    </style:style>
    <style:style style:name="TableColumn199" style:family="table-column">
      <style:table-column-properties style:column-width="1.4006in"/>
    </style:style>
    <style:style style:name="TableColumn200" style:family="table-column">
      <style:table-column-properties style:column-width="1.7687in"/>
    </style:style>
    <style:style style:name="TableColumn201" style:family="table-column">
      <style:table-column-properties style:column-width="1.7701in"/>
    </style:style>
    <style:style style:name="TableColumn202" style:family="table-column">
      <style:table-column-properties style:column-width="1.7701in"/>
    </style:style>
    <style:style style:name="Table197" style:family="table">
      <style:table-properties style:width="7.0798in" fo:margin-left="0in" table:align="left"/>
    </style:style>
    <style:style style:name="TableRow203" style:family="table-row">
      <style:table-row-properties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P238" style:parent-style-name="內文" style:family="paragraph"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/>
    </style:style>
    <style:style style:name="P241" style:parent-style-name="內文" style:family="paragraph">
      <style:text-properties style:font-name="標楷體" style:font-name-asian="標楷體"/>
    </style:style>
    <style:style style:name="P242" style:parent-style-name="內文" style:family="paragraph">
      <style:text-properties style:font-name="標楷體" style:font-name-asian="標楷體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/>
    </style:style>
    <style:style style:name="P249" style:parent-style-name="內文" style:family="paragraph">
      <style:text-properties style:font-name="標楷體" style:font-name-asian="標楷體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text-properties style:font-name="標楷體" style:font-name-asian="標楷體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P256" style:parent-style-name="內文" style:family="paragraph">
      <style:text-properties style:font-name="標楷體" style:font-name-asian="標楷體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P266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ableColumn268" style:family="table-column">
      <style:table-column-properties style:column-width="0.7083in"/>
    </style:style>
    <style:style style:name="TableColumn269" style:family="table-column">
      <style:table-column-properties style:column-width="0.7083in"/>
    </style:style>
    <style:style style:name="TableColumn270" style:family="table-column">
      <style:table-column-properties style:column-width="0.7083in"/>
    </style:style>
    <style:style style:name="TableColumn271" style:family="table-column">
      <style:table-column-properties style:column-width="0.7083in"/>
    </style:style>
    <style:style style:name="TableColumn272" style:family="table-column">
      <style:table-column-properties style:column-width="0.7083in"/>
    </style:style>
    <style:style style:name="TableColumn273" style:family="table-column">
      <style:table-column-properties style:column-width="0.7076in"/>
    </style:style>
    <style:style style:name="TableColumn274" style:family="table-column">
      <style:table-column-properties style:column-width="0.7076in"/>
    </style:style>
    <style:style style:name="TableColumn275" style:family="table-column">
      <style:table-column-properties style:column-width="0.7076in"/>
    </style:style>
    <style:style style:name="TableColumn276" style:family="table-column">
      <style:table-column-properties style:column-width="0.7076in"/>
    </style:style>
    <style:style style:name="TableColumn277" style:family="table-column">
      <style:table-column-properties style:column-width="0.7076in"/>
    </style:style>
    <style:style style:name="Table267" style:family="table">
      <style:table-properties style:width="7.0798in" fo:margin-left="0in" table:align="lef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85" style:family="table-row">
      <style:table-row-properties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50" style:parent-style-name="內文" style:family="paragraph">
      <style:text-properties style:font-name="Times New Roman" style:font-name-asian="標楷體" style:font-name-complex="Times New Roman"/>
    </style:style>
    <style:style style:name="T4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462" style:family="table-column">
      <style:table-column-properties style:column-width="0.3701in"/>
    </style:style>
    <style:style style:name="TableColumn463" style:family="table-column">
      <style:table-column-properties style:column-width="6.7097in"/>
    </style:style>
    <style:style style:name="Table461" style:family="table">
      <style:table-properties style:width="7.0798in" fo:margin-left="0in" table:align="left"/>
    </style:style>
    <style:style style:name="TableRow464" style:family="table-row">
      <style:table-row-properties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Times New Roman" style:font-name-asian="標楷體" style:font-name-complex="Times New Roman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T46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Times New Roman" style:font-name-asian="標楷體" style:font-name-complex="Times New Roman"/>
    </style:style>
    <style:style style:name="T47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Times New Roman" style:font-name-asian="標楷體" style:font-name-complex="Times New Roman"/>
    </style:style>
    <style:style style:name="P472" style:parent-style-name="內文" style:family="paragraph">
      <style:text-properties style:font-name="Times New Roman" style:font-name-asian="標楷體" style:font-name-complex="Times New Roman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text-properties style:font-name="Times New Roman" style:font-name-asian="標楷體" style:font-name-complex="Times New Roma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T47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Times New Roman" style:font-name-asian="標楷體" style:font-name-complex="Times New Roman"/>
    </style:style>
    <style:style style:name="T47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Times New Roman" style:font-name-asian="標楷體" style:font-name-complex="Times New Roman"/>
    </style:style>
    <style:style style:name="P481" style:parent-style-name="內文" style:family="paragraph">
      <style:text-properties style:font-name="Times New Roman" style:font-name-asian="標楷體" style:font-name-complex="Times New Roman"/>
    </style:style>
    <style:style style:name="P482" style:parent-style-name="內文" style:family="paragraph">
      <style:text-properties style:font-name="標楷體" style:font-name-asian="標楷體" style:font-name-complex="Times New Roman"/>
    </style:style>
    <style:style style:name="T4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492" style:family="table-column">
      <style:table-column-properties style:column-width="0.3701in"/>
    </style:style>
    <style:style style:name="TableColumn493" style:family="table-column">
      <style:table-column-properties style:column-width="1.4041in"/>
    </style:style>
    <style:style style:name="TableColumn494" style:family="table-column">
      <style:table-column-properties style:column-width="1.7687in"/>
    </style:style>
    <style:style style:name="TableColumn495" style:family="table-column">
      <style:table-column-properties style:column-width="1.7687in"/>
    </style:style>
    <style:style style:name="TableColumn496" style:family="table-column">
      <style:table-column-properties style:column-width="1.768in"/>
    </style:style>
    <style:style style:name="Table491" style:family="table">
      <style:table-properties style:width="7.0798in" fo:margin-left="0in" table:align="left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Row517" style:family="table-row">
      <style:table-row-properties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text-properties style:font-name="Times New Roman" style:font-name-asian="標楷體" style:font-name-complex="Times New Roma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3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40" style:family="table-row">
      <style:table-row-properties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text-properties style:font-name="Times New Roman" style:font-name-asian="標楷體" style:font-name-complex="Times New Roma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5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54" style:parent-style-name="頁首" style:family="paragraph">
      <style:paragraph-properties fo:text-align="center" fo:line-height="0.236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555" style:parent-style-name="頁首" style:family="paragraph">
      <style:paragraph-properties fo:text-align="center" fo:line-height="0.236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556" style:parent-style-name="內文" style:family="paragraph">
      <style:paragraph-properties fo:line-height="0.2361in"/>
      <style:text-properties style:font-name="Times New Roman" style:font-name-asian="標楷體" style:font-name-complex="Times New Roman"/>
    </style:style>
    <style:style style:name="P557" style:parent-style-name="清單段落" style:list-style-name="LFO4" style:family="paragraph">
      <style:paragraph-properties fo:line-height="0.2361in" fo:margin-left="0.25in">
        <style:tab-stops/>
      </style:paragraph-properties>
    </style:style>
    <style:style style:name="T558" style:parent-style-name="預設段落字型" style:family="text">
      <style:text-properties style:font-name="Times New Roman" style:font-name-asian="標楷體" style:font-name-complex="Times New Roman"/>
    </style:style>
    <style:style style:name="T559" style:parent-style-name="預設段落字型" style:family="text">
      <style:text-properties style:font-name="標楷體" style:font-name-asian="標楷體"/>
    </style:style>
    <style:style style:name="P560" style:parent-style-name="清單段落" style:list-style-name="LFO5" style:family="paragraph">
      <style:paragraph-properties fo:line-height="0.2361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1" style:parent-style-name="清單段落" style:list-style-name="LFO5" style:family="paragraph">
      <style:paragraph-properties fo:line-height="0.2361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2" style:parent-style-name="清單段落" style:list-style-name="LFO5" style:family="paragraph">
      <style:paragraph-properties fo:line-height="0.2361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3" style:parent-style-name="清單段落" style:list-style-name="LFO5" style:family="paragraph">
      <style:paragraph-properties fo:line-height="0.2361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4" style:parent-style-name="清單段落" style:list-style-name="LFO5" style:family="paragraph">
      <style:paragraph-properties fo:line-height="0.2361in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565" style:parent-style-name="內文" style:family="paragraph">
      <style:paragraph-properties fo:line-height="0.2361in"/>
    </style:style>
    <style:style style:name="T566" style:parent-style-name="預設段落字型" style:family="text">
      <style:text-properties style:font-name="Times New Roman" style:font-name-asian="標楷體" style:font-name-complex="Times New Roman"/>
    </style:style>
    <style:style style:name="T567" style:parent-style-name="預設段落字型" style:family="text">
      <style:text-properties style:font-name="Times New Roman" style:font-name-asian="標楷體" style:font-name-complex="Times New Roman"/>
    </style:style>
    <style:style style:name="T568" style:parent-style-name="預設段落字型" style:family="text">
      <style:text-properties style:font-name="標楷體" style:font-name-asian="標楷體"/>
    </style:style>
    <style:style style:name="P569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57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571" style:parent-style-name="預設段落字型" style:family="text">
      <style:text-properties style:font-name="Times New Roman" style:font-name-asian="標楷體" style:font-name-complex="Times New Roman"/>
    </style:style>
    <style:style style:name="T572" style:parent-style-name="預設段落字型" style:family="text">
      <style:text-properties style:font-name="Times New Roman" style:font-name-asian="標楷體" style:font-name-complex="Times New Roman"/>
    </style:style>
    <style:style style:name="T573" style:parent-style-name="預設段落字型" style:family="text">
      <style:text-properties style:font-name="Times New Roman" style:font-name-asian="標楷體" style:font-name-complex="Times New Roman"/>
    </style:style>
    <style:style style:name="P574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575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576" style:parent-style-name="預設段落字型" style:family="text">
      <style:text-properties style:font-name="Times New Roman" style:font-name-asian="標楷體" style:font-name-complex="Times New Roman"/>
    </style:style>
    <style:style style:name="T577" style:parent-style-name="預設段落字型" style:family="text">
      <style:text-properties style:font-name="Times New Roman" style:font-name-asian="標楷體" style:font-name-complex="Times New Roman"/>
    </style:style>
    <style:style style:name="T578" style:parent-style-name="預設段落字型" style:family="text">
      <style:text-properties style:font-name="Times New Roman" style:font-name-asian="標楷體" style:font-name-complex="Times New Roman"/>
    </style:style>
    <style:style style:name="P579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58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581" style:parent-style-name="預設段落字型" style:family="text">
      <style:text-properties style:font-name="Times New Roman" style:font-name-asian="標楷體" style:font-name-complex="Times New Roman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T583" style:parent-style-name="預設段落字型" style:family="text">
      <style:text-properties style:font-name="Times New Roman" style:font-name-asian="標楷體" style:font-name-complex="Times New Roman"/>
    </style:style>
    <style:style style:name="P584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585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586" style:parent-style-name="預設段落字型" style:family="text">
      <style:text-properties style:font-name="Times New Roman" style:font-name-asian="標楷體" style:font-name-complex="Times New Roman"/>
    </style:style>
    <style:style style:name="T587" style:parent-style-name="預設段落字型" style:family="text">
      <style:text-properties style:font-name="Times New Roman" style:font-name-asian="標楷體" style:font-name-complex="Times New Roman"/>
    </style:style>
    <style:style style:name="T588" style:parent-style-name="預設段落字型" style:family="text">
      <style:text-properties style:font-name="Times New Roman" style:font-name-asian="標楷體" style:font-name-complex="Times New Roman"/>
    </style:style>
    <style:style style:name="P589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59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591" style:parent-style-name="預設段落字型" style:family="text">
      <style:text-properties style:font-name="Times New Roman" style:font-name-asian="標楷體" style:font-name-complex="Times New Roman"/>
    </style:style>
    <style:style style:name="T592" style:parent-style-name="預設段落字型" style:family="text">
      <style:text-properties style:font-name="Times New Roman" style:font-name-asian="標楷體" style:font-name-complex="Times New Roman"/>
    </style:style>
    <style:style style:name="T593" style:parent-style-name="預設段落字型" style:family="text">
      <style:text-properties style:font-name="Times New Roman" style:font-name-asian="標楷體" style:font-name-complex="Times New Roman"/>
    </style:style>
    <style:style style:name="P594" style:parent-style-name="內文" style:family="paragraph">
      <style:paragraph-properties fo:line-height="0.2361in"/>
    </style:style>
    <style:style style:name="T595" style:parent-style-name="預設段落字型" style:family="text">
      <style:text-properties style:font-name="Times New Roman" style:font-name-asian="標楷體" style:font-name-complex="Times New Roman"/>
    </style:style>
    <style:style style:name="T596" style:parent-style-name="預設段落字型" style:family="text">
      <style:text-properties style:font-name="Times New Roman" style:font-name-asian="標楷體" style:font-name-complex="Times New Roman"/>
    </style:style>
    <style:style style:name="T597" style:parent-style-name="預設段落字型" style:family="text">
      <style:text-properties style:font-name="標楷體" style:font-name-asian="標楷體" style:font-name-complex="Times New Roman"/>
    </style:style>
    <style:style style:name="T598" style:parent-style-name="預設段落字型" style:family="text">
      <style:text-properties style:font-name="Times New Roman" style:font-name-complex="Times New Roman"/>
    </style:style>
    <style:style style:name="P599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60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1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2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3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4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5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06" style:parent-style-name="預設段落字型" style:family="text">
      <style:text-properties style:font-name="Times New Roman" style:font-name-asian="標楷體" style:font-name-complex="Times New Roman"/>
    </style:style>
    <style:style style:name="T607" style:parent-style-name="預設段落字型" style:family="text">
      <style:text-properties style:font-name="Times New Roman" style:font-name-asian="標楷體" style:font-name-complex="Times New Roman"/>
    </style:style>
    <style:style style:name="T608" style:parent-style-name="預設段落字型" style:family="text">
      <style:text-properties style:font-name="Times New Roman" style:font-name-asian="標楷體" style:font-name-complex="Times New Roman"/>
    </style:style>
    <style:style style:name="P609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61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11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12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13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14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15" style:parent-style-name="預設段落字型" style:family="text">
      <style:text-properties style:font-name="Times New Roman" style:font-name-asian="標楷體" style:font-name-complex="Times New Roman"/>
    </style:style>
    <style:style style:name="T616" style:parent-style-name="預設段落字型" style:family="text">
      <style:text-properties style:font-name="Times New Roman" style:font-name-asian="標楷體" style:font-name-complex="Times New Roman"/>
    </style:style>
    <style:style style:name="T617" style:parent-style-name="預設段落字型" style:family="text">
      <style:text-properties style:font-name="Times New Roman" style:font-name-asian="標楷體" style:font-name-complex="Times New Roman"/>
    </style:style>
    <style:style style:name="P618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619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1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2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3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4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5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6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7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/>
    </style:style>
    <style:style style:name="T630" style:parent-style-name="預設段落字型" style:family="text">
      <style:text-properties style:font-name="Times New Roman" style:font-name-asian="標楷體" style:font-name-complex="Times New Roman"/>
    </style:style>
    <style:style style:name="T631" style:parent-style-name="預設段落字型" style:family="text">
      <style:text-properties style:font-name="Times New Roman" style:font-name-asian="標楷體" style:font-name-complex="Times New Roman"/>
    </style:style>
    <style:style style:name="P632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633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4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5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6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7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8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39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1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2" style:parent-style-name="預設段落字型" style:family="text">
      <style:text-properties style:font-name="Times New Roman" style:font-name-asian="標楷體" style:font-name-complex="Times New Roman"/>
    </style:style>
    <style:style style:name="T643" style:parent-style-name="預設段落字型" style:family="text">
      <style:text-properties style:font-name="Times New Roman" style:font-name-asian="標楷體" style:font-name-complex="Times New Roman"/>
    </style:style>
    <style:style style:name="T644" style:parent-style-name="預設段落字型" style:family="text">
      <style:text-properties style:font-name="Times New Roman" style:font-name-asian="標楷體" style:font-name-complex="Times New Roman"/>
    </style:style>
    <style:style style:name="P645" style:parent-style-name="清單段落" style:list-style-name="LFO5" style:family="paragraph">
      <style:paragraph-properties fo:line-height="0.2361in" fo:margin-left="0.3333in">
        <style:tab-stops/>
      </style:paragraph-properties>
    </style:style>
    <style:style style:name="T646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7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8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49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5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651" style:parent-style-name="預設段落字型" style:family="text">
      <style:text-properties style:font-name="Times New Roman" style:font-name-asian="標楷體" style:font-name-complex="Times New Roman"/>
    </style:style>
    <style:style style:name="T652" style:parent-style-name="預設段落字型" style:family="text">
      <style:text-properties style:font-name="Times New Roman" style:font-name-asian="標楷體" style:font-name-complex="Times New Roman"/>
    </style:style>
    <style:style style:name="T653" style:parent-style-name="預設段落字型" style:family="text">
      <style:text-properties style:font-name="Times New Roman" style:font-name-asian="標楷體" style:font-name-complex="Times New Roman"/>
    </style:style>
    <style:style style:name="T654" style:parent-style-name="預設段落字型" style:family="text">
      <style:text-properties style:font-name="Times New Roman" style:font-name-asian="標楷體" style:font-name-complex="Times New Roman"/>
    </style:style>
    <style:style style:name="P655" style:parent-style-name="內文" style:family="paragraph">
      <style:paragraph-properties fo:line-height="0.2361in"/>
      <style:text-properties style:font-name="Times New Roman" style:font-name-complex="Times New Roman"/>
    </style:style>
    <style:style style:name="P656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style:font-size-complex="12pt"/>
    </style:style>
    <style:style style:family="graphic" style:name="a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fo:clip="rect(0in, 0in, 0in, 0in)" draw:luminance="6%" draw:color-mode="greyscale" draw:contrast="40%"/>
    </style:style>
    <style:style style:family="graphic" style:name="a2" style:parent-style-name="Graphics">
      <style:graphic-properties fo:border="0.00694in solid #000000" fo:background-color="transparent" fo:clip="rect(0in, 0in, 0in, 0in)"/>
    </style:style>
    <style:style style:family="graphic" style:name="a3" style:parent-style-name="Graphics">
      <style:graphic-properties fo:border="0.00694in solid #000000" fo:background-color="transparent" fo:clip="rect(0in, 0in, 0in, 0in)"/>
    </style:style>
    <style:style style:family="graphic" style:name="a4" style:parent-style-name="Graphics">
      <style:graphic-properties fo:border="0.00694in solid #000000" fo:background-color="transparent" fo:clip="rect(0in, 0in, 0in, 0in)" draw:luminance="8%" draw:color-mode="greyscale" draw:contrast="40%"/>
    </style:style>
    <style:style style:family="graphic" style:name="a5" style:parent-style-name="Graphics">
      <style:graphic-properties fo:border="0.00694in solid #000000" fo:background-color="transparent" fo:clip="rect(0in, 0in, 0in, 0in)" draw:luminance="6%" draw:color-mode="greyscale" draw:contrast="40%"/>
    </style:style>
  </office:automatic-styles>
  <office:body>
    <office:text text:use-soft-page-breaks="true">
      <text:p text:style-name="P1">新北市立溪崑國民中學107學年度第一學期第一次定期評量<text:s/>英語科<text:s/>試題卷</text:p>
      <text:p text:style-name="P4"><text:span text:style-name="T5">八</text:span><text:span text:style-name="T6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7">年級</text:span><text:span text:style-name="T8">　　　</text:span><text:span text:style-name="T9">班 座號</text:span><text:span text:style-name="T10">　　　</text:span><text:span text:style-name="T11"><text:s/>姓名</text:span><text:span text:style-name="T12">　　　　　　　　</text:span><text:span text:style-name="T13"><text:s/></text:span></text:p>
      <text:p text:style-name="P14">一<text:s/>聽力<text:s text:c="2"/>30%</text:p>
      <text:list text:style-name="LFO2" text:continue-numbering="true">
        <text:list-item>
          <text:p text:style-name="P15"><text:span text:style-name="T16">辨識句意</text:span><text:span text:style-name="T17">:<text:s/></text:span><text:span text:style-name="T18">根據聽到的內容，選出符合描述的圖片或符合圖片的描述。</text:span></text:p>
        </text:list-item>
      </text:list>
      <text:section text:name="Sect1" text:style-name="S1">
        <text:list text:style-name="LFO1" text:continue-numbering="true">
          <text:list-item>
            <text:p text:style-name="P19"><text:span text:style-name="T20">　　　</text:span><text:line-break/><draw:frame draw:style-name="a1" draw:name="圖片 31" text:anchor-type="as-char" svg:x="0in" svg:y="0in" svg:width="1.1875in" svg:height="1.1875in" style:rel-width="scale" style:rel-height="scale"><draw:image xlink:href="media/image1.jpeg" xlink:type="simple" xlink:show="embed" xlink:actuate="onLoad"/><svg:title/><svg:desc>ImagePage (17)</svg:desc></draw:frame><text:span text:style-name="T21"><text:line-break/></text:span></text:p>
          </text:list-item>
          <text:list-item>
            <text:p text:style-name="P22"><text:span text:style-name="T23">　　　</text:span><text:span text:style-name="T24"><text:line-break/></text:span><draw:frame draw:style-name="a2" draw:name="圖片 34" text:anchor-type="as-char" svg:x="0in" svg:y="0in" svg:width="1.17708in" svg:height="1.17708in" style:rel-width="scale" style:rel-height="scale"><draw:image xlink:href="media/image2.jpeg" xlink:type="simple" xlink:show="embed" xlink:actuate="onLoad"/><svg:title/><svg:desc>5-6-1</svg:desc></draw:frame><text:span text:style-name="T25"><text:line-break/></text:span></text:p>
          </text:list-item>
          <text:list-item>
            <text:p text:style-name="P26"><text:span text:style-name="T27">　　　</text:span><text:line-break/><draw:frame draw:style-name="a3" draw:name="圖片 1" text:anchor-type="as-char" svg:x="0in" svg:y="0in" svg:width="1.17708in" svg:height="1.17708in" style:rel-width="scale" style:rel-height="scale"><draw:image xlink:href="media/image3.png" xlink:type="simple" xlink:show="embed" xlink:actuate="onLoad"/><svg:title/><svg:desc>未命名</svg:desc></draw:frame><text:span text:style-name="T28"><text:line-break/></text:span></text:p>
          </text:list-item>
        </text:list>
      </text:section>
      <text:section text:name="Sect2" text:style-name="S2">
        <text:list text:style-name="LFO1" text:continue-numbering="true">
          <text:list-item>
            <text:p text:style-name="P29"><text:span text:style-name="T30">　　　</text:span><text:line-break/><text:span text:style-name="T31"><draw:frame draw:style-name="a4" draw:name="圖片 37" text:anchor-type="as-char" svg:x="0in" svg:y="0in" svg:width="1.1875in" svg:height="1.1875in" style:rel-width="scale" style:rel-height="scale"><draw:image xlink:href="media/image4.jpeg" xlink:type="simple" xlink:show="embed" xlink:actuate="onLoad"/><svg:title/><svg:desc>ImagePage (8)</svg:desc></draw:frame></text:span><text:span text:style-name="T32"><text:line-break/></text:span></text:p>
          </text:list-item>
          <text:list-item>
            <text:p text:style-name="P33"><text:span text:style-name="T34">　　　</text:span><text:line-break/><text:span text:style-name="T35"><draw:frame draw:style-name="a5" draw:name="圖片 40" text:anchor-type="as-char" svg:x="0in" svg:y="0in" svg:width="1.26042in" svg:height="1.17708in" style:rel-width="scale" style:rel-height="scale"><draw:image xlink:href="media/image5.jpeg" xlink:type="simple" xlink:show="embed" xlink:actuate="onLoad"/><svg:title/><svg:desc>ImagePage (7)</svg:desc></draw:frame></text:span></text:p>
          </text:list-item>
        </text:list>
        <text:p text:style-name="P36"><text:line-break/><text:line-break/></text:p>
      </text:section>
      <text:section text:name="Sect3" text:style-name="S3">
        <text:p text:style-name="內文"><text:span text:style-name="T37">(B)<text:s/></text:span><text:span text:style-name="T38">基本問答</text:span><text:span text:style-name="T39">:<text:s/></text:span><text:span text:style-name="T40">根據聽到的內容，選出一個最適合的回應或最適合的問句。</text:span></text:p>
        <text:list text:style-name="LFO1" text:continue-numbering="true">
          <text:list-item>
            <text:p text:style-name="P41">(A)<text:s/>That was true.<text:line-break/>(B)<text:s/>Nothing can stop me.<text:line-break/>(C)<text:s/>I read.</text:p>
          </text:list-item>
          <text:list-item>
            <text:p text:style-name="P42">(A)<text:s/>Yes. <text:s/>I enjoyed the movie a lot.<text:line-break/>(B)<text:s/>Why not? <text:s/>The show is exciting.<text:line-break/>(C)<text:s/>Sorry, I can’t go with you.</text:p>
          </text:list-item>
          <text:list-item>
            <text:p text:style-name="P43">(A)<text:s/>Jane. <text:s/>We were in different teams again.<text:line-break/>(B)<text:s/>Jane. <text:s/>She is my good friend.<text:line-break/>(C)<text:s/>Jane. <text:s/>She got a cold and couldn’t join me.</text:p>
          </text:list-item>
          <text:list-item>
            <text:p text:style-name="P44">(A)<text:s/>The race helped to raise money for poor people.<text:line-break/>(B)<text:s/>I feel happy when I get to the finish line.<text:line-break/>(C)<text:s/>I gave up when I learned about the race.</text:p>
          </text:list-item>
          <text:list-item>
            <text:p text:style-name="P45">(A)<text:s/>No, I learned nothing. <text:s/>I didn’t like the coaches there.<text:line-break/>(B)<text:s/>Yes. <text:s/>I joined the winter camp with my classmates.<text:line-break/>(C)<text:s/>Yes, I was very tired but happy. <text:s/>This winter vacation was fun.</text:p>
          </text:list-item>
        </text:list>
        <text:p text:style-name="內文"><text:span text:style-name="T46">(C)</text:span><text:span text:style-name="T47">言談理解</text:span><text:span text:style-name="T48">:</text:span><text:span text:style-name="T49"><text:s/></text:span><text:span text:style-name="T50">根據聽到的內容，選出一個最適合的答案</text:span><text:span text:style-name="T51">。</text:span></text:p>
        <text:list text:style-name="LFO1" text:continue-numbering="true">
          <text:list-item>
            <text:p text:style-name="P52">(A)<text:s/>The woman baked a cake<text:s/>for her dad.<text:line-break/>(B)<text:s/>The woman didn’t clean the kitchen.<text:line-break/>(C)<text:s/>The vegetable noodles were not yummy.</text:p>
          </text:list-item>
          <text:list-item>
            <text:p text:style-name="P53">(A)<text:s/>Bob did, but Sam didn’t.<text:line-break/>(B)<text:s/>Bob didn’t, but Sam did.<text:line-break/>(C)<text:s/>Bob did, and Sam did, too.</text:p>
          </text:list-item>
          <text:list-item>
            <text:p text:style-name="P54">(A)<text:s/>She didn’t show up last night.<text:line-break/>(B)<text:s/>She was looking for the tall man in the photo.<text:line-break/>(C)<text:s/>People can’t find her.</text:p>
          </text:list-item>
          <text:list-item>
            <text:p text:style-name="P55">(A)<text:s/>The woman bought a bag for the man last weekend.<text:line-break/>(B)<text:s/>The man went to the bag shop with the woman.<text:line-break/>(C)<text:s/>There is a bag for the woman’s husband at Vicky’s place.</text:p>
          </text:list-item>
          <text:list-item>
            <text:p text:style-name="P56">(A)<text:s/>She was Hank’s neighbor.<text:line-break/>(B)<text:s/>She is Hank’s wife.<text:line-break/>(C)<text:s/>She is Hank’s friend.</text:p>
          </text:list-item>
        </text:list>
        <text:soft-page-break/>
        <text:p text:style-name="P57">二、<text:s/>綜合測驗<text:s text:c="4"/>40%</text:p>
        <text:list text:style-name="LFO1" text:continue-numbering="true">
          <text:list-item>
            <text:p text:style-name="P58">Mark _________ a hero after he helped an old woman on the street.<text:line-break/>(A) becomed <text:s text:c="3"/>(B) becoming <text:s text:c="2"/>(C) became <text:s text:c="2"/>(D) becomes</text:p>
          </text:list-item>
          <text:list-item>
            <text:p text:style-name="P59">Sarah caught a bad cold, so she had to take<text:s/>the<text:s/>_________ three times a day.<text:line-break/>(A) candy <text:s text:c="2"/>(B) snack <text:s text:c="2"/>(C) medicine <text:s text:c="2"/>(D) hope</text:p>
          </text:list-item>
          <text:list-item>
            <text:p text:style-name="P60">This video is very ________. <text:s/>You can watch it on YouTube.<text:line-break/>(A) parent<text:s text:c="4"/>(B) high <text:s text:c="2"/>(C) sick <text:s text:c="2"/>(D) touching</text:p>
          </text:list-item>
          <text:list-item>
            <text:p text:style-name="P61">Durian (榴槤) is the king of the fruit.<text:s/><text:s/>Some people like its<text:s/>special ______, but some people don’t.<text:line-break/>(A) smell <text:s text:c="2"/>(B) cart <text:s text:c="2"/>(C) guy <text:s text:c="2"/>(D) skill</text:p>
          </text:list-item>
          <text:list-item>
            <text:p text:style-name="P62">Mrs. Wu is a very nice n_______r.<text:s/><text:s/>She lives alone next to my house.<text:line-break/>(A) neighbor <text:s text:c="2"/>(B) headache <text:s text:c="2"/>(C) exercise <text:s text:c="2"/>(D) semester</text:p>
          </text:list-item>
          <text:list-item>
            <text:p text:style-name="P63">Sally was very sad when she ______ the bad news.<text:line-break/>(A)<text:s/>laughed at <text:s text:c="3"/>(B)<text:s/>gave up <text:s text:c="3"/>(C)<text:s/>cheer for <text:s text:c="2"/>(D)<text:s/>learned about</text:p>
          </text:list-item>
          <text:list-item>
            <text:p text:style-name="P64">Eric ______ along the river when he _____ time before.<text:line-break/>(A)<text:s/>jogged ; had<text:s text:c="3"/>(B)<text:s/>joged ; had <text:s text:c="2"/>(C)<text:s/>jogs; had <text:s text:c="2"/>(D)<text:s/>jogs; has</text:p>
          </text:list-item>
          <text:list-item>
            <text:p text:style-name="P65">My brother in Japan hopes to take care of my mom _____ her side.<text:line-break/>(A) on <text:s text:c="2"/>(B) by <text:s text:c="2"/>(C) with <text:s text:c="2"/>(D) from</text:p>
          </text:list-item>
          <text:list-item>
            <text:p text:style-name="P66">Derek : Peter was sick, but he still finished the triathlon.<text:line-break/>Jason : _____________________<text:s/><text:line-break/>(A)<text:s/>He asked for it. <text:s/>(B)<text:s/>Why didn’t he finish it?<text:line-break/>(C)<text:s/>Nothing stopped him. <text:s text:c="2"/>(D)<text:s/>It is really exciting.</text:p>
          </text:list-item>
          <text:list-item>
            <text:p text:style-name="P67">Bill : What ___________ ?<text:s/><text:s/>You didn’t come to school this morning.<text:line-break/>Jane : I was sick, so I didn’t go to school this morning.<text:line-break/>(A)<text:s/>that happened <text:s text:c="2"/>(B)<text:s/>did it happened<text:s text:c="2"/>(C)<text:s/>you happened <text:s/>(D)<text:s/>happened</text:p>
          </text:list-item>
          <text:list-item>
            <text:p text:style-name="P68">_________ Susan went jogging, she _____ a shower.<text:line-break/>(A)<text:s/>After; took<text:s text:c="4"/>(B)<text:s/>Before; took<text:s text:c="2"/>(C) Before; takes <text:s text:c="3"/>(D) After; takes</text:p>
          </text:list-item>
          <text:list-item>
            <text:p text:style-name="P69">_______<text:s/>I had a headache, _____<text:s/>I didn’t go to the basketball game.<text:line-break/>(A)<text:s/>Because; so<text:s text:c="4"/>(B)<text:s/>Because ; X<text:s text:c="3"/>(C)<text:s/>X; because <text:s/>(D)<text:s/>So; X</text:p>
          </text:list-item>
          <text:list-item>
            <text:p text:style-name="P70">Harry ______ to school every day, but this morning he ________ a bus to school.<text:line-break/>(A)<text:s/>walked ; take <text:s text:c="2"/>(B)<text:s/>walk ; took <text:s text:c="2"/>(C)<text:s/>walks ; take <text:s/>(D)<text:s/>walks ; took</text:p>
          </text:list-item>
          <text:list-item>
            <text:p text:style-name="P71">Because of heavy rain, we can’t hike ________ camp in the mountains.<text:line-break/>(A)<text:s/>and <text:s text:c="2"/>(B)<text:s/>or<text:s text:c="3"/>(C)<text:s/>so<text:s text:c="3"/>(D)<text:s/>but</text:p>
          </text:list-item>
          <text:list-item>
            <text:p text:style-name="P72">We have to take off our shoes _______ we enter the room.<text:line-break/>(A)<text:s/>because<text:s text:c="2"/>(B)<text:s/>so<text:s text:c="4"/>(C)<text:s/>after <text:s/>(D)<text:s/>before</text:p>
          </text:list-item>
          <text:list-item>
            <text:p text:style-name="P73">Mom: Who had to wash the dishes last night ?<text:line-break/>Carol : Joe ________.<text:line-break/>(A)<text:s/>had <text:s/>(B)<text:s/>was <text:s text:c="2"/>(C)<text:s/>did <text:s text:c="2"/>(D)<text:s/>is</text:p>
          </text:list-item>
          <text:list-item>
            <text:p text:style-name="P74">The old lady did a lot _______<text:s/>the<text:s/>poor children. <text:s/>It was very nice ______ her.<text:line-break/>(A)<text:s/>for<text:s/>;<text:s/>of<text:s text:c="3"/>(B)<text:s/>for ; to <text:s/>(C)<text:s/>to ; with <text:s/>(D)<text:s/>of; for</text:p>
          </text:list-item>
          <text:list-item>
            <text:p text:style-name="P75">I _____ hungry last night, _____ I didn’t eat dinner.<text:line-break/>(A)<text:s/>didn’t; so <text:s/>(B)<text:s/>wasn’t; so <text:s text:c="2"/>(C) didn’t; because <text:s text:c="2"/>(D)<text:s/>don’t; because</text:p>
          </text:list-item>
          <text:list-item>
            <text:p text:style-name="P76">After having breakfast,<text:s/>Derek<text:s/>went to school. (選出正確者)<text:line-break/>(A)<text:s/>Before Derek went to school, he ate the breakfast.<text:line-break/>(B)<text:s/>Derek went to school<text:s/>because<text:s/>of the breakfast.<text:line-break/>(C)When Derek was on his way school, he was having his breakfast.<text:line-break/>(D)<text:s/>After Derek went to school, he had his breakfast.</text:p>
          </text:list-item>
          <text:list-item>
            <text:p text:style-name="P77">Allen got good grades on the test after he studied hard for it. <text:s text:c="2"/>(選出正確者)<text:line-break/>(A)<text:s/>Because<text:s/>Allen got good grades<text:s/>on the test, he studied hard for<text:s/>it.<text:line-break/>(B)<text:s/>Because Allen studied hard for the test, he didn’t fail the test.<text:line-break/>(C)<text:s/>Allen<text:s/>got grades on the test before he studied hard for it.<text:line-break/>(D)<text:s/>After Allen got good grades on the test, he studied hard for it.</text:p>
          </text:list-item>
        </text:list>
        <text:soft-page-break/>
        <text:p text:style-name="P78">三、閱讀測驗<text:s text:c="2"/>10%</text:p>
        <table:table table:style-name="Table79">
          <table:table-columns>
            <table:table-column table:style-name="TableColumn80"/>
          </table:table-columns>
          <table:table-row table:style-name="TableRow81">
            <table:table-cell table:style-name="TableCell82">
              <text:p text:style-name="P83"><text:s text:c="3"/>It was Tuesday morning in April. <text:s/>Ana got up early. <text:s/>She was going to wear her lucky blue skirt to school. <text:s/>She really liked that skirt. <text:s/>She had a new shirt to match it, and new shoes, too.<text:s/><text:s/>After Ana got dressed, she went into the kitchen, where she could smell bacon. <text:s/>Ana’s<text:s/>mother was getting ready for work.<text:s/><text:s/>Ana’s mother<text:s/>is a teacher at Ana’s school. <text:s/>Ana is in the second grade, and her mother teaches fourth grade. <text:s/>Ana was excited about going to school. <text:s/>Her class was going to take a test to see how much they had learned so far that year.<text:s/><text:s/>Ana<text:s/>could not wait to get to school. <text:s/>Ana sharpened her new pencils for the test. <text:s/>She was going to do her very best on that test. <text:s/>Ana loved school, and she liked to make good grades. <text:s/>Ana ate her breakfast, and then she and her mother went to the school. <text:s/>Ana went straight to her classroom. <text:s/>Her teacher, Ms. Browner, was already there. <text:s/>It was fun to be in Ms. Browner’s class.<text:s/><text:s/>She was a great teacher. <text:s/>Ana’s classmates arrived. <text:s/>Ms. Browner called roll, and then they started the test. <text:s/>Ana tried very hard to do everything right on the test. <text:s/>The test took over an hour. <text:s/>After the test was over,<text:s/>the class played outside for a long time. <text:s/>Then they ate lunch. <text:s/>After lunch, they watched a funny movie, and then drew pictures until it was time to go home. <text:s/>It was a great day.<text:line-break/></text:p>
              <table:table table:style-name="Table84">
                <table:table-columns>
                  <table:table-column table:style-name="TableColumn85"/>
                </table:table-columns>
                <table:table-row table:style-name="TableRow86">
                  <table:table-cell table:style-name="TableCell87">
                    <text:p text:style-name="P88">match <text:s text:c="2"/>搭配<text:s text:c="4"/>excited <text:s text:c="2"/>興奮的<text:s text:c="8"/>sharpen <text:s/>削尖<text:s text:c="5"/></text:p>
                    <text:p text:style-name="P89">straight <text:s text:c="2"/>直接<text:s text:c="5"/>arrive <text:s/>抵達<text:s text:c="3"/>called roll<text:s/>點名<text:s text:c="2"/>until <text:s text:c="2"/>直到</text:p>
                  </table:table-cell>
                </table:table-row>
              </table:table>
              <text:p text:style-name="P90"><text:tab/></text:p>
            </table:table-cell>
          </table:table-row>
        </table:table>
        <text:p text:style-name="P91">36. What grade was Ana in ?</text:p>
        <text:p text:style-name="P92"><text:s text:c="3"/>(A) first <text:s text:c="3"/>(B) second <text:s text:c="2"/>(C) third <text:s/>(D) fourth</text:p>
        <text:p text:style-name="P93">37. What did Ana like to eat in the morning?</text:p>
        <text:p text:style-name="P94"><text:s text:c="3"/>(A) eggs <text:s text:c="2"/>(B) bacon <text:s text:c="2"/>(C)<text:s/>ham<text:s text:c="3"/>(D)<text:s/>fries</text:p>
        <text:p text:style-name="P95">38. Why was Ana excited about going to school ?</text:p>
        <text:p text:style-name="P96"><text:s text:c="3"/>(A)<text:s/>She was<text:s/>going on a trip.<text:s text:c="5"/><text:s text:c="3"/>(B)<text:s/>She was<text:s/>having a party.</text:p>
        <text:p text:style-name="P97"><text:s text:c="3"/>(C)<text:s/>She was<text:s/>taking a test. <text:s text:c="9"/>(D)<text:s/>She was<text:s/>going to paint.</text:p>
        <text:p text:style-name="P98">39. What did Ms. Browner do before they took the test ?<text:line-break/><text:s text:c="3"/>(A) She went to the office. <text:s text:c="2"/><text:s/><text:s/>(B) She called roll.<text:line-break/><text:s text:c="3"/>(C) She went home. <text:s text:c="9"/>(D) She wrote a note to Ana’s parents.</text:p>
        <text:p text:style-name="P99">40. What did the<text:s/>children<text:s/>outside after the test?</text:p>
        <text:p text:style-name="P100"><text:s text:c="3"/>(A) rode bikes <text:s text:c="2"/>(B) drew pictures <text:s text:c="2"/>(C) played <text:s text:c="3"/>(D) watched a movie</text:p>
        <text:p text:style-name="P101"><text:span text:style-name="T102">以下為</text:span><text:span text:style-name="T103">非選擇題</text:span><text:span text:style-name="T104">，</text:span><text:span text:style-name="T105">請在</text:span><text:span text:style-name="T106">答案卷</text:span><text:span text:style-name="T107">上作答</text:span><text:span text:style-name="T108"><text:s/>20</text:span><text:span text:style-name="T109">%</text:span></text:p>
        <text:p text:style-name="P110"><text:span text:style-name="T111">四、依</text:span><text:span text:style-name="T112">提示</text:span><text:span text:style-name="T113">作答</text:span><text:span text:style-name="T114"><text:s text:c="2"/>4%</text:span></text:p>
        <text:p text:style-name="P115">1.<text:s/><text:s/>After Mom cooked dinner, she<text:s/>went jogging.<text:s text:c="7"/>(用…before<text:s/>…改寫)<text:s/>2%</text:p>
        <text:p text:style-name="P116">2.<text:s/><text:s/>Jason<text:s/>had to run to school.<text:s text:c="3"/>Jason<text:s/>got up late. <text:s text:c="3"/>(用<text:s/>so<text:s/>合併)<text:s text:c="2"/>2%</text:p>
        <text:p text:style-name="P117"><text:span text:style-name="T118">五</text:span><text:span text:style-name="T119">、</text:span><text:span text:style-name="T120">翻譯</text:span><text:span text:style-name="T121">:</text:span><text:span text:style-name="T122">16</text:span><text:span text:style-name="T123">％</text:span><text:span text:style-name="T124"><text:s/>(</text:span><text:span text:style-name="T125">填空每個空格</text:span><text:span text:style-name="T126">1</text:span><text:span text:style-name="T127">分</text:span><text:span text:style-name="T128">)</text:span><text:span text:style-name="T129"><text:line-break/></text:span><text:span text:style-name="T130">1.<text:s/></text:span><text:span text:style-name="T131">Tina<text:s/></text:span><text:span text:style-name="T132">在她</text:span><text:span text:style-name="T133">父親的洗車場兼差，</text:span><text:span text:style-name="T134"><text:s/>John</text:span><text:span text:style-name="T135">則幫人們遛狗。</text:span></text:p>
        <text:p text:style-name="P136">Tina<text:s/>worked __________ at her dad’s car wash, and John _______ dogs for the people.</text:p>
        <text:p text:style-name="P137">2.<text:s/>外婆為我準備了糖果和點心，<text:s/>因為我愛吃甜食。</text:p>
        <text:p text:style-name="P138">Grandma ________ candy and<text:s/>snacks<text:s/>______me because I had a ______ _______.</text:p>
        <text:p text:style-name="P139">3.<text:s/>去年Jason和Leo<text:s/>組隊參加這項比賽。</text:p>
        <text:p text:style-name="P140"><text:s text:c="3"/>Jason ______ up _______ Leo<text:s/>for the<text:s/>race last year.　</text:p>
        <text:p text:style-name="P141"><text:span text:style-name="T142">4.<text:s/></text:span><text:span text:style-name="T143">在他們抵達終點線前，人們沿途為他們加油</text:span><text:span text:style-name="T144">。</text:span><text:span text:style-name="T145">4%</text:span></text:p>
        <text:p text:style-name="P146">5.<text:s/>昨天晚上我妹妹一路上懷裡抱著那個娃娃回到家。4%</text:p>
        <text:p text:style-name="P147"/>
      </text:section>
      <text:section text:name="Sect4" text:style-name="S4">
        <text:soft-page-break/>
        <text:p text:style-name="P148">新北市立溪崑國民中學107學年度第一學期第一次定期評量 英語科 答案卷</text:p>
        <text:p text:style-name="P149"><draw:connector draw:type="line" svg:x1="-0.00764in" svg:y1="0.41944in" svg:x2="7.19028in" svg:y2="0.41944in" draw:z-index="251661312" draw:id="id1" draw:style-name="a6" draw:name="直線接點 1" text:anchor-type="paragraph"><svg:title/><svg:desc/></draw:connector><text:span text:style-name="T150">八年級</text:span><text:span text:style-name="T151">　　　</text:span><text:span text:style-name="T152">班 座號</text:span><text:span text:style-name="T153">　　　</text:span><text:span text:style-name="T154"><text:s/>姓名</text:span><text:span text:style-name="T155">　　　　　　　　</text:span><text:span text:style-name="T156"><text:s/></text:span></text:p>
        <text:p text:style-name="內文"><text:span text:style-name="T157">四、依提示作答</text:span><text:span text:style-name="T158">: 4</text:span><text:span text:style-name="T159">％</text:span><text:span text:style-name="T160"><text:s/>(</text:span><text:span text:style-name="T161">每題</text:span><text:span text:style-name="T162"><text:s/>2</text:span><text:span text:style-name="T163">分</text:span><text:span text:style-name="T164">)</text:span></text:p>
        <table:table table:style-name="Table165">
          <table:table-columns>
            <table:table-column table:style-name="TableColumn166"/>
            <table:table-column table:style-name="TableColumn167"/>
          </table:table-columns>
          <table:table-row table:style-name="TableRow168">
            <table:table-cell table:style-name="TableCell169">
              <text:p text:style-name="P170">1</text:p>
            </table:table-cell>
            <table:table-cell table:style-name="TableCell171">
              <text:p text:style-name="P172"/>
              <text:p text:style-name="P173"><text:s/></text:p>
            </table:table-cell>
          </table:table-row>
          <table:table-row table:style-name="TableRow174">
            <table:table-cell table:style-name="TableCell175">
              <text:p text:style-name="P176">2</text:p>
            </table:table-cell>
            <table:table-cell table:style-name="TableCell177">
              <text:p text:style-name="P178"/>
              <text:p text:style-name="P179"/>
            </table:table-cell>
          </table:table-row>
        </table:table>
        <text:p text:style-name="P180"/>
        <text:p text:style-name="內文"><text:span text:style-name="T181">五、翻譯</text:span><text:span text:style-name="T182">:16</text:span><text:span text:style-name="T183">％</text:span><text:span text:style-name="T184"><text:s/>(1-3</text:span><text:span text:style-name="T185">題</text:span><text:span text:style-name="T186">每個空格</text:span><text:span text:style-name="T187">1</text:span><text:span text:style-name="T188">分，共</text:span><text:span text:style-name="T189">8</text:span><text:span text:style-name="T190">格，</text:span><text:span text:style-name="T191">4-5<text:s/></text:span><text:span text:style-name="T192">題</text:span><text:span text:style-name="T193">每題</text:span><text:span text:style-name="T194"><text:s/>4</text:span><text:span text:style-name="T195">分</text:span><text:span text:style-name="T196">)</text:span></text:p>
        <table:table table:style-name="Table197">
          <table:table-columns>
            <table:table-column table:style-name="TableColumn198"/>
            <table:table-column table:style-name="TableColumn199"/>
            <table:table-column table:style-name="TableColumn200"/>
            <table:table-column table:style-name="TableColumn201"/>
            <table:table-column table:style-name="TableColumn202"/>
          </table:table-columns>
          <table:table-row table:style-name="TableRow203">
            <table:table-cell table:style-name="TableCell204">
              <text:p text:style-name="P205">1</text:p>
            </table:table-cell>
            <table:table-cell table:style-name="TableCell206">
              <text:p text:style-name="P207"/>
              <text:p text:style-name="P208"/>
            </table:table-cell>
            <table:table-cell table:style-name="TableCell209">
              <text:p text:style-name="P210"/>
            </table:table-cell>
            <table:table-cell table:style-name="TableCell211" table:number-columns-spanned="2">
              <text:p text:style-name="P212"/>
            </table:table-cell>
            <table:covered-table-cell/>
          </table:table-row>
          <table:table-row table:style-name="TableRow213">
            <table:table-cell table:style-name="TableCell214">
              <text:p text:style-name="P215">2</text:p>
            </table:table-cell>
            <table:table-cell table:style-name="TableCell216">
              <text:p text:style-name="P217"/>
              <text:p text:style-name="P218"/>
            </table:table-cell>
            <table:table-cell table:style-name="TableCell219">
              <text:p text:style-name="P220"/>
            </table:table-cell>
            <table:table-cell table:style-name="TableCell221">
              <text:p text:style-name="P222"/>
            </table:table-cell>
            <table:table-cell table:style-name="TableCell223">
              <text:p text:style-name="P224"/>
            </table:table-cell>
          </table:table-row>
          <table:table-row table:style-name="TableRow225">
            <table:table-cell table:style-name="TableCell226">
              <text:p text:style-name="P227">3</text:p>
            </table:table-cell>
            <table:table-cell table:style-name="TableCell228">
              <text:p text:style-name="P229"/>
              <text:p text:style-name="P230"/>
            </table:table-cell>
            <table:table-cell table:style-name="TableCell231">
              <text:p text:style-name="P232"/>
            </table:table-cell>
            <table:table-cell table:style-name="TableCell233" table:number-columns-spanned="2">
              <text:p text:style-name="P234"/>
            </table:table-cell>
            <table:covered-table-cell/>
          </table:table-row>
          <table:table-row table:style-name="TableRow235">
            <table:table-cell table:style-name="TableCell236">
              <text:p text:style-name="P237">4</text:p>
              <text:p text:style-name="P238"/>
            </table:table-cell>
            <table:table-cell table:style-name="TableCell239" table:number-columns-spanned="4">
              <text:p text:style-name="P240"/>
              <text:p text:style-name="P241"/>
              <text:p text:style-name="P242"/>
            </table:table-cell>
            <table:covered-table-cell/>
            <table:covered-table-cell/>
            <table:covered-table-cell/>
          </table:table-row>
          <table:table-row table:style-name="TableRow243">
            <table:table-cell table:style-name="TableCell244">
              <text:p text:style-name="P245">5</text:p>
              <text:p text:style-name="P246"/>
            </table:table-cell>
            <table:table-cell table:style-name="TableCell247" table:number-columns-spanned="4">
              <text:p text:style-name="P248"/>
              <text:p text:style-name="P249"/>
              <text:p text:style-name="P250"/>
            </table:table-cell>
            <table:covered-table-cell/>
            <table:covered-table-cell/>
            <table:covered-table-cell/>
          </table:table-row>
        </table:table>
        <text:p text:style-name="P251"/>
        <text:p text:style-name="P252"/>
        <text:p text:style-name="P253"/>
        <text:p text:style-name="P254"/>
        <text:p text:style-name="P255"/>
        <text:p text:style-name="P256"/>
        <text:p text:style-name="P257"/>
        <text:p text:style-name="P258"/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soft-page-break/>
        <text:p text:style-name="P266">107-1-1 八年級 英語科－解答<text:line-break/>一~三<text:s/></text:p>
        <table:table table:style-name="Table267">
          <table:table-columns>
            <table:table-column table:style-name="TableColumn268"/>
            <table:table-column table:style-name="TableColumn269"/>
            <table:table-column table:style-name="TableColumn270"/>
            <table:table-column table:style-name="TableColumn271"/>
            <table:table-column table:style-name="TableColumn272"/>
            <table:table-column table:style-name="TableColumn273"/>
            <table:table-column table:style-name="TableColumn274"/>
            <table:table-column table:style-name="TableColumn275"/>
            <table:table-column table:style-name="TableColumn276"/>
            <table:table-column table:style-name="TableColumn277"/>
          </table:table-columns>
          <table:table-row table:style-name="TableRow278">
            <table:table-cell table:style-name="TableCell279">
              <text:p text:style-name="P280">1</text:p>
            </table:table-cell>
            <table:table-cell table:style-name="TableCell281">
              <text:p text:style-name="P282">2</text:p>
            </table:table-cell>
            <table:table-cell table:style-name="TableCell283">
              <text:p text:style-name="P284">3</text:p>
            </table:table-cell>
            <table:table-cell table:style-name="TableCell285">
              <text:p text:style-name="P286">4</text:p>
            </table:table-cell>
            <table:table-cell table:style-name="TableCell287">
              <text:p text:style-name="P288">5</text:p>
            </table:table-cell>
            <table:table-cell table:style-name="TableCell289">
              <text:p text:style-name="P290">6</text:p>
            </table:table-cell>
            <table:table-cell table:style-name="TableCell291">
              <text:p text:style-name="P292">7</text:p>
            </table:table-cell>
            <table:table-cell table:style-name="TableCell293">
              <text:p text:style-name="P294">8</text:p>
            </table:table-cell>
            <table:table-cell table:style-name="TableCell295">
              <text:p text:style-name="P296">9</text:p>
            </table:table-cell>
            <table:table-cell table:style-name="TableCell297">
              <text:p text:style-name="P298">10</text:p>
            </table:table-cell>
          </table:table-row>
          <table:table-row table:style-name="TableRow299">
            <table:table-cell table:style-name="TableCell300">
              <text:p text:style-name="P301">C</text:p>
              <text:p text:style-name="P302"/>
            </table:table-cell>
            <table:table-cell table:style-name="TableCell303">
              <text:p text:style-name="P304">B</text:p>
            </table:table-cell>
            <table:table-cell table:style-name="TableCell305">
              <text:p text:style-name="P306">A</text:p>
            </table:table-cell>
            <table:table-cell table:style-name="TableCell307">
              <text:p text:style-name="P308">B</text:p>
            </table:table-cell>
            <table:table-cell table:style-name="TableCell309">
              <text:p text:style-name="P310">C</text:p>
            </table:table-cell>
            <table:table-cell table:style-name="TableCell311">
              <text:p text:style-name="P312">C</text:p>
            </table:table-cell>
            <table:table-cell table:style-name="TableCell313">
              <text:p text:style-name="P314">A</text:p>
            </table:table-cell>
            <table:table-cell table:style-name="TableCell315">
              <text:p text:style-name="P316">B</text:p>
            </table:table-cell>
            <table:table-cell table:style-name="TableCell317">
              <text:p text:style-name="P318">B</text:p>
            </table:table-cell>
            <table:table-cell table:style-name="TableCell319">
              <text:p text:style-name="P320">C</text:p>
            </table:table-cell>
          </table:table-row>
          <table:table-row table:style-name="TableRow321">
            <table:table-cell table:style-name="TableCell322">
              <text:p text:style-name="P323">11</text:p>
            </table:table-cell>
            <table:table-cell table:style-name="TableCell324">
              <text:p text:style-name="P325">12</text:p>
            </table:table-cell>
            <table:table-cell table:style-name="TableCell326">
              <text:p text:style-name="P327">13</text:p>
            </table:table-cell>
            <table:table-cell table:style-name="TableCell328">
              <text:p text:style-name="P329">14</text:p>
            </table:table-cell>
            <table:table-cell table:style-name="TableCell330">
              <text:p text:style-name="P331">15</text:p>
            </table:table-cell>
            <table:table-cell table:style-name="TableCell332">
              <text:p text:style-name="P333">16</text:p>
            </table:table-cell>
            <table:table-cell table:style-name="TableCell334">
              <text:p text:style-name="P335">17</text:p>
            </table:table-cell>
            <table:table-cell table:style-name="TableCell336">
              <text:p text:style-name="P337">18</text:p>
            </table:table-cell>
            <table:table-cell table:style-name="TableCell338">
              <text:p text:style-name="P339">19</text:p>
            </table:table-cell>
            <table:table-cell table:style-name="TableCell340">
              <text:p text:style-name="P341">20</text:p>
            </table:table-cell>
          </table:table-row>
          <table:table-row table:style-name="TableRow342">
            <table:table-cell table:style-name="TableCell343">
              <text:p text:style-name="P344">B</text:p>
              <text:p text:style-name="P345"/>
            </table:table-cell>
            <table:table-cell table:style-name="TableCell346">
              <text:p text:style-name="P347">B</text:p>
            </table:table-cell>
            <table:table-cell table:style-name="TableCell348">
              <text:p text:style-name="P349">C</text:p>
            </table:table-cell>
            <table:table-cell table:style-name="TableCell350">
              <text:p text:style-name="P351">A</text:p>
            </table:table-cell>
            <table:table-cell table:style-name="TableCell352">
              <text:p text:style-name="P353">C</text:p>
            </table:table-cell>
            <table:table-cell table:style-name="TableCell354">
              <text:p text:style-name="P355">C</text:p>
            </table:table-cell>
            <table:table-cell table:style-name="TableCell356">
              <text:p text:style-name="P357">C</text:p>
            </table:table-cell>
            <table:table-cell table:style-name="TableCell358">
              <text:p text:style-name="P359">D</text:p>
            </table:table-cell>
            <table:table-cell table:style-name="TableCell360">
              <text:p text:style-name="P361">A</text:p>
            </table:table-cell>
            <table:table-cell table:style-name="TableCell362">
              <text:p text:style-name="P363">A</text:p>
            </table:table-cell>
          </table:table-row>
          <table:table-row table:style-name="TableRow364">
            <table:table-cell table:style-name="TableCell365">
              <text:p text:style-name="P366">21</text:p>
            </table:table-cell>
            <table:table-cell table:style-name="TableCell367">
              <text:p text:style-name="P368">22</text:p>
            </table:table-cell>
            <table:table-cell table:style-name="TableCell369">
              <text:p text:style-name="P370">23</text:p>
            </table:table-cell>
            <table:table-cell table:style-name="TableCell371">
              <text:p text:style-name="P372">24</text:p>
            </table:table-cell>
            <table:table-cell table:style-name="TableCell373">
              <text:p text:style-name="P374">25</text:p>
            </table:table-cell>
            <table:table-cell table:style-name="TableCell375">
              <text:p text:style-name="P376">26</text:p>
            </table:table-cell>
            <table:table-cell table:style-name="TableCell377">
              <text:p text:style-name="P378">27</text:p>
            </table:table-cell>
            <table:table-cell table:style-name="TableCell379">
              <text:p text:style-name="P380">28</text:p>
            </table:table-cell>
            <table:table-cell table:style-name="TableCell381">
              <text:p text:style-name="P382">29</text:p>
            </table:table-cell>
            <table:table-cell table:style-name="TableCell383">
              <text:p text:style-name="P384">30</text:p>
            </table:table-cell>
          </table:table-row>
          <table:table-row table:style-name="TableRow385">
            <table:table-cell table:style-name="TableCell386">
              <text:p text:style-name="P387">D</text:p>
              <text:p text:style-name="P388"/>
            </table:table-cell>
            <table:table-cell table:style-name="TableCell389">
              <text:p text:style-name="P390">A</text:p>
            </table:table-cell>
            <table:table-cell table:style-name="TableCell391">
              <text:p text:style-name="P392">B</text:p>
            </table:table-cell>
            <table:table-cell table:style-name="TableCell393">
              <text:p text:style-name="P394">C</text:p>
            </table:table-cell>
            <table:table-cell table:style-name="TableCell395">
              <text:p text:style-name="P396">D</text:p>
            </table:table-cell>
            <table:table-cell table:style-name="TableCell397">
              <text:p text:style-name="P398">A</text:p>
            </table:table-cell>
            <table:table-cell table:style-name="TableCell399">
              <text:p text:style-name="P400">B</text:p>
            </table:table-cell>
            <table:table-cell table:style-name="TableCell401">
              <text:p text:style-name="P402">D</text:p>
            </table:table-cell>
            <table:table-cell table:style-name="TableCell403">
              <text:p text:style-name="P404">B</text:p>
            </table:table-cell>
            <table:table-cell table:style-name="TableCell405">
              <text:p text:style-name="P406">D</text:p>
            </table:table-cell>
          </table:table-row>
          <table:table-row table:style-name="TableRow407">
            <table:table-cell table:style-name="TableCell408">
              <text:p text:style-name="P409">31</text:p>
            </table:table-cell>
            <table:table-cell table:style-name="TableCell410">
              <text:p text:style-name="P411">32</text:p>
            </table:table-cell>
            <table:table-cell table:style-name="TableCell412">
              <text:p text:style-name="P413">33</text:p>
            </table:table-cell>
            <table:table-cell table:style-name="TableCell414">
              <text:p text:style-name="P415">34</text:p>
            </table:table-cell>
            <table:table-cell table:style-name="TableCell416">
              <text:p text:style-name="P417">35</text:p>
            </table:table-cell>
            <table:table-cell table:style-name="TableCell418">
              <text:p text:style-name="P419">36</text:p>
            </table:table-cell>
            <table:table-cell table:style-name="TableCell420">
              <text:p text:style-name="P421">37</text:p>
            </table:table-cell>
            <table:table-cell table:style-name="TableCell422">
              <text:p text:style-name="P423">38</text:p>
            </table:table-cell>
            <table:table-cell table:style-name="TableCell424">
              <text:p text:style-name="P425">39</text:p>
            </table:table-cell>
            <table:table-cell table:style-name="TableCell426">
              <text:p text:style-name="P427">40</text:p>
            </table:table-cell>
          </table:table-row>
          <table:table-row table:style-name="TableRow428">
            <table:table-cell table:style-name="TableCell429">
              <text:p text:style-name="P430">C</text:p>
              <text:p text:style-name="P431"/>
            </table:table-cell>
            <table:table-cell table:style-name="TableCell432">
              <text:p text:style-name="P433">A</text:p>
            </table:table-cell>
            <table:table-cell table:style-name="TableCell434">
              <text:p text:style-name="P435">B</text:p>
            </table:table-cell>
            <table:table-cell table:style-name="TableCell436">
              <text:p text:style-name="P437">A</text:p>
            </table:table-cell>
            <table:table-cell table:style-name="TableCell438">
              <text:p text:style-name="P439">B</text:p>
            </table:table-cell>
            <table:table-cell table:style-name="TableCell440">
              <text:p text:style-name="P441">B</text:p>
            </table:table-cell>
            <table:table-cell table:style-name="TableCell442">
              <text:p text:style-name="P443">B</text:p>
            </table:table-cell>
            <table:table-cell table:style-name="TableCell444">
              <text:p text:style-name="P445">C</text:p>
            </table:table-cell>
            <table:table-cell table:style-name="TableCell446">
              <text:p text:style-name="P447">B</text:p>
            </table:table-cell>
            <table:table-cell table:style-name="TableCell448">
              <text:p text:style-name="P449">C</text:p>
            </table:table-cell>
          </table:table-row>
        </table:table>
        <text:p text:style-name="P450"/>
        <text:p text:style-name="內文"><text:span text:style-name="T451">四</text:span><text:span text:style-name="T452"><text:s/></text:span><text:span text:style-name="T453">、依提示作答</text:span><text:span text:style-name="T454">: 4</text:span><text:span text:style-name="T455">％</text:span><text:span text:style-name="T456"><text:s/>(</text:span><text:span text:style-name="T457">每題</text:span><text:span text:style-name="T458"><text:s/>2</text:span><text:span text:style-name="T459">分</text:span><text:span text:style-name="T460">)</text:span></text:p>
        <table:table table:style-name="Table461">
          <table:table-columns>
            <table:table-column table:style-name="TableColumn462"/>
            <table:table-column table:style-name="TableColumn463"/>
          </table:table-columns>
          <table:table-row table:style-name="TableRow464">
            <table:table-cell table:style-name="TableCell465">
              <text:p text:style-name="P466">1</text:p>
            </table:table-cell>
            <table:table-cell table:style-name="TableCell467">
              <text:p text:style-name="內文"><text:span text:style-name="T468">Mom cooked dinner</text:span><text:span text:style-name="T469"><text:s/></text:span><text:span text:style-name="T470">before she went joggin</text:span><text:span text:style-name="T471">g.</text:span></text:p>
              <text:p text:style-name="P472"><text:s/></text:p>
            </table:table-cell>
          </table:table-row>
          <table:table-row table:style-name="TableRow473">
            <table:table-cell table:style-name="TableCell474">
              <text:p text:style-name="P475">2</text:p>
            </table:table-cell>
            <table:table-cell table:style-name="TableCell476">
              <text:p text:style-name="內文"><text:span text:style-name="T477">Jason got up late,</text:span><text:span text:style-name="T478"><text:s/></text:span><text:span text:style-name="T479"><text:s/>so he had to run to school</text:span><text:span text:style-name="T480">.</text:span></text:p>
              <text:p text:style-name="P481"/>
            </table:table-cell>
          </table:table-row>
        </table:table>
        <text:p text:style-name="P482"/>
        <text:p text:style-name="內文"><text:span text:style-name="T483">五、翻譯</text:span><text:span text:style-name="T484">:16</text:span><text:span text:style-name="T485">％</text:span><text:span text:style-name="T486"><text:s/>(</text:span><text:span text:style-name="T487">填空每個空格</text:span><text:span text:style-name="T488">1</text:span><text:span text:style-name="T489">分</text:span><text:span text:style-name="T490">)</text:span></text:p>
        <table:table table:style-name="Table491">
          <table:table-columns>
            <table:table-column table:style-name="TableColumn492"/>
            <table:table-column table:style-name="TableColumn493"/>
            <table:table-column table:style-name="TableColumn494"/>
            <table:table-column table:style-name="TableColumn495"/>
            <table:table-column table:style-name="TableColumn496"/>
          </table:table-columns>
          <table:table-row table:style-name="TableRow497">
            <table:table-cell table:style-name="TableCell498">
              <text:p text:style-name="P499">1</text:p>
            </table:table-cell>
            <table:table-cell table:style-name="TableCell500">
              <text:p text:style-name="P501">part-time</text:p>
            </table:table-cell>
            <table:table-cell table:style-name="TableCell502">
              <text:p text:style-name="P503">walked</text:p>
            </table:table-cell>
            <table:table-cell table:style-name="TableCell504" table:number-columns-spanned="2">
              <text:p text:style-name="P505"/>
            </table:table-cell>
            <table:covered-table-cell/>
          </table:table-row>
          <table:table-row table:style-name="TableRow506">
            <table:table-cell table:style-name="TableCell507">
              <text:p text:style-name="P508">2</text:p>
            </table:table-cell>
            <table:table-cell table:style-name="TableCell509">
              <text:p text:style-name="P510">prepared</text:p>
            </table:table-cell>
            <table:table-cell table:style-name="TableCell511">
              <text:p text:style-name="P512">for</text:p>
            </table:table-cell>
            <table:table-cell table:style-name="TableCell513">
              <text:p text:style-name="P514">sweet</text:p>
            </table:table-cell>
            <table:table-cell table:style-name="TableCell515">
              <text:p text:style-name="P516">tooth</text:p>
            </table:table-cell>
          </table:table-row>
          <table:table-row table:style-name="TableRow517">
            <table:table-cell table:style-name="TableCell518">
              <text:p text:style-name="P519">3</text:p>
            </table:table-cell>
            <table:table-cell table:style-name="TableCell520">
              <text:p text:style-name="P521">teamed<text:s/></text:p>
            </table:table-cell>
            <table:table-cell table:style-name="TableCell522">
              <text:p text:style-name="P523">with</text:p>
            </table:table-cell>
            <table:table-cell table:style-name="TableCell524" table:number-columns-spanned="2">
              <text:p text:style-name="P525"/>
            </table:table-cell>
            <table:covered-table-cell/>
          </table:table-row>
          <table:table-row table:style-name="TableRow526">
            <table:table-cell table:style-name="TableCell527">
              <text:p text:style-name="P528">4</text:p>
            </table:table-cell>
            <table:table-cell table:style-name="TableCell529" table:number-columns-spanned="4">
              <text:p text:style-name="P530"/>
              <text:p text:style-name="內文"><text:span text:style-name="T531">People stood along the road</text:span><text:span text:style-name="T532"><text:s text:c="2"/></text:span><text:span text:style-name="T533">and cheered for them</text:span><text:span text:style-name="T534"><text:s text:c="2"/></text:span><text:span text:style-name="T535">before they got to</text:span><text:span text:style-name="T536"><text:s text:c="2"/></text:span><text:span text:style-name="T537">the finish line.</text:span><text:span text:style-name="T538"><text:s text:c="2"/>4%</text:span></text:p>
              <text:p text:style-name="P539"/>
            </table:table-cell>
            <table:covered-table-cell/>
            <table:covered-table-cell/>
            <table:covered-table-cell/>
          </table:table-row>
          <table:table-row table:style-name="TableRow540">
            <table:table-cell table:style-name="TableCell541">
              <text:p text:style-name="P542">5</text:p>
            </table:table-cell>
            <table:table-cell table:style-name="TableCell543" table:number-columns-spanned="4">
              <text:p text:style-name="P544"/>
              <text:p text:style-name="內文"><text:span text:style-name="T545">My sister held the doll</text:span><text:span text:style-name="T546"><text:s text:c="2"/></text:span><text:span text:style-name="T547">in her arms</text:span><text:span text:style-name="T548"><text:s text:c="2"/></text:span><text:span text:style-name="T549">all the way home</text:span><text:span text:style-name="T550"><text:s text:c="2"/></text:span><text:span text:style-name="T551">last night.<text:s/></text:span><text:span text:style-name="T552"><text:s/>4%</text:span></text:p>
              <text:p text:style-name="P553"/>
            </table:table-cell>
            <table:covered-table-cell/>
            <table:covered-table-cell/>
            <table:covered-table-cell/>
          </table:table-row>
        </table:table>
        <text:p text:style-name="內文"/>
        <text:soft-page-break/>
        <text:p text:style-name="P554">新北市立溪崑國民中學107學年度第一學期第一次定期評量</text:p>
        <text:p text:style-name="P555">八年級 英語科 聽力測驗稿</text:p>
        <text:p text:style-name="P556">一<text:s/>聽力</text:p>
        <text:list text:style-name="LFO2">
          <text:list-item text:start-value="1">
            <text:p text:style-name="P557"><text:span text:style-name="T558">辨識句意：</text:span><text:span text:style-name="T559">根據聽到的內容，選出符合描述的圖片或符合圖片的描述。</text:span></text:p>
          </text:list-item>
        </text:list>
        <text:list text:style-name="LFO1">
          <text:list-item text:start-value="1">
            <text:p text:style-name="P560">(A) The man played in the water in the mountains.<text:line-break/>(B) The man listened to music in the mountains.<text:line-break/>(C) The man watched birds in the mountains.</text:p>
          </text:list-item>
        </text:list>
        <text:list text:style-name="LFO1" text:continue-numbering="true">
          <text:list-item>
            <text:p text:style-name="P561">(A) Sarah joined a science camp and learned a lot.<text:line-break/>(B) Sarah joined a dance camp and learned many dance skills.<text:line-break/>(C) Sarah joined a painting camp and learned many drawing skills.</text:p>
          </text:list-item>
        </text:list>
        <text:list text:style-name="LFO1" text:continue-numbering="true">
          <text:list-item>
            <text:p text:style-name="P562">(A) Jason fell down during the race.<text:s/><text:line-break/>(B) Jason went back to help the runner.<text:line-break/>(C) After Jason got to the finish line, he fell down.</text:p>
          </text:list-item>
        </text:list>
        <text:list text:style-name="LFO1" text:continue-numbering="true">
          <text:list-item>
            <text:p text:style-name="P563">(A) The father gave his son a gift because he did well on the test.<text:line-break/>(B) The father shouted at his son because he didn’t get a good grade.<text:line-break/>(C) The father wasn’t happy with his son because he didn’t go to school.</text:p>
          </text:list-item>
        </text:list>
        <text:list text:style-name="LFO1" text:continue-numbering="true">
          <text:list-item>
            <text:p text:style-name="P564">(A) The man had nothing left at home, so he went out to buy some food.<text:line-break/>(B) The man had nothing left at home, but he didn’t care.<text:line-break/>(C) After the man got home, he watched TV.</text:p>
          </text:list-item>
        </text:list>
        <text:p text:style-name="P565"><text:span text:style-name="T566">(B)<text:s/></text:span><text:span text:style-name="T567">基本問答：</text:span><text:span text:style-name="T568">根據聽到的內容，選出一個最適合的回應或最適合的問句。</text:span></text:p>
        <text:list text:style-name="LFO1" text:continue-numbering="true">
          <text:list-item>
            <text:p text:style-name="P569"><text:span text:style-name="T570">When do you usually do before you go to bed ?</text:span><text:span text:style-name="T571"><text:line-break/>(A) That was true.</text:span><text:span text:style-name="T572"><text:line-break/>(B) Nothing can stop me.</text:span><text:span text:style-name="T573"><text:line-break/>(C) I read.</text:span></text:p>
          </text:list-item>
        </text:list>
        <text:list text:style-name="LFO1" text:continue-numbering="true">
          <text:list-item>
            <text:p text:style-name="P574"><text:span text:style-name="T575">Did you go to the movies last weekend ?</text:span><text:span text:style-name="T576"><text:line-break/>(A) Yes. <text:s/>I enjoyed the movie a lot.</text:span><text:span text:style-name="T577"><text:line-break/>(B) Why not? <text:s/>The show is exciting.</text:span><text:span text:style-name="T578"><text:line-break/>(C) Sorry, I can’t go with you.</text:span></text:p>
          </text:list-item>
        </text:list>
        <text:list text:style-name="LFO1" text:continue-numbering="true">
          <text:list-item>
            <text:p text:style-name="P579"><text:span text:style-name="T580">Who did you team up with in the race ?</text:span><text:span text:style-name="T581"><text:line-break/>(A) Jane. <text:s/>We were in different teams again.</text:span><text:span text:style-name="T582"><text:line-break/>(B) Jane. <text:s/>She is my good friend.</text:span><text:span text:style-name="T583"><text:line-break/>(C) Jane. <text:s/>She got a cold and couldn’t join me.</text:span></text:p>
          </text:list-item>
        </text:list>
        <text:list text:style-name="LFO1" text:continue-numbering="true">
          <text:list-item>
            <text:p text:style-name="P584"><text:span text:style-name="T585">The race was really great. <text:s/>I enjoyed it.</text:span><text:span text:style-name="T586"><text:line-break/>(A) The race helped to raise money for poor people.</text:span><text:span text:style-name="T587"><text:line-break/>(B) I feel happy when I get to the finish line.</text:span><text:span text:style-name="T588"><text:line-break/>(C) I gave up when I learned about the race.</text:span></text:p>
          </text:list-item>
        </text:list>
        <text:list text:style-name="LFO1" text:continue-numbering="true">
          <text:list-item>
            <text:p text:style-name="P589"><text:span text:style-name="T590">Did you like the winter camp? What did you learn from it ?</text:span><text:span text:style-name="T591"><text:line-break/>(A) No, I learned nothing. <text:s/>I didn’t like the coaches there.</text:span><text:span text:style-name="T592"><text:line-break/>(B) Yes. <text:s/>I joined the winter camp with my classmates.</text:span><text:span text:style-name="T593"><text:line-break/>(C) Yes, I was very tired but happy. <text:s/>This winter vacation was fun.</text:span></text:p>
          </text:list-item>
        </text:list>
        <text:p text:style-name="P594"><text:span text:style-name="T595">(C)</text:span><text:span text:style-name="T596">言談理解：</text:span><text:span text:style-name="T597">根據聽到的內容，選出一個最適合的答案</text:span><text:span text:style-name="T598">。</text:span></text:p>
        <text:list text:style-name="LFO1" text:continue-numbering="true">
          <text:list-item>
            <text:p text:style-name="P599"><text:span text:style-name="T600">Man: What did you do for Mother’s Day?</text:span><text:span text:style-name="T601"><text:line-break/>Woman: I baked a big cake and cooked vegetable noodles for my mom.</text:span><text:span text:style-name="T602"><text:line-break/></text:span><text:soft-page-break/><text:span text:style-name="T603">Man: How did she like the food?</text:span><text:span text:style-name="T604"><text:line-break/>Woman: She liked it very much. <text:s/>But she wasn’t happy about the dirty kitchen.</text:span><text:span text:style-name="T605"><text:line-break/>Question : Why wasn’t the woman’s mom happy?</text:span><text:span text:style-name="T606"><text:line-break/>(A) The woman baked a cake for her dad.</text:span><text:span text:style-name="T607"><text:line-break/>(B) The woman didn’t clean the kitchen.</text:span><text:span text:style-name="T608"><text:line-break/>(C) The vegetable noodles were not yummy.</text:span></text:p>
          </text:list-item>
        </text:list>
        <text:list text:style-name="LFO1" text:continue-numbering="true">
          <text:list-item>
            <text:p text:style-name="P609"><text:span text:style-name="T610">Woman : Bob, was today’s dinner good ?</text:span><text:span text:style-name="T611"><text:line-break/>Man : Well, I didn’t like it. <text:s/>But Dad and Sam liked it a lot.</text:span><text:span text:style-name="T612"><text:line-break/>Woman : Why didn’t you like it ?</text:span><text:span text:style-name="T613"><text:line-break/>Man : I didn’t like the noodles.</text:span><text:span text:style-name="T614"><text:line-break/>Question : Did Bob and Sam like the noodles ?</text:span><text:span text:style-name="T615"><text:line-break/>(A) Bob did, but Sam didn’t.</text:span><text:span text:style-name="T616"><text:line-break/>(B) Bob didn’t, but Sam did.</text:span><text:span text:style-name="T617"><text:line-break/>(C) Bob did, and Sam did, too.</text:span></text:p>
          </text:list-item>
        </text:list>
        <text:list text:style-name="LFO1" text:continue-numbering="true">
          <text:list-item>
            <text:p text:style-name="P618"><text:span text:style-name="T619">Man : Mrs. Jones. <text:s/>I’m Officer Martin. <text:s/>I have a few questions for you.</text:span><text:span text:style-name="T620"><text:line-break/>Woman: What happened?</text:span><text:span text:style-name="T621"><text:line-break/>Man: Your neighbor, Nancy , is missing.</text:span><text:span text:style-name="T622"><text:line-break/>Woman: She is missing? <text:s/>I talked to her last night.</text:span><text:span text:style-name="T623"><text:line-break/>Man: When did you talk to her last night?</text:span><text:span text:style-name="T624"><text:line-break/>Woman: At around seven o’clock. <text:s/>Oh, there was a tall man with her.</text:span><text:span text:style-name="T625"><text:line-break/>Man: Are you talking about this man in the photo.</text:span><text:span text:style-name="T626"><text:line-break/>Woman: Yes, that’s him!</text:span><text:span text:style-name="T627"><text:line-break/>Question: What happened to Nancy</text:span><text:span text:style-name="T628">?</text:span><text:span text:style-name="T629"><text:line-break/>(A) She didn’t show up last night.</text:span><text:span text:style-name="T630"><text:line-break/>(B) She was looking for the tall man in the photo.</text:span><text:span text:style-name="T631"><text:line-break/>(C) People can’t find her.</text:span></text:p>
          </text:list-item>
        </text:list>
        <text:list text:style-name="LFO1" text:continue-numbering="true">
          <text:list-item>
            <text:p text:style-name="P632"><text:span text:style-name="T633">Man: How was your weekend ? Did you go shopping with Vicky?</text:span><text:span text:style-name="T634"><text:line-break/>Woman: Yes, and we went to a bag shop.</text:span><text:span text:style-name="T635"><text:line-break/>Man: Then, did you buy any bags?</text:span><text:span text:style-name="T636"><text:line-break/>Woman: Yes, I bought three. <text:s/>I also bought one for you.</text:span><text:span text:style-name="T637"><text:line-break/>Man: Really? <text:s/>Thank you. <text:s/>Where’s the bag?</text:span><text:span text:style-name="T638"><text:line-break/>Woman: It’s in Vicky’s house.</text:span><text:span text:style-name="T639"><text:line-break/>Man: Why?</text:span><text:span text:style-name="T640"><text:line-break/>Woman: I don’t want my husband to find out. <text:s/>I bought too many bags.</text:span><text:span text:style-name="T641"><text:line-break/>Question: Which is right?</text:span><text:span text:style-name="T642"><text:line-break/>(A) The woman bought a bag for the man last weekend.</text:span><text:span text:style-name="T643"><text:line-break/>(B) The man went to the bag shop with the woman.</text:span><text:span text:style-name="T644"><text:line-break/>(C) There is a bag for the woman’s husband at Vicky’s place.</text:span></text:p>
          </text:list-item>
        </text:list>
        <text:list text:style-name="LFO1" text:continue-numbering="true">
          <text:list-item>
            <text:p text:style-name="P645"><text:span text:style-name="T646">Woman: Hank, why is the woman smiling at you ?</text:span><text:span text:style-name="T647"><text:line-break/>Man: That’s Mandy. <text:s/>She’s my neighbor.</text:span><text:span text:style-name="T648"><text:line-break/>Woman: Mandy? <text:s/>Wasn’t she your girlfriend? <text:s/>She lives next to you now?</text:span><text:span text:style-name="T649"><text:line-break/>Man: Yes. <text:s/>Hey, honey. <text:s/>There is nothing to worry about. <text:s/>Mandy and I are just friends now.</text:span><text:span text:style-name="T650"><text:line-break/>Question: Who is Mandy?</text:span><text:span text:style-name="T651"><text:line-break/></text:span><text:soft-page-break/><text:span text:style-name="T652">(A) She was Hank’s neighbor.</text:span><text:span text:style-name="T653"><text:line-break/>(B) She is Hank’s wife.</text:span><text:span text:style-name="T654"><text:line-break/>(C) She is Hank’s friend.</text:span></text:p>
          </text:list-item>
        </text:list>
        <text:p text:style-name="P655"/>
        <text:p text:style-name="P65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4:00Z</meta:creation-date>
    <dc:date>2026-02-04T07:34:00Z</dc:date>
    <meta:print-date>2018-10-02T03:27:00Z</meta:print-date>
    <meta:template xlink:href="Normal" xlink:type="simple"/>
    <meta:editing-cycles>2</meta:editing-cycles>
    <meta:editing-duration>PT0S</meta:editing-duration>
    <meta:document-statistic meta:page-count="8" meta:paragraph-count="23" meta:word-count="1754" meta:character-count="11729" meta:row-count="83" meta:non-whitespace-character-count="9998"/>
  </office:meta>
</office:document-meta>
</file>