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jpeg" manifest:media-type="image/jpeg"/>
  <manifest:file-entry manifest:full-path="media/image8.jpeg" manifest:media-type="image/jpeg"/>
  <manifest:file-entry manifest:full-path="media/image9.png" manifest:media-type="image/pn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png" manifest:media-type="image/png"/>
  <manifest:file-entry manifest:full-path="media/image1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HNTimes-Roman" svg:font-family="HNTimes-Roman" style:font-family-generic="roman" svg:panose-1="0 0 0 0 0 0 0 0 0 0"/>
    <style:font-face style:name="Batang" svg:font-family="Batang" style:font-family-generic="roman" style:font-pitch="variable" svg:panose-1="2 3 6 0 0 1 1 1 1 1"/>
    <style:font-face style:name="Wingdings" style:font-charset="x-symbol" svg:font-family="Wingdings" style:font-family-generic="system" style:font-pitch="variable" svg:panose-1="5 0 0 0 0 0 0 0 0 0"/>
    <style:font-face style:name="PT Sans" svg:font-family="PT Sans" style:font-family-generic="swiss" style:font-pitch="variable"/>
  </office:font-face-decls>
  <office:automatic-styles>
    <text:list-style style:name="LFO1">
      <text:list-level-style-number text:level="1" text:style-name="WW_CharLFO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72in" text:min-label-width="0.5118in" text:list-level-position-and-space-mode="label-alignment">
          <style:list-level-label-alignment text:label-followed-by="space" fo:margin-left="0.709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0">
      <text:list-level-style-number text:level="1" text:style-name="WW_CharLFO10LVL1" style:num-suffix=".(   )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space" fo:margin-left="0.0986in" fo:text-indent="0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bullet text:level="1" text:style-name="WW_CharLFO3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6">
      <text:list-level-style-number text:level="1" text:style-name="WW_CharLFO3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8">
      <text:list-level-style-number text:level="1" text:style-name="WW_CharLFO3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style:font-name-complex="Times New Roman" fo:color="#000000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Times New Roman" fo:color="#000000" fo:font-size="14pt" style:font-size-asian="14pt"/>
    </style:style>
    <style:style style:name="T12" style:parent-style-name="預設段落字型" style:family="text">
      <style:text-properties style:font-name="標楷體" style:font-name-asian="標楷體" style:font-name-complex="Times New Roman" fo:color="#000000" fo:font-size="14pt" style:font-size-asian="14pt"/>
    </style:style>
    <style:style style:name="T13" style:parent-style-name="預設段落字型" style:family="text">
      <style:text-properties style:font-name="標楷體" style:font-name-asian="標楷體" style:font-name-complex="Times New Roman" fo:color="#000000" fo:font-size="14pt" style:font-size-asian="14pt"/>
    </style:style>
    <style:style style:name="T14" style:parent-style-name="預設段落字型" style:family="text">
      <style:text-properties style:font-name="標楷體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font-name-complex="Times New Roman" fo:color="#000000" fo:font-size="14pt" style:font-size-asian="14pt"/>
    </style:style>
    <style:style style:name="T16" style:parent-style-name="預設段落字型" style:family="text">
      <style:text-properties style:font-name="標楷體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Times New Roman" fo:color="#000000" fo:font-size="14pt" style:font-size-asian="14pt"/>
    </style:style>
    <style:style style:name="T18" style:parent-style-name="預設段落字型" style:family="text">
      <style:text-properties style:font-name="標楷體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20" style:parent-style-name="內文" style:family="paragraph">
      <style:paragraph-properties style:snap-to-layout-grid="false" style:line-height-at-least="0.25in"/>
    </style:style>
    <style:style style:name="T21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true" style:font-size-complex="12pt"/>
    </style:style>
    <style:style style:name="T22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true" style:font-size-complex="12pt"/>
    </style:style>
    <style:style style:name="T23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true" style:font-size-complex="12pt"/>
    </style:style>
    <style:style style:name="T2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28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29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30" style:parent-style-name="內文" style:family="paragraph">
      <style:paragraph-properties style:snap-to-layout-grid="false" style:line-height-at-least="0.25in"/>
    </style:style>
    <style:style style:name="T3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6" style:parent-style-name="預設段落字型" style:family="text">
      <style:text-properties style:text-position="-681.8% 100%"/>
    </style:style>
    <style:style style:name="T37" style:parent-style-name="預設段落字型" style:family="text">
      <style:text-properties style:text-position="-681.8% 100%"/>
    </style:style>
    <style:style style:name="T38" style:parent-style-name="預設段落字型" style:family="text">
      <style:text-properties style:font-name="Times New Roman" style:font-name-asian="標楷體" style:font-name-complex="Times New Roman" fo:color="#000000" style:text-position="-625% 100%" style:font-size-complex="12pt"/>
    </style:style>
    <style:style style:name="T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2" style:parent-style-name="預設段落字型" style:family="text">
      <style:text-properties style:text-position="-681.8% 100%"/>
    </style:style>
    <style:style style:name="T43" style:parent-style-name="預設段落字型" style:family="text">
      <style:text-properties style:text-position="-681.8% 100%"/>
    </style:style>
    <style:style style:name="T44" style:parent-style-name="預設段落字型" style:family="text">
      <style:text-properties style:font-name="Times New Roman" style:font-name-asian="標楷體" style:font-name-complex="Times New Roman" fo:color="#000000" style:text-position="-625% 100%" style:font-size-complex="12pt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style:text-position="-541.6% 100%" style:font-size-complex="12pt"/>
    </style:style>
    <style:style style:name="T49" style:parent-style-name="預設段落字型" style:family="text">
      <style:text-properties style:text-position="-681.8% 100%"/>
    </style:style>
    <style:style style:name="T5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1" style:parent-style-name="預設段落字型" style:family="text">
      <style:text-properties style:font-name="Times New Roman" style:font-name-asian="標楷體" style:font-name-complex="Times New Roman" fo:color="#000000" style:text-position="-625% 100%" style:font-size-complex="12pt"/>
    </style:style>
    <style:style style:name="P52" style:parent-style-name="內文" style:family="paragraph">
      <style:paragraph-properties style:vertical-align="baseline"/>
      <style:text-properties style:font-name="Times New Roman" style:font-name-asian="標楷體" style:font-name-complex="Times New Roman" fo:color="#000000" style:font-size-complex="12pt"/>
    </style:style>
    <style:style style:name="P53" style:parent-style-name="內文" style:family="paragraph">
      <style:paragraph-properties style:vertical-align="baseline"/>
      <style:text-properties style:font-name="Times New Roman" style:font-name-asian="標楷體" style:font-name-complex="Times New Roman" fo:color="#000000" style:font-size-complex="12pt"/>
    </style:style>
    <style:style style:name="P54" style:parent-style-name="內文" style:family="paragraph">
      <style:paragraph-properties style:snap-to-layout-grid="false" style:line-height-at-least="0.25in"/>
    </style:style>
    <style:style style:name="T5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0" style:parent-style-name="預設段落字型" style:family="text">
      <style:text-properties style:font-name="Times New Roman" style:font-name-asian="標楷體" style:font-name-complex="Times New Roman" fo:color="#000000" style:text-position="-625% 100%" style:font-size-complex="12pt"/>
    </style:style>
    <style:style style:name="T61" style:parent-style-name="預設段落字型" style:family="text">
      <style:text-properties style:text-position="-545.4% 100%"/>
    </style:style>
    <style:style style:name="T6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5" style:parent-style-name="預設段落字型" style:family="text">
      <style:text-properties style:font-name="Times New Roman" style:font-name-asian="標楷體" style:font-name-complex="Times New Roman" fo:color="#000000" style:text-position="-625% 100%" style:font-size-complex="12pt"/>
    </style:style>
    <style:style style:name="T6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7" style:parent-style-name="預設段落字型" style:family="text">
      <style:text-properties style:text-position="-518.1% 100%"/>
    </style:style>
    <style:style style:name="T6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1" style:parent-style-name="預設段落字型" style:family="text">
      <style:text-properties style:font-name="Times New Roman" style:font-name-asian="標楷體" style:font-name-complex="Times New Roman" fo:color="#000000" style:text-position="-625% 100%" style:font-size-complex="12pt"/>
    </style:style>
    <style:style style:name="T7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3" style:parent-style-name="預設段落字型" style:family="text">
      <style:text-properties style:text-position="-527.2% 100%"/>
    </style:style>
    <style:style style:name="P74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text-scale="25%" style:font-size-complex="12pt"/>
    </style:style>
    <style:style style:name="P75" style:parent-style-name="內文" style:family="paragraph">
      <style:paragraph-properties style:snap-to-layout-grid="false" style:line-height-at-least="0.25in"/>
    </style:style>
    <style:style style:name="T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1" style:parent-style-name="預設段落字型" style:family="text">
      <style:text-properties style:font-name="Times New Roman" style:font-name-asian="標楷體" style:font-name-complex="Times New Roman" fo:color="#000000" style:text-position="-625% 100%" style:font-size-complex="12pt"/>
    </style:style>
    <style:style style:name="T82" style:parent-style-name="預設段落字型" style:family="text">
      <style:text-properties style:text-position="-636.3% 100%"/>
    </style:style>
    <style:style style:name="T83" style:parent-style-name="預設段落字型" style:family="text">
      <style:text-properties style:font-name="Times New Roman" style:font-name-asian="標楷體" style:font-name-complex="Times New Roman" fo:color="#000000" style:text-position="-625% 100%" style:font-size-complex="12pt"/>
    </style:style>
    <style:style style:name="T8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7" style:parent-style-name="預設段落字型" style:family="text">
      <style:text-properties style:text-position="-654.5% 100%"/>
    </style:style>
    <style:style style:name="T88" style:parent-style-name="預設段落字型" style:family="text">
      <style:text-properties style:text-position="-654.5% 100%"/>
    </style:style>
    <style:style style:name="T89" style:parent-style-name="預設段落字型" style:family="text">
      <style:text-properties style:font-name="Times New Roman" style:font-name-asian="標楷體" style:font-name-complex="Times New Roman" fo:color="#000000" style:text-position="-625% 100%" style:font-size-complex="12pt"/>
    </style:style>
    <style:style style:name="T9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3" style:parent-style-name="預設段落字型" style:family="text">
      <style:text-properties style:font-name="Times New Roman" style:font-name-asian="標楷體" style:font-name-complex="Times New Roman" fo:color="#000000" style:letter-kerning="true" style:text-position="-625% 100%" style:font-size-complex="12pt"/>
    </style:style>
    <style:style style:name="T94" style:parent-style-name="預設段落字型" style:family="text">
      <style:text-properties style:text-position="-445.4% 100%"/>
    </style:style>
    <style:style style:name="T9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9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97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98" style:parent-style-name="內文" style:family="paragraph">
      <style:paragraph-properties style:snap-to-layout-grid="false" style:line-height-at-least="0.25in"/>
    </style:style>
    <style:style style:name="T9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4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05" style:parent-style-name="預設段落字型" style:family="text">
      <style:text-properties style:font-name="Times New Roman" style:font-name-asian="標楷體" style:font-name-complex="Times New Roman" fo:color="#000000" style:text-position="-625% 100%" style:font-size-complex="12pt"/>
    </style:style>
    <style:style style:name="T106" style:parent-style-name="預設段落字型" style:family="text">
      <style:text-properties style:text-position="-436.3% 100%"/>
    </style:style>
    <style:style style:name="T10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0" style:parent-style-name="預設段落字型" style:family="text">
      <style:text-properties style:font-name="Times New Roman" style:font-name-asian="標楷體" style:font-name-complex="Times New Roman" fo:color="#000000" style:text-position="-625% 100%" style:font-size-complex="12pt"/>
    </style:style>
    <style:style style:name="T111" style:parent-style-name="預設段落字型" style:family="text">
      <style:text-properties style:text-position="-445.4% 100%"/>
    </style:style>
    <style:style style:name="T11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6" style:parent-style-name="預設段落字型" style:family="text">
      <style:text-properties style:text-position="-454.5% 100%"/>
    </style:style>
    <style:style style:name="T117" style:parent-style-name="預設段落字型" style:family="text">
      <style:text-properties style:text-position="-454.5% 100%"/>
    </style:style>
    <style:style style:name="T118" style:parent-style-name="預設段落字型" style:family="text">
      <style:text-properties style:font-name="Times New Roman" style:font-name-asian="標楷體" style:font-name-complex="Times New Roman" fo:color="#000000" style:text-position="-625% 100%" style:font-size-complex="12pt"/>
    </style:style>
    <style:style style:name="T11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21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22" style:parent-style-name="內文" style:family="paragraph">
      <style:paragraph-properties style:snap-to-layout-grid="false" style:line-height-at-least="0.25in"/>
    </style:style>
    <style:style style:name="T12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8" style:parent-style-name="預設段落字型" style:family="text">
      <style:text-properties style:text-position="-645.4% 100%"/>
    </style:style>
    <style:style style:name="T129" style:parent-style-name="預設段落字型" style:family="text">
      <style:text-properties style:text-position="-600% 100%"/>
    </style:style>
    <style:style style:name="T130" style:parent-style-name="預設段落字型" style:family="text">
      <style:text-properties style:font-name="Times New Roman" style:font-name-asian="標楷體" style:font-name-complex="Times New Roman" fo:color="#000000" style:text-position="-1083.3% 100%" style:font-size-complex="12pt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5" style:parent-style-name="預設段落字型" style:family="text">
      <style:text-properties style:text-position="-600% 100%"/>
    </style:style>
    <style:style style:name="T136" style:parent-style-name="預設段落字型" style:family="text">
      <style:text-properties style:text-position="-645.4% 100%"/>
    </style:style>
    <style:style style:name="T1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9" style:parent-style-name="預設段落字型" style:family="text">
      <style:text-properties style:font-name="Times New Roman" style:font-name-asian="標楷體" style:font-name-complex="Times New Roman" fo:color="#000000" style:text-position="-1025% 100%" style:font-size-complex="12pt"/>
    </style:style>
    <style:style style:name="T140" style:parent-style-name="預設段落字型" style:family="text">
      <style:text-properties style:text-position="-600% 100%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2" style:parent-style-name="預設段落字型" style:family="text">
      <style:text-properties style:font-name="Times New Roman" style:font-name-asian="標楷體" style:font-name-complex="Times New Roman" fo:color="#000000" style:text-position="-1025% 100%" style:font-size-complex="12pt"/>
    </style:style>
    <style:style style:name="T14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44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45" style:parent-style-name="內文" style:family="paragraph">
      <style:paragraph-properties style:snap-to-layout-grid="false" style:line-height-at-least="0.25in" fo:margin-left="0.25in" fo:text-indent="-0.25in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47" style:parent-style-name="預設段落字型" style:family="text">
      <style:text-properties style:font-name="Times New Roman" style:font-name-complex="Times New Roman" style:font-size-complex="12pt"/>
    </style:style>
    <style:style style:name="T148" style:parent-style-name="預設段落字型" style:family="text">
      <style:text-properties style:font-name="Times New Roman" style:font-name-complex="Times New Roman" style:font-size-complex="12pt"/>
    </style:style>
    <style:style style:name="T149" style:parent-style-name="預設段落字型" style:family="text">
      <style:text-properties style:font-name="Times New Roman" style:font-name-complex="Times New Roman" style:font-size-complex="12pt"/>
    </style:style>
    <style:style style:name="P150" style:parent-style-name="內文" style:family="paragraph">
      <style:paragraph-properties style:snap-to-layout-grid="false" style:line-height-at-least="0.25in" fo:margin-left="0.25in" fo:text-indent="-0.0833in">
        <style:tab-stops/>
      </style:paragraph-properties>
      <style:text-properties style:font-name="Times New Roman" style:font-name-complex="Times New Roman" style:font-size-complex="12pt"/>
    </style:style>
    <style:style style:name="P151" style:parent-style-name="內文" style:family="paragraph">
      <style:paragraph-properties style:snap-to-layout-grid="false" style:line-height-at-least="0.25in" fo:margin-left="0.25in" fo:text-indent="-0.0833in">
        <style:tab-stops/>
      </style:paragraph-properties>
    </style:style>
    <style:style style:name="T152" style:parent-style-name="預設段落字型" style:family="text">
      <style:text-properties style:font-name="Times New Roman" style:font-name-complex="Times New Roman" style:font-size-complex="12pt"/>
    </style:style>
    <style:style style:name="T153" style:parent-style-name="預設段落字型" style:family="text">
      <style:text-properties style:font-name="Times New Roman" style:font-name-complex="Times New Roman" style:font-size-complex="12pt"/>
    </style:style>
    <style:style style:name="T154" style:parent-style-name="預設段落字型" style:family="text">
      <style:text-properties style:font-name="Times New Roman" style:font-name-complex="Times New Roman" style:font-size-complex="12pt"/>
    </style:style>
    <style:style style:name="P155" style:parent-style-name="內文" style:family="paragraph">
      <style:paragraph-properties style:snap-to-layout-grid="false" style:vertical-align="baseline"/>
      <style:text-properties style:font-name="Times New Roman" style:font-name-asian="標楷體" style:font-name-complex="Times New Roman" fo:color="#000000" style:letter-kerning="false" style:font-size-complex="12pt"/>
    </style:style>
    <style:style style:name="P156" style:parent-style-name="內文" style:family="paragraph">
      <style:paragraph-properties style:snap-to-layout-grid="false" style:line-height-at-least="0.25in" fo:margin-left="0.1666in" fo:text-indent="-0.1666in">
        <style:tab-stops/>
      </style:paragraph-properties>
    </style:style>
    <style:style style:name="T15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9" style:parent-style-name="預設段落字型" style:family="text">
      <style:text-properties style:font-name="Times New Roman" style:font-name-complex="Times New Roman" style:font-size-complex="12pt"/>
    </style:style>
    <style:style style:name="T160" style:parent-style-name="預設段落字型" style:family="text">
      <style:text-properties style:font-name="Times New Roman" style:font-name-complex="Times New Roman" style:font-size-complex="12pt"/>
    </style:style>
    <style:style style:name="T161" style:parent-style-name="預設段落字型" style:family="text">
      <style:text-properties style:font-name="Times New Roman" style:font-name-complex="Times New Roman" style:font-size-complex="12pt"/>
    </style:style>
    <style:style style:name="T162" style:parent-style-name="預設段落字型" style:family="text">
      <style:text-properties style:font-name="Times New Roman" style:font-name-complex="Times New Roman" style:font-size-complex="12pt"/>
    </style:style>
    <style:style style:name="T163" style:parent-style-name="預設段落字型" style:family="text">
      <style:text-properties style:font-name="Times New Roman" style:font-name-complex="Times New Roman" style:font-size-complex="12pt"/>
    </style:style>
    <style:style style:name="T164" style:parent-style-name="預設段落字型" style:family="text">
      <style:text-properties style:font-name="Times New Roman" style:font-name-complex="Times New Roman" style:font-size-complex="12pt"/>
    </style:style>
    <style:style style:name="T165" style:parent-style-name="預設段落字型" style:family="text">
      <style:text-properties style:font-name="Times New Roman" style:font-name-complex="Times New Roman" style:font-size-complex="12pt"/>
    </style:style>
    <style:style style:name="T166" style:parent-style-name="預設段落字型" style:family="text">
      <style:text-properties style:font-name="Times New Roman" style:font-name-complex="Times New Roman" style:font-size-complex="12pt"/>
    </style:style>
    <style:style style:name="T167" style:parent-style-name="預設段落字型" style:family="text">
      <style:text-properties style:font-name="Times New Roman" style:font-name-complex="Times New Roman" style:font-size-complex="12pt"/>
    </style:style>
    <style:style style:name="P168" style:parent-style-name="內文" style:family="paragraph">
      <style:paragraph-properties style:snap-to-layout-grid="false" style:line-height-at-least="0.25in" fo:margin-left="0.1666in" fo:text-indent="-0.1666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1" style:parent-style-name="預設段落字型" style:family="text">
      <style:text-properties style:font-name="Times New Roman" style:font-name-complex="Times New Roman" style:font-size-complex="12pt"/>
    </style:style>
    <style:style style:name="T172" style:parent-style-name="預設段落字型" style:family="text">
      <style:text-properties style:font-name="Times New Roman" style:font-name-complex="Times New Roman" style:font-size-complex="12pt"/>
    </style:style>
    <style:style style:name="T173" style:parent-style-name="預設段落字型" style:family="text">
      <style:text-properties style:font-name="Times New Roman" style:font-name-complex="Times New Roman" style:font-size-complex="12pt"/>
    </style:style>
    <style:style style:name="T174" style:parent-style-name="預設段落字型" style:family="text">
      <style:text-properties style:font-name="Times New Roman" style:font-name-complex="Times New Roman" style:font-size-complex="12pt"/>
    </style:style>
    <style:style style:name="T175" style:parent-style-name="預設段落字型" style:family="text">
      <style:text-properties style:font-name="Times New Roman" style:font-name-complex="Times New Roman" style:font-size-complex="12pt"/>
    </style:style>
    <style:style style:name="T176" style:parent-style-name="預設段落字型" style:family="text">
      <style:text-properties style:font-name="Times New Roman" style:font-name-complex="Times New Roman" style:font-size-complex="12pt"/>
    </style:style>
    <style:style style:name="T177" style:parent-style-name="預設段落字型" style:family="text">
      <style:text-properties style:font-name="Times New Roman" style:font-name-complex="Times New Roman" style:font-size-complex="12pt"/>
    </style:style>
    <style:style style:name="T178" style:parent-style-name="預設段落字型" style:family="text">
      <style:text-properties style:font-name="Times New Roman" style:font-name-complex="Times New Roman" style:font-size-complex="12pt"/>
    </style:style>
    <style:style style:name="T179" style:parent-style-name="預設段落字型" style:family="text">
      <style:text-properties style:font-name="Times New Roman" style:font-name-complex="Times New Roman" style:font-size-complex="12pt"/>
    </style:style>
    <style:style style:name="P180" style:parent-style-name="內文" style:family="paragraph">
      <style:paragraph-properties style:snap-to-layout-grid="false" style:line-height-at-least="0.25in"/>
      <style:text-properties style:font-name="Times New Roman" style:font-name-complex="Times New Roman" style:font-size-complex="12pt"/>
    </style:style>
    <style:style style:name="P181" style:parent-style-name="內文" style:family="paragraph">
      <style:paragraph-properties style:snap-to-layout-grid="false" style:line-height-at-least="0.25in"/>
      <style:text-properties style:font-name="Times New Roman" style:font-name-complex="Times New Roman" style:font-size-complex="12pt"/>
    </style:style>
    <style:style style:name="P182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83" style:parent-style-name="內文" style:family="paragraph">
      <style:paragraph-properties style:snap-to-layout-grid="false" style:vertical-align="baseline"/>
      <style:text-properties style:font-name="Times New Roman" style:font-name-asian="標楷體" style:font-name-complex="Times New Roman" fo:color="#000000" style:letter-kerning="false" style:font-size-complex="12pt"/>
    </style:style>
    <style:style style:name="P184" style:parent-style-name="內文" style:family="paragraph">
      <style:paragraph-properties style:snap-to-layout-grid="false" style:line-height-at-least="0.25in" fo:margin-left="0.1666in" fo:text-indent="-0.1666in">
        <style:tab-stops/>
      </style:paragraph-properties>
    </style:style>
    <style:style style:name="T1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7" style:parent-style-name="預設段落字型" style:family="text">
      <style:text-properties style:font-name="Times New Roman" style:font-name-complex="Times New Roman" style:font-size-complex="12pt"/>
    </style:style>
    <style:style style:name="T188" style:parent-style-name="預設段落字型" style:family="text">
      <style:text-properties style:font-name="Times New Roman" style:font-name-complex="Times New Roman" style:font-size-complex="12pt"/>
    </style:style>
    <style:style style:name="T189" style:parent-style-name="預設段落字型" style:family="text">
      <style:text-properties style:font-name="Times New Roman" style:font-name-complex="Times New Roman" style:font-size-complex="12pt"/>
    </style:style>
    <style:style style:name="T190" style:parent-style-name="預設段落字型" style:family="text">
      <style:text-properties style:font-name="Times New Roman" style:font-name-complex="Times New Roman" style:font-size-complex="12pt"/>
    </style:style>
    <style:style style:name="T191" style:parent-style-name="預設段落字型" style:family="text">
      <style:text-properties style:font-name="Times New Roman" style:font-name-complex="Times New Roman" style:font-size-complex="12pt"/>
    </style:style>
    <style:style style:name="T192" style:parent-style-name="預設段落字型" style:family="text">
      <style:text-properties style:font-name="Times New Roman" style:font-name-complex="Times New Roman" style:font-size-complex="12pt"/>
    </style:style>
    <style:style style:name="T193" style:parent-style-name="預設段落字型" style:family="text">
      <style:text-properties style:font-name="Times New Roman" style:font-name-complex="Times New Roman" style:font-size-complex="12pt"/>
    </style:style>
    <style:style style:name="T194" style:parent-style-name="預設段落字型" style:family="text">
      <style:text-properties style:font-name="Times New Roman" style:font-name-complex="Times New Roman" style:font-size-complex="12pt"/>
    </style:style>
    <style:style style:name="T195" style:parent-style-name="預設段落字型" style:family="text">
      <style:text-properties style:font-name="Times New Roman" style:font-name-complex="Times New Roman" style:text-scale="25%" style:font-size-complex="12pt"/>
    </style:style>
    <style:style style:name="T196" style:parent-style-name="預設段落字型" style:family="text">
      <style:text-properties style:font-name="Times New Roman" style:font-name-complex="Times New Roman" style:font-size-complex="12pt"/>
    </style:style>
    <style:style style:name="T197" style:parent-style-name="預設段落字型" style:family="text">
      <style:text-properties style:font-name="Times New Roman" style:font-name-complex="Times New Roman" style:font-size-complex="12pt"/>
    </style:style>
    <style:style style:name="T198" style:parent-style-name="預設段落字型" style:family="text">
      <style:text-properties style:font-name="Times New Roman" style:font-name-complex="Times New Roman" style:font-size-complex="12pt"/>
    </style:style>
    <style:style style:name="T199" style:parent-style-name="預設段落字型" style:family="text">
      <style:text-properties style:font-name="Times New Roman" style:font-name-complex="Times New Roman" style:font-size-complex="12pt"/>
    </style:style>
    <style:style style:name="P200" style:parent-style-name="內文" style:family="paragraph">
      <style:paragraph-properties style:snap-to-layout-grid="false" style:line-height-at-least="0.25in" fo:margin-left="0.2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201" style:parent-style-name="內文" style:family="paragraph">
      <style:paragraph-properties style:snap-to-layout-grid="false" style:line-height-at-least="0.25in" fo:margin-left="0.25in" fo:text-indent="-0.25in">
        <style:tab-stops/>
      </style:paragraph-properties>
    </style:style>
    <style:style style:name="T20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0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04" style:parent-style-name="預設段落字型" style:family="text">
      <style:text-properties style:font-name="Times New Roman" style:font-name-complex="Times New Roman" style:font-size-complex="12pt"/>
    </style:style>
    <style:style style:name="T205" style:parent-style-name="預設段落字型" style:family="text">
      <style:text-properties style:font-name="Times New Roman" style:font-name-complex="Times New Roman" style:font-size-complex="12pt"/>
    </style:style>
    <style:style style:name="T206" style:parent-style-name="預設段落字型" style:family="text">
      <style:text-properties style:font-name="Times New Roman" style:font-name-complex="Times New Roman" style:font-size-complex="12pt"/>
    </style:style>
    <style:style style:name="T207" style:parent-style-name="預設段落字型" style:family="text">
      <style:text-properties style:font-name="Times New Roman" style:font-name-complex="Times New Roman" style:font-size-complex="12pt"/>
    </style:style>
    <style:style style:name="T208" style:parent-style-name="預設段落字型" style:family="text">
      <style:text-properties style:font-name="Times New Roman" style:font-name-complex="Times New Roman" style:font-size-complex="12pt"/>
    </style:style>
    <style:style style:name="T209" style:parent-style-name="預設段落字型" style:family="text">
      <style:text-properties style:font-name="Times New Roman" style:font-name-complex="Times New Roman" style:font-size-complex="12pt"/>
    </style:style>
    <style:style style:name="T210" style:parent-style-name="預設段落字型" style:family="text">
      <style:text-properties style:font-name="Times New Roman" style:font-name-complex="Times New Roman" style:font-size-complex="12pt"/>
    </style:style>
    <style:style style:name="T211" style:parent-style-name="預設段落字型" style:family="text">
      <style:text-properties style:font-name="Times New Roman" style:font-name-complex="Times New Roman" style:font-size-complex="12pt"/>
    </style:style>
    <style:style style:name="T212" style:parent-style-name="預設段落字型" style:family="text">
      <style:text-properties style:font-name="Times New Roman" style:font-name-complex="Times New Roman" style:font-size-complex="12pt"/>
    </style:style>
    <style:style style:name="T213" style:parent-style-name="預設段落字型" style:family="text">
      <style:text-properties style:font-name="Times New Roman" style:font-name-complex="Times New Roman" style:font-size-complex="12pt"/>
    </style:style>
    <style:style style:name="T214" style:parent-style-name="預設段落字型" style:family="text">
      <style:text-properties style:font-name="Times New Roman" style:font-name-complex="Times New Roman" style:font-size-complex="12pt"/>
    </style:style>
    <style:style style:name="T215" style:parent-style-name="預設段落字型" style:family="text">
      <style:text-properties style:font-name="Times New Roman" style:font-name-complex="Times New Roman" fo:letter-spacing="0.0138in" style:font-size-complex="12pt"/>
    </style:style>
    <style:style style:name="T216" style:parent-style-name="預設段落字型" style:family="text">
      <style:text-properties style:font-name="Times New Roman" style:font-name-complex="Times New Roman" style:font-size-complex="12pt"/>
    </style:style>
    <style:style style:name="P217" style:parent-style-name="內文" style:family="paragraph">
      <style:paragraph-properties style:snap-to-layout-grid="false" style:vertical-align="baseline"/>
      <style:text-properties style:font-name="Times New Roman" style:font-name-asian="標楷體" style:font-name-complex="Times New Roman" fo:color="#000000" style:letter-kerning="false" style:font-size-complex="12pt"/>
    </style:style>
    <style:style style:name="P218" style:parent-style-name="內文" style:family="paragraph">
      <style:paragraph-properties style:snap-to-layout-grid="false" style:line-height-at-least="0.25in">
        <style:tab-stops>
          <style:tab-stop style:type="left" style:position="0.3333in"/>
        </style:tab-stops>
      </style:paragraph-properties>
      <style:text-properties style:font-name="Times New Roman" style:font-name-asian="標楷體" style:font-name-complex="Times New Roman" style:font-weight-complex="bold" fo:color="#000000" style:letter-kerning="true" style:font-size-complex="12pt"/>
    </style:style>
    <style:style style:name="P219" style:parent-style-name="內文" style:family="paragraph">
      <style:paragraph-properties style:snap-to-layout-grid="false" style:line-height-at-least="0.25in">
        <style:tab-stops>
          <style:tab-stop style:type="left" style:position="0.3333in"/>
        </style:tab-stops>
      </style:paragraph-properties>
    </style:style>
    <style:style style:name="T22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2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22" style:parent-style-name="預設段落字型" style:family="text">
      <style:text-properties style:font-name="Times New Roman" style:font-name-complex="Times New Roman" style:font-size-complex="12pt"/>
    </style:style>
    <style:style style:name="T223" style:parent-style-name="預設段落字型" style:family="text">
      <style:text-properties style:font-name="Times New Roman" style:font-name-complex="Times New Roman" style:font-size-complex="12pt"/>
    </style:style>
    <style:style style:name="T224" style:parent-style-name="預設段落字型" style:family="text">
      <style:text-properties style:font-name="Times New Roman" style:font-name-complex="Times New Roman" style:font-size-complex="12pt"/>
    </style:style>
    <style:style style:name="P225" style:parent-style-name="內文" style:family="paragraph">
      <style:paragraph-properties style:snap-to-layout-grid="false" style:line-height-at-least="0.25in" fo:margin-left="0.25in">
        <style:tab-stops>
          <style:tab-stop style:type="left" style:position="0.0833in"/>
        </style:tab-stops>
      </style:paragraph-properties>
    </style:style>
    <style:style style:name="T226" style:parent-style-name="預設段落字型" style:family="text">
      <style:text-properties style:font-name="Times New Roman" style:font-name-complex="Times New Roman" style:font-size-complex="12pt"/>
    </style:style>
    <style:style style:name="T227" style:parent-style-name="預設段落字型" style:family="text">
      <style:text-properties style:font-name="Times New Roman" style:font-name-complex="Times New Roman" style:font-size-complex="12pt"/>
    </style:style>
    <style:style style:name="T228" style:parent-style-name="預設段落字型" style:family="text">
      <style:text-properties style:font-name="Times New Roman" style:font-name-complex="Times New Roman" style:font-size-complex="12pt"/>
    </style:style>
    <style:style style:name="T229" style:parent-style-name="預設段落字型" style:family="text">
      <style:text-properties style:font-name="Times New Roman" style:font-name-complex="Times New Roman" style:font-size-complex="12pt"/>
    </style:style>
    <style:style style:name="T230" style:parent-style-name="預設段落字型" style:family="text">
      <style:text-properties style:font-name="Times New Roman" style:font-name-complex="Times New Roman" style:font-size-complex="12pt"/>
    </style:style>
    <style:style style:name="T231" style:parent-style-name="預設段落字型" style:family="text">
      <style:text-properties style:font-name="Times New Roman" style:font-name-complex="Times New Roman" style:font-size-complex="12pt"/>
    </style:style>
    <style:style style:name="P232" style:parent-style-name="內文" style:family="paragraph">
      <style:paragraph-properties style:snap-to-layout-grid="false" style:line-height-at-least="0.25in" fo:margin-left="0.3333in" fo:text-indent="-0.3333in">
        <style:tab-stops/>
      </style:paragraph-properties>
    </style:style>
    <style:style style:name="T2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5" style:parent-style-name="預設段落字型" style:family="text">
      <style:text-properties style:font-name="Times New Roman" style:font-name-complex="Times New Roman" style:font-size-complex="12pt"/>
    </style:style>
    <style:style style:name="T236" style:parent-style-name="預設段落字型" style:family="text">
      <style:text-properties style:font-name="Times New Roman" style:font-name-complex="Times New Roman" style:font-size-complex="12pt"/>
    </style:style>
    <style:style style:name="T237" style:parent-style-name="預設段落字型" style:family="text">
      <style:text-properties style:font-name="Times New Roman" style:font-name-complex="Times New Roman" style:font-size-complex="12pt"/>
    </style:style>
    <style:style style:name="T238" style:parent-style-name="預設段落字型" style:family="text">
      <style:text-properties style:font-name="Times New Roman" style:font-name-complex="Times New Roman" style:font-size-complex="12pt"/>
    </style:style>
    <style:style style:name="P239" style:parent-style-name="內文" style:family="paragraph">
      <style:paragraph-properties style:snap-to-layout-grid="false" style:line-height-at-least="0.25in" fo:margin-left="0.3333in" fo:text-indent="-0.0833in">
        <style:tab-stops/>
      </style:paragraph-properties>
      <style:text-properties style:font-name="Times New Roman" style:font-name-complex="Times New Roman" style:font-size-complex="12pt"/>
    </style:style>
    <style:style style:name="P240" style:parent-style-name="內文" style:family="paragraph">
      <style:paragraph-properties style:snap-to-layout-grid="false" style:line-height-at-least="0.25in" fo:margin-left="0.3333in" fo:text-indent="-0.0833in">
        <style:tab-stops/>
      </style:paragraph-properties>
    </style:style>
    <style:style style:name="T241" style:parent-style-name="預設段落字型" style:family="text">
      <style:text-properties style:font-name="Times New Roman" style:font-name-complex="Times New Roman" style:font-size-complex="12pt"/>
    </style:style>
    <style:style style:name="T242" style:parent-style-name="預設段落字型" style:family="text">
      <style:text-properties style:font-name="Times New Roman" style:font-name-complex="Times New Roman" style:font-size-complex="12pt"/>
    </style:style>
    <style:style style:name="T243" style:parent-style-name="預設段落字型" style:family="text">
      <style:text-properties style:font-name="Times New Roman" style:font-name-complex="Times New Roman" style:font-size-complex="12pt"/>
    </style:style>
    <style:style style:name="T244" style:parent-style-name="預設段落字型" style:family="text">
      <style:text-properties style:font-name="Times New Roman" style:font-name-complex="Times New Roman" style:font-size-complex="12pt"/>
    </style:style>
    <style:style style:name="P245" style:parent-style-name="內文" style:family="paragraph">
      <style:paragraph-properties style:snap-to-layout-grid="false" style:vertical-align="baseline"/>
      <style:text-properties style:font-name="Times New Roman" style:font-name-asian="標楷體" style:font-name-complex="Times New Roman" fo:color="#000000" style:letter-kerning="false" style:font-size-complex="12pt"/>
    </style:style>
    <style:style style:name="P246" style:parent-style-name="內文" style:family="paragraph">
      <style:paragraph-properties style:snap-to-layout-grid="false" style:line-height-at-least="0.25in" fo:margin-left="0.3333in" fo:text-indent="-0.3333in">
        <style:tab-stops/>
      </style:paragraph-properties>
    </style:style>
    <style:style style:name="T24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9" style:parent-style-name="預設段落字型" style:family="text">
      <style:text-properties style:font-name="Times New Roman" style:font-name-complex="Times New Roman" style:font-size-complex="12pt"/>
    </style:style>
    <style:style style:name="T250" style:parent-style-name="預設段落字型" style:family="text">
      <style:text-properties style:font-name="Times New Roman" style:font-name-complex="Times New Roman" style:font-size-complex="12pt"/>
    </style:style>
    <style:style style:name="T251" style:parent-style-name="預設段落字型" style:family="text">
      <style:text-properties style:font-name="Times New Roman" style:font-name-complex="Times New Roman" style:font-size-complex="12pt"/>
    </style:style>
    <style:style style:name="T252" style:parent-style-name="預設段落字型" style:family="text">
      <style:text-properties style:font-name="Times New Roman" style:font-name-complex="Times New Roman" style:font-size-complex="12pt"/>
    </style:style>
    <style:style style:name="T253" style:parent-style-name="預設段落字型" style:family="text">
      <style:text-properties style:font-name="Times New Roman" style:font-name-complex="Times New Roman" style:font-size-complex="12pt"/>
    </style:style>
    <style:style style:name="P254" style:parent-style-name="內文" style:family="paragraph">
      <style:paragraph-properties style:snap-to-layout-grid="false" style:line-height-at-least="0.25in" fo:margin-left="0.3333in" fo:text-indent="-0.0833in">
        <style:tab-stops/>
      </style:paragraph-properties>
      <style:text-properties style:font-name="Times New Roman" style:font-name-complex="Times New Roman" style:font-size-complex="12pt"/>
    </style:style>
    <style:style style:name="P255" style:parent-style-name="內文" style:family="paragraph">
      <style:paragraph-properties style:snap-to-layout-grid="false" style:line-height-at-least="0.25in" fo:margin-left="0.3333in" fo:text-indent="-0.0833in">
        <style:tab-stops/>
      </style:paragraph-properties>
    </style:style>
    <style:style style:name="T256" style:parent-style-name="預設段落字型" style:family="text">
      <style:text-properties style:font-name="Times New Roman" style:font-name-complex="Times New Roman" style:font-size-complex="12pt"/>
    </style:style>
    <style:style style:name="T257" style:parent-style-name="預設段落字型" style:family="text">
      <style:text-properties style:font-name="Times New Roman" style:font-name-complex="Times New Roman" style:font-size-complex="12pt"/>
    </style:style>
    <style:style style:name="T258" style:parent-style-name="預設段落字型" style:family="text">
      <style:text-properties style:font-name="Times New Roman" style:font-name-complex="Times New Roman" style:font-size-complex="12pt"/>
    </style:style>
    <style:style style:name="T259" style:parent-style-name="預設段落字型" style:family="text">
      <style:text-properties style:font-name="Times New Roman" style:font-name-complex="Times New Roman" style:font-size-complex="12pt"/>
    </style:style>
    <style:style style:name="T260" style:parent-style-name="預設段落字型" style:family="text">
      <style:text-properties style:font-name="Times New Roman" style:font-name-complex="Times New Roman" style:font-size-complex="12pt"/>
    </style:style>
    <style:style style:name="P261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262" style:parent-style-name="內文" style:family="paragraph">
      <style:paragraph-properties style:snap-to-layout-grid="false" style:line-height-at-least="0.25in" fo:margin-left="0.3333in" fo:text-indent="-0.3333in">
        <style:tab-stops/>
      </style:paragraph-properties>
    </style:style>
    <style:style style:name="T26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6" style:parent-style-name="預設段落字型" style:family="text">
      <style:text-properties style:font-name="Times New Roman" style:font-name-complex="Times New Roman" style:font-size-complex="12pt"/>
    </style:style>
    <style:style style:name="T267" style:parent-style-name="預設段落字型" style:family="text">
      <style:text-properties style:font-name="Times New Roman" style:font-name-complex="Times New Roman" style:font-size-complex="12pt"/>
    </style:style>
    <style:style style:name="T268" style:parent-style-name="預設段落字型" style:family="text">
      <style:text-properties style:font-name="Times New Roman" style:font-name-complex="Times New Roman" style:font-size-complex="12pt"/>
    </style:style>
    <style:style style:name="P269" style:parent-style-name="內文" style:family="paragraph">
      <style:paragraph-properties style:snap-to-layout-grid="false" style:line-height-at-least="0.25in" fo:margin-left="0.3333in" fo:text-indent="-0.0833in">
        <style:tab-stops/>
      </style:paragraph-properties>
      <style:text-properties style:font-name="Times New Roman" style:font-name-complex="Times New Roman" style:font-size-complex="12pt"/>
    </style:style>
    <style:style style:name="P270" style:parent-style-name="內文" style:family="paragraph">
      <style:paragraph-properties style:snap-to-layout-grid="false" style:line-height-at-least="0.25in" fo:margin-left="0.3333in" fo:text-indent="-0.0833in">
        <style:tab-stops/>
      </style:paragraph-properties>
    </style:style>
    <style:style style:name="T271" style:parent-style-name="預設段落字型" style:family="text">
      <style:text-properties style:font-name="Times New Roman" style:font-name-complex="Times New Roman" style:font-size-complex="12pt"/>
    </style:style>
    <style:style style:name="T272" style:parent-style-name="預設段落字型" style:family="text">
      <style:text-properties style:font-name="Times New Roman" style:font-name-complex="Times New Roman" style:font-size-complex="12pt"/>
    </style:style>
    <style:style style:name="T273" style:parent-style-name="預設段落字型" style:family="text">
      <style:text-properties style:font-name="Times New Roman" style:font-name-complex="Times New Roman" style:font-size-complex="12pt"/>
    </style:style>
    <style:style style:name="T274" style:parent-style-name="預設段落字型" style:family="text">
      <style:text-properties style:font-name="Times New Roman" style:font-name-complex="Times New Roman" style:font-size-complex="12pt"/>
    </style:style>
    <style:style style:name="T275" style:parent-style-name="預設段落字型" style:family="text">
      <style:text-properties style:font-name="Times New Roman" style:font-name-complex="Times New Roman" style:font-size-complex="12pt"/>
    </style:style>
    <style:style style:name="P27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277" style:parent-style-name="內文" style:family="paragraph">
      <style:paragraph-properties style:snap-to-layout-grid="false" style:line-height-at-least="0.25in" fo:margin-left="0.3333in" fo:text-indent="-0.3333in">
        <style:tab-stops/>
      </style:paragraph-properties>
    </style:style>
    <style:style style:name="T2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79" style:parent-style-name="預設段落字型" style:family="text">
      <style:text-properties style:font-name="Times New Roman" style:font-name-complex="Times New Roman" style:font-size-complex="12pt"/>
    </style:style>
    <style:style style:name="T280" style:parent-style-name="預設段落字型" style:family="text">
      <style:text-properties style:font-name="Times New Roman" style:font-name-complex="Times New Roman" style:font-size-complex="12pt"/>
    </style:style>
    <style:style style:name="T281" style:parent-style-name="預設段落字型" style:family="text">
      <style:text-properties style:font-name="Times New Roman" style:font-name-complex="Times New Roman" style:font-size-complex="12pt"/>
    </style:style>
    <style:style style:name="T282" style:parent-style-name="預設段落字型" style:family="text">
      <style:text-properties style:font-name="Times New Roman" style:font-name-complex="Times New Roman" style:font-size-complex="12pt"/>
    </style:style>
    <style:style style:name="P283" style:parent-style-name="內文" style:family="paragraph">
      <style:paragraph-properties style:snap-to-layout-grid="false" style:line-height-at-least="0.25in" fo:margin-left="0.3333in" fo:text-indent="-0.0833in">
        <style:tab-stops/>
      </style:paragraph-properties>
      <style:text-properties style:font-name="Times New Roman" style:font-name-complex="Times New Roman" style:font-size-complex="12pt"/>
    </style:style>
    <style:style style:name="P284" style:parent-style-name="內文" style:family="paragraph">
      <style:paragraph-properties style:snap-to-layout-grid="false" style:line-height-at-least="0.25in" fo:margin-left="0.3333in" fo:text-indent="-0.0833in">
        <style:tab-stops/>
      </style:paragraph-properties>
    </style:style>
    <style:style style:name="T285" style:parent-style-name="預設段落字型" style:family="text">
      <style:text-properties style:font-name="Times New Roman" style:font-name-complex="Times New Roman" style:font-size-complex="12pt"/>
    </style:style>
    <style:style style:name="T286" style:parent-style-name="預設段落字型" style:family="text">
      <style:text-properties style:font-name="Times New Roman" style:font-name-complex="Times New Roman" style:font-size-complex="12pt"/>
    </style:style>
    <style:style style:name="T287" style:parent-style-name="預設段落字型" style:family="text">
      <style:text-properties style:font-name="Times New Roman" style:font-name-complex="Times New Roman" style:font-size-complex="12pt"/>
    </style:style>
    <style:style style:name="P288" style:parent-style-name="內文" style:family="paragraph">
      <style:paragraph-properties fo:line-height="0.1944in"/>
      <style:text-properties style:font-name="Times New Roman" style:font-name-asian="標楷體" style:font-name-complex="Times New Roman" fo:color="#000000" style:font-size-complex="12pt"/>
    </style:style>
    <style:style style:name="P289" style:parent-style-name="內文" style:family="paragraph">
      <style:paragraph-properties fo:line-height="0.1944in"/>
      <style:text-properties style:font-name="Times New Roman" style:font-name-asian="標楷體" style:font-name-complex="Times New Roman" fo:color="#000000" style:font-size-complex="12pt"/>
    </style:style>
    <style:style style:name="P290" style:parent-style-name="內文" style:family="paragraph">
      <style:paragraph-properties style:snap-to-layout-grid="false" style:vertical-align="baseline" fo:margin-left="0.25in" fo:text-indent="-0.25in">
        <style:tab-stops/>
      </style:paragraph-properties>
    </style:style>
    <style:style style:name="T29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310" style:parent-style-name="內文" style:family="paragraph">
      <style:paragraph-properties style:snap-to-layout-grid="false" style:vertical-align="baseline"/>
      <style:text-properties style:font-name="Times New Roman" style:font-name-asian="標楷體" style:font-name-complex="Times New Roman" fo:color="#000000" style:letter-kerning="false" style:font-size-complex="12pt"/>
    </style:style>
    <style:style style:name="P311" style:parent-style-name="內文" style:family="paragraph">
      <style:paragraph-properties style:snap-to-layout-grid="false" style:line-height-at-least="0.25in"/>
    </style:style>
    <style:style style:name="T31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1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1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1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1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1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1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1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320" style:parent-style-name="內文" style:family="paragraph">
      <style:paragraph-properties style:snap-to-layout-grid="false" style:vertical-align="baseline"/>
      <style:text-properties style:font-name="Times New Roman" style:font-name-asian="標楷體" style:font-name-complex="Times New Roman" fo:color="#000000" style:letter-kerning="false" style:font-size-complex="12pt"/>
    </style:style>
    <style:style style:name="P321" style:parent-style-name="內文" style:family="paragraph">
      <style:paragraph-properties style:snap-to-layout-grid="false"/>
    </style:style>
    <style:style style:name="T32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2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2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25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328" style:parent-style-name="內文" style:family="paragraph">
      <style:paragraph-properties style:snap-to-layout-grid="false" style:vertical-align="baseline" fo:margin-left="0.25in" fo:text-indent="-0.25in">
        <style:tab-stops/>
      </style:paragraph-properties>
    </style:style>
    <style:style style:name="T32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7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3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4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343" style:parent-style-name="內文" style:family="paragraph">
      <style:paragraph-properties style:snap-to-layout-grid="false" style:vertical-align="baseline" fo:margin-left="0.25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344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letter-kerning="false" style:font-size-complex="12pt"/>
    </style:style>
    <style:style style:name="P345" style:parent-style-name="內文" style:family="paragraph">
      <style:paragraph-properties style:snap-to-layout-grid="false" style:line-height-at-least="0.25in" fo:text-indent="0.25in"/>
    </style:style>
    <style:style style:name="T3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4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4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4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5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5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5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53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35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5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5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5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5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5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6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6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6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363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letter-kerning="false" style:font-size-complex="12pt"/>
    </style:style>
    <style:style style:name="P364" style:parent-style-name="內文" style:family="paragraph">
      <style:paragraph-properties style:snap-to-layout-grid="false"/>
    </style:style>
    <style:style style:name="T36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6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6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6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6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4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37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382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letter-kerning="false" style:font-size-complex="12pt"/>
    </style:style>
    <style:style style:name="P383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letter-kerning="false" style:font-size-complex="12pt"/>
    </style:style>
    <style:style style:name="P384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 fo:color="#000000" style:letter-kerning="false" style:font-size-complex="12pt"/>
    </style:style>
    <style:style style:name="P385" style:parent-style-name="內文" style:family="paragraph">
      <style:paragraph-properties style:snap-to-layout-grid="false" fo:text-align="justify"/>
    </style:style>
    <style:style style:name="T38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8" style:parent-style-name="預設段落字型" style:family="text">
      <style:text-properties style:font-name="Times New Roman" style:font-name-asian="標楷體" style:font-name-complex="Times New Roman" fo:color="#000000" fo:letter-spacing="0.0138in" style:font-size-complex="12pt"/>
    </style:style>
    <style:style style:name="T38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0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9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0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1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1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413" style:parent-style-name="內文" style:family="paragraph">
      <style:paragraph-properties style:snap-to-layout-grid="false" fo:margin-left="0.25in" fo:text-indent="-0.25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14" style:parent-style-name="內文" style:family="paragraph">
      <style:paragraph-properties style:snap-to-layout-grid="false" style:vertical-align="baseline" fo:margin-left="0.25in" fo:text-indent="-0.25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15" style:parent-style-name="內文" style:family="paragraph">
      <style:paragraph-properties style:snap-to-layout-grid="false" fo:text-indent="0.25in"/>
    </style:style>
    <style:style style:name="T41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2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2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2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423" style:parent-style-name="內文" style:family="paragraph">
      <style:paragraph-properties style:snap-to-layout-grid="false" fo:text-indent="0.0833in"/>
    </style:style>
    <style:style style:name="T42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425" style:parent-style-name="內文" style:family="paragraph">
      <style:paragraph-properties style:snap-to-layout-grid="false" style:line-height-at-least="0.25in"/>
    </style:style>
    <style:style style:name="T42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27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2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4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4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4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445" style:parent-style-name="內文" style:family="paragraph">
      <style:paragraph-properties style:snap-to-layout-grid="false" style:vertical-align="baseline" fo:margin-left="0.25in" fo:text-indent="-0.25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46" style:parent-style-name="內文" style:family="paragraph">
      <style:paragraph-properties style:snap-to-layout-grid="false"/>
    </style:style>
    <style:style style:name="T44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4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4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5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5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5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5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5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5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456" style:parent-style-name="內文" style:family="paragraph">
      <style:paragraph-properties style:snap-to-layout-grid="false" fo:text-indent="0.25in"/>
    </style:style>
    <style:style style:name="T45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5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5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5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46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6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7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7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7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7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7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7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477" style:parent-style-name="內文" style:family="paragraph">
      <style:paragraph-properties style:snap-to-layout-grid="false" style:vertical-align="baseline"/>
      <style:text-properties style:font-name="Times New Roman" style:font-name-asian="標楷體" style:font-name-complex="Times New Roman" fo:color="#000000" style:letter-kerning="false" style:font-size-complex="12pt"/>
    </style:style>
    <style:style style:name="P478" style:parent-style-name="內文" style:family="paragraph">
      <style:paragraph-properties style:snap-to-layout-grid="false"/>
    </style:style>
    <style:style style:name="T47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8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9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9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9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493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letter-kerning="false" style:font-size-complex="12pt"/>
    </style:style>
    <style:style style:name="P494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letter-kerning="false" style:font-size-complex="12pt"/>
    </style:style>
    <style:style style:name="P495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letter-kerning="false" style:font-size-complex="12pt"/>
    </style:style>
    <style:style style:name="P496" style:parent-style-name="內文" style:family="paragraph">
      <style:paragraph-properties style:snap-to-layout-grid="false"/>
    </style:style>
    <style:style style:name="T49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9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9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0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0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0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0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0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505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 fo:color="#000000" style:letter-kerning="false" style:font-size-complex="12pt"/>
    </style:style>
    <style:style style:name="P506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 fo:color="#000000" style:letter-kerning="false" style:font-size-complex="12pt"/>
    </style:style>
    <style:style style:name="P507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 fo:color="#000000" style:letter-kerning="false" style:font-size-complex="12pt"/>
    </style:style>
    <style:style style:name="P508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 fo:color="#000000" style:letter-kerning="false" style:font-size-complex="12pt"/>
    </style:style>
    <style:style style:name="P509" style:parent-style-name="內文" style:family="paragraph">
      <style:paragraph-properties style:snap-to-layout-grid="false" style:vertical-align="baseline" fo:margin-left="0.25in" fo:text-indent="-0.25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10" style:parent-style-name="內文" style:family="paragraph">
      <style:paragraph-properties style:snap-to-layout-grid="false"/>
    </style:style>
    <style:style style:name="T51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1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1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1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1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1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1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1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1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2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2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2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2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2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2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2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2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2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2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5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53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4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547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letter-kerning="false" style:font-size-complex="12pt"/>
    </style:style>
    <style:style style:name="P548" style:parent-style-name="內文" style:family="paragraph">
      <style:paragraph-properties style:snap-to-layout-grid="false"/>
    </style:style>
    <style:style style:name="T54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5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5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556" style:parent-style-name="內文" style:family="paragraph">
      <style:paragraph-properties style:snap-to-layout-grid="false" fo:text-indent="0.1666in"/>
    </style:style>
    <style:style style:name="T55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5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5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56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6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7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7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7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7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574" style:parent-style-name="內文" style:family="paragraph">
      <style:paragraph-properties style:snap-to-layout-grid="false" fo:margin-left="0.25in" fo:text-indent="-0.25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75" style:parent-style-name="內文" style:family="paragraph">
      <style:paragraph-properties style:snap-to-layout-grid="false" style:vertical-align="baseline"/>
    </style:style>
    <style:style style:name="T57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7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7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7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8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8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8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58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9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9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95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59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9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9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9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0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0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0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0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604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letter-kerning="false" style:font-size-complex="12pt"/>
    </style:style>
    <style:style style:name="P605" style:parent-style-name="內文" style:family="paragraph">
      <style:paragraph-properties style:snap-to-layout-grid="false" style:line-height-at-least="0.25in"/>
    </style:style>
    <style:style style:name="T60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0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0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1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1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1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1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1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1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2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21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62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2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2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2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2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2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2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2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3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3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3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636" style:parent-style-name="內文" style:family="paragraph">
      <style:paragraph-properties style:snap-to-layout-grid="false"/>
      <style:text-properties style:font-name="Times New Roman" style:font-name-asian="標楷體" style:font-name-complex="Times New Roman" fo:color="#000000" style:font-size-complex="12pt"/>
    </style:style>
    <style:style style:name="P637" style:parent-style-name="內文" style:family="paragraph">
      <style:paragraph-properties style:snap-to-layout-grid="false"/>
    </style:style>
    <style:style style:name="T6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4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4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4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4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4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648" style:parent-style-name="內文" style:family="paragraph">
      <style:paragraph-properties style:snap-to-layout-grid="false" fo:text-indent="0.25in"/>
    </style:style>
    <style:style style:name="T64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5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5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5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5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5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5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5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5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5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5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6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6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6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6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6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665" style:parent-style-name="內文" style:family="paragraph">
      <style:paragraph-properties style:snap-to-layout-grid="false" style:vertical-align="baseline"/>
      <style:text-properties style:font-name="Times New Roman" style:font-name-asian="標楷體" style:font-name-complex="Times New Roman" fo:color="#000000" style:letter-kerning="false" style:font-size-complex="12pt"/>
    </style:style>
    <style:style style:name="P666" style:parent-style-name="內文" style:family="paragraph">
      <style:paragraph-properties style:snap-to-layout-grid="false" style:vertical-align="baseline"/>
    </style:style>
    <style:style style:name="T66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6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6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7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7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7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7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7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7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7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7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8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88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68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9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699" style:parent-style-name="內文" style:family="paragraph">
      <style:paragraph-properties style:snap-to-layout-grid="false" style:vertical-align="baseline"/>
      <style:text-properties style:font-name="Times New Roman" style:font-name-asian="標楷體" style:font-name-complex="Times New Roman" fo:color="#000000" style:letter-kerning="false" style:font-size-complex="12pt"/>
    </style:style>
    <style:style style:name="P700" style:parent-style-name="內文" style:family="paragraph">
      <style:paragraph-properties style:snap-to-layout-grid="false"/>
    </style:style>
    <style:style style:name="T70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0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0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0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0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0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0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0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0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1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1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1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713" style:parent-style-name="內文" style:family="paragraph">
      <style:paragraph-properties style:snap-to-layout-grid="false" fo:text-indent="0.25in"/>
      <style:text-properties style:font-name="Times New Roman" style:font-name-asian="標楷體" style:font-name-complex="Times New Roman" fo:color="#000000" style:letter-kerning="false" style:font-size-complex="12pt"/>
    </style:style>
    <style:style style:name="P714" style:parent-style-name="內文" style:family="paragraph">
      <style:paragraph-properties style:snap-to-layout-grid="false" fo:margin-left="0.25in" fo:text-indent="-0.25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71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letter-kerning="false" style:font-size-complex="12pt"/>
    </style:style>
    <style:style style:name="P716" style:parent-style-name="內文" style:family="paragraph">
      <style:paragraph-properties style:snap-to-layout-grid="false" style:line-height-at-least="0.25in" fo:text-indent="0.25in"/>
      <style:text-properties style:font-name="Times New Roman" style:font-name-asian="標楷體" style:font-name-complex="Times New Roman" fo:color="#000000" style:letter-kerning="false" style:font-size-complex="12pt"/>
    </style:style>
    <style:style style:name="P717" style:parent-style-name="內文" style:family="paragraph">
      <style:paragraph-properties style:snap-to-layout-grid="false" style:line-height-at-least="0.25in"/>
    </style:style>
    <style:style style:name="T71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1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2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2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2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2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2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2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726" style:parent-style-name="內文" style:family="paragraph">
      <style:paragraph-properties style:snap-to-layout-grid="false"/>
    </style:style>
    <style:style style:name="T72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728" style:parent-style-name="內文" style:family="paragraph">
      <style:text-properties style:font-name="Times New Roman" style:font-name-asian="標楷體" style:font-name-complex="Times New Roman" fo:color="#000000" style:font-size-complex="12pt"/>
    </style:style>
    <style:style style:name="P729" style:parent-style-name="內文" style:family="paragraph">
      <style:text-properties style:font-name="Times New Roman" style:font-name-asian="標楷體" style:font-name-complex="Times New Roman" fo:color="#000000" style:font-size-complex="12pt"/>
    </style:style>
    <style:style style:name="P730" style:parent-style-name="內文" style:family="paragraph">
      <style:paragraph-properties fo:text-indent="0.3333in"/>
      <style:text-properties style:font-name="Times New Roman" style:font-name-asian="標楷體" style:font-name-complex="Times New Roman" fo:color="#000000"/>
    </style:style>
    <style:style style:name="T731" style:parent-style-name="預設段落字型" style:family="text">
      <style:text-properties style:font-name="Times New Roman" style:font-name-asian="標楷體" style:font-name-complex="Times New Roman" fo:color="#000000"/>
    </style:style>
    <style:style style:name="T732" style:parent-style-name="預設段落字型" style:family="text">
      <style:text-properties style:font-name="Times New Roman" style:font-name-asian="標楷體" style:font-name-complex="Times New Roman" fo:color="#000000"/>
    </style:style>
    <style:style style:name="T733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734" style:parent-style-name="預設段落字型" style:family="text">
      <style:text-properties style:font-name="Times New Roman" style:font-name-asian="標楷體" style:font-name-complex="Times New Roman" fo:color="#000000"/>
    </style:style>
    <style:style style:name="T735" style:parent-style-name="預設段落字型" style:family="text">
      <style:text-properties style:font-name="Times New Roman" style:font-name-asian="標楷體" style:font-name-complex="Times New Roman" fo:color="#000000"/>
    </style:style>
    <style:style style:name="T736" style:parent-style-name="預設段落字型" style:family="text">
      <style:text-properties style:font-name="Times New Roman" style:font-name-asian="標楷體" style:font-name-complex="Times New Roman" fo:color="#000000"/>
    </style:style>
    <style:style style:name="T737" style:parent-style-name="預設段落字型" style:family="text">
      <style:text-properties style:font-name="Times New Roman" style:font-name-asian="標楷體" style:font-name-complex="Times New Roman" fo:color="#000000"/>
    </style:style>
    <style:style style:name="T738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739" style:parent-style-name="預設段落字型" style:family="text">
      <style:text-properties style:font-name="Times New Roman" style:font-name-asian="標楷體" style:font-name-complex="Times New Roman" fo:color="#000000"/>
    </style:style>
    <style:style style:name="T740" style:parent-style-name="預設段落字型" style:family="text">
      <style:text-properties style:font-name="Times New Roman" style:font-name-asian="標楷體" style:font-name-complex="Times New Roman" fo:color="#000000"/>
    </style:style>
    <style:style style:name="T741" style:parent-style-name="預設段落字型" style:family="text">
      <style:text-properties style:font-name="Times New Roman" style:font-name-asian="標楷體" style:font-name-complex="Times New Roman" fo:color="#000000"/>
    </style:style>
    <style:style style:name="T742" style:parent-style-name="預設段落字型" style:family="text">
      <style:text-properties style:font-name="Times New Roman" style:font-name-asian="標楷體" style:font-name-complex="Times New Roman" fo:color="#000000"/>
    </style:style>
    <style:style style:name="T743" style:parent-style-name="預設段落字型" style:family="text">
      <style:text-properties style:font-name="Times New Roman" style:font-name-asian="標楷體" style:font-name-complex="Times New Roman" fo:color="#000000"/>
    </style:style>
    <style:style style:name="T744" style:parent-style-name="預設段落字型" style:family="text">
      <style:text-properties style:font-name="Times New Roman" style:font-name-asian="標楷體" style:font-name-complex="Times New Roman" fo:color="#000000"/>
    </style:style>
    <style:style style:name="T745" style:parent-style-name="預設段落字型" style:family="text">
      <style:text-properties style:font-name="Times New Roman" style:font-name-asian="標楷體" style:font-name-complex="Times New Roman" fo:color="#000000"/>
    </style:style>
    <style:style style:name="T746" style:parent-style-name="預設段落字型" style:family="text">
      <style:text-properties style:font-name="Times New Roman" style:font-name-asian="標楷體" style:font-name-complex="Times New Roman" fo:color="#000000"/>
    </style:style>
    <style:style style:name="T747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748" style:parent-style-name="預設段落字型" style:family="text">
      <style:text-properties style:font-name="Times New Roman" style:font-name-asian="標楷體" style:font-name-complex="Times New Roman" fo:color="#000000"/>
    </style:style>
    <style:style style:name="T749" style:parent-style-name="預設段落字型" style:family="text">
      <style:text-properties style:font-name="Times New Roman" style:font-name-asian="標楷體" style:font-name-complex="Times New Roman" fo:color="#000000"/>
    </style:style>
    <style:style style:name="T750" style:parent-style-name="預設段落字型" style:family="text">
      <style:text-properties style:font-name="Times New Roman" style:font-name-asian="標楷體" style:font-name-complex="Times New Roman" fo:color="#000000"/>
    </style:style>
    <style:style style:name="T751" style:parent-style-name="預設段落字型" style:family="text">
      <style:text-properties style:font-name="Times New Roman" style:font-name-asian="標楷體" style:font-name-complex="Times New Roman" fo:color="#000000"/>
    </style:style>
    <style:style style:name="T752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753" style:parent-style-name="預設段落字型" style:family="text">
      <style:text-properties style:font-name="Times New Roman" style:font-name-asian="標楷體" style:font-name-complex="Times New Roman" fo:color="#000000"/>
    </style:style>
    <style:style style:name="T754" style:parent-style-name="預設段落字型" style:family="text">
      <style:text-properties style:font-name="Times New Roman" style:font-name-asian="標楷體" style:font-name-complex="Times New Roman" fo:color="#000000"/>
    </style:style>
    <style:style style:name="T755" style:parent-style-name="預設段落字型" style:family="text">
      <style:text-properties style:font-name="Times New Roman" style:font-name-asian="標楷體" style:font-name-complex="Times New Roman" fo:color="#000000"/>
    </style:style>
    <style:style style:name="T756" style:parent-style-name="預設段落字型" style:family="text">
      <style:text-properties style:font-name="Times New Roman" style:font-name-asian="標楷體" style:font-name-complex="Times New Roman" fo:color="#000000"/>
    </style:style>
    <style:style style:name="T757" style:parent-style-name="預設段落字型" style:family="text">
      <style:text-properties style:font-name="Times New Roman" style:font-name-asian="標楷體" style:font-name-complex="Times New Roman" fo:color="#000000"/>
    </style:style>
    <style:style style:name="T758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759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760" style:parent-style-name="預設段落字型" style:family="text">
      <style:text-properties style:font-name="Times New Roman" style:font-name-asian="標楷體" style:font-name-complex="Times New Roman" fo:color="#000000"/>
    </style:style>
    <style:style style:name="T761" style:parent-style-name="預設段落字型" style:family="text">
      <style:text-properties style:font-name="Times New Roman" style:font-name-asian="標楷體" style:font-name-complex="Times New Roman" fo:color="#000000"/>
    </style:style>
    <style:style style:name="T762" style:parent-style-name="預設段落字型" style:family="text">
      <style:text-properties style:font-name="Times New Roman" style:font-name-asian="標楷體" style:font-name-complex="Times New Roman" fo:color="#000000"/>
    </style:style>
    <style:style style:name="T763" style:parent-style-name="預設段落字型" style:family="text">
      <style:text-properties style:font-name="Times New Roman" style:font-name-asian="標楷體" style:font-name-complex="Times New Roman" fo:color="#000000"/>
    </style:style>
    <style:style style:name="T764" style:parent-style-name="預設段落字型" style:family="text">
      <style:text-properties style:font-name="Times New Roman" style:font-name-asian="標楷體" style:font-name-complex="Times New Roman" fo:color="#000000"/>
    </style:style>
    <style:style style:name="T765" style:parent-style-name="預設段落字型" style:family="text">
      <style:text-properties style:font-name="Times New Roman" style:font-name-asian="標楷體" style:font-name-complex="Times New Roman" fo:color="#000000"/>
    </style:style>
    <style:style style:name="P76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767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768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769" style:parent-style-name="內文" style:family="paragraph">
      <style:paragraph-properties style:snap-to-layout-grid="false" style:line-height-at-least="0.25in"/>
    </style:style>
    <style:style style:name="T77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7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7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7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7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75" style:parent-style-name="預設段落字型" style:family="text">
      <style:text-properties style:font-name="Times New Roman" style:font-name-asian="標楷體" style:font-name-complex="Times New Roman" fo:color="#000000"/>
    </style:style>
    <style:style style:name="T7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7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79" style:parent-style-name="預設段落字型" style:family="text">
      <style:text-properties style:font-name="Times New Roman" style:font-name-asian="標楷體" style:font-name-complex="Times New Roman" fo:color="#000000"/>
    </style:style>
    <style:style style:name="T7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83" style:parent-style-name="預設段落字型" style:family="text">
      <style:text-properties style:font-name="Times New Roman" style:font-name-asian="標楷體" style:font-name-complex="Times New Roman" fo:color="#000000"/>
    </style:style>
    <style:style style:name="T78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87" style:parent-style-name="預設段落字型" style:family="text">
      <style:text-properties style:font-name="Times New Roman" style:font-name-asian="標楷體" style:font-name-complex="Times New Roman" fo:color="#000000"/>
    </style:style>
    <style:style style:name="P788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789" style:parent-style-name="內文" style:family="paragraph">
      <style:paragraph-properties style:snap-to-layout-grid="false" style:line-height-at-least="0.25in"/>
    </style:style>
    <style:style style:name="T79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9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9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9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9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798" style:parent-style-name="預設段落字型" style:family="text">
      <style:text-properties style:font-name="Times New Roman" style:font-name-asian="標楷體" style:font-name-complex="Times New Roman" fo:color="#000000"/>
    </style:style>
    <style:style style:name="T799" style:parent-style-name="預設段落字型" style:family="text">
      <style:text-properties style:font-name="Times New Roman" style:font-name-asian="標楷體" style:font-name-complex="Times New Roman" fo:color="#000000"/>
    </style:style>
    <style:style style:name="T80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0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0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0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04" style:parent-style-name="預設段落字型" style:family="text">
      <style:text-properties style:font-name="Times New Roman" style:font-name-asian="標楷體" style:font-name-complex="Times New Roman" fo:color="#000000"/>
    </style:style>
    <style:style style:name="T805" style:parent-style-name="預設段落字型" style:family="text">
      <style:text-properties style:font-name="Times New Roman" style:font-name-asian="標楷體" style:font-name-complex="Times New Roman" fo:color="#000000"/>
    </style:style>
    <style:style style:name="T806" style:parent-style-name="預設段落字型" style:family="text">
      <style:text-properties style:font-name="Times New Roman" style:font-name-asian="標楷體" style:font-name-complex="Times New Roman" fo:color="#000000"/>
    </style:style>
    <style:style style:name="T80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0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1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11" style:parent-style-name="預設段落字型" style:family="text">
      <style:text-properties style:font-name="Times New Roman" style:font-name-asian="標楷體" style:font-name-complex="Times New Roman" fo:color="#000000"/>
    </style:style>
    <style:style style:name="T812" style:parent-style-name="預設段落字型" style:family="text">
      <style:text-properties style:font-name="Times New Roman" style:font-name-asian="標楷體" style:font-name-complex="Times New Roman" fo:color="#000000"/>
    </style:style>
    <style:style style:name="T8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1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17" style:parent-style-name="預設段落字型" style:family="text">
      <style:text-properties style:font-name="Times New Roman" style:font-name-asian="標楷體" style:font-name-complex="Times New Roman" fo:color="#000000"/>
    </style:style>
    <style:style style:name="T818" style:parent-style-name="預設段落字型" style:family="text">
      <style:text-properties style:font-name="Times New Roman" style:font-name-asian="標楷體" style:font-name-complex="Times New Roman" fo:color="#000000"/>
    </style:style>
    <style:style style:name="T819" style:parent-style-name="預設段落字型" style:family="text">
      <style:text-properties style:font-name="Times New Roman" style:font-name-asian="標楷體" style:font-name-complex="Times New Roman" fo:color="#000000"/>
    </style:style>
    <style:style style:name="T820" style:parent-style-name="預設段落字型" style:family="text">
      <style:text-properties style:font-name="Times New Roman" style:font-name-asian="標楷體" style:font-name-complex="Times New Roman" fo:color="#000000"/>
    </style:style>
    <style:style style:name="T821" style:parent-style-name="預設段落字型" style:family="text">
      <style:text-properties style:font-name="Times New Roman" style:font-name-asian="標楷體" style:font-name-complex="Times New Roman" fo:color="#000000"/>
    </style:style>
    <style:style style:name="T822" style:parent-style-name="預設段落字型" style:family="text">
      <style:text-properties style:font-name="Times New Roman" style:font-name-asian="標楷體" style:font-name-complex="Times New Roman" fo:color="#000000"/>
    </style:style>
    <style:style style:name="T823" style:parent-style-name="預設段落字型" style:family="text">
      <style:text-properties style:font-name="Times New Roman" style:font-name-asian="標楷體" style:font-name-complex="Times New Roman" fo:color="#000000"/>
    </style:style>
    <style:style style:name="T824" style:parent-style-name="預設段落字型" style:family="text">
      <style:text-properties style:font-name="Times New Roman" style:font-name-asian="標楷體" style:font-name-complex="Times New Roman" fo:color="#000000"/>
    </style:style>
    <style:style style:name="P82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82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827" style:parent-style-name="內文" style:family="paragraph">
      <style:paragraph-properties style:snap-to-layout-grid="false" style:line-height-at-least="0.25in" fo:text-indent="0.4166in"/>
    </style:style>
    <style:style style:name="T82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2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3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3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3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3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3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83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3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3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3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3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4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4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4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43" style:parent-style-name="強調斜體" style:family="text">
      <style:text-properties style:font-name="Times New Roman" style:font-name-complex="Times New Roman" fo:color="#000000"/>
    </style:style>
    <style:style style:name="T844" style:parent-style-name="強調斜體" style:family="text">
      <style:text-properties style:font-name="Times New Roman" style:font-name-complex="Times New Roman" fo:color="#000000"/>
    </style:style>
    <style:style style:name="T845" style:parent-style-name="強調斜體" style:family="text">
      <style:text-properties style:font-name="Times New Roman" style:font-name-complex="Times New Roman" fo:color="#000000"/>
    </style:style>
    <style:style style:name="T84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4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4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4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50" style:parent-style-name="預設段落字型" style:family="text">
      <style:text-properties style:font-name="PT Sans" style:font-weight-complex="bold" fo:font-style="italic" style:font-style-asian="italic" fo:color="#000000" fo:font-size="14.5pt" style:font-size-asian="14.5pt" style:font-size-complex="14.5pt"/>
    </style:style>
    <style:style style:name="T851" style:parent-style-name="預設段落字型" style:family="text">
      <style:text-properties style:font-name="Times New Roman" style:font-name-complex="Times New Roman" style:font-weight-complex="bold" fo:font-style="italic" style:font-style-asian="italic" fo:color="#000000" style:font-size-complex="12pt"/>
    </style:style>
    <style:style style:name="T852" style:parent-style-name="預設段落字型" style:family="text">
      <style:text-properties style:font-name="Times New Roman" style:font-name-complex="Times New Roman" style:font-weight-complex="bold" fo:font-style="italic" style:font-style-asian="italic" fo:color="#000000" style:font-size-complex="12pt"/>
    </style:style>
    <style:style style:name="T85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5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5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5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5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5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5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86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7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7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7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7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87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875" style:parent-style-name="內文" style:family="paragraph">
      <style:paragraph-properties style:snap-to-layout-grid="false" style:line-height-at-least="0.25in" fo:text-indent="0.4166in"/>
      <style:text-properties style:font-name="Times New Roman" style:font-name-asian="標楷體" style:font-name-complex="Times New Roman" fo:color="#000000" style:letter-kerning="false" style:font-size-complex="12pt"/>
    </style:style>
    <style:style style:name="P87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877" style:parent-style-name="內文" style:family="paragraph">
      <style:paragraph-properties style:snap-to-layout-grid="false" style:line-height-at-least="0.25in"/>
    </style:style>
    <style:style style:name="T8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8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8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8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9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9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895" style:parent-style-name="內文" style:family="paragraph">
      <style:paragraph-properties style:snap-to-layout-grid="false" style:line-height-at-least="0.25in"/>
    </style:style>
    <style:style style:name="T89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9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9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89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0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01" style:parent-style-name="預設段落字型" style:family="text">
      <style:text-properties style:font-name="Times New Roman" style:font-name-asian="標楷體" style:font-name-complex="Times New Roman" fo:color="#000000"/>
    </style:style>
    <style:style style:name="T90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0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0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0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06" style:parent-style-name="預設段落字型" style:family="text">
      <style:text-properties style:font-name="Times New Roman" style:font-name-asian="標楷體" style:font-name-complex="Times New Roman" fo:color="#000000"/>
    </style:style>
    <style:style style:name="T90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0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1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1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1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1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918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919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letter-kerning="false" style:font-size-complex="12pt"/>
    </style:style>
    <style:style style:name="P920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letter-kerning="false" style:font-size-complex="12pt"/>
    </style:style>
    <style:style style:name="P921" style:parent-style-name="內文" style:family="paragraph">
      <style:paragraph-properties style:snap-to-layout-grid="false" style:line-height-at-least="0.25in"/>
    </style:style>
    <style:style style:name="T92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2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2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929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930" style:parent-style-name="內文" style:family="paragraph">
      <style:paragraph-properties style:text-autospace="none" fo:text-indent="0.4166in"/>
      <style:text-properties style:font-name="Times New Roman" style:font-name-asian="新細明體" style:font-name-complex="Times New Roman" style:letter-kerning="false" style:font-size-complex="12pt"/>
    </style:style>
    <style:style style:name="P931" style:parent-style-name="內文" style:family="paragraph">
      <style:paragraph-properties style:text-autospace="none" fo:text-indent="0.4166in"/>
      <style:text-properties style:font-name="Times New Roman" style:font-name-asian="新細明體" style:font-name-complex="Times New Roman" style:letter-kerning="false" style:font-size-complex="12pt"/>
    </style:style>
    <style:style style:name="P932" style:parent-style-name="內文" style:family="paragraph">
      <style:paragraph-properties style:text-autospace="none" fo:text-indent="0.4166in"/>
      <style:text-properties style:font-name="Times New Roman" style:font-name-asian="新細明體" style:font-name-complex="Times New Roman" style:letter-kerning="false" style:font-size-complex="12pt"/>
    </style:style>
    <style:style style:name="P933" style:parent-style-name="內文" style:family="paragraph">
      <style:paragraph-properties style:text-autospace="none"/>
    </style:style>
    <style:style style:name="T934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35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3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37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38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3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4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4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94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4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944" style:parent-style-name="內文" style:family="paragraph">
      <style:paragraph-properties style:text-autospace="none"/>
      <style:text-properties style:font-name="Times New Roman" style:font-name-asian="新細明體" style:font-name-complex="Times New Roman" style:letter-kerning="false" style:font-size-complex="12pt"/>
    </style:style>
    <style:style style:name="P945" style:parent-style-name="內文" style:family="paragraph">
      <style:paragraph-properties style:text-autospace="none"/>
      <style:text-properties style:font-name="Times New Roman" style:font-name-asian="新細明體" style:font-name-complex="Times New Roman" style:letter-kerning="false" style:font-size-complex="12pt"/>
    </style:style>
    <style:style style:name="P946" style:parent-style-name="內文" style:family="paragraph">
      <style:paragraph-properties style:text-autospace="none" fo:text-indent="0.25in"/>
      <style:text-properties style:font-name="Times New Roman" style:font-name-asian="新細明體" style:font-name-complex="Times New Roman" style:letter-kerning="false" style:font-size-complex="12pt"/>
    </style:style>
    <style:style style:name="P947" style:parent-style-name="內文" style:family="paragraph">
      <style:paragraph-properties style:text-autospace="none" fo:text-indent="0.25in"/>
      <style:text-properties style:font-name="Times New Roman" style:font-name-asian="新細明體" style:font-name-complex="Times New Roman" style:letter-kerning="false" style:font-size-complex="12pt"/>
    </style:style>
    <style:style style:name="P948" style:parent-style-name="內文" style:family="paragraph">
      <style:paragraph-properties style:text-autospace="none" fo:text-indent="0.25in"/>
      <style:text-properties style:font-name="Times New Roman" style:font-name-asian="新細明體" style:font-name-complex="Times New Roman" style:letter-kerning="false" style:font-size-complex="12pt"/>
    </style:style>
    <style:style style:name="P949" style:parent-style-name="內文" style:family="paragraph">
      <style:paragraph-properties style:text-autospace="none" fo:text-indent="0.25in"/>
      <style:text-properties style:font-name="Times New Roman" style:font-name-asian="新細明體" style:font-name-complex="Times New Roman" style:letter-kerning="false" style:font-size-complex="12pt"/>
    </style:style>
    <style:style style:name="P950" style:parent-style-name="內文" style:family="paragraph">
      <style:paragraph-properties style:text-autospace="none"/>
      <style:text-properties style:font-name="Times New Roman" style:font-name-asian="新細明體" style:font-name-complex="Times New Roman" style:letter-kerning="false" style:font-size-complex="12pt"/>
    </style:style>
    <style:style style:name="P951" style:parent-style-name="內文" style:family="paragraph">
      <style:paragraph-properties style:text-autospace="none" fo:text-indent="0.25in"/>
      <style:text-properties style:font-name="Times New Roman" style:font-name-asian="新細明體" style:font-name-complex="Times New Roman" style:letter-kerning="false" style:font-size-complex="12pt"/>
    </style:style>
    <style:style style:name="P952" style:parent-style-name="內文" style:family="paragraph">
      <style:paragraph-properties style:text-autospace="none" fo:text-indent="0.25in"/>
      <style:text-properties style:font-name="Times New Roman" style:font-name-asian="新細明體" style:font-name-complex="Times New Roman" style:letter-kerning="false" style:font-size-complex="12pt"/>
    </style:style>
    <style:style style:name="P953" style:parent-style-name="內文" style:family="paragraph">
      <style:paragraph-properties style:text-autospace="none" fo:text-indent="0.25in"/>
      <style:text-properties style:font-name="Times New Roman" style:font-name-asian="新細明體" style:font-name-complex="Times New Roman" style:letter-kerning="false" style:font-size-complex="12pt"/>
    </style:style>
    <style:style style:name="P954" style:parent-style-name="內文" style:family="paragraph">
      <style:paragraph-properties style:text-autospace="none" fo:text-indent="0.25in"/>
      <style:text-properties style:font-name="Times New Roman" style:font-name-asian="新細明體" style:font-name-complex="Times New Roman" style:letter-kerning="false" style:font-size-complex="12pt"/>
    </style:style>
    <style:style style:name="P955" style:parent-style-name="內文" style:family="paragraph">
      <style:paragraph-properties style:text-autospace="none"/>
    </style:style>
    <style:style style:name="T956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5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958" style:parent-style-name="內文" style:family="paragraph">
      <style:paragraph-properties style:text-autospace="none" fo:text-indent="0.25in"/>
      <style:text-properties style:font-name="Times New Roman" style:font-name-asian="新細明體" style:font-name-complex="Times New Roman" style:letter-kerning="false" style:font-size-complex="12pt"/>
    </style:style>
    <style:style style:name="P959" style:parent-style-name="內文" style:family="paragraph">
      <style:paragraph-properties style:text-autospace="none" fo:text-indent="0.25in"/>
      <style:text-properties style:font-name="Times New Roman" style:font-name-asian="新細明體" style:font-name-complex="Times New Roman" style:letter-kerning="false" style:font-size-complex="12pt"/>
    </style:style>
    <style:style style:name="P960" style:parent-style-name="內文" style:family="paragraph">
      <style:paragraph-properties style:text-autospace="none" fo:text-indent="0.25in"/>
      <style:text-properties style:font-name="Times New Roman" style:font-name-asian="新細明體" style:font-name-complex="Times New Roman" style:letter-kerning="false" style:font-size-complex="12pt"/>
    </style:style>
    <style:style style:name="P961" style:parent-style-name="內文" style:family="paragraph">
      <style:paragraph-properties style:text-autospace="none" fo:text-indent="0.25in"/>
    </style:style>
    <style:style style:name="T962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63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T964" style:parent-style-name="預設段落字型" style:family="text">
      <style:text-properties style:font-name="Times New Roman" style:font-name-asian="新細明體" style:font-name-complex="Times New Roman" style:letter-kerning="false" style:font-size-complex="12pt"/>
    </style:style>
    <style:style style:name="P96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96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967" style:parent-style-name="內文" style:family="paragraph">
      <style:paragraph-properties style:snap-to-layout-grid="false" style:line-height-at-least="0.25in" fo:text-indent="0.3333in"/>
      <style:text-properties style:font-name="Times New Roman" style:font-name-asian="標楷體" style:font-name-complex="Times New Roman" fo:color="#000000" style:font-size-complex="12pt"/>
    </style:style>
    <style:style style:name="P968" style:parent-style-name="內文" style:family="paragraph">
      <style:paragraph-properties style:snap-to-layout-grid="false" style:line-height-at-least="0.25in" fo:text-indent="0.3333in"/>
      <style:text-properties style:font-name="Times New Roman" style:font-name-asian="標楷體" style:font-name-complex="Times New Roman" fo:color="#000000" style:font-size-complex="12pt"/>
    </style:style>
    <style:style style:name="P969" style:parent-style-name="內文" style:family="paragraph">
      <style:paragraph-properties style:snap-to-layout-grid="false" style:line-height-at-least="0.25in" fo:text-indent="0.3333in"/>
      <style:text-properties style:font-name="Times New Roman" style:font-name-asian="標楷體" style:font-name-complex="Times New Roman" fo:color="#000000" style:font-size-complex="12pt"/>
    </style:style>
    <style:style style:name="P970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971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972" style:parent-style-name="內文" style:family="paragraph">
      <style:paragraph-properties style:snap-to-layout-grid="false" style:line-height-at-least="0.25in"/>
    </style:style>
    <style:style style:name="T97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7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7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7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7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88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98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9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9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9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9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9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9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9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997" style:parent-style-name="內文" style:family="paragraph">
      <style:paragraph-properties style:snap-to-layout-grid="false" style:line-height-at-least="0.25in"/>
    </style:style>
    <style:style style:name="T99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99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0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1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01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1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2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021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022" style:parent-style-name="內文" style:family="paragraph">
      <style:paragraph-properties style:snap-to-layout-grid="false" style:line-height-at-least="0.25in" fo:text-indent="0.1666in"/>
    </style:style>
    <style:style style:name="T102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2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2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2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2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2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2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1" style:parent-style-name="預設段落字型" style:family="text">
      <style:text-properties style:font-name="Times New Roman" style:font-name-asian="標楷體" style:font-name-complex="Times New Roman" fo:color="#000000" style:text-scale="25%" style:font-size-complex="12pt"/>
    </style:style>
    <style:style style:name="T10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41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1042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1043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044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04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04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047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048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049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050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051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052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1053" style:parent-style-name="內文" style:master-page-name="MP1" style:family="paragraph">
      <style:paragraph-properties fo:break-before="page"/>
      <style:text-properties style:font-name="標楷體" style:font-name-asian="標楷體" style:font-name-complex="Times New Roman" fo:font-size="14pt" style:font-size-asian="14pt"/>
    </style:style>
    <style:style style:name="P1062" style:parent-style-name="內文" style:family="paragraph">
      <style:paragraph-properties style:snap-to-layout-grid="false" style:line-height-at-least="0.25in"/>
    </style:style>
    <style:style style:name="T1063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true" style:font-size-complex="12pt"/>
    </style:style>
    <style:style style:name="T1064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true" style:font-size-complex="12pt"/>
    </style:style>
    <style:style style:name="T1065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true" style:font-size-complex="12pt"/>
    </style:style>
    <style:style style:name="T106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06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06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06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070" style:parent-style-name="內文" style:family="paragraph">
      <style:paragraph-properties fo:margin-top="0.0694in" fo:margin-bottom="0.0694in"/>
    </style:style>
    <style:style style:name="T1071" style:parent-style-name="預設段落字型" style:family="text">
      <style:text-properties style:font-name="Times New Roman" style:font-name-asian="標楷體" style:font-name-complex="Times New Roman" fo:color="#000000" fo:letter-spacing="0.0694in" fo:font-size="16pt" style:font-size-asian="16pt" style:font-size-complex="12pt"/>
    </style:style>
    <style:style style:name="P1072" style:parent-style-name="內文" style:family="paragraph">
      <style:paragraph-properties fo:line-height="0.1944in"/>
      <style:text-properties style:font-name="Times New Roman" style:font-name-asian="標楷體" style:font-name-complex="Times New Roman" fo:color="#000000" style:font-size-complex="12pt"/>
    </style:style>
    <style:style style:name="P1073" style:parent-style-name="內文" style:family="paragraph">
      <style:paragraph-properties style:snap-to-layout-grid="false" fo:margin-top="0.0694in" fo:margin-bottom="0.0694in" style:line-height-at-least="0.25in"/>
      <style:text-properties style:font-name="Times New Roman" style:font-name-asian="標楷體" style:font-name-complex="Times New Roman" fo:color="#000000" fo:letter-spacing="0.0694in" fo:font-size="16pt" style:font-size-asian="16pt" style:font-size-complex="12pt"/>
    </style:style>
    <style:style style:name="P1074" style:parent-style-name="內文" style:family="paragraph">
      <style:paragraph-properties style:snap-to-layout-grid="false" fo:margin-top="0.0694in" fo:margin-bottom="0.0694in" style:line-height-at-least="0.25in"/>
    </style:style>
    <style:style style:name="T1075" style:parent-style-name="預設段落字型" style:family="text">
      <style:text-properties style:font-name="Times New Roman" style:font-name-asian="標楷體" style:font-name-complex="Times New Roman" fo:color="#000000" fo:letter-spacing="0.0694in" fo:font-size="16pt" style:font-size-asian="16pt" style:font-size-complex="12pt"/>
    </style:style>
    <style:style style:name="P1076" style:parent-style-name="內文" style:family="paragraph">
      <style:text-properties style:font-name="Times New Roman" style:font-name-asian="標楷體" style:font-name-complex="Times New Roman" fo:color="#000000" style:font-size-complex="12pt"/>
    </style:style>
    <style:style style:name="P1077" style:parent-style-name="內文" style:family="paragraph">
      <style:paragraph-properties style:snap-to-layout-grid="false" fo:margin-top="0.0694in" fo:margin-bottom="0.0694in" style:line-height-at-least="0.25in"/>
      <style:text-properties style:font-name="Times New Roman" style:font-name-asian="標楷體" style:font-name-complex="Times New Roman" fo:color="#000000" fo:letter-spacing="0.0694in" fo:font-size="16pt" style:font-size-asian="16pt" style:font-size-complex="12pt"/>
    </style:style>
    <style:style style:name="P1078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letter-kerning="false" style:font-size-complex="12pt"/>
    </style:style>
    <style:style style:name="P1079" style:parent-style-name="內文" style:family="paragraph">
      <style:paragraph-properties fo:margin-top="0.0694in" fo:margin-bottom="0.0694in"/>
    </style:style>
    <style:style style:name="T1080" style:parent-style-name="預設段落字型" style:family="text">
      <style:text-properties style:font-name="Times New Roman" style:font-name-asian="標楷體" style:font-name-complex="Times New Roman" fo:color="#000000" fo:letter-spacing="0.0694in" fo:font-size="16pt" style:font-size-asian="16pt" style:font-size-complex="12pt"/>
    </style:style>
    <style:style style:name="P1081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1082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1083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1084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108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1086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1087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1088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1089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1090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1091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P1092" style:parent-style-name="內文" style:family="paragraph">
      <style:paragraph-properties style:snap-to-layout-grid="false" style:line-height-at-least="0.25in"/>
    </style:style>
    <style:style style:name="T109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1094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P1095" style:parent-style-name="頁首" style:family="paragraph">
      <style:paragraph-properties fo:text-align="center" fo:margin-right="-0.0583in">
        <style:tab-stops/>
      </style:paragraph-properties>
    </style:style>
    <style:style style:name="T1096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097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098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09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10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10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10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1103" style:parent-style-name="頁首" style:family="paragraph">
      <style:paragraph-properties fo:text-align="center" fo:margin-right="-0.0583in">
        <style:tab-stops/>
      </style:paragraph-properties>
    </style:style>
    <style:style style:name="T1104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105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1106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1107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Arial" style:font-name-asian="標楷體" style:font-name-complex="Times New Roman" fo:font-weight="bold" style:font-weight-asian="bold" style:font-weight-complex="bold" fo:color="#000000" style:letter-kerning="true" style:font-size-complex="26pt"/>
    </style:style>
    <style:style style:name="P1108" style:parent-style-name="內文" style:family="paragraph">
      <style:paragraph-properties style:snap-to-layout-grid="false" style:line-height-at-least="0.25in" fo:margin-left="0.5in" fo:text-indent="-0.41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09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10" style:parent-style-name="內文" style:family="paragraph">
      <style:paragraph-properties style:snap-to-layout-grid="false" style:line-height-at-least="0.25in" fo:margin-left="0.5in" fo:text-indent="-0.41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11" style:parent-style-name="內文" style:family="paragraph">
      <style:paragraph-properties style:snap-to-layout-grid="false" style:line-height-at-least="0.25in" fo:margin-left="0.5in" fo:text-indent="-0.41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12" style:parent-style-name="內文" style:family="paragraph">
      <style:paragraph-properties style:snap-to-layout-grid="false" style:line-height-at-least="0.25in" fo:margin-left="0.5in" fo:text-indent="-0.4166in">
        <style:tab-stops/>
      </style:paragraph-properties>
    </style:style>
    <style:style style:name="T11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15" style:parent-style-name="預設段落字型" style:family="text">
      <style:text-properties style:font-name="Times New Roman" style:font-name-asian="標楷體" style:font-name-complex="Times New Roman" fo:color="#000000" fo:letter-spacing="0.0138in" style:font-size-complex="12pt"/>
    </style:style>
    <style:style style:name="T11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117" style:parent-style-name="內文" style:family="paragraph">
      <style:paragraph-properties style:snap-to-layout-grid="false" style:line-height-at-least="0.25in" fo:margin-left="0.5in" fo:text-indent="-0.41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18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19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Arial" style:font-name-asian="標楷體" style:font-name-complex="Times New Roman" fo:font-weight="bold" style:font-weight-asian="bold" style:font-weight-complex="bold" fo:color="#000000" style:letter-kerning="true" style:font-size-complex="26pt"/>
    </style:style>
    <style:style style:name="P1120" style:parent-style-name="內文" style:family="paragraph">
      <style:paragraph-properties style:snap-to-layout-grid="false" style:line-height-at-least="0.25in" fo:margin-left="0.5in" fo:text-indent="-0.41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21" style:parent-style-name="內文" style:family="paragraph">
      <style:paragraph-properties style:snap-to-layout-grid="false" style:line-height-at-least="0.25in" fo:margin-left="0.5in" fo:text-indent="-0.41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22" style:parent-style-name="內文" style:family="paragraph">
      <style:paragraph-properties style:snap-to-layout-grid="false" style:line-height-at-least="0.25in" fo:margin-left="0.5in" fo:text-indent="-0.41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23" style:parent-style-name="內文" style:family="paragraph">
      <style:paragraph-properties style:snap-to-layout-grid="false" style:line-height-at-least="0.25in" fo:margin-left="0.5in" fo:text-indent="-0.41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24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25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Arial" style:font-name-asian="標楷體" style:font-name-complex="Times New Roman" fo:font-weight="bold" style:font-weight-asian="bold" style:font-weight-complex="bold" fo:color="#000000" style:letter-kerning="true" style:font-size-complex="26pt"/>
    </style:style>
    <style:style style:name="P1126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27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28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29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30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31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32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33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</style:style>
    <style:style style:name="T113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35" style:parent-style-name="預設段落字型" style:family="text">
      <style:text-properties style:font-name="Times New Roman" style:font-name-asian="標楷體" style:font-name-complex="Times New Roman" fo:color="#000000" fo:letter-spacing="0.0138in" style:font-size-complex="12pt"/>
    </style:style>
    <style:style style:name="T113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4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141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42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43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44" style:parent-style-name="內文" style:family="paragraph">
      <style:paragraph-properties style:snap-to-layout-grid="false" style:line-height-at-least="0.25in" fo:margin-left="0.5in" fo:text-indent="-0.333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45" style:parent-style-name="內文" style:family="paragraph">
      <style:paragraph-properties style:snap-to-layout-grid="false" style:line-height-at-least="0.25in" fo:margin-left="0.5in" fo:text-indent="-0.333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46" style:parent-style-name="內文" style:family="paragraph">
      <style:paragraph-properties style:snap-to-layout-grid="false" style:line-height-at-least="0.25in" fo:margin-left="0.1666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47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color="#000000" style:font-size-complex="12pt"/>
    </style:style>
    <style:style style:name="P1148" style:parent-style-name="內文" style:family="paragraph">
      <style:paragraph-properties style:snap-to-layout-grid="false" style:line-height-at-least="0.25in" fo:text-indent="0.25in"/>
      <style:text-properties style:font-name="Times New Roman" style:font-name-asian="標楷體" style:font-name-complex="Times New Roman" fo:color="#000000" style:font-size-complex="12pt"/>
    </style:style>
    <style:style style:name="P1149" style:parent-style-name="內文" style:family="paragraph">
      <style:paragraph-properties style:snap-to-layout-grid="false" style:line-height-at-least="0.25in" fo:text-indent="0.25in"/>
      <style:text-properties style:font-name="Times New Roman" style:font-name-asian="標楷體" style:font-name-complex="Times New Roman" fo:color="#000000" style:font-size-complex="12pt"/>
    </style:style>
    <style:style style:name="P1150" style:parent-style-name="內文" style:family="paragraph">
      <style:paragraph-properties style:snap-to-layout-grid="false" style:line-height-at-least="0.25in" fo:text-indent="0.25in"/>
      <style:text-properties style:font-name="Times New Roman" style:font-name-asian="標楷體" style:font-name-complex="Times New Roman" fo:color="#000000" style:font-size-complex="12pt"/>
    </style:style>
    <style:style style:name="P1151" style:parent-style-name="內文" style:family="paragraph">
      <style:paragraph-properties style:snap-to-layout-grid="false" style:line-height-at-least="0.25in" fo:text-indent="0.25in"/>
      <style:text-properties style:font-name="Times New Roman" style:font-name-asian="標楷體" style:font-name-complex="Times New Roman" fo:color="#000000" style:font-size-complex="12pt"/>
    </style:style>
    <style:style style:name="P1152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53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54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55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1156" style:parent-style-name="內文" style:family="paragraph">
      <style:paragraph-properties style:snap-to-layout-grid="false" style:line-height-at-least="0.25in" fo:margin-left="0.5in" fo:text-indent="-0.25in">
        <style:tab-stops/>
      </style:paragraph-properties>
    </style:style>
    <style:style style:name="T1157" style:parent-style-name="預設段落字型" style:family="text">
      <style:text-properties style:font-name="標楷體" style:font-name-asian="標楷體" style:font-name-complex="Times New Roman" fo:font-weight="bold" style:font-weight-asian="bold"/>
    </style:style>
    <style:style style:name="T1158" style:parent-style-name="預設段落字型" style:family="text">
      <style:text-properties style:font-name="標楷體" style:font-name-asian="標楷體" style:font-name-complex="Times New Roman" fo:font-weight="bold" style:font-weight-asian="bold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7學年度第一學期第三次定期評量<text:s/>英語科<text:s/>試題卷</text:p>
      <text:p text:style-name="P10"><text:span text:style-name="T11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2">七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P20"><text:bookmark-start text:name="Q_752EF1A7BCEC4A7DA10C05F206E0109C"/><text:bookmark-start text:name="Z_752EF1A7BCEC4A7DA10C05F206E0109C"/><text:bookmark-start text:name="C_752EF1A7BCEC4A7DA10C05F206E0109C"/><text:bookmark-start text:name="Q2EN0631015"/><text:span text:style-name="T21">一、</text:span><text:span text:style-name="T22"><text:s/></text:span><text:span text:style-name="T23">聽力測驗</text:span><text:span text:style-name="T24">:(</text:span><text:span text:style-name="T25">每題兩分</text:span><text:span text:style-name="T26">)</text:span><text:span text:style-name="T27">３０％</text:span></text:p>
      <text:p text:style-name="P28">(一)<text:s/>辨識句意：根據聽到的內容，選出符合描述的圖片或符合圖片的描述。</text:p>
      <text:p text:style-name="P29"/>
      <text:p text:style-name="P30"><text:span text:style-name="T31">1.</text:span><text:span text:style-name="T32"><text:s/></text:span><text:span text:style-name="T33">(</text:span><text:span text:style-name="T34">Ａ</text:span><text:span text:style-name="T35">)</text:span><text:span text:style-name="T36"><text:s/></text:span><text:span text:style-name="T37"><draw:frame draw:style-name="a1" draw:name="圖片 6" text:anchor-type="as-char" svg:x="0in" svg:y="0in" svg:width="1.5807in" svg:height="1.13723in" style:rel-width="scale" style:rel-height="scale"><draw:image xlink:href="media/image1.jpeg" xlink:type="simple" xlink:show="embed" xlink:actuate="onLoad"/><svg:title/><svg:desc>18-1</svg:desc></draw:frame></text:span><text:span text:style-name="T38"><text:s/></text:span><text:span text:style-name="T39"><text:s/></text:span><text:span text:style-name="T40"><text:s/></text:span><text:span text:style-name="T41">(B)</text:span><text:span text:style-name="T42"><text:s/></text:span><text:span text:style-name="T43"><draw:frame draw:style-name="a2" draw:name="圖片 8" text:anchor-type="as-char" svg:x="0in" svg:y="0in" svg:width="1.59167in" svg:height="1.18333in" style:rel-width="scale" style:rel-height="scale"><draw:image xlink:href="media/image2.jpeg" xlink:type="simple" xlink:show="embed" xlink:actuate="onLoad"/><svg:title/><svg:desc>18-2</svg:desc></draw:frame></text:span><text:span text:style-name="T44"><text:s/></text:span><text:span text:style-name="T45"><text:s/></text:span><text:span text:style-name="T46"><text:s text:c="3"/></text:span><text:span text:style-name="T47">(C)</text:span><text:span text:style-name="T48"><text:s/></text:span><text:span text:style-name="T49"><draw:frame draw:style-name="a3" draw:name="圖片 13" text:anchor-type="as-char" svg:x="0in" svg:y="0in" svg:width="1.71667in" svg:height="1.18333in" style:rel-width="scale" style:rel-height="scale"><draw:image xlink:href="media/image3.jpeg" xlink:type="simple" xlink:show="embed" xlink:actuate="onLoad"/><svg:title/><svg:desc>18-3</svg:desc></draw:frame></text:span><text:span text:style-name="T50"><text:s/></text:span><text:span text:style-name="T51"><text:s/></text:span><text:bookmark-start text:name="A_752EF1A7BCEC4A7DA10C05F206E0109C"/><text:bookmark-start text:name="S_752EF1A7BCEC4A7DA10C05F206E0109C"/><text:bookmark-end text:name="Q_752EF1A7BCEC4A7DA10C05F206E0109C"/></text:p>
      <text:p text:style-name="P52"><text:bookmark-end text:name="Z_752EF1A7BCEC4A7DA10C05F206E0109C"/><text:bookmark-end text:name="C_752EF1A7BCEC4A7DA10C05F206E0109C"/><text:bookmark-end text:name="A_752EF1A7BCEC4A7DA10C05F206E0109C"/><text:bookmark-end text:name="S_752EF1A7BCEC4A7DA10C05F206E0109C"/></text:p>
      <text:p text:style-name="P53"/>
      <text:p text:style-name="P54"><text:bookmark-start text:name="Q_A53521EC996F4413A65882995741EB18"/><text:bookmark-start text:name="Z_A53521EC996F4413A65882995741EB18"/><text:bookmark-start text:name="C_A53521EC996F4413A65882995741EB18"/><text:span text:style-name="T55">2.</text:span><text:span text:style-name="T56"><text:s/></text:span><text:span text:style-name="T57">(</text:span><text:span text:style-name="T58">Ａ</text:span><text:span text:style-name="T59">)</text:span><text:span text:style-name="T60"><text:s/></text:span><text:span text:style-name="T61"><draw:frame draw:style-name="a4" draw:name="圖片 2" text:anchor-type="as-char" svg:x="0in" svg:y="0in" svg:width="1.46667in" svg:height="0.975in" style:rel-width="scale" style:rel-height="scale"><draw:image xlink:href="media/image4.png" xlink:type="simple" xlink:show="embed" xlink:actuate="onLoad"/><svg:title/><svg:desc>102-6-18男孩要站上椅子旁邊有禁止符號</svg:desc></draw:frame></text:span><text:span text:style-name="T62"><text:s/></text:span><text:span text:style-name="T63"><text:s text:c="2"/></text:span><text:span text:style-name="T64">(B)</text:span><text:span text:style-name="T65"><text:s/></text:span><text:span text:style-name="T66"><text:s/></text:span><text:span text:style-name="T67"><draw:frame draw:style-name="a5" draw:name="圖片 3" text:anchor-type="as-char" svg:x="0in" svg:y="0in" svg:width="1.59167in" svg:height="0.925in" style:rel-width="scale" style:rel-height="scale"><draw:image xlink:href="media/image5.png" xlink:type="simple" xlink:show="embed" xlink:actuate="onLoad"/><svg:title/><svg:desc>102-6-17男孩坐下來</svg:desc></draw:frame></text:span><text:span text:style-name="T68"><text:s/></text:span><text:span text:style-name="T69"><text:s text:c="5"/></text:span><text:span text:style-name="T70">(C)</text:span><text:span text:style-name="T71"><text:s/></text:span><text:span text:style-name="T72"><text:s/></text:span><text:span text:style-name="T73"><draw:frame draw:style-name="a6" draw:name="圖片 23" text:anchor-type="as-char" svg:x="0in" svg:y="0in" svg:width="1.6987in" svg:height="1.02573in" style:rel-width="scale" style:rel-height="scale"><draw:image xlink:href="media/image6.png" xlink:type="simple" xlink:show="embed" xlink:actuate="onLoad"/><svg:title/><svg:desc>102-6-19男孩站起來</svg:desc></draw:frame></text:span></text:p>
      <text:p text:style-name="P74">　<text:bookmark-start text:name="S_A53521EC996F4413A65882995741EB18"/><text:bookmark-start text:name="E_A53521EC996F4413A65882995741EB18"/><text:bookmark-end text:name="Q_A53521EC996F4413A65882995741EB18"/></text:p>
      <text:p text:style-name="P75"><text:bookmark-start text:name="Q_6A38A1013A3544D8BF09A8E3A49C571F"/><text:bookmark-start text:name="Z_6A38A1013A3544D8BF09A8E3A49C571F"/><text:bookmark-start text:name="C_6A38A1013A3544D8BF09A8E3A49C571F"/><text:bookmark-end text:name="Z_A53521EC996F4413A65882995741EB18"/><text:bookmark-end text:name="C_A53521EC996F4413A65882995741EB18"/><text:bookmark-end text:name="S_A53521EC996F4413A65882995741EB18"/><text:bookmark-end text:name="E_A53521EC996F4413A65882995741EB18"/><text:span text:style-name="T76">3.</text:span><text:span text:style-name="T77"><text:s/></text:span><text:span text:style-name="T78">(</text:span><text:span text:style-name="T79">Ａ</text:span><text:span text:style-name="T80">)</text:span><text:span text:style-name="T81"><text:s/></text:span><text:span text:style-name="T82"><draw:frame draw:style-name="a7" draw:name="圖片 24" text:anchor-type="as-char" svg:x="0in" svg:y="0in" svg:width="1.60396in" svg:height="1.11392in" style:rel-width="scale" style:rel-height="scale"><draw:image xlink:href="media/image7.jpeg" xlink:type="simple" xlink:show="embed" xlink:actuate="onLoad"/><svg:title/><svg:desc>563603 [轉換]</svg:desc></draw:frame></text:span><text:span text:style-name="T83"><text:s/></text:span><text:span text:style-name="T84"><text:s/></text:span><text:span text:style-name="T85"><text:s text:c="2"/></text:span><text:span text:style-name="T86">(B)</text:span><text:span text:style-name="T87"><text:s/></text:span><text:span text:style-name="T88"><draw:frame draw:style-name="a8" draw:name="圖片 1" text:anchor-type="as-char" svg:x="0in" svg:y="0in" svg:width="1.50694in" svg:height="1.14583in" style:rel-width="scale" style:rel-height="scale"><draw:image xlink:href="media/image8.jpeg" xlink:type="simple" xlink:show="embed" xlink:actuate="onLoad"/><svg:title/><svg:desc>http://hlart.hanlin.com.tw/artscript/art/artpreview.ashx?mode=show&amp;fileID=566966&amp;typeNo=false</svg:desc></draw:frame></text:span><text:span text:style-name="T89"><text:s/></text:span><text:span text:style-name="T90"><text:s/></text:span><text:span text:style-name="T91"><text:s text:c="3"/></text:span><text:span text:style-name="T92">(C)</text:span><text:span text:style-name="T93"><text:s/></text:span><text:span text:style-name="T94"><draw:frame draw:style-name="a9" draw:name="圖片 25" text:anchor-type="as-char" svg:x="0in" svg:y="0in" svg:width="2.39479in" svg:height="0.80114in" style:rel-width="scale" style:rel-height="scale"><draw:image xlink:href="media/image9.png" xlink:type="simple" xlink:show="embed" xlink:actuate="onLoad"/><svg:title/><svg:desc/></draw:frame></text:span><text:span text:style-name="T95"><text:s/></text:span></text:p>
      <text:p text:style-name="P96"><text:bookmark-end text:name="Q_6A38A1013A3544D8BF09A8E3A49C571F"/><text:bookmark-end text:name="Z_6A38A1013A3544D8BF09A8E3A49C571F"/><text:bookmark-end text:name="C_6A38A1013A3544D8BF09A8E3A49C571F"/></text:p>
      <text:p text:style-name="P97"/>
      <text:p text:style-name="P98"><text:bookmark-start text:name="Q_0038BDC60E6E4071BC1BA0C0C59F0CC5"/><text:bookmark-start text:name="Z_0038BDC60E6E4071BC1BA0C0C59F0CC5"/><text:bookmark-start text:name="C_0038BDC60E6E4071BC1BA0C0C59F0CC5"/><text:span text:style-name="T99">4.</text:span><text:span text:style-name="T100"><text:s/></text:span><text:span text:style-name="T101">(</text:span><text:span text:style-name="T102">Ａ</text:span><text:span text:style-name="T103">)</text:span><text:span text:style-name="T104">　</text:span><text:span text:style-name="T105"><text:s/></text:span><text:span text:style-name="T106"><draw:frame draw:style-name="a10" draw:name="圖片 26" text:anchor-type="as-char" svg:x="0in" svg:y="0in" svg:width="1.7in" svg:height="0.90833in" style:rel-width="scale" style:rel-height="scale"><draw:image xlink:href="media/image10.jpeg" xlink:type="simple" xlink:show="embed" xlink:actuate="onLoad"/><svg:title/><svg:desc>7A-3-A</svg:desc></draw:frame></text:span><text:span text:style-name="T107"><text:s/></text:span><text:span text:style-name="T108"><text:s/></text:span><text:span text:style-name="T109">(B)</text:span><text:span text:style-name="T110"><text:s/></text:span><text:span text:style-name="T111"><draw:frame draw:style-name="a11" draw:name="圖片 27" text:anchor-type="as-char" svg:x="0in" svg:y="0in" svg:width="1.84167in" svg:height="0.825in" style:rel-width="scale" style:rel-height="scale"><draw:image xlink:href="media/image11.jpeg" xlink:type="simple" xlink:show="embed" xlink:actuate="onLoad"/><svg:title/><svg:desc>7A-3-B</svg:desc></draw:frame></text:span><text:span text:style-name="T112"><text:s/></text:span><text:span text:style-name="T113"><text:s/></text:span><text:span text:style-name="T114"><text:s/></text:span><text:span text:style-name="T115">(C)</text:span><text:span text:style-name="T116"><text:s/></text:span><text:span text:style-name="T117"><draw:frame draw:style-name="a12" draw:name="圖片 28" text:anchor-type="as-char" svg:x="0in" svg:y="0in" svg:width="2.1932in" svg:height="0.86533in" style:rel-width="scale" style:rel-height="scale"><draw:image xlink:href="media/image12.jpeg" xlink:type="simple" xlink:show="embed" xlink:actuate="onLoad"/><svg:title/><svg:desc>7A-3-C</svg:desc></draw:frame></text:span><text:span text:style-name="T118"><text:s/></text:span><text:span text:style-name="T119"><text:s text:c="2"/></text:span><text:span text:style-name="T120"><text:line-break/></text:span><text:bookmark-start text:name="S_0038BDC60E6E4071BC1BA0C0C59F0CC5"/><text:bookmark-start text:name="E_0038BDC60E6E4071BC1BA0C0C59F0CC5"/><text:bookmark-end text:name="Q_0038BDC60E6E4071BC1BA0C0C59F0CC5"/></text:p>
      <text:p text:style-name="P121"><text:bookmark-end text:name="Z_0038BDC60E6E4071BC1BA0C0C59F0CC5"/><text:bookmark-end text:name="C_0038BDC60E6E4071BC1BA0C0C59F0CC5"/><text:bookmark-end text:name="S_0038BDC60E6E4071BC1BA0C0C59F0CC5"/><text:bookmark-end text:name="E_0038BDC60E6E4071BC1BA0C0C59F0CC5"/></text:p>
      <text:p text:style-name="P122"><text:bookmark-start text:name="Q_F36CAFEEF5444E148512609F89BF72B1"/><text:bookmark-start text:name="Z_F36CAFEEF5444E148512609F89BF72B1"/><text:bookmark-start text:name="C_F36CAFEEF5444E148512609F89BF72B1"/><text:span text:style-name="T123">5.</text:span><text:span text:style-name="T124"><text:s/></text:span><text:span text:style-name="T125">(</text:span><text:span text:style-name="T126">Ａ</text:span><text:span text:style-name="T127">)</text:span><text:span text:style-name="T128"><text:s/></text:span><text:span text:style-name="T129"><draw:frame draw:style-name="a13" draw:name="圖片 5" text:anchor-type="as-char" svg:x="0in" svg:y="0in" svg:width="1.75in" svg:height="1.0625in" style:rel-width="scale" style:rel-height="scale"><draw:image xlink:href="media/image13.jpeg" xlink:type="simple" xlink:show="embed" xlink:actuate="onLoad"/><svg:title/><svg:desc>http://hlart.hanlin.com.tw/artscript/art/artpreview.ashx?mode=show&amp;fileID=544944&amp;typeNo=false</svg:desc></draw:frame></text:span><text:span text:style-name="T130"><text:s/></text:span><text:span text:style-name="T131"><text:s/></text:span><text:span text:style-name="T132"><text:s/></text:span><text:span text:style-name="T133"><text:s/></text:span><text:span text:style-name="T134">(B)</text:span><text:span text:style-name="T135"><text:s/></text:span><text:span text:style-name="T136"><draw:frame draw:style-name="a14" draw:name="圖片 4" text:anchor-type="as-char" svg:x="0in" svg:y="0in" svg:width="1.63333in" svg:height="1.11667in" style:rel-width="scale" style:rel-height="scale"><draw:image xlink:href="media/image14.png" xlink:type="simple" xlink:show="embed" xlink:actuate="onLoad"/><svg:title/><svg:desc>102-8-14</svg:desc></draw:frame></text:span><text:span text:style-name="T137"><text:s/></text:span><text:span text:style-name="T138">(C)</text:span><text:span text:style-name="T139"><text:s/></text:span><text:span text:style-name="T140"><draw:frame draw:style-name="a15" draw:name="圖片 30" text:anchor-type="as-char" svg:x="0in" svg:y="0in" svg:width="2.16863in" svg:height="1.14245in" style:rel-width="scale" style:rel-height="scale"><draw:image xlink:href="media/image15.png" xlink:type="simple" xlink:show="embed" xlink:actuate="onLoad"/><svg:title/><svg:desc>102-8-16</svg:desc></draw:frame></text:span><text:span text:style-name="T141"><text:s/></text:span><text:span text:style-name="T142"><text:s/></text:span><text:span text:style-name="T143"><text:line-break/></text:span></text:p>
      <text:p text:style-name="P144"><text:bookmark-end text:name="Q_F36CAFEEF5444E148512609F89BF72B1"/><text:bookmark-end text:name="Z_F36CAFEEF5444E148512609F89BF72B1"/><text:bookmark-end text:name="C_F36CAFEEF5444E148512609F89BF72B1"/>(二)基本問答：根據聽到的內容，選出一個最適合的回應或最適合的問句。</text:p>
      <text:p text:style-name="P145"><text:span text:style-name="T146">6.</text:span><text:span text:style-name="T147"><text:s/>(</text:span><text:span text:style-name="T148">Ａ</text:span><text:span text:style-name="T149">)Christmas is a happy time for everyone.</text:span></text:p>
      <text:p text:style-name="P150">(Ｂ)Let’s have a Christmas party tonight.</text:p>
      <text:p text:style-name="P151"><text:span text:style-name="T152">(</text:span><text:span text:style-name="T153">Ｃ</text:span><text:span text:style-name="T154">)It is on Wednesday.</text:span></text:p>
      <text:p text:style-name="P155"/>
      <text:p text:style-name="P156"><text:bookmark-start text:name="Q_BA35D32A355D49F89CB1FF32562F4FB2"/><text:bookmark-start text:name="Z_BA35D32A355D49F89CB1FF32562F4FB2"/><text:bookmark-start text:name="C_BA35D32A355D49F89CB1FF32562F4FB2"/><text:span text:style-name="T157">7.</text:span><text:bookmark-end text:name="Q_BA35D32A355D49F89CB1FF32562F4FB2"/><text:bookmark-end text:name="Z_BA35D32A355D49F89CB1FF32562F4FB2"/><text:bookmark-end text:name="C_BA35D32A355D49F89CB1FF32562F4FB2"/><text:span text:style-name="T158"><text:s/></text:span><text:span text:style-name="T159">(</text:span><text:span text:style-name="T160">Ａ</text:span><text:span text:style-name="T161">)Maybe he is a new student in Class 901.</text:span><text:span text:style-name="T162"><text:line-break/>(</text:span><text:span text:style-name="T163">Ｂ</text:span><text:span text:style-name="T164">)He is cleaning the upside down house.</text:span><text:span text:style-name="T165"><text:line-break/>(</text:span><text:span text:style-name="T166">Ｃ</text:span><text:span text:style-name="T167">)No, he is eating a cake in his room.</text:span></text:p>
      <text:p text:style-name="P168"><text:bookmark-start text:name="Q_CAE0F772557D4F52B378473AF5FC33F4"/><text:bookmark-start text:name="Z_CAE0F772557D4F52B378473AF5FC33F4"/><text:bookmark-start text:name="C_CAE0F772557D4F52B378473AF5FC33F4"/><text:span text:style-name="T169">8.</text:span><text:span text:style-name="T170"><text:s/></text:span><text:span text:style-name="T171">(</text:span><text:span text:style-name="T172">Ａ</text:span><text:span text:style-name="T173">)Let’s be nice to it.</text:span><text:span text:style-name="T174"><text:line-break/>(</text:span><text:span text:style-name="T175">Ｂ</text:span><text:span text:style-name="T176">)It is black and white.</text:span><text:span text:style-name="T177"><text:line-break/>(</text:span><text:span text:style-name="T178">Ｃ</text:span><text:span text:style-name="T179">)The dog is between the cat and the pig.</text:span></text:p>
      <text:p text:style-name="P180"/>
      <text:p text:style-name="P181"/>
      <text:p text:style-name="P182"/>
      <text:p text:style-name="P183"><text:bookmark-end text:name="Q_CAE0F772557D4F52B378473AF5FC33F4"/><text:bookmark-end text:name="Z_CAE0F772557D4F52B378473AF5FC33F4"/><text:bookmark-end text:name="C_CAE0F772557D4F52B378473AF5FC33F4"/></text:p>
      <text:p text:style-name="P184"><text:bookmark-start text:name="Q_73EE4B71303F43F39E1026008D830807"/><text:bookmark-start text:name="Z_73EE4B71303F43F39E1026008D830807"/><text:bookmark-start text:name="C_73EE4B71303F43F39E1026008D830807"/><text:span text:style-name="T185">9.</text:span><text:bookmark-end text:name="Q_73EE4B71303F43F39E1026008D830807"/><text:bookmark-end text:name="Z_73EE4B71303F43F39E1026008D830807"/><text:bookmark-end text:name="C_73EE4B71303F43F39E1026008D830807"/><text:span text:style-name="T186"><text:s/></text:span><text:span text:style-name="T187">(</text:span><text:span text:style-name="T188">Ａ</text:span><text:span text:style-name="T189">)</text:span><text:span text:style-name="T190">How about your classes today?</text:span><text:span text:style-name="T191"><text:line-break/>(</text:span><text:span text:style-name="T192">Ｂ</text:span><text:span text:style-name="T193">)</text:span><text:span text:style-name="T194">Sorry, I’m making cookies for Jane now.</text:span><text:span text:style-name="T195">　</text:span><text:span text:style-name="T196"><text:s/></text:span><text:span text:style-name="T197"><text:line-break/>(</text:span><text:span text:style-name="T198">Ｃ</text:span><text:span text:style-name="T199">)That’s very funny.</text:span></text:p>
      <text:p text:style-name="P200"><text:bookmark-start text:name="Q_A0BAC32BB1F04141B05D8F9018149369"/><text:bookmark-start text:name="Z_A0BAC32BB1F04141B05D8F9018149369"/><text:bookmark-start text:name="C_A0BAC32BB1F04141B05D8F9018149369"/></text:p>
      <text:p text:style-name="P201"><text:span text:style-name="T202">10.</text:span><text:bookmark-end text:name="Q_A0BAC32BB1F04141B05D8F9018149369"/><text:bookmark-end text:name="Z_A0BAC32BB1F04141B05D8F9018149369"/><text:bookmark-end text:name="C_A0BAC32BB1F04141B05D8F9018149369"/><text:span text:style-name="T203"><text:s/></text:span><text:span text:style-name="T204">(</text:span><text:span text:style-name="T205">Ａ</text:span><text:span text:style-name="T206">)</text:span><text:span text:style-name="T207">Let’s meet Jason at the snack bar at 4:30.</text:span><text:span text:style-name="T208"><text:line-break/>(</text:span><text:span text:style-name="T209">Ｂ</text:span><text:span text:style-name="T210">)The snack bar is open at nine a.m.</text:span><text:span text:style-name="T211"><text:line-break/>(</text:span><text:span text:style-name="T212">Ｃ</text:span><text:span text:style-name="T213">)</text:span><text:span text:style-name="T214">It is<text:s/></text:span><text:span text:style-name="T215">f</text:span><text:span text:style-name="T216">ive forty.</text:span></text:p>
      <text:p text:style-name="P217"/>
      <text:h text:style-name="P218" text:outline-level="1">(三)言談理解：根據聽到的內容，選出一個最適合的答案。<text:bookmark-start text:name="Q_119B998704564B4B8BA493A8F1DA0546"/><text:bookmark-start text:name="Z_119B998704564B4B8BA493A8F1DA0546"/><text:bookmark-start text:name="C_119B998704564B4B8BA493A8F1DA0546"/></text:h>
      <text:h text:style-name="P219" text:outline-level="1"><text:span text:style-name="T220">11.</text:span><text:bookmark-end text:name="Q_119B998704564B4B8BA493A8F1DA0546"/><text:bookmark-end text:name="Z_119B998704564B4B8BA493A8F1DA0546"/><text:bookmark-end text:name="C_119B998704564B4B8BA493A8F1DA0546"/><text:span text:style-name="T221"><text:s/></text:span><text:span text:style-name="T222">(</text:span><text:span text:style-name="T223">Ａ</text:span><text:span text:style-name="T224">)They are reading.</text:span></text:h>
      <text:h text:style-name="P225" text:outline-level="1"><text:span text:style-name="T226">(</text:span><text:span text:style-name="T227">Ｂ</text:span><text:span text:style-name="T228">)They are talking.</text:span><text:span text:style-name="T229"><text:line-break/>(</text:span><text:span text:style-name="T230">Ｃ</text:span><text:span text:style-name="T231">)They are playing.</text:span></text:h>
      <text:p text:style-name="P232"><text:bookmark-start text:name="Q_9FB607E0CC114FC9B1B16EB69E4EAF92"/><text:bookmark-start text:name="Z_9FB607E0CC114FC9B1B16EB69E4EAF92"/><text:bookmark-start text:name="C_9FB607E0CC114FC9B1B16EB69E4EAF92"/><text:span text:style-name="T233">12.</text:span><text:span text:style-name="T234"><text:s/></text:span><text:span text:style-name="T235">(</text:span><text:span text:style-name="T236">Ａ</text:span><text:span text:style-name="T237">)7:30</text:span><text:span text:style-name="T238">.</text:span></text:p>
      <text:p text:style-name="P239">(Ｂ)8:30.</text:p>
      <text:p text:style-name="P240"><text:span text:style-name="T241">(</text:span><text:span text:style-name="T242">Ｃ</text:span><text:span text:style-name="T243">)9:00</text:span><text:span text:style-name="T244">.</text:span></text:p>
      <text:p text:style-name="P245"><text:bookmark-end text:name="Q_9FB607E0CC114FC9B1B16EB69E4EAF92"/><text:bookmark-end text:name="Z_9FB607E0CC114FC9B1B16EB69E4EAF92"/><text:bookmark-end text:name="C_9FB607E0CC114FC9B1B16EB69E4EAF92"/></text:p>
      <text:p text:style-name="P246"><text:bookmark-start text:name="Q_8CE36D0367674D06A974BFEF3CFF07C7"/><text:bookmark-start text:name="Z_8CE36D0367674D06A974BFEF3CFF07C7"/><text:bookmark-start text:name="C_8CE36D0367674D06A974BFEF3CFF07C7"/><text:span text:style-name="T247">13.</text:span><text:span text:style-name="T248"><text:s/></text:span><text:span text:style-name="T249">(</text:span><text:span text:style-name="T250">Ａ</text:span><text:span text:style-name="T251">)</text:span><text:span text:style-name="T252">At school</text:span><text:span text:style-name="T253">.</text:span></text:p>
      <text:p text:style-name="P254">(Ｂ)At a snack bar.</text:p>
      <text:p text:style-name="P255"><text:span text:style-name="T256">(</text:span><text:span text:style-name="T257">Ｃ</text:span><text:span text:style-name="T258">)</text:span><text:span text:style-name="T259">At the zoo</text:span><text:span text:style-name="T260">.</text:span></text:p>
      <text:p text:style-name="P261"><text:bookmark-start text:name="Q_AB12A5710ABF44CDAD21AF62B841B19D"/><text:bookmark-start text:name="Z_AB12A5710ABF44CDAD21AF62B841B19D"/><text:bookmark-start text:name="C_AB12A5710ABF44CDAD21AF62B841B19D"/><text:bookmark-end text:name="Q_8CE36D0367674D06A974BFEF3CFF07C7"/><text:bookmark-end text:name="Z_8CE36D0367674D06A974BFEF3CFF07C7"/><text:bookmark-end text:name="C_8CE36D0367674D06A974BFEF3CFF07C7"/></text:p>
      <text:p text:style-name="P262"><text:span text:style-name="T263">14</text:span><text:span text:style-name="T264">.</text:span><text:span text:style-name="T265"><text:s/></text:span><text:span text:style-name="T266">(</text:span><text:span text:style-name="T267">Ａ</text:span><text:span text:style-name="T268">)Tuesday.</text:span></text:p>
      <text:p text:style-name="P269">(Ｂ)Saturday.</text:p>
      <text:p text:style-name="P270"><text:span text:style-name="T271">(</text:span><text:span text:style-name="T272">Ｃ</text:span><text:span text:style-name="T273">)</text:span><text:span text:style-name="T274">Thursday</text:span><text:span text:style-name="T275">.</text:span></text:p>
      <text:p text:style-name="P276"><text:bookmark-start text:name="S_AB12A5710ABF44CDAD21AF62B841B19D"/><text:bookmark-start text:name="E_AB12A5710ABF44CDAD21AF62B841B19D"/><text:bookmark-end text:name="Q_AB12A5710ABF44CDAD21AF62B841B19D"/></text:p>
      <text:p text:style-name="P277"><text:bookmark-end text:name="Z_AB12A5710ABF44CDAD21AF62B841B19D"/><text:bookmark-end text:name="C_AB12A5710ABF44CDAD21AF62B841B19D"/><text:bookmark-end text:name="S_AB12A5710ABF44CDAD21AF62B841B19D"/><text:bookmark-end text:name="E_AB12A5710ABF44CDAD21AF62B841B19D"/><text:span text:style-name="T278">15.</text:span><text:span text:style-name="T279"><text:s/></text:span><text:span text:style-name="T280">(</text:span><text:span text:style-name="T281">Ａ</text:span><text:span text:style-name="T282">)They are on the bus.</text:span></text:p>
      <text:p text:style-name="P283">(Ｂ)They are in the museum.</text:p>
      <text:p text:style-name="P284"><text:span text:style-name="T285">(</text:span><text:span text:style-name="T286">Ｃ</text:span><text:span text:style-name="T287">)They are at a birthday party.</text:span></text:p>
      <text:p text:style-name="P288"/>
      <text:p text:style-name="P289">二、<text:s/>綜合測驗:(每題兩分)42％</text:p>
      <text:p text:style-name="P290"><text:span text:style-name="T291">16.</text:span><text:span text:style-name="T292"><text:s/></text:span><text:span text:style-name="T293">Don</text:span><text:span text:style-name="T294">’</text:span><text:span text:style-name="T295">t</text:span><text:span text:style-name="T296"><text:s/>_____</text:span><text:span text:style-name="T297"><text:s/></text:span><text:span text:style-name="T298">with your brother.</text:span><text:span text:style-name="T299">(A)</text:span><text:span text:style-name="T300">f</text:span><text:span text:style-name="T301">ight</text:span><text:span text:style-name="T302"><text:s/></text:span><text:span text:style-name="T303">(B)</text:span><text:span text:style-name="T304">wait</text:span><text:span text:style-name="T305"><text:s/></text:span><text:span text:style-name="T306">(C)</text:span><text:span text:style-name="T307">put</text:span><text:span text:style-name="T308"><text:s/>(D)</text:span><text:span text:style-name="T309">use</text:span></text:p>
      <text:p text:style-name="P310"/>
      <text:p text:style-name="P311"><text:bookmark-start text:name="Q2EN0631012"/><text:bookmark-end text:name="Q2EN0631015"/><text:span text:style-name="T312">17</text:span><text:bookmark-start text:name="A2EN0631012"/><text:bookmark-end text:name="Q2EN0631012"/><text:span text:style-name="T313">.</text:span><text:span text:style-name="T314"><text:s/>The girls are __________ their hands to their favorite singer.</text:span><text:span text:style-name="T315"><text:s/>(A)blowing (B)thinking</text:span><text:span text:style-name="T316"><text:s/></text:span><text:span text:style-name="T317">(C)</text:span><text:span text:style-name="T318">waving</text:span><text:span text:style-name="T319"><text:s/>(D)saying</text:span></text:p>
      <text:p text:style-name="P320"/>
      <text:p text:style-name="P321"><text:span text:style-name="T322">18</text:span><text:span text:style-name="T323">.</text:span><text:span text:style-name="T324"><text:s/></text:span><text:span text:style-name="T325"><text:s/></text:span><text:span text:style-name="T326">　　　</text:span><text:span text:style-name="T327"><text:s/>and _______ are the weekend.</text:span></text:p>
      <text:p text:style-name="P328"><text:span text:style-name="T329"><text:s/></text:span><text:span text:style-name="T330"><text:s/></text:span><text:span text:style-name="T331"><text:s/></text:span><text:span text:style-name="T332">(</text:span><text:span text:style-name="T333">Ａ</text:span><text:span text:style-name="T334">)Friday and Saturday (</text:span><text:span text:style-name="T335">Ｂ</text:span><text:span text:style-name="T336">)Saturday and Sunday</text:span><text:span text:style-name="T337">　</text:span><text:span text:style-name="T338">(</text:span><text:span text:style-name="T339">Ｃ</text:span><text:span text:style-name="T340">)Thursday and Friday (</text:span><text:span text:style-name="T341">Ｄ</text:span><text:span text:style-name="T342">)Monday and Sunday</text:span></text:p>
      <text:p text:style-name="P343"><text:s/></text:p>
      <text:p text:style-name="P344"><text:bookmark-start text:name="Q2EN0542059"/>19.<text:s/>The big test is coming. Many students<text:s/>can’t sleep well, and<text:s/>they<text:s/>are so _________<text:s/>.</text:p>
      <text:p text:style-name="P345"><text:span text:style-name="T346">(</text:span><text:span text:style-name="T347">Ａ</text:span><text:span text:style-name="T348">)funny</text:span><text:span text:style-name="T349"><text:s/></text:span><text:span text:style-name="T350">(</text:span><text:span text:style-name="T351">Ｂ</text:span><text:span text:style-name="T352">)ready</text:span><text:span text:style-name="T353">　</text:span><text:span text:style-name="T354">(</text:span><text:span text:style-name="T355">Ｃ</text:span><text:span text:style-name="T356">)free</text:span><text:span text:style-name="T357"><text:s/></text:span><text:span text:style-name="T358">(</text:span><text:span text:style-name="T359">Ｄ</text:span><text:span text:style-name="T360">)</text:span><text:span text:style-name="T361">nervous</text:span><text:span text:style-name="T362"><text:s/></text:span></text:p>
      <text:p text:style-name="P363"/>
      <text:p text:style-name="P364"><text:bookmark-start text:name="Q2EN0541484"/><text:bookmark-end text:name="Q2EN0542059"/><text:span text:style-name="T365">20.</text:span><text:span text:style-name="T366"><text:s/>We can ______ those gifts on the Christmas tree.<text:s/></text:span><text:span text:style-name="T367">(</text:span><text:span text:style-name="T368">Ａ</text:span><text:span text:style-name="T369">)litter</text:span><text:span text:style-name="T370"><text:s/></text:span><text:span text:style-name="T371">(</text:span><text:span text:style-name="T372">Ｂ</text:span><text:span text:style-name="T373">)hang</text:span><text:span text:style-name="T374">　</text:span><text:span text:style-name="T375">(</text:span><text:span text:style-name="T376">Ｃ</text:span><text:span text:style-name="T377">)play</text:span><text:span text:style-name="T378"><text:s/></text:span><text:span text:style-name="T379">(</text:span><text:span text:style-name="T380">Ｄ</text:span><text:span text:style-name="T381">)help</text:span></text:p>
      <text:p text:style-name="P382"><text:bookmark-start text:name="Q2EN0541376"/><text:bookmark-end text:name="Q2EN0541484"/></text:p>
      <text:p text:style-name="P383">21.<text:s/>Don’t talk in the reading room. Students are<text:s/>_________ <text:s/>for the test.<text:s/>(A)studying<text:s/>(B)cleaning<text:s/>(C)leaving<text:s/>(D)shouting<text:s/></text:p>
      <text:p text:style-name="P384"/>
      <text:p text:style-name="P385"><text:bookmark-end text:name="Q2EN0541376"/><text:span text:style-name="T386">22.</text:span><text:span text:style-name="T387"><text:s/>The day a</text:span><text:span text:style-name="T388">f</text:span><text:span text:style-name="T389">ter Wednesday is<text:s/></text:span><text:span text:style-name="T390">　　　</text:span><text:span text:style-name="T391">.</text:span><text:bookmark-start text:name="OP1_0FCDD4A598F84BF6B859CE6F16D14076"/><text:span text:style-name="T392"><text:s/></text:span><text:span text:style-name="T393">(</text:span><text:span text:style-name="T394">Ａ</text:span><text:span text:style-name="T395">)</text:span><text:bookmark-start text:name="OPTG1_0FCDD4A598F84BF6B859CE6F16D14076"/><text:span text:style-name="T396">Thursday</text:span><text:bookmark-start text:name="OP2_0FCDD4A598F84BF6B859CE6F16D14076"/><text:bookmark-end text:name="OP1_0FCDD4A598F84BF6B859CE6F16D14076"/><text:bookmark-end text:name="OPTG1_0FCDD4A598F84BF6B859CE6F16D14076"/><text:span text:style-name="T397"><text:s/></text:span><text:span text:style-name="T398">(</text:span><text:span text:style-name="T399">Ｂ</text:span><text:span text:style-name="T400">)</text:span><text:bookmark-start text:name="OPTG2_0FCDD4A598F84BF6B859CE6F16D14076"/><text:span text:style-name="T401">Tuesday</text:span><text:bookmark-start text:name="OP3_0FCDD4A598F84BF6B859CE6F16D14076"/><text:bookmark-end text:name="OP2_0FCDD4A598F84BF6B859CE6F16D14076"/><text:bookmark-end text:name="OPTG2_0FCDD4A598F84BF6B859CE6F16D14076"/><text:span text:style-name="T402"><text:s/></text:span><text:span text:style-name="T403">(</text:span><text:span text:style-name="T404">Ｃ</text:span><text:span text:style-name="T405">)</text:span><text:bookmark-start text:name="OPTG3_0FCDD4A598F84BF6B859CE6F16D14076"/><text:span text:style-name="T406">Friday</text:span><text:bookmark-start text:name="OP4_0FCDD4A598F84BF6B859CE6F16D14076"/><text:bookmark-end text:name="OP3_0FCDD4A598F84BF6B859CE6F16D14076"/><text:bookmark-end text:name="OPTG3_0FCDD4A598F84BF6B859CE6F16D14076"/><text:span text:style-name="T407"><text:s/></text:span><text:span text:style-name="T408">(</text:span><text:span text:style-name="T409">Ｄ</text:span><text:span text:style-name="T410">)</text:span><text:bookmark-start text:name="OPTG4_0FCDD4A598F84BF6B859CE6F16D14076"/><text:span text:style-name="T411">Saturday</text:span><text:bookmark-end text:name="OP4_0FCDD4A598F84BF6B859CE6F16D14076"/><text:bookmark-end text:name="OPTG4_0FCDD4A598F84BF6B859CE6F16D14076"/><text:span text:style-name="T412"><text:s/></text:span></text:p>
      <text:p text:style-name="P413"/>
      <text:p text:style-name="P414">23.<text:s/>Steve: What time is it<text:s/>in Germany<text:s/>now? Tina: __________<text:s/></text:p>
      <text:p text:style-name="P415"><text:span text:style-name="T416">(A)It’s at three<text:s/></text:span><text:span text:style-name="T417">p.m</text:span><text:span text:style-name="T418">. (B)It is three forty in the afternoon.</text:span><text:span text:style-name="T419"><text:s/></text:span><text:span text:style-name="T420">(C)It’s</text:span><text:span text:style-name="T421"><text:s/>three clock</text:span><text:span text:style-name="T422">. (D)It’s at 3:40 in the afternoon.</text:span></text:p>
      <text:p text:style-name="P423"><text:span text:style-name="T424"><text:s/></text:span></text:p>
      <text:p text:style-name="P425"><text:span text:style-name="T426">24.</text:span><text:span text:style-name="T427"><text:s/>______</text:span><text:span text:style-name="T428"><text:s/>anything in the museum, students.</text:span><text:span text:style-name="T429">(</text:span><text:span text:style-name="T430">Ａ</text:span><text:span text:style-name="T431">)Be</text:span><text:span text:style-name="T432"><text:s/></text:span><text:span text:style-name="T433">(</text:span><text:span text:style-name="T434">Ｂ</text:span><text:span text:style-name="T435">)Touch (</text:span><text:span text:style-name="T436">Ｃ</text:span><text:span text:style-name="T437">)Do not be</text:span><text:span text:style-name="T438"><text:s/></text:span><text:span text:style-name="T439">(</text:span><text:span text:style-name="T440">Ｄ</text:span><text:span text:style-name="T441">)</text:span><text:span text:style-name="T442"><text:s/>Don</text:span><text:span text:style-name="T443">’</text:span><text:span text:style-name="T444">t touch</text:span></text:p>
      <text:p text:style-name="P445"><text:bookmark-start text:name="Q2EN0631334"/></text:p>
      <text:p text:style-name="P446"><text:span text:style-name="T447">25.</text:span><text:span text:style-name="T448"><text:s/></text:span><text:span text:style-name="T449">Sam</text:span><text:span text:style-name="T450">:___________________<text:s/></text:span><text:span text:style-name="T451">Mary</text:span><text:span text:style-name="T452">:</text:span><text:span text:style-name="T453"><text:s/></text:span><text:span text:style-name="T454">I am from Japan</text:span><text:span text:style-name="T455">.</text:span></text:p>
      <text:p text:style-name="P456"><text:span text:style-name="T457">(</text:span><text:span text:style-name="T458">Ａ</text:span><text:span text:style-name="T459">)</text:span><text:span text:style-name="T460">Where are you come from?</text:span><text:span text:style-name="T461"><text:s/>(</text:span><text:span text:style-name="T462">Ｂ</text:span><text:span text:style-name="T463">)</text:span><text:span text:style-name="T464">Where you from?</text:span><text:span text:style-name="T465">　</text:span><text:span text:style-name="T466">(</text:span><text:span text:style-name="T467">Ｃ</text:span><text:span text:style-name="T468">)</text:span><text:span text:style-name="T469">Where are you from?</text:span><text:span text:style-name="T470"><text:s/></text:span><text:span text:style-name="T471">(</text:span><text:span text:style-name="T472">Ｄ</text:span><text:span text:style-name="T473">)</text:span><text:span text:style-name="T474">Where you come</text:span><text:span text:style-name="T475"><text:s/></text:span><text:span text:style-name="T476">?</text:span></text:p>
      <text:p text:style-name="P477"/>
      <text:p text:style-name="P478"><text:bookmark-start text:name="Q2EN0631346"/><text:bookmark-end text:name="Q2EN0631334"/><text:span text:style-name="T479">26.</text:span><text:span text:style-name="T480"><text:s/></text:span><text:span text:style-name="T481">Is<text:s/></text:span><text:span text:style-name="T482">Edward</text:span><text:span text:style-name="T483"><text:s/>Lee</text:span><text:span text:style-name="T484"><text:s/>free ______ this weekend? (</text:span><text:span text:style-name="T485">A)</text:span><text:span text:style-name="T486">at</text:span><text:span text:style-name="T487"><text:s/>(B)</text:span><text:span text:style-name="T488">in</text:span><text:span text:style-name="T489"><text:s/>(C)</text:span><text:span text:style-name="T490">on</text:span><text:span text:style-name="T491"><text:s/>(D)</text:span><text:span text:style-name="T492">X</text:span></text:p>
      <text:p text:style-name="P493"><text:bookmark-start text:name="Q2EN0631341"/><text:bookmark-end text:name="Q2EN0631346"/></text:p>
      <text:p text:style-name="P494"/>
      <text:p text:style-name="P495"/>
      <text:soft-page-break/>
      <text:p text:style-name="P496"><text:span text:style-name="T497">27.</text:span><text:span text:style-name="T498"><text:s/></text:span><text:span text:style-name="T499">Tim likes to</text:span><text:span text:style-name="T500"><text:s/>________</text:span><text:span text:style-name="T501">, and Mary likes to<text:s/></text:span><text:span text:style-name="T502">_________</text:span><text:span text:style-name="T503">.</text:span><text:span text:style-name="T504"><text:s/></text:span></text:p>
      <text:p text:style-name="P505">(A)play basketball;<text:s/>play guitar<text:s text:c="2"/></text:p>
      <text:p text:style-name="P506">(B)play basketball;<text:s/>play the guitar<text:s/></text:p>
      <text:p text:style-name="P507">(C)play<text:s/>the<text:s/>basketball;<text:s/>play guitar</text:p>
      <text:p text:style-name="P508">(D)play<text:s/>the<text:s/>basketball;<text:s/>play the guitar</text:p>
      <text:p text:style-name="P509"/>
      <text:p text:style-name="P510"><text:bookmark-end text:name="Q2EN0631341"/><text:span text:style-name="T511">28.</text:span><text:span text:style-name="T512"><text:s/></text:span><text:span text:style-name="T513">We</text:span><text:span text:style-name="T514"><text:s/>________</text:span><text:span text:style-name="T515"><text:s/>the gift</text:span><text:span text:style-name="T516">s</text:span><text:span text:style-name="T517"><text:s/>now.<text:s/></text:span><text:span text:style-name="T518">They</text:span><text:span text:style-name="T519"><text:s/></text:span><text:span text:style-name="T520">are</text:span><text:span text:style-name="T521"><text:s/>for<text:s/></text:span><text:span text:style-name="T522">our</text:span><text:span text:style-name="T523"><text:s/>brother, Hugh.</text:span><text:span text:style-name="T524"><text:s/>(</text:span><text:span text:style-name="T525">Ａ</text:span><text:span text:style-name="T526">)</text:span><text:span text:style-name="T527">are</text:span><text:span text:style-name="T528"><text:s/>wraping</text:span><text:span text:style-name="T529"><text:s/></text:span><text:span text:style-name="T530">(</text:span><text:span text:style-name="T531">Ｂ</text:span><text:span text:style-name="T532">)</text:span><text:span text:style-name="T533">are</text:span><text:span text:style-name="T534"><text:s/>wrapping</text:span><text:span text:style-name="T535">　</text:span><text:span text:style-name="T536">(</text:span><text:span text:style-name="T537">Ｃ</text:span><text:span text:style-name="T538">)</text:span><text:span text:style-name="T539">is<text:s/></text:span><text:span text:style-name="T540">wrap</text:span><text:span text:style-name="T541">ping</text:span><text:span text:style-name="T542"><text:s/></text:span><text:span text:style-name="T543">(</text:span><text:span text:style-name="T544">Ｄ</text:span><text:span text:style-name="T545">)wrap</text:span><text:span text:style-name="T546"><text:s/></text:span></text:p>
      <text:p text:style-name="P547"/>
      <text:p text:style-name="P548"><text:span text:style-name="T549">29</text:span><text:span text:style-name="T550">.</text:span><text:bookmark-start text:name="Q_804441B120164CB39F09ED3C26229931"/><text:span text:style-name="T551"><text:s/>____</text:span><text:span text:style-name="T552">___</text:span><text:span text:style-name="T553"><text:s/>Christmas Eve, Grandma<text:s/></text:span><text:span text:style-name="T554">is</text:span><text:span text:style-name="T555"><text:s/>_______ a turkey in the kitchen.<text:s/></text:span></text:p>
      <text:p text:style-name="P556"><text:span text:style-name="T557">(</text:span><text:span text:style-name="T558">Ａ</text:span><text:span text:style-name="T559">)</text:span><text:span text:style-name="T560">In; doing<text:s/></text:span><text:span text:style-name="T561">(</text:span><text:span text:style-name="T562">Ｂ</text:span><text:span text:style-name="T563">)</text:span><text:span text:style-name="T564">On; doing</text:span><text:span text:style-name="T565">　</text:span><text:span text:style-name="T566">(</text:span><text:span text:style-name="T567">Ｃ</text:span><text:span text:style-name="T568">)</text:span><text:span text:style-name="T569">On; roasting<text:s/></text:span><text:span text:style-name="T570">(</text:span><text:span text:style-name="T571">Ｄ</text:span><text:span text:style-name="T572">)</text:span><text:span text:style-name="T573">In; roasting</text:span></text:p>
      <text:p text:style-name="P574"/>
      <text:p text:style-name="P575"><text:bookmark-end text:name="Q_804441B120164CB39F09ED3C26229931"/><text:span text:style-name="T576">30.</text:span><text:span text:style-name="T577"><text:s/></text:span><text:span text:style-name="T578">_______</text:span><text:span text:style-name="T579">__</text:span><text:span text:style-name="T580">, look at the picture, _______.</text:span><text:span text:style-name="T581"><text:s/></text:span><text:span text:style-name="T582">(</text:span><text:span text:style-name="T583">Ａ</text:span><text:span text:style-name="T584">)</text:span><text:span text:style-name="T585">Don</text:span><text:span text:style-name="T586">’</text:span><text:span text:style-name="T587">t please; Bob</text:span><text:span text:style-name="T588">　</text:span><text:span text:style-name="T589">(</text:span><text:span text:style-name="T590">Ｂ</text:span><text:span text:style-name="T591">)</text:span><text:span text:style-name="T592">Please don</text:span><text:span text:style-name="T593">’</text:span><text:span text:style-name="T594">t; Bob</text:span><text:span text:style-name="T595">　</text:span><text:span text:style-name="T596">(</text:span><text:span text:style-name="T597">Ｃ</text:span><text:span text:style-name="T598">)</text:span><text:span text:style-name="T599">Please; Bob<text:s/></text:span><text:span text:style-name="T600">(</text:span><text:span text:style-name="T601">Ｄ</text:span><text:span text:style-name="T602">)</text:span><text:span text:style-name="T603">Bob; please<text:s/></text:span></text:p>
      <text:p text:style-name="P604"/>
      <text:p text:style-name="P605"><text:span text:style-name="T606">31.</text:span><text:span text:style-name="T607"><text:s/></text:span><text:span text:style-name="T608">_________ eat in the bedroom.</text:span><text:span text:style-name="T609"><text:s/>(</text:span><text:span text:style-name="T610">Ａ</text:span><text:span text:style-name="T611">)</text:span><text:span text:style-name="T612">Let</text:span><text:span text:style-name="T613">’</text:span><text:span text:style-name="T614">s not to<text:s/></text:span><text:span text:style-name="T615">(</text:span><text:span text:style-name="T616">Ｂ</text:span><text:span text:style-name="T617">)</text:span><text:span text:style-name="T618">Let</text:span><text:span text:style-name="T619">’</text:span><text:span text:style-name="T620">s not</text:span><text:span text:style-name="T621">　</text:span><text:span text:style-name="T622">(</text:span><text:span text:style-name="T623">Ｃ</text:span><text:span text:style-name="T624">)</text:span><text:span text:style-name="T625">Let</text:span><text:span text:style-name="T626">’</text:span><text:span text:style-name="T627">s don</text:span><text:span text:style-name="T628">’</text:span><text:span text:style-name="T629">t<text:s/></text:span><text:span text:style-name="T630">(</text:span><text:span text:style-name="T631">Ｄ</text:span><text:span text:style-name="T632">)</text:span><text:span text:style-name="T633">Let</text:span><text:span text:style-name="T634">’</text:span><text:span text:style-name="T635">s eating</text:span></text:p>
      <text:p text:style-name="P636"/>
      <text:p text:style-name="P637"><text:span text:style-name="T638">32</text:span><text:span text:style-name="T639">.</text:span><text:span text:style-name="T640"><text:s/></text:span><text:span text:style-name="T641">S</text:span><text:span text:style-name="T642">teve:</text:span><text:span text:style-name="T643">______</text:span><text:span text:style-name="T644">_</text:span><text:span text:style-name="T645"><text:s/>is<text:s/></text:span><text:span text:style-name="T646">Taylor’s concert</text:span><text:span text:style-name="T647">? Tina: It’s ______ Monday.</text:span></text:p>
      <text:p text:style-name="P648"><text:span text:style-name="T649">(A)</text:span><text:span text:style-name="T650">What day;<text:s/></text:span><text:span text:style-name="T651">on</text:span><text:span text:style-name="T652"><text:s/>(B)</text:span><text:span text:style-name="T653"><text:s/>How</text:span><text:span text:style-name="T654">;<text:s/></text:span><text:span text:style-name="T655">on</text:span><text:span text:style-name="T656"><text:s/>(C)</text:span><text:span text:style-name="T657">How</text:span><text:span text:style-name="T658">;<text:s/></text:span><text:span text:style-name="T659">X</text:span><text:span text:style-name="T660"><text:s/></text:span><text:span text:style-name="T661">(D)</text:span><text:span text:style-name="T662"><text:s/>What day</text:span><text:span text:style-name="T663">;<text:s/></text:span><text:span text:style-name="T664">X</text:span></text:p>
      <text:p text:style-name="P665"><text:bookmark-end text:name="A2EN0631012"/></text:p>
      <text:p text:style-name="P666"><text:span text:style-name="T667">33.</text:span><text:span text:style-name="T668"><text:s/></text:span><text:span text:style-name="T669">Today is ____</text:span><text:span text:style-name="T670">__</text:span><text:span text:style-name="T671"><text:s/>Friday.</text:span><text:span text:style-name="T672"><text:s/></text:span><text:span text:style-name="T673">Are you ready __</text:span><text:span text:style-name="T674">_</text:span><text:span text:style-name="T675">_</text:span><text:span text:style-name="T676">__</text:span><text:span text:style-name="T677"><text:s/>the show?<text:s/></text:span><text:span text:style-name="T678">(</text:span><text:span text:style-name="T679">Ａ</text:span><text:span text:style-name="T680">)</text:span><text:span text:style-name="T681">on; to</text:span><text:span text:style-name="T682"><text:s/></text:span><text:span text:style-name="T683">(</text:span><text:span text:style-name="T684">Ｂ</text:span><text:span text:style-name="T685">)</text:span><text:span text:style-name="T686">X;<text:s/></text:span><text:span text:style-name="T687">for</text:span><text:span text:style-name="T688">　</text:span><text:span text:style-name="T689">(</text:span><text:span text:style-name="T690">Ｃ</text:span><text:span text:style-name="T691">)</text:span><text:span text:style-name="T692">on; with</text:span><text:span text:style-name="T693"><text:s/></text:span><text:span text:style-name="T694">(</text:span><text:span text:style-name="T695">Ｄ</text:span><text:span text:style-name="T696">)</text:span><text:span text:style-name="T697">X;<text:s/></text:span><text:span text:style-name="T698">X</text:span></text:p>
      <text:p text:style-name="P699"><text:bookmark-start text:name="Q2EN0631350"/></text:p>
      <text:p text:style-name="P700"><text:span text:style-name="T701">34.</text:span><text:span text:style-name="T702"><text:s/></text:span><text:span text:style-name="T703">Christmas is coming</text:span><text:span text:style-name="T704">.<text:s/></text:span><text:span text:style-name="T705">Everyone in the house ___</text:span><text:span text:style-name="T706">__</text:span><text:span text:style-name="T707">_ a<text:s/></text:span><text:span text:style-name="T708">Christmas<text:s/></text:span><text:span text:style-name="T709">gift</text:span><text:span text:style-name="T710"><text:s/></text:span><text:span text:style-name="T711">under the Christmas tree</text:span><text:span text:style-name="T712">.<text:s/></text:span></text:p>
      <text:p text:style-name="P713">(A)is<text:s/>putting<text:s/>(B)is<text:s/>puting<text:s/>(C)are<text:s/>putting<text:s/>(D)<text:s/>are<text:s/>puting</text:p>
      <text:p text:style-name="P714"/>
      <text:p text:style-name="P715"><text:bookmark-start text:name="Q2EN0541378"/><text:bookmark-end text:name="Q2EN0631350"/>35.<text:bookmark-start text:name="Q_0FCDD4A598F84BF6B859CE6F16D14076"/><text:bookmark-start text:name="Q2EN0541379"/><text:bookmark-end text:name="Q2EN0541378"/><text:s/>Sam: _______ Ken and his brother doing? Mary: They are riding their bikes.</text:p>
      <text:p text:style-name="P716">(A)How is<text:s/>(B)How are<text:s/>(C)<text:s/>What is<text:s/>(D)What are</text:p>
      <text:p text:style-name="P717"><text:span text:style-name="T718">3</text:span><text:span text:style-name="T719">6</text:span><text:span text:style-name="T720">.<text:s/></text:span><text:span text:style-name="T721">Is there any pool _______ here?</text:span><text:span text:style-name="T722"><text:s/>(A)from (B)into (C)</text:span><text:span text:style-name="T723">around</text:span><text:span text:style-name="T724"><text:s/>(D)</text:span><text:span text:style-name="T725">round</text:span></text:p>
      <text:p text:style-name="P726"><text:bookmark-end text:name="Q_0FCDD4A598F84BF6B859CE6F16D14076"/><text:span text:style-name="T727"><text:s/></text:span><text:bookmark-end text:name="Q2EN0541379"/></text:p>
      <text:p text:style-name="P728">三、克漏字: (每題兩分)16%</text:p>
      <text:p text:style-name="P729">(一)</text:p>
      <text:p text:style-name="P730">Welcome to<text:s/>Class<text:s/>777. I am your English teacher , Eddie. It is a nice place for all of you.</text:p>
      <text:p text:style-name="內文"><text:span text:style-name="T731">There are some</text:span><text:span text:style-name="T732"><text:s/>____</text:span><text:span text:style-name="T733">37____</text:span><text:span text:style-name="T734"><text:s/>in Class<text:s/></text:span><text:span text:style-name="T735">777</text:span><text:span text:style-name="T736">.<text:s/></text:span></text:p>
      <text:p text:style-name="內文"><text:span text:style-name="T737">____</text:span><text:span text:style-name="T738">38____</text:span><text:span text:style-name="T739"><text:s/>English in class.</text:span><text:span text:style-name="T740">　</text:span></text:p>
      <text:p text:style-name="內文"><text:span text:style-name="T741">T</text:span><text:span text:style-name="T742">urn in your</text:span><text:span text:style-name="T743"><text:s/></text:span><text:span text:style-name="T744">homework on time</text:span><text:span text:style-name="T745">.</text:span></text:p>
      <text:p text:style-name="內文"><text:span text:style-name="T746">____</text:span><text:span text:style-name="T747">39____</text:span><text:span text:style-name="T748"><text:s/></text:span><text:span text:style-name="T749">sleep in class.</text:span><text:span text:style-name="T750">　</text:span></text:p>
      <text:p text:style-name="內文"><text:span text:style-name="T751">____</text:span><text:span text:style-name="T752">40____</text:span><text:span text:style-name="T753"><text:s/></text:span><text:span text:style-name="T754">late</text:span><text:span text:style-name="T755">.</text:span><text:span text:style-name="T756"><text:s/></text:span></text:p>
      <text:p text:style-name="內文"><text:span text:style-name="T757">____</text:span><text:span text:style-name="T758">41</text:span><text:span text:style-name="T759">____</text:span><text:span text:style-name="T760"><text:s/></text:span><text:span text:style-name="T761">happy in class.</text:span></text:p>
      <text:p text:style-name="內文"><text:span text:style-name="T762">Be<text:s/></text:span><text:span text:style-name="T763">n</text:span><text:span text:style-name="T764">ice</text:span><text:span text:style-name="T765"><text:s/>to the teachers and classmates in class.</text:span></text:p>
      <text:p text:style-name="P766"/>
      <text:p text:style-name="P767">37.<text:s/>(Ａ)toys<text:s/>(Ｂ)bells<text:s/>(Ｃ)letters<text:s/>(Ｄ)rules</text:p>
      <text:p text:style-name="P768">38.<text:s/>(Ａ)Only speak<text:s/>(Ｂ)Only talk to<text:s/>(Ｃ)Only speak in<text:s/>(Ｄ)Only talk with</text:p>
      <text:p text:style-name="P769"><text:span text:style-name="T770">39</text:span><text:span text:style-name="T771">.</text:span><text:span text:style-name="T772"><text:s/>(</text:span><text:span text:style-name="T773">Ａ</text:span><text:span text:style-name="T774">)</text:span><text:span text:style-name="T775">Not eating and</text:span><text:span text:style-name="T776"><text:s/>(</text:span><text:span text:style-name="T777">Ｂ</text:span><text:span text:style-name="T778">)</text:span><text:span text:style-name="T779">Not eating or</text:span><text:span text:style-name="T780"><text:s/>(</text:span><text:span text:style-name="T781">Ｃ</text:span><text:span text:style-name="T782">)</text:span><text:span text:style-name="T783">Don’t eat and</text:span><text:span text:style-name="T784"><text:s/>(</text:span><text:span text:style-name="T785">Ｄ</text:span><text:span text:style-name="T786">)</text:span><text:span text:style-name="T787">Don’t eat or</text:span></text:p>
      <text:p text:style-name="P788">40.<text:s/>(Ａ)Don’t<text:s/>(Ｂ)Don’t be<text:s/>(Ｃ)Not<text:s/>(Ｄ)Not be</text:p>
      <text:p text:style-name="P789"><text:span text:style-name="T790">41</text:span><text:span text:style-name="T791">.</text:span><text:span text:style-name="T792"><text:s/></text:span><text:span text:style-name="T793">(</text:span><text:span text:style-name="T794">Ａ</text:span><text:span text:style-name="T795">)</text:span><text:span text:style-name="T796"><text:s/></text:span><text:span text:style-name="T797">Q</text:span><text:span text:style-name="T798">ui</text:span><text:span text:style-name="T799">et and</text:span><text:span text:style-name="T800"><text:s/></text:span><text:span text:style-name="T801">(</text:span><text:span text:style-name="T802">Ｂ</text:span><text:span text:style-name="T803">)</text:span><text:span text:style-name="T804">Qui</text:span><text:span text:style-name="T805">et<text:s/></text:span><text:span text:style-name="T806">or</text:span><text:span text:style-name="T807"><text:s/></text:span><text:span text:style-name="T808">(</text:span><text:span text:style-name="T809">Ｃ</text:span><text:span text:style-name="T810">)</text:span><text:span text:style-name="T811">Be qui</text:span><text:span text:style-name="T812">et and</text:span><text:span text:style-name="T813"><text:s/></text:span><text:span text:style-name="T814">(</text:span><text:span text:style-name="T815">Ｄ</text:span><text:span text:style-name="T816">)</text:span><text:span text:style-name="T817">Be qui</text:span><text:span text:style-name="T818">et<text:s/></text:span><text:span text:style-name="T819">or</text:span></text:p>
      <text:p text:style-name="內文"><text:span text:style-name="T820">t</text:span><text:span text:style-name="T821">urn in</text:span><text:span text:style-name="T822">交上</text:span><text:span text:style-name="T823"><text:s/>on time</text:span><text:span text:style-name="T824">準時</text:span></text:p>
      <text:p text:style-name="P825"/>
      <text:p text:style-name="P826">(二)</text:p>
      <text:p text:style-name="P827"><text:span text:style-name="T828">I am here at KiKi School. It</text:span><text:span text:style-name="T829">’</text:span><text:span text:style-name="T830">s six</text:span><text:span text:style-name="T831"><text:s/>__</text:span><text:span text:style-name="T832">­</text:span><text:span text:style-name="T833">_</text:span><text:span text:style-name="T834">42___</text:span><text:span text:style-name="T835"><text:s/></text:span><text:span text:style-name="T836">Friday night. Our<text:s/></text:span><text:span text:style-name="T837">old</text:span><text:span text:style-name="T838"><text:s/>friends</text:span><text:span text:style-name="T839">,<text:s/></text:span><text:span text:style-name="T840">Jacky</text:span><text:span text:style-name="T841"><text:s/>Lin</text:span><text:span text:style-name="T842"><text:s/>and<text:s/></text:span><text:span text:style-name="T843">Mar</text:span><text:span text:style-name="T844">y</text:span><text:span text:style-name="T845"><text:s/>Carey</text:span><text:span text:style-name="T846"><text:s/></text:span><text:span text:style-name="T847">, are singing our favorite song</text:span><text:span text:style-name="T848">,</text:span><text:span text:style-name="T849"><text:s/></text:span><text:span text:style-name="T850">I<text:s/></text:span><text:span text:style-name="T851">Believe I Can Fly</text:span><text:span text:style-name="T852">.</text:span><text:span text:style-name="T853"><text:s/></text:span><text:span text:style-name="T854">Many</text:span><text:span text:style-name="T855"><text:s/>student</text:span><text:span text:style-name="T856">s</text:span><text:span text:style-name="T857"><text:s/></text:span><text:span text:style-name="T858">are</text:span><text:span text:style-name="T859"><text:s/>singing and dancing</text:span><text:span text:style-name="T860"><text:s/>__</text:span><text:span text:style-name="T861">­</text:span><text:span text:style-name="T862">_</text:span><text:span text:style-name="T863">43___</text:span><text:span text:style-name="T864"><text:s/></text:span><text:span text:style-name="T865">the two singers. There is a</text:span><text:span text:style-name="T866"><text:s/>great</text:span><text:span text:style-name="T867"><text:s/>party after the concert. Let</text:span><text:span text:style-name="T868">’</text:span><text:span text:style-name="T869">s</text:span><text:span text:style-name="T870"><text:s/>__</text:span><text:span text:style-name="T871">­</text:span><text:span text:style-name="T872">_</text:span><text:span text:style-name="T873">44___</text:span><text:span text:style-name="T874"><text:s/>at the concert and the party.<text:s/></text:span></text:p>
      <text:p text:style-name="P875"><text:s text:c="2"/><text:s text:c="2"/></text:p>
      <text:p text:style-name="P876">42. (Ａ)in<text:s/>(Ｂ)on<text:s/>(Ｃ)at<text:s/>(Ｄ)X</text:p>
      <text:p text:style-name="P877"><text:span text:style-name="T878">43</text:span><text:span text:style-name="T879">. (</text:span><text:span text:style-name="T880">Ａ</text:span><text:span text:style-name="T881">)</text:span><text:span text:style-name="T882">to</text:span><text:span text:style-name="T883"><text:s/>(</text:span><text:span text:style-name="T884">Ｂ</text:span><text:span text:style-name="T885">)</text:span><text:span text:style-name="T886">with</text:span><text:span text:style-name="T887"><text:s/>(</text:span><text:span text:style-name="T888">Ｃ</text:span><text:span text:style-name="T889">)</text:span><text:span text:style-name="T890">and</text:span><text:span text:style-name="T891"><text:s/>(</text:span><text:span text:style-name="T892">Ｄ</text:span><text:span text:style-name="T893">)</text:span><text:span text:style-name="T894">X</text:span></text:p>
      <text:p text:style-name="P895"><text:span text:style-name="T896">44.</text:span><text:span text:style-name="T897"><text:s/></text:span><text:span text:style-name="T898">(</text:span><text:span text:style-name="T899">Ａ</text:span><text:span text:style-name="T900">)</text:span><text:span text:style-name="T901">have a good time</text:span><text:span text:style-name="T902"><text:s/></text:span><text:span text:style-name="T903">(</text:span><text:span text:style-name="T904">Ｂ</text:span><text:span text:style-name="T905">)</text:span><text:span text:style-name="T906">have good time</text:span><text:span text:style-name="T907"><text:s/></text:span><text:span text:style-name="T908">(</text:span><text:span text:style-name="T909">Ｃ</text:span><text:span text:style-name="T910">)</text:span><text:span text:style-name="T911">having a good time</text:span><text:span text:style-name="T912"><text:s/></text:span><text:span text:style-name="T913">(</text:span><text:span text:style-name="T914">Ｄ</text:span><text:span text:style-name="T915">)</text:span><text:span text:style-name="T916">having good time</text:span><text:span text:style-name="T917"><text:s/></text:span></text:p>
      <text:p text:style-name="P918"/>
      <text:p text:style-name="P919"/>
      <text:p text:style-name="P920"/>
      <text:soft-page-break/>
      <text:p text:style-name="P921"><text:span text:style-name="T922">四、閱讀測驗</text:span><text:span text:style-name="T923">:(</text:span><text:span text:style-name="T924">每題兩分</text:span><text:span text:style-name="T925">)</text:span><text:span text:style-name="T926"><text:s/>1</text:span><text:span text:style-name="T927">2</text:span><text:span text:style-name="T928">%</text:span></text:p>
      <text:p text:style-name="P929">(一)</text:p>
      <text:p text:style-name="P930">Today, Abby is visiting her grandparents. She loves her grandparents. At<text:s/>this moment, she is sitting on her grandfather’s knee. She is listening to a<text:s/>story. She is smiling. She loves her grandfather's stories.</text:p>
      <text:p text:style-name="P931">Jacob is Abby’s grandfather. He loves his granddaughter. Right now, he is<text:s/>telling her a story. He is holding her on his knee. He is holding her hands.They are sitting in the living room.</text:p>
      <text:p text:style-name="P932">Sarah is Abby’s grandmother. At this moment, Sarah is standing in the<text:s/>kitchen. She is baking cookies for Jacob and Abby. She is also listening to<text:s/>Jacob’s story.</text:p>
      <text:p text:style-name="P933"><text:span text:style-name="T934">m</text:span><text:span text:style-name="T935">oment</text:span><text:span text:style-name="T936">時刻;</text:span><text:span text:style-name="T937"><text:s/></text:span><text:span text:style-name="T938">hold</text:span><text:span text:style-name="T939">握住、抓住;<text:s/></text:span><text:span text:style-name="T940">which</text:span><text:span text:style-name="T941">哪一個;<text:s/></text:span><text:span text:style-name="T942">true</text:span><text:span text:style-name="T943">正確<text:s/></text:span></text:p>
      <text:p text:style-name="P944"/>
      <text:p text:style-name="P945">45. What is Abby doing?</text:p>
      <text:p text:style-name="P946">(A)She is baking cookies for her grandparents.</text:p>
      <text:p text:style-name="P947">(B)She is sitting in the kitchen.</text:p>
      <text:p text:style-name="P948">(C)She is holding her grandmom’s hands</text:p>
      <text:p text:style-name="P949">(D)She is<text:s/>visiting her grandparents.</text:p>
      <text:p text:style-name="P950">46. What is Abby’s grandfather doing?<text:s/></text:p>
      <text:p text:style-name="P951">(A)He<text:s/>is visiting Abby.</text:p>
      <text:p text:style-name="P952">(B)He is holding Abby on his knee.</text:p>
      <text:p text:style-name="P953">(C)He is sitting on Sarah’s knee.</text:p>
      <text:p text:style-name="P954">(D)He is standing in the living room.</text:p>
      <text:p text:style-name="P955"><text:span text:style-name="T956">47. Which is NOT true?</text:span><text:span text:style-name="T957"><text:s/></text:span></text:p>
      <text:p text:style-name="P958">(A)Abby<text:s/>loves Jacob<text:s/>and<text:s/>Sarah.</text:p>
      <text:p text:style-name="P959">(B)Abby<text:s/>loves Jacob’s stories<text:s/></text:p>
      <text:p text:style-name="P960">(C)Jacob<text:s/>and<text:s/>Sarah<text:s/>are Abby’s grandparents.</text:p>
      <text:p text:style-name="P961"><text:span text:style-name="T962">(D)Abby</text:span><text:span text:style-name="T963">’</text:span><text:span text:style-name="T964">s grandmom is telling a story in the kitchen.</text:span></text:p>
      <text:p text:style-name="P965"><text:s/><text:s/><text:s text:c="2"/></text:p>
      <text:p text:style-name="P966">(二)</text:p>
      <text:p text:style-name="P967">Clara is a<text:s/>cow and lives on a very<text:s/>great<text:s/>farm. Clara’s favorite meals are sweets.<text:s/>She<text:s/>is always hungry and always wants to eat sweets.<text:s/>She<text:s/>likes doughnuts,<text:s/>cupcakes, cakes,<text:s/>pies, candy and ice cream. When Clara eats a sweet, she<text:s/>is very happy and jumps around. After eating a sweet, she always looks at the farmer for a long time.<text:s/>She wants some more sweets. This is a problem-she will get sick if she eats too many sweets.</text:p>
      <text:p text:style-name="P968">Then farmer Bill has got an idea. He feeds Clara a cake and<text:s/>candy on Sunday, a<text:s/>cupcake on Tuesday, a doughnut on Thursday<text:s/>and a pie and ice cream on Saturday.<text:s/>Clara<text:s/>must eat<text:s/>grass and hay on Monday,<text:s/>Wednesday and Friday.</text:p>
      <text:p text:style-name="P969">Now Clara isn’t sad any longer.<text:s text:c="2"/></text:p>
      <text:p text:style-name="P970">meal餐;<text:s/>doughnut甜甜圈;<text:s/>feed餵;<text:s/>hay乾草</text:p>
      <text:p text:style-name="P971"/>
      <text:p text:style-name="P972"><text:span text:style-name="T973">4</text:span><text:span text:style-name="T974">8</text:span><text:span text:style-name="T975">.</text:span><text:span text:style-name="T976">What are Clara</text:span><text:span text:style-name="T977">’</text:span><text:span text:style-name="T978">s favorite meals?<text:s/></text:span><text:span text:style-name="T979">(</text:span><text:span text:style-name="T980">Ａ</text:span><text:span text:style-name="T981">)</text:span><text:span text:style-name="T982">Grass.</text:span><text:span text:style-name="T983"><text:s/></text:span><text:span text:style-name="T984">(</text:span><text:span text:style-name="T985">Ｂ</text:span><text:span text:style-name="T986">)</text:span><text:span text:style-name="T987">Hay.</text:span><text:span text:style-name="T988">　</text:span><text:span text:style-name="T989">(</text:span><text:span text:style-name="T990">Ｃ</text:span><text:span text:style-name="T991">)</text:span><text:span text:style-name="T992">Sweets.<text:s/></text:span><text:span text:style-name="T993">(</text:span><text:span text:style-name="T994">Ｄ</text:span><text:span text:style-name="T995">)</text:span><text:span text:style-name="T996">Fruit.</text:span></text:p>
      <text:p text:style-name="P997"><text:span text:style-name="T998">49</text:span><text:span text:style-name="T999">.</text:span><text:span text:style-name="T1000">What day<text:s/></text:span><text:span text:style-name="T1001">can</text:span><text:span text:style-name="T1002"><text:s/>Clara eat sweets?</text:span><text:span text:style-name="T1003"><text:s/>(</text:span><text:span text:style-name="T1004">Ａ</text:span><text:span text:style-name="T1005">)</text:span><text:span text:style-name="T1006">Sunday.<text:s/></text:span><text:span text:style-name="T1007">(</text:span><text:span text:style-name="T1008">Ｂ</text:span><text:span text:style-name="T1009">)Monday</text:span><text:span text:style-name="T1010">.</text:span><text:span text:style-name="T1011">　</text:span><text:span text:style-name="T1012">(</text:span><text:span text:style-name="T1013">Ｃ</text:span><text:span text:style-name="T1014">)</text:span><text:span text:style-name="T1015">Wednesday.</text:span><text:span text:style-name="T1016"><text:s/></text:span><text:span text:style-name="T1017">(</text:span><text:span text:style-name="T1018">Ｄ</text:span><text:span text:style-name="T1019">)</text:span><text:span text:style-name="T1020">Friday.</text:span></text:p>
      <text:p text:style-name="P1021">50.What is Clara’s problem?<text:s/></text:p>
      <text:p text:style-name="P1022"><text:span text:style-name="T1023">(</text:span><text:span text:style-name="T1024">Ａ</text:span><text:span text:style-name="T1025">)</text:span><text:span text:style-name="T1026">She is not happy.<text:s/></text:span><text:span text:style-name="T1027">(</text:span><text:span text:style-name="T1028">Ｂ</text:span><text:span text:style-name="T1029">)</text:span><text:span text:style-name="T1030">She eats too much food.</text:span><text:span text:style-name="T1031">　</text:span><text:span text:style-name="T1032">(</text:span><text:span text:style-name="T1033">Ｃ</text:span><text:span text:style-name="T1034">)</text:span><text:span text:style-name="T1035">She eats too many sweets.</text:span><text:span text:style-name="T1036"><text:s/></text:span><text:span text:style-name="T1037">(</text:span><text:span text:style-name="T1038">Ｄ</text:span><text:span text:style-name="T1039">)</text:span><text:span text:style-name="T1040">She is sick.</text:span><text:span text:style-name="T1041"><text:s/></text:span><text:span text:style-name="T1042"><text:s/></text:span></text:p>
      <text:p text:style-name="P1043"/>
      <text:p text:style-name="P1044"/>
      <text:p text:style-name="P1045"/>
      <text:p text:style-name="P1046"/>
      <text:p text:style-name="P1047"/>
      <text:p text:style-name="P1048"/>
      <text:p text:style-name="P1049"/>
      <text:p text:style-name="P1050"/>
      <text:p text:style-name="P1051"/>
      <text:p text:style-name="P1052"/>
      <text:soft-page-break/>
      <text:p text:style-name="P1053">107-1-3 七年級 英語科－解答</text:p>
      <text:p text:style-name="P1062"><text:span text:style-name="T1063">一、</text:span><text:span text:style-name="T1064"><text:s/></text:span><text:span text:style-name="T1065">聽力測驗</text:span><text:span text:style-name="T1066">:(</text:span><text:span text:style-name="T1067">每題兩分</text:span><text:span text:style-name="T1068">)</text:span><text:span text:style-name="T1069">３０％</text:span></text:p>
      <text:p text:style-name="P1070"><text:span text:style-name="T1071">01-15 <text:s text:c="2"/>BACCB <text:s text:c="2"/>CBABC <text:s text:c="2"/>CACCB</text:span></text:p>
      <text:p text:style-name="P1072">二、<text:s/>綜合測驗:(每題兩分)42％</text:p>
      <text:p text:style-name="P1073">16-30 <text:s text:c="2"/>ACBDB <text:s text:c="2"/>AABDC <text:s text:c="2"/>DBBCD</text:p>
      <text:p text:style-name="P1074"><text:span text:style-name="T1075">31-36 <text:s text:c="2"/>BABAD <text:s text:c="2"/>C</text:span></text:p>
      <text:p text:style-name="P1076">三、克漏字: (每題兩分)16%</text:p>
      <text:p text:style-name="P1077">37-44 <text:s text:c="2"/>DADB <text:s text:c="2"/>CBBA</text:p>
      <text:p text:style-name="P1078">四、閱讀測驗:(每題兩分) 12%</text:p>
      <text:p text:style-name="P1079"><text:span text:style-name="T1080">45-50 <text:s text:c="2"/>D <text:s text:c="2"/>BDCAC</text:span></text:p>
      <text:p text:style-name="P1081"/>
      <text:p text:style-name="P1082"/>
      <text:p text:style-name="P1083">107-1-3 七年級 英語科－解答</text:p>
      <text:p text:style-name="P1084">1~5<text:s/><text:s text:c="2"/>BACCB <text:s/>6~10<text:s/><text:s/>CBABC <text:s text:c="2"/>11~15<text:s/><text:s/>CACCB<text:s/><text:s/>16~20<text:s/>ACBDB<text:s text:c="2"/><text:s/>21~25<text:s/>AABDC<text:s/></text:p>
      <text:p text:style-name="P1085">26~30<text:s/>DBBCD <text:s/>31~35<text:s/><text:s/>BABAD <text:s text:c="2"/>36~40<text:s text:c="2"/>CDADB <text:s/>41~45<text:s/>CBBAD<text:s text:c="2"/>46~50<text:s/>BDCAC</text:p>
      <text:p text:style-name="P1086"/>
      <text:p text:style-name="P1087"/>
      <text:p text:style-name="P1088"/>
      <text:p text:style-name="P1089"/>
      <text:p text:style-name="P1090"/>
      <text:p text:style-name="P1091"/>
      <text:p text:style-name="P1092"><text:span text:style-name="T1093"><text:s/></text:span></text:p>
      <text:p text:style-name="P1094"/>
      <text:soft-page-break/>
      <text:p text:style-name="P1095"><text:span text:style-name="T1096">新北市立溪崑國民中學</text:span><text:span text:style-name="T1097">10</text:span><text:span text:style-name="T1098">7</text:span><text:span text:style-name="T1099">學年度第</text:span><text:span text:style-name="T1100">一</text:span><text:span text:style-name="T1101">學期</text:span><text:span text:style-name="T1102">第三次定期評量</text:span></text:p>
      <text:p text:style-name="P1103"><text:span text:style-name="T1104">七年級<text:s/></text:span><text:span text:style-name="T1105">英語科</text:span><text:span text:style-name="T1106"><text:s/>聽力測驗稿</text:span></text:p>
      <text:h text:style-name="P1107" text:outline-level="1">一、<text:s/>辨識句意：根據聽到的內容，選出符合描述的圖片或符合圖片的描述。</text:h>
      <text:p text:style-name="P1108"><text:bookmark-start text:name="Z_C6E55FB2F9804AA0BC187F49AE21EEC3"/>1.<text:bookmark-start text:name="S_C6E55FB2F9804AA0BC187F49AE21EEC3"/><text:bookmark-start text:name="E_C6E55FB2F9804AA0BC187F49AE21EEC3"/><text:s/>W: Everyone<text:s/>at<text:s/>the party is having a good time.</text:p>
      <text:p text:style-name="P1109">M: You’re right. <text:s/>Everyone is singing and dancing.</text:p>
      <text:p text:style-name="P1110"><text:bookmark-start text:name="Z_3DA975F648784111A33E2C0BDF215C19"/><text:bookmark-end text:name="Z_C6E55FB2F9804AA0BC187F49AE21EEC3"/><text:bookmark-end text:name="S_C6E55FB2F9804AA0BC187F49AE21EEC3"/><text:bookmark-end text:name="E_C6E55FB2F9804AA0BC187F49AE21EEC3"/>2.<text:bookmark-start text:name="S_3DA975F648784111A33E2C0BDF215C19"/><text:bookmark-start text:name="E_3DA975F648784111A33E2C0BDF215C19"/><text:s/>Don’t stand on the chair.</text:p>
      <text:p text:style-name="P1111"><text:bookmark-start text:name="Z_3B30FD76F4B349B7B888206117838AA0"/><text:bookmark-end text:name="Z_3DA975F648784111A33E2C0BDF215C19"/><text:bookmark-end text:name="S_3DA975F648784111A33E2C0BDF215C19"/><text:bookmark-end text:name="E_3DA975F648784111A33E2C0BDF215C19"/>3.<text:bookmark-start text:name="S_3B30FD76F4B349B7B888206117838AA0"/><text:bookmark-start text:name="E_3B30FD76F4B349B7B888206117838AA0"/><text:s/>Boys and girls, let’s shout!</text:p>
      <text:p text:style-name="P1112"><text:bookmark-start text:name="Z_3A4128FE5513489092D6A57027DBF8D5"/><text:bookmark-end text:name="Z_3B30FD76F4B349B7B888206117838AA0"/><text:bookmark-end text:name="S_3B30FD76F4B349B7B888206117838AA0"/><text:bookmark-end text:name="E_3B30FD76F4B349B7B888206117838AA0"/><text:span text:style-name="T1113">4.</text:span><text:bookmark-start text:name="S_3A4128FE5513489092D6A57027DBF8D5"/><text:bookmark-start text:name="E_3A4128FE5513489092D6A57027DBF8D5"/><text:span text:style-name="T1114"><text:s/>It is eight forty-</text:span><text:span text:style-name="T1115">f</text:span><text:span text:style-name="T1116">ive in the morning now.</text:span></text:p>
      <text:p text:style-name="P1117"><text:bookmark-start text:name="Z_A99BFC073EC14291AA0F22FEB65244A9"/><text:bookmark-end text:name="Z_3A4128FE5513489092D6A57027DBF8D5"/><text:bookmark-end text:name="S_3A4128FE5513489092D6A57027DBF8D5"/><text:bookmark-end text:name="E_3A4128FE5513489092D6A57027DBF8D5"/>5.<text:bookmark-start text:name="S_A99BFC073EC14291AA0F22FEB65244A9"/><text:bookmark-start text:name="E_A99BFC073EC14291AA0F22FEB65244A9"/><text:s/>A: Is it Friday today?</text:p>
      <text:p text:style-name="P1118">B: No, it’s not. <text:s/>It’s Thursday.</text:p>
      <text:h text:style-name="P1119" text:outline-level="1"><text:bookmark-end text:name="Z_A99BFC073EC14291AA0F22FEB65244A9"/><text:bookmark-end text:name="S_A99BFC073EC14291AA0F22FEB65244A9"/><text:bookmark-end text:name="E_A99BFC073EC14291AA0F22FEB65244A9"/>二、基本問答：根據聽到的內容，選出一個最適合的回應或最適合的問句。</text:h>
      <text:p text:style-name="P1120"><text:bookmark-start text:name="Z_F9B5DC0E50E149EC9BAA038B166E76A7"/>6.<text:bookmark-start text:name="S_F9B5DC0E50E149EC9BAA038B166E76A7"/><text:bookmark-start text:name="E_F9B5DC0E50E149EC9BAA038B166E76A7"/>Mom, today is Monday. What day is Christmas?</text:p>
      <text:p text:style-name="P1121"><text:bookmark-start text:name="Z_CD90A7DB89C641379DE9DDC5DDEC56CB"/><text:bookmark-end text:name="Z_F9B5DC0E50E149EC9BAA038B166E76A7"/><text:bookmark-end text:name="S_F9B5DC0E50E149EC9BAA038B166E76A7"/><text:bookmark-end text:name="E_F9B5DC0E50E149EC9BAA038B166E76A7"/>7.<text:bookmark-start text:name="S_CD90A7DB89C641379DE9DDC5DDEC56CB"/><text:bookmark-start text:name="E_CD90A7DB89C641379DE9DDC5DDEC56CB"/>Jack, where’s your brother? What is he doing now?</text:p>
      <text:p text:style-name="P1122"><text:bookmark-start text:name="Z_685D29E2F28B498687DB86C1FB63394C"/><text:bookmark-end text:name="Z_CD90A7DB89C641379DE9DDC5DDEC56CB"/><text:bookmark-end text:name="S_CD90A7DB89C641379DE9DDC5DDEC56CB"/><text:bookmark-end text:name="E_CD90A7DB89C641379DE9DDC5DDEC56CB"/>8.<text:bookmark-start text:name="S_685D29E2F28B498687DB86C1FB63394C"/><text:bookmark-start text:name="E_685D29E2F28B498687DB86C1FB63394C"/>The dog is very old. <text:s/>It is weak, too.</text:p>
      <text:p text:style-name="P1123"><text:bookmark-start text:name="Z_DA8AC025E22E44E8AF36B1CA72060007"/><text:bookmark-end text:name="Z_685D29E2F28B498687DB86C1FB63394C"/><text:bookmark-end text:name="S_685D29E2F28B498687DB86C1FB63394C"/><text:bookmark-end text:name="E_685D29E2F28B498687DB86C1FB63394C"/>9.<text:bookmark-start text:name="S_DA8AC025E22E44E8AF36B1CA72060007"/><text:bookmark-start text:name="E_DA8AC025E22E44E8AF36B1CA72060007"/>Mom, there are no classes for me today. Let’s go to the museum, OK?</text:p>
      <text:p text:style-name="P1124"><text:bookmark-start text:name="Z_69017FE9585F4D22A035E2BBAFC211A1"/><text:bookmark-end text:name="Z_DA8AC025E22E44E8AF36B1CA72060007"/><text:bookmark-end text:name="S_DA8AC025E22E44E8AF36B1CA72060007"/><text:bookmark-end text:name="E_DA8AC025E22E44E8AF36B1CA72060007"/>10<text:bookmark-start text:name="S_69017FE9585F4D22A035E2BBAFC211A1"/><text:bookmark-start text:name="E_69017FE9585F4D22A035E2BBAFC211A1"/>.There is no clock at the snack bar. What time is it, Kevin?</text:p>
      <text:h text:style-name="P1125" text:outline-level="1"><text:bookmark-end text:name="Z_69017FE9585F4D22A035E2BBAFC211A1"/><text:bookmark-end text:name="S_69017FE9585F4D22A035E2BBAFC211A1"/><text:bookmark-end text:name="E_69017FE9585F4D22A035E2BBAFC211A1"/>三、言談理解：根據聽到的內容，選出一個最適合的答案。</text:h>
      <text:p text:style-name="P1126"><text:bookmark-start text:name="Z_4C839D1CA6B1473FA05DCFF284506F42"/>11.<text:bookmark-start text:name="S_4C839D1CA6B1473FA05DCFF284506F42"/><text:bookmark-start text:name="E_4C839D1CA6B1473FA05DCFF284506F42"/><text:s/>W: Good morning, Billy. I am now at the park. <text:s/>Many kids are having fun here.</text:p>
      <text:p text:style-name="P1127">M: That’s cool. <text:s/>What are their parents doing?</text:p>
      <text:p text:style-name="P1128">W: They are reading or talking.</text:p>
      <text:p text:style-name="P1129">M: It is really a great day.</text:p>
      <text:p text:style-name="P1130">Q: What are the kids doing at the park?</text:p>
      <text:p text:style-name="P1131"><text:bookmark-start text:name="Z_6DBC33ABEF174E5B851513FFA4D0841F"/><text:bookmark-end text:name="Z_4C839D1CA6B1473FA05DCFF284506F42"/><text:bookmark-end text:name="S_4C839D1CA6B1473FA05DCFF284506F42"/><text:bookmark-end text:name="E_4C839D1CA6B1473FA05DCFF284506F42"/>12.<text:bookmark-start text:name="S_6DBC33ABEF174E5B851513FFA4D0841F"/><text:bookmark-start text:name="E_6DBC33ABEF174E5B851513FFA4D0841F"/><text:s/>M: The movie Iron Man is at nine-thirty.</text:p>
      <text:p text:style-name="P1132">W: Nine thirty? <text:s/>I don’t want to wait for two hours.</text:p>
      <text:p text:style-name="P1133"><text:span text:style-name="T1134">M: Let me see. <text:s/>What about Spide</text:span><text:span text:style-name="T1135">r</text:span><text:span text:style-name="T1136">-Man? <text:s/>It</text:span><text:span text:style-name="T1137">’</text:span><text:span text:style-name="T1138">s at eight o</text:span><text:span text:style-name="T1139">’</text:span><text:span text:style-name="T1140">clock.</text:span></text:p>
      <text:p text:style-name="P1141">W: That’s okay. <text:s/>We have to wait only 30 minutes from now.</text:p>
      <text:p text:style-name="P1142">Q: The man and the woman are in the movie theater now. <text:s/>What time is it?</text:p>
      <text:p text:style-name="P1143"><text:bookmark-start text:name="Z_65DF18CBB6CB4904855A12C29742D99B"/><text:bookmark-end text:name="Z_6DBC33ABEF174E5B851513FFA4D0841F"/><text:bookmark-end text:name="S_6DBC33ABEF174E5B851513FFA4D0841F"/><text:bookmark-end text:name="E_6DBC33ABEF174E5B851513FFA4D0841F"/>13.<text:bookmark-start text:name="S_65DF18CBB6CB4904855A12C29742D99B"/><text:bookmark-start text:name="E_65DF18CBB6CB4904855A12C29742D99B"/><text:s/>M: Please don’t take pictures here. It is not good for the animals.</text:p>
      <text:p text:style-name="P1144"><text:s/>W: OK! They are hungry. The cookies are yummy.</text:p>
      <text:p text:style-name="P1145"><text:s/>M: Oh, please don’t!</text:p>
      <text:p text:style-name="P1146"><text:s/>Q: Where are the man and the woman?<text:bookmark-start text:name="Z_2372D7E26148435BA34BF9A46D06A152"/><text:bookmark-end text:name="Z_65DF18CBB6CB4904855A12C29742D99B"/><text:bookmark-end text:name="S_65DF18CBB6CB4904855A12C29742D99B"/><text:bookmark-end text:name="E_65DF18CBB6CB4904855A12C29742D99B"/></text:p>
      <text:p text:style-name="P1147">14.<text:bookmark-start text:name="S_2372D7E26148435BA34BF9A46D06A152"/><text:bookmark-start text:name="E_2372D7E26148435BA34BF9A46D06A152"/><text:s/>W: What day is the concert?</text:p>
      <text:p text:style-name="P1148">M: The concert is on Saturday.</text:p>
      <text:p text:style-name="P1149">W: Oh, that’s too bad. <text:s/>I have to wait for two days.</text:p>
      <text:p text:style-name="P1150">M: Yes. Today is just Thursday.</text:p>
      <text:p text:style-name="P1151">Q: What day is today?</text:p>
      <text:p text:style-name="P1152"><text:bookmark-start text:name="Z_044EB2D4409B4C57B99248D7CF2F6F6F"/><text:bookmark-end text:name="Z_2372D7E26148435BA34BF9A46D06A152"/><text:bookmark-end text:name="S_2372D7E26148435BA34BF9A46D06A152"/><text:bookmark-end text:name="E_2372D7E26148435BA34BF9A46D06A152"/>15.<text:bookmark-start text:name="S_044EB2D4409B4C57B99248D7CF2F6F6F"/><text:bookmark-start text:name="E_044EB2D4409B4C57B99248D7CF2F6F6F"/><text:s/>M: Look at the rules. Don’t touch the pictures. Don’t run. Don’t eat or drink here.</text:p>
      <text:p text:style-name="P1153">W: Well, let’s go home. <text:s/>I’m hungry.</text:p>
      <text:p text:style-name="P1154">M: Come on! The pictures here are very beautiful.Let’s look at the pictures, please.</text:p>
      <text:p text:style-name="P1155">Q: Where are they?<text:bookmark-end text:name="Z_044EB2D4409B4C57B99248D7CF2F6F6F"/><text:bookmark-end text:name="S_044EB2D4409B4C57B99248D7CF2F6F6F"/><text:bookmark-end text:name="E_044EB2D4409B4C57B99248D7CF2F6F6F"/></text:p>
      <text:p text:style-name="P1156"><text:span text:style-name="T1157"><text:s/></text:span><text:span text:style-name="T1158">PS: READ TWICE念兩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HNTimes-Roman" svg:font-family="HNTimes-Roman" style:font-family-generic="roman" svg:panose-1="0 0 0 0 0 0 0 0 0 0"/>
    <style:font-face style:name="Batang" svg:font-family="Batang" style:font-family-generic="roman" style:font-pitch="variable" svg:panose-1="2 3 6 0 0 1 1 1 1 1"/>
    <style:font-face style:name="Wingdings" style:font-charset="x-symbol" svg:font-family="Wingdings" style:font-family-generic="system" style:font-pitch="variable" svg:panose-1="5 0 0 0 0 0 0 0 0 0"/>
    <style:font-face style:name="PT Sans" svg:font-family="PT San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testTypeHeader" style:display-name="testTypeHeader" style:family="paragraph" style:parent-style-name="標題1" style:next-style-name="內文" style:auto-update="true" style:default-outline-level="1">
      <style:paragraph-properties fo:keep-with-next="auto" style:snap-to-layout-grid="false" fo:margin-top="0.125in" fo:margin-bottom="0.125in" style:line-height-at-least="0.25in"/>
      <style:text-properties style:font-name="Arial" style:font-name-asian="標楷體" style:font-name-complex="Times New Roman" fo:font-size="12pt" style:font-size-asian="12pt"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A9_對話" style:display-name="A9_對話" style:family="paragraph" style:parent-style-name="內文">
      <style:paragraph-properties fo:line-height="0.3333in" fo:margin-left="1.25in" fo:text-indent="-1.25in">
        <style:tab-stops>
          <style:tab-stop style:type="right" style:position="-0.0833in"/>
        </style:tab-stops>
      </style:paragraph-properties>
      <style:text-properties style:font-name="Times New Roman" style:font-name-asian="新細明體" style:font-name-complex="HNTimes-Roman" style:letter-kerning="false" fo:font-size="14pt" style:font-size-asian="14pt" style:font-size-complex="15pt" fo:hyphenate="false"/>
    </style:style>
    <style:style style:name="A4_小標小節名" style:display-name="A4_小標(小節名)" style:family="paragraph" style:parent-style-name="內文">
      <style:paragraph-properties fo:margin-top="0.125in" fo:margin-bottom="0.0625in" fo:line-height="0.3333in"/>
      <style:text-properties style:font-name="Times New Roman" style:font-name-asian="標楷體" style:font-name-complex="Times New Roman" fo:font-weight="bold" style:font-weight-asian="bold" style:font-weight-complex="bold" fo:color="#000080" fo:font-size="16pt" style:font-size-asian="16pt" style:font-size-complex="12pt"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國中題目字元" style:display-name="國中題目 字元" style:family="text">
      <style:text-properties style:font-name="Times New Roman" style:font-name-asian="新細明體" style:font-name-complex="Times New Roman" style:letter-kerning="false" style:font-size-complex="12pt"/>
    </style:style>
    <style:style style:name="國中答案" style:display-name="國中答案" style:family="paragraph" style:parent-style-name="內文">
      <style:paragraph-properties style:snap-to-layout-grid="false"/>
      <style:text-properties style:font-name="Times New Roman" style:font-name-asian="新細明體" style:font-name-complex="Times New Roman" fo:color="#0000FF" style:letter-kerning="false" style:font-size-complex="12pt" fo:hyphenate="false"/>
    </style:style>
    <style:style style:name="國中答案字元" style:display-name="國中答案 字元" style:family="text">
      <style:text-properties style:font-name="Times New Roman" style:font-name-asian="新細明體" style:font-name-complex="Times New Roman" fo:color="#0000FF" style:letter-kerning="false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noSerialize" style:display-name="noSerialize" style:family="paragraph" style:parent-style-name="內文" style:auto-update="true" style:list-style-name="LFO20">
      <style:paragraph-properties style:snap-to-layout-grid="false" style:line-height-at-least="0.1666in" fo:margin-left="0.0694in">
        <style:tab-stops/>
      </style:paragraph-properties>
      <style:text-properties style:font-name="Times New Roman" style:font-name-asian="標楷體" style:font-name-complex="Arial" style:font-weight-complex="bold" style:letter-kerning="false" style:language-asian="ru" style:country-asian="RU" fo:hyphenate="false"/>
    </style:style>
    <style:style style:name="fz-s" style:display-name="fz-s" style:family="text" style:parent-style-name="預設段落字型"/>
    <style:style style:name="無間距" style:display-name="無間距" style:family="paragraph">
      <style:paragraph-properties fo:widows="0" fo:orphans="0"/>
      <style:text-properties fo:hyphenate="false"/>
    </style:style>
    <style:style style:name="強調斜體" style:display-name="強調斜體" style:family="text" style:parent-style-name="預設段落字型">
      <style:text-properties fo:font-weight="normal" style:font-weight-asian="normal" style:font-weight-complex="normal" fo:font-style="normal" style:font-style-asian="normal" style:font-style-complex="normal" fo:color="#DD4B39"/>
    </style:style>
    <style:style style:name="st1" style:display-name="st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6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7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8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0LVL1" style:family="text">
      <style:text-properties fo:font-size="12pt" style:font-size-asian="12pt"/>
    </style:style>
    <style:style style:name="WW_CharLFO1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3LVL1" style:family="text">
      <style:text-properties style:font-name-asian="Batang"/>
    </style:style>
    <style:style style:name="WW_CharLFO1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6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text:list-style style:name="LFO20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fo:text-align="end" text:space-before="0.0708in" text:min-label-width="0in" text:list-level-position-and-space-mode="label-alignment">
          <style:list-level-label-alignment text:label-followed-by="space" fo:margin-left="0.0708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21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22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23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24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25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26LVL1" style:family="text">
      <style:text-properties style:font-name="Wingdings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27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28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29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30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31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32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33LVL1" style:family="text">
      <style:text-properties style:font-name="Wingdings"/>
    </style:style>
    <style:style style:name="WW_CharLFO33LVL2" style:family="text">
      <style:text-properties style:font-name="Wingdings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Wingdings"/>
    </style:style>
    <style:style style:name="WW_CharLFO33LVL5" style:family="text">
      <style:text-properties style:font-name="Wingdings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Wingdings"/>
    </style:style>
    <style:style style:name="WW_CharLFO33LVL8" style:family="text">
      <style:text-properties style:font-name="Wingdings"/>
    </style:style>
    <style:style style:name="WW_CharLFO33LVL9" style:family="text">
      <style:text-properties style:font-name="Wingdings"/>
    </style:style>
    <style:style style:name="WW_CharLFO34LVL1" style:family="text">
      <style:text-properties style:font-name="Wingdings"/>
    </style:style>
    <style:style style:name="WW_CharLFO34LVL2" style:family="text">
      <style:text-properties style:font-name="Wingdings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Wingdings"/>
    </style:style>
    <style:style style:name="WW_CharLFO34LVL5" style:family="text">
      <style:text-properties style:font-name="Wingdings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Wingdings"/>
    </style:style>
    <style:style style:name="WW_CharLFO34LVL8" style:family="text">
      <style:text-properties style:font-name="Wingdings"/>
    </style:style>
    <style:style style:name="WW_CharLFO34LVL9" style:family="text">
      <style:text-properties style:font-name="Wingdings"/>
    </style:style>
    <style:style style:name="WW_CharLFO36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38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1972in" text:min-label-width="0.5118in" text:list-level-position-and-space-mode="label-alignment">
          <style:list-level-label-alignment text:label-followed-by="space" fo:margin-left="0.709in" fo:text-indent="-0.5118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0">
      <text:list-level-style-number text:level="1" text:style-name="WW_CharLFO10LVL1" style:num-suffix=".(   )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space" fo:margin-left="0.0986in" fo:text-indent="0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fo:text-align="end" text:space-before="0.1965in" text:min-label-width="0.5118in" text:list-level-position-and-space-mode="label-alignment">
          <style:list-level-label-alignment text:label-followed-by="space" fo:margin-left="0.7083in" fo:text-indent="-0.5118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listtab" fo:margin-left="-0.1375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1958in" text:min-label-width="0.3333in" text:list-level-position-and-space-mode="label-alignment">
          <style:list-level-label-alignment text:label-followed-by="listtab" fo:margin-left="0.5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4" style:num-suffix="." style:num-format="1">
        <style:list-level-properties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7" style:num-suffix="." style:num-format="1">
        <style:list-level-properties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bullet text:level="1" text:style-name="WW_CharLFO3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6">
      <text:list-level-style-number text:level="1" text:style-name="WW_CharLFO3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8">
      <text:list-level-style-number text:level="1" text:style-name="WW_CharLFO3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054" style:parent-style-name="頁尾" style:family="paragraph">
      <style:paragraph-properties fo:text-align="center"/>
    </style:style>
    <style:style style:name="T1055" style:parent-style-name="預設段落字型" style:family="text">
      <style:text-properties style:font-name="標楷體" style:font-name-asian="標楷體"/>
    </style:style>
    <style:style style:name="T1056" style:parent-style-name="預設段落字型" style:family="text">
      <style:text-properties style:font-name="標楷體" style:font-name-asian="標楷體"/>
    </style:style>
    <style:style style:name="T1057" style:parent-style-name="預設段落字型" style:family="text">
      <style:text-properties style:font-name="標楷體" style:font-name-asian="標楷體" fo:language="zh" fo:country="TW"/>
    </style:style>
    <style:style style:name="T1058" style:parent-style-name="預設段落字型" style:family="text">
      <style:text-properties style:font-name="標楷體" style:font-name-asian="標楷體"/>
    </style:style>
    <style:style style:name="T1059" style:parent-style-name="預設段落字型" style:family="text">
      <style:text-properties style:font-name="標楷體" style:font-name-asian="標楷體"/>
    </style:style>
    <style:style style:name="T1060" style:parent-style-name="預設段落字型" style:family="text">
      <style:text-properties style:font-name="標楷體" style:font-name-asian="標楷體"/>
    </style:style>
    <style:style style:name="T1061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  <style:master-page style:name="MP1" style:page-layout-name="PL1">
      <style:footer>
        <text:p text:style-name="P1054"><text:span text:style-name="T1055">【</text:span><text:span text:style-name="T1056">第</text:span><text:span text:style-name="T1057"><text:page-number text:fixed="false">1</text:page-number></text:span><text:span text:style-name="T1058">頁，共</text:span><text:span text:style-name="T1059">4</text:span><text:span text:style-name="T1060">頁</text:span><text:span text:style-name="T1061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7:33:00Z</meta:creation-date>
    <dc:date>2026-02-04T07:33:00Z</dc:date>
    <meta:print-date>2017-09-15T06:52:00Z</meta:print-date>
    <meta:template xlink:href="Normal" xlink:type="simple"/>
    <meta:editing-cycles>2</meta:editing-cycles>
    <meta:editing-duration>PT0S</meta:editing-duration>
    <meta:document-statistic meta:page-count="6" meta:paragraph-count="18" meta:word-count="1355" meta:character-count="9067" meta:row-count="64" meta:non-whitespace-character-count="7730"/>
  </office:meta>
</office:document-meta>
</file>