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hdphoto1.wdp" manifest:media-type=""/>
  <manifest:file-entry manifest:full-path="media/image2.jpeg" manifest:media-type="image/jpeg"/>
  <manifest:file-entry manifest:full-path="media/hdphoto2.wdp" manifest:media-type=""/>
  <manifest:file-entry manifest:full-path="media/image3.jpeg" manifest:media-type="image/jpeg"/>
  <manifest:file-entry manifest:full-path="media/hdphoto3.wdp" manifest:media-type=""/>
  <manifest:file-entry manifest:full-path="media/image4.jpeg" manifest:media-type="image/jpeg"/>
  <manifest:file-entry manifest:full-path="media/hdphoto4.wdp" manifest:media-type=""/>
  <manifest:file-entry manifest:full-path="media/image5.jpeg" manifest:media-type="image/jpeg"/>
  <manifest:file-entry manifest:full-path="media/hdphoto5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A" style:num-letter-sync="true">
        <style:list-level-properties text:space-before="0.2395in" text:min-label-width="0.2708in" text:list-level-position-and-space-mode="label-alignment">
          <style:list-level-label-alignment text:label-followed-by="listtab" fo:margin-left="0.51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729in" text:min-label-width="0.3333in" text:list-level-position-and-space-mode="label-alignment">
          <style:list-level-label-alignment text:label-followed-by="listtab" fo:margin-left="0.9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4" style:num-suffix="." style:num-format="1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7" style:num-suffix="." style:num-format="1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3888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3888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無間距" style:family="paragraph">
      <style:paragraph-properties style:line-height-at-least="0.2777in"/>
      <style:text-properties fo:font-weight="bold" style:font-weight-asian="bold"/>
    </style:style>
    <style:style style:name="P16" style:parent-style-name="無間距" style:family="paragraph">
      <style:paragraph-properties style:line-height-at-least="0.2777in"/>
    </style:style>
    <style:style style:name="T17" style:parent-style-name="預設段落字型" style:family="text">
      <style:text-properties style:font-name="Times New Roman" style:font-name-complex="Times New Roman" fo:font-weight="bold" style:font-weight-asian="bold"/>
    </style:style>
    <style:style style:name="T18" style:parent-style-name="預設段落字型" style:family="text">
      <style:text-properties fo:font-weight="bold" style:font-weight-asian="bold"/>
    </style:style>
    <style:style style:name="T19" style:parent-style-name="預設段落字型" style:family="text">
      <style:text-properties fo:font-weight="bold" style:font-weight-asian="bold"/>
    </style:style>
    <style:style style:name="T20" style:parent-style-name="預設段落字型" style:family="text">
      <style:text-properties fo:font-weight="bold" style:font-weight-asian="bold"/>
    </style:style>
    <style:style style:name="T21" style:parent-style-name="預設段落字型" style:family="text">
      <style:text-properties fo:font-weight="bold" style:font-weight-asian="bold"/>
    </style:style>
    <style:style style:name="T22" style:parent-style-name="預設段落字型" style:family="text">
      <style:text-properties fo:font-weight="bold" style:font-weight-asian="bold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P28" style:parent-style-name="清單段落" style:list-style-name="LFO3" style:family="paragraph">
      <style:paragraph-properties fo:line-height="0.1666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S1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29" style:parent-style-name="內文" style:family="paragraph">
      <style:paragraph-properties fo:margin-left="0.2951in">
        <style:tab-stops/>
      </style:paragraph-properties>
    </style:style>
    <style:style style:name="T3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S2" style:family="section">
      <style:section-properties fo:margin-left="0in" fo:margin-right="0in" style:writing-mode="lr-tb"/>
    </style:style>
    <style:style style:name="P33" style:parent-style-name="清單段落" style:list-style-name="LFO3" style:family="paragraph">
      <style:paragraph-properties fo:line-height="0.1666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S3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34" style:parent-style-name="清單段落" style:family="paragraph">
      <style:paragraph-properties fo:margin-left="0.2951in">
        <style:tab-stops/>
      </style:paragraph-properties>
    </style:style>
    <style:style style:name="T3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36" style:parent-style-name="清單段落" style:family="paragraph">
      <style:paragraph-properties fo:margin-left="0in">
        <style:tab-stops/>
      </style:paragraph-properties>
    </style:style>
    <style:style style:name="T3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38" style:parent-style-name="清單段落" style:family="paragraph">
      <style:paragraph-properties fo:margin-left="0in">
        <style:tab-stops/>
      </style:paragraph-properties>
    </style:style>
    <style:style style:name="T3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S4" style:family="section">
      <style:section-properties fo:margin-left="0in" fo:margin-right="0in" style:writing-mode="lr-tb"/>
    </style:style>
    <style:style style:name="P40" style:parent-style-name="清單段落" style:list-style-name="LFO3" style:family="paragraph">
      <style:paragraph-properties fo:line-height="0.1666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S5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41" style:parent-style-name="內文" style:family="paragraph">
      <style:paragraph-properties fo:margin-left="0.1965in">
        <style:tab-stops/>
      </style:paragraph-properties>
    </style:style>
    <style:style style:name="T4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4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S6" style:family="section">
      <style:section-properties fo:margin-left="0in" fo:margin-right="0in" style:writing-mode="lr-tb"/>
    </style:style>
    <style:style style:name="P45" style:parent-style-name="清單段落" style:list-style-name="LFO3" style:family="paragraph">
      <style:paragraph-properties fo:line-height="0.1666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S7" style:family="section">
      <style:section-properties fo:margin-left="0in" fo:margin-right="0in" style:writing-mode="lr-tb">
        <style:columns fo:column-count="3" fo:column-gap="0.2951in"/>
      </style:section-properties>
    </style:style>
    <style:style style:name="P46" style:parent-style-name="清單段落" style:family="paragraph">
      <style:paragraph-properties fo:margin-left="0.3333in">
        <style:tab-stops/>
      </style:paragraph-properties>
    </style:style>
    <style:style style:name="T4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48" style:parent-style-name="清單段落" style:family="paragraph">
      <style:paragraph-properties fo:margin-left="0.3333in">
        <style:tab-stops/>
      </style:paragraph-properties>
    </style:style>
    <style:style style:name="T4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50" style:parent-style-name="清單段落" style:family="paragraph">
      <style:paragraph-properties fo:margin-left="0.3333in">
        <style:tab-stops/>
      </style:paragraph-properties>
    </style:style>
    <style:style style:name="T5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S8" style:family="section">
      <style:section-properties fo:margin-left="0in" fo:margin-right="0in" style:writing-mode="lr-tb"/>
    </style:style>
    <style:style style:name="P52" style:parent-style-name="無間距" style:family="paragraph">
      <style:paragraph-properties style:line-height-at-least="0.2777in"/>
    </style:style>
    <style:style style:name="T53" style:parent-style-name="預設段落字型" style:family="text">
      <style:text-properties style:font-name="Times New Roman" style:font-name-complex="Times New Roman" fo:font-weight="bold" style:font-weight-asian="bold"/>
    </style:style>
    <style:style style:name="T54" style:parent-style-name="預設段落字型" style:family="text">
      <style:text-properties fo:font-weight="bold" style:font-weight-asian="bold"/>
    </style:style>
    <style:style style:name="T55" style:parent-style-name="預設段落字型" style:family="text">
      <style:text-properties fo:font-weight="bold" style:font-weight-asian="bold"/>
    </style:style>
    <style:style style:name="T56" style:parent-style-name="預設段落字型" style:family="text">
      <style:text-properties fo:font-weight="bold" style:font-weight-asian="bold"/>
    </style:style>
    <style:style style:name="P57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58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59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60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61" style:parent-style-name="清單段落" style:list-style-name="LFO3" style:family="paragraph">
      <style:paragraph-properties style:line-height-at-least="0.2777in" fo:margin-left="0.3347in" fo:text-indent="-0.3347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2" style:parent-style-name="清單段落" style:list-style-name="LFO3" style:family="paragraph">
      <style:paragraph-properties style:line-height-at-least="0.2777in" fo:margin-left="0.3347in" fo:text-indent="-0.3347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3" style:parent-style-name="內文" style:family="paragraph">
      <style:paragraph-properties style:line-height-at-least="0.2777in"/>
    </style:style>
    <style:style style:name="T64" style:parent-style-name="預設段落字型" style:family="text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T65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6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P69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70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71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72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73" style:parent-style-name="清單段落" style:list-style-name="LFO3" style:family="paragraph">
      <style:paragraph-properties fo:text-align="justify" style:line-height-at-least="0.2777in" fo:margin-left="0.3347in" fo:text-indent="-0.3347in">
        <style:tab-stops/>
      </style:paragraph-properties>
      <style:text-properties style:font-name="Times New Roman" style:font-name-complex="Times New Roman" style:font-size-complex="12pt"/>
    </style:style>
    <style:style style:name="P74" style:parent-style-name="無間距" style:family="paragraph">
      <style:paragraph-properties fo:margin-top="0.05in" fo:margin-bottom="0.05in" style:line-height-at-least="0.2777in"/>
      <style:text-properties fo:font-weight="bold" style:font-weight-asian="bold"/>
    </style:style>
    <style:style style:name="P75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7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7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7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79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87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8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89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96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9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9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0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08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0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18" style:parent-style-name="清單段落" style:list-style-name="LFO3" style:family="paragraph">
      <style:paragraph-properties fo:text-align="justify" style:line-height-at-least="0.2777in" fo:margin-left="0.3333in">
        <style:tab-stops/>
      </style:paragraph-properties>
    </style:style>
    <style:style style:name="T11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2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30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3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3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4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50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5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52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54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55" style:parent-style-name="預設段落字型" style:family="text">
      <style:text-properties style:font-size-complex="12pt"/>
    </style:style>
    <style:style style:name="T156" style:parent-style-name="預設段落字型" style:family="text">
      <style:text-properties style:font-size-complex="12pt"/>
    </style:style>
    <style:style style:name="P157" style:parent-style-name="內文" style:family="paragraph">
      <style:paragraph-properties style:line-height-at-least="0.2777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158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59" style:parent-style-name="預設段落字型" style:family="text">
      <style:text-properties style:font-size-complex="12pt"/>
    </style:style>
    <style:style style:name="T160" style:parent-style-name="預設段落字型" style:family="text">
      <style:text-properties style:font-size-complex="12pt"/>
    </style:style>
    <style:style style:name="P161" style:parent-style-name="內文" style:family="paragraph">
      <style:paragraph-properties style:line-height-at-least="0.2777in" fo:text-indent="0.3333in"/>
      <style:text-properties style:font-name="Times New Roman" style:font-name-asian="微軟正黑體" style:font-name-complex="Times New Roman" style:font-size-complex="12pt"/>
    </style:style>
    <style:style style:name="P16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63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6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79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8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2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8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198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19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20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2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2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2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3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3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3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4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48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4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6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6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6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75" style:parent-style-name="清單段落" style:list-style-name="LFO3" style:family="paragraph">
      <style:paragraph-properties style:line-height-at-least="0.2777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276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7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7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292" style:parent-style-name="清單段落" style:list-style-name="LFO3" style:family="paragraph">
      <style:paragraph-properties style:line-height-at-least="0.2777in" fo:margin-left="0.3333in">
        <style:tab-stops/>
      </style:paragraph-properties>
    </style:style>
    <style:style style:name="T29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6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310" style:parent-style-name="無間距" style:family="paragraph">
      <style:paragraph-properties fo:margin-top="0.05in" fo:margin-bottom="0.05in" style:line-height-at-least="0.2777in"/>
      <style:text-properties fo:font-weight="bold" style:font-weight-asian="bold"/>
    </style:style>
    <style:style style:name="P311" style:parent-style-name="內文" style:family="paragraph">
      <style:paragraph-properties style:line-height-at-least="0.2777in"/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S9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TableColumn313" style:family="table-column">
      <style:table-column-properties style:column-width="4.0187in"/>
    </style:style>
    <style:style style:name="Table312" style:family="table">
      <style:table-properties style:width="4.0187in" fo:margin-left="0.2951in" table:align="lef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閱讀內文" style:family="paragraph">
      <style:paragraph-properties fo:line-height="100%" fo:margin-left="0.0986in" fo:margin-right="0in" fo:text-indent="0in">
        <style:tab-stops/>
      </style:paragraph-properties>
    </style:style>
    <style:style style:name="P317" style:parent-style-name="閱讀內文" style:family="paragraph">
      <style:paragraph-properties fo:text-align="justify" fo:line-height="100%" fo:margin-left="0.0986in" fo:margin-right="0.0784in" fo:text-indent="0in">
        <style:tab-stops/>
      </style:paragraph-properties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-asian="標楷體"/>
    </style:style>
    <style:style style:name="P320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21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22" style:parent-style-name="內文" style:family="paragraph">
      <style:paragraph-properties fo:margin-left="0.2951in">
        <style:tab-stops/>
      </style:paragraph-properties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TableColumn324" style:family="table-column">
      <style:table-column-properties style:column-width="4.0187in"/>
    </style:style>
    <style:style style:name="Table323" style:family="table">
      <style:table-properties style:width="4.0187in" fo:margin-left="0.2951in" table:align="lef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P328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P329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T330" style:parent-style-name="預設段落字型" style:family="text">
      <style:text-properties style:font-name-asian="MS Mincho"/>
    </style:style>
    <style:style style:name="P331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T332" style:parent-style-name="預設段落字型" style:family="text">
      <style:text-properties style:font-name-asian="MS Mincho"/>
    </style:style>
    <style:style style:name="P333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34" style:parent-style-name="內文" style:family="paragraph">
      <style:paragraph-properties fo:margin-left="0.2951in">
        <style:tab-stops/>
      </style:paragraph-properties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S10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TableColumn336" style:family="table-column">
      <style:table-column-properties style:column-width="4.0187in"/>
    </style:style>
    <style:style style:name="Table335" style:family="table">
      <style:table-properties style:width="4.0187in" fo:margin-left="0.2951in" table:align="left"/>
    </style:style>
    <style:style style:name="TableRow337" style:family="table-row">
      <style:table-row-properties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閱讀內文" style:family="paragraph">
      <style:paragraph-properties fo:line-height="100%" fo:margin-left="0.0986in" fo:margin-right="0in" fo:text-indent="0in">
        <style:tab-stops/>
      </style:paragraph-properties>
    </style:style>
    <style:style style:name="P340" style:parent-style-name="閱讀內文" style:family="paragraph">
      <style:paragraph-properties fo:line-height="100%" fo:margin-left="0.0986in" fo:margin-right="0in" fo:text-indent="0in">
        <style:tab-stops/>
      </style:paragraph-properties>
    </style:style>
    <style:style style:name="P341" style:parent-style-name="閱讀內文" style:family="paragraph">
      <style:paragraph-properties fo:line-height="100%" fo:margin-left="0.0986in" fo:margin-right="0in" fo:text-indent="0in">
        <style:tab-stops/>
      </style:paragraph-properties>
    </style:style>
    <style:style style:name="P342" style:parent-style-name="內文" style:family="paragraph">
      <style:text-properties style:font-name="Times New Roman" style:font-name-complex="Times New Roman" style:font-size-complex="12pt"/>
    </style:style>
    <style:style style:name="P343" style:parent-style-name="內文" style:family="paragraph">
      <style:text-properties style:font-name="Times New Roman" style:font-name-complex="Times New Roman" style:font-size-complex="12pt"/>
    </style:style>
    <style:style style:name="P344" style:parent-style-name="內文" style:family="paragraph">
      <style:paragraph-properties fo:margin-top="0.075in" fo:margin-bottom="0.075in" fo:margin-left="0.1965in">
        <style:tab-stops/>
      </style:paragraph-properties>
    </style:style>
    <style:style style:name="T345" style:parent-style-name="預設段落字型" style:family="text">
      <style:text-properties fo:font-weight="bold" style:font-weight-asian="bold"/>
    </style:style>
    <style:style style:name="T346" style:parent-style-name="預設段落字型" style:family="text">
      <style:text-properties fo:font-weight="bold" style:font-weight-asian="bold"/>
    </style:style>
    <style:style style:name="T347" style:parent-style-name="預設段落字型" style:family="text">
      <style:text-properties fo:font-weight="bold" style:font-weight-asian="bold"/>
    </style:style>
    <style:style style:name="T348" style:parent-style-name="預設段落字型" style:family="text">
      <style:text-properties fo:font-weight="bold" style:font-weight-asian="bold"/>
    </style:style>
    <style:style style:name="T349" style:parent-style-name="預設段落字型" style:family="text">
      <style:text-properties fo:font-weight="bold" style:font-weight-asian="bold"/>
    </style:style>
    <style:style style:name="T350" style:parent-style-name="預設段落字型" style:family="text">
      <style:text-properties fo:font-weight="bold" style:font-weight-asian="bold"/>
    </style:style>
    <style:style style:name="T351" style:parent-style-name="預設段落字型" style:family="text">
      <style:text-properties fo:font-weight="bold" style:font-weight-asian="bold"/>
    </style:style>
    <style:style style:name="T352" style:parent-style-name="預設段落字型" style:family="text">
      <style:text-properties fo:font-weight="bold" style:font-weight-asian="bold"/>
    </style:style>
    <style:style style:name="TableColumn354" style:family="table-column">
      <style:table-column-properties style:column-width="4.0187in"/>
    </style:style>
    <style:style style:name="Table353" style:family="table">
      <style:table-properties style:width="4.0187in" fo:margin-left="0.2951in" table:align="left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P358" style:parent-style-name="閱讀內文" style:family="paragraph">
      <style:paragraph-properties fo:line-height="100%" fo:margin-left="0.0583in" fo:margin-right="0in" fo:text-indent="0in">
        <style:tab-stops/>
      </style:paragraph-properties>
    </style:style>
    <style:style style:name="P359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60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61" style:parent-style-name="內文" style:family="paragraph">
      <style:paragraph-properties fo:margin-left="0.2951in">
        <style:tab-stops/>
      </style:paragraph-properties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S11" style:family="section">
      <style:section-properties fo:margin-left="0in" fo:margin-right="0in" style:writing-mode="lr-tb"/>
    </style:style>
    <style:style style:name="P362" style:parent-style-name="清單段落" style:list-style-name="LFO3" style:family="paragraph">
      <style:paragraph-properties style:line-height-at-least="0.3055in" fo:margin-left="0.3333in">
        <style:tab-stops/>
      </style:paragraph-properties>
    </style:style>
    <style:style style:name="T363" style:parent-style-name="預設段落字型" style:family="text">
      <style:text-properties style:font-name="Times New Roman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6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6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372" style:parent-style-name="清單段落" style:list-style-name="LFO3" style:family="paragraph">
      <style:paragraph-properties style:line-height-at-least="0.3055in" fo:margin-left="0.3333in">
        <style:tab-stops/>
      </style:paragraph-properties>
    </style:style>
    <style:style style:name="T373" style:parent-style-name="預設段落字型" style:family="text">
      <style:text-properties style:font-name="Times New Roman" style:font-name-complex="Times New Roman" style:font-size-complex="12pt"/>
    </style:style>
    <style:style style:name="T374" style:parent-style-name="預設段落字型" style:family="text">
      <style:text-properties style:font-name="Times New Roman" style:font-name-complex="Times New Roman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Times New Roman" style:font-name-complex="Times New Roman" style:font-size-complex="12pt"/>
    </style:style>
    <style:style style:name="T37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78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7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0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1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2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4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38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386" style:parent-style-name="清單段落" style:list-style-name="LFO3" style:family="paragraph">
      <style:paragraph-properties style:line-height-at-least="0.3055in" fo:margin-left="0.3333in">
        <style:tab-stops/>
      </style:paragraph-properties>
    </style:style>
    <style:style style:name="T387" style:parent-style-name="預設段落字型" style:family="text">
      <style:text-properties style:font-name="Times New Roman" style:font-name-complex="Times New Roman" style:font-size-complex="12pt"/>
    </style:style>
    <style:style style:name="T388" style:parent-style-name="預設段落字型" style:family="text">
      <style:text-properties style:font-name-asian="新細明體"/>
    </style:style>
    <style:style style:name="T389" style:parent-style-name="預設段落字型" style:family="text">
      <style:text-properties style:font-name="Times New Roman" style:font-name-complex="Times New Roman" style:font-size-complex="12pt"/>
    </style:style>
    <style:style style:name="P390" style:parent-style-name="清單段落" style:family="paragraph">
      <style:paragraph-properties style:line-height-at-least="0.3055in"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391" style:parent-style-name="內文" style:family="paragraph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392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393" style:parent-style-name="預設段落字型" style:family="text">
      <style:text-properties style:font-name-asian="新細明體" fo:color="#000000"/>
    </style:style>
    <style:style style:name="P394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395" style:parent-style-name="預設段落字型" style:family="text">
      <style:text-properties style:font-name-asian="新細明體" fo:color="#000000"/>
    </style:style>
    <style:style style:name="T396" style:parent-style-name="預設段落字型" style:family="text">
      <style:text-properties style:font-name-asian="新細明體" fo:color="#000000"/>
    </style:style>
    <style:style style:name="T397" style:parent-style-name="預設段落字型" style:family="text">
      <style:text-properties style:font-name-asian="新細明體"/>
    </style:style>
    <style:style style:name="T398" style:parent-style-name="預設段落字型" style:family="text">
      <style:text-properties style:font-name-asian="新細明體"/>
    </style:style>
    <style:style style:name="T399" style:parent-style-name="預設段落字型" style:family="text">
      <style:text-properties style:font-name-asian="新細明體"/>
    </style:style>
    <style:style style:name="P400" style:parent-style-name="內文0" style:family="paragraph">
      <style:paragraph-properties style:line-height-at-least="0.3055in" fo:margin-left="0.75in" fo:text-indent="-0.5534in">
        <style:tab-stops>
          <style:tab-stop style:type="right" style:position="-0.2444in"/>
          <style:tab-stop style:type="left" style:position="-0.1958in"/>
        </style:tab-stops>
      </style:paragraph-properties>
    </style:style>
    <style:style style:name="T401" style:parent-style-name="預設段落字型" style:family="text">
      <style:text-properties style:font-name-asian="新細明體"/>
    </style:style>
    <style:style style:name="T402" style:parent-style-name="預設段落字型" style:family="text">
      <style:text-properties style:font-name-asian="新細明體" fo:color="#000000"/>
    </style:style>
    <style:style style:name="P403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404" style:parent-style-name="預設段落字型" style:family="text">
      <style:text-properties style:font-name-asian="新細明體"/>
    </style:style>
    <style:style style:name="T405" style:parent-style-name="預設段落字型" style:family="text">
      <style:text-properties style:font-name-asian="新細明體" fo:color="#000000"/>
    </style:style>
    <style:style style:name="T406" style:parent-style-name="預設段落字型" style:family="text">
      <style:text-properties style:font-name-asian="新細明體" fo:color="#000000"/>
    </style:style>
    <style:style style:name="T407" style:parent-style-name="預設段落字型" style:family="text">
      <style:text-properties style:font-name-asian="新細明體" fo:color="#000000"/>
    </style:style>
    <style:style style:name="T408" style:parent-style-name="預設段落字型" style:family="text">
      <style:text-properties style:font-name-asian="新細明體" fo:color="#000000"/>
    </style:style>
    <style:style style:name="T409" style:parent-style-name="預設段落字型" style:family="text">
      <style:text-properties style:font-name-asian="新細明體" fo:color="#000000"/>
    </style:style>
    <style:style style:name="T410" style:parent-style-name="預設段落字型" style:family="text">
      <style:text-properties style:font-name-asian="新細明體"/>
    </style:style>
    <style:style style:name="P411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412" style:parent-style-name="預設段落字型" style:family="text">
      <style:text-properties style:font-name-asian="新細明體"/>
    </style:style>
    <style:style style:name="P413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414" style:parent-style-name="預設段落字型" style:family="text">
      <style:text-properties style:font-name-asian="新細明體"/>
    </style:style>
    <style:style style:name="T415" style:parent-style-name="預設段落字型" style:family="text">
      <style:text-properties style:font-name-asian="新細明體" fo:color="#000000"/>
    </style:style>
    <style:style style:name="T416" style:parent-style-name="預設段落字型" style:family="text">
      <style:text-properties style:font-name-asian="新細明體"/>
    </style:style>
    <style:style style:name="P417" style:parent-style-name="內文0" style:family="paragraph">
      <style:paragraph-properties style:line-height-at-least="0.3055in" fo:margin-left="0.1965in">
        <style:tab-stops>
          <style:tab-stop style:type="right" style:position="0.309in"/>
          <style:tab-stop style:type="left" style:position="0.3576in"/>
        </style:tab-stops>
      </style:paragraph-properties>
    </style:style>
    <style:style style:name="T418" style:parent-style-name="預設段落字型" style:family="text">
      <style:text-properties style:font-name-asian="新細明體"/>
    </style:style>
    <style:style style:name="T419" style:parent-style-name="預設段落字型" style:family="text">
      <style:text-properties style:font-name-asian="新細明體"/>
    </style:style>
    <style:style style:name="T420" style:parent-style-name="預設段落字型" style:family="text">
      <style:text-properties style:font-name-asian="新細明體"/>
    </style:style>
    <style:style style:name="T421" style:parent-style-name="預設段落字型" style:family="text">
      <style:text-properties style:font-name-asian="新細明體"/>
    </style:style>
    <style:style style:name="T422" style:parent-style-name="預設段落字型" style:family="text">
      <style:text-properties style:font-name-asian="新細明體"/>
    </style:style>
    <style:style style:name="P423" style:parent-style-name="內文0" style:family="paragraph">
      <style:paragraph-properties style:line-height-at-least="0.3055in" fo:margin-left="0.75in" fo:text-indent="-0.5534in">
        <style:tab-stops>
          <style:tab-stop style:type="right" style:position="-0.2444in"/>
          <style:tab-stop style:type="left" style:position="-0.1958in"/>
        </style:tab-stops>
      </style:paragraph-properties>
    </style:style>
    <style:style style:name="T424" style:parent-style-name="預設段落字型" style:family="text">
      <style:text-properties style:font-name-asian="新細明體" fo:color="#000000"/>
    </style:style>
    <style:style style:name="T425" style:parent-style-name="預設段落字型" style:family="text">
      <style:text-properties style:font-name-asian="新細明體"/>
    </style:style>
    <style:style style:name="T426" style:parent-style-name="預設段落字型" style:family="text">
      <style:text-properties style:font-name-asian="新細明體"/>
    </style:style>
    <style:style style:name="T427" style:parent-style-name="預設段落字型" style:family="text">
      <style:text-properties style:font-name-asian="新細明體"/>
    </style:style>
    <style:style style:name="P428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429" style:parent-style-name="選擇題" style:list-style-name="LFO3" style:family="paragraph">
      <style:paragraph-properties style:line-height-at-least="0.3055in" fo:text-indent="-0.3333in"/>
    </style:style>
    <style:style style:name="T430" style:parent-style-name="預設段落字型" style:family="text">
      <style:text-properties style:font-name-asian="新細明體" style:letter-kerning="true"/>
    </style:style>
    <style:style style:name="T431" style:parent-style-name="預設段落字型" style:family="text">
      <style:text-properties style:font-name-asian="新細明體" fo:color="#000000"/>
    </style:style>
    <style:style style:name="T432" style:parent-style-name="預設段落字型" style:family="text">
      <style:text-properties style:font-name-asian="新細明體" style:letter-kerning="true"/>
    </style:style>
    <style:style style:name="T433" style:parent-style-name="預設段落字型" style:family="text">
      <style:text-properties style:font-name-asian="微軟正黑體"/>
    </style:style>
    <style:style style:name="T434" style:parent-style-name="預設段落字型" style:family="text">
      <style:text-properties style:font-name-asian="新細明體"/>
    </style:style>
    <style:style style:name="P435" style:parent-style-name="選擇題" style:list-style-name="LFO3" style:family="paragraph">
      <style:paragraph-properties style:line-height-at-least="0.3055in" fo:text-indent="-0.3333in"/>
    </style:style>
    <style:style style:name="T436" style:parent-style-name="預設段落字型" style:family="text">
      <style:text-properties style:font-name-asian="新細明體"/>
    </style:style>
    <style:style style:name="T437" style:parent-style-name="預設段落字型" style:family="text">
      <style:text-properties style:font-name-asian="微軟正黑體"/>
    </style:style>
    <style:style style:name="T438" style:parent-style-name="預設段落字型" style:family="text">
      <style:text-properties style:font-name-asian="新細明體"/>
    </style:style>
    <style:style style:name="T439" style:parent-style-name="預設段落字型" style:family="text">
      <style:text-properties style:font-name-asian="微軟正黑體"/>
    </style:style>
    <style:style style:name="T440" style:parent-style-name="預設段落字型" style:family="text">
      <style:text-properties style:font-name-asian="新細明體"/>
    </style:style>
    <style:style style:name="T441" style:parent-style-name="預設段落字型" style:family="text">
      <style:text-properties style:font-name-asian="微軟正黑體"/>
    </style:style>
    <style:style style:name="T442" style:parent-style-name="預設段落字型" style:family="text">
      <style:text-properties style:font-name-asian="新細明體"/>
    </style:style>
    <style:style style:name="T443" style:parent-style-name="預設段落字型" style:family="text">
      <style:text-properties style:font-name-asian="微軟正黑體"/>
    </style:style>
    <style:style style:name="T444" style:parent-style-name="預設段落字型" style:family="text">
      <style:text-properties style:font-name-asian="新細明體"/>
    </style:style>
    <style:style style:name="P445" style:parent-style-name="選擇題" style:list-style-name="LFO3" style:family="paragraph">
      <style:paragraph-properties style:line-height-at-least="0.3055in" fo:text-indent="-0.3333in"/>
    </style:style>
    <style:style style:name="T446" style:parent-style-name="預設段落字型" style:family="text">
      <style:text-properties style:font-name-asian="新細明體"/>
    </style:style>
    <style:style style:name="T447" style:parent-style-name="預設段落字型" style:family="text">
      <style:text-properties style:font-name-asian="新細明體"/>
    </style:style>
    <style:style style:name="T448" style:parent-style-name="預設段落字型" style:family="text">
      <style:text-properties style:font-name-asian="新細明體"/>
    </style:style>
    <style:style style:name="T449" style:parent-style-name="預設段落字型" style:family="text">
      <style:text-properties style:font-name-asian="微軟正黑體"/>
    </style:style>
    <style:style style:name="T450" style:parent-style-name="預設段落字型" style:family="text">
      <style:text-properties style:font-name-asian="新細明體"/>
    </style:style>
    <style:style style:name="T451" style:parent-style-name="預設段落字型" style:family="text">
      <style:text-properties style:font-name-asian="微軟正黑體"/>
    </style:style>
    <style:style style:name="T452" style:parent-style-name="預設段落字型" style:family="text">
      <style:text-properties style:font-name-asian="新細明體"/>
    </style:style>
    <style:style style:name="T453" style:parent-style-name="預設段落字型" style:family="text">
      <style:text-properties style:font-name-asian="微軟正黑體"/>
    </style:style>
    <style:style style:name="T454" style:parent-style-name="預設段落字型" style:family="text">
      <style:text-properties style:font-name-asian="新細明體"/>
    </style:style>
    <style:style style:name="T455" style:parent-style-name="預設段落字型" style:family="text">
      <style:text-properties style:font-name-asian="微軟正黑體"/>
    </style:style>
    <style:style style:name="T456" style:parent-style-name="預設段落字型" style:family="text">
      <style:text-properties style:font-name-asian="新細明體"/>
    </style:style>
    <style:style style:name="T457" style:parent-style-name="預設段落字型" style:family="text">
      <style:text-properties style:font-name-asian="新細明體"/>
    </style:style>
    <style:style style:name="T458" style:parent-style-name="預設段落字型" style:family="text">
      <style:text-properties style:font-name-asian="新細明體"/>
    </style:style>
    <style:style style:name="P459" style:parent-style-name="選擇題" style:family="paragraph">
      <style:paragraph-properties fo:line-height="0.2222in" fo:margin-left="0.3333in" fo:text-indent="0in">
        <style:tab-stops>
          <style:tab-stop style:type="right" style:position="0.4152in"/>
          <style:tab-stop style:type="left" style:position="1.3583in"/>
          <style:tab-stop style:type="left" style:position="2.3013in"/>
          <style:tab-stop style:type="left" style:position="3.2444in"/>
          <style:tab-stop style:type="right" style:position="4.1743in"/>
        </style:tab-stops>
      </style:paragraph-properties>
      <style:text-properties style:font-name-asian="新細明體"/>
    </style:style>
    <style:style style:name="P460" style:parent-style-name="選擇題" style:family="paragraph">
      <style:paragraph-properties fo:line-height="0.2222in" fo:margin-left="0in" fo:text-indent="0in">
        <style:tab-stops>
          <style:tab-stop style:type="right" style:position="0.7486in"/>
          <style:tab-stop style:type="left" style:position="1.6916in"/>
          <style:tab-stop style:type="left" style:position="2.6347in"/>
          <style:tab-stop style:type="left" style:position="3.5777in"/>
          <style:tab-stop style:type="right" style:position="4.5076in"/>
        </style:tab-stops>
      </style:paragraph-properties>
      <style:text-properties style:font-name-asian="新細明體" fo:font-weight="bold" style:font-weight-asian="bold"/>
    </style:style>
    <style:style style:name="P461" style:parent-style-name="選擇題" style:family="paragraph">
      <style:paragraph-properties fo:margin-top="0.1666in" fo:margin-left="1.4763in" fo:text-indent="0in">
        <style:tab-stops>
          <style:tab-stop style:type="right" style:position="-0.7277in"/>
          <style:tab-stop style:type="left" style:position="0.2152in"/>
          <style:tab-stop style:type="left" style:position="1.1583in"/>
          <style:tab-stop style:type="left" style:position="2.1013in"/>
          <style:tab-stop style:type="right" style:position="3.0312in"/>
        </style:tab-stops>
      </style:paragraph-properties>
    </style:style>
    <style:style style:name="T462" style:parent-style-name="預設段落字型" style:family="text">
      <style:text-properties style:font-name-asian="新細明體"/>
    </style:style>
    <style:style style:name="P463" style:parent-style-name="選擇題" style:family="paragraph">
      <style:paragraph-properties fo:margin-top="0.1666in" fo:margin-left="0in" fo:text-indent="0in">
        <style:tab-stops>
          <style:tab-stop style:type="right" style:position="0.7486in"/>
          <style:tab-stop style:type="left" style:position="1.6916in"/>
          <style:tab-stop style:type="left" style:position="2.6347in"/>
          <style:tab-stop style:type="left" style:position="3.5777in"/>
          <style:tab-stop style:type="right" style:position="4.5076in"/>
        </style:tab-stops>
      </style:paragraph-properties>
      <style:text-properties style:font-name-asian="新細明體"/>
    </style:style>
    <style:style style:name="P464" style:parent-style-name="選擇題" style:list-style-name="LFO3" style:family="paragraph">
      <style:paragraph-properties fo:line-height="0.2222in" fo:text-indent="-0.3333in"/>
    </style:style>
    <style:style style:name="T465" style:parent-style-name="預設段落字型" style:family="text">
      <style:text-properties style:font-name-asian="新細明體"/>
    </style:style>
    <style:style style:name="T466" style:parent-style-name="預設段落字型" style:family="text">
      <style:text-properties style:font-name-asian="微軟正黑體"/>
    </style:style>
    <style:style style:name="P467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468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469" style:parent-style-name="無間距" style:family="paragraph">
      <style:paragraph-properties style:line-height-at-least="0.3055in"/>
      <style:text-properties fo:font-weight="bold" style:font-weight-asian="bold"/>
    </style:style>
    <style:style style:name="P470" style:parent-style-name="選擇題0" style:list-style-name="LFO3" style:family="paragraph">
      <style:paragraph-properties style:line-height-at-least="0.3055in" fo:margin-left="0.3333in">
        <style:tab-stops>
          <style:tab-stop style:type="right" style:position="0.7652in"/>
          <style:tab-stop style:type="left" style:position="2.0583in"/>
          <style:tab-stop style:type="left" style:position="3.3319in"/>
          <style:tab-stop style:type="left" style:position="4.7993in"/>
          <style:tab-stop style:type="right" style:position="6.9868in"/>
        </style:tab-stops>
      </style:paragraph-properties>
    </style:style>
    <style:style style:name="P471" style:parent-style-name="選擇題0" style:list-style-name="LFO3" style:family="paragraph">
      <style:paragraph-properties style:line-height-at-least="0.3055in" fo:margin-left="0.3333in">
        <style:tab-stops>
          <style:tab-stop style:type="right" style:position="0.7652in"/>
          <style:tab-stop style:type="left" style:position="2.0583in"/>
          <style:tab-stop style:type="left" style:position="3.3319in"/>
          <style:tab-stop style:type="left" style:position="4.7993in"/>
          <style:tab-stop style:type="right" style:position="6.9868in"/>
        </style:tab-stops>
      </style:paragraph-properties>
    </style:style>
    <style:style style:name="T4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473" style:parent-style-name="選擇題0" style:family="paragraph">
      <style:paragraph-properties style:line-height-at-least="0.3055in"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P474" style:parent-style-name="選擇題0" style:family="paragraph">
      <style:paragraph-properties style:line-height-at-least="0.3055in"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  <style:text-properties fo:font-weight="bold" style:font-weight-asian="bold"/>
    </style:style>
    <style:style style:name="P475" style:parent-style-name="選擇題0" style:list-style-name="LFO3" style:family="paragraph">
      <style:paragraph-properties style:line-height-at-least="0.3055in" fo:margin-left="0.3347in" fo:text-indent="-0.3347in">
        <style:tab-stops>
          <style:tab-stop style:type="right" style:position="0.7638in"/>
          <style:tab-stop style:type="left" style:position="2.0569in"/>
          <style:tab-stop style:type="left" style:position="3.3305in"/>
          <style:tab-stop style:type="left" style:position="4.7979in"/>
          <style:tab-stop style:type="right" style:position="6.9854in"/>
        </style:tab-stops>
      </style:paragraph-properties>
    </style:style>
    <style:style style:name="P476" style:parent-style-name="選擇題0" style:list-style-name="LFO3" style:family="paragraph">
      <style:paragraph-properties style:line-height-at-least="0.3055in" fo:margin-left="0.3347in" fo:text-indent="-0.3347in">
        <style:tab-stops>
          <style:tab-stop style:type="right" style:position="0.7638in"/>
          <style:tab-stop style:type="left" style:position="2.0569in"/>
          <style:tab-stop style:type="left" style:position="3.3305in"/>
          <style:tab-stop style:type="left" style:position="4.7979in"/>
          <style:tab-stop style:type="right" style:position="6.9854in"/>
        </style:tab-stops>
      </style:paragraph-properties>
    </style:style>
    <style:style style:name="P477" style:parent-style-name="選擇題0" style:list-style-name="LFO3" style:family="paragraph">
      <style:paragraph-properties style:line-height-at-least="0.3055in" fo:margin-left="0.3347in" fo:text-indent="-0.3347in">
        <style:tab-stops>
          <style:tab-stop style:type="right" style:position="0.7638in"/>
          <style:tab-stop style:type="left" style:position="2.0569in"/>
          <style:tab-stop style:type="left" style:position="3.3305in"/>
          <style:tab-stop style:type="left" style:position="4.7979in"/>
          <style:tab-stop style:type="right" style:position="6.9854in"/>
        </style:tab-stops>
      </style:paragraph-properties>
    </style:style>
    <style:style style:name="P478" style:parent-style-name="選擇題0" style:list-style-name="LFO3" style:family="paragraph">
      <style:paragraph-properties style:line-height-at-least="0.3055in" fo:margin-left="0.3347in" fo:text-indent="-0.3347in">
        <style:tab-stops>
          <style:tab-stop style:type="right" style:position="0.7638in"/>
          <style:tab-stop style:type="left" style:position="2.0569in"/>
          <style:tab-stop style:type="left" style:position="3.3305in"/>
          <style:tab-stop style:type="left" style:position="4.7979in"/>
          <style:tab-stop style:type="right" style:position="6.9854in"/>
        </style:tab-stops>
      </style:paragraph-properties>
    </style:style>
    <style:style style:name="P479" style:parent-style-name="內文" style:family="paragraph">
      <style:paragraph-properties fo:widows="2" fo:orphans="2" fo:break-before="page"/>
    </style:style>
    <style:style style:name="S12" style:family="section">
      <style:section-properties fo:margin-left="0in" fo:margin-right="0in" style:writing-mode="lr-tb"/>
    </style:style>
    <style:style style:name="P480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481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482" style:parent-style-name="預設段落字型" style:family="text">
      <style:text-properties style:font-name="標楷體" style:font-name-asian="標楷體" fo:font-size="14pt" style:font-size-asian="14pt"/>
    </style:style>
    <style:style style:name="T4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fo:font-size="14pt" style:font-size-asian="14pt"/>
    </style:style>
    <style:style style:name="T48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font-size="14pt" style:font-size-asian="14pt"/>
    </style:style>
    <style:style style:name="T48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="標楷體" style:font-name-asian="標楷體" fo:font-size="14pt" style:font-size-asian="14pt"/>
    </style:style>
    <style:style style:name="P489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TableColumn491" style:family="table-column">
      <style:table-column-properties style:column-width="7.0798in"/>
    </style:style>
    <style:style style:name="Table490" style:family="table">
      <style:table-properties style:width="7.0798in" fo:margin-left="0in" table:align="left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495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496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00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01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02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03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TableColumn505" style:family="table-column">
      <style:table-column-properties style:column-width="7.0798in"/>
    </style:style>
    <style:style style:name="Table504" style:family="table">
      <style:table-properties style:width="7.0798in" fo:margin-left="0in" table:align="lef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text-properties style:font-name="標楷體" style:font-name-asian="標楷體" style:font-name-complex="Times New Roman"/>
    </style:style>
    <style:style style:name="P509" style:parent-style-name="內文" style:family="paragraph">
      <style:text-properties style:font-name="標楷體" style:font-name-asian="標楷體" style:font-name-complex="Times New Roman"/>
    </style:style>
    <style:style style:name="P510" style:parent-style-name="內文" style:family="paragraph">
      <style:text-properties style:font-name="標楷體" style:font-name-asian="標楷體" style:font-name-complex="Times New Roman"/>
    </style:style>
    <style:style style:name="TableRow511" style:family="table-row">
      <style:table-row-properties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 style:font-name-complex="Times New Roman"/>
    </style:style>
    <style:style style:name="P514" style:parent-style-name="內文" style:family="paragraph">
      <style:text-properties style:font-name="標楷體" style:font-name-asian="標楷體" style:font-name-complex="Times New Roman"/>
    </style:style>
    <style:style style:name="P515" style:parent-style-name="內文" style:family="paragraph">
      <style:text-properties style:font-name="標楷體" style:font-name-asian="標楷體" style:font-name-complex="Times New Roman"/>
    </style:style>
    <style:style style:name="TableRow516" style:family="table-row">
      <style:table-row-properties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text-properties style:font-name="標楷體" style:font-name-asian="標楷體" style:font-name-complex="Times New Roman"/>
    </style:style>
    <style:style style:name="P519" style:parent-style-name="內文" style:family="paragraph">
      <style:text-properties style:font-name="標楷體" style:font-name-asian="標楷體" style:font-name-complex="Times New Roman"/>
    </style:style>
    <style:style style:name="P520" style:parent-style-name="內文" style:family="paragraph">
      <style:text-properties style:font-name="標楷體" style:font-name-asian="標楷體" style:font-name-complex="Times New Roman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text-properties style:font-name="標楷體" style:font-name-asian="標楷體" style:font-name-complex="Times New Roman"/>
    </style:style>
    <style:style style:name="P524" style:parent-style-name="內文" style:family="paragraph">
      <style:text-properties style:font-name="標楷體" style:font-name-asian="標楷體" style:font-name-complex="Times New Roman"/>
    </style:style>
    <style:style style:name="P525" style:parent-style-name="內文" style:family="paragraph">
      <style:text-properties style:font-name="標楷體" style:font-name-asian="標楷體" style:font-name-complex="Times New Roman"/>
    </style:style>
    <style:style style:name="P526" style:parent-style-name="內文" style:family="paragraph">
      <style:text-properties style:font-name="標楷體" style:font-name-asian="標楷體" style:font-name-complex="Times New Roman"/>
    </style:style>
    <style:style style:name="P527" style:parent-style-name="內文" style:family="paragraph">
      <style:text-properties style:font-name="標楷體" style:font-name-asian="標楷體"/>
    </style:style>
    <style:style style:name="P528" style:parent-style-name="內文" style:family="paragraph">
      <style:text-properties style:font-name="標楷體" style:font-name-asian="標楷體"/>
    </style:style>
    <style:style style:name="P529" style:parent-style-name="內文" style:family="paragraph">
      <style:text-properties style:font-name="標楷體" style:font-name-asian="標楷體"/>
    </style:style>
    <style:style style:name="P530" style:parent-style-name="內文" style:family="paragraph">
      <style:text-properties style:font-name="標楷體" style:font-name-asian="標楷體"/>
    </style:style>
    <style:style style:name="P531" style:parent-style-name="內文" style:family="paragraph">
      <style:text-properties style:font-name="標楷體" style:font-name-asian="標楷體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text-properties style:font-name="標楷體" style:font-name-asian="標楷體"/>
    </style:style>
    <style:style style:name="P534" style:parent-style-name="內文" style:family="paragraph">
      <style:text-properties style:font-name="標楷體" style:font-name-asian="標楷體"/>
    </style:style>
    <style:style style:name="P535" style:parent-style-name="內文" style:family="paragraph">
      <style:text-properties style:font-name="標楷體" style:font-name-asian="標楷體"/>
    </style:style>
    <style:style style:name="P536" style:parent-style-name="內文" style:family="paragraph">
      <style:text-properties style:font-name="標楷體" style:font-name-asian="標楷體"/>
    </style:style>
    <style:style style:name="P537" style:parent-style-name="內文" style:family="paragraph">
      <style:text-properties style:font-name="標楷體" style:font-name-asian="標楷體"/>
    </style:style>
    <style:style style:name="P538" style:parent-style-name="內文" style:family="paragraph">
      <style:text-properties style:font-name="標楷體" style:font-name-asian="標楷體"/>
    </style:style>
    <style:style style:name="P539" style:parent-style-name="內文" style:family="paragraph">
      <style:text-properties style:font-name="標楷體" style:font-name-asian="標楷體"/>
    </style:style>
    <style:style style:name="P540" style:parent-style-name="內文" style:family="paragraph">
      <style:text-properties style:font-name="標楷體" style:font-name-asian="標楷體"/>
    </style:style>
    <style:style style:name="P541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542" style:parent-style-name="內文" style:family="paragraph">
      <style:text-properties style:font-name="標楷體" style:font-name-asian="標楷體" style:font-name-complex="Times New Roman"/>
    </style:style>
    <style:style style:name="P543" style:parent-style-name="清單段落" style:list-style-name="LFO17" style:family="paragraph">
      <style:paragraph-properties fo:margin-left="0.5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44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45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46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47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48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49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50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51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52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T553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58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60" style:parent-style-name="預設段落字型" style:family="text">
      <style:text-properties style:font-name="Times New Roman" style:font-name-asian="微軟正黑體" style:font-name-complex="Times New Roman" style:font-size-complex="12pt" style:text-underline-type="single" style:text-underline-style="solid" style:text-underline-width="auto" style:text-underline-mode="continuous"/>
    </style:style>
    <style:style style:name="P561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62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P563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T5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67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T56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6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71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T57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75" style:parent-style-name="選擇題0" style:family="paragraph">
      <style:paragraph-properties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name="T57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579" style:parent-style-name="內文" style:family="paragraph">
      <style:text-properties style:font-name="標楷體" style:font-name-asian="標楷體" style:font-name-complex="Times New Roman"/>
    </style:style>
    <style:style style:name="P580" style:parent-style-name="內文" style:family="paragraph">
      <style:paragraph-properties fo:widows="2" fo:orphans="2" fo:break-before="page"/>
    </style:style>
    <style:style style:name="P581" style:parent-style-name="頁首" style:family="paragraph">
      <style:paragraph-properties fo:text-align="center" fo:margin-right="-0.0583in">
        <style:tab-stops/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582" style:parent-style-name="頁首" style:family="paragraph">
      <style:paragraph-properties fo:text-align="center" fo:margin-right="-0.0583in">
        <style:tab-stops/>
      </style:paragraph-properties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583" style:parent-style-name="內文" style:family="paragraph">
      <style:text-properties style:font-name="Times New Roman" style:font-name-complex="Times New Roman"/>
    </style:style>
    <style:style style:name="P584" style:parent-style-name="清單段落" style:list-style-name="LFO1" style:family="paragraph">
      <style:paragraph-properties fo:margin-left="0.5in">
        <style:tab-stops/>
      </style:paragraph-properties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585" style:parent-style-name="清單段落" style:list-style-name="LFO2" style:family="paragraph">
      <style:paragraph-properties fo:margin-left="0.2708in">
        <style:tab-stops/>
      </style:paragraph-properties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P586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87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88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89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90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91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92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593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594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T597" style:parent-style-name="預設段落字型" style:family="text">
      <style:text-properties style:font-name="Times New Roman" style:font-name-asian="微軟正黑體" style:font-name-complex="Times New Roman" style:font-size-complex="12pt"/>
    </style:style>
    <style:style style:name="P598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599" style:parent-style-name="清單段落" style:list-style-name="LFO7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00" style:parent-style-name="內文" style:family="paragraph">
      <style:text-properties style:font-name="Times New Roman" style:font-name-complex="Times New Roman" style:font-size-complex="12pt"/>
    </style:style>
    <style:style style:name="P601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2" style:parent-style-name="清單段落" style:list-style-name="LFO9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03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4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5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6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7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8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09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10" style:parent-style-name="清單段落" style:list-style-name="LFO16" style:family="paragraph">
      <style:paragraph-properties fo:margin-left="0.5104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1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612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3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4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5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6" style:parent-style-name="清單段落" style:family="paragraph">
      <style:paragraph-properties fo:margin-left="0.3333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P617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618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619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620" style:parent-style-name="內文" style:family="paragraph">
      <style:text-properties style:font-name="Times New Roman" style:font-name-asian="微軟正黑體" style:font-name-complex="Times New Roman" style:font-size-complex="12pt"/>
    </style:style>
    <style:style style:name="P621" style:parent-style-name="清單段落" style:family="paragraph">
      <style:paragraph-properties fo:margin-left="0.5104in">
        <style:tab-stops/>
      </style:paragraph-properties>
      <style:text-properties style:font-name="Times New Roman" style:font-name-asian="微軟正黑體" style:font-name-complex="Times New Roman" style:font-size-complex="12pt"/>
    </style:style>
    <style:style style:name="T622" style:parent-style-name="預設段落字型" style:family="text">
      <style:text-properties style:font-name="Times New Roman" style:font-name-asian="微軟正黑體" style:font-name-complex="Times New Roman" fo:font-weight="bold" style:font-weight-asian="bold" style:font-size-complex="12pt"/>
    </style:style>
    <style:style style:name="T623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24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25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T626" style:parent-style-name="預設段落字型" style:family="text">
      <style:text-properties style:font-name="Times New Roman" style:font-name-complex="Times New Roman" fo:font-weight="bold" style:font-weight-asian="bold" style:font-size-complex="12pt"/>
    </style:style>
    <style:style style:name="P627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28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29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0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1" style:parent-style-name="清單段落" style:list-style-name="LFO4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32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3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4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5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6" style:parent-style-name="清單段落" style:list-style-name="LFO5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37" style:parent-style-name="清單段落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38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39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0" style:parent-style-name="清單段落" style:list-style-name="LFO6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41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2" style:parent-style-name="清單段落" style:list-style-name="LFO3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3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4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5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6" style:parent-style-name="清單段落" style:family="paragraph">
      <style:paragraph-properties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7" style:parent-style-name="清單段落" style:list-style-name="LFO10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48" style:parent-style-name="清單段落" style:list-style-name="LFO3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49" style:parent-style-name="清單段落" style:family="paragraph">
      <style:paragraph-properties fo:text-align="justify" fo:margin-top="0.125in" fo:margin-left="0.3333in">
        <style:tab-stops/>
      </style:paragraph-properties>
      <style:text-properties style:font-name="Times New Roman" style:font-name-complex="Times New Roman" style:font-size-complex="12pt"/>
    </style:style>
    <style:style style:name="P650" style:parent-style-name="清單段落" style:list-style-name="LFO11" style:family="paragraph">
      <style:paragraph-properties fo:text-align="justify" fo:margin-top="0.125in" fo:margin-left="0.5833in">
        <style:tab-stops/>
      </style:paragraph-properties>
      <style:text-properties style:font-name="Times New Roman" style:font-name-complex="Times New Roman" style:font-size-complex="12pt"/>
    </style:style>
    <style:style style:name="P651" style:parent-style-name="選擇題0" style:family="paragraph">
      <style:paragraph-properties style:line-height-at-least="0.3055in" fo:margin-left="0in">
        <style:tab-stops>
          <style:tab-stop style:type="right" style:position="1.0986in"/>
          <style:tab-stop style:type="left" style:position="2.3916in"/>
          <style:tab-stop style:type="left" style:position="3.6652in"/>
          <style:tab-stop style:type="left" style:position="5.1326in"/>
          <style:tab-stop style:type="right" style:position="7.3201in"/>
        </style:tab-stops>
      </style:paragraph-properties>
    </style:style>
    <style:style style:family="graphic" style:name="a12" style:parent-style-name="Graphics">
      <style:graphic-properties fo:border="0.01042in none" fo:background-color="transparent" fo:clip="rect(0in, 0in, 0in, 5.15112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solid #4f81bd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6.18324in, 0in, 0in)"/>
    </style:style>
    <style:style style:family="graphic" style:name="a14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3.05296in, 0in, 3.22662in)"/>
    </style:style>
    <style:style style:family="graphic" style:name="a3" style:parent-style-name="Graphics">
      <style:graphic-properties fo:border="0.01042in none" fo:background-color="transparent" fo:clip="rect(0in, 0in, 0in, 6.40503in)"/>
    </style:style>
    <style:style style:family="graphic" style:name="a4" style:parent-style-name="Graphics">
      <style:graphic-properties fo:border="0.01042in none" fo:background-color="transparent" fo:clip="rect(0in, 6.01334in, 0in, 0in)"/>
    </style:style>
    <style:style style:family="graphic" style:name="a5" style:parent-style-name="Graphics">
      <style:graphic-properties fo:border="0.01042in none" fo:background-color="transparent" fo:clip="rect(0in, 3.08843in, 0in, 3.04878in)"/>
    </style:style>
    <style:style style:family="graphic" style:name="a6" style:parent-style-name="Graphics">
      <style:graphic-properties fo:border="0.01042in none" fo:background-color="transparent" fo:clip="rect(0in, 0in, 0in, 6.05121in)"/>
    </style:style>
    <style:style style:family="graphic" style:name="a7" style:parent-style-name="Graphics">
      <style:graphic-properties fo:border="0.01042in none" fo:background-color="transparent" fo:clip="rect(0in, 6.96509in, 0in, 0in)"/>
    </style:style>
    <style:style style:family="graphic" style:name="a8" style:parent-style-name="Graphics">
      <style:graphic-properties fo:border="0.01042in none" fo:background-color="transparent" fo:clip="rect(0in, 3.42646in, 0in, 3.50205in)"/>
    </style:style>
    <style:style style:family="graphic" style:name="a9" style:parent-style-name="Graphics">
      <style:graphic-properties fo:border="0.01042in none" fo:background-color="transparent" fo:clip="rect(0in, 0in, 0in, 7.1015in)"/>
    </style:style>
    <style:style style:family="graphic" style:name="a10" style:parent-style-name="Graphics">
      <style:graphic-properties fo:border="0.01042in none" fo:background-color="transparent" fo:clip="rect(0in, 5.52985in, 0in, 0in)"/>
    </style:style>
    <style:style style:family="graphic" style:name="a11" style:parent-style-name="Graphics">
      <style:graphic-properties fo:border="0.01042in none" fo:background-color="transparent" fo:clip="rect(0in, 2.19085in, 0in, 2.58395in)"/>
    </style:style>
  </office:automatic-styles>
  <office:body>
    <office:text text:use-soft-page-breaks="true">
      <text:p text:style-name="P1">新北市立溪崑國民中學107學年度第一學期第一次定期評量<text:s/>英語科<text:s/>試題卷</text:p>
      <text:p text:style-name="P5"><text:span text:style-name="T6">七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一、聽力測驗(30%)</text:p>
      <text:p text:style-name="P16"><text:span text:style-name="T17">A.</text:span><text:span text:style-name="T18"><text:s/></text:span><text:span text:style-name="T19">辨識句意</text:span><text:span text:style-name="T20"><text:s/>:<text:s/></text:span><text:span text:style-name="T21">根據聽到的句子，</text:span><text:span text:style-name="T22">選出</text:span><text:span text:style-name="T23">符合描述的</text:span><text:span text:style-name="T24">圖片</text:span><text:span text:style-name="T25">(</text:span><text:span text:style-name="T26">8</text:span><text:span text:style-name="T27">%)</text:span></text:p>
      <text:list text:style-name="LFO3" text:continue-numbering="true">
        <text:list-item>
          <text:p text:style-name="P28"/>
        </text:list-item>
      </text:list>
      <text:section text:name="Sect1" text:style-name="S1">
        <text:p text:style-name="P29"><text:span text:style-name="T30"><draw:frame draw:style-name="a1" draw:name="圖片 2" text:anchor-type="as-char" svg:x="0in" svg:y="0in" svg:width="1.18681in" svg:height="1.5748in" style:rel-width="scale" style:rel-height="scale"><draw:image xlink:href="media/image1.jpeg" xlink:type="simple" xlink:show="embed" xlink:actuate="onLoad"/><svg:title/><svg:desc>C:\Users\user\Desktop\未命名.001.jpeg</svg:desc></draw:frame></text:span></text:p>
        <text:p text:style-name="內文"><text:span text:style-name="T31"><draw:frame draw:style-name="a2" draw:name="圖片 2" text:anchor-type="as-char" svg:x="0in" svg:y="0in" svg:width="1.14116in" svg:height="1.5748in" style:rel-width="scale" style:rel-height="scale"><draw:image xlink:href="media/image1.jpeg" xlink:type="simple" xlink:show="embed" xlink:actuate="onLoad"/><svg:title/><svg:desc>C:\Users\user\Desktop\未命名.001.jpeg</svg:desc></draw:frame></text:span></text:p>
        <text:p text:style-name="內文"><text:span text:style-name="T32"><draw:frame draw:style-name="a3" draw:name="圖片 2" text:anchor-type="as-char" svg:x="0in" svg:y="0in" svg:width="1.08171in" svg:height="1.5748in" style:rel-width="scale" style:rel-height="scale"><draw:image xlink:href="media/image1.jpeg" xlink:type="simple" xlink:show="embed" xlink:actuate="onLoad"/><svg:title/><svg:desc>C:\Users\user\Desktop\未命名.001.jpeg</svg:desc></draw:frame></text:span></text:p>
      </text:section>
      <text:section text:name="Sect2" text:style-name="S2">
        <text:list text:style-name="LFO3" text:continue-numbering="true">
          <text:list-item>
            <text:p text:style-name="P33"/>
          </text:list-item>
        </text:list>
      </text:section>
      <text:section text:name="Sect3" text:style-name="S3">
        <text:p text:style-name="P34"><text:span text:style-name="T35"><draw:frame draw:style-name="a4" draw:name="圖片 3" text:anchor-type="as-char" svg:x="0in" svg:y="0in" svg:width="1.19985in" svg:height="1.5748in" style:rel-width="scale" style:rel-height="scale"><draw:image xlink:href="media/image2.jpeg" xlink:type="simple" xlink:show="embed" xlink:actuate="onLoad"/><svg:title/><svg:desc>C:\Users\user\Desktop\未命名.001.jpeg</svg:desc></draw:frame></text:span></text:p>
        <text:p text:style-name="P36"><text:span text:style-name="T37"><draw:frame draw:style-name="a5" draw:name="圖片 3" text:anchor-type="as-char" svg:x="0in" svg:y="0in" svg:width="1.13986in" svg:height="1.5748in" style:rel-width="scale" style:rel-height="scale"><draw:image xlink:href="media/image2.jpeg" xlink:type="simple" xlink:show="embed" xlink:actuate="onLoad"/><svg:title/><svg:desc>C:\Users\user\Desktop\未命名.001.jpeg</svg:desc></draw:frame></text:span></text:p>
        <text:p text:style-name="P38"><text:span text:style-name="T39"><draw:frame draw:style-name="a6" draw:name="圖片 3" text:anchor-type="as-char" svg:x="0in" svg:y="0in" svg:width="1.18153in" svg:height="1.5748in" style:rel-width="scale" style:rel-height="scale"><draw:image xlink:href="media/image2.jpeg" xlink:type="simple" xlink:show="embed" xlink:actuate="onLoad"/><svg:title/><svg:desc>C:\Users\user\Desktop\未命名.001.jpeg</svg:desc></draw:frame></text:span></text:p>
      </text:section>
      <text:section text:name="Sect4" text:style-name="S4">
        <text:list text:style-name="LFO3" text:continue-numbering="true">
          <text:list-item>
            <text:p text:style-name="P40"/>
          </text:list-item>
        </text:list>
      </text:section>
      <text:section text:name="Sect5" text:style-name="S5">
        <text:p text:style-name="P41"><text:span text:style-name="T42"><draw:frame draw:style-name="a7" draw:name="圖片 4" text:anchor-type="as-char" svg:x="0in" svg:y="0in" svg:width="1.74612in" svg:height="1.5748in" style:rel-width="scale" style:rel-height="scale"><draw:image xlink:href="media/image3.jpeg" xlink:type="simple" xlink:show="embed" xlink:actuate="onLoad"/><svg:title/><svg:desc>C:\Users\user\Desktop\未命名.002.jpeg</svg:desc></draw:frame></text:span></text:p>
        <text:p text:style-name="內文"><text:span text:style-name="T43"><draw:frame draw:style-name="a8" draw:name="圖片 4" text:anchor-type="as-char" svg:x="0in" svg:y="0in" svg:width="1.76589in" svg:height="1.5748in" style:rel-width="scale" style:rel-height="scale"><draw:image xlink:href="media/image3.jpeg" xlink:type="simple" xlink:show="embed" xlink:actuate="onLoad"/><svg:title/><svg:desc>C:\Users\user\Desktop\未命名.002.jpeg</svg:desc></draw:frame></text:span></text:p>
        <text:p text:style-name="內文"><text:span text:style-name="T44"><draw:frame draw:style-name="a9" draw:name="圖片 4" text:anchor-type="as-char" svg:x="0in" svg:y="0in" svg:width="1.67223in" svg:height="1.5748in" style:rel-width="scale" style:rel-height="scale"><draw:image xlink:href="media/image3.jpeg" xlink:type="simple" xlink:show="embed" xlink:actuate="onLoad"/><svg:title/><svg:desc>C:\Users\user\Desktop\未命名.002.jpeg</svg:desc></draw:frame></text:span></text:p>
      </text:section>
      <text:section text:name="Sect6" text:style-name="S6">
        <text:list text:style-name="LFO3" text:continue-numbering="true">
          <text:list-item>
            <text:p text:style-name="P45"/>
          </text:list-item>
        </text:list>
      </text:section>
      <text:section text:name="Sect7" text:style-name="S7">
        <text:p text:style-name="P46"><text:span text:style-name="T47"><draw:frame draw:style-name="a10" draw:name="圖片 5" text:anchor-type="as-char" svg:x="0in" svg:y="0in" svg:width="0.99015in" svg:height="1.5748in" style:rel-width="scale" style:rel-height="scale"><draw:image xlink:href="media/image4.jpeg" xlink:type="simple" xlink:show="embed" xlink:actuate="onLoad"/><svg:title/><svg:desc>C:\Users\user\Desktop\未命名.002.jpeg</svg:desc></draw:frame></text:span></text:p>
        <text:p text:style-name="P48"><text:span text:style-name="T49"><draw:frame draw:style-name="a11" draw:name="圖片 5" text:anchor-type="as-char" svg:x="0in" svg:y="0in" svg:width="1.41449in" svg:height="1.5748in" style:rel-width="scale" style:rel-height="scale"><draw:image xlink:href="media/image4.jpeg" xlink:type="simple" xlink:show="embed" xlink:actuate="onLoad"/><svg:title/><svg:desc>C:\Users\user\Desktop\未命名.002.jpeg</svg:desc></draw:frame></text:span></text:p>
        <text:p text:style-name="P50"><text:span text:style-name="T51"><draw:frame draw:style-name="a12" draw:name="圖片 5" text:anchor-type="as-char" svg:x="0in" svg:y="0in" svg:width="1.20301in" svg:height="1.5748in" style:rel-width="scale" style:rel-height="scale"><draw:image xlink:href="media/image4.jpeg" xlink:type="simple" xlink:show="embed" xlink:actuate="onLoad"/><svg:title/><svg:desc>C:\Users\user\Desktop\未命名.002.jpeg</svg:desc></draw:frame></text:span></text:p>
      </text:section>
      <text:section text:name="Sect8" text:style-name="S8">
        <text:p text:style-name="P52"><text:span text:style-name="T53">B.</text:span><text:span text:style-name="T54"><text:s/></text:span><text:span text:style-name="T55">基本問答：根據聽到的內容，選出合適的回應。</text:span><text:span text:style-name="T56">(12%)</text:span></text:p>
        <text:list text:style-name="LFO3" text:continue-numbering="true">
          <text:list-item>
            <text:p text:style-name="P57">(A)<text:s/>You are welcome. <text:s/>(B) Really? I like them. <text:s/>(C) Thank you, Tina.</text:p>
          </text:list-item>
          <text:list-item>
            <text:p text:style-name="P58">(A)<text:s/>Really! My father is a writer, too. (B) My brother is, too. (C) He is so tall.</text:p>
          </text:list-item>
          <text:list-item>
            <text:p text:style-name="P59">(A)<text:s/>No, she is weak. (B) Yes, she is full. <text:s/>(C) Yes, she is not happy.<text:s/></text:p>
          </text:list-item>
          <text:list-item>
            <text:p text:style-name="P60">(A) He is a baseball player. (B) He is tall and smart. (C) Betty’s son.</text:p>
          </text:list-item>
          <text:list-item>
            <text:p text:style-name="P61">(A)<text:s/>It is from my grandfather. <text:s/>(B) It is John. <text:s/>(C) It is a cute white dog.</text:p>
          </text:list-item>
          <text:list-item>
            <text:p text:style-name="P62">(A) Fine, thank you. <text:s/>(B) Ten. <text:s/>(C)<text:s/>Good-bye.</text:p>
          </text:list-item>
        </text:list>
        <text:p text:style-name="P63"><text:span text:style-name="T64">C.<text:s/></text:span><text:span text:style-name="T65">言談理解：根據聽到的內容，選出</text:span><text:span text:style-name="T66">最適合</text:span><text:span text:style-name="T67">的答案。</text:span><text:span text:style-name="T68">(10%)</text:span></text:p>
        <text:list text:style-name="LFO3" text:continue-numbering="true">
          <text:list-item>
            <text:p text:style-name="P69">(A)<text:s/>04-3261-7589 (B) 04-3216-7589<text:s text:c="2"/>(C) 04-3216-7588</text:p>
          </text:list-item>
          <text:list-item>
            <text:p text:style-name="P70">(A)<text:s/>No, it’s big and smart. <text:s/>(B) Yes, it’s small and smart. <text:s/>(C) Yes, it’s ugly and big.</text:p>
          </text:list-item>
          <text:list-item>
            <text:p text:style-name="P71">(A)<text:s/>Betty has a brother. (B) Betty’s father is 38 years old. <text:s/>(C) Maggie is Lucy’s mother.</text:p>
          </text:list-item>
          <text:list-item>
            <text:p text:style-name="P72">(A)<text:s/>He is Mike’s coach. <text:s/>(B) He is Judy’s coach. (C) He is Mike’s uncle.</text:p>
          </text:list-item>
          <text:list-item>
            <text:p text:style-name="P73">(A)<text:s/>Kate. <text:s/>(B)<text:s/>Ben. <text:s/>(C)<text:s/>Miss Wilson.</text:p>
          </text:list-item>
        </text:list>
        <text:soft-page-break/>
        <text:p text:style-name="P74">二、綜合測驗<text:s/>(38%)</text:p>
        <text:list text:style-name="LFO3" text:continue-numbering="true">
          <text:list-item>
            <text:p text:style-name="P75"><text:span text:style-name="T76">Seven<text:s/></text:span><text:span text:style-name="T77">is<text:s/></text:span><text:span text:style-name="T78">my<text:s/></text:span><text:span text:style-name="T79"><text:s text:c="5"/></text:span><text:span text:style-name="T80"><text:s/></text:span><text:span text:style-name="T81">number</text:span><text:span text:style-name="T82">.</text:span><text:span text:style-name="T83"><text:s/></text:span><text:span text:style-name="T84"><text:s/>(A) pretty <text:s text:c="2"/>(B)<text:s/></text:span><text:span text:style-name="T85">lucky</text:span><text:span text:style-name="T86"><text:s text:c="2"/>(C) short <text:s/>(D) ugly</text:span></text:p>
          </text:list-item>
          <text:list-item>
            <text:p text:style-name="P87"><text:span text:style-name="T88">Mom, I’m so<text:s/></text:span><text:span text:style-name="T89"><text:s text:c="5"/></text:span><text:span text:style-name="T90">. <text:s/>Where is dinner? <text:s/>(A) full <text:s/>(B)<text:s/></text:span><text:span text:style-name="T91">sad</text:span><text:span text:style-name="T92"><text:s text:c="2"/>(C)<text:s/></text:span><text:span text:style-name="T93">tired</text:span><text:span text:style-name="T94"><text:s text:c="2"/>(D)</text:span><text:span text:style-name="T95"><text:s/>hungry</text:span></text:p>
          </text:list-item>
          <text:list-item>
            <text:p text:style-name="P96"><text:span text:style-name="T97">Julia is my<text:s/></text:span><text:span text:style-name="T98">sister</text:span><text:span text:style-name="T99">. We are<text:s/></text:span><text:span text:style-name="T100">in the same<text:s/></text:span><text:span text:style-name="T101"><text:s text:c="4"/></text:span><text:span text:style-name="T102"><text:s/>. (A)<text:s/></text:span><text:span text:style-name="T103">box</text:span><text:span text:style-name="T104"><text:s text:c="2"/>(B) family <text:s/>(C)<text:s/></text:span><text:span text:style-name="T105">case</text:span><text:span text:style-name="T106"><text:s text:c="2"/>(D)<text:s/></text:span><text:span text:style-name="T107">table</text:span></text:p>
          </text:list-item>
          <text:list-item>
            <text:p text:style-name="P108"><text:span text:style-name="T109">The<text:s/></text:span><text:span text:style-name="T110"><text:s text:c="4"/></text:span><text:span text:style-name="T111"><text:s/>are my friends.<text:s/></text:span><text:span text:style-name="T112"><text:s/>(A)<text:s/></text:span><text:span text:style-name="T113">man</text:span><text:span text:style-name="T114"><text:s text:c="2"/>(B)<text:s/></text:span><text:span text:style-name="T115">boy</text:span><text:span text:style-name="T116"><text:s text:c="2"/>(C) aunt <text:s/>(D)<text:s/></text:span><text:span text:style-name="T117">men</text:span></text:p>
          </text:list-item>
          <text:list-item>
            <text:p text:style-name="P118"><text:span text:style-name="T119">Is she<text:s/></text:span><text:span text:style-name="T120"><text:s text:c="5"/></text:span><text:span text:style-name="T121">? <text:s/>(A) Mr. Jason Wu <text:s/>(B)<text:s/></text:span><text:span text:style-name="T122">Miss<text:s/></text:span><text:span text:style-name="T123">Nancy</text:span><text:span text:style-name="T124"><text:s/>Lin</text:span><text:span text:style-name="T125"><text:s text:c="2"/>(C)<text:s/></text:span><text:span text:style-name="T126">Ms.<text:s/></text:span><text:span text:style-name="T127">Chen A</text:span><text:span text:style-name="T128">my<text:s/></text:span><text:span text:style-name="T129"><text:s/>(D) Miss Jane</text:span></text:p>
          </text:list-item>
          <text:list-item>
            <text:p text:style-name="P130"><text:span text:style-name="T131">A: Is that<text:s/></text:span><text:span text:style-name="T132"><text:s text:c="4"/></text:span><text:span text:style-name="T133"><text:s/>bicycle new? <text:s text:c="2"/>B: No, it is<text:s/></text:span><text:span text:style-name="T134"><text:s text:c="3"/></text:span><text:span text:style-name="T135"><text:s/>old bicycle.<text:s/></text:span><text:span text:style-name="T136">(A)<text:s/></text:span><text:span text:style-name="T137">a; an</text:span><text:span text:style-name="T138"><text:s text:c="2"/>(B)<text:s/></text:span><text:span text:style-name="T139">X; X</text:span><text:span text:style-name="T140"><text:s text:c="2"/>(C)</text:span><text:span text:style-name="T141"><text:s/></text:span><text:span text:style-name="T142">X</text:span><text:span text:style-name="T143">;<text:s/></text:span><text:span text:style-name="T144">an</text:span><text:span text:style-name="T145"><text:s text:c="3"/>(D)</text:span><text:span text:style-name="T146"><text:s/></text:span><text:span text:style-name="T147">a</text:span><text:span text:style-name="T148">;<text:s/></text:span><text:span text:style-name="T149">X</text:span></text:p>
          </text:list-item>
          <text:list-item>
            <text:p text:style-name="P150"><text:span text:style-name="T151">This is<text:s/></text:span><text:span text:style-name="T152"><text:s text:c="8"/></text:span><text:span text:style-name="T153"><text:s text:c="2"/>cellphone. <text:s/>(A) a new good <text:s/>(B) a my good new <text:s/>(C) his new good <text:s/>(D) my good new<text:s/></text:span></text:p>
          </text:list-item>
          <text:list-item>
            <text:p text:style-name="P154"><text:span text:style-name="T155">選出正確的句子</text:span><text:span text:style-name="T156">:<text:s/></text:span></text:p>
          </text:list-item>
        </text:list>
        <text:p text:style-name="P157">(A)<text:s/>The man is old and strong. He can move heavy things.<text:s text:c="3"/>(B)<text:s/>Who is she ? This’s my sister.<text:s text:c="2"/>(C)<text:s/>He, you,<text:s/>and I are in the park.<text:s text:c="3"/>(D)<text:s/>Bob and Mia’s friend is a coach, too.<text:s/></text:p>
        <text:list text:style-name="LFO3" text:continue-numbering="true">
          <text:list-item>
            <text:p text:style-name="P158"><text:span text:style-name="T159">選出正確的句子</text:span><text:span text:style-name="T160">:<text:s/></text:span></text:p>
          </text:list-item>
        </text:list>
        <text:p text:style-name="P161">(A) Is this<text:s/>pencil long?<text:s text:c="2"/>(B)<text:s/>Is this long pencil?<text:s text:c="3"/>(C)<text:s/>Is this pencil a long?<text:s text:c="2"/>(D)<text:s/>Is this a pencil long?</text:p>
        <text:list text:style-name="LFO3" text:continue-numbering="true">
          <text:list-item>
            <text:p text:style-name="P162"><text:span text:style-name="T163"><text:s text:c="3"/></text:span><text:span text:style-name="T164"><text:s/></text:span><text:span text:style-name="T165">i</text:span><text:span text:style-name="T166">s that girl? <text:s/>She is<text:s/></text:span><text:span text:style-name="T167"><text:s text:c="2"/></text:span><text:span text:style-name="T168"><text:s/></text:span><text:span text:style-name="T169">student</text:span><text:span text:style-name="T170">. <text:s text:c="3"/></text:span><text:span text:style-name="T171">(A)</text:span><text:span text:style-name="T172"><text:s/>What; my</text:span><text:span text:style-name="T173"><text:s text:c="3"/>(B)<text:s/></text:span><text:span text:style-name="T174">Who; the</text:span><text:span text:style-name="T175"><text:s text:c="2"/>(C)<text:s/></text:span><text:span text:style-name="T176">What; a</text:span><text:span text:style-name="T177"><text:s text:c="2"/>(D)</text:span><text:span text:style-name="T178"><text:s/>Who; a</text:span></text:p>
          </text:list-item>
          <text:list-item>
            <text:p text:style-name="P179"><text:span text:style-name="T180">Jack is</text:span><text:span text:style-name="T181"><text:s/></text:span><text:span text:style-name="T182"><text:s text:c="4"/></text:span><text:span text:style-name="T183"><text:s/></text:span><text:span text:style-name="T184">boy</text:span><text:span text:style-name="T185">.<text:s/></text:span><text:span text:style-name="T186"><text:s/></text:span><text:span text:style-name="T187">(A)<text:s/></text:span><text:span text:style-name="T188">eight<text:s/></text:span><text:span text:style-name="T189">year old</text:span><text:span text:style-name="T190"><text:s text:c="2"/>(B)<text:s/></text:span><text:span text:style-name="T191">an<text:s/></text:span><text:span text:style-name="T192">eight</text:span><text:span text:style-name="T193">-year-old<text:s/></text:span><text:span text:style-name="T194"><text:s text:c="2"/>(C)<text:s/></text:span><text:span text:style-name="T195">a four-years-old<text:s/></text:span><text:span text:style-name="T196"><text:s text:c="2"/>(D)</text:span><text:span text:style-name="T197"><text:s/>a eleven-year-old<text:s/></text:span></text:p>
          </text:list-item>
          <text:list-item>
            <text:p text:style-name="P198"><text:span text:style-name="T199">A:<text:s/></text:span><text:span text:style-name="T200"><text:s text:c="3"/></text:span><text:span text:style-name="T201"><text:s/>name Lucy? <text:s/>B: Yes,<text:s/></text:span><text:span text:style-name="T202"><text:s text:c="3"/></text:span><text:span text:style-name="T203"><text:s/>Lucy. <text:s text:c="3"/></text:span><text:span text:style-name="T204">(A)<text:s/></text:span><text:span text:style-name="T205">Are you; I am</text:span><text:span text:style-name="T206"><text:s text:c="2"/>(B)<text:s/></text:span><text:span text:style-name="T207">Is<text:s/></text:span><text:span text:style-name="T208">her</text:span><text:span text:style-name="T209">;<text:s/></text:span><text:span text:style-name="T210">s</text:span><text:span text:style-name="T211">he’s</text:span><text:span text:style-name="T212"><text:s text:c="2"/>(C)<text:s/></text:span><text:span text:style-name="T213">Is h</text:span><text:span text:style-name="T214">is</text:span><text:span text:style-name="T215">;<text:s/></text:span><text:span text:style-name="T216">he’s</text:span><text:span text:style-name="T217"><text:s text:c="2"/>(D)</text:span><text:span text:style-name="T218"><text:s/>Are your;<text:s/></text:span><text:span text:style-name="T219">you are</text:span></text:p>
          </text:list-item>
          <text:list-item>
            <text:p text:style-name="P220"><text:span text:style-name="T221">A: Aren’t they your father and mother? <text:s/>B:<text:s/></text:span><text:span text:style-name="T222"><text:s text:c="5"/></text:span><text:span text:style-name="T223"><text:s/>. <text:s/></text:span><text:span text:style-name="T224">(A)</text:span><text:span text:style-name="T225"><text:s/>Yes, they are not.</text:span><text:span text:style-name="T226"><text:s text:c="3"/>(B)<text:s/></text:span><text:span text:style-name="T227">Yes. They are my friends.</text:span><text:span text:style-name="T228"><text:s text:c="2"/>(C)<text:s/></text:span><text:span text:style-name="T229">No. They are Peter’s parents.<text:s/></text:span><text:span text:style-name="T230"><text:s text:c="2"/>(D)</text:span><text:span text:style-name="T231"><text:s/>No, they are not my teachers.</text:span></text:p>
          </text:list-item>
          <text:list-item>
            <text:p text:style-name="P232"><text:span text:style-name="T233">A:<text:s/></text:span><text:span text:style-name="T234"><text:s text:c="6"/></text:span><text:span text:style-name="T235"><text:s text:c="3"/>B: He is Mr. Smith. <text:s/></text:span><text:span text:style-name="T236">(A)<text:s/></text:span><text:span text:style-name="T237">Who is that girl?</text:span><text:span text:style-name="T238"><text:s text:c="2"/>(B)<text:s/></text:span><text:span text:style-name="T239">What’s<text:s/></text:span><text:span text:style-name="T240">she</text:span><text:span text:style-name="T241">?</text:span><text:span text:style-name="T242"><text:s text:c="2"/>(C)<text:s/></text:span><text:span text:style-name="T243">Is he Mr.<text:s/></text:span><text:span text:style-name="T244">Smith</text:span><text:span text:style-name="T245">?</text:span><text:span text:style-name="T246"><text:s text:c="2"/>(D)</text:span><text:span text:style-name="T247"><text:s/>Who is that man?</text:span></text:p>
          </text:list-item>
          <text:list-item>
            <text:p text:style-name="P248"><text:span text:style-name="T249">You and Betty are my students. I am<text:s/></text:span><text:span text:style-name="T250"><text:s text:c="5"/></text:span><text:span text:style-name="T251"><text:s/>new teacher.</text:span><text:span text:style-name="T252"><text:s/></text:span><text:span text:style-name="T253"><text:s/></text:span><text:span text:style-name="T254">(A)<text:s/></text:span><text:span text:style-name="T255">you</text:span><text:span text:style-name="T256"><text:s text:c="2"/>(B)<text:s/></text:span><text:span text:style-name="T257">they</text:span><text:span text:style-name="T258"><text:s text:c="2"/>(C)</text:span><text:span text:style-name="T259"><text:s/>their</text:span><text:span text:style-name="T260"><text:s text:c="3"/>(D)</text:span><text:span text:style-name="T261"><text:s/>your</text:span></text:p>
          </text:list-item>
          <text:list-item>
            <text:p text:style-name="P262"><text:span text:style-name="T263">A: Isn’t that my pencil? B: Yes, <text:s/></text:span><text:span text:style-name="T264"><text:s text:c="4"/></text:span><text:span text:style-name="T265">. <text:s/></text:span><text:span text:style-name="T266">(A)<text:s/></text:span><text:span text:style-name="T267">it is my pencil</text:span><text:span text:style-name="T268"><text:s text:c="2"/>(B)<text:s/></text:span><text:span text:style-name="T269">that is</text:span><text:span text:style-name="T270"><text:s text:c="2"/>(C)<text:s/></text:span><text:span text:style-name="T271">it is<text:s/></text:span><text:span text:style-name="T272">your pencil</text:span><text:span text:style-name="T273"><text:s text:c="2"/>(D)</text:span><text:span text:style-name="T274"><text:s/>that isn’t</text:span></text:p>
          </text:list-item>
          <text:list-item>
            <text:p text:style-name="P275">選出正確句子: <text:s/>(A) Coco is not a nurse, too. <text:s/>(B) The dog has a name. It’s Spot. <text:s/>(C) Is Ben’s and Ted’s father a doctor? <text:s/>(D) Bill and Jean’s husband is here.</text:p>
          </text:list-item>
          <text:list-item>
            <text:p text:style-name="P276"><text:span text:style-name="T277">A:<text:s/></text:span><text:span text:style-name="T278">How is Jerry? <text:s/></text:span><text:span text:style-name="T279">B:<text:s/></text:span><text:span text:style-name="T280"><text:s text:c="4"/></text:span><text:span text:style-name="T281">. He is weak.<text:s/></text:span><text:span text:style-name="T282"><text:s/></text:span><text:span text:style-name="T283">(A)<text:s/></text:span><text:span text:style-name="T284">He is not well</text:span><text:span text:style-name="T285"><text:s text:c="2"/>(B)<text:s/></text:span><text:span text:style-name="T286">He is fine</text:span><text:span text:style-name="T287"><text:s text:c="2"/>(C)<text:s/></text:span><text:span text:style-name="T288">He is ten</text:span><text:span text:style-name="T289"><text:s text:c="2"/>(D)</text:span><text:span text:style-name="T290"><text:s/></text:span><text:span text:style-name="T291">He likes it</text:span></text:p>
          </text:list-item>
          <text:list-item>
            <text:p text:style-name="P292"><text:span text:style-name="T293">A: I am a<text:s/></text:span><text:span text:style-name="T294">teacher</text:span><text:span text:style-name="T295">.<text:s/></text:span><text:span text:style-name="T296"><text:s text:c="4"/></text:span><text:span text:style-name="T297"><text:s/>B: I am a nurse. <text:s/></text:span><text:span text:style-name="T298">(A)<text:s/></text:span><text:span text:style-name="T299">Are you a<text:s/></text:span><text:span text:style-name="T300">teache</text:span><text:span text:style-name="T301">r?</text:span><text:span text:style-name="T302"><text:s text:c="2"/>(B)<text:s/></text:span><text:span text:style-name="T303">And</text:span><text:span text:style-name="T304"><text:s/>you?</text:span><text:span text:style-name="T305"><text:s text:c="2"/>(C)<text:s/></text:span><text:span text:style-name="T306">Who are you?</text:span><text:span text:style-name="T307"><text:s text:c="2"/>(D)</text:span><text:span text:style-name="T308"><text:s/>Nice to see you</text:span><text:span text:style-name="T309">.</text:span></text:p>
          </text:list-item>
        </text:list>
        <text:p text:style-name="P310">三<text:s/>題組<text:s/>(16%)</text:p>
        <text:p text:style-name="P311">A<text:s text:c="2"/>(35-37)</text:p>
      </text:section>
      <text:section text:name="Sect9" text:style-name="S9">
        <table:table table:style-name="Table312">
          <table:table-columns>
            <table:table-column table:style-name="TableColumn313"/>
          </table:table-columns>
          <table:table-row table:style-name="TableRow314">
            <table:table-cell table:style-name="TableCell315">
              <text:p text:style-name="P316">Dear Grandma,</text:p>
              <text:p text:style-name="P317"><text:s text:c="4"/>The kitten is really cute. He has a name now. It’s Leo. Now<text:s/>I have<text:s/><text:span text:style-name="T318">“</text:span><text:span text:style-name="T319">a</text:span><text:s/>brother.”<text:s/><text:s/>Thank you, Grandma!</text:p>
              <text:p text:style-name="內文">Tony</text:p>
              <text:p text:style-name="P320"/>
              <text:p text:style-name="P321"/>
            </table:table-cell>
          </table:table-row>
        </table:table>
        <text:p text:style-name="P322"/>
        <table:table table:style-name="Table323">
          <table:table-columns>
            <table:table-column table:style-name="TableColumn324"/>
          </table:table-columns>
          <table:table-row table:style-name="TableRow325">
            <table:table-cell table:style-name="TableCell326">
              <text:p text:style-name="P327">Dear Mom and Dad,</text:p>
              <text:p text:style-name="P328"><text:s text:c="4"/>Thank you! Thank you!</text:p>
              <text:p text:style-name="P329">I<text:s/><text:span text:style-name="T330">❤</text:span><text:s/>the computer.</text:p>
              <text:p text:style-name="P331">I<text:s/><text:span text:style-name="T332">❤</text:span><text:s/>You!</text:p>
              <text:p text:style-name="內文">Your son</text:p>
              <text:p text:style-name="P333"/>
            </table:table-cell>
          </table:table-row>
        </table:table>
        <text:p text:style-name="P334"/>
      </text:section>
      <text:section text:name="Sect10" text:style-name="S10">
        <table:table table:style-name="Table335">
          <table:table-columns>
            <table:table-column table:style-name="TableColumn336"/>
          </table:table-columns>
          <table:table-row table:style-name="TableRow337">
            <table:table-cell table:style-name="TableCell338">
              <text:p text:style-name="P339">Dear Mike,</text:p>
              <text:p text:style-name="P340"><text:s text:c="4"/>The pencil box is so great. I like this birthday gift. You are really nice to me.</text:p>
              <text:p text:style-name="P341">Thank you.</text:p>
              <text:p text:style-name="P342">Tony</text:p>
              <text:p text:style-name="P343"/>
            </table:table-cell>
          </table:table-row>
        </table:table>
        <text:p text:style-name="P344"><text:span text:style-name="T345"><text:s text:c="2"/></text:span><text:span text:style-name="T346">dear<text:s/></text:span><text:span text:style-name="T347">親愛的</text:span><text:span text:style-name="T348"><text:s text:c="3"/>grandson</text:span><text:span text:style-name="T349">孫子</text:span><text:span text:style-name="T350"><text:s text:c="2"/>gift<text:s/></text:span><text:span text:style-name="T351">禮物</text:span><text:span text:style-name="T352"><text:s text:c="2"/></text:span></text:p>
        <table:table table:style-name="Table353">
          <table:table-columns>
            <table:table-column table:style-name="TableColumn354"/>
          </table:table-columns>
          <table:table-row table:style-name="TableRow355">
            <table:table-cell table:style-name="TableCell356">
              <text:p text:style-name="P357">Dear Mandy,</text:p>
              <text:p text:style-name="P358"><text:s text:c="4"/>The posters are cool. Those singers in the posters are beautiful. You’re really my good friend. Thank you.<text:s/></text:p>
              <text:p text:style-name="內文">Tony</text:p>
              <text:p text:style-name="P359"/>
              <text:p text:style-name="P360"/>
            </table:table-cell>
          </table:table-row>
        </table:table>
        <text:p text:style-name="P361"/>
      </text:section>
      <text:section text:name="Sect11" text:style-name="S11">
        <text:list text:style-name="LFO3" text:continue-numbering="true">
          <text:list-item>
            <text:p text:style-name="P362"><text:span text:style-name="T363">Who is in the picture? <text:s/></text:span><text:span text:style-name="T364">(A) Mike. <text:s/>(B)<text:s/></text:span><text:span text:style-name="T365">Mandy</text:span><text:span text:style-name="T366">.</text:span><text:span text:style-name="T367"><text:s text:c="2"/>(C)<text:s/></text:span><text:span text:style-name="T368">Some singers</text:span><text:span text:style-name="T369">.</text:span><text:span text:style-name="T370"><text:s text:c="2"/></text:span><text:span text:style-name="T371">(D) Tony’s grandma</text:span></text:p>
          </text:list-item>
          <text:list-item>
            <text:p text:style-name="P372"><text:span text:style-name="T373">What is<text:s/></text:span><text:span text:style-name="T374">NOT</text:span><text:span text:style-name="T375"><text:s/>a gift for Tony? <text:s/></text:span><text:span text:style-name="T376">(A)<text:s/></text:span><text:span text:style-name="T377">A ca</text:span><text:span text:style-name="T378">mera</text:span><text:span text:style-name="T379">. <text:s/>(B) A computer. <text:s/>(C)</text:span><text:span text:style-name="T380"><text:s/></text:span><text:span text:style-name="T381">Some posters</text:span><text:span text:style-name="T382">.</text:span><text:span text:style-name="T383"><text:s text:c="2"/>(D) A ca</text:span><text:span text:style-name="T384">t</text:span><text:span text:style-name="T385">.</text:span></text:p>
          </text:list-item>
          <text:list-item>
            <text:p text:style-name="P386"><text:span text:style-name="T387">Which is true?<text:s/></text:span><text:span text:style-name="T388">（何者正確？）</text:span><text:span text:style-name="T389"><text:s/></text:span></text:p>
          </text:list-item>
        </text:list>
        <text:p text:style-name="P390">(A) Tony has a new computer. <text:s/>(B) Tony has two brothers. <text:s/>(C) Mandy is Tony’s sister. <text:s/>(D) Mike’s gift for Tony is a poster.</text:p>
        <text:soft-page-break/>
        <text:p text:style-name="P391">B<text:s text:c="2"/>(38-40)</text:p>
        <text:p text:style-name="P392"><text:span text:style-name="T393">Bill: Hi, Julia. Nice to see you again.</text:span></text:p>
        <text:p text:style-name="P394"><text:span text:style-name="T395">Julia</text:span><text:span text:style-name="T396">:<text:s/></text:span><text:span text:style-name="T397"><text:tab/>Hello, Bill. Nice to see<text:s/></text:span><text:span text:style-name="T398">you, too</text:span><text:span text:style-name="T399">.</text:span></text:p>
        <text:p text:style-name="P400"><text:span text:style-name="T401"><text:tab/></text:span><text:span text:style-name="T402">Bill: Julia, this is my brother, David. And this is our pet, Sunny.<text:s/></text:span></text:p>
        <text:p text:style-name="P403"><text:span text:style-name="T404"><text:tab/></text:span><text:span text:style-name="T405">Julia:</text:span><text:span text:style-name="T406"><text:s/></text:span><text:span text:style-name="T407">Hi,<text:s/></text:span><text:span text:style-name="T408">David. Sunny</text:span><text:span text:style-name="T409"><text:s/>is a cute cat.</text:span><text:span text:style-name="T410"><text:tab/></text:span></text:p>
        <text:p text:style-name="P411"><text:span text:style-name="T412"><text:tab/>David: Thank you. Are you my brother’s classmate?</text:span></text:p>
        <text:p text:style-name="P413"><text:span text:style-name="T414"><text:tab/></text:span><text:span text:style-name="T415">Julia : No, I am not. I am in Class 806,<text:s/></text:span><text:span text:style-name="T416">and Miss Wilson is my teacher. How about you?</text:span></text:p>
        <text:p text:style-name="P417"><text:span text:style-name="T418">David</text:span><text:span text:style-name="T419">:<text:s/></text:span><text:span text:style-name="T420"><text:tab/>I’m in Class 703, and<text:s/></text:span><text:span text:style-name="T421">Mr. White</text:span><text:span text:style-name="T422"><text:s/>is my teacher.</text:span></text:p>
        <text:p text:style-name="P423"><text:span text:style-name="T424">Julia</text:span><text:span text:style-name="T425"><text:s/>:</text:span><text:span text:style-name="T426"><text:s/></text:span><text:span text:style-name="T427"><text:tab/>Really? My cousin, Linda, is in Class 703, too. <text:s/></text:span></text:p>
        <text:p text:style-name="P428"/>
        <text:list text:style-name="LFO3" text:continue-numbering="true">
          <text:list-item>
            <text:p text:style-name="P429"><text:span text:style-name="T430"><text:tab/></text:span><text:span text:style-name="T431">What i</text:span><text:span text:style-name="T432">s Bill’s pet’s name? <text:s/></text:span><text:span text:style-name="T433">(A) Cat <text:s/>(B) Sunny <text:s/>(C) Julia <text:s/>(D)</text:span><text:span text:style-name="T434"><text:s/>David<text:s/></text:span></text:p>
          </text:list-item>
          <text:list-item>
            <text:p text:style-name="P435"><text:span text:style-name="T436"><text:tab/>Who is Julia? <text:s/></text:span><text:span text:style-name="T437">(A)<text:s/></text:span><text:span text:style-name="T438">Bill’s teacher. <text:s/></text:span><text:span text:style-name="T439">(B)<text:s/></text:span><text:span text:style-name="T440">Linda’s classmate.</text:span><text:span text:style-name="T441"><text:s text:c="2"/>(C)<text:s/></text:span><text:span text:style-name="T442">David’s friend.</text:span><text:span text:style-name="T443"><text:s text:c="2"/>(D)<text:s/></text:span><text:span text:style-name="T444">Linda’s cousin.</text:span></text:p>
          </text:list-item>
          <text:list-item>
            <text:p text:style-name="P445"><text:span text:style-name="T446">Which is true?</text:span><text:span text:style-name="T447">（何者正確？）</text:span><text:span text:style-name="T448"><text:s text:c="3"/></text:span><text:span text:style-name="T449">(A)<text:s/></text:span><text:span text:style-name="T450">Julia is Bill’s classmate. <text:s/></text:span><text:span text:style-name="T451">(B)<text:s/></text:span><text:span text:style-name="T452">Bill and Linda are friends. <text:s/></text:span><text:span text:style-name="T453">(C)<text:s/></text:span><text:span text:style-name="T454">Miss Wilson is Bill’s teacher.<text:s/></text:span><text:span text:style-name="T455"><text:s/>(D)<text:s/></text:span><text:span text:style-name="T456">Linda is<text:s/></text:span><text:span text:style-name="T457">Mr. White’s</text:span><text:span text:style-name="T458"><text:s/>student.</text:span></text:p>
          </text:list-item>
        </text:list>
        <text:p text:style-name="P459"/>
        <text:p text:style-name="P460">C<text:s text:c="2"/>(41-42)</text:p>
        <text:p text:style-name="P461"><text:span text:style-name="T462"><draw:frame draw:style-name="a13" draw:name="圖片 6" text:anchor-type="as-char" svg:x="0in" svg:y="0in" svg:width="3.45833in" svg:height="2.42012in" style:rel-width="scale" style:rel-height="scale"><draw:image xlink:href="media/image5.jpeg" xlink:type="simple" xlink:show="embed" xlink:actuate="onLoad"/><svg:title/><svg:desc>C:\Users\user\Desktop\248060.jpg</svg:desc></draw:frame></text:span></text:p>
        <text:p text:style-name="P463"/>
        <text:list text:style-name="LFO3" text:continue-numbering="true">
          <text:list-item>
            <text:p text:style-name="P464"><text:span text:style-name="T465">Who is Tom’s uncle?<text:s/></text:span><text:span text:style-name="T466">(A) Peter <text:s text:c="2"/>(B) Jim <text:s/>(C) Bob <text:s/>(D) Sam</text:span></text:p>
          </text:list-item>
          <text:list-item>
            <text:p text:style-name="P467">Which is true?<text:s/>(A)<text:s/>Sam and Meg have one son and two daughters.<text:s text:c="2"/>(B)<text:s/>Sue and Jim are brother and sister.<text:s/><text:s text:c="2"/>(C)<text:s/>Sam and Meg have two grandsons.<text:s text:c="2"/>(D)<text:s/>Peter is Tina’s brother.</text:p>
          </text:list-item>
        </text:list>
        <text:p text:style-name="P468"/>
        <text:p text:style-name="P469">四<text:s/>依提示改寫<text:s/>(4%)</text:p>
        <text:list text:style-name="LFO3" text:continue-numbering="true">
          <text:list-item>
            <text:p text:style-name="P470">His brother is one year old. <text:s text:c="2"/>(改疑問句)</text:p>
          </text:list-item>
          <text:list-item>
            <text:p text:style-name="P471"><text:span text:style-name="T472">Lucy</text:span><text:s/>is my new friend. <text:s text:c="2"/>(寫原問句)</text:p>
          </text:list-item>
        </text:list>
        <text:p text:style-name="P473"/>
        <text:p text:style-name="P474">五<text:s/>翻譯(12%)</text:p>
        <text:list text:style-name="LFO3" text:continue-numbering="true">
          <text:list-item>
            <text:p text:style-name="P475">Sam叔叔的朋友是個美麗的作家，不是家庭主婦。</text:p>
          </text:list-item>
          <text:list-item>
            <text:p text:style-name="P476">那不是你哥哥最喜愛的漫畫書嗎?</text:p>
          </text:list-item>
          <text:list-item>
            <text:p text:style-name="P477">這個年輕的男孩Kevin不是他的新同學。</text:p>
          </text:list-item>
          <text:list-item>
            <text:p text:style-name="P478">看!<text:s/>你的滑板車是紅色的，我的滑板車也是。</text:p>
          </text:list-item>
        </text:list>
        <text:p text:style-name="P479"/>
      </text:section>
      <text:section text:name="Sect12" text:style-name="S12">
        <text:soft-page-break/>
        <text:p text:style-name="P480">新北市立溪崑國民中學107學年度第一學期第一次定期評量 英語科 答案卷</text:p>
        <text:p text:style-name="P481"><draw:connector draw:type="line" svg:x1="-0.00764in" svg:y1="0.41944in" svg:x2="7.19028in" svg:y2="0.41944in" draw:z-index="251661312" draw:id="id1" draw:style-name="a14" draw:name="直線接點 1" text:anchor-type="paragraph"><svg:title/><svg:desc/></draw:connector><text:span text:style-name="T482">七年級</text:span><text:span text:style-name="T483">　　　</text:span><text:span text:style-name="T484">班 座號</text:span><text:span text:style-name="T485">　　　</text:span><text:span text:style-name="T486"><text:s/>姓名</text:span><text:span text:style-name="T487">　　　　　　　　</text:span><text:span text:style-name="T488"><text:s/></text:span></text:p>
        <text:p text:style-name="P489">四<text:s/>依提示改寫<text:s/>(4%)</text:p>
        <table:table table:style-name="Table490">
          <table:table-columns>
            <table:table-column table:style-name="TableColumn491"/>
          </table:table-columns>
          <table:table-row table:style-name="TableRow492">
            <table:table-cell table:style-name="TableCell493">
              <text:p text:style-name="P494">43</text:p>
              <text:p text:style-name="P495"/>
              <text:p text:style-name="P496"/>
            </table:table-cell>
          </table:table-row>
          <table:table-row table:style-name="TableRow497">
            <table:table-cell table:style-name="TableCell498">
              <text:p text:style-name="P499">44</text:p>
              <text:p text:style-name="P500"/>
              <text:p text:style-name="P501"/>
            </table:table-cell>
          </table:table-row>
        </table:table>
        <text:p text:style-name="P502"/>
        <text:p text:style-name="P503">五<text:s/>翻譯(12%)</text:p>
        <table:table table:style-name="Table504">
          <table:table-columns>
            <table:table-column table:style-name="TableColumn505"/>
          </table:table-columns>
          <table:table-row table:style-name="TableRow506">
            <table:table-cell table:style-name="TableCell507">
              <text:p text:style-name="P508">45</text:p>
              <text:p text:style-name="P509"/>
              <text:p text:style-name="P510"/>
            </table:table-cell>
          </table:table-row>
          <table:table-row table:style-name="TableRow511">
            <table:table-cell table:style-name="TableCell512">
              <text:p text:style-name="P513">46</text:p>
              <text:p text:style-name="P514"/>
              <text:p text:style-name="P515"/>
            </table:table-cell>
          </table:table-row>
          <table:table-row table:style-name="TableRow516">
            <table:table-cell table:style-name="TableCell517">
              <text:p text:style-name="P518">47</text:p>
              <text:p text:style-name="P519"/>
              <text:p text:style-name="P520"/>
            </table:table-cell>
          </table:table-row>
          <table:table-row table:style-name="TableRow521">
            <table:table-cell table:style-name="TableCell522">
              <text:p text:style-name="P523">48</text:p>
              <text:p text:style-name="P524"/>
              <text:p text:style-name="P525"/>
            </table:table-cell>
          </table:table-row>
        </table:table>
        <text:p text:style-name="P526"/>
        <text:p text:style-name="P527"/>
        <text:p text:style-name="P528"/>
        <text:p text:style-name="P529"/>
        <text:p text:style-name="P530"/>
        <text:p text:style-name="P531"/>
        <text:p text:style-name="P532"/>
        <text:p text:style-name="P533"/>
        <text:p text:style-name="P534"/>
        <text:p text:style-name="P535"/>
        <text:p text:style-name="P536"/>
        <text:p text:style-name="P537"/>
        <text:p text:style-name="P538"/>
        <text:p text:style-name="P539"/>
        <text:p text:style-name="P540"/>
        <text:p text:style-name="P541">107-1-1 七年級 英語科－解答</text:p>
        <text:p text:style-name="P542"/>
        <text:list text:style-name="LFO1">
          <text:list-item text:start-value="1">
            <text:p text:style-name="P543">聽力測驗(30%) <text:s text:c="2"/>1-15 <text:s/>CACCC <text:s/>BACAA <text:s/>BACAB</text:p>
          </text:list-item>
        </text:list>
        <text:p text:style-name="P544"/>
        <text:p text:style-name="P545">二、綜合測驗<text:s/>(38%)</text:p>
        <text:p text:style-name="P546">16-20 <text:s/>BDBDB</text:p>
        <text:p text:style-name="P547">21-30 <text:s/>CDDAC <text:s/>BBCDD</text:p>
        <text:p text:style-name="P548">31-34 <text:s/>CBAB</text:p>
        <text:p text:style-name="P549">三<text:s/>題組<text:s/>(16%)</text:p>
        <text:p text:style-name="P550">35-42 <text:s/>CAABD <text:s text:c="2"/>DAD</text:p>
        <text:p text:style-name="P551"/>
        <text:p text:style-name="P552">四<text:s/>依提示改寫<text:s/>(4%)</text:p>
        <text:p text:style-name="內文"><text:span text:style-name="T553">43<text:s/></text:span><text:span text:style-name="T554"><text:s/>Is his brother<text:s/></text:span><text:span text:style-name="T555"><text:s text:c="2"/></text:span><text:span text:style-name="T556">one year old?</text:span></text:p>
        <text:p text:style-name="內文"><text:span text:style-name="T557">44 <text:s/></text:span><text:span text:style-name="T558">Who is</text:span><text:span text:style-name="T559"><text:s text:c="2"/></text:span><text:span text:style-name="T560"><text:s/>your new friend?</text:span></text:p>
        <text:p text:style-name="P561"/>
        <text:p text:style-name="P562">五<text:s/>翻譯(12%)</text:p>
        <text:p text:style-name="P563">45<text:s/><text:span text:style-name="T564"><text:s/>Uncle Sam’s friend<text:s/></text:span><text:s/><text:span text:style-name="T565"><text:s/>is a beautiful writer,</text:span><text:s text:c="2"/><text:span text:style-name="T566"><text:s/>not a housewife.</text:span></text:p>
        <text:p text:style-name="P567">46 <text:s/><text:span text:style-name="T568">Isn’t that<text:s/></text:span><text:s/><text:span text:style-name="T569"><text:s/>your brother’s</text:span><text:s text:c="3"/><text:span text:style-name="T570">favorite comic book?</text:span></text:p>
        <text:p text:style-name="P571">47<text:s/><text:span text:style-name="T572"><text:s/>This young boy,</text:span><text:s text:c="3"/><text:span text:style-name="T573">Kevin,</text:span><text:s text:c="2"/><text:span text:style-name="T574"><text:s/>is not his new classmate.</text:span></text:p>
        <text:p text:style-name="P575">48<text:s/><text:span text:style-name="T576"><text:s/>Look!<text:s/></text:span><text:s/><text:span text:style-name="T577">Your new scooter is red,<text:s/></text:span><text:s text:c="2"/><text:span text:style-name="T578">and my scooter is, too.</text:span></text:p>
        <text:p text:style-name="P579"/>
        <text:p text:style-name="P580"/>
        <text:soft-page-break/>
        <text:p text:style-name="P581">新北市立溪崑國民中學107學年度第一學期第一次定期評量</text:p>
        <text:p text:style-name="P582">七年級<text:s/>英語科<text:s/>聽力測驗稿</text:p>
        <text:p text:style-name="P583"/>
        <text:list text:style-name="LFO1" text:continue-numbering="true">
          <text:list-item>
            <text:p text:style-name="P584">聽力測驗(30%)</text:p>
          </text:list-item>
        </text:list>
        <text:list text:style-name="LFO2" text:continue-numbering="true">
          <text:list-item>
            <text:p text:style-name="P585">辨識句意:<text:s/>根據聽到的句子，選出符合描述的圖片(8%)</text:p>
          </text:list-item>
        </text:list>
        <text:p text:style-name="P586"/>
        <text:list text:style-name="LFO3" text:continue-numbering="true">
          <text:list-item>
            <text:p text:style-name="P587">Is your son a doctor? No, he is a singer.<text:s/></text:p>
          </text:list-item>
          <text:list-item>
            <text:p text:style-name="P588">My cousin is a fifteen-year-old girl.</text:p>
          </text:list-item>
          <text:list-item>
            <text:p text:style-name="P589">Is Bob your father, Tina?</text:p>
          </text:list-item>
        </text:list>
        <text:p text:style-name="P590">No, he is my uncle.</text:p>
        <text:list text:style-name="LFO3" text:continue-numbering="true">
          <text:list-item>
            <text:p text:style-name="P591">How old is your grandpa? <text:s/>He is 70 years old .<text:s/></text:p>
          </text:list-item>
        </text:list>
        <text:p text:style-name="P592"/>
        <text:p text:style-name="P593"/>
        <text:p text:style-name="P594"/>
        <text:p text:style-name="內文"><text:span text:style-name="T595">B.<text:s/></text:span><text:span text:style-name="T596">基本問答：根據聽到的內容，選出合適的回應。</text:span><text:span text:style-name="T597">(12%)</text:span></text:p>
        <text:list text:style-name="LFO3" text:continue-numbering="true">
          <text:list-item>
            <text:p text:style-name="P598">Hi, Luke. Your scooter is new and cool.</text:p>
          </text:list-item>
        </text:list>
        <text:list text:style-name="LFO7" text:continue-numbering="true">
          <text:list-item>
            <text:p text:style-name="P599">You are welcome. <text:s/>(B) Really? I like them. <text:s/>(C) Thank you, Tina.</text:p>
          </text:list-item>
        </text:list>
        <text:p text:style-name="P600"/>
        <text:list text:style-name="LFO3" text:continue-numbering="true">
          <text:list-item>
            <text:p text:style-name="P601">My father is a doctor.</text:p>
          </text:list-item>
        </text:list>
        <text:list text:style-name="LFO9" text:continue-numbering="true">
          <text:list-item>
            <text:p text:style-name="P602">Really! My father is a writer, too. (B) My brother is, too. (C) He is so tall.</text:p>
          </text:list-item>
        </text:list>
        <text:list text:style-name="LFO3" text:continue-numbering="true">
          <text:list-item>
            <text:p text:style-name="P603">Is she OK?</text:p>
          </text:list-item>
        </text:list>
        <text:p text:style-name="P604">(A) No, she is weak. (B) Yes, she is full. <text:s/>(C) Yes, she is not happy.</text:p>
        <text:p text:style-name="P605"/>
        <text:list text:style-name="LFO3" text:continue-numbering="true">
          <text:list-item>
            <text:p text:style-name="P606">Who is the tall boy over there?</text:p>
          </text:list-item>
        </text:list>
        <text:p text:style-name="P607">(A) He is a baseball player. (B) He is tall and smart. (C) Betty’s son.</text:p>
        <text:p text:style-name="P608"/>
        <text:list text:style-name="LFO3" text:continue-numbering="true">
          <text:list-item>
            <text:p text:style-name="P609">Look at the cute dog. Who is it from?</text:p>
          </text:list-item>
        </text:list>
        <text:list text:style-name="LFO16" text:continue-numbering="true">
          <text:list-item>
            <text:p text:style-name="P610">It is from my grandfather. <text:s/>(B) It is John. <text:s/>(C) It is a cute white dog.</text:p>
          </text:list-item>
        </text:list>
        <text:p text:style-name="P611"/>
        <text:list text:style-name="LFO3" text:continue-numbering="true">
          <text:list-item>
            <text:p text:style-name="P612">Good afternoon, Simon. How are you?</text:p>
          </text:list-item>
        </text:list>
        <text:p text:style-name="P613">(A) Fine, thank you. <text:s/>(B) Ten. <text:s/>(C) <text:s/>Good-bye.</text:p>
        <text:p text:style-name="P614"><text:s/></text:p>
        <text:p text:style-name="P615"/>
        <text:p text:style-name="P616"/>
        <text:p text:style-name="P617"/>
        <text:p text:style-name="P618"/>
        <text:p text:style-name="P619"/>
        <text:p text:style-name="P620"/>
        <text:p text:style-name="P621"><text:s text:c="2"/></text:p>
        <text:p text:style-name="內文"><text:span text:style-name="T622">C.<text:s/></text:span><text:span text:style-name="T623">言談理解：根據聽到的內容，選出</text:span><text:span text:style-name="T624">最適合</text:span><text:span text:style-name="T625">的答案。</text:span><text:span text:style-name="T626">(10%)</text:span></text:p>
        <text:list text:style-name="LFO3" text:continue-numbering="true">
          <text:list-item>
            <text:p text:style-name="P627">M: This is my name card, and my phone number is on it.</text:p>
          </text:list-item>
        </text:list>
        <text:p text:style-name="P628">W: Is it 04-3216-7589?</text:p>
        <text:p text:style-name="P629">M: Yes, it is.</text:p>
        <text:p text:style-name="P630">Q: What is the man’s number?</text:p>
        <text:list text:style-name="LFO4" text:continue-numbering="true">
          <text:list-item>
            <text:p text:style-name="P631">04-3261-7589 (B) 04-3216-7589<text:s text:c="2"/>(C) 04-3216-7588</text:p>
          </text:list-item>
        </text:list>
        <text:list text:style-name="LFO3" text:continue-numbering="true">
          <text:list-item>
            <text:p text:style-name="P632">W: Billy, is that big black cat your cat?</text:p>
          </text:list-item>
        </text:list>
        <text:p text:style-name="P633">M: Yes, it is.</text:p>
        <text:p text:style-name="P634">W: It’s very pretty and smart.</text:p>
        <text:p text:style-name="P635">Q: Is Billy’s cat small and smart?</text:p>
        <text:list text:style-name="LFO5" text:continue-numbering="true">
          <text:list-item>
            <text:p text:style-name="P636">No, it’s big and smart. <text:s/>(B) Yes, it’s small and smart. <text:s/>(C) Yes, it’s ugly and big.</text:p>
          </text:list-item>
        </text:list>
        <text:p text:style-name="P637"/>
        <text:list text:style-name="LFO3" text:continue-numbering="true">
          <text:list-item>
            <text:p text:style-name="P638">Hello, I am Betty. My father, Jack, is 39 years old. He is a cook. My mother, Maggie,<text:s/>is a 38- year- old housewife. This is my sister, Lucy. She is 5 years old.</text:p>
          </text:list-item>
        </text:list>
        <text:p text:style-name="P639">Q: Which is true?</text:p>
        <text:list text:style-name="LFO6" text:continue-numbering="true">
          <text:list-item>
            <text:p text:style-name="P640">Betty has a brother. (B) Betty’s father is 38 years old. <text:s/>(C) Maggie is Lucy’s mother.</text:p>
          </text:list-item>
        </text:list>
        <text:p text:style-name="P641"/>
        <text:list text:style-name="LFO3" text:continue-numbering="true">
          <text:list-item>
            <text:p text:style-name="P642">W: Hi, Mike.</text:p>
          </text:list-item>
        </text:list>
        <text:p text:style-name="P643">M: Hi, Judy.<text:s/></text:p>
        <text:p text:style-name="P644">W: Look at the picture. Is the man your uncle?</text:p>
        <text:p text:style-name="P645">M: No, he is my coach, Mr. White.</text:p>
        <text:p text:style-name="P646">Q: Who is the man in the picture?</text:p>
        <text:list text:style-name="LFO10" text:continue-numbering="true">
          <text:list-item>
            <text:p text:style-name="P647">He is Mike’s coach. <text:s/>(B) He is Judy’s coach. (C) He is Mike’s uncle</text:p>
          </text:list-item>
        </text:list>
        <text:list text:style-name="LFO3" text:continue-numbering="true">
          <text:list-item>
            <text:p text:style-name="P648">Hello, I am Kate. I am in the classroom. My good friend,<text:s/>Daisy, is in the classroom, too. Our teacher is Miss Wilson. My cousin, Ben, is not in the classroom. Mr. Smith is his teacher.<text:s/></text:p>
          </text:list-item>
        </text:list>
        <text:p text:style-name="P649">Q: Who is not in the classroom?</text:p>
        <text:list text:style-name="LFO11" text:continue-numbering="true">
          <text:list-item>
            <text:p text:style-name="P650">Kate. <text:s/>(B)<text:s/>Ben.<text:s text:c="2"/>(C) Miss Wilson.</text:p>
          </text:list-item>
        </text:list>
        <text:p text:style-name="P65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0" style:display-name="04-內文" style:family="paragraph" style:parent-style-name="內文">
      <style:paragraph-properties fo:line-height="125%">
        <style:tab-stops>
          <style:tab-stop style:type="left" style:position="0.1951in"/>
          <style:tab-stop style:type="left" style:position="0.75in"/>
          <style:tab-stop style:type="left" style:position="2.25in"/>
          <style:tab-stop style:type="left" style:position="3.75in"/>
          <style:tab-stop style:type="left" style:position="5.25in"/>
          <style:tab-stop style:type="right" style:position="7.2847in"/>
        </style:tab-stops>
      </style:paragraph-properties>
      <style:text-properties style:font-name="Times New Roman" style:font-name-asian="華康中明體" style:font-name-complex="Times New Roman" style:font-size-complex="12pt" fo:hyphenate="false"/>
    </style:style>
    <style:style style:name="選擇題" style:display-name="(2)選擇題" style:family="paragraph" style:parent-style-name="內文">
      <style:paragraph-properties fo:margin-left="0.7833in" fo:text-indent="-0.7833in">
        <style:tab-stops>
          <style:tab-stop style:type="right" style:position="-0.0347in"/>
          <style:tab-stop style:type="left" style:position="0.9083in"/>
          <style:tab-stop style:type="left" style:position="1.8513in"/>
          <style:tab-stop style:type="left" style:position="2.7944in"/>
          <style:tab-stop style:type="right" style:position="3.7243in"/>
        </style:tab-stops>
      </style:paragraph-properties>
      <style:text-properties style:font-name="Times New Roman" style:font-name-asian="華康中明體" style:font-name-complex="Times New Roman" style:letter-kerning="false" style:font-size-complex="12pt" fo:hyphenate="false"/>
    </style:style>
    <style:style style:name="選擇題ABCD" style:display-name="(2)選擇題ABCD" style:family="paragraph" style:parent-style-name="選擇題">
      <style:paragraph-properties fo:margin-left="0in" fo:text-indent="0.7833in">
        <style:tab-stops>
          <style:tab-stop style:type="right" style:position="0.7486in"/>
          <style:tab-stop style:type="left" style:position="1.6916in"/>
          <style:tab-stop style:type="left" style:position="2.6347in"/>
          <style:tab-stop style:type="left" style:position="3.5777in"/>
          <style:tab-stop style:type="right" style:position="4.5076in"/>
        </style:tab-stops>
      </style:paragraph-properties>
      <style:text-properties style:letter-kerning="true" fo:hyphenate="false"/>
    </style:style>
    <style:style style:name="選擇題0" style:display-name="02 選擇題" style:family="paragraph" style:parent-style-name="內文">
      <style:paragraph-properties fo:line-height="0.2777in" fo:margin-left="0.1666in">
        <style:tab-stops>
          <style:tab-stop style:type="right" style:position="0.9319in"/>
          <style:tab-stop style:type="left" style:position="2.225in"/>
          <style:tab-stop style:type="left" style:position="3.4986in"/>
          <style:tab-stop style:type="left" style:position="4.9659in"/>
          <style:tab-stop style:type="right" style:position="7.1534in"/>
        </style:tab-stops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C-選擇題解答" style:display-name="C-選擇題解答" style:family="text">
      <style:text-properties fo:color="#ED2790"/>
    </style:style>
    <style:style style:name="選擇題字元" style:display-name="02 選擇題 字元" style:family="text">
      <style:text-properties style:font-name="Times New Roman" style:font-name-asian="新細明體" style:font-name-complex="Times New Roman" style:font-size-complex="12pt"/>
    </style:style>
    <style:style style:name="閱讀內文" style:display-name="03 閱讀內文" style:family="paragraph">
      <style:paragraph-properties fo:line-height="0.2777in" fo:margin-left="0.0833in" fo:margin-right="0.0833in" fo:text-indent="0.3333in">
        <style:tab-stops/>
      </style:paragraph-properties>
      <style:text-properties style:font-name="Times New Roman" style:font-name-asian="華康中明體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Calibri" style:font-name-asian="新細明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A" style:num-letter-sync="true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A" style:num-letter-sync="true">
        <style:list-level-properties text:space-before="0.2395in" text:min-label-width="0.2708in" text:list-level-position-and-space-mode="label-alignment">
          <style:list-level-label-alignment text:label-followed-by="listtab" fo:margin-left="0.5104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5729in" text:min-label-width="0.3333in" text:list-level-position-and-space-mode="label-alignment">
          <style:list-level-label-alignment text:label-followed-by="listtab" fo:margin-left="0.9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4" style:num-suffix="." style:num-format="1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7" style:num-suffix="." style:num-format="1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3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7:33:00Z</meta:creation-date>
    <dc:date>2026-02-04T07:33:00Z</dc:date>
    <meta:print-date>2018-10-04T06:31:00Z</meta:print-date>
    <meta:template xlink:href="Normal" xlink:type="simple"/>
    <meta:editing-cycles>2</meta:editing-cycles>
    <meta:editing-duration>PT0S</meta:editing-duration>
    <meta:document-statistic meta:page-count="7" meta:paragraph-count="15" meta:word-count="1162" meta:character-count="7772" meta:row-count="55" meta:non-whitespace-character-count="6625"/>
  </office:meta>
</office:document-meta>
</file>