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華康中明體" svg:font-family="華康中明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1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(    )" style:num-suffix="." style:num-format="1">
        <style:list-level-properties text:space-before="0.0375in" text:min-label-width="0.25in" text:list-level-position-and-space-mode="label-alignment">
          <style:list-level-label-alignment text:label-followed-by="listtab" fo:margin-left="0.2875in" fo:text-indent="-0.25in"/>
        </style:list-level-properties>
      </text:list-level-style-number>
      <text:list-level-style-number text:level="3" text:style-name="WW_CharLFO2LVL3" style:num-suffix=". (　　)" style:num-format="1">
        <style:list-level-properties text:space-before="0.3708in" text:min-label-width="0.3347in" text:list-level-position-and-space-mode="label-alignment">
          <style:list-level-label-alignment text:label-followed-by="listtab" fo:margin-left="0.7055in" fo:text-indent="-0.3347in"/>
        </style:list-level-properties>
      </text:list-level-style-number>
      <text:list-level-style-number text:level="4" text:style-name="WW_CharLFO2LVL4" style:num-prefix="(    )" style:num-suffix="." style:num-format="1">
        <style:list-level-properties text:space-before="0.7041in" text:min-label-width="0.25in" text:list-level-position-and-space-mode="label-alignment">
          <style:list-level-label-alignment text:label-followed-by="listtab" fo:margin-left="0.9541in" fo:text-indent="-0.25in"/>
        </style:list-level-properties>
      </text:list-level-style-number>
      <text:list-level-style-number text:level="5" style:num-suffix="、" style:num-format="甲, 乙, 丙, ...">
        <style:list-level-properties text:space-before="1.0375in" text:min-label-width="0.3333in" text:list-level-position-and-space-mode="label-alignment">
          <style:list-level-label-alignment text:label-followed-by="listtab" fo:margin-left="1.3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708in" text:min-label-width="0.3333in" text:list-level-position-and-space-mode="label-alignment">
          <style:list-level-label-alignment text:label-followed-by="listtab" fo:margin-left="1.7041in" fo:text-indent="-0.3333in"/>
        </style:list-level-properties>
      </text:list-level-style-number>
      <text:list-level-style-number text:level="7" style:num-suffix="." style:num-format="1">
        <style:list-level-properties text:space-before="1.7041in" text:min-label-width="0.3333in" text:list-level-position-and-space-mode="label-alignment">
          <style:list-level-label-alignment text:label-followed-by="listtab" fo:margin-left="2.0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375in" text:min-label-width="0.3333in" text:list-level-position-and-space-mode="label-alignment">
          <style:list-level-label-alignment text:label-followed-by="listtab" fo:margin-left="2.3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708in" text:min-label-width="0.3333in" text:list-level-position-and-space-mode="label-alignment">
          <style:list-level-label-alignment text:label-followed-by="listtab" fo:margin-left="2.7041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3611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line-height="0.3611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list-style-name="LFO1" style:family="paragraph">
      <style:paragraph-properties fo:line-height="0.2777in" fo:margin-left="0.3347in" fo:text-indent="-0.3347in">
        <style:tab-stops>
          <style:tab-stop style:type="left" style:position="0.2944in"/>
        </style:tab-stops>
      </style:paragraph-properties>
      <style:text-properties style:font-name="標楷體" style:font-name-asian="標楷體" fo:font-weight="bold" style:font-weight-asian="bold"/>
    </style:style>
    <style:style style:name="P21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22" style:parent-style-name="預設段落字型" style:family="text">
      <style:text-properties style:font-name="標楷體" style:font-name-asian="標楷體" style:letter-kerning="false"/>
    </style:style>
    <style:style style:name="T23" style:parent-style-name="預設段落字型" style:family="text">
      <style:text-properties style:font-name="標楷體" style:font-name-asian="標楷體" fo:font-weight="bold" style:font-weight-asian="bold" style:letter-kerning="false" style:text-underline-type="single" style:text-underline-style="solid" style:text-underline-width="bold" style:text-underline-mode="continuous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letter-kerning="false"/>
    </style:style>
    <style:style style:name="P26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27" style:parent-style-name="預設段落字型" style:family="text">
      <style:text-properties style:font-name="標楷體" style:font-name-asian="標楷體" style:letter-kerning="false"/>
    </style:style>
    <style:style style:name="T28" style:parent-style-name="預設段落字型" style:family="text">
      <style:text-properties style:font-name="標楷體" style:font-name-asian="標楷體" fo:font-weight="bold" style:font-weight-asian="bold" style:letter-kerning="false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letter-kerning="false"/>
    </style:style>
    <style:style style:name="P31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32" style:parent-style-name="預設段落字型" style:family="text">
      <style:text-properties style:font-name="標楷體" style:font-name-asian="標楷體" style:font-name-complex="Arial"/>
    </style:style>
    <style:style style:name="T33" style:parent-style-name="預設段落字型" style:family="text">
      <style:text-properties style:font-name="標楷體" style:font-name-asian="標楷體" style:letter-kerning="false"/>
    </style:style>
    <style:style style:name="T34" style:parent-style-name="預設段落字型" style:family="text">
      <style:text-properties style:font-name="標楷體" style:font-name-asian="標楷體" style:font-name-complex="華康中明體"/>
    </style:style>
    <style:style style:name="T35" style:parent-style-name="預設段落字型" style:family="text">
      <style:text-properties style:font-name="標楷體" style:font-name-asian="標楷體" style:font-name-complex="華康中明體" fo:font-weight="bold" style:font-weight-asian="bold" style:text-underline-type="single" style:text-underline-style="solid" style:text-underline-width="bold" style:text-underline-mode="continuous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style:letter-kerning="false"/>
    </style:style>
    <style:style style:name="T38" style:parent-style-name="預設段落字型" style:family="text">
      <style:text-properties style:font-name="標楷體" style:font-name-asian="標楷體" style:letter-kerning="false"/>
    </style:style>
    <style:style style:name="T39" style:parent-style-name="預設段落字型" style:family="text">
      <style:text-properties style:font-name="標楷體" style:font-name-asian="標楷體" style:letter-kerning="false"/>
    </style:style>
    <style:style style:name="T40" style:parent-style-name="預設段落字型" style:family="text">
      <style:text-properties style:font-name="標楷體" style:font-name-asian="標楷體" style:letter-kerning="false"/>
    </style:style>
    <style:style style:name="T41" style:parent-style-name="預設段落字型" style:family="text">
      <style:text-properties style:font-name="標楷體" style:font-name-asian="標楷體" style:letter-kerning="false"/>
    </style:style>
    <style:style style:name="T42" style:parent-style-name="預設段落字型" style:family="text">
      <style:text-properties style:font-name="標楷體" style:font-name-asian="標楷體" style:letter-kerning="false"/>
    </style:style>
    <style:style style:name="T43" style:parent-style-name="預設段落字型" style:family="text">
      <style:text-properties style:font-name="標楷體" style:font-name-asian="標楷體" style:letter-kerning="false"/>
    </style:style>
    <style:style style:name="T44" style:parent-style-name="預設段落字型" style:family="text">
      <style:text-properties style:font-name="標楷體" style:font-name-asian="標楷體" style:letter-kerning="false"/>
    </style:style>
    <style:style style:name="T45" style:parent-style-name="預設段落字型" style:family="text">
      <style:text-properties style:font-name="標楷體" style:font-name-asian="標楷體" style:letter-kerning="false"/>
    </style:style>
    <style:style style:name="T46" style:parent-style-name="預設段落字型" style:family="text">
      <style:text-properties style:font-name="標楷體" style:font-name-asian="標楷體" style:letter-kerning="false"/>
    </style:style>
    <style:style style:name="T47" style:parent-style-name="預設段落字型" style:family="text">
      <style:text-properties style:font-name="標楷體" style:font-name-asian="標楷體" style:letter-kerning="false"/>
    </style:style>
    <style:style style:name="T48" style:parent-style-name="預設段落字型" style:family="text">
      <style:text-properties style:font-name="標楷體" style:font-name-asian="標楷體" style:font-name-complex="Arial"/>
    </style:style>
    <style:style style:name="P49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50" style:parent-style-name="預設段落字型" style:family="text">
      <style:text-properties style:font-name="標楷體" style:font-name-asian="標楷體" style:font-name-complex="華康中明體"/>
    </style:style>
    <style:style style:name="T51" style:parent-style-name="預設段落字型" style:family="text">
      <style:text-properties style:font-name="標楷體" style:font-name-asian="標楷體" style:letter-kerning="false"/>
    </style:style>
    <style:style style:name="T52" style:parent-style-name="預設段落字型" style:family="text">
      <style:text-properties style:font-name="標楷體" style:font-name-asian="標楷體" style:font-name-complex="華康中明體" fo:font-weight="bold" style:font-weight-asian="bold" style:text-underline-type="single" style:text-underline-style="solid" style:text-underline-width="bold" style:text-underline-mode="continuous"/>
    </style:style>
    <style:style style:name="T53" style:parent-style-name="預設段落字型" style:family="text">
      <style:text-properties style:font-name="標楷體" style:font-name-asian="標楷體" style:letter-kerning="false"/>
    </style:style>
    <style:style style:name="T54" style:parent-style-name="預設段落字型" style:family="text">
      <style:text-properties style:font-name="標楷體" style:font-name-asian="標楷體" style:letter-kerning="false"/>
    </style:style>
    <style:style style:name="T55" style:parent-style-name="預設段落字型" style:family="text">
      <style:text-properties style:font-name="標楷體" style:font-name-asian="標楷體" style:letter-kerning="false"/>
    </style:style>
    <style:style style:name="T56" style:parent-style-name="預設段落字型" style:family="text">
      <style:text-properties style:font-name="標楷體" style:font-name-asian="標楷體" style:letter-kerning="false"/>
    </style:style>
    <style:style style:name="T57" style:parent-style-name="預設段落字型" style:family="text">
      <style:text-properties style:font-name="標楷體" style:font-name-asian="標楷體" style:letter-kerning="false"/>
    </style:style>
    <style:style style:name="T58" style:parent-style-name="預設段落字型" style:family="text">
      <style:text-properties style:font-name="標楷體" style:font-name-asian="標楷體" style:letter-kerning="false"/>
    </style:style>
    <style:style style:name="T59" style:parent-style-name="預設段落字型" style:family="text">
      <style:text-properties style:font-name="標楷體" style:font-name-asian="標楷體" style:letter-kerning="false"/>
    </style:style>
    <style:style style:name="T60" style:parent-style-name="預設段落字型" style:family="text">
      <style:text-properties style:font-name="標楷體" style:font-name-asian="標楷體" style:letter-kerning="false"/>
    </style:style>
    <style:style style:name="T61" style:parent-style-name="預設段落字型" style:family="text">
      <style:text-properties style:font-name="標楷體" style:font-name-asian="標楷體" style:letter-kerning="false"/>
    </style:style>
    <style:style style:name="T62" style:parent-style-name="預設段落字型" style:family="text">
      <style:text-properties style:font-name="標楷體" style:font-name-asian="標楷體" style:letter-kerning="false"/>
    </style:style>
    <style:style style:name="P63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64" style:parent-style-name="預設段落字型" style:family="text">
      <style:text-properties style:font-name="標楷體" style:font-name-asian="標楷體" style:letter-kerning="false"/>
    </style:style>
    <style:style style:name="T65" style:parent-style-name="預設段落字型" style:family="text">
      <style:text-properties style:font-name="標楷體" style:font-name-asian="標楷體" style:letter-kerning="false"/>
    </style:style>
    <style:style style:name="T66" style:parent-style-name="預設段落字型" style:family="text">
      <style:text-properties style:font-name="標楷體" style:font-name-asian="標楷體" style:font-name-complex="華康中明體" fo:font-weight="bold" style:font-weight-asian="bold" style:text-underline-type="single" style:text-underline-style="solid" style:text-underline-width="bold" style:text-underline-mode="continuous"/>
    </style:style>
    <style:style style:name="T67" style:parent-style-name="預設段落字型" style:family="text">
      <style:text-properties style:font-name="標楷體" style:font-name-asian="標楷體" style:letter-kerning="false"/>
    </style:style>
    <style:style style:name="T68" style:parent-style-name="預設段落字型" style:family="text">
      <style:text-properties style:font-name="標楷體" style:font-name-asian="標楷體" style:letter-kerning="false"/>
    </style:style>
    <style:style style:name="T69" style:parent-style-name="預設段落字型" style:family="text">
      <style:text-properties style:font-name="標楷體" style:font-name-asian="標楷體" style:letter-kerning="false"/>
    </style:style>
    <style:style style:name="T70" style:parent-style-name="預設段落字型" style:family="text">
      <style:text-properties style:font-name="標楷體" style:font-name-asian="標楷體" style:letter-kerning="false"/>
    </style:style>
    <style:style style:name="T71" style:parent-style-name="預設段落字型" style:family="text">
      <style:text-properties style:font-name="標楷體" style:font-name-asian="標楷體" style:letter-kerning="false"/>
    </style:style>
    <style:style style:name="P72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73" style:parent-style-name="預設段落字型" style:family="text">
      <style:text-properties style:font-name="標楷體" style:font-name-asian="標楷體" style:letter-kerning="false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P106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1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1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letter-kerning="false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33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style:letter-kerning="false"/>
    </style:style>
    <style:style style:name="T14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41" style:parent-style-name="預設段落字型" style:family="text">
      <style:text-properties style:font-name="標楷體" style:font-name-asian="標楷體" style:letter-kerning="false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style:letter-kerning="false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letter-kerning="false"/>
    </style:style>
    <style:style style:name="T147" style:parent-style-name="預設段落字型" style:family="text">
      <style:text-properties style:font-name="標楷體" style:font-name-asian="標楷體" style:letter-kerning="false"/>
    </style:style>
    <style:style style:name="T148" style:parent-style-name="預設段落字型" style:family="text">
      <style:text-properties style:font-name="標楷體" style:font-name-asian="標楷體" style:letter-kerning="false"/>
    </style:style>
    <style:style style:name="T149" style:parent-style-name="預設段落字型" style:family="text">
      <style:text-properties style:font-name="標楷體" style:font-name-asian="標楷體" style:letter-kerning="false"/>
    </style:style>
    <style:style style:name="T150" style:parent-style-name="預設段落字型" style:family="text">
      <style:text-properties style:font-name="標楷體" style:font-name-asian="標楷體" style:letter-kerning="false"/>
    </style:style>
    <style:style style:name="T151" style:parent-style-name="預設段落字型" style:family="text">
      <style:text-properties style:font-name="標楷體" style:font-name-asian="標楷體" style:letter-kerning="false"/>
    </style:style>
    <style:style style:name="T152" style:parent-style-name="預設段落字型" style:family="text">
      <style:text-properties style:font-name="標楷體" style:font-name-asian="標楷體" style:letter-kerning="false"/>
    </style:style>
    <style:style style:name="T153" style:parent-style-name="預設段落字型" style:family="text">
      <style:text-properties style:font-name="標楷體" style:font-name-asian="標楷體" style:letter-kerning="false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style:letter-kerning="false"/>
    </style:style>
    <style:style style:name="T156" style:parent-style-name="預設段落字型" style:family="text">
      <style:text-properties style:font-name="標楷體" style:font-name-asian="標楷體" style:letter-kerning="false" style:text-underline-type="single" style:text-underline-style="wave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style:letter-kerning="false"/>
    </style:style>
    <style:style style:name="T15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59" style:parent-style-name="預設段落字型" style:family="text">
      <style:text-properties style:font-name="標楷體" style:font-name-asian="標楷體" style:letter-kerning="false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微軟正黑體" style:font-name-asian="微軟正黑體" fo:color="#000000" fo:font-size="15pt" style:font-size-asian="15pt" style:font-size-complex="15pt" fo:background-color="#FFFFFF"/>
    </style:style>
    <style:style style:name="P162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6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77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P194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P224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  <style:text-properties style:font-name="標楷體" style:font-name-asian="標楷體"/>
    </style:style>
    <style:style style:name="P225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P250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253" style:parent-style-name="預設段落字型" style:family="text">
      <style:text-properties style:font-name="標楷體" style:font-name-asian="標楷體"/>
    </style:style>
    <style:style style:name="P254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255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P259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/>
    </style:style>
    <style:style style:name="P269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style:letter-kerning="false"/>
    </style:style>
    <style:style style:name="T2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 style:letter-kerning="false"/>
    </style:style>
    <style:style style:name="T2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 style:letter-kerning="false"/>
    </style:style>
    <style:style style:name="T2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 style:letter-kerning="false"/>
    </style:style>
    <style:style style:name="T2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/>
    </style:style>
    <style:style style:name="P289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/>
    </style:style>
    <style:style style:name="P310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311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/>
    </style:style>
    <style:style style:name="P323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3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331" style:parent-style-name="預設段落字型" style:family="text">
      <style:text-properties style:font-name="標楷體" style:font-name-asian="標楷體"/>
    </style:style>
    <style:style style:name="P332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Wingdings" style:font-name-asian="Wingdings" style:font-name-complex="Wingdings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Wingdings" style:font-name-asian="Wingdings" style:font-name-complex="Wingdings"/>
    </style:style>
    <style:style style:name="T3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Wingdings" style:font-name-asian="Wingdings" style:font-name-complex="Wingdings"/>
    </style:style>
    <style:style style:name="T3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Wingdings" style:font-name-asian="Wingdings" style:font-name-complex="Wingdings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Wingdings" style:font-name-asian="Wingdings" style:font-name-complex="Wingdings"/>
    </style:style>
    <style:style style:name="T3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Wingdings" style:font-name-asian="Wingdings" style:font-name-complex="Wingdings"/>
    </style:style>
    <style:style style:name="T3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Wingdings" style:font-name-asian="Wingdings" style:font-name-complex="Wingdings"/>
    </style:style>
    <style:style style:name="T3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Wingdings" style:font-name-asian="Wingdings" style:font-name-complex="Wingdings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Wingdings" style:font-name-asian="Wingdings" style:font-name-complex="Wingdings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Wingdings" style:font-name-asian="Wingdings" style:font-name-complex="Wingdings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Wingdings" style:font-name-asian="Wingdings" style:font-name-complex="Wingdings"/>
    </style:style>
    <style:style style:name="T3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Wingdings" style:font-name-asian="Wingdings" style:font-name-complex="Wingdings"/>
    </style:style>
    <style:style style:name="T3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Wingdings" style:font-name-asian="Wingdings" style:font-name-complex="Wingdings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Wingdings" style:font-name-asian="Wingdings" style:font-name-complex="Wingdings"/>
    </style:style>
    <style:style style:name="T3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Wingdings" style:font-name-asian="Wingdings" style:font-name-complex="Wingdings"/>
    </style:style>
    <style:style style:name="T3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Wingdings" style:font-name-asian="Wingdings" style:font-name-complex="Wingdings"/>
    </style:style>
    <style:style style:name="T3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/>
    </style:style>
    <style:style style:name="P386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3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/>
    </style:style>
    <style:style style:name="P395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 style:letter-kerning="false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 style:letter-kerning="false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 style:letter-kerning="false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 style:letter-kerning="false"/>
    </style:style>
    <style:style style:name="T414" style:parent-style-name="預設段落字型" style:family="text">
      <style:text-properties style:font-name="標楷體" style:font-name-asian="標楷體"/>
    </style:style>
    <style:style style:name="P415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416" style:parent-style-name="預設段落字型" style:family="text">
      <style:text-properties style:font-name="標楷體" style:font-name-asian="標楷體" style:letter-kerning="false"/>
    </style:style>
    <style:style style:name="T417" style:parent-style-name="預設段落字型" style:family="text">
      <style:text-properties style:font-name="標楷體" style:font-name-asian="標楷體" fo:font-weight="bold" style:font-weight-asian="bold" style:letter-kerning="false" style:text-underline-type="single" style:text-underline-style="solid" style:text-underline-width="bold" style:text-underline-mode="continuous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 style:letter-kerning="false"/>
    </style:style>
    <style:style style:name="T42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 style:letter-kerning="false"/>
    </style:style>
    <style:style style:name="T422" style:parent-style-name="預設段落字型" style:family="text">
      <style:text-properties style:font-name="標楷體" style:font-name-asian="標楷體" style:font-name-complex="細明體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font-name-complex="細明體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 style:font-name-complex="細明體"/>
    </style:style>
    <style:style style:name="T427" style:parent-style-name="預設段落字型" style:family="text">
      <style:text-properties style:font-name="標楷體" style:font-name-asian="標楷體" style:letter-kerning="false"/>
    </style:style>
    <style:style style:name="T42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style:letter-kerning="false"/>
    </style:style>
    <style:style style:name="T430" style:parent-style-name="預設段落字型" style:family="text">
      <style:text-properties style:font-name="標楷體" style:font-name-asian="標楷體" style:font-name-complex="細明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 style:font-name-complex="細明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 style:font-name-complex="細明體"/>
    </style:style>
    <style:style style:name="T435" style:parent-style-name="預設段落字型" style:family="text">
      <style:text-properties style:font-name="標楷體" style:font-name-asian="標楷體" style:font-name-complex="細明體"/>
    </style:style>
    <style:style style:name="T436" style:parent-style-name="預設段落字型" style:family="text">
      <style:text-properties style:font-name="標楷體" style:font-name-asian="標楷體" style:letter-kerning="false"/>
    </style:style>
    <style:style style:name="T43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style:font-name-asian="標楷體" style:letter-kerning="false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 style:letter-kerning="false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 style:letter-kerning="false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 style:letter-kerning="false"/>
    </style:style>
    <style:style style:name="T44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style:letter-kerning="false"/>
    </style:style>
    <style:style style:name="T451" style:parent-style-name="預設段落字型" style:family="text">
      <style:text-properties style:font-name="標楷體" style:font-name-asian="標楷體" style:font-name-complex="細明體"/>
    </style:style>
    <style:style style:name="T452" style:parent-style-name="預設段落字型" style:family="text">
      <style:text-properties style:font-name="標楷體" style:font-name-asian="標楷體" style:letter-kerning="false"/>
    </style:style>
    <style:style style:name="T453" style:parent-style-name="預設段落字型" style:family="text">
      <style:text-properties style:font-name="標楷體" style:font-name-asian="標楷體" style:font-name-complex="細明體"/>
    </style:style>
    <style:style style:name="T454" style:parent-style-name="預設段落字型" style:family="text">
      <style:text-properties style:font-name="標楷體" style:font-name-asian="標楷體" style:letter-kerning="false"/>
    </style:style>
    <style:style style:name="T455" style:parent-style-name="預設段落字型" style:family="text">
      <style:text-properties style:font-name="標楷體" style:font-name-asian="標楷體" style:font-name-complex="細明體"/>
    </style:style>
    <style:style style:name="T456" style:parent-style-name="預設段落字型" style:family="text">
      <style:text-properties style:font-name="標楷體" style:font-name-asian="標楷體" style:letter-kerning="false"/>
    </style:style>
    <style:style style:name="P457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458" style:parent-style-name="預設段落字型" style:family="text">
      <style:text-properties style:font-name="標楷體" style:font-name-asian="標楷體" style:letter-kerning="false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 style:letter-kerning="false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 style:letter-kerning="false"/>
    </style:style>
    <style:style style:name="P465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style:letter-kerning="false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 style:letter-kerning="false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 style:letter-kerning="false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 style:letter-kerning="false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 style:letter-kerning="false"/>
    </style:style>
    <style:style style:name="T478" style:parent-style-name="預設段落字型" style:family="text">
      <style:text-properties style:font-name="標楷體" style:font-name-asian="標楷體"/>
    </style:style>
    <style:style style:name="P479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480" style:parent-style-name="預設段落字型" style:family="text">
      <style:text-properties style:font-name="標楷體" style:font-name-asian="標楷體" style:letter-kerning="false"/>
    </style:style>
    <style:style style:name="T481" style:parent-style-name="預設段落字型" style:family="text">
      <style:text-properties style:font-name="標楷體" style:font-name-asian="標楷體" style:letter-kerning="false"/>
    </style:style>
    <style:style style:name="T482" style:parent-style-name="預設段落字型" style:family="text">
      <style:text-properties style:font-name="標楷體" style:font-name-asian="標楷體" style:letter-kerning="false"/>
    </style:style>
    <style:style style:name="T483" style:parent-style-name="預設段落字型" style:family="text">
      <style:text-properties style:font-name="標楷體" style:font-name-asian="標楷體" style:letter-kerning="false"/>
    </style:style>
    <style:style style:name="T484" style:parent-style-name="預設段落字型" style:family="text">
      <style:text-properties style:font-name="標楷體" style:font-name-asian="標楷體" style:letter-kerning="false"/>
    </style:style>
    <style:style style:name="T485" style:parent-style-name="預設段落字型" style:family="text">
      <style:text-properties style:font-name="標楷體" style:font-name-asian="標楷體" style:letter-kerning="false"/>
    </style:style>
    <style:style style:name="T486" style:parent-style-name="預設段落字型" style:family="text">
      <style:text-properties style:font-name="標楷體" style:font-name-asian="標楷體" style:letter-kerning="false"/>
    </style:style>
    <style:style style:name="T487" style:parent-style-name="預設段落字型" style:family="text">
      <style:text-properties style:font-name="標楷體" style:font-name-asian="標楷體" style:letter-kerning="false"/>
    </style:style>
    <style:style style:name="T488" style:parent-style-name="預設段落字型" style:family="text">
      <style:text-properties style:font-name="標楷體" style:font-name-asian="標楷體" style:letter-kerning="false"/>
    </style:style>
    <style:style style:name="T489" style:parent-style-name="預設段落字型" style:family="text">
      <style:text-properties style:font-name="標楷體" style:font-name-asian="標楷體" style:letter-kerning="false"/>
    </style:style>
    <style:style style:name="T490" style:parent-style-name="預設段落字型" style:family="text">
      <style:text-properties style:font-name="標楷體" style:font-name-asian="標楷體" style:letter-kerning="false"/>
    </style:style>
    <style:style style:name="T491" style:parent-style-name="預設段落字型" style:family="text">
      <style:text-properties style:font-name="標楷體" style:font-name-asian="標楷體" style:letter-kerning="false"/>
    </style:style>
    <style:style style:name="T492" style:parent-style-name="預設段落字型" style:family="text">
      <style:text-properties style:font-name="標楷體" style:font-name-asian="標楷體" style:letter-kerning="false"/>
    </style:style>
    <style:style style:name="T493" style:parent-style-name="預設段落字型" style:family="text">
      <style:text-properties style:font-name="標楷體" style:font-name-asian="標楷體" style:letter-kerning="false"/>
    </style:style>
    <style:style style:name="T494" style:parent-style-name="預設段落字型" style:family="text">
      <style:text-properties style:font-name="標楷體" style:font-name-asian="標楷體" style:letter-kerning="false"/>
    </style:style>
    <style:style style:name="T495" style:parent-style-name="預設段落字型" style:family="text">
      <style:text-properties style:font-name="標楷體" style:font-name-asian="標楷體" style:letter-kerning="false"/>
    </style:style>
    <style:style style:name="T496" style:parent-style-name="預設段落字型" style:family="text">
      <style:text-properties style:font-name="標楷體" style:font-name-asian="標楷體" style:letter-kerning="false"/>
    </style:style>
    <style:style style:name="T497" style:parent-style-name="預設段落字型" style:family="text">
      <style:text-properties style:font-name="標楷體" style:font-name-asian="標楷體" style:letter-kerning="false"/>
    </style:style>
    <style:style style:name="T498" style:parent-style-name="預設段落字型" style:family="text">
      <style:text-properties style:font-name="標楷體" style:font-name-asian="標楷體" style:letter-kerning="false"/>
    </style:style>
    <style:style style:name="T49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500" style:parent-style-name="預設段落字型" style:family="text">
      <style:text-properties style:font-name="標楷體" style:font-name-asian="標楷體" style:letter-kerning="false"/>
    </style:style>
    <style:style style:name="P501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502" style:parent-style-name="預設段落字型" style:family="text">
      <style:text-properties style:font-name="標楷體" style:font-name-asian="標楷體" style:letter-kerning="false"/>
    </style:style>
    <style:style style:name="T50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504" style:parent-style-name="預設段落字型" style:family="text">
      <style:text-properties style:font-name="標楷體" style:font-name-asian="標楷體"/>
    </style:style>
    <style:style style:name="T505" style:parent-style-name="預設段落字型" style:family="text">
      <style:text-properties style:font-name="標楷體" style:font-name-asian="標楷體" style:letter-kerning="false"/>
    </style:style>
    <style:style style:name="T506" style:parent-style-name="預設段落字型" style:family="text">
      <style:text-properties style:font-name="標楷體" style:font-name-asian="標楷體" style:letter-kerning="false"/>
    </style:style>
    <style:style style:name="T507" style:parent-style-name="預設段落字型" style:family="text">
      <style:text-properties style:font-name="標楷體" style:font-name-asian="標楷體"/>
    </style:style>
    <style:style style:name="T508" style:parent-style-name="預設段落字型" style:family="text">
      <style:text-properties style:font-name="標楷體" style:font-name-asian="標楷體" style:letter-kerning="false"/>
    </style:style>
    <style:style style:name="T509" style:parent-style-name="預設段落字型" style:family="text">
      <style:text-properties style:font-name="標楷體" style:font-name-asian="標楷體" style:letter-kerning="false"/>
    </style:style>
    <style:style style:name="T510" style:parent-style-name="預設段落字型" style:family="text">
      <style:text-properties style:font-name="標楷體" style:font-name-asian="標楷體"/>
    </style:style>
    <style:style style:name="T511" style:parent-style-name="預設段落字型" style:family="text">
      <style:text-properties style:font-name="標楷體" style:font-name-asian="標楷體" style:letter-kerning="false"/>
    </style:style>
    <style:style style:name="T512" style:parent-style-name="預設段落字型" style:family="text">
      <style:text-properties style:font-name="標楷體" style:font-name-asian="標楷體"/>
    </style:style>
    <style:style style:name="P513" style:parent-style-name="內文" style:list-style-name="LFO1" style:family="paragraph">
      <style:paragraph-properties fo:margin-top="0.125in" fo:line-height="0.3194in" fo:margin-left="0.3347in" fo:text-indent="-0.3347in">
        <style:tab-stops>
          <style:tab-stop style:type="left" style:position="0.2944in"/>
        </style:tab-stops>
      </style:paragraph-properties>
      <style:text-properties style:font-name="標楷體" style:font-name-asian="標楷體" fo:font-weight="bold" style:font-weight-asian="bold"/>
    </style:style>
    <style:style style:name="P514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515" style:parent-style-name="預設段落字型" style:family="text">
      <style:text-properties style:font-name="標楷體" style:font-name-asian="標楷體" style:letter-kerning="false"/>
    </style:style>
    <style:style style:name="T516" style:parent-style-name="預設段落字型" style:family="text">
      <style:text-properties style:font-name="標楷體" style:font-name-asian="標楷體" style:letter-kerning="false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 style:letter-kerning="false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 style:letter-kerning="false"/>
    </style:style>
    <style:style style:name="T521" style:parent-style-name="預設段落字型" style:family="text">
      <style:text-properties style:font-name="標楷體" style:font-name-asian="標楷體" style:letter-kerning="false"/>
    </style:style>
    <style:style style:name="T522" style:parent-style-name="預設段落字型" style:family="text">
      <style:text-properties style:font-name="標楷體" style:font-name-asian="標楷體" style:letter-kerning="false"/>
    </style:style>
    <style:style style:name="T523" style:parent-style-name="預設段落字型" style:family="text">
      <style:text-properties style:font-name="標楷體" style:font-name-asian="標楷體" style:letter-kerning="false"/>
    </style:style>
    <style:style style:name="T524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標楷體" style:font-name-asian="標楷體" style:letter-kerning="false" style:text-underline-type="single" style:text-underline-style="wave" style:text-underline-width="auto" style:text-underline-mode="continuous"/>
    </style:style>
    <style:style style:name="T526" style:parent-style-name="預設段落字型" style:family="text">
      <style:text-properties style:font-name="標楷體" style:font-name-asian="標楷體" style:letter-kerning="false"/>
    </style:style>
    <style:style style:name="T527" style:parent-style-name="預設段落字型" style:family="text">
      <style:text-properties style:font-name="標楷體" style:font-name-asian="標楷體" style:letter-kerning="false"/>
    </style:style>
    <style:style style:name="T52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529" style:parent-style-name="預設段落字型" style:family="text">
      <style:text-properties style:font-name="標楷體" style:font-name-asian="標楷體" style:letter-kerning="false"/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 style:letter-kerning="false"/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="標楷體" style:font-name-asian="標楷體" style:letter-kerning="false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 style:letter-kerning="false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 style:letter-kerning="false"/>
    </style:style>
    <style:style style:name="T538" style:parent-style-name="預設段落字型" style:family="text">
      <style:text-properties style:font-name="標楷體" style:font-name-asian="標楷體"/>
    </style:style>
    <style:style style:name="P539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540" style:parent-style-name="預設段落字型" style:family="text">
      <style:text-properties style:font-name="標楷體" style:font-name-asian="標楷體" style:letter-kerning="false"/>
    </style:style>
    <style:style style:name="T54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標楷體" style:font-name-asian="標楷體" style:letter-kerning="false"/>
    </style:style>
    <style:style style:name="T543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style:letter-kerning="false"/>
    </style:style>
    <style:style style:name="T545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標楷體" style:font-name-asian="標楷體" style:letter-kerning="false"/>
    </style:style>
    <style:style style:name="T547" style:parent-style-name="預設段落字型" style:family="text">
      <style:text-properties style:font-name="標楷體" style:font-name-asian="標楷體" style:letter-kerning="false"/>
    </style:style>
    <style:style style:name="T54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標楷體" style:font-name-asian="標楷體" style:letter-kerning="false" style:text-underline-type="single" style:text-underline-style="wave" style:text-underline-width="auto" style:text-underline-mode="continuous"/>
    </style:style>
    <style:style style:name="T550" style:parent-style-name="預設段落字型" style:family="text">
      <style:text-properties style:font-name="標楷體" style:font-name-asian="標楷體" style:letter-kerning="false"/>
    </style:style>
    <style:style style:name="T551" style:parent-style-name="預設段落字型" style:family="text">
      <style:text-properties style:font-name="標楷體" style:font-name-asian="標楷體" style:letter-kerning="false"/>
    </style:style>
    <style:style style:name="T55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553" style:parent-style-name="預設段落字型" style:family="text">
      <style:text-properties style:font-name="標楷體" style:font-name-asian="標楷體" style:letter-kerning="false"/>
    </style:style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="標楷體" style:font-name-asian="標楷體" style:letter-kerning="false"/>
    </style:style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 style:letter-kerning="false"/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="標楷體" style:font-name-asian="標楷體" style:letter-kerning="false"/>
    </style:style>
    <style:style style:name="T560" style:parent-style-name="預設段落字型" style:family="text">
      <style:text-properties style:font-name="標楷體" style:font-name-asian="標楷體"/>
    </style:style>
    <style:style style:name="T561" style:parent-style-name="預設段落字型" style:family="text">
      <style:text-properties style:font-name="標楷體" style:font-name-asian="標楷體" style:letter-kerning="false"/>
    </style:style>
    <style:style style:name="T562" style:parent-style-name="預設段落字型" style:family="text">
      <style:text-properties style:font-name="標楷體" style:font-name-asian="標楷體"/>
    </style:style>
    <style:style style:name="P563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564" style:parent-style-name="預設段落字型" style:family="text">
      <style:text-properties style:font-name="標楷體" style:font-name-asian="標楷體"/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568" style:parent-style-name="預設段落字型" style:family="text">
      <style:text-properties style:font-name="標楷體" style:font-name-asian="標楷體"/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571" style:parent-style-name="預設段落字型" style:family="text">
      <style:text-properties style:font-name="標楷體" style:font-name-asian="標楷體" style:letter-kerning="false"/>
    </style:style>
    <style:style style:name="T572" style:parent-style-name="預設段落字型" style:family="text">
      <style:text-properties style:font-name="標楷體" style:font-name-asian="標楷體" style:letter-kerning="false"/>
    </style:style>
    <style:style style:name="T573" style:parent-style-name="預設段落字型" style:family="text">
      <style:text-properties style:font-name="標楷體" style:font-name-asian="標楷體" style:letter-kerning="false"/>
    </style:style>
    <style:style style:name="T574" style:parent-style-name="預設段落字型" style:family="text">
      <style:text-properties style:font-name="標楷體" style:font-name-asian="標楷體" style:letter-kerning="false"/>
    </style:style>
    <style:style style:name="T575" style:parent-style-name="預設段落字型" style:family="text">
      <style:text-properties style:font-name="標楷體" style:font-name-asian="標楷體" style:letter-kerning="false"/>
    </style:style>
    <style:style style:name="T576" style:parent-style-name="預設段落字型" style:family="text">
      <style:text-properties style:font-name="標楷體" style:font-name-asian="標楷體" style:letter-kerning="false"/>
    </style:style>
    <style:style style:name="T577" style:parent-style-name="預設段落字型" style:family="text">
      <style:text-properties style:font-name="標楷體" style:font-name-asian="標楷體" style:letter-kerning="false"/>
    </style:style>
    <style:style style:name="T578" style:parent-style-name="預設段落字型" style:family="text">
      <style:text-properties style:font-name="標楷體" style:font-name-asian="標楷體" style:letter-kerning="false"/>
    </style:style>
    <style:style style:name="T579" style:parent-style-name="預設段落字型" style:family="text">
      <style:text-properties style:font-name="標楷體" style:font-name-asian="標楷體" style:letter-kerning="false"/>
    </style:style>
    <style:style style:name="T580" style:parent-style-name="預設段落字型" style:family="text">
      <style:text-properties style:font-name="標楷體" style:font-name-asian="標楷體" style:letter-kerning="false"/>
    </style:style>
    <style:style style:name="P581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582" style:parent-style-name="預設段落字型" style:family="text">
      <style:text-properties style:font-name="標楷體" style:font-name-asian="標楷體"/>
    </style:style>
    <style:style style:name="P583" style:parent-style-name="內文Web" style:family="paragraph">
      <style:paragraph-properties fo:text-align="justify" fo:margin-top="0in" fo:margin-bottom="0in" fo:margin-left="0.0826in" fo:margin-right="0.0826in">
        <style:tab-stops/>
      </style:paragraph-properties>
    </style:style>
    <style:style style:name="T584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585" style:parent-style-name="預設段落字型" style:family="text">
      <style:text-properties style:font-name="標楷體" style:font-name-complex="Times New Roman" style:letter-kerning="true" fo:font-size="12pt" style:font-size-asian="12pt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587" style:parent-style-name="預設段落字型" style:family="text">
      <style:text-properties style:font-name="標楷體" style:font-name-complex="Times New Roman" style:letter-kerning="true" fo:font-size="12pt" style:font-size-asian="12pt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589" style:parent-style-name="預設段落字型" style:family="text">
      <style:text-properties style:font-name="標楷體" style:font-name-complex="Times New Roman" style:letter-kerning="true" style:text-position="18.7% 100%" fo:font-size="8pt" style:font-size-asian="8pt"/>
    </style:style>
    <style:style style:name="T590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591" style:parent-style-name="預設段落字型" style:family="text">
      <style:text-properties style:font-name="標楷體" style:font-name-complex="Times New Roman" style:letter-kerning="true" style:text-position="18.7% 100%" fo:font-size="8pt" style:font-size-asian="8pt"/>
    </style:style>
    <style:style style:name="T592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593" style:parent-style-name="預設段落字型" style:family="text">
      <style:text-properties style:font-name="標楷體" style:font-name-complex="Times New Roman" style:letter-kerning="true" style:text-position="18.7% 100%" fo:font-size="8pt" style:font-size-asian="8pt"/>
    </style:style>
    <style:style style:name="T594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595" style:parent-style-name="預設段落字型" style:family="text">
      <style:text-properties style:font-name="標楷體" style:font-name-complex="Times New Roman" style:letter-kerning="true" style:text-position="18.7% 100%" fo:font-size="8pt" style:font-size-asian="8pt"/>
    </style:style>
    <style:style style:name="T596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597" style:parent-style-name="預設段落字型" style:family="text">
      <style:text-properties style:font-name="標楷體" style:font-name-complex="Times New Roman" style:letter-kerning="true" fo:font-size="12pt" style:font-size-asian="12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599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600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601" style:parent-style-name="預設段落字型" style:family="text">
      <style:text-properties style:font-name="標楷體" style:font-name-complex="Times New Roman" style:letter-kerning="true" fo:font-size="12pt" style:font-size-asian="12pt" style:text-underline-type="single" style:text-underline-style="wave" style:text-underline-width="auto" style:text-underline-mode="continuous"/>
    </style:style>
    <style:style style:name="T602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603" style:parent-style-name="預設段落字型" style:family="text">
      <style:text-properties style:font-name="標楷體" style:font-name-complex="Times New Roman" style:letter-kerning="true" fo:font-size="12pt" style:font-size-asian="12pt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text-position="18.7% 100%" fo:font-size="8pt" style:font-size-asian="8pt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text-position="18.7% 100%" fo:font-size="8pt" style:font-size-asian="8pt"/>
    </style:style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style:font-name="標楷體" style:text-position="18.7% 100%" fo:font-size="8pt" style:font-size-asian="8pt"/>
    </style:style>
    <style:style style:name="T610" style:parent-style-name="預設段落字型" style:family="text">
      <style:text-properties style:font-name="標楷體" style:font-name-asian="標楷體"/>
    </style:style>
    <style:style style:name="T611" style:parent-style-name="預設段落字型" style:family="text">
      <style:text-properties style:font-name="標楷體" style:font-name-asian="標楷體" style:text-position="18.7% 100%" fo:font-size="8pt" style:font-size-asian="8pt"/>
    </style:style>
    <style:style style:name="T612" style:parent-style-name="預設段落字型" style:family="text">
      <style:text-properties style:font-name="標楷體" style:font-name-asian="標楷體"/>
    </style:style>
    <style:style style:name="P613" style:parent-style-name="內文Web" style:family="paragraph">
      <style:paragraph-properties fo:text-align="justify" fo:margin-top="0in" fo:margin-bottom="0in" fo:margin-left="0.0826in" fo:margin-right="0.0826in">
        <style:tab-stops/>
      </style:paragraph-properties>
      <style:text-properties style:font-name="標楷體" style:font-name-complex="Times New Roman" style:letter-kerning="true" fo:font-size="12pt" style:font-size-asian="12pt"/>
    </style:style>
    <style:style style:name="P614" style:parent-style-name="內文" style:family="paragraph">
      <style:paragraph-properties fo:widows="2" fo:orphans="2" fo:text-align="justify" fo:margin-left="0.0833in" fo:margin-right="0.0833in" fo:text-indent="0.3333in">
        <style:tab-stops/>
      </style:paragraph-properties>
      <style:text-properties style:font-name="標楷體"/>
    </style:style>
    <style:style style:name="P615" style:parent-style-name="內文" style:family="paragraph">
      <style:paragraph-properties fo:text-align="end"/>
    </style:style>
    <style:style style:name="P616" style:parent-style-name="內文" style:family="paragraph">
      <style:paragraph-properties fo:line-height="0.2777in">
        <style:tab-stops>
          <style:tab-stop style:type="left" style:position="0.1972in"/>
        </style:tab-stops>
      </style:paragraph-properties>
    </style:style>
    <style:style style:name="T617" style:parent-style-name="預設段落字型" style:family="text">
      <style:text-properties style:font-name="標楷體" style:font-name-asian="標楷體" style:letter-kerning="false"/>
    </style:style>
    <style:style style:name="T618" style:parent-style-name="預設段落字型" style:family="text">
      <style:text-properties style:font-name="標楷體" style:font-name-asian="標楷體" style:letter-kerning="false"/>
    </style:style>
    <style:style style:name="T619" style:parent-style-name="預設段落字型" style:family="text">
      <style:text-properties style:font-name="標楷體" style:font-name-asian="標楷體" style:letter-kerning="false"/>
    </style:style>
    <style:style style:name="T620" style:parent-style-name="預設段落字型" style:family="text">
      <style:text-properties style:font-name="標楷體" style:font-name-asian="標楷體" style:letter-kerning="false"/>
    </style:style>
    <style:style style:name="T621" style:parent-style-name="預設段落字型" style:family="text">
      <style:text-properties style:font-name="標楷體" style:font-name-asian="標楷體" style:letter-kerning="false"/>
    </style:style>
    <style:style style:name="T622" style:parent-style-name="預設段落字型" style:family="text">
      <style:text-properties style:font-name="標楷體" style:font-name-asian="標楷體" style:letter-kerning="false"/>
    </style:style>
    <style:style style:name="T623" style:parent-style-name="預設段落字型" style:family="text">
      <style:text-properties style:font-name="標楷體" style:font-name-asian="標楷體" style:letter-kerning="false"/>
    </style:style>
    <style:style style:name="T624" style:parent-style-name="預設段落字型" style:family="text">
      <style:text-properties style:font-name="標楷體" style:font-name-asian="標楷體" style:letter-kerning="false"/>
    </style:style>
    <style:style style:name="T625" style:parent-style-name="預設段落字型" style:family="text">
      <style:text-properties style:font-name="標楷體" style:font-name-asian="標楷體" style:letter-kerning="false"/>
    </style:style>
    <style:style style:name="T626" style:parent-style-name="預設段落字型" style:family="text">
      <style:text-properties style:font-name="標楷體" style:font-name-asian="標楷體" style:letter-kerning="false"/>
    </style:style>
    <style:style style:name="T627" style:parent-style-name="預設段落字型" style:family="text">
      <style:text-properties style:font-name="標楷體" style:font-name-asian="標楷體" style:letter-kerning="false"/>
    </style:style>
    <style:style style:name="T628" style:parent-style-name="預設段落字型" style:family="text">
      <style:text-properties style:font-name="標楷體" style:font-name-asian="標楷體" style:letter-kerning="false"/>
    </style:style>
    <style:style style:name="T629" style:parent-style-name="預設段落字型" style:family="text">
      <style:text-properties style:font-name="標楷體" style:font-name-asian="標楷體" style:letter-kerning="false"/>
    </style:style>
    <style:style style:name="T630" style:parent-style-name="預設段落字型" style:family="text">
      <style:text-properties style:font-name="標楷體" style:font-name-asian="標楷體" style:letter-kerning="false"/>
    </style:style>
    <style:style style:name="T631" style:parent-style-name="預設段落字型" style:family="text">
      <style:text-properties style:font-name="標楷體" style:font-name-asian="標楷體" style:letter-kerning="false"/>
    </style:style>
    <style:style style:name="T632" style:parent-style-name="預設段落字型" style:family="text">
      <style:text-properties style:font-name="標楷體" style:font-name-asian="標楷體" style:letter-kerning="false"/>
    </style:style>
    <style:style style:name="T633" style:parent-style-name="預設段落字型" style:family="text">
      <style:text-properties style:font-name="標楷體" style:font-name-asian="標楷體" style:letter-kerning="false"/>
    </style:style>
    <style:style style:name="P634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/>
    </style:style>
    <style:style style:name="T63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638" style:parent-style-name="預設段落字型" style:family="text">
      <style:text-properties style:font-name="標楷體" style:font-name-asian="標楷體"/>
    </style:style>
    <style:style style:name="P639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標楷體" style:font-name-asian="標楷體"/>
    </style:style>
    <style:style style:name="P643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6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標楷體" style:font-name-asian="標楷體"/>
    </style:style>
    <style:style style:name="P654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655" style:parent-style-name="預設段落字型" style:family="text">
      <style:text-properties style:font-name="標楷體" style:font-name-asian="標楷體"/>
    </style:style>
    <style:style style:name="T656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659" style:parent-style-name="預設段落字型" style:family="text">
      <style:text-properties style:font-name="標楷體" style:font-name-asian="標楷體"/>
    </style:style>
    <style:style style:name="T6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style:font-name="標楷體" style:font-name-asian="標楷體"/>
    </style:style>
    <style:style style:name="T662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663" style:parent-style-name="預設段落字型" style:family="text">
      <style:text-properties style:font-name="標楷體" style:font-name-asian="標楷體"/>
    </style:style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style:font-name="標楷體" style:font-name-asian="標楷體"/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P670" style:parent-style-name="內文" style:family="paragraph">
      <style:text-properties style:font-name="標楷體" style:font-name-asian="標楷體"/>
    </style:style>
    <style:style style:name="T671" style:parent-style-name="預設段落字型" style:family="text">
      <style:text-properties style:font-name="標楷體" style:font-name-asian="標楷體"/>
    </style:style>
    <style:style style:name="P672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673" style:parent-style-name="預設段落字型" style:family="text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 style:letter-kerning="false"/>
    </style:style>
    <style:style style:name="T675" style:parent-style-name="預設段落字型" style:family="text">
      <style:text-properties style:font-name="標楷體" style:font-name-asian="標楷體" style:letter-kerning="false"/>
    </style:style>
    <style:style style:name="T676" style:parent-style-name="預設段落字型" style:family="text">
      <style:text-properties style:font-name="標楷體" style:font-name-asian="標楷體"/>
    </style:style>
    <style:style style:name="T677" style:parent-style-name="預設段落字型" style:family="text">
      <style:text-properties style:font-name="標楷體" style:font-name-asian="標楷體" style:letter-kerning="false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 style:letter-kerning="false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="標楷體" style:font-name-asian="標楷體" style:letter-kerning="false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 style:letter-kerning="false"/>
    </style:style>
    <style:style style:name="T684" style:parent-style-name="預設段落字型" style:family="text">
      <style:text-properties style:font-name="標楷體" style:font-name-asian="標楷體"/>
    </style:style>
    <style:style style:name="T685" style:parent-style-name="預設段落字型" style:family="text">
      <style:text-properties style:font-name="標楷體" style:font-name-asian="標楷體" style:letter-kerning="false"/>
    </style:style>
    <style:style style:name="T686" style:parent-style-name="預設段落字型" style:family="text">
      <style:text-properties style:font-name="標楷體" style:font-name-asian="標楷體"/>
    </style:style>
    <style:style style:name="P687" style:parent-style-name="內文" style:list-style-name="LFO1" style:family="paragraph">
      <style:paragraph-properties fo:line-height="0.3194in" fo:margin-left="0.75in" fo:text-indent="-0.6666in">
        <style:tab-stops>
          <style:tab-stop style:type="left" style:position="-0.1666in"/>
        </style:tab-stops>
      </style:paragraph-properties>
    </style:style>
    <style:style style:name="T688" style:parent-style-name="預設段落字型" style:family="text">
      <style:text-properties style:font-name="標楷體" style:font-name-asian="標楷體"/>
    </style:style>
    <style:style style:name="T689" style:parent-style-name="預設段落字型" style:family="text">
      <style:text-properties style:font-name="標楷體" style:font-name-asian="標楷體"/>
    </style:style>
    <style:style style:name="T690" style:parent-style-name="預設段落字型" style:family="text">
      <style:text-properties style:font-name="標楷體" style:font-name-asian="標楷體"/>
    </style:style>
    <style:style style:name="T691" style:parent-style-name="預設段落字型" style:family="text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/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/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 style:font-name-complex="Arial" fo:background-color="#FFFFFF"/>
    </style:style>
    <style:style style:name="T7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718" style:parent-style-name="預設段落字型" style:family="text">
      <style:text-properties style:font-name="標楷體" style:font-name-asian="標楷體"/>
    </style:style>
    <style:style style:name="P71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72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721" style:parent-style-name="內文" style:family="paragraph">
      <style:paragraph-properties fo:text-align="center" fo:line-height="0.3472in"/>
      <style:text-properties style:font-name="標楷體" style:font-name-asian="標楷體" fo:font-size="18pt" style:font-size-asian="18pt" style:font-size-complex="22pt"/>
    </style:style>
    <style:style style:name="P72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 fo:font-size="14pt" style:font-size-asian="14pt"/>
    </style:style>
    <style:style style:name="P724" style:parent-style-name="內文" style:list-style-name="LFO4" style:family="paragraph">
      <style:text-properties style:font-name="標楷體" style:font-name-asian="標楷體"/>
    </style:style>
    <style:style style:name="P725" style:parent-style-name="內文" style:family="paragraph">
      <style:paragraph-properties fo:margin-left="0.6298in">
        <style:tab-stops/>
      </style:paragraph-properties>
      <style:text-properties style:font-name="Times New Roman" style:font-name-asian="標楷體" style:font-name-complex="Times New Roman" fo:letter-spacing="0.0694in" fo:font-size="16pt" style:font-size-asian="16pt"/>
    </style:style>
    <style:style style:name="P726" style:parent-style-name="內文" style:family="paragraph">
      <style:paragraph-properties fo:margin-left="0.6298in">
        <style:tab-stops/>
      </style:paragraph-properties>
      <style:text-properties style:font-name="Times New Roman" style:font-name-asian="標楷體" style:font-name-complex="Times New Roman" fo:letter-spacing="0.0694in" fo:font-size="16pt" style:font-size-asian="16pt"/>
    </style:style>
    <style:style style:name="P727" style:parent-style-name="內文" style:family="paragraph">
      <style:paragraph-properties fo:margin-left="0.6298in">
        <style:tab-stops/>
      </style:paragraph-properties>
      <style:text-properties style:font-name="Times New Roman" style:font-name-asian="標楷體" style:font-name-complex="Times New Roman" fo:letter-spacing="0.0694in" fo:font-size="16pt" style:font-size-asian="16pt"/>
    </style:style>
    <style:style style:name="P728" style:parent-style-name="內文" style:list-style-name="LFO4" style:family="paragraph">
      <style:paragraph-properties fo:margin-left="0.6298in">
        <style:tab-stops>
          <style:tab-stop style:type="left" style:position="-0.0006in"/>
        </style:tab-stops>
      </style:paragraph-properties>
      <style:text-properties style:font-name="標楷體" style:font-name-asian="標楷體"/>
    </style:style>
    <style:style style:name="P729" style:parent-style-name="內文" style:family="paragraph">
      <style:paragraph-properties fo:margin-left="0.6298in">
        <style:tab-stops/>
      </style:paragraph-properties>
      <style:text-properties style:font-name="Times New Roman" style:font-name-asian="標楷體" style:font-name-complex="Times New Roman" fo:letter-spacing="0.0694in" fo:font-size="16pt" style:font-size-asian="16pt"/>
    </style:style>
    <style:style style:name="P730" style:parent-style-name="內文" style:family="paragraph">
      <style:text-properties style:font-name="標楷體" style:font-name-asian="標楷體"/>
    </style:style>
    <style:style style:family="graphic" style:name="a37">
      <style:graphic-properties draw:fill="gradient" draw:fill-gradient-name="a36" draw:stroke="none" draw:shadow="visible" draw:shadow-offset-x="0in" draw:shadow-offset-y="0.02515in" draw:shadow-color="#000000" draw:shadow-opacity="35%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">
      <style:graphic-properties fo:wrap-option="wrap" fo:padding-top="0.04063in" fo:padding-bottom="0.04063in" fo:padding-left="0.04063in" fo:padding-right="0.04063in" draw:textarea-vertical-align="middle" draw:textarea-horizontal-align="left" draw:fill="gradient" draw:fill-gradient-name="a20" draw:stroke="none" draw:shadow="visible" draw:shadow-offset-x="0in" draw:shadow-offset-y="0.02515in" draw:shadow-color="#000000" draw:shadow-opacity="35%" draw:auto-grow-width="false" draw:auto-grow-height="false"/>
      <style:paragraph-properties style:font-independent-line-spacing="false" style:writing-mode="lr-tb"/>
    </style:style>
    <style:style style:family="graphic" style:name="a23">
      <style:graphic-properties draw:fill="gradient" draw:fill-gradient-name="a22" draw:stroke="none" draw:shadow="visible" draw:shadow-offset-x="0in" draw:shadow-offset-y="0.02515in" draw:shadow-color="#000000" draw:shadow-opacity="35%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90%" fo:text-align="left" style:tab-stop-distance="0.48611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">
      <style:graphic-properties fo:wrap-option="wrap" fo:padding-top="0.04063in" fo:padding-bottom="0.04063in" fo:padding-left="0.04063in" fo:padding-right="0.04063in" draw:textarea-vertical-align="middle" draw:textarea-horizontal-align="left" draw:fill="gradient" draw:fill-gradient-name="a27" draw:stroke="none" draw:shadow="visible" draw:shadow-offset-x="0in" draw:shadow-offset-y="0.02515in" draw:shadow-color="#000000" draw:shadow-opacity="35%" draw:auto-grow-width="false" draw:auto-grow-height="false"/>
      <style:paragraph-properties style:font-independent-line-spacing="fals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0.48611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>
      <style:graphic-properties/>
    </style:style>
    <style:style style:family="graphic" style:name="a14">
      <style:graphic-properties fo:wrap-option="wrap" fo:padding-top="0.04063in" fo:padding-bottom="0.04063in" fo:padding-left="0.04063in" fo:padding-right="0.04063in" draw:textarea-vertical-align="middle" draw:textarea-horizontal-align="left" draw:fill="gradient" draw:fill-gradient-name="a13" draw:stroke="none" draw:shadow="visible" draw:shadow-offset-x="0in" draw:shadow-offset-y="0.02515in" draw:shadow-color="#000000" draw:shadow-opacity="35%" draw:auto-grow-width="false" draw:auto-grow-height="false"/>
      <style:paragraph-properties style:font-independent-line-spacing="false" style:writing-mode="lr-tb"/>
    </style:style>
    <style:style style:family="graphic" style:name="a16">
      <style:graphic-properties draw:fill="gradient" draw:fill-gradient-name="a15" draw:stroke="none" draw:shadow="visible" draw:shadow-offset-x="0in" draw:shadow-offset-y="0.02515in" draw:shadow-color="#000000" draw:shadow-opacity="35%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0.48611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none" draw:stroke="solid" svg:stroke-width="0.01042in" svg:stroke-color="#000000" svg:stroke-opacity="100%"/>
    </style:style>
    <style:style style:family="paragraph" style:name="a40">
      <style:paragraph-properties fo:line-height="90%" fo:text-align="left" style:tab-stop-distance="0.48611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fo:wrap-option="wrap" fo:padding-top="0.04063in" fo:padding-bottom="0.04063in" fo:padding-left="0.04063in" fo:padding-right="0.04063in" draw:textarea-vertical-align="middle" draw:textarea-horizontal-align="left" draw:fill="gradient" draw:fill-gradient-name="a41" draw:stroke="none" draw:shadow="visible" draw:shadow-offset-x="0in" draw:shadow-offset-y="0.02515in" draw:shadow-color="#000000" draw:shadow-opacity="35%" draw:auto-grow-width="false" draw:auto-grow-height="false"/>
      <style:paragraph-properties style:font-independent-line-spacing="false" style:writing-mode="lr-tb"/>
    </style:style>
    <style:style style:family="paragraph" style:name="a5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draw:fill="gradient" draw:fill-gradient-name="a43" draw:stroke="none" draw:shadow="visible" draw:shadow-offset-x="0in" draw:shadow-offset-y="0.02515in" draw:shadow-color="#000000" draw:shadow-opacity="35%"/>
    </style:style>
    <style:style style:family="graphic" style:name="a7">
      <style:graphic-properties fo:wrap-option="wrap" fo:padding-top="0.14749in" fo:padding-bottom="0.14749in" fo:padding-left="0.13829in" fo:padding-right="0.13829in" draw:textarea-vertical-align="middle" draw:textarea-horizontal-align="center" draw:fill="gradient" draw:fill-gradient-name="a6" draw:stroke="none" draw:shadow="visible" draw:shadow-offset-x="0in" draw:shadow-offset-y="0.02515in" draw:shadow-color="#000000" draw:shadow-opacity="35%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">
      <style:graphic-properties draw:fill="gradient" draw:fill-gradient-name="a8" draw:stroke="none" draw:shadow="visible" draw:shadow-offset-x="0in" draw:shadow-offset-y="0.02515in" draw:shadow-color="#000000" draw:shadow-opacity="35%"/>
    </style:style>
    <style:style style:family="paragraph" style:name="a47">
      <style:paragraph-properties fo:line-height="90%" fo:text-align="left" style:tab-stop-distance="0.48611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.04063in" fo:padding-bottom="0.04063in" fo:padding-left="0.04063in" fo:padding-right="0.04063in" draw:textarea-vertical-align="middle" draw:textarea-horizontal-align="left" draw:fill="gradient" draw:fill-gradient-name="a48" draw:stroke="none" draw:shadow="visible" draw:shadow-offset-x="0in" draw:shadow-offset-y="0.02515in" draw:shadow-color="#000000" draw:shadow-opacity="35%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gradient" draw:fill-gradient-name="a29" draw:stroke="none" draw:shadow="visible" draw:shadow-offset-x="0in" draw:shadow-offset-y="0.02515in" draw:shadow-color="#000000" draw:shadow-opacity="35%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新細明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">
      <style:paragraph-properties fo:line-height="90%" fo:text-align="left" style:tab-stop-distance="0.48611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4063in" fo:padding-bottom="0.04063in" fo:padding-left="0.04063in" fo:padding-right="0.04063in" draw:textarea-vertical-align="middle" draw:textarea-horizontal-align="left" draw:fill="gradient" draw:fill-gradient-name="a34" draw:stroke="none" draw:shadow="visible" draw:shadow-offset-x="0in" draw:shadow-offset-y="0.02515in" draw:shadow-color="#000000" draw:shadow-opacity="35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立溪崑國民中學106學年度第一學期第三次定期評量<text:s/>國文科<text:s/>試題卷</text:p>
      <text:p text:style-name="P10"><text:span text:style-name="T11">八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list text:style-name="LFO1" text:continue-numbering="true">
        <text:list-item>
          <text:p text:style-name="P20">選擇【一題2.5分，共75分】</text:p>
          <text:list text:continue-numbering="true">
            <text:list-item>
              <text:p text:style-name="P21"><text:span text:style-name="T22">下列詞語「 」中的注音寫成國字後，何組字形</text:span><text:span text:style-name="T23">相同</text:span><text:span text:style-name="T24">？</text:span><text:span text:style-name="T25">（A）銷聲「ㄋ一ˋ」跡／狎「ㄋ一ˋ」奉承　（B）口「ㄓㄨ」筆伐／天「ㄓㄨ」地滅　（C）意興闌「ㄕㄢ」／步履蹣「ㄕㄢ 」　（D）硫「ㄏㄨㄤˊ」溫泉／巧舌如「ㄏㄨㄤˊ」。</text:span></text:p>
            </text:list-item>
            <text:list-item>
              <text:p text:style-name="P26"><text:span text:style-name="T27">下列各組形似字，何組讀音前後</text:span><text:span text:style-name="T28">相同</text:span><text:span text:style-name="T29">？</text:span><text:span text:style-name="T30">（A）須「臾」／阿「諛」　（B）「眷」顧／彩「券」　（C）「謁」見／暮「靄」　（D）「胯」下之辱／「夸」父追日。</text:span></text:p>
            </text:list-item>
            <text:list-item>
              <text:p text:style-name="P31"><text:span text:style-name="T32">下列</text:span><text:span text:style-name="T33">「 」</text:span><text:span text:style-name="T34">中的字義，哪一組兩兩</text:span><text:span text:style-name="T35">相同</text:span><text:span text:style-name="T36">？</text:span><text:span text:style-name="T37">（A）層出不「窮」／人「窮」志不窮　（B）「殊」途同歸／「殊」榮　（C）上「行」出中渭橋／一「行」白鷺上青天　（D）</text:span><text:span text:style-name="T38">不容置</text:span><text:span text:style-name="T39">「</text:span><text:span text:style-name="T40">喙</text:span><text:span text:style-name="T41">」／</text:span><text:span text:style-name="T42">百</text:span><text:span text:style-name="T43">「</text:span><text:span text:style-name="T44">喙</text:span><text:span text:style-name="T45">」</text:span><text:span text:style-name="T46">莫</text:span><text:span text:style-name="T47">辯</text:span><text:span text:style-name="T48">。</text:span></text:p>
            </text:list-item>
            <text:list-item>
              <text:p text:style-name="P49"><text:span text:style-name="T50">「見乘</text:span><text:span text:style-name="T51">輿車騎即走耳。」句中「走」字與下列何者意思</text:span><text:span text:style-name="T52">相同</text:span><text:span text:style-name="T53">？（A）</text:span><text:span text:style-name="T54">原本幸福的婚姻，如今已「走」了調</text:span><text:span text:style-name="T55">　（B）</text:span><text:span text:style-name="T56">「走」進長巷子裡，兩側的房子低首斂眉</text:span><text:span text:style-name="T57">　（C）</text:span><text:span text:style-name="T58">我的錶「走」得很準</text:span><text:span text:style-name="T59">　（D）</text:span><text:span text:style-name="T60">棄甲曳兵而</text:span><text:span text:style-name="T61">「走」</text:span><text:span text:style-name="T62">。</text:span></text:p>
            </text:list-item>
            <text:list-item>
              <text:p text:style-name="P63"><text:span text:style-name="T64">名言佳句的活用，不但能增加文章的深度，亦能強化內容的說服力。下列「」中的名言佳句</text:span><text:span text:style-name="T65">，何者使用</text:span><text:span text:style-name="T66">不當</text:span><text:span text:style-name="T67">？（A）再聰明的人，也不應該驕傲自滿，因為「失之毫釐，謬以千里」　（B</text:span><text:span text:style-name="T68">）「智者千慮，必有一失」，他就算再怎麼</text:span><text:span text:style-name="T69">深思熟慮，偶爾也會失誤出錯　（C）「燕雀安知鴻鵠之志？」有朝一日他一定揚名體壇　（D）陳先生的學識和為人深受全校師生的愛戴，這正是「</text:span><text:a xlink:href="http://zaojv.com/2430338.html" office:target-frame-name="_blank" xlink:show="new"><text:span text:style-name="T70">桃李不言，下自成蹊</text:span></text:a><text:span text:style-name="T71">」。</text:span></text:p>
            </text:list-item>
            <text:list-item>
              <text:p text:style-name="P72"><text:span text:style-name="T73">為表示恭敬、尊重，不直接稱呼對方的用詞，稱為「敬稱詞」；為表示謙遜的自稱之詞，則稱為「</text:span><text:span text:style-name="T74">謙稱詞」。下列「」中的敬詞、謙詞，何者使用</text:span><text:span text:style-name="T75">正確</text:span><text:span text:style-name="T76">？（A）與「足下」分別已久，今日特來問候　（B）「陛下」姓林，第一天到公司上班，請多指教　（C）以「在下」的長才而言，屈居目前的職位，實在是大材小用了　（D）</text:span><text:span text:style-name="T77">此事攸關性命，恕「</text:span><text:span text:style-name="T78">閣</text:span><text:span text:style-name="T79">下」難以從命</text:span><text:span text:style-name="T80">。</text:span></text:p>
            </text:list-item>
            <text:list-item>
              <text:p text:style-name="P81"><text:span text:style-name="T82">根據</text:span><text:span text:style-name="T83">史記</text:span><text:span text:style-name="T84">一書的編寫體例：「本紀」記載帝王</text:span><text:span text:style-name="T85">，</text:span><text:span text:style-name="T86">「世家」描寫諸侯</text:span><text:span text:style-name="T87">，</text:span><text:span text:style-name="T88">「列傳」則記各方面人物</text:span><text:span text:style-name="T89">，</text:span><text:span text:style-name="T90">「書」記典章制度的沿革</text:span><text:span text:style-name="T91">，</text:span><text:span text:style-name="T92">「表」則分年略記世代</text:span><text:span text:style-name="T93">。若想要了解</text:span><text:span text:style-name="T94">商鞅</text:span><text:span text:style-name="T95">變法的始末，</text:span><text:span text:style-name="T96">應</text:span><text:span text:style-name="T97">要查閱本書的哪一類？（A）</text:span><text:span text:style-name="T98">本紀</text:span><text:span text:style-name="T99">　（B）</text:span><text:span text:style-name="T100">世家</text:span><text:span text:style-name="T101">　（C）</text:span><text:span text:style-name="T102">列傳</text:span><text:span text:style-name="T103">　（D）</text:span><text:span text:style-name="T104">表</text:span><text:span text:style-name="T105">。</text:span></text:p>
            </text:list-item>
            <text:list-item>
              <text:p text:style-name="P106"><text:span text:style-name="T107">由</text:span><text:span text:style-name="T108">張釋之執法</text:span><text:span text:style-name="T109">一文，</text:span><text:span text:style-name="T110">判斷</text:span><text:span text:style-name="T111">下列</text:span><text:span text:style-name="T112">相關人物</text:span><text:span text:style-name="T113">性格的描述，何者</text:span><text:span text:style-name="T114">不</text:span><text:span text:style-name="T115">正確</text:span><text:span text:style-name="T116">？（A）</text:span><text:span text:style-name="T117">司馬遷</text:span><text:span text:style-name="T118">：</text:span><text:span text:style-name="T119">客觀公正</text:span><text:span text:style-name="T120">　（B）</text:span><text:span text:style-name="T121">張釋之</text:span><text:span text:style-name="T122">：</text:span><text:span text:style-name="T123">據理</text:span><text:span text:style-name="T124">直言</text:span><text:span text:style-name="T125">　（C）</text:span><text:span text:style-name="T126">縣</text:span><text:span text:style-name="T127">人：見風轉舵</text:span><text:span text:style-name="T128">　（D）</text:span><text:span text:style-name="T129">漢文帝</text:span><text:span text:style-name="T130">：</text:span><text:span text:style-name="T131">從善如流</text:span><text:span text:style-name="T132">。</text:span></text:p>
            </text:list-item>
            <text:list-item>
              <text:p text:style-name="P133"><text:span text:style-name="T134">下列為</text:span><text:span text:style-name="T135">張釋之執法</text:span><text:span text:style-name="T136">文章中的文句</text:span><text:span text:style-name="T137">：</text:span><text:span text:style-name="T138">「法者，＿＿＿。今法如此而更重之，＿＿＿＿。且方其時，＿＿＿。今既下廷尉，廷尉，＿＿＿，＿＿＿，＿＿＿？唯陛下察之。』」缺空處可填文句有（甲）是法不信於民也（乙）天下之平也（丙）民安所錯其手足（丁）天子所與天下公共也（戊）一傾而天下用法皆為輕重（己）上使立誅之則已。</text:span><text:span text:style-name="T139">依照</text:span><text:span text:style-name="T140">正確</text:span><text:span text:style-name="T141">順序應填入為何？（A）乙甲己丁戊丙　（B）乙甲己戊丁丙　（C）丁甲己乙戊丙　（D）丁甲己戊乙丙</text:span><text:span text:style-name="T142">。</text:span></text:p>
            </text:list-item>
            <text:list-item>
              <text:p text:style-name="P143"><text:span text:style-name="T144">（甲）全文由事件開始、經過、判決、皇上最後反應依序敘述，為順敘法（乙）「屬之廷尉」與「</text:span><text:span text:style-name="T145">唯陛下察之</text:span><text:span text:style-name="T146">」兩句中的「之」字皆指人犯（丙）「吾馬賴柔和」解釋為「幸虧我的馬性情柔順溫和」，其中「賴」引申有「幸虧」，此句為倒裝句（丁）全文主旨強調「法律不外乎人情」</text:span><text:span text:style-name="T147">（</text:span><text:span text:style-name="T148">戊</text:span><text:span text:style-name="T149">）</text:span><text:span text:style-name="T150">「</text:span><text:span text:style-name="T151">上使立誅之則已</text:span><text:span text:style-name="T152">」</text:span><text:span text:style-name="T153">一句點出當時君王操人民的生殺大權</text:span><text:span text:style-name="T154">。</text:span><text:span text:style-name="T155">以上關於</text:span><text:span text:style-name="T156">張釋之執法</text:span><text:span text:style-name="T157">的敘述，請問</text:span><text:span text:style-name="T158">正確</text:span><text:span text:style-name="T159">的有幾項</text:span><text:span text:style-name="T160">？（A）二項　（B）三項　（C）四項　（D）五項。</text:span><text:span text:style-name="T161"> </text:span></text:p>
            </text:list-item>
            <text:list-item>
              <text:p text:style-name="P162"><text:span text:style-name="T163">關於下列文句的語氣說明，何者</text:span><text:span text:style-name="T164">正確</text:span><text:span text:style-name="T165">？（A）</text:span><text:span text:style-name="T166">令他馬，固不敗傷我乎：惋惜</text:span><text:span text:style-name="T167">　（B）</text:span><text:span text:style-name="T168">汝亦知射乎？吾射不亦精乎</text:span><text:span text:style-name="T169">：</text:span><text:span text:style-name="T170">自信</text:span><text:span text:style-name="T171">　（C）</text:span><text:span text:style-name="T172">嗟哉斯徒輩，其心不如禽：疑問</text:span><text:span text:style-name="T173">　（D）齊無人耶？使子為使</text:span><text:span text:style-name="T174">：</text:span><text:span text:style-name="T175">嘲諷</text:span><text:span text:style-name="T176">。</text:span></text:p>
            </text:list-item>
            <text:list-item>
              <text:p text:style-name="P177"><text:bookmark-start text:name="Q_49674EF5BBEE4327AF432E5F7D92DE90"/><text:span text:style-name="T178">「</text:span><text:span text:style-name="T179">再令人觸目的就是那些偶然一見的囚在籠裡的小鳥兒了，但是我不忍看</text:span><text:span text:style-name="T180">」</text:span><text:span text:style-name="T181">句中流露的情懷與下列何者</text:span><text:span text:style-name="T182">相似</text:span><text:span text:style-name="T183">？（A）</text:span><text:span text:style-name="T184">始知鎖向金籠聽，不及林間自在啼</text:span><text:span text:style-name="T185">　（B）</text:span><text:span text:style-name="T186">打起黃鶯兒</text:span><text:span text:style-name="T187">，</text:span><text:span text:style-name="T188">莫教枝上啼</text:span><text:span text:style-name="T189">　（C）</text:span><text:span text:style-name="T190">落花都上燕巢泥，忍聽林表杜鵑啼</text:span><text:span text:style-name="T191">　（D）</text:span><text:span text:style-name="T192">舊時王謝堂前燕,飛入尋常百姓家</text:span><text:span text:style-name="T193">。</text:span><text:bookmark-start text:name="Q_8BC1F4D22E29476DBAF7BABB4C1B736C"/><text:bookmark-end text:name="Q_49674EF5BBEE4327AF432E5F7D92DE90"/></text:p>
            </text:list-item>
            <text:list-item>
              <text:p text:style-name="P194"><text:span text:style-name="T195">「</text:span><text:span text:style-name="T196">好銳利的喜悅刺上我的心頭</text:span><text:span text:style-name="T197">」這句話</text:span><text:span text:style-name="T198">將抽象的</text:span><text:span text:style-name="T199">「</text:span><text:span text:style-name="T200">喜悅</text:span><text:span text:style-name="T201">」</text:span><text:span text:style-name="T202">轉化成可以</text:span><text:span text:style-name="T203">「</text:span><text:span text:style-name="T204">刺</text:span><text:span text:style-name="T205">」</text:span><text:span text:style-name="T206">上心頭的具體物</text:span><text:span text:style-name="T207">。下列何句也使用</text:span><text:span text:style-name="T208">相同</text:span><text:span text:style-name="T209">的修辭技巧</text:span><text:span text:style-name="T210">？</text:span><text:span text:style-name="T211">（A）</text:span><text:span text:style-name="T212">大野中，孤伶伶的一個人，不由膽破魂奪</text:span><text:span text:style-name="T213">　（B）</text:span><text:span text:style-name="T214">各種顏色的傘是載花的樹</text:span><text:span text:style-name="T215">　（C）</text:span><text:span text:style-name="T216">我沒有</text:span><text:span text:style-name="T217">夸父</text:span><text:span text:style-name="T218">的荒誕，但晚景的溫存卻被我這樣偷嘗了不少</text:span><text:span text:style-name="T219">　</text:span><text:span text:style-name="T220">（D）</text:span><text:span text:style-name="T221">創業的人會自然想到上天；而敗家的人卻無時不想到自己</text:span><text:span text:style-name="T222">。</text:span><text:span text:style-name="T223"><text:s/></text:span></text:p>
            </text:list-item>
            <text:list-item>
              <text:p text:style-name="P224">「腳上像是有彈簧」這句話用來形容鳥的何種姿態？（A）飛行的迅速　（B）追逐的愉悅　（C）飲啄的悠哉　（D）跳盪的輕靈。<text:bookmark-end text:name="Q_8BC1F4D22E29476DBAF7BABB4C1B736C"/></text:p>
            </text:list-item>
            <text:list-item>
              <text:p text:style-name="P225"><text:span text:style-name="T226">下列關於</text:span><text:span text:style-name="T227">鳥</text:span><text:span text:style-name="T228">一文的敘述，何者</text:span><text:span text:style-name="T229">錯誤</text:span><text:span text:style-name="T230">？（A）</text:span><text:bookmark-start text:name="OPTG4_4ECEF50988D24DCB913849B0704F35E6"/><text:span text:style-name="T231">看牠高踞枝頭，臨風顧盼—</text:span><text:bookmark-end text:name="OPTG4_4ECEF50988D24DCB913849B0704F35E6"/><text:span text:style-name="T232">寫鳥</text:span><text:span text:style-name="T233">飛翔</text:span><text:span text:style-name="T234">的神態</text:span><text:span text:style-name="T235">　（B）牠</text:span><text:span text:style-name="T236">像虹似地一下就消逝了</text:span><text:span text:style-name="T237">—</text:span><text:span text:style-name="T238">形容</text:span><text:span text:style-name="T239">鳥的</text:span><text:span text:style-name="T240">飛走快速</text:span><text:span text:style-name="T241">　（C）</text:span><text:span text:style-name="T242">有時是獨奏，有時是合唱，簡直是一派和諧的交響樂</text:span><text:span text:style-name="T243">—</text:span><text:span text:style-name="T244">形容鳥的叫聲美妙多樣</text:span><text:span text:style-name="T245">　（D）</text:span><text:span text:style-name="T246">世界上的生物，沒有</text:span><text:span text:style-name="T247">比</text:span><text:span text:style-name="T248">鳥更俊俏的—可見作者對鳥的喜愛之情</text:span><text:span text:style-name="T249">。</text:span></text:p>
            </text:list-item>
            <text:list-item>
              <text:p text:style-name="P250"><text:span text:style-name="T251">(甲)臉色「黧」黑 (乙)「黃」梅時節 (丙)「釉」綠之色 (丁) 明眸「皓」齒(戊)「白」瞪著眼 (己)揮「金」如土 (庚) 山色「黛」青，以上各項「　」中的字，</text:span><text:span text:style-name="T252">真正</text:span><text:span text:style-name="T253">用來表示顏色的共有幾個？（A）六個　（B）五個　（C）四個　（D）三個。</text:span></text:p>
            </text:list-item>
            <text:list-item>
              <text:p text:style-name="P254"><text:span text:style-name="T255">夸父</text:span><text:span text:style-name="T256">一詩說：「壯士的前途不在昨夜，在明晨」，下列何者涵義可與之相呼應？（A）塞翁失馬，焉知非福　（B）少壯不努力，老大徒傷悲　（C）人無遠慮，必有近憂　（D）</text:span><text:span text:style-name="T257">往者不可諫，來者猶可追</text:span><text:span text:style-name="T258">。</text:span><text:bookmark-start text:name="Q_05A1128F043E474C8F3590367E05E51E"/></text:p>
            </text:list-item>
            <text:list-item>
              <text:p text:style-name="P259"><text:span text:style-name="T260">關於</text:span><text:span text:style-name="T261">夸父</text:span><text:span text:style-name="T262">一詩詩句的解讀，下列何者</text:span><text:span text:style-name="T263">不正確</text:span><text:span text:style-name="T264">？（A）「既然是追不上了，就撞上」強調壯士要超越窠臼，勇於突破　（B）「西奔是徒勞」肯定</text:span><text:span text:style-name="T265">夸父</text:span><text:span text:style-name="T266">逐日的辛勞　（C）「埋沒在紫靄的冷燼」在暗示</text:span><text:span text:style-name="T267">夸父</text:span><text:span text:style-name="T268">生命的消逝　（D）「千瓣之光的蕊心」暗指光明而充滿希望的前景。</text:span><text:bookmark-start text:name="Q_A14565256FDA4D48BB93B76402CCBAA1"/><text:bookmark-end text:name="Q_05A1128F043E474C8F3590367E05E51E"/></text:p>
            </text:list-item>
            <text:list-item>
              <text:p text:style-name="P269"><text:span text:style-name="T270">下列神話人物和其事蹟的配對，何者</text:span><text:span text:style-name="T271">正確</text:span><text:span text:style-name="T272">？（A）開天闢地，以巨大的身軀，頭頂天、腳踏地，形成天高地厚的世界</text:span><text:span text:style-name="T273">：</text:span><text:span text:style-name="T274">共工</text:span><text:span text:style-name="T275">　（B）當支撐天的四個梁柱倒塌時，冶煉五色石來補天</text:span><text:span text:style-name="T276">：</text:span><text:span text:style-name="T277">盤古</text:span><text:span text:style-name="T278">　（C）與</text:span><text:span text:style-name="T279">顓頊</text:span><text:span text:style-name="T280">爭帝，怒撞</text:span><text:span text:style-name="T281">不周山</text:span><text:span text:style-name="T282">，把撐天的大柱撞斷</text:span><text:span text:style-name="T283">：</text:span><text:span text:style-name="T284">女媧</text:span><text:span text:style-name="T285">　（D）射下九個太陽，為民除害，免於旱災</text:span><text:span text:style-name="T286">：</text:span><text:span text:style-name="T287">后羿</text:span><text:span text:style-name="T288">。</text:span><text:bookmark-start text:name="Q_CD2410372D91467BB01224D828CD7F6F"/><text:bookmark-end text:name="Q_A14565256FDA4D48BB93B76402CCBAA1"/></text:p>
            </text:list-item>
            <text:list-item>
              <text:p text:style-name="P289"><text:span text:style-name="T290">「大江東去，浪濤騰躍成千古／太陽昇火，月亮沉珠／哪一波是捉月人？哪一浪是溺水的大夫？／</text:span><text:span text:style-name="T291">赤壁</text:span><text:span text:style-name="T292">下，人弔髯</text:span><text:span text:style-name="T293">蘇</text:span><text:span text:style-name="T294">猶似髯</text:span><text:span text:style-name="T295">蘇</text:span><text:span text:style-name="T296">在弔古」（</text:span><text:span text:style-name="T297">余光中</text:span><text:span text:style-name="T298">大江東去</text:span><text:span text:style-name="T299">）詩中並</text:span><text:span text:style-name="T300">未提到</text:span><text:span text:style-name="T301">的人物為下列何者？（A）</text:span><text:span text:style-name="T302">屈原</text:span><text:span text:style-name="T303">　（B）</text:span><text:bookmark-start text:name="OPTG4_CD2410372D91467BB01224D828CD7F6F"/><text:span text:style-name="T304">李白</text:span><text:bookmark-end text:name="OPTG4_CD2410372D91467BB01224D828CD7F6F"/><text:span text:style-name="T305">　（C）</text:span><text:span text:style-name="T306">蘇東坡</text:span><text:span text:style-name="T307">　（D）</text:span><text:span text:style-name="T308">曹操</text:span><text:span text:style-name="T309">。</text:span><text:bookmark-end text:name="Q_CD2410372D91467BB01224D828CD7F6F"/></text:p>
            </text:list-item>
            <text:list-item>
              <text:p text:style-name="P310"><text:span text:style-name="T311">柳毅傳書結奇緣</text:span><text:span text:style-name="T312">一文是具有神話色彩的小說，從下列何者可以看出這個特色？（A）</text:span><text:span text:style-name="T313">柳毅</text:span><text:span text:style-name="T314">拿到信後，策馬前行，數十步後回頭一看，女子和羊群都不見了　（B）</text:span><text:span text:style-name="T315">涇河</text:span><text:span text:style-name="T316">邊有位女子在牧羊，容貌秀麗，卻衣衫襤褸，愁眉不展，神情憔悴　（C）龍王老淚縱橫，自責甚深，同時非常感激</text:span><text:span text:style-name="T317">柳毅</text:span><text:span text:style-name="T318">的仗義救急　（D）</text:span><text:span text:style-name="T319">錢塘君</text:span><text:span text:style-name="T320">藉著酒意，板起臉孔，語帶威脅地要將小龍女許配給</text:span><text:span text:style-name="T321">柳毅</text:span><text:span text:style-name="T322">。</text:span><text:bookmark-start text:name="Q_8B7E0DF8FC124E1294E69B2832680F55"/></text:p>
            </text:list-item>
            <text:list-item>
              <text:p text:style-name="P323"><text:span text:style-name="T324">錢塘君</text:span><text:span text:style-name="T325">自述「我辰時從龍宮出發，巳時已到達</text:span><text:span text:style-name="T326">涇陽</text:span><text:span text:style-name="T327">，午時在那兒與他們大戰。」若以現今計時方式，我們可以</text:span><text:span text:style-name="T328">判</text:span><text:span text:style-name="T329">斷哪個時間他人</text:span><text:span text:style-name="T330">不在</text:span><text:span text:style-name="T331">涇陽？（A）早上八點　（B）早上九點　（C）早上十點　（D）早上十一點。</text:span></text:p>
            </text:list-item>
            <text:list-item>
              <text:p text:style-name="P332"><text:bookmark-end text:name="Q_8B7E0DF8FC124E1294E69B2832680F55"/><text:span text:style-name="T333">關於</text:span><text:span text:style-name="T334">柳毅傳書結奇緣</text:span><text:span text:style-name="T335">的情節發展，下列何者的順序說明</text:span><text:span text:style-name="T336">正確</text:span><text:span text:style-name="T337">？（A）</text:span><text:span text:style-name="T338">柳毅</text:span><text:span text:style-name="T339">落榜回鄉</text:span><text:span text:style-name="T340">à</text:span><text:span text:style-name="T341">牧羊女託付信件</text:span><text:span text:style-name="T342">à</text:span><text:span text:style-name="T343">錢塘君</text:span><text:span text:style-name="T344">飛奔</text:span><text:span text:style-name="T345">涇陽</text:span><text:span text:style-name="T346">à</text:span><text:span text:style-name="T347">柳毅</text:span><text:span text:style-name="T348">收受寶物返鄉</text:span><text:span text:style-name="T349">à</text:span><text:span text:style-name="T350">小龍女前來結緣　（B）牧羊女託付信件</text:span><text:span text:style-name="T351">à</text:span><text:span text:style-name="T352">柳毅</text:span><text:span text:style-name="T353">落榜回鄉</text:span><text:span text:style-name="T354">à</text:span><text:span text:style-name="T355">錢塘君</text:span><text:span text:style-name="T356">飛奔涇陽</text:span><text:span text:style-name="T357">à</text:span><text:span text:style-name="T358">柳毅</text:span><text:span text:style-name="T359">收受寶物返鄉</text:span><text:span text:style-name="T360">à</text:span><text:span text:style-name="T361">小龍女前來結緣　（C）</text:span><text:span text:style-name="T362">柳毅</text:span><text:span text:style-name="T363">落榜回鄉</text:span><text:span text:style-name="T364">à</text:span><text:span text:style-name="T365">小龍女前來結緣</text:span><text:span text:style-name="T366">à</text:span><text:span text:style-name="T367">牧羊女託付信件</text:span><text:span text:style-name="T368">à</text:span><text:span text:style-name="T369">錢塘君</text:span><text:span text:style-name="T370">飛奔</text:span><text:span text:style-name="T371">涇陽</text:span><text:span text:style-name="T372">à</text:span><text:span text:style-name="T373">柳毅</text:span><text:span text:style-name="T374">收受寶物返鄉　（D）牧羊女託付信件</text:span><text:span text:style-name="T375">à</text:span><text:span text:style-name="T376">小龍女前來結緣</text:span><text:span text:style-name="T377">à</text:span><text:span text:style-name="T378">柳毅</text:span><text:span text:style-name="T379">落榜回鄉</text:span><text:span text:style-name="T380">à</text:span><text:span text:style-name="T381">錢塘君</text:span><text:span text:style-name="T382">飛奔涇陽</text:span><text:span text:style-name="T383">à</text:span><text:span text:style-name="T384">柳毅</text:span><text:span text:style-name="T385">收受寶物返鄉。</text:span></text:p>
            </text:list-item>
            <text:list-item>
              <text:p text:style-name="P386"><text:span text:style-name="T387">柳毅</text:span><text:span text:style-name="T388">為人古道熱腸、威武不屈，從哪些文句可以看出這個特質？（A）我雖是個平凡人，不是你的對手，但也絕不會被你的威勢所屈服！　（B）從今以後，我會更珍惜我們的緣分，永不分離　（C）</text:span><text:span text:style-name="T389">柳毅</text:span><text:span text:style-name="T390">答應這門婚事，擇定吉日，迎娶</text:span><text:span text:style-name="T391">盧</text:span><text:span text:style-name="T392">氏　（D）</text:span><text:span text:style-name="T393">柳毅</text:span><text:span text:style-name="T394">嚇得跌坐在地，急忙告辭。</text:span></text:p>
            </text:list-item>
            <text:list-item>
              <text:p text:style-name="P395"><text:span text:style-name="T396">下列對於</text:span><text:span text:style-name="T397">錢塘君</text:span><text:span text:style-name="T398">性格的描述，何者推論</text:span><text:span text:style-name="T399">最正確</text:span><text:span text:style-name="T400">？（A）脅迫</text:span><text:span text:style-name="T401">柳毅</text:span><text:span text:style-name="T402">娶小龍女為妻</text:span><text:span text:style-name="T403">：感恩圖報</text:span><text:span text:style-name="T404">　（B）因為和天將不合，水淹五嶽</text:span><text:span text:style-name="T405">：威武不屈</text:span><text:span text:style-name="T406">　（C）得知姪女受苦，化為赤龍，前往</text:span><text:span text:style-name="T407">涇陽</text:span><text:span text:style-name="T408">大戰</text:span><text:span text:style-name="T409">：古道熱腸</text:span><text:span text:style-name="T410">　（D）主動向玉帝</text:span><text:span text:style-name="T411">報告</text:span><text:span text:style-name="T412">請罪</text:span><text:span text:style-name="T413">：勇於認錯</text:span><text:span text:style-name="T414">。</text:span></text:p>
            </text:list-item>
            <text:list-item>
              <text:p text:style-name="P415"><text:span text:style-name="T416">老師請四位同學用成語造句，請問哪一位造的句子</text:span><text:span text:style-name="T417">不正確</text:span><text:span text:style-name="T418">？</text:span><text:span text:style-name="T419">（A）</text:span><text:span text:style-name="T420">義安</text:span><text:span text:style-name="T421">：</text:span><text:span text:style-name="T422">他可是</text:span><text:span text:style-name="T423">「</text:span><text:span text:style-name="T424">諱莫如深</text:span><text:span text:style-name="T425">」，</text:span><text:span text:style-name="T426">想從他那裏套出口風，比登天還難</text:span><text:span text:style-name="T427">　（B）</text:span><text:span text:style-name="T428">立明</text:span><text:span text:style-name="T429">：</text:span><text:span text:style-name="T430">這次妹妹順利找到工作，全靠老師</text:span><text:span text:style-name="T431">「</text:span><text:span text:style-name="T432">口角春風</text:span><text:span text:style-name="T433">」</text:span><text:span text:style-name="T434">，為她做推</text:span><text:span text:style-name="T435">荐</text:span><text:span text:style-name="T436">　（C）</text:span><text:span text:style-name="T437">漢霖</text:span><text:span text:style-name="T438">：</text:span><text:span text:style-name="T439">當初</text:span><text:span text:style-name="T440">張</text:span><text:span text:style-name="T441">伯伯極力栽培他，沒想到今天</text:span><text:span text:style-name="T442">「</text:span><text:span text:style-name="T443">尾大不掉</text:span><text:span text:style-name="T444">」，</text:span><text:span text:style-name="T445">他的勢力已快取代</text:span><text:span text:style-name="T446">張</text:span><text:span text:style-name="T447">伯伯的位置了</text:span><text:span text:style-name="T448">　（D）</text:span><text:span text:style-name="T449">凱赫</text:span><text:span text:style-name="T450">：</text:span><text:span text:style-name="T451">我們學校環境清雅，</text:span><text:span text:style-name="T452">「</text:span><text:span text:style-name="T453">鐘鼎山林</text:span><text:span text:style-name="T454">」，</text:span><text:span text:style-name="T455">造就了許多傑出人才</text:span><text:span text:style-name="T456">。</text:span></text:p>
            </text:list-item>
            <text:list-item>
              <text:p text:style-name="P457"><text:span text:style-name="T458">下列</text:span><text:span text:style-name="T459">各成語</text:span><text:span text:style-name="T460">「 」</text:span><text:span text:style-name="T461">中的字，何者讀音</text:span><text:span text:style-name="T462">有誤</text:span><text:span text:style-name="T463">？</text:span><text:span text:style-name="T464">（A）壯士斷「腕」：ㄨㄢˇ　（B）玉「液」瓊漿：一ㄝˋ　（C）懸「崖」勒馬：一ㄞˊ　（D）虛與「委」蛇：ㄨㄟ。</text:span></text:p>
            </text:list-item>
            <text:list-item>
              <text:p text:style-name="P465"><text:span text:style-name="T466">下列</text:span><text:span text:style-name="T467">「 」</text:span><text:span text:style-name="T468">中的成語，何者經替換後意思</text:span><text:span text:style-name="T469">改變</text:span><text:span text:style-name="T470">了？</text:span><text:span text:style-name="T471">（A）</text:span><text:span text:style-name="T472">他們兄弟姊妹感情很好，「兄弟鬩牆」的事不可能發生在他們家中—同室操戈　</text:span><text:span text:style-name="T473">（B）</text:span><text:span text:style-name="T474">他精湛的演奏，「六馬仰秣」，讓人讚嘆不已，安可聲連連不絕—石破天驚　</text:span><text:span text:style-name="T475">（C）只不過小有成就，他就</text:span><text:span text:style-name="T476">「夜郎自大」，恐怕很難再更上一層樓—目空一切　</text:span><text:span text:style-name="T477">（D）</text:span><text:span text:style-name="T478">你怎麼可以「指鹿為馬」，故意散布不實的謠言呢—顛倒是非。</text:span></text:p>
            </text:list-item>
            <text:list-item>
              <text:p text:style-name="P479"><text:span text:style-name="T480">「拳拳服</text:span><text:span text:style-name="T481">膺、</text:span><text:span text:style-name="T482">鍛羽而歸</text:span><text:span text:style-name="T483">、</text:span><text:span text:style-name="T484">真知卓見</text:span><text:span text:style-name="T485">、</text:span><text:span text:style-name="T486">裏足不前</text:span><text:span text:style-name="T487">、</text:span><text:span text:style-name="T488">按</text:span><text:span text:style-name="T489">圖</text:span><text:span text:style-name="T490">索驥</text:span><text:span text:style-name="T491">、</text:span><text:span text:style-name="T492">騷人默客</text:span><text:span text:style-name="T493">、胼手肢足、</text:span><text:span text:style-name="T494">匪</text:span><text:span text:style-name="T495">夷</text:span><text:span text:style-name="T496">所思</text:span><text:span text:style-name="T497">」</text:span><text:span text:style-name="T498">。請問以上成語，</text:span><text:span text:style-name="T499">共有幾個錯字</text:span><text:span text:style-name="T500">？　（A）三個　（B）四個　（C）五個　（D）六個。</text:span></text:p>
            </text:list-item>
            <text:list-item>
              <text:p text:style-name="P501"><text:span text:style-name="T502">下列各組成語的關係，何者與其他三者</text:span><text:span text:style-name="T503">不同</text:span><text:span text:style-name="T504">？（A）以鄰為壑</text:span><text:span text:style-name="T505">／</text:span><text:span text:style-name="T506">嫁禍他人</text:span><text:span text:style-name="T507">　（B）食古不化</text:span><text:span text:style-name="T508">／</text:span><text:span text:style-name="T509">削足適履</text:span><text:span text:style-name="T510">　（C）民胞物與/仁民愛物　（D）老馬識途</text:span><text:span text:style-name="T511">／</text:span><text:span text:style-name="T512">暗中摸索。</text:span></text:p>
            </text:list-item>
          </text:list>
        </text:list-item>
        <text:list-item>
          <text:p text:style-name="P513">新式閱讀【一題2.5分，共25分】</text:p>
          <text:list text:continue-numbering="true">
            <text:list-item>
              <text:p text:style-name="P514"><text:span text:style-name="T515">「</text:span><text:span text:style-name="T516">也許</text:span><text:span text:style-name="T517">，</text:span><text:span text:style-name="T518">每個人的心中都存在有一條大道</text:span><text:span text:style-name="T519">，</text:span><text:span text:style-name="T520">去收集年輕時候那些熱烈如雨點的□□</text:span><text:span text:style-name="T521">，</text:span><text:span text:style-name="T522">去譜下瘋癲時亂吐的□□，也去存檔日常生活的□□□□，斷簡殘編。」</text:span><text:span text:style-name="T523">(</text:span><text:span text:style-name="T524">簡媜</text:span><text:span text:style-name="T525">水問</text:span><text:span text:style-name="T526">)</text:span><text:span text:style-name="T527">上引文句□處，</text:span><text:span text:style-name="T528">最適合</text:span><text:span text:style-name="T529">填入的詞語依序是</text:span><text:span text:style-name="T530">？（A）</text:span><text:span text:style-name="T531">身影／喜悅／點點滴滴</text:span><text:span text:style-name="T532">　（B）</text:span><text:span text:style-name="T533">生命／湧泉／歷史軌跡</text:span><text:span text:style-name="T534">　（C）</text:span><text:span text:style-name="T535">腳印／音符／隻字片語</text:span><text:span text:style-name="T536">　（D）</text:span><text:span text:style-name="T537">心情／歲月／絕代風華</text:span><text:span text:style-name="T538">。</text:span></text:p>
            </text:list-item>
            <text:list-item>
              <text:p text:style-name="P539"><text:span text:style-name="T540">「若問</text:span><text:span text:style-name="T541">西班牙</text:span><text:span text:style-name="T542">給我的第一印象，立刻的回答是：乾。無論從</text:span><text:span text:style-name="T543">法國</text:span><text:span text:style-name="T544">坐火車南下，或是像我此刻從</text:span><text:span text:style-name="T545">塞納維亞</text:span><text:span text:style-name="T546">開車東行，那風景總是（ ）。」</text:span><text:span text:style-name="T547">(</text:span><text:span text:style-name="T548">余光中</text:span><text:span text:style-name="T549">風吹西班牙</text:span><text:span text:style-name="T550">)</text:span><text:span text:style-name="T551">根據上引文句的內容，（ ）處</text:span><text:span text:style-name="T552">最適宜</text:span><text:span text:style-name="T553">填入的是</text:span><text:span text:style-name="T554">？（A）</text:span><text:span text:style-name="T555">硬得能扔過牆，還會蹦三蹦</text:span><text:span text:style-name="T556">　（B）</text:span><text:span text:style-name="T557">鼓樂齊奏，使你聽了好像覺得天地在旋轉，萬物在歡唱、狂舞</text:span><text:span text:style-name="T558">　（C）</text:span><text:span text:style-name="T559">乾得能敲出聲來，不然，劃一根火柴也可以燒亮</text:span><text:span text:style-name="T560">　（D）</text:span><text:span text:style-name="T561">喊出淒厲悲壯的一聲，直入雲霄</text:span><text:span text:style-name="T562">。</text:span></text:p>
            </text:list-item>
            <text:list-item>
              <text:p text:style-name="P563"><text:span text:style-name="T564">「峽陡江急，／（甲）浩浩蕩蕩長江上大自然的壯美。／（乙）江面布滿大大小小的漩渦，／（丙）像一個在崇山峻嶺之間慢步前行的旅人。／（丁）船只能緩緩進行，／（戊）但這正好使遠方來的人有充裕時間欣賞這茫茫蒼蒼、／蒼鷹在高峽上盤旋，江濤追隨著山巒激盪，山影雲影，日光水光，交織成一片。」</text:span><text:span text:style-name="T565">（</text:span><text:span text:style-name="T566">劉白羽</text:span><text:span text:style-name="T567">長江三日</text:span><text:span text:style-name="T568">）</text:span><text:span text:style-name="T569">上引文句，依照文意排列，</text:span><text:span text:style-name="T570">最適當</text:span><text:span text:style-name="T571">的順序是</text:span><text:span text:style-name="T572">？（A）</text:span><text:span text:style-name="T573">戊甲乙丁丙</text:span><text:span text:style-name="T574">　（B）</text:span><text:span text:style-name="T575">乙丁丙戊甲</text:span><text:span text:style-name="T576">　（C）</text:span><text:span text:style-name="T577">丁戊丙甲乙</text:span><text:span text:style-name="T578">　（D）</text:span><text:span text:style-name="T579">甲乙丙丁戊</text:span><text:span text:style-name="T580">。</text:span></text:p>
            </text:list-item>
            <text:list-item>
              <text:p text:style-name="P581"><text:span text:style-name="T582"><draw:frame draw:z-index="251661312" draw:id="id1" draw:style-name="a1" draw:name="文字方塊 3" text:anchor-type="paragraph" svg:x="0.00278in" svg:y="1.91389in" svg:width="8.92778in" svg:height="1.77708in" style:rel-width="scale" style:rel-height="scale"><draw:text-box><text:p text:style-name="P583"><text:span text:style-name="T584"><text:s text:c="4"/></text:span><text:span text:style-name="T585">石奢</text:span><text:span text:style-name="T586">者，</text:span><text:span text:style-name="T587">楚昭王</text:span><text:span text:style-name="T588">相也。堅直廉正，無所阿避</text:span><text:span text:style-name="T589">1</text:span><text:span text:style-name="T590">。行</text:span><text:span text:style-name="T591">2</text:span><text:span text:style-name="T592">縣，道有殺人者，相追之，乃其父也。縱其父而還自繫</text:span><text:span text:style-name="T593">3</text:span><text:span text:style-name="T594">焉。使人言之王曰：「殺人者，臣之父也。夫以父立政，不孝也；廢法縱罪，非忠也；臣罪當死。」王曰：「追而不及，不當伏罪</text:span><text:span text:style-name="T595">4</text:span><text:span text:style-name="T596">，子其治事矣。」</text:span><text:span text:style-name="T597">石奢</text:span><text:span text:style-name="T598">曰：「不私其父，非孝子也；不奉主法，非忠臣也。王赦其罪，上惠也；伏誅而死，臣職也。」遂不受令，自刎而死。</text:span><text:span text:style-name="T599"><text:s text:c="63"/></text:span><text:span text:style-name="T600">【選自</text:span><text:span text:style-name="T601">史記</text:span><text:span text:style-name="T602">】</text:span><text:span text:style-name="T603"><text:s text:c="28"/></text:span></text:p><text:p text:style-name="內文"><text:span text:style-name="T604">【注釋】</text:span><text:span text:style-name="T605">1</text:span><text:span text:style-name="T606">阿避：阿諛上司，回避過失。</text:span><text:span text:style-name="T607">2</text:span><text:span text:style-name="T608">行：出巡視察。</text:span><text:span text:style-name="T609">3</text:span><text:span text:style-name="T610">繫：拘囚。</text:span><text:span text:style-name="T611">4</text:span><text:span text:style-name="T612">伏罪：承認罪行。</text:span></text:p><text:p text:style-name="P613"/><text:p text:style-name="P614"/><text:p text:style-name="P615">　　　　　　　　　　　　　　　　　　　　　　　　<text:s text:c="11"/></text:p><text:p text:style-name="P616"/></draw:text-box><svg:title/><svg:desc/></draw:frame></text:span><text:span text:style-name="T617">「我希望我的孩子都有高貴的思想。但是我又深憂她們不夠堅強，來日長大，一旦挨了巴掌，就覺得是渾身沾了糞便污泥，自覺『下賤』起來，那還得了。因此她們必須學習『挨打』，培養一種巴掌污損不了的尊貴。在巴掌的污泥中，她們是潔淨的白蓮花。這就需要一點適當的『打架教育』了。」</text:span><text:span text:style-name="T618">關於</text:span><text:span text:style-name="T619">上述文字</text:span><text:span text:style-name="T620">的分析</text:span><text:span text:style-name="T621">，</text:span><text:span text:style-name="T622">下列何者最符合</text:span><text:span text:style-name="T623">作者的教育觀</text:span><text:span text:style-name="T624">？</text:span><text:span text:style-name="T625">（A）</text:span><text:span text:style-name="T626">希望孩子以自己的尊貴為傲</text:span><text:span text:style-name="T627">　（B）</text:span><text:span text:style-name="T628">希望孩子養成「打不還手，罵不還口」的性格</text:span><text:span text:style-name="T629">　（C）</text:span><text:span text:style-name="T630">希望孩子懂得忍受屈辱，不要因外在環境損傷人格</text:span><text:span text:style-name="T631">　（D）</text:span><text:span text:style-name="T632">希望孩子彬彬有禮，不要輕易出手打人</text:span><text:span text:style-name="T633">。</text:span></text:p>
            </text:list-item>
            <text:list-item>
              <text:p text:style-name="P634"><text:span text:style-name="T635">「不私其父」句中的「私」字的詞性</text:span><text:span text:style-name="T636">與下列何者</text:span><text:span text:style-name="T637">相同</text:span><text:span text:style-name="T638">？（A）「道」有殺人者　（B）追而不「及」　（C）上「惠」也　（D）遂不受「令」。</text:span></text:p>
            </text:list-item>
            <text:list-item>
              <text:p text:style-name="P639"><text:span text:style-name="T640">根據本文，可以哪一句成語來形容</text:span><text:span text:style-name="T641">石奢</text:span><text:span text:style-name="T642">？（A）鐵面無情　（B）假公濟私　（C）忠孝兩全　（D）犯顏直諫。</text:span></text:p>
            </text:list-item>
            <text:list-item>
              <text:p text:style-name="P643"><text:span text:style-name="T644">楚昭王</text:span><text:span text:style-name="T645">對於</text:span><text:span text:style-name="T646">石奢</text:span><text:span text:style-name="T647">處理事件的過程，如何裁決？（A）為</text:span><text:span text:style-name="T648">石奢</text:span><text:span text:style-name="T649">開罪，藉此赦免其罪　（B）定</text:span><text:span text:style-name="T650">石奢</text:span><text:span text:style-name="T651">之罪，並捕之下獄　（C）立即派騎兵追捕罪犯　（D）嘉勉</text:span><text:span text:style-name="T652">石奢</text:span><text:span text:style-name="T653">處理得當，並賞賜萬金。</text:span></text:p>
            </text:list-item>
            <text:list-item>
              <text:p text:style-name="P654"><text:span text:style-name="T655">本文和</text:span><text:span text:style-name="T656">張釋之執法</text:span><text:span text:style-name="T657">一文相較，下列敘述</text:span><text:span text:style-name="T658">正確</text:span><text:span text:style-name="T659">的有幾項？（甲）兩篇文章皆以對話來交代情節（乙）兩篇文章皆塑造出執法者據理力爭，威武不屈的精神（丙）兩篇文章的作者都是</text:span><text:span text:style-name="T660">司馬光</text:span><text:span text:style-name="T661">（丁）本文從</text:span><text:span text:style-name="T662">史記</text:span><text:span text:style-name="T663">的</text:span><text:span text:style-name="T664">「</text:span><text:span text:style-name="T665">列傳</text:span><text:span text:style-name="T666">」</text:span><text:span text:style-name="T667">類別中節選; 後文則從</text:span><text:span text:style-name="T668">「本紀」</text:span><text:span text:style-name="T669">類別中選出。（A）一項　（B）二項　（C）三項　（D）以上皆非。</text:span></text:p>
            </text:list-item>
          </text:list>
        </text:list-item>
      </text:list>
      <text:p text:style-name="P670"/>
      <text:p text:style-name="內文"><text:span text:style-name="T671"><draw:g draw:name="資料庫圖表 2" draw:id="id16" draw:style-name="a50" text:anchor-type="as-char"><svg:title/><svg:desc/><draw:custom-shape svg:x="0in" svg:y="0in" svg:width="8.92431in" svg:height="2.68056in" draw:id="id2" draw:style-name="a2"><svg:title/><svg:desc/><draw:enhanced-geometry draw:type="non-primitive" svg:viewBox="0 0 21600 21600" draw:enhanced-path="M 0 0 L 21600 0 21600 21600 0 21600 Z N"/></draw:custom-shape><draw:custom-shape svg:x="4.02083in" svg:y="1.66943in" svg:width="0.88264in" svg:height="0.94549in" draw:id="id3" draw:style-name="a7"><svg:title/><svg:desc/><text:p text:style-name="a5" text:class-names="" text:cond-style-name=""><text:span text:style-name="a3" text:class-names="">記憶中的一道菜</text:span><text:span text:style-name="a4" text:class-names=""/></text:p><draw:enhanced-geometry draw:type="non-primitive" svg:viewBox="0 0 807090 864554" draw:enhanced-path="M 0 432277 C 0 193537 180673 0 403545 0 626417 0 807090 193537 807090 432277 807090 671017 626417 864554 403545 864554 180673 864554 0 671017 0 432277 Z N" draw:text-areas="?f20 ?f22 ?f21 ?f23" draw:glue-points="?f14 ?f15 ?f16 ?f17 ?f18 ?f15 ?f16 ?f19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07090"/><draw:equation draw:name="f7" draw:formula="?f4 / 864554"/><draw:equation draw:name="f8" draw:formula="0 * ?f5 / 807090"/><draw:equation draw:name="f9" draw:formula="432277 * ?f4 / 864554"/><draw:equation draw:name="f10" draw:formula="403545 * ?f5 / 807090"/><draw:equation draw:name="f11" draw:formula="0 * ?f4 / 864554"/><draw:equation draw:name="f12" draw:formula="807090 * ?f5 / 807090"/><draw:equation draw:name="f13" draw:formula="864554 * ?f4 / 864554"/><draw:equation draw:name="f14" draw:formula="?f8 / ?f6"/><draw:equation draw:name="f15" draw:formula="?f9 / ?f7"/><draw:equation draw:name="f16" draw:formula="?f10 / ?f6"/><draw:equation draw:name="f17" draw:formula="?f11 / ?f7"/><draw:equation draw:name="f18" draw:formula="?f12 / ?f6"/><draw:equation draw:name="f19" draw:formula="?f13 / ?f7"/><draw:equation draw:name="f20" draw:formula="?f0 / ?f6"/><draw:equation draw:name="f21" draw:formula="?f1 / ?f6"/><draw:equation draw:name="f22" draw:formula="?f2 / ?f7"/><draw:equation draw:name="f23" draw:formula="?f3 / ?f7"/></draw:enhanced-geometry></draw:custom-shape><draw:custom-shape svg:width="1.31042in" svg:height="0.34403in" draw:id="id4" draw:style-name="a9" draw:transform="translate(-0.65521in -0.17202in) rotate(-3.14159) translate(3.28935in 2.14217in)"><svg:title/><svg:desc/><draw:enhanced-geometry draw:type="non-primitive" svg:viewBox="0 0 21600 21600" draw:enhanced-path="M 21600 ?f0 L ?f1 ?f0 ?f1 0 0 10800 ?f1 21600 ?f1 ?f2 21600 ?f2 Z N" draw:text-areas="?f7 ?f0 21600 ?f2" draw:glue-points="?f1 0 ?f1 21600" draw:glue-point-leaving-directions="0, 180" draw:modifiers="2835 432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2.21165in" svg:y="1.80418in" svg:width="0.84499in" svg:height="0.676in" draw:id="id5" draw:style-name="a14"><svg:title/><svg:desc/><text:p text:style-name="a12" text:class-names="" text:cond-style-name=""><text:span text:style-name="a10" text:class-names="">甲、飲食在生活中的地位</text:span><text:span text:style-name="a11" text:class-names=""/></text:p><draw:enhanced-geometry draw:type="non-primitive" svg:viewBox="0 0 772662 618130" draw:enhanced-path="M 0 61813 C 0 27675 27675 0 61813 0 L 710849 0 C 744987 0 772662 27675 772662 61813 L 772662 556317 C 772662 590455 744987 618130 710849 618130 L 61813 618130 C 27675 618130 0 590455 0 556317 L 0 6181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2662"/><draw:equation draw:name="f7" draw:formula="?f4 / 618130"/><draw:equation draw:name="f8" draw:formula="0 * ?f5 / 772662"/><draw:equation draw:name="f9" draw:formula="61813 * ?f4 / 618130"/><draw:equation draw:name="f10" draw:formula="61813 * ?f5 / 772662"/><draw:equation draw:name="f11" draw:formula="0 * ?f4 / 618130"/><draw:equation draw:name="f12" draw:formula="710849 * ?f5 / 772662"/><draw:equation draw:name="f13" draw:formula="772662 * ?f5 / 772662"/><draw:equation draw:name="f14" draw:formula="556317 * ?f4 / 618130"/><draw:equation draw:name="f15" draw:formula="618130 * ?f4 / 61813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width="1.30084in" svg:height="0.34403in" draw:id="id6" draw:style-name="a16" draw:transform="translate(-0.65042in -0.17202in) rotate(-3.76991) translate(3.50946in 1.45in)"><svg:title/><svg:desc/><draw:enhanced-geometry draw:type="non-primitive" svg:viewBox="0 0 21600 21600" draw:enhanced-path="M 21600 ?f0 L ?f1 ?f0 ?f1 0 0 10800 ?f1 21600 ?f1 ?f2 21600 ?f2 Z N" draw:text-areas="?f7 ?f0 21600 ?f2" draw:glue-points="?f1 0 ?f1 21600" draw:glue-point-leaving-directions="0, 180" draw:modifiers="2856 432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2.56077in" svg:y="0.7297in" svg:width="0.84499in" svg:height="0.676in" draw:id="id7" draw:style-name="a21"><svg:title/><svg:desc/><text:p text:style-name="a19" text:class-names="" text:cond-style-name=""><text:span text:style-name="a17" text:class-names="">乙、是祖母最擅長的一道菜</text:span><text:span text:style-name="a18" text:class-names=""/></text:p><draw:enhanced-geometry draw:type="non-primitive" svg:viewBox="0 0 772662 618130" draw:enhanced-path="M 0 61813 C 0 27675 27675 0 61813 0 L 710849 0 C 744987 0 772662 27675 772662 61813 L 772662 556317 C 772662 590455 744987 618130 710849 618130 L 61813 618130 C 27675 618130 0 590455 0 556317 L 0 6181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2662"/><draw:equation draw:name="f7" draw:formula="?f4 / 618130"/><draw:equation draw:name="f8" draw:formula="0 * ?f5 / 772662"/><draw:equation draw:name="f9" draw:formula="61813 * ?f4 / 618130"/><draw:equation draw:name="f10" draw:formula="61813 * ?f5 / 772662"/><draw:equation draw:name="f11" draw:formula="0 * ?f4 / 618130"/><draw:equation draw:name="f12" draw:formula="710849 * ?f5 / 772662"/><draw:equation draw:name="f13" draw:formula="772662 * ?f5 / 772662"/><draw:equation draw:name="f14" draw:formula="556317 * ?f4 / 618130"/><draw:equation draw:name="f15" draw:formula="618130 * ?f4 / 61813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width="1.28384in" svg:height="0.34403in" draw:id="id8" draw:style-name="a23" draw:transform="translate(-0.64192in -0.17202in) rotate(-4.39823) translate(4.09563in 1.01413in)"><svg:title/><svg:desc/><draw:enhanced-geometry draw:type="non-primitive" svg:viewBox="0 0 21600 21600" draw:enhanced-path="M 21600 ?f0 L ?f1 ?f0 ?f1 0 0 10800 ?f1 21600 ?f1 ?f2 21600 ?f2 Z N" draw:text-areas="?f7 ?f0 21600 ?f2" draw:glue-points="?f1 0 ?f1 21600" draw:glue-point-leaving-directions="0, 180" draw:modifiers="2894 432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3.47477in" svg:y="0.06564in" svg:width="0.84499in" svg:height="0.676in" draw:id="id9" draw:style-name="a28"><svg:title/><svg:desc/><text:p text:style-name="a26" text:class-names="" text:cond-style-name=""><text:span text:style-name="a24" text:class-names="">丙、摹寫這一道菜的色、香、味</text:span><text:span text:style-name="a25" text:class-names=""/></text:p><draw:enhanced-geometry draw:type="non-primitive" svg:viewBox="0 0 772662 618130" draw:enhanced-path="M 0 61813 C 0 27675 27675 0 61813 0 L 710849 0 C 744987 0 772662 27675 772662 61813 L 772662 556317 C 772662 590455 744987 618130 710849 618130 L 61813 618130 C 27675 618130 0 590455 0 556317 L 0 6181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2662"/><draw:equation draw:name="f7" draw:formula="?f4 / 618130"/><draw:equation draw:name="f8" draw:formula="0 * ?f5 / 772662"/><draw:equation draw:name="f9" draw:formula="61813 * ?f4 / 618130"/><draw:equation draw:name="f10" draw:formula="61813 * ?f5 / 772662"/><draw:equation draw:name="f11" draw:formula="0 * ?f4 / 618130"/><draw:equation draw:name="f12" draw:formula="710849 * ?f5 / 772662"/><draw:equation draw:name="f13" draw:formula="772662 * ?f5 / 772662"/><draw:equation draw:name="f14" draw:formula="556317 * ?f4 / 618130"/><draw:equation draw:name="f15" draw:formula="618130 * ?f4 / 61813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width="1.28384in" svg:height="0.34403in" draw:id="id10" draw:style-name="a30" draw:transform="translate(-0.64192in -0.17202in) rotate(-5.02655) translate(4.82867in 1.01413in)"><svg:title/><svg:desc/><draw:enhanced-geometry draw:type="non-primitive" svg:viewBox="0 0 21600 21600" draw:enhanced-path="M 21600 ?f0 L ?f1 ?f0 ?f1 0 0 10800 ?f1 21600 ?f1 ?f2 21600 ?f2 Z N" draw:text-areas="?f7 ?f0 21600 ?f2" draw:glue-points="?f1 0 ?f1 21600" draw:glue-point-leaving-directions="0, 180" draw:modifiers="2894 432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4.60454in" svg:y="0.06564in" svg:width="0.84499in" svg:height="0.676in" draw:id="id11" draw:style-name="a35"><svg:title/><svg:desc/><text:p text:style-name="a33" text:class-names="" text:cond-style-name=""><text:span text:style-name="a31" text:class-names="">丁、在食物中體會到的祖孫情感</text:span><text:span text:style-name="a32" text:class-names=""/></text:p><draw:enhanced-geometry draw:type="non-primitive" svg:viewBox="0 0 772662 618130" draw:enhanced-path="M 0 61813 C 0 27675 27675 0 61813 0 L 710849 0 C 744987 0 772662 27675 772662 61813 L 772662 556317 C 772662 590455 744987 618130 710849 618130 L 61813 618130 C 27675 618130 0 590455 0 556317 L 0 6181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2662"/><draw:equation draw:name="f7" draw:formula="?f4 / 618130"/><draw:equation draw:name="f8" draw:formula="0 * ?f5 / 772662"/><draw:equation draw:name="f9" draw:formula="61813 * ?f4 / 618130"/><draw:equation draw:name="f10" draw:formula="61813 * ?f5 / 772662"/><draw:equation draw:name="f11" draw:formula="0 * ?f4 / 618130"/><draw:equation draw:name="f12" draw:formula="710849 * ?f5 / 772662"/><draw:equation draw:name="f13" draw:formula="772662 * ?f5 / 772662"/><draw:equation draw:name="f14" draw:formula="556317 * ?f4 / 618130"/><draw:equation draw:name="f15" draw:formula="618130 * ?f4 / 61813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width="1.30084in" svg:height="0.34403in" draw:id="id12" draw:style-name="a37" draw:transform="translate(-0.65042in -0.17202in) rotate(-5.65487) translate(5.41484in 1.45in)"><svg:title/><svg:desc/><draw:enhanced-geometry draw:type="non-primitive" svg:viewBox="0 0 21600 21600" draw:enhanced-path="M 21600 ?f0 L ?f1 ?f0 ?f1 0 0 10800 ?f1 21600 ?f1 ?f2 21600 ?f2 Z N" draw:text-areas="?f7 ?f0 21600 ?f2" draw:glue-points="?f1 0 ?f1 21600" draw:glue-point-leaving-directions="0, 180" draw:modifiers="2856 432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5.51854in" svg:y="0.7297in" svg:width="0.84499in" svg:height="0.676in" draw:id="id13" draw:style-name="a42"><svg:title/><svg:desc/><text:p text:style-name="a40" text:class-names="" text:cond-style-name=""><text:span text:style-name="a38" text:class-names="">戊、味道在成長後的封存和思念</text:span><text:span text:style-name="a39" text:class-names=""/></text:p><draw:enhanced-geometry draw:type="non-primitive" svg:viewBox="0 0 772662 618130" draw:enhanced-path="M 0 61813 C 0 27675 27675 0 61813 0 L 710849 0 C 744987 0 772662 27675 772662 61813 L 772662 556317 C 772662 590455 744987 618130 710849 618130 L 61813 618130 C 27675 618130 0 590455 0 556317 L 0 6181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2662"/><draw:equation draw:name="f7" draw:formula="?f4 / 618130"/><draw:equation draw:name="f8" draw:formula="0 * ?f5 / 772662"/><draw:equation draw:name="f9" draw:formula="61813 * ?f4 / 618130"/><draw:equation draw:name="f10" draw:formula="61813 * ?f5 / 772662"/><draw:equation draw:name="f11" draw:formula="0 * ?f4 / 618130"/><draw:equation draw:name="f12" draw:formula="710849 * ?f5 / 772662"/><draw:equation draw:name="f13" draw:formula="772662 * ?f5 / 772662"/><draw:equation draw:name="f14" draw:formula="556317 * ?f4 / 618130"/><draw:equation draw:name="f15" draw:formula="618130 * ?f4 / 61813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draw:custom-shape svg:x="4.97974in" svg:y="1.97016in" svg:width="1.31042in" svg:height="0.34403in" draw:id="id14" draw:style-name="a44"><svg:title/><svg:desc/><draw:enhanced-geometry draw:type="non-primitive" svg:viewBox="0 0 21600 21600" draw:enhanced-path="M 21600 ?f0 L ?f1 ?f0 ?f1 0 0 10800 ?f1 21600 ?f1 ?f2 21600 ?f2 Z N" draw:text-areas="?f7 ?f0 21600 ?f2" draw:glue-points="?f1 0 ?f1 21600" draw:glue-point-leaving-directions="0, 180" draw:modifiers="2835 432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custom-shape svg:x="5.86766in" svg:y="1.80418in" svg:width="0.84499in" svg:height="0.676in" draw:id="id15" draw:style-name="a49"><svg:title/><svg:desc/><text:p text:style-name="a47" text:class-names="" text:cond-style-name=""><text:span text:style-name="a45" text:class-names="">己、飲食文學的書寫趨勢</text:span><text:span text:style-name="a46" text:class-names=""/></text:p><draw:enhanced-geometry draw:type="non-primitive" svg:viewBox="0 0 772662 618130" draw:enhanced-path="M 0 61813 C 0 27675 27675 0 61813 0 L 710849 0 C 744987 0 772662 27675 772662 61813 L 772662 556317 C 772662 590455 744987 618130 710849 618130 L 61813 618130 C 27675 618130 0 590455 0 556317 L 0 61813 Z N" draw:text-areas="?f24 ?f26 ?f25 ?f27" draw:glue-points="?f16 ?f17 ?f18 ?f19 ?f20 ?f19 ?f21 ?f17 ?f21 ?f22 ?f20 ?f23 ?f18 ?f23 ?f16 ?f22 ?f16 ?f17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2662"/><draw:equation draw:name="f7" draw:formula="?f4 / 618130"/><draw:equation draw:name="f8" draw:formula="0 * ?f5 / 772662"/><draw:equation draw:name="f9" draw:formula="61813 * ?f4 / 618130"/><draw:equation draw:name="f10" draw:formula="61813 * ?f5 / 772662"/><draw:equation draw:name="f11" draw:formula="0 * ?f4 / 618130"/><draw:equation draw:name="f12" draw:formula="710849 * ?f5 / 772662"/><draw:equation draw:name="f13" draw:formula="772662 * ?f5 / 772662"/><draw:equation draw:name="f14" draw:formula="556317 * ?f4 / 618130"/><draw:equation draw:name="f15" draw:formula="618130 * ?f4 / 61813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6"/><draw:equation draw:name="f21" draw:formula="?f13 / ?f6"/><draw:equation draw:name="f22" draw:formula="?f14 / ?f7"/><draw:equation draw:name="f23" draw:formula="?f15 / ?f7"/><draw:equation draw:name="f24" draw:formula="?f0 / ?f6"/><draw:equation draw:name="f25" draw:formula="?f1 / ?f6"/><draw:equation draw:name="f26" draw:formula="?f2 / ?f7"/><draw:equation draw:name="f27" draw:formula="?f3 / ?f7"/></draw:enhanced-geometry></draw:custom-shape></draw:g></text:span></text:p>
      <text:list text:style-name="LFO1" text:continue-numbering="true">
        <text:list-item>
          <text:list>
            <text:list-item>
              <text:p text:style-name="P672"><text:span text:style-name="T673">上表為</text:span><text:span text:style-name="T674">「記憶中的一道菜」</text:span><text:span text:style-name="T675">提示</text:span><text:span text:style-name="T676">的作文要點</text:span><text:span text:style-name="T677">，試選出其中適合的題材，使文章內容更生動、有趣</text:span><text:span text:style-name="T678">？（A）</text:span><text:span text:style-name="T679">甲、乙、丙、丁、戊、己</text:span><text:span text:style-name="T680">　（B）</text:span><text:span text:style-name="T681">乙、丙、丁、戊</text:span><text:span text:style-name="T682">　（C）</text:span><text:span text:style-name="T683">乙、丙、丁、戊、己</text:span><text:span text:style-name="T684">　（D）</text:span><text:span text:style-name="T685">丙、丁、戊、己</text:span><text:span text:style-name="T686">。</text:span></text:p>
            </text:list-item>
            <text:list-item>
              <text:p text:style-name="P687"><text:span text:style-name="T688">根據上述</text:span><text:span text:style-name="T689">，</text:span><text:span text:style-name="T690">下列文句</text:span><text:span text:style-name="T691">何者</text:span><text:span text:style-name="T692">較可能</text:span><text:span text:style-name="T693">出現在這篇作文中？（A）小小的餅乾，在喝下午茶時是我們最佳的甜點。它不單純只是個配角，藉由餅乾的色、香、味，將我們的情緒帶到最高點，女人間的小祕密，透過這小玩意兒流露出來　（B）</text:span><text:span text:style-name="T694">這</text:span><text:span text:style-name="T695">生乳捲</text:span><text:span text:style-name="T696">香濃綿密</text:span><text:span text:style-name="T697">，</text:span><text:span text:style-name="T698">外層撒上米歇爾可可粉</text:span><text:span text:style-name="T699">，</text:span><text:span text:style-name="T700">內餡還會微微爆漿</text:span><text:span text:style-name="T701">，</text:span><text:span text:style-name="T702">最後再搭配食用金箔點綴</text:span><text:span text:style-name="T703">，</text:span><text:span text:style-name="T704">低調優雅又奢華的</text:span><text:span text:style-name="T705">口感</text:span><text:span text:style-name="T706">，彷彿</text:span><text:span text:style-name="T707">濃郁的起司</text:span><text:span text:style-name="T708">搭配上</text:span><text:span text:style-name="T709">風味獨特</text:span><text:span text:style-name="T710">的黑松露醬</text:span><text:span text:style-name="T711">，</text:span><text:span text:style-name="T712">讓人吃一口就會愛上</text:span><text:span text:style-name="T713">　</text:span><text:span text:style-name="T714">（C）</text:span><text:span text:style-name="T715">茶香便這樣沁入鼻尖，至肺腑，如樟腦的香，甜蜜而快樂，甜蜜而悵惘，味道充斥在鼻尖，一點一滴，記憶便跟</text:span><text:span text:style-name="T716">隨著難言的味道緩緩沉入杯底</text:span><text:span text:style-name="T717">　（D）這魚肉質細嫩，湯酸香鮮美，微辣不膩，魚片嫩黃爽滑。魚湯中布著一層鮮</text:span><text:span text:style-name="T718">紅辣椒，把那一片片白色的魚肉襯得分外誘人。夾一片放進嘴裡，酸酸嫩嫩的，味道簡直是妙不可言。</text:span></text:p>
            </text:list-item>
          </text:list>
        </text:list-item>
      </text:list>
      <text:p text:style-name="P719"/>
      <text:p text:style-name="P720"/>
      <text:p text:style-name="P721">【試題到此結束，別忘了再仔細檢查喔！】</text:p>
      <text:p text:style-name="P722"/>
      <text:soft-page-break/>
      <text:p text:style-name="內文"><text:span text:style-name="T723">106-1-3 <text:s/>八年級 <text:s/>國文科－解答</text:span></text:p>
      <text:list text:style-name="LFO4">
        <text:list-item text:start-value="1">
          <text:p text:style-name="P724">選擇【一題2.5分，共75分】</text:p>
        </text:list-item>
      </text:list>
      <text:p text:style-name="P725">01-10 <text:s text:c="2"/>BADDA <text:s text:c="2"/>ACCCB</text:p>
      <text:p text:style-name="P726">11-20 <text:s text:c="2"/>DACDA <text:s text:c="2"/>CDBDD</text:p>
      <text:p text:style-name="P727">21-30 <text:s text:c="2"/>AAAAD <text:s text:c="2"/>DABCD</text:p>
      <text:list text:style-name="LFO4" text:continue-numbering="true">
        <text:list-item>
          <text:p text:style-name="P728">新式閱讀【一題2.5分，共25分】</text:p>
        </text:list-item>
      </text:list>
      <text:p text:style-name="P729">31-40 <text:s text:c="2"/>CCBCB <text:s text:c="2"/>CAABD</text:p>
      <text:p text:style-name="P7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華康中明體" svg:font-family="華康中明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0.3194in"/>
      <style:text-properties style:font-name="新細明體" style:font-name-asian="標楷體" style:font-name-complex="新細明體" style:letter-kerning="false" fo:font-size="14pt" style:font-size-asian="14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name="WW_CharLFO1LVL2" style:family="text">
      <style:text-properties fo:font-weight="bold" style:font-weight-asian="bold" style:use-window-font-color="true"/>
    </style:style>
    <style:style style:name="WW_CharLFO1LVL3" style:family="text">
      <style:text-properties fo:font-weight="bold" style:font-weight-asian="bold"/>
    </style:style>
    <style:style style:name="WW_CharLFO1LVL4" style:family="text">
      <style:text-properties fo:font-weight="bold" style:font-weight-asian="bold" style:use-window-font-color="true"/>
    </style:style>
    <style:style style:name="WW_CharLFO2LVL1" style:family="text">
      <style:text-properties fo:font-weight="bold" style:font-weight-asian="bold"/>
    </style:style>
    <style:style style:name="WW_CharLFO2LVL2" style:family="text">
      <style:text-properties fo:font-weight="bold" style:font-weight-asian="bold" style:use-window-font-color="true"/>
    </style:style>
    <style:style style:name="WW_CharLFO2LVL3" style:family="text">
      <style:text-properties fo:font-weight="bold" style:font-weight-asian="bold"/>
    </style:style>
    <style:style style:name="WW_CharLFO2LVL4" style:family="text">
      <style:text-properties fo:font-weight="bold" style:font-weight-asian="bold" style:use-window-font-color="true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13" draw:style="linear" draw:angle="1800" draw:start-color="#bdbdbd" draw:end-color="#f7f7f7" draw:start-intensity="100%" draw:end-intensity="100%"/>
    <draw:gradient draw:name="a20" draw:style="linear" draw:angle="1800" draw:start-color="#bdbdbd" draw:end-color="#f7f7f7" draw:start-intensity="100%" draw:end-intensity="100%"/>
    <draw:gradient draw:name="a15" draw:style="linear" draw:angle="1800" draw:start-color="#7d7d7d" draw:end-color="#a4a4a4" draw:start-intensity="100%" draw:end-intensity="100%"/>
    <draw:gradient draw:name="a22" draw:style="linear" draw:angle="1800" draw:start-color="#7d7d7d" draw:end-color="#a4a4a4" draw:start-intensity="100%" draw:end-intensity="100%"/>
    <draw:gradient draw:name="a6" draw:style="linear" draw:angle="1800" draw:start-color="#bdbdbd" draw:end-color="#f7f7f7" draw:start-intensity="100%" draw:end-intensity="100%"/>
    <draw:gradient draw:name="a27" draw:style="linear" draw:angle="1800" draw:start-color="#bdbdbd" draw:end-color="#f7f7f7" draw:start-intensity="100%" draw:end-intensity="100%"/>
    <draw:gradient draw:name="a8" draw:style="linear" draw:angle="1800" draw:start-color="#7d7d7d" draw:end-color="#a4a4a4" draw:start-intensity="100%" draw:end-intensity="100%"/>
    <draw:gradient draw:name="a34" draw:style="linear" draw:angle="1800" draw:start-color="#bdbdbd" draw:end-color="#f7f7f7" draw:start-intensity="100%" draw:end-intensity="100%"/>
    <draw:gradient draw:name="a29" draw:style="linear" draw:angle="1800" draw:start-color="#7d7d7d" draw:end-color="#a4a4a4" draw:start-intensity="100%" draw:end-intensity="100%"/>
    <draw:gradient draw:name="a41" draw:style="linear" draw:angle="1800" draw:start-color="#bdbdbd" draw:end-color="#f7f7f7" draw:start-intensity="100%" draw:end-intensity="100%"/>
    <draw:gradient draw:name="a36" draw:style="linear" draw:angle="1800" draw:start-color="#7d7d7d" draw:end-color="#a4a4a4" draw:start-intensity="100%" draw:end-intensity="100%"/>
    <draw:gradient draw:name="a43" draw:style="linear" draw:angle="1800" draw:start-color="#7d7d7d" draw:end-color="#a4a4a4" draw:start-intensity="100%" draw:end-intensity="100%"/>
    <draw:gradient draw:name="a48" draw:style="linear" draw:angle="1800" draw:start-color="#bdbdbd" draw:end-color="#f7f7f7" draw:start-intensity="100%" draw:end-intensity="100%"/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1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(    )" style:num-suffix="." style:num-format="1">
        <style:list-level-properties text:space-before="0.0375in" text:min-label-width="0.25in" text:list-level-position-and-space-mode="label-alignment">
          <style:list-level-label-alignment text:label-followed-by="listtab" fo:margin-left="0.2875in" fo:text-indent="-0.25in"/>
        </style:list-level-properties>
      </text:list-level-style-number>
      <text:list-level-style-number text:level="3" text:style-name="WW_CharLFO2LVL3" style:num-suffix=". (　　)" style:num-format="1">
        <style:list-level-properties text:space-before="0.3708in" text:min-label-width="0.3347in" text:list-level-position-and-space-mode="label-alignment">
          <style:list-level-label-alignment text:label-followed-by="listtab" fo:margin-left="0.7055in" fo:text-indent="-0.3347in"/>
        </style:list-level-properties>
      </text:list-level-style-number>
      <text:list-level-style-number text:level="4" text:style-name="WW_CharLFO2LVL4" style:num-prefix="(    )" style:num-suffix="." style:num-format="1">
        <style:list-level-properties text:space-before="0.7041in" text:min-label-width="0.25in" text:list-level-position-and-space-mode="label-alignment">
          <style:list-level-label-alignment text:label-followed-by="listtab" fo:margin-left="0.9541in" fo:text-indent="-0.25in"/>
        </style:list-level-properties>
      </text:list-level-style-number>
      <text:list-level-style-number text:level="5" style:num-suffix="、" style:num-format="甲, 乙, 丙, ...">
        <style:list-level-properties text:space-before="1.0375in" text:min-label-width="0.3333in" text:list-level-position-and-space-mode="label-alignment">
          <style:list-level-label-alignment text:label-followed-by="listtab" fo:margin-left="1.37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708in" text:min-label-width="0.3333in" text:list-level-position-and-space-mode="label-alignment">
          <style:list-level-label-alignment text:label-followed-by="listtab" fo:margin-left="1.7041in" fo:text-indent="-0.3333in"/>
        </style:list-level-properties>
      </text:list-level-style-number>
      <text:list-level-style-number text:level="7" style:num-suffix="." style:num-format="1">
        <style:list-level-properties text:space-before="1.7041in" text:min-label-width="0.3333in" text:list-level-position-and-space-mode="label-alignment">
          <style:list-level-label-alignment text:label-followed-by="listtab" fo:margin-left="2.0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375in" text:min-label-width="0.3333in" text:list-level-position-and-space-mode="label-alignment">
          <style:list-level-label-alignment text:label-followed-by="listtab" fo:margin-left="2.37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708in" text:min-label-width="0.3333in" text:list-level-position-and-space-mode="label-alignment">
          <style:list-level-label-alignment text:label-followed-by="listtab" fo:margin-left="2.7041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四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5:52:00Z</meta:creation-date>
    <dc:date>2026-02-04T05:52:00Z</dc:date>
    <meta:template xlink:href="Normal" xlink:type="simple"/>
    <meta:editing-cycles>2</meta:editing-cycles>
    <meta:editing-duration>PT0S</meta:editing-duration>
    <meta:document-statistic meta:page-count="5" meta:paragraph-count="11" meta:word-count="831" meta:character-count="5557" meta:row-count="39" meta:non-whitespace-character-count="4737"/>
  </office:meta>
</office:document-meta>
</file>