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Berlin Sans FB Demi" svg:font-family="Berlin Sans FB Demi" style:font-family-generic="swiss" style:font-pitch="variable" svg:panose-1="2 14 8 2 2 5 2 2 3 6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" style:parent-style-name="內文" style:family="paragraph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/>
    </style:style>
    <style:style style:name="P75" style:parent-style-name="內文" style:family="paragraph">
      <style:paragraph-properties fo:text-indent="0.1666in"/>
      <style:text-properties style:font-name="標楷體" style:font-name-asian="標楷體"/>
    </style:style>
    <style:style style:name="P76" style:parent-style-name="內文" style:family="paragraph">
      <style:paragraph-properties fo:text-indent="0.1666in"/>
      <style:text-properties style:font-name="標楷體" style:font-name-asian="標楷體"/>
    </style:style>
    <style:style style:name="P77" style:parent-style-name="內文" style:family="paragraph">
      <style:paragraph-properties fo:text-indent="0.1666in"/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/>
    </style:style>
    <style:style style:name="P130" style:parent-style-name="內文" style:family="paragraph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P142" style:parent-style-name="內文" style:family="paragraph">
      <style:text-properties style:font-name="標楷體" style:font-name-asian="標楷體"/>
    </style:style>
    <style:style style:name="P143" style:parent-style-name="內文" style:family="paragraph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內文" style:family="paragraph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P164" style:parent-style-name="內文" style:family="paragraph">
      <style:text-properties style:font-name="標楷體" style:font-name-asian="標楷體"/>
    </style:style>
    <style:style style:name="P165" style:parent-style-name="內文" style:family="paragraph">
      <style:text-properties style:font-name="標楷體" style:font-name-asian="標楷體"/>
    </style:style>
    <style:style style:name="P166" style:parent-style-name="內文" style:family="paragraph">
      <style:text-properties style:font-name="標楷體" style:font-name-asian="標楷體"/>
    </style:style>
    <style:style style:name="P167" style:parent-style-name="內文" style:family="paragraph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fo:letter-spacing="-0.0041in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內文" style:family="paragraph">
      <style:text-properties style:font-name="標楷體" style:font-name-asian="標楷體"/>
    </style:style>
    <style:style style:name="P172" style:parent-style-name="內文" style:family="paragraph">
      <style:text-properties style:font-name="標楷體" style:font-name-asian="標楷體"/>
    </style:style>
    <style:style style:name="P173" style:parent-style-name="內文" style:family="paragraph">
      <style:text-properties style:font-name="標楷體" style:font-name-asian="標楷體"/>
    </style:style>
    <style:style style:name="P174" style:parent-style-name="內文" style:family="paragraph">
      <style:text-properties style:font-name="標楷體" style:font-name-asian="標楷體"/>
    </style:style>
    <style:style style:name="P175" style:parent-style-name="內文" style:family="paragraph">
      <style:text-properties style:font-name="標楷體" style:font-name-asian="標楷體"/>
    </style:style>
    <style:style style:name="P176" style:parent-style-name="內文" style:family="paragraph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P214" style:parent-style-name="內文" style:family="paragraph">
      <style:text-properties style:font-name="標楷體" style:font-name-asian="標楷體"/>
    </style:style>
    <style:style style:name="P215" style:parent-style-name="內文" style:family="paragraph">
      <style:text-properties style:font-name="標楷體" style:font-name-asian="標楷體"/>
    </style:style>
    <style:style style:name="P216" style:parent-style-name="內文" style:family="paragraph">
      <style:text-properties style:font-name="標楷體" style:font-name-asian="標楷體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text-properties style:font-name="標楷體" style:font-name-asian="標楷體"/>
    </style:style>
    <style:style style:name="P219" style:parent-style-name="內文" style:family="paragraph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P225" style:parent-style-name="內文" style:family="paragraph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P232" style:parent-style-name="內文" style:family="paragraph">
      <style:text-properties style:font-name="標楷體" style:font-name-asian="標楷體"/>
    </style:style>
    <style:style style:name="P233" style:parent-style-name="內文" style:family="paragraph">
      <style:text-properties style:font-name="標楷體" style:font-name-asian="標楷體"/>
    </style:style>
    <style:style style:name="P234" style:parent-style-name="內文" style:family="paragraph"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name="P236" style:parent-style-name="內文" style:family="paragraph">
      <style:text-properties style:font-name="標楷體" style:font-name-asian="標楷體"/>
    </style:style>
    <style:style style:name="P237" style:parent-style-name="內文" style:family="paragraph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P243" style:parent-style-name="內文" style:family="paragraph">
      <style:text-properties style:font-name="標楷體" style:font-name-asian="標楷體"/>
    </style:style>
    <style:style style:name="P244" style:parent-style-name="內文" style:family="paragraph">
      <style:text-properties style:font-name="標楷體" style:font-name-asian="標楷體"/>
    </style:style>
    <style:style style:name="P245" style:parent-style-name="內文" style:family="paragraph">
      <style:text-properties style:font-name="標楷體" style:font-name-asian="標楷體"/>
    </style:style>
    <style:style style:name="P246" style:parent-style-name="內文" style:family="paragraph">
      <style:text-properties style:font-name="標楷體" style:font-name-asian="標楷體"/>
    </style:style>
    <style:style style:name="P247" style:parent-style-name="內文" style:family="paragraph">
      <style:text-properties style:font-name="標楷體" style:font-name-asian="標楷體"/>
    </style:style>
    <style:style style:name="P248" style:parent-style-name="內文" style:family="paragraph">
      <style:paragraph-properties fo:border="0.0069in solid #000000" fo:padding-top="0.0138in" fo:padding-left="0.0555in" fo:padding-bottom="0.0138in" fo:padding-right="0.0555in" style:shadow="none" fo:text-indent="0.3333in"/>
    </style:style>
    <style:style style:name="T2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/>
    </style:style>
    <style:style style:name="P255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P258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9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/>
    </style:style>
    <style:style style:name="P268" style:parent-style-name="內文" style:family="paragraph">
      <style:text-properties style:font-name="標楷體" style:font-name-asian="標楷體"/>
    </style:style>
    <style:style style:name="P269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70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71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72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73" style:parent-style-name="內文" style:family="paragraph">
      <style:text-properties style:font-name="標楷體" style:font-name-asian="標楷體"/>
    </style:style>
    <style:style style:name="P274" style:parent-style-name="內文" style:family="paragraph">
      <style:text-properties style:font-name="標楷體" style:font-name-asian="標楷體"/>
    </style:style>
    <style:style style:name="P275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/>
    </style:style>
    <style:style style:name="P282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P291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P298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P305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P314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P322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/>
    </style:style>
    <style:style style:name="P328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329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330" style:parent-style-name="內文" style:family="paragraph">
      <style:paragraph-properties fo:border="0.0069in solid #000000" fo:padding-top="0.0138in" fo:padding-left="0.0555in" fo:padding-bottom="0.0138in" fo:padding-right="0.0555in" style:shadow="none" fo:margin-left="0.2951in" fo:text-indent="-0.2951in">
        <style:tab-stops/>
      </style:paragraph-properties>
      <style:text-properties style:font-name="標楷體" style:font-name-asian="標楷體"/>
    </style:style>
    <style:style style:name="P331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332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標楷體" style:font-name-asian="標楷體"/>
    </style:style>
    <style:style style:name="P337" style:parent-style-name="內文" style:family="paragraph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70" style:parent-style-name="內文" style:family="paragraph">
      <style:text-properties style:font-name="標楷體" style:font-name-asian="標楷體"/>
    </style:style>
    <style:style style:name="P371" style:parent-style-name="內文" style:family="paragraph">
      <style:text-properties style:font-name="標楷體" style:font-name-asian="標楷體"/>
    </style:style>
    <style:style style:name="P372" style:parent-style-name="內文" style:family="paragraph">
      <style:text-properties style:font-name="標楷體" style:font-name-asian="標楷體"/>
    </style:style>
    <style:style style:name="P373" style:parent-style-name="內文" style:family="paragraph">
      <style:text-properties style:font-name="標楷體" style:font-name-asian="標楷體"/>
    </style:style>
    <style:style style:name="P374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75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37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77" style:parent-style-name="預設段落字型" style:family="text">
      <style:text-properties style:font-name="標楷體" style:font-name-asian="標楷體" fo:font-size="14pt" style:font-size-asian="14pt"/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84" style:parent-style-name="內文" style:family="paragraph">
      <style:text-properties style:font-name="標楷體" style:font-name-asian="標楷體"/>
    </style:style>
    <style:style style:name="TableColumn386" style:family="table-column">
      <style:table-column-properties style:column-width="0.8756in"/>
    </style:style>
    <style:style style:name="TableColumn387" style:family="table-column">
      <style:table-column-properties style:column-width="0.8763in"/>
    </style:style>
    <style:style style:name="TableColumn388" style:family="table-column">
      <style:table-column-properties style:column-width="0.8756in"/>
    </style:style>
    <style:style style:name="TableColumn389" style:family="table-column">
      <style:table-column-properties style:column-width="0.8756in"/>
    </style:style>
    <style:style style:name="TableColumn390" style:family="table-column">
      <style:table-column-properties style:column-width="0.8756in"/>
    </style:style>
    <style:style style:name="TableColumn391" style:family="table-column">
      <style:table-column-properties style:column-width="0.875in"/>
    </style:style>
    <style:style style:name="TableColumn392" style:family="table-column">
      <style:table-column-properties style:column-width="0.8756in"/>
    </style:style>
    <style:style style:name="TableColumn393" style:family="table-column">
      <style:table-column-properties style:column-width="0.875in"/>
    </style:style>
    <style:style style:name="TableColumn394" style:family="table-column">
      <style:table-column-properties style:column-width="0.8756in"/>
    </style:style>
    <style:style style:name="TableColumn395" style:family="table-column">
      <style:table-column-properties style:column-width="0.8763in"/>
    </style:style>
    <style:style style:name="Table385" style:family="table">
      <style:table-properties style:width="8.7569in" fo:margin-left="0.1736in" table:align="left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標楷體" style:font-name-asian="標楷體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/>
    </style:style>
    <style:style style:name="TableRow417" style:family="table-row">
      <style:table-row-properties style:min-row-height="0.6944in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標楷體" style:font-name-asian="標楷體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標楷體" style:font-name-asian="標楷體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P438" style:parent-style-name="內文" style:family="paragraph">
      <style:text-properties style:font-name="標楷體" style:font-name-asian="標楷體"/>
    </style:style>
    <style:style style:name="P439" style:parent-style-name="內文" style:family="paragraph">
      <style:text-properties style:font-name="標楷體" style:font-name-asian="標楷體"/>
    </style:style>
    <style:style style:name="TableColumn441" style:family="table-column">
      <style:table-column-properties style:column-width="0.2951in"/>
    </style:style>
    <style:style style:name="TableColumn442" style:family="table-column">
      <style:table-column-properties style:column-width="3.9937in"/>
    </style:style>
    <style:style style:name="TableColumn443" style:family="table-column">
      <style:table-column-properties style:column-width="0.3166in"/>
    </style:style>
    <style:style style:name="TableColumn444" style:family="table-column">
      <style:table-column-properties style:column-width="4.1513in"/>
    </style:style>
    <style:style style:name="Table440" style:family="table">
      <style:table-properties style:width="8.7569in" fo:margin-left="0.1736in" table:align="left"/>
    </style:style>
    <style:style style:name="TableRow445" style:family="table-row">
      <style:table-row-properties style:min-row-height="0.6701in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text-properties style:font-name="標楷體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text-properties style:font-name="標楷體" style:font-name-asian="標楷體"/>
    </style:style>
    <style:style style:name="TableRow454" style:family="table-row">
      <style:table-row-properties style:min-row-height="0.6701in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text-properties style:font-name="標楷體"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text-properties style:font-name="標楷體" style:font-name-asian="標楷體"/>
    </style:style>
    <style:style style:name="TableRow463" style:family="table-row">
      <style:table-row-properties style:min-row-height="0.6701in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text-properties style:font-name="標楷體" style:font-name-asian="標楷體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標楷體" style:font-name-asian="標楷體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text-properties style:font-name="標楷體" style:font-name-asian="標楷體"/>
    </style:style>
    <style:style style:name="TableRow472" style:family="table-row">
      <style:table-row-properties style:min-row-height="0.6701in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text-properties style:font-name="標楷體"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font-name="標楷體" style:font-name-asian="標楷體"/>
    </style:style>
    <style:style style:name="TableRow481" style:family="table-row">
      <style:table-row-properties style:min-row-height="0.6701in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標楷體" style:font-name-asian="標楷體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text-properties style:font-name="標楷體"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text-properties style:font-name="標楷體" style:font-name-asian="標楷體"/>
    </style:style>
    <style:style style:name="P490" style:parent-style-name="內文" style:family="paragraph">
      <style:text-properties style:font-name="標楷體" style:font-name-asian="標楷體"/>
    </style:style>
    <style:style style:name="P491" style:parent-style-name="內文" style:family="paragraph">
      <style:text-properties style:font-name="標楷體" style:font-name-asian="標楷體"/>
    </style:style>
    <style:style style:name="TableColumn493" style:family="table-column">
      <style:table-column-properties style:column-width="2.9187in"/>
    </style:style>
    <style:style style:name="TableColumn494" style:family="table-column">
      <style:table-column-properties style:column-width="2.9187in"/>
    </style:style>
    <style:style style:name="TableColumn495" style:family="table-column">
      <style:table-column-properties style:column-width="2.9194in"/>
    </style:style>
    <style:style style:name="Table492" style:family="table">
      <style:table-properties style:width="8.7569in" fo:margin-left="0.1736in" table:align="left"/>
    </style:style>
    <style:style style:name="TableRow496" style:family="table-row">
      <style:table-row-properties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="標楷體" style:font-name-asian="標楷體"/>
    </style:style>
    <style:style style:name="TableRow503" style:family="table-row">
      <style:table-row-properties style:min-row-height="0.6555in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text-properties style:font-name="標楷體" style:font-name-asian="標楷體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text-properties style:font-name="標楷體" style:font-name-asian="標楷體"/>
    </style:style>
    <style:style style:name="TableRow510" style:family="table-row">
      <style:table-row-properties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/>
    </style:style>
    <style:style style:name="TableCell515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516" style:parent-style-name="內文" style:family="paragraph">
      <style:text-properties style:font-name="標楷體" style:font-name-asian="標楷體"/>
    </style:style>
    <style:style style:name="TableRow517" style:family="table-row">
      <style:table-row-properties style:min-row-height="0.6423in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text-properties style:font-name="標楷體" style:font-name-asian="標楷體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text-properties style:font-name="標楷體" style:font-name-asian="標楷體"/>
    </style:style>
    <style:style style:name="P522" style:parent-style-name="內文" style:family="paragraph">
      <style:paragraph-properties fo:widows="2" fo:orphans="2"/>
      <style:text-properties style:font-name="標楷體" style:font-name-asian="標楷體"/>
    </style:style>
    <style:style style:name="P523" style:parent-style-name="內文" style:family="paragraph">
      <style:text-properties style:font-name="標楷體" style:font-name-asian="標楷體"/>
    </style:style>
    <style:style style:name="TableColumn525" style:family="table-column">
      <style:table-column-properties style:column-width="0.8756in"/>
    </style:style>
    <style:style style:name="TableColumn526" style:family="table-column">
      <style:table-column-properties style:column-width="0.8763in"/>
    </style:style>
    <style:style style:name="TableColumn527" style:family="table-column">
      <style:table-column-properties style:column-width="0.8756in"/>
    </style:style>
    <style:style style:name="TableColumn528" style:family="table-column">
      <style:table-column-properties style:column-width="0.8763in"/>
    </style:style>
    <style:style style:name="TableColumn529" style:family="table-column">
      <style:table-column-properties style:column-width="0.8756in"/>
    </style:style>
    <style:style style:name="TableColumn530" style:family="table-column">
      <style:table-column-properties style:column-width="0.875in"/>
    </style:style>
    <style:style style:name="TableColumn531" style:family="table-column">
      <style:table-column-properties style:column-width="0.8756in"/>
    </style:style>
    <style:style style:name="TableColumn532" style:family="table-column">
      <style:table-column-properties style:column-width="0.875in"/>
    </style:style>
    <style:style style:name="TableColumn533" style:family="table-column">
      <style:table-column-properties style:column-width="0.8756in"/>
    </style:style>
    <style:style style:name="TableColumn534" style:family="table-column">
      <style:table-column-properties style:column-width="0.8756in"/>
    </style:style>
    <style:style style:name="Table524" style:family="table">
      <style:table-properties style:width="8.7569in" fo:margin-left="0.1736in" table:align="left"/>
    </style:style>
    <style:style style:name="TableRow535" style:family="table-row">
      <style:table-row-properties style:min-row-height="0.2333in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標楷體"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/>
    </style:style>
    <style:style style:name="TableRow556" style:family="table-row">
      <style:table-row-properties style:min-row-height="0.6694in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標楷體" style:font-name-asian="標楷體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標楷體" style:font-name-asian="標楷體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標楷體" style:font-name-asian="標楷體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="標楷體" style:font-name-asian="標楷體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/>
    </style:style>
    <style:style style:name="TableRow577" style:family="table-row">
      <style:table-row-properties style:min-row-height="0.1916in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="標楷體" style:font-name-asian="標楷體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text-align="center"/>
      <style:text-properties style:font-name="標楷體"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style:font-name="標楷體" style:font-name-asian="標楷體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="標楷體" style:font-name-asian="標楷體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/>
      <style:text-properties style:font-name="標楷體" style:font-name-asian="標楷體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="標楷體" style:font-name-asian="標楷體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標楷體" style:font-name-asian="標楷體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/>
    </style:style>
    <style:style style:name="TableRow598" style:family="table-row">
      <style:table-row-properties style:min-row-height="0.6694in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style:font-name="標楷體" style:font-name-asian="標楷體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標楷體" style:font-name-asian="標楷體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標楷體" style:font-name-asian="標楷體"/>
    </style:style>
    <style:style style:name="TableRow619" style:family="table-row">
      <style:table-row-properties style:min-row-height="0.2541in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/>
    </style:style>
    <style:style style:name="TableCell6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/>
    </style:style>
    <style:style style:name="TableRow632" style:family="table-row">
      <style:table-row-properties style:min-row-height="0.6694in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text-properties style:font-name="標楷體" style:font-name-asian="標楷體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text-properties style:font-name="標楷體" style:font-name-asian="標楷體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text-properties style:font-name="標楷體" style:font-name-asian="標楷體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text-properties style:font-name="標楷體" style:font-name-asian="標楷體"/>
    </style:style>
    <style:style style:name="P643" style:parent-style-name="內文" style:family="paragraph">
      <style:paragraph-properties fo:widows="2" fo:orphans="2"/>
      <style:text-properties style:font-name="標楷體" style:font-name-asian="標楷體"/>
    </style:style>
    <style:style style:name="P644" style:parent-style-name="內文" style:family="paragraph">
      <style:text-properties style:font-name="標楷體" style:font-name-asian="標楷體"/>
    </style:style>
    <style:style style:name="TableColumn646" style:family="table-column">
      <style:table-column-properties style:column-width="0.8854in"/>
    </style:style>
    <style:style style:name="TableColumn647" style:family="table-column">
      <style:table-column-properties style:column-width="0.8861in"/>
    </style:style>
    <style:style style:name="TableColumn648" style:family="table-column">
      <style:table-column-properties style:column-width="0.8861in"/>
    </style:style>
    <style:style style:name="TableColumn649" style:family="table-column">
      <style:table-column-properties style:column-width="0.8861in"/>
    </style:style>
    <style:style style:name="TableColumn650" style:family="table-column">
      <style:table-column-properties style:column-width="0.8861in"/>
    </style:style>
    <style:style style:name="Table645" style:family="table">
      <style:table-properties style:width="4.4298in" fo:margin-left="0.1736in" table:align="left"/>
    </style:style>
    <style:style style:name="TableRow651" style:family="table-row">
      <style:table-row-properties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/>
      <style:text-properties style:font-name="標楷體" style:font-name-asian="標楷體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="標楷體"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="標楷體"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標楷體" style:font-name-asian="標楷體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Row662" style:family="table-row">
      <style:table-row-properties style:min-row-height="0.709in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text-properties style:font-name="標楷體" style:font-name-asian="標楷體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內文" style:family="paragraph">
      <style:text-properties style:font-name="標楷體" style:font-name-asian="標楷體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text-properties style:font-name="標楷體" style:font-name-asian="標楷體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text-properties style:font-name="標楷體" style:font-name-asian="標楷體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 fo:font-size="14pt" style:font-size-asian="14pt"/>
    </style:style>
    <style:style style:name="P674" style:parent-style-name="內文" style:family="paragraph">
      <style:paragraph-properties fo:widows="2" fo:orphans="2"/>
      <style:text-properties style:font-name="標楷體" style:font-name-asian="標楷體"/>
    </style:style>
    <style:style style:name="P675" style:parent-style-name="內文" style:family="paragraph">
      <style:paragraph-properties fo:widows="2" fo:orphans="2"/>
      <style:text-properties style:font-name="標楷體" style:font-name-asian="標楷體"/>
    </style:style>
    <style:style style:name="P676" style:parent-style-name="內文" style:family="paragraph">
      <style:paragraph-properties fo:widows="2" fo:orphans="2"/>
      <style:text-properties style:font-name="標楷體" style:font-name-asian="標楷體"/>
    </style:style>
    <style:style style:name="P677" style:parent-style-name="內文" style:family="paragraph">
      <style:paragraph-properties fo:widows="2" fo:orphans="2"/>
      <style:text-properties style:font-name="標楷體" style:font-name-asian="標楷體"/>
    </style:style>
    <style:style style:name="P678" style:parent-style-name="內文" style:family="paragraph">
      <style:text-properties style:font-name="標楷體" style:font-name-asian="標楷體"/>
    </style:style>
    <style:style style:name="P679" style:parent-style-name="內文" style:family="paragraph">
      <style:text-properties style:font-name="標楷體" style:font-name-asian="標楷體"/>
    </style:style>
    <style:style style:name="P680" style:parent-style-name="內文" style:family="paragraph">
      <style:paragraph-properties fo:widows="2" fo:orphans="2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Berlin Sans FB Demi" style:font-name-asian="標楷體"/>
    </style:style>
    <style:style style:name="P683" style:parent-style-name="內文" style:family="paragraph">
      <style:paragraph-properties fo:widows="2" fo:orphans="2"/>
    </style:style>
    <style:style style:name="T684" style:parent-style-name="預設段落字型" style:family="text">
      <style:text-properties style:font-name="標楷體" style:font-name-asian="標楷體"/>
    </style:style>
    <style:style style:name="T685" style:parent-style-name="預設段落字型" style:family="text">
      <style:text-properties style:font-name="Berlin Sans FB Demi" style:font-name-asian="標楷體"/>
    </style:style>
    <style:style style:name="P686" style:parent-style-name="內文" style:family="paragraph">
      <style:paragraph-properties fo:widows="2" fo:orphans="2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Berlin Sans FB Demi" style:font-name-asian="標楷體"/>
    </style:style>
    <style:style style:name="P689" style:parent-style-name="內文" style:family="paragraph">
      <style:text-properties style:font-name="標楷體" style:font-name-asian="標楷體"/>
    </style:style>
    <style:style style:name="T690" style:parent-style-name="預設段落字型" style:family="text">
      <style:text-properties style:font-name="標楷體" style:font-name-asian="標楷體"/>
    </style:style>
    <style:style style:name="T691" style:parent-style-name="預設段落字型" style:family="text">
      <style:text-properties style:font-name="Berlin Sans FB Demi" style:font-name-asian="標楷體"/>
    </style:style>
    <style:style style:name="P692" style:parent-style-name="內文" style:family="paragraph">
      <style:paragraph-properties fo:widows="2" fo:orphans="2"/>
      <style:text-properties style:font-name="標楷體" style:font-name-asian="標楷體"/>
    </style:style>
    <style:style style:name="P693" style:parent-style-name="內文" style:family="paragraph">
      <style:text-properties style:font-name="標楷體" style:font-name-asian="標楷體"/>
    </style:style>
    <style:style style:name="P694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新北市立溪崑國民中學106學年度第一學期第</text:span><text:span text:style-name="T9">二</text:span><text:span text:style-name="T10">次定期評量</text:span><text:span text:style-name="T11"><text:s/>國文</text:span><text:span text:style-name="T12">科試</text:span><text:span text:style-name="T13">題卷</text:span></text:p>
      <text:p text:style-name="P14"><text:span text:style-name="T15">八</text:span><text:span text:style-name="T16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7">年級</text:span><text:span text:style-name="T18">　　　</text:span><text:span text:style-name="T19">班 座號</text:span><text:span text:style-name="T20">　　　</text:span><text:span text:style-name="T21"><text:s/>姓名</text:span><text:span text:style-name="T22">　　　　　　　　</text:span></text:p>
      <text:p text:style-name="P23">一、國字注音10%(每題一分)</text:p>
      <text:p text:style-name="內文"><text:span text:style-name="T24"><text:s text:c="2"/></text:span><text:span text:style-name="T25">1.</text:span><text:span text:style-name="T26">洗</text:span><text:span text:style-name="T27">「</text:span><text:span text:style-name="T28">滌</text:span><text:span text:style-name="T29">」</text:span><text:span text:style-name="T30"><text:s text:c="4"/></text:span><text:span text:style-name="T31"><text:s text:c="4"/></text:span><text:span text:style-name="T32"><text:s text:c="2"/></text:span><text:span text:style-name="T33">2.</text:span><text:span text:style-name="T34">鑰</text:span><text:span text:style-name="T35">「</text:span><text:span text:style-name="T36">匙</text:span><text:span text:style-name="T37">」</text:span><text:span text:style-name="T38"><text:s text:c="4"/></text:span><text:span text:style-name="T39"><text:s text:c="3"/></text:span><text:span text:style-name="T40"><text:s text:c="2"/></text:span><text:span text:style-name="T41"><text:s/></text:span><text:span text:style-name="T42">3.</text:span><text:span text:style-name="T43">鍾</text:span><text:span text:style-name="T44">「</text:span><text:span text:style-name="T45">繇</text:span><text:span text:style-name="T46">」</text:span><text:span text:style-name="T47"><text:s text:c="4"/></text:span><text:span text:style-name="T48"><text:s text:c="2"/></text:span><text:span text:style-name="T49">4.</text:span><text:span text:style-name="T50">陶</text:span><text:span text:style-name="T51">「</text:span><text:span text:style-name="T52">冶</text:span><text:span text:style-name="T53">」</text:span><text:span text:style-name="T54"><text:s text:c="4"/></text:span><text:span text:style-name="T55"><text:s text:c="3"/></text:span><text:span text:style-name="T56">5.</text:span><text:span text:style-name="T57">不</text:span><text:span text:style-name="T58">「</text:span><text:span text:style-name="T59">諳</text:span><text:span text:style-name="T60">」</text:span><text:span text:style-name="T61">水性</text:span></text:p>
      <text:p text:style-name="P62"><text:s text:c="2"/>6.妙語解「一ˊ」<text:s text:c="4"/>7.義憤填「一ㄥ」<text:s text:c="4"/>8.「ㄔㄣ」目<text:s text:c="4"/>9.駕「ㄩˋ」<text:s text:c="4"/>10.奉為圭「ㄋ一ㄝˋ」</text:p>
      <text:p text:style-name="P63">二、解釋20%(每題2分，錯一字扣一分)</text:p>
      <text:p text:style-name="P64"><text:s text:c="2"/>1.隱逸<text:s text:c="4"/><text:s text:c="4"/><text:s/>2.抑揚頓挫<text:s text:c="5"/>3.令譽<text:s text:c="5"/><text:s text:c="4"/>4.陶冶<text:s text:c="5"/><text:s text:c="5"/>5.不蔓不枝</text:p>
      <text:p text:style-name="P65"><text:s text:c="2"/>6.乍暖還寒<text:s text:c="5"/>7.忿狷<text:s text:c="5"/><text:s text:c="4"/>8.自視非凡<text:s text:c="5"/>9.「敕」見<text:s text:c="4"/><text:s/>10.蘊藉</text:p>
      <text:p text:style-name="P66">三、默書10%(每格2分，錯一字扣一分)</text:p>
      <text:p text:style-name="內文"><text:span text:style-name="T67"><text:s text:c="2"/></text:span><text:span text:style-name="T68">水陸草木之花，【1.】：</text:span><text:span text:style-name="T69">晉</text:span><text:span text:style-name="T70"><text:s/></text:span><text:span text:style-name="T71">陶淵明</text:span><text:span text:style-name="T72">獨愛菊，自</text:span><text:span text:style-name="T73">李唐</text:span><text:span text:style-name="T74">來，世人盛愛牡丹。</text:span></text:p>
      <text:p text:style-name="P75">予獨愛蓮之【2.】，濯清漣而不妖；【3.】，不蔓不枝……</text:p>
      <text:p text:style-name="P76">菊，花之隱逸者也；牡丹，【4.】；……</text:p>
      <text:p text:style-name="P77">……蓮之愛，【5.】？牡丹之愛，宜乎眾矣！</text:p>
      <text:p text:style-name="P78">四、選擇50%(每題2分)</text:p>
      <text:p text:style-name="P79">1.下列詞語「」中的注音寫成國字後，何組字形相同？<text:s/></text:p>
      <text:p text:style-name="P80"><text:s text:c="2"/>(A)「ㄇㄢˋ」山遍野/「ㄇㄢˋ」不經心<text:s text:c="5"/><text:s text:c="2"/>(B)「ㄐㄧㄠ」生慣養/「ㄐㄧㄠ」矜自滿<text:s text:c="5"/></text:p>
      <text:p text:style-name="P81"><text:s text:c="2"/>(C)「ㄓㄨㄥ」靈毓秀/「ㄓㄨㄥ」鼓齊鳴 <text:s/><text:s text:c="5"/>(D)再接再「ㄌ一ˋ」/互相勉「ㄌ一ˋ」</text:p>
      <text:p text:style-name="P82">2.下列各組形似字，何者讀音兩兩相同？<text:s/></text:p>
      <text:p text:style-name="P83"><text:s text:c="2"/>(A)「陶」冶/「掏」錢<text:s text:c="4"/><text:s text:c="4"/><text:s/><text:s text:c="2"/>(B)名聞「遐」邇/目不「暇」給<text:s text:c="5"/></text:p>
      <text:p text:style-name="P84"><text:s text:c="2"/>(C)豆「漿」/果「醬」<text:s text:c="5"/><text:s text:c="6"/>(D)「獨」木難支/洞「燭」機先</text:p>
      <text:p text:style-name="P85">3.下列「」中的字義，哪一組兩兩相同？<text:s/></text:p>
      <text:p text:style-name="P86"><text:s text:c="2"/>(A)「盛」愛牡丹/「盛」飯<text:s text:c="5"/><text:s text:c="8"/>(B)「假」話/「假」期<text:s text:c="5"/></text:p>
      <text:p text:style-name="P87"><text:s text:c="2"/>(C)憑「藉」/慰「藉」<text:s text:c="4"/><text:s text:c="12"/><text:s/>(D)兵來「將」擋/游泳健「將」</text:p>
      <text:p text:style-name="P88">4.下列文句，何者用字完全正確？<text:s/></text:p>
      <text:p text:style-name="P89"><text:s text:c="2"/>(A)咱們家的小本生意因利潤不高，所以萬萬不可任人奢帳，唯有做到銀貨兩迄才不易吃虧。</text:p>
      <text:p text:style-name="P90"><text:s text:c="2"/>(B)他高亢的歌聲響偈行雲，把演唱會的氣氛帶入高潮，令歌迷激動不已。</text:p>
      <text:p text:style-name="P91"><text:s text:c="2"/>(C)學習不在永不失敗，而在屢仆屢起。</text:p>
      <text:p text:style-name="P92"><text:s text:c="2"/>(D)家屋內一蹍溫暖的燭光，勝過十里洋場的霓虹。</text:p>
      <text:p text:style-name="P93">5.「年輕表現在個人的信心上，老邁卻在疑慮中逞現；青春的臉龐充滿自信，年老的身影則懷著恐懼。你可以選擇因希望而歡欣雀耀，也可以選擇因失望而頺喪悲傷。」以上這段文字共有幾個錯別字？<text:s/></text:p>
      <text:p text:style-name="P94"><text:s text:c="2"/>(A)三個 <text:s text:c="4"/>(B)四個 <text:s text:c="4"/>(C)五個 <text:s text:c="4"/>(D)六個</text:p>
      <text:p text:style-name="內文"><text:span text:style-name="T95">6.</text:span><text:span text:style-name="T96">下列詞語的引申義，何者有</text:span><text:span text:style-name="T97">誤</text:span><text:span text:style-name="T98">？</text:span><text:span text:style-name="T99"><text:s/></text:span></text:p>
      <text:p text:style-name="P100"><text:s text:c="2"/>(A)跋涉：形容旅途艱辛<text:s text:c="5"/><text:s text:c="7"/>(B)干戈：比喻言語行為自相牴觸</text:p>
      <text:p text:style-name="P101"><text:s text:c="2"/>(C)權衡：引申為評估得失輕重<text:s text:c="6"/>(D)砥礪：引申為磨鍊</text:p>
      <text:p text:style-name="內文"><text:span text:style-name="T102">7.</text:span><text:span text:style-name="T103">下列有關人生應有的正確態度與修養，與名言佳句的配合，何者</text:span><text:span text:style-name="T104">文</text:span><text:span text:style-name="T105">意</text:span><text:span text:style-name="T106">最不相近</text:span><text:span text:style-name="T107">？</text:span><text:span text:style-name="T108"><text:s/></text:span></text:p>
      <text:p text:style-name="P109"><text:s text:c="2"/>(A)不要以願望代替實際作為----夢裡走了許多路，醒來還是在床上</text:p>
      <text:p text:style-name="P110"><text:s text:c="2"/>(B)自知乃是知識的基石----只有正視自己的無知，才能增進自己的知識</text:p>
      <text:p text:style-name="P111"><text:s text:c="2"/>(C)在獲得成功之際，能夠謙遜而溫和----滿招損，謙受益</text:p>
      <text:p text:style-name="P112"><text:s text:c="2"/>(D)不要引導他走上安逸舒適的道路，而要讓他遭受困難與挑戰的磨鍊和策勵----愛的真諦是包容與了解</text:p>
      <text:p text:style-name="內文"><text:span text:style-name="T113">8.</text:span><text:span text:style-name="T114">愛蓮說</text:span><text:span text:style-name="T115">中藉蓮的特質象徵君子之德，下列文句中，何者的象徵意涵有</text:span><text:span text:style-name="T116">誤</text:span><text:span text:style-name="T117">？</text:span><text:span text:style-name="T118"><text:s/></text:span></text:p>
      <text:p text:style-name="P119"><text:s text:c="2"/>(A)濯清漣而不妖----節操高雅，不逢迎媚世</text:p>
      <text:p text:style-name="P120"><text:s text:c="2"/>(B)香遠益清，亭亭淨植----品格高尚，美名遠播</text:p>
      <text:p text:style-name="P121"><text:s text:c="2"/>(C)可遠觀而不可褻玩焉----孤芳自賞，不趨炎附勢</text:p>
      <text:p text:style-name="P122"><text:s text:c="2"/>(D)不蔓不枝----不結黨營私</text:p>
      <text:p text:style-name="P123">9.下列文句的修辭法，何者與「叫賣聲就正好穿過你推開的窗戶，不客氣地進來。」相同？<text:s/></text:p>
      <text:p text:style-name="P124"><text:s text:c="2"/>(A)舷牆上乒乒砰砰一陣機關槍掃射的中彈聲。</text:p>
      <text:p text:style-name="P125"><text:s text:c="2"/>(B)對未來善加籌畫，但是永不忘記過去。</text:p>
      <text:p text:style-name="P126"><text:s text:c="2"/>(C)日子安靜得像掛在壁上的月曆。</text:p>
      <text:p text:style-name="P127"><text:s text:c="2"/>(D)閃電與霹靂左右夾擊，前後合攻。</text:p>
      <text:soft-page-break/>
      <text:p text:style-name="P128">10.俗話說：「人生沒有跳不過的火焰山。」這句話的涵義與下列何者最為接近？<text:s/></text:p>
      <text:p text:style-name="P129"><text:s text:c="2"/>(A)凡事要量力而為，不要逞強 <text:s text:c="13"/>(B)人常在犯錯之後，才知道要改過</text:p>
      <text:p text:style-name="P130"><text:s text:c="2"/>(C)只要有行動就沒有超越不了的苦難 <text:s text:c="7"/>(D)困境是友誼的試金石</text:p>
      <text:p text:style-name="內文"><text:span text:style-name="T131">11.</text:span><text:span text:style-name="T132">關於</text:span><text:span text:style-name="T133">愛蓮說</text:span><text:span text:style-name="T134">一文的說明，下列何者</text:span><text:span text:style-name="T135">錯誤</text:span><text:span text:style-name="T136">？</text:span><text:span text:style-name="T137"><text:s/></text:span></text:p>
      <text:p text:style-name="P138"><text:s text:c="2"/>(A)以蓮花象徵君子，作為全文主軸</text:p>
      <text:p text:style-name="P139"><text:s text:c="2"/>(B)用牡丹象徵尊貴，來陪襯蓮花的婀娜多姿</text:p>
      <text:p text:style-name="P140"><text:s text:c="2"/>(C)以菊花作陪襯，凸顯蓮花的高貴情操，較菊花的消極避世更加可貴</text:p>
      <text:p text:style-name="P141"><text:s text:c="2"/>(D)「菊，花之隱逸者也」使用了「譬喻」修辭</text:p>
      <text:p text:style-name="P142">12.「昨天晚上你也許還吃著燒仙草，今天你忽然聽到他改叫『冷豆花哦』。」這段話令人感受到什麼？<text:s/></text:p>
      <text:p text:style-name="P143"><text:s text:c="2"/>(A)歲月的無情流逝<text:s text:c="4"/>(B)人情的冷暖傷感<text:s text:c="4"/>(C)小販的殷切熱情<text:s text:c="4"/>(D)季節的交替轉換</text:p>
      <text:p text:style-name="內文"><text:span text:style-name="T144">13.</text:span><text:span text:style-name="T145">魏文帝</text:span><text:span text:style-name="T146">召見</text:span><text:span text:style-name="T147">鍾</text:span><text:span text:style-name="T148">家兄弟，兩人的反應與回答雖有不同，但皆可看出他們具有何種特質？</text:span><text:span text:style-name="T149"><text:s/></text:span></text:p>
      <text:p text:style-name="P150"><text:s text:c="2"/>(A)才思敏捷<text:s text:c="4"/>(B)心高氣傲<text:s text:c="4"/>(C)出爾反爾<text:s text:c="4"/>(D)不拘小節</text:p>
      <text:p text:style-name="內文"><text:span text:style-name="T151">14.</text:span><text:span text:style-name="T152">下列何者</text:span><text:span text:style-name="T153">不是</text:span><text:span text:style-name="T154">麥帥為子祈禱文</text:span><text:span text:style-name="T155">的特色？</text:span><text:span text:style-name="T156"><text:s/></text:span></text:p>
      <text:p text:style-name="P157"><text:s text:c="2"/>(A)抒寫出父親對兒子深切的期盼 <text:s text:c="15"/>(B)寫出一代名將對教育孩子的獨到見解與期望</text:p>
      <text:p text:style-name="P158"><text:s text:c="2"/>(C)勉勵兒子涵養正確的人生態度 <text:s text:c="15"/>(D)運用名言佳句來增加說服力</text:p>
      <text:p text:style-name="內文"><text:span text:style-name="T159">15.</text:span><text:span text:style-name="T160">下列「」中的詞語，何者使用</text:span><text:span text:style-name="T161">不恰當</text:span><text:span text:style-name="T162">？</text:span><text:span text:style-name="T163"><text:s/></text:span></text:p>
      <text:p text:style-name="P164"><text:s text:c="2"/>(A)他心中沒有定見，只會隨聲附和，是一「應聲蟲」罷了。</text:p>
      <text:p text:style-name="P165"><text:s text:c="2"/>(B)他這個「旱鴨子」，不到三更半夜是絕不會回家的。</text:p>
      <text:p text:style-name="P166"><text:s text:c="2"/>(C)此人見識猶如「井底蛙」，卻還在高談闊論，實在好笑！</text:p>
      <text:p text:style-name="P167"><text:s text:c="2"/>(D)她拿到了一大筆獎金也不請客，真是個名副其實的「鐵公雞」！</text:p>
      <text:p text:style-name="內文"><text:span text:style-name="T168">16.</text:span><text:span text:style-name="T169">「看別人運球上籃時似乎是很容易的事，可是換了自己時，很快就手忙腳亂、氣喘如牛了。」這段話的涵義最接近下列何者？</text:span><text:span text:style-name="T170"><text:s/></text:span></text:p>
      <text:p text:style-name="P171"><text:s text:c="2"/>(A)天生我材必有用 <text:s text:c="4"/>(B)初生之犢不畏虎 <text:s text:c="4"/>(C)事非經過不知難 <text:s text:c="4"/>(D)萬物靜觀皆自得</text:p>
      <text:p text:style-name="P172">17.下列何者所歌詠的對象與「接天蓮葉無窮碧，映日荷花別樣紅」相同？<text:s/></text:p>
      <text:p text:style-name="P173"><text:s text:c="2"/>(A)暗暗淡淡紫，融融冶冶黃。陶令籬邊色，羅含宅裡香。</text:p>
      <text:p text:style-name="P174"><text:s text:c="2"/>(B)素花多蒙別豔欺，此花端合在瑤池。</text:p>
      <text:p text:style-name="P175"><text:s text:c="2"/>(C)露滌鉛粉節，風搖青玉枝。依依似君子，無地不相宜。</text:p>
      <text:p text:style-name="P176"><text:s text:c="2"/>(D)滿樹如嬌爛漫紅，萬枝丹彩灼春融。</text:p>
      <text:p text:style-name="內文"><text:span text:style-name="T177">18.</text:span><text:span text:style-name="T178">關於</text:span><text:span text:style-name="T179">世說新語</text:span><text:span text:style-name="T180">一書，下列說明何者</text:span><text:span text:style-name="T181">錯誤</text:span><text:span text:style-name="T182">？</text:span><text:span text:style-name="T183"><text:s/></text:span></text:p>
      <text:p text:style-name="內文"><text:span text:style-name="T184"><text:s text:c="2"/></text:span><text:span text:style-name="T185">(A)</text:span><text:span text:style-name="T186">原名為</text:span><text:span text:style-name="T187">世說</text:span><text:span text:style-name="T188">，由</text:span><text:span text:style-name="T189">南朝</text:span><text:span text:style-name="T190"><text:s/></text:span><text:span text:style-name="T191">宋</text:span><text:span text:style-name="T192"><text:s/></text:span><text:span text:style-name="T193">劉義慶</text:span><text:span text:style-name="T194">所寫成 <text:s text:c="7"/></text:span><text:span text:style-name="T195">(B)</text:span><text:span text:style-name="T196">大多記載</text:span><text:span text:style-name="T197">東漢</text:span><text:span text:style-name="T198">到</text:span><text:span text:style-name="T199">東晉</text:span><text:span text:style-name="T200">間，高士名流的言行風貌、軼聞趣事</text:span></text:p>
      <text:p text:style-name="內文"><text:span text:style-name="T201"><text:s text:c="2"/></text:span><text:span text:style-name="T202">(C)</text:span><text:span text:style-name="T203">極富文學及史學價值 <text:s text:c="19"/></text:span><text:span text:style-name="T204"><text:s text:c="4"/></text:span><text:span text:style-name="T205">(D)</text:span><text:span text:style-name="T206">是</text:span><text:span text:style-name="T207">中國</text:span><text:span text:style-name="T208">筆記小說的傑出作品</text:span></text:p>
      <text:p text:style-name="內文"><text:span text:style-name="T209">19.</text:span><text:span text:style-name="T210">下列文句，何者</text:span><text:span text:style-name="T211">未</text:span><text:span text:style-name="T212">使用外來語？</text:span><text:span text:style-name="T213"><text:s/></text:span></text:p>
      <text:p text:style-name="P214"><text:s text:c="2"/>(A)坐在沙發上吃漢堡、喝可樂、看卡通，真是享受啊！</text:p>
      <text:p text:style-name="P215"><text:s text:c="2"/>(B)救人一命，勝造七級浮屠。</text:p>
      <text:p text:style-name="P216"><text:s text:c="2"/>(C)這款進口的貓頭鷹系列吊飾非常可愛，讓人愛不釋手。</text:p>
      <text:p text:style-name="P217"><text:s text:c="2"/>(D)每到情人節，許多餐廳會用心布置，來營造羅曼蒂克的用餐氣氛。</text:p>
      <text:p text:style-name="P218">20.下列何者的句型與「自知乃是知識的基石」相同？<text:s/></text:p>
      <text:p text:style-name="P219"><text:s text:c="2"/>(A)天下無不是的父母 <text:s text:c="3"/>(B)他總是遲到 <text:s text:c="3"/>(C)助人為快樂之本 <text:s text:c="3"/>(D)主義是從</text:p>
      <text:p text:style-name="內文"><text:span text:style-name="T220">21.</text:span><text:span text:style-name="T221">下列句子，何者屬於</text:span><text:span text:style-name="T222">表態句</text:span><text:span text:style-name="T223">？</text:span><text:span text:style-name="T224"><text:s/></text:span></text:p>
      <text:p text:style-name="P225"><text:s text:c="2"/>(A)他的舉止恭敬自然 <text:s text:c="3"/>(B)君子有終身之憂<text:s text:c="4"/>(C)勝敗乃兵家常事 <text:s text:c="3"/>(D)雪花灑滿了大地</text:p>
      <text:p text:style-name="內文"><text:span text:style-name="T226">22.</text:span><text:span text:style-name="T227">下列各句式結構，何者</text:span><text:span text:style-name="T228">不屬於</text:span><text:span text:style-name="T229">「</text:span><text:span text:style-name="T230">句子」結構？</text:span><text:span text:style-name="T231"><text:s/></text:span></text:p>
      <text:p text:style-name="P232"><text:s text:c="2"/>(A)東風來了<text:s text:c="4"/>(B)天下沒有白吃的午餐<text:s text:c="4"/>(C)落英繽紛<text:s text:c="4"/>(D)一場及時雨</text:p>
      <text:p text:style-name="P233">23.甲、顛沛流離 <text:s/>乙、米珠新桂<text:s/><text:s/>丙、削足適屢 <text:s/>丁、姑息養姦 <text:s/>戊、怙惡不悛 <text:s/>己、囊營映雪 <text:s/>庚、眾口鑠金</text:p>
      <text:p text:style-name="P234"><text:s text:c="2"/>以上成語有哪幾個選項的用字是完全正確？</text:p>
      <text:p text:style-name="P235"><text:s text:c="2"/>(A)甲、戊、己 <text:s text:c="3"/>(B)甲、乙、戊、庚<text:s text:c="4"/>(C)甲、丙、己、庚<text:s text:c="4"/>(D)甲、戊、庚</text:p>
      <text:p text:style-name="P236">24.下列各成語「」中的字，何者的讀音正確？<text:s/></text:p>
      <text:p text:style-name="P237"><text:s text:c="2"/>(A)前「倨」後恭：ㄐㄩ <text:s text:c="3"/>(B)「拈」花惹草：ㄋ一ㄢˇ <text:s text:c="3"/>(C)聲名狼「藉」：ㄐㄧˊ <text:s text:c="3"/>(D)口誅筆「伐」：ㄈㄚˊ</text:p>
      <text:p text:style-name="內文"><text:span text:style-name="T238">25.</text:span><text:span text:style-name="T239">下列「」中的成語，何者運用</text:span><text:span text:style-name="T240">不當</text:span><text:span text:style-name="T241">？</text:span><text:span text:style-name="T242"><text:s/></text:span></text:p>
      <text:p text:style-name="P243"><text:s text:c="2"/>(A)這部電影看來「索然無味」，令人不禁昏昏欲睡。</text:p>
      <text:p text:style-name="P244"><text:s text:c="2"/>(B)他一再「如出一轍」，董事長不得不免除他的職務。</text:p>
      <text:p text:style-name="P245"><text:s text:c="2"/>(C)經歷過失敗後，他決定重新振作，把公司「正本清源」，好好整頓一番。</text:p>
      <text:p text:style-name="P246"><text:s text:c="2"/>(D)對於他不合理的要求，我「斬釘截鐵」地拒絕了。</text:p>
      <text:soft-page-break/>
      <text:p text:style-name="P247">五、閱讀題組10%(每題2分)</text:p>
      <text:p text:style-name="P248"><text:span text:style-name="T249">魏明帝</text:span><text:span text:style-name="T250">於宣武場上，斷虎爪牙，縱百姓觀之。</text:span><text:span text:style-name="T251">王戎</text:span><text:span text:style-name="T252">七歲，亦往看，虎承間攀欄而吼，其聲震地，觀者無不辟易顛仆。</text:span><text:span text:style-name="T253">戎</text:span><text:span text:style-name="T254">湛然不動，了無恐色。 <text:s text:c="59"/>&lt;世說新語.雅量&gt;</text:span></text:p>
      <text:p text:style-name="P255"><text:span text:style-name="T256">註</text:span><text:span text:style-name="T257">：1. 承間：趁機會。</text:span></text:p>
      <text:p text:style-name="P258"><text:s text:c="4"/>2. 辟易顛仆：因恐懼而退避，因驚慌而跌倒。辟，通「避」。</text:p>
      <text:p text:style-name="P259"><text:s text:c="4"/>3. 湛然：深沉的樣子。</text:p>
      <text:p text:style-name="內文"><text:span text:style-name="T260">1.</text:span><text:span text:style-name="T261">王戎</text:span><text:span text:style-name="T262">不為虎的吼聲所動，是一種什麼表現？</text:span></text:p>
      <text:p text:style-name="P263"><text:s text:c="2"/>(A)智者不惑 <text:s text:c="2"/>(B)仁者不憂 <text:s text:c="2"/>(C)勇者不懼 <text:s text:c="2"/>(D)大智若愚</text:p>
      <text:p text:style-name="內文"><text:span text:style-name="T264">2.</text:span><text:span text:style-name="T265">為何</text:span><text:span text:style-name="T266">王戎</text:span><text:span text:style-name="T267">看老虎吼叫，卻毫無畏懼？</text:span></text:p>
      <text:p text:style-name="P268"><text:s text:c="2"/>(A)很多人一起觀看可壯膽 <text:s text:c="2"/>(B)身旁有大人可保護他 <text:s text:c="2"/>(C)知道老虎的爪牙已斷 <text:s text:c="2"/>(D)雖年幼卻從容沉穩</text:p>
      <text:p text:style-name="P269">老師：「假如你已有一塊錢，再向你爸爸要一塊錢後，你總共會有幾塊錢？」</text:p>
      <text:p text:style-name="P270">學生：「一塊錢。」</text:p>
      <text:p text:style-name="P271">老師：「你根本不了解怎麼算術。」</text:p>
      <text:p text:style-name="P272">學生：「您根本不了解我父親。」</text:p>
      <text:p text:style-name="P273">3.根據以上師生的對話推測，學生的爸爸可能是一個怎樣的人？</text:p>
      <text:p text:style-name="P274"><text:s text:c="2"/>(A)慷慨解囊的人 <text:s text:c="2"/>(B)一毛不拔的人 <text:s text:c="2"/>(C)揮金如土的人 <text:s text:c="2"/>(D)日進斗金的人</text:p>
      <text:p text:style-name="P275"><text:span text:style-name="T276"><text:s text:c="4"/></text:span><text:span text:style-name="T277">大偵探</text:span><text:span text:style-name="T278">福爾摩斯</text:span><text:span text:style-name="T279">和好友</text:span><text:span text:style-name="T280">華生</text:span><text:span text:style-name="T281">醫生到野外露營。半夜，兩人同時醒來。</text:span></text:p>
      <text:p text:style-name="P282"><text:span text:style-name="T283"><text:s text:c="4"/></text:span><text:span text:style-name="T284">福爾摩斯</text:span><text:span text:style-name="T285">問</text:span><text:span text:style-name="T286">華生</text:span><text:span text:style-name="T287">：</text:span><text:span text:style-name="T288">「</text:span><text:span text:style-name="T289">你看見什麼了？</text:span><text:span text:style-name="T290">」</text:span></text:p>
      <text:p text:style-name="P291"><text:span text:style-name="T292"><text:s text:c="4"/></text:span><text:span text:style-name="T293">華生</text:span><text:span text:style-name="T294">：</text:span><text:span text:style-name="T295">「</text:span><text:span text:style-name="T296">滿天燦爛的繁星。</text:span><text:span text:style-name="T297">」</text:span></text:p>
      <text:p text:style-name="P298"><text:span text:style-name="T299"><text:s text:c="4"/></text:span><text:span text:style-name="T300">福爾摩斯</text:span><text:span text:style-name="T301">：</text:span><text:span text:style-name="T302">「</text:span><text:span text:style-name="T303">那你想到什麼呢？</text:span><text:span text:style-name="T304">」</text:span></text:p>
      <text:p text:style-name="P305"><text:span text:style-name="T306"><text:s text:c="4"/></text:span><text:span text:style-name="T307">華生</text:span><text:span text:style-name="T308">：</text:span><text:span text:style-name="T309">「</text:span><text:span text:style-name="T310">我想到上帝所創造的宇宙浩瀚</text:span><text:span text:style-name="T311">無際</text:span><text:span text:style-name="T312">，無始無終，實在太神奇、太偉大了。那你又想到什麼呢？</text:span><text:span text:style-name="T313">」</text:span></text:p>
      <text:p text:style-name="P314"><text:span text:style-name="T315"><text:s text:c="4"/></text:span><text:span text:style-name="T316">福爾摩斯</text:span><text:span text:style-name="T317">：</text:span><text:span text:style-name="T318">「</text:span><text:span text:style-name="T319">我想到我們的營帳</text:span><text:span text:style-name="T320">被人偷走了！</text:span><text:span text:style-name="T321">」</text:span></text:p>
      <text:p text:style-name="P322"><text:span text:style-name="T323"><text:s text:c="4"/></text:span><text:span text:style-name="T324">如果不是</text:span><text:span text:style-name="T325">營帳被偷，又怎麼能有半夜醒來，就看到滿天燦爛繁星這種美妙的體驗呢？它讓人想起一首</text:span><text:span text:style-name="T326">日本</text:span><text:span text:style-name="T327">俳句：</text:span></text:p>
      <text:p text:style-name="P328"><text:s text:c="4"/>我的棧房既已焚燬，</text:p>
      <text:p text:style-name="P329"><text:s text:c="4"/>就沒有東西妨礙明月的景色。</text:p>
      <text:p text:style-name="P330"><text:s text:c="4"/>「塞翁失馬，焉知非福？」凡有所失，亦必會有所得。在這裡失去的，將從別的地方獲得補償。既然已經來到了「出口」，就不必再為無法重新進入而垂頭頓足。抬起頭來向前看，因為它其實是通往另一個地方的「入口」。</text:p>
      <text:p text:style-name="P331"><text:s text:c="4"/>與其為無法挽回的「失」懊惱，不如張開雙臂，去迎接開始浮現的「得」。 <text:s text:c="11"/></text:p>
      <text:p text:style-name="P332"><text:span text:style-name="T333"><text:s text:c="78"/></text:span><text:span text:style-name="T334">節錄自</text:span><text:span text:style-name="T335">王溢嘉</text:span><text:span text:style-name="T336">&lt;你想到什麼？&gt;</text:span></text:p>
      <text:p text:style-name="P337">4.下列哪一個人的名言與本文的主旨最接近？</text:p>
      <text:p text:style-name="內文"><text:span text:style-name="T338"><text:s text:c="2"/></text:span><text:span text:style-name="T339">(A)</text:span><text:span text:style-name="T340">每一個出口，都是通往另一個地方的入口。</text:span><text:span text:style-name="T341">‑</text:span><text:span text:style-name="T342">‑</text:span><text:span text:style-name="T343">‑</text:span><text:span text:style-name="T344">‑</text:span><text:span text:style-name="T345">史托帕德</text:span></text:p>
      <text:p text:style-name="內文"><text:span text:style-name="T346"><text:s text:c="2"/></text:span><text:span text:style-name="T347">(B)</text:span><text:span text:style-name="T348">人生像在群眾面前拉小提琴，邊拉邊學。</text:span><text:span text:style-name="T349">‑</text:span><text:span text:style-name="T350">‑</text:span><text:span text:style-name="T351">‑</text:span><text:span text:style-name="T352">‑</text:span><text:span text:style-name="T353">巴勒特</text:span></text:p>
      <text:p text:style-name="內文"><text:span text:style-name="T354"><text:s text:c="2"/></text:span><text:span text:style-name="T355">(C)</text:span><text:span text:style-name="T356">閒話是什麼，它的公式是：二加二等於五。</text:span><text:span text:style-name="T357">‑</text:span><text:span text:style-name="T358">‑</text:span><text:span text:style-name="T359">‑</text:span><text:span text:style-name="T360">‑</text:span><text:span text:style-name="T361">巴斯卡</text:span></text:p>
      <text:p text:style-name="內文"><text:span text:style-name="T362"><text:s text:c="2"/></text:span><text:span text:style-name="T363">(D)</text:span><text:span text:style-name="T364">友誼是人生的調味品，也是人生的止痛藥。</text:span><text:span text:style-name="T365">‑</text:span><text:span text:style-name="T366">‑</text:span><text:span text:style-name="T367">‑</text:span><text:span text:style-name="T368">‑</text:span><text:span text:style-name="T369">愛默生</text:span></text:p>
      <text:p text:style-name="P370">5.在閱讀本文後，我們面對事情時應該保持什麼樣的心態？</text:p>
      <text:p text:style-name="P371"><text:s text:c="2"/>(A)憂喜參半 <text:s text:c="2"/>(B)積極樂觀 <text:s text:c="2"/>(C)消極悲觀 <text:s text:c="2"/>(D)無動於衷</text:p>
      <text:p text:style-name="P372"/>
      <text:p text:style-name="P373"/>
      <text:p text:style-name="P374"/>
      <text:soft-page-break/>
      <text:p text:style-name="P375">新北市立溪崑國民中學106學年度第一學期第二次定期評量 國文科 答案卷</text:p>
      <text:p text:style-name="P376"><text:span text:style-name="T377">八</text:span><draw:connector draw:type="line" svg:x1="0.05486in" svg:y1="0.41944in" svg:x2="8.92986in" svg:y2="0.41944in" draw:z-index="251661312" draw:id="id1" draw:style-name="a1" draw:name="直線接點 1" text:anchor-type="paragraph"><svg:title/><svg:desc/></draw:connector><text:span text:style-name="T378">年級</text:span><text:span text:style-name="T379">　　　</text:span><text:span text:style-name="T380">班 座號</text:span><text:span text:style-name="T381">　　　</text:span><text:span text:style-name="T382"><text:s/>姓名</text:span><text:span text:style-name="T383">　　　　　　　　</text:span></text:p>
      <text:p text:style-name="P384">一、國字注音10%(每題一分)</text:p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</table:table-columns>
        <table:table-row table:style-name="TableRow396">
          <table:table-cell table:style-name="TableCell397">
            <text:p text:style-name="P398">1</text:p>
          </table:table-cell>
          <table:table-cell table:style-name="TableCell399">
            <text:p text:style-name="P400">2</text:p>
          </table:table-cell>
          <table:table-cell table:style-name="TableCell401">
            <text:p text:style-name="P402">3</text:p>
          </table:table-cell>
          <table:table-cell table:style-name="TableCell403">
            <text:p text:style-name="P404">4</text:p>
          </table:table-cell>
          <table:table-cell table:style-name="TableCell405">
            <text:p text:style-name="P406">5</text:p>
          </table:table-cell>
          <table:table-cell table:style-name="TableCell407">
            <text:p text:style-name="P408">6</text:p>
          </table:table-cell>
          <table:table-cell table:style-name="TableCell409">
            <text:p text:style-name="P410">7</text:p>
          </table:table-cell>
          <table:table-cell table:style-name="TableCell411">
            <text:p text:style-name="P412">8</text:p>
          </table:table-cell>
          <table:table-cell table:style-name="TableCell413">
            <text:p text:style-name="P414">9</text:p>
          </table:table-cell>
          <table:table-cell table:style-name="TableCell415">
            <text:p text:style-name="P416">10</text:p>
          </table:table-cell>
        </table:table-row>
        <table:table-row table:style-name="TableRow417"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</table:table>
      <text:p text:style-name="P438"/>
      <text:p text:style-name="P439">二、解釋20%(每題2分，錯一字扣一分)</text:p>
      <table:table table:style-name="Table440">
        <table:table-columns>
          <table:table-column table:style-name="TableColumn441"/>
          <table:table-column table:style-name="TableColumn442"/>
          <table:table-column table:style-name="TableColumn443"/>
          <table:table-column table:style-name="TableColumn444"/>
        </table:table-columns>
        <table:table-row table:style-name="TableRow445">
          <table:table-cell table:style-name="TableCell446">
            <text:p text:style-name="P447">1</text:p>
          </table:table-cell>
          <table:table-cell table:style-name="TableCell448">
            <text:p text:style-name="P449">隱逸：</text:p>
          </table:table-cell>
          <table:table-cell table:style-name="TableCell450">
            <text:p text:style-name="P451">6</text:p>
          </table:table-cell>
          <table:table-cell table:style-name="TableCell452">
            <text:p text:style-name="P453">乍暖還寒：</text:p>
          </table:table-cell>
        </table:table-row>
        <table:table-row table:style-name="TableRow454">
          <table:table-cell table:style-name="TableCell455">
            <text:p text:style-name="P456">2</text:p>
          </table:table-cell>
          <table:table-cell table:style-name="TableCell457">
            <text:p text:style-name="P458">抑揚頓挫：</text:p>
          </table:table-cell>
          <table:table-cell table:style-name="TableCell459">
            <text:p text:style-name="P460">7</text:p>
          </table:table-cell>
          <table:table-cell table:style-name="TableCell461">
            <text:p text:style-name="P462">忿狷：</text:p>
          </table:table-cell>
        </table:table-row>
        <table:table-row table:style-name="TableRow463">
          <table:table-cell table:style-name="TableCell464">
            <text:p text:style-name="P465">3</text:p>
          </table:table-cell>
          <table:table-cell table:style-name="TableCell466">
            <text:p text:style-name="P467">令譽：</text:p>
          </table:table-cell>
          <table:table-cell table:style-name="TableCell468">
            <text:p text:style-name="P469">8</text:p>
          </table:table-cell>
          <table:table-cell table:style-name="TableCell470">
            <text:p text:style-name="P471">自視非凡：</text:p>
          </table:table-cell>
        </table:table-row>
        <table:table-row table:style-name="TableRow472">
          <table:table-cell table:style-name="TableCell473">
            <text:p text:style-name="P474">4</text:p>
          </table:table-cell>
          <table:table-cell table:style-name="TableCell475">
            <text:p text:style-name="P476">陶冶：</text:p>
          </table:table-cell>
          <table:table-cell table:style-name="TableCell477">
            <text:p text:style-name="P478">9</text:p>
          </table:table-cell>
          <table:table-cell table:style-name="TableCell479">
            <text:p text:style-name="P480">「敕」見：</text:p>
          </table:table-cell>
        </table:table-row>
        <table:table-row table:style-name="TableRow481">
          <table:table-cell table:style-name="TableCell482">
            <text:p text:style-name="P483">5</text:p>
          </table:table-cell>
          <table:table-cell table:style-name="TableCell484">
            <text:p text:style-name="P485">不蔓不枝：</text:p>
          </table:table-cell>
          <table:table-cell table:style-name="TableCell486">
            <text:p text:style-name="P487">10</text:p>
          </table:table-cell>
          <table:table-cell table:style-name="TableCell488">
            <text:p text:style-name="P489">蘊藉：</text:p>
          </table:table-cell>
        </table:table-row>
      </table:table>
      <text:p text:style-name="P490"/>
      <text:p text:style-name="P491">三、默書10%(每格2分，錯一字扣一分)</text:p>
      <table:table table:style-name="Table492">
        <table:table-columns>
          <table:table-column table:style-name="TableColumn493"/>
          <table:table-column table:style-name="TableColumn494"/>
          <table:table-column table:style-name="TableColumn495"/>
        </table:table-columns>
        <table:table-row table:style-name="TableRow496">
          <table:table-cell table:style-name="TableCell497">
            <text:p text:style-name="P498">1</text:p>
          </table:table-cell>
          <table:table-cell table:style-name="TableCell499">
            <text:p text:style-name="P500">2</text:p>
          </table:table-cell>
          <table:table-cell table:style-name="TableCell501">
            <text:p text:style-name="P502">3</text:p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p text:style-name="P512">4</text:p>
          </table:table-cell>
          <table:table-cell table:style-name="TableCell513">
            <text:p text:style-name="P514">5</text:p>
          </table:table-cell>
          <table:table-cell table:style-name="TableCell515" table:number-rows-spanned="2">
            <text:p text:style-name="P516"/>
          </table:table-cell>
        </table:table-row>
        <table:table-row table:style-name="TableRow517"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covered-table-cell>
            <text:p text:style-name="P522"/>
          </table:covered-table-cell>
        </table:table-row>
      </table:table>
      <text:p text:style-name="P523">四、選擇50%(每題2分)</text:p>
      <table:table table:style-name="Table524">
        <table:table-columns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>
            <text:p text:style-name="P537">1</text:p>
          </table:table-cell>
          <table:table-cell table:style-name="TableCell538">
            <text:p text:style-name="P539">2</text:p>
          </table:table-cell>
          <table:table-cell table:style-name="TableCell540">
            <text:p text:style-name="P541">3</text:p>
          </table:table-cell>
          <table:table-cell table:style-name="TableCell542">
            <text:p text:style-name="P543">4</text:p>
          </table:table-cell>
          <table:table-cell table:style-name="TableCell544">
            <text:p text:style-name="P545">5</text:p>
          </table:table-cell>
          <table:table-cell table:style-name="TableCell546">
            <text:p text:style-name="P547">6</text:p>
          </table:table-cell>
          <table:table-cell table:style-name="TableCell548">
            <text:p text:style-name="P549">7</text:p>
          </table:table-cell>
          <table:table-cell table:style-name="TableCell550">
            <text:p text:style-name="P551">8</text:p>
          </table:table-cell>
          <table:table-cell table:style-name="TableCell552">
            <text:p text:style-name="P553">9</text:p>
          </table:table-cell>
          <table:table-cell table:style-name="TableCell554">
            <text:p text:style-name="P555">10</text:p>
          </table:table-cell>
        </table:table-row>
        <table:table-row table:style-name="TableRow556"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>
            <text:p text:style-name="P579">11</text:p>
          </table:table-cell>
          <table:table-cell table:style-name="TableCell580">
            <text:p text:style-name="P581">12</text:p>
          </table:table-cell>
          <table:table-cell table:style-name="TableCell582">
            <text:p text:style-name="P583">13</text:p>
          </table:table-cell>
          <table:table-cell table:style-name="TableCell584">
            <text:p text:style-name="P585">14</text:p>
          </table:table-cell>
          <table:table-cell table:style-name="TableCell586">
            <text:p text:style-name="P587">15</text:p>
          </table:table-cell>
          <table:table-cell table:style-name="TableCell588">
            <text:p text:style-name="P589">16</text:p>
          </table:table-cell>
          <table:table-cell table:style-name="TableCell590">
            <text:p text:style-name="P591">17</text:p>
          </table:table-cell>
          <table:table-cell table:style-name="TableCell592">
            <text:p text:style-name="P593">18</text:p>
          </table:table-cell>
          <table:table-cell table:style-name="TableCell594">
            <text:p text:style-name="P595">19</text:p>
          </table:table-cell>
          <table:table-cell table:style-name="TableCell596">
            <text:p text:style-name="P597">20</text:p>
          </table:table-cell>
        </table:table-row>
        <table:table-row table:style-name="TableRow598"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21</text:p>
          </table:table-cell>
          <table:table-cell table:style-name="TableCell622">
            <text:p text:style-name="P623">22</text:p>
          </table:table-cell>
          <table:table-cell table:style-name="TableCell624">
            <text:p text:style-name="P625">23</text:p>
          </table:table-cell>
          <table:table-cell table:style-name="TableCell626">
            <text:p text:style-name="P627">24</text:p>
          </table:table-cell>
          <table:table-cell table:style-name="TableCell628">
            <text:p text:style-name="P629">25</text:p>
          </table:table-cell>
          <table:table-cell table:style-name="TableCell630" table:number-columns-spanned="5" table:number-rows-spanned="2">
            <text:p text:style-name="P631"/>
          </table:table-cell>
          <table:covered-table-cell/>
          <table:covered-table-cell/>
          <table:covered-table-cell/>
          <table:covered-table-cell/>
        </table:table-row>
        <table:table-row table:style-name="TableRow632"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covered-table-cell>
            <text:p text:style-name="P643"/>
          </table:covered-table-cell>
          <table:covered-table-cell/>
          <table:covered-table-cell/>
          <table:covered-table-cell/>
          <table:covered-table-cell/>
        </table:table-row>
      </table:table>
      <text:p text:style-name="P644">五、閱讀題組10%(每題2分)</text:p>
      <table:table table:style-name="Table645">
        <table:table-columns>
          <table:table-column table:style-name="TableColumn646"/>
          <table:table-column table:style-name="TableColumn647"/>
          <table:table-column table:style-name="TableColumn648"/>
          <table:table-column table:style-name="TableColumn649"/>
          <table:table-column table:style-name="TableColumn650"/>
        </table:table-columns>
        <table:table-row table:style-name="TableRow651">
          <table:table-cell table:style-name="TableCell652">
            <text:p text:style-name="P653">1</text:p>
          </table:table-cell>
          <table:table-cell table:style-name="TableCell654">
            <text:p text:style-name="P655">2</text:p>
          </table:table-cell>
          <table:table-cell table:style-name="TableCell656">
            <text:p text:style-name="P657">3</text:p>
          </table:table-cell>
          <table:table-cell table:style-name="TableCell658">
            <text:p text:style-name="P659">4</text:p>
          </table:table-cell>
          <table:table-cell table:style-name="TableCell660">
            <text:p text:style-name="P661">5</text:p>
          </table:table-cell>
        </table:table-row>
        <table:table-row table:style-name="TableRow662"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</table:table>
      <text:p text:style-name="內文"><text:span text:style-name="T673">106-1-2八年級國文科－解答</text:span></text:p>
      <text:p text:style-name="P674">一、國字注音10%(每題一分)</text:p>
      <text:p text:style-name="P675">1.ㄉ一ˊ 2.ㄕ˙ 3.一ㄡˊ 4.一ㄝˇ 5.ㄢ</text:p>
      <text:p text:style-name="P676">6.頤 <text:s/>7.膺 <text:s/>8.瞋 <text:s/>9.馭 <text:s/>10.臬</text:p>
      <text:p text:style-name="P677">二、解釋20%(每題2分，錯一字扣一分)----略</text:p>
      <text:p text:style-name="P678">三、默書10%(每格2分，錯一字扣一分)----略</text:p>
      <text:p text:style-name="P679">四、選擇50%(每題2分)</text:p>
      <text:p text:style-name="P680"><text:span text:style-name="T681"><text:s text:c="3"/>1.<text:s/></text:span><text:span text:style-name="T682">ABCCA <text:s text:c="4"/>BDCDC</text:span></text:p>
      <text:p text:style-name="P683"><text:span text:style-name="T684"><text:s text:c="2"/>11.<text:s/></text:span><text:span text:style-name="T685">BDADB <text:s text:c="4"/>CBACC</text:span></text:p>
      <text:p text:style-name="P686"><text:span text:style-name="T687"><text:s text:c="2"/>21.<text:s/></text:span><text:span text:style-name="T688">ADDCB</text:span></text:p>
      <text:p text:style-name="P689">五、閱讀題組10%(每題2分)</text:p>
      <text:p text:style-name="內文"><text:span text:style-name="T690"><text:s text:c="4"/></text:span><text:span text:style-name="T691">CDBAB</text:span></text:p>
      <text:p text:style-name="P692"/>
      <text:p text:style-name="P693"/>
      <text:p text:style-name="P6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Berlin Sans FB Demi" svg:font-family="Berlin Sans FB Demi" style:font-family-generic="swiss" style:font-pitch="variable" svg:panose-1="2 14 8 2 2 5 2 2 3 6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3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3:00Z</meta:creation-date>
    <dc:date>2026-02-04T05:53:00Z</dc:date>
    <meta:template xlink:href="Normal" xlink:type="simple"/>
    <meta:editing-cycles>2</meta:editing-cycles>
    <meta:editing-duration>PT0S</meta:editing-duration>
    <meta:document-statistic meta:page-count="5" meta:paragraph-count="10" meta:word-count="804" meta:character-count="5382" meta:row-count="38" meta:non-whitespace-character-count="4588"/>
  </office:meta>
</office:document-meta>
</file>