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imes new roam" svg:font-family="Times new roam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   )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suffix=".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729in" text:list-level-position-and-space-mode="label-alignment">
          <style:list-level-label-alignment text:label-followed-by="space" fo:margin-left="0.6694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3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4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5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6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7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8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9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 text:start-value="2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一, 十, 一百(繁), ...">
        <style:list-level-properties text:space-before="0in" text:min-label-width="0.3583in" text:list-level-position-and-space-mode="label-alignment">
          <style:list-level-label-alignment text:label-followed-by="listtab" fo:margin-left="0.35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一, 十, 一百(繁), ...">
        <style:list-level-properties text:space-before="0.25in" text:min-label-width="0.3583in" text:list-level-position-and-space-mode="label-alignment">
          <style:list-level-label-alignment text:label-followed-by="listtab" fo:margin-left="0.6083in" fo:text-indent="-0.3583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4083in" text:list-level-position-and-space-mode="label-alignment">
          <style:list-level-label-alignment text:label-followed-by="listtab" fo:margin-left="0.4083in" fo:text-indent="-0.4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甲, 乙, 丙, ...">
        <style:list-level-properties text:space-before="0.875in" text:min-label-width="0.5833in" text:list-level-position-and-space-mode="label-alignment">
          <style:list-level-label-alignment text:label-followed-by="listtab" fo:margin-left="1.458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2" style:parent-style-name="清單段落" style:family="paragraph">
      <style:paragraph-properties fo:margin-bottom="0.125in" fo:line-height="0.4166in" fo:margin-left="4.2333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P21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22" style:parent-style-name="內文" style:family="paragraph">
      <style:paragraph-properties fo:widows="2" fo:orphans="2" fo:margin-left="0.166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23" style:parent-style-name="內文" style:family="paragraph">
      <style:paragraph-properties fo:widows="2" fo:orphans="2" fo:margin-left="0.166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24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26" style:family="table-column">
      <style:table-column-properties style:column-width="4.468in"/>
    </style:style>
    <style:style style:name="TableColumn27" style:family="table-column">
      <style:table-column-properties style:column-width="4.4666in"/>
    </style:style>
    <style:style style:name="Table25" style:family="table">
      <style:table-properties style:width="8.9347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P53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54" style:parent-style-name="內文" style:family="paragraph">
      <style:paragraph-properties fo:widows="2" fo:orphans="2" fo:margin-left="0.3611in" fo:text-indent="-0.1944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55" style:parent-style-name="內文" style:family="paragraph">
      <style:paragraph-properties fo:widows="2" fo:orphans="2" fo:margin-left="0.3611in" fo:text-indent="-0.1944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56" style:parent-style-name="內文" style:family="paragraph">
      <style:paragraph-properties fo:widows="2" fo:orphans="2" fo:margin-left="0.3611in" fo:text-indent="-0.1944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57" style:parent-style-name="內文" style:family="paragraph">
      <style:paragraph-properties fo:widows="2" fo:orphans="2" fo:margin-left="0.3611in" fo:text-indent="-0.1944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65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66" style:parent-style-name="內文" style:family="paragraph">
      <style:paragraph-properties fo:widows="2" fo:orphans="2" fo:margin-left="0.166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67" style:parent-style-name="內文" style:family="paragraph">
      <style:paragraph-properties fo:widows="2" fo:orphans="2" fo:margin-left="0.166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68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69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70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71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92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3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4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5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14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15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36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37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55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77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95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19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34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52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69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270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91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292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293" style:parent-style-name="內文" style:family="paragraph">
      <style:paragraph-properties fo:widows="2" fo:orphans="2" fo:border="0.0069in solid #000000" fo:padding-top="0.0138in" fo:padding-left="0.0555in" fo:padding-bottom="0.0138in" fo:padding-right="0.0555in" style:shadow="none" fo:text-align="justify" fo:margin-top="0.125in" fo:text-indent="0.3888in"/>
      <style:text-properties style:font-name="標楷體" style:font-name-asian="標楷體" fo:color="#000000" style:letter-kerning="false" fo:font-size="14pt" style:font-size-asian="14pt" style:font-size-complex="14pt"/>
    </style:style>
    <style:style style:name="P294" style:parent-style-name="內文" style:family="paragraph">
      <style:paragraph-properties fo:widows="2" fo:orphans="2" fo:border="0.0069in solid #000000" fo:padding-top="0.0138in" fo:padding-left="0.0555in" fo:padding-bottom="0.0138in" fo:padding-right="0.0555in" style:shadow="none" fo:text-align="justify" fo:margin-bottom="0.125in" fo:text-indent="0.3888in"/>
    </style:style>
    <style:style style:name="T29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 fo:color="#000000" style:letter-kerning="false" fo:font-size="7pt" style:font-size-asian="7pt" style:font-size-complex="7pt"/>
    </style:style>
    <style:style style:name="T29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300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301" style:parent-style-name="內文" style:family="paragraph">
      <style:paragraph-properties fo:widows="2" fo:orphans="2" fo:text-align="justify" fo:margin-left="0.4583in" fo:text-indent="-0.2916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302" style:parent-style-name="內文" style:family="paragraph">
      <style:paragraph-properties fo:widows="2" fo:orphans="2" fo:border="0.0069in solid #000000" fo:padding-top="0.0138in" fo:padding-left="0.0555in" fo:padding-bottom="0.0138in" fo:padding-right="0.0555in" style:shadow="none" fo:text-indent="0.3888in"/>
    </style:style>
    <style:style style:name="T30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fo:color="#000000" style:letter-kerning="false" fo:font-size="3pt" style:font-size-asian="3pt" style:font-size-complex="3pt"/>
    </style:style>
    <style:style style:name="T3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color="#000000" style:letter-kerning="false" fo:font-size="7pt" style:font-size-asian="7pt" style:font-size-complex="7pt"/>
    </style:style>
    <style:style style:name="T3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color="#000000" style:letter-kerning="false" fo:font-size="7pt" style:font-size-asian="7pt" style:font-size-complex="7pt"/>
    </style:style>
    <style:style style:name="T3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338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356" style:parent-style-name="內文" style:family="paragraph">
      <style:paragraph-properties fo:widows="2" fo:orphans="2" fo:text-align="justify" fo:margin-left="0.4583in" fo:text-indent="-0.2916in">
        <style:tab-stops/>
      </style:paragraph-properties>
    </style:style>
    <style:style style:name="T35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396" style:parent-style-name="內文" style:family="paragraph">
      <style:paragraph-properties fo:widows="2" fo:orphans="2" fo:break-before="page"/>
      <style:text-properties style:font-name="標楷體" style:font-name-asian="標楷體" fo:color="#000000" style:letter-kerning="false" fo:font-size="14pt" style:font-size-asian="14pt" style:font-size-complex="14pt"/>
    </style:style>
    <style:style style:name="P397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39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99" style:parent-style-name="預設段落字型" style:family="text">
      <style:text-properties style:font-name="標楷體" style:font-name-asian="標楷體" fo:font-size="14pt" style:font-size-asian="14pt"/>
    </style:style>
    <style:style style:name="T400" style:parent-style-name="預設段落字型" style:family="text">
      <style:text-properties style:font-name="標楷體" style:font-name-asian="標楷體" fo:font-size="14pt" style:font-size-asian="14pt"/>
    </style:style>
    <style:style style:name="T40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fo:font-size="14pt" style:font-size-asian="14pt"/>
    </style:style>
    <style:style style:name="T4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fo:font-size="14pt" style:font-size-asian="14pt"/>
    </style:style>
    <style:style style:name="T40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font-size="14pt" style:font-size-asian="14pt"/>
    </style:style>
    <style:style style:name="P407" style:parent-style-name="清單段落" style:family="paragraph">
      <style:paragraph-properties fo:widows="2" fo:orphans="2" fo:margin-top="0.125in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409" style:family="table-column">
      <style:table-column-properties style:column-width="0.8937in"/>
    </style:style>
    <style:style style:name="TableColumn410" style:family="table-column">
      <style:table-column-properties style:column-width="0.8937in"/>
    </style:style>
    <style:style style:name="TableColumn411" style:family="table-column">
      <style:table-column-properties style:column-width="0.8937in"/>
    </style:style>
    <style:style style:name="TableColumn412" style:family="table-column">
      <style:table-column-properties style:column-width="0.893in"/>
    </style:style>
    <style:style style:name="TableColumn413" style:family="table-column">
      <style:table-column-properties style:column-width="0.893in"/>
    </style:style>
    <style:style style:name="TableColumn414" style:family="table-column">
      <style:table-column-properties style:column-width="0.893in"/>
    </style:style>
    <style:style style:name="TableColumn415" style:family="table-column">
      <style:table-column-properties style:column-width="0.893in"/>
    </style:style>
    <style:style style:name="TableColumn416" style:family="table-column">
      <style:table-column-properties style:column-width="0.893in"/>
    </style:style>
    <style:style style:name="TableColumn417" style:family="table-column">
      <style:table-column-properties style:column-width="0.8937in"/>
    </style:style>
    <style:style style:name="TableColumn418" style:family="table-column">
      <style:table-column-properties style:column-width="0.8944in"/>
    </style:style>
    <style:style style:name="Table408" style:family="table">
      <style:table-properties style:width="8.9347in" fo:margin-left="0in" table:align="left"/>
    </style:style>
    <style:style style:name="TableRow419" style:family="table-row">
      <style:table-row-properties style:min-row-height="0.2361in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440" style:family="table-row">
      <style:table-row-properties style:row-height="0.5909in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P461" style:parent-style-name="清單段落" style:family="paragraph">
      <style:paragraph-properties fo:widows="2" fo:orphans="2" fo:margin-top="0.125in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463" style:family="table-column">
      <style:table-column-properties style:column-width="4.468in"/>
    </style:style>
    <style:style style:name="TableColumn464" style:family="table-column">
      <style:table-column-properties style:column-width="4.4666in"/>
    </style:style>
    <style:style style:name="Table462" style:family="table">
      <style:table-properties style:width="8.9347in" fo:margin-left="0in" table:align="left"/>
    </style:style>
    <style:style style:name="TableRow465" style:family="table-row">
      <style:table-row-properties style:min-row-height="0.709in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470" style:family="table-row">
      <style:table-row-properties style:row-height="0.709in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475" style:family="table-row">
      <style:table-row-properties style:row-height="0.709in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480" style:family="table-row">
      <style:table-row-properties style:row-height="0.709in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485" style:family="table-row">
      <style:table-row-properties style:row-height="0.709i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P490" style:parent-style-name="清單段落" style:family="paragraph">
      <style:paragraph-properties fo:widows="2" fo:orphans="2" fo:margin-top="0.125in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492" style:family="table-column">
      <style:table-column-properties style:column-width="0.8937in"/>
    </style:style>
    <style:style style:name="TableColumn493" style:family="table-column">
      <style:table-column-properties style:column-width="0.8937in"/>
    </style:style>
    <style:style style:name="TableColumn494" style:family="table-column">
      <style:table-column-properties style:column-width="0.8937in"/>
    </style:style>
    <style:style style:name="TableColumn495" style:family="table-column">
      <style:table-column-properties style:column-width="0.8937in"/>
    </style:style>
    <style:style style:name="TableColumn496" style:family="table-column">
      <style:table-column-properties style:column-width="0.893in"/>
    </style:style>
    <style:style style:name="TableColumn497" style:family="table-column">
      <style:table-column-properties style:column-width="0.893in"/>
    </style:style>
    <style:style style:name="TableColumn498" style:family="table-column">
      <style:table-column-properties style:column-width="0.893in"/>
    </style:style>
    <style:style style:name="TableColumn499" style:family="table-column">
      <style:table-column-properties style:column-width="0.893in"/>
    </style:style>
    <style:style style:name="TableColumn500" style:family="table-column">
      <style:table-column-properties style:column-width="0.8937in"/>
    </style:style>
    <style:style style:name="TableColumn501" style:family="table-column">
      <style:table-column-properties style:column-width="0.8937in"/>
    </style:style>
    <style:style style:name="Table491" style:family="table">
      <style:table-properties style:width="8.9347in" fo:margin-left="0in" table:align="left"/>
    </style:style>
    <style:style style:name="TableRow502" style:family="table-row">
      <style:table-row-properties style:min-row-height="0.2361in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511" style:family="table-row">
      <style:table-row-properties style:row-height="0.5909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P532" style:parent-style-name="清單段落" style:family="paragraph">
      <style:paragraph-properties fo:widows="2" fo:orphans="2" fo:margin-top="0.125in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534" style:family="table-column">
      <style:table-column-properties style:column-width="2.9777in"/>
    </style:style>
    <style:style style:name="TableColumn535" style:family="table-column">
      <style:table-column-properties style:column-width="2.9784in"/>
    </style:style>
    <style:style style:name="TableColumn536" style:family="table-column">
      <style:table-column-properties style:column-width="2.9784in"/>
    </style:style>
    <style:style style:name="Table533" style:family="table">
      <style:table-properties style:width="8.9347in" fo:margin-left="0in" table:align="left"/>
    </style:style>
    <style:style style:name="TableRow537" style:family="table-row">
      <style:table-row-properties style:min-row-height="0.5909in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TableRow544" style:family="table-row">
      <style:table-row-properties style:row-height="0.5909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widows="2" fo:orphans="2" fo:text-align="justify"/>
      <style:text-properties style:font-name="標楷體" style:font-name-asian="標楷體" fo:color="#000000" style:letter-kerning="false"/>
    </style:style>
    <style:style style:name="P549" style:parent-style-name="清單段落" style:family="paragraph">
      <style:paragraph-properties fo:widows="2" fo:orphans="2" fo:margin-top="0.125in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551" style:family="table-column">
      <style:table-column-properties style:column-width="0.8937in"/>
    </style:style>
    <style:style style:name="TableColumn552" style:family="table-column">
      <style:table-column-properties style:column-width="0.8937in"/>
    </style:style>
    <style:style style:name="TableColumn553" style:family="table-column">
      <style:table-column-properties style:column-width="0.8937in"/>
    </style:style>
    <style:style style:name="TableColumn554" style:family="table-column">
      <style:table-column-properties style:column-width="0.8937in"/>
    </style:style>
    <style:style style:name="TableColumn555" style:family="table-column">
      <style:table-column-properties style:column-width="0.893in"/>
    </style:style>
    <style:style style:name="TableColumn556" style:family="table-column">
      <style:table-column-properties style:column-width="0.893in"/>
    </style:style>
    <style:style style:name="TableColumn557" style:family="table-column">
      <style:table-column-properties style:column-width="0.893in"/>
    </style:style>
    <style:style style:name="TableColumn558" style:family="table-column">
      <style:table-column-properties style:column-width="0.893in"/>
    </style:style>
    <style:style style:name="TableColumn559" style:family="table-column">
      <style:table-column-properties style:column-width="0.8937in"/>
    </style:style>
    <style:style style:name="TableColumn560" style:family="table-column">
      <style:table-column-properties style:column-width="0.8937in"/>
    </style:style>
    <style:style style:name="Table550" style:family="table">
      <style:table-properties style:width="8.9347in" fo:margin-left="0in" table:align="left"/>
    </style:style>
    <style:style style:name="TableRow561" style:family="table-row">
      <style:table-row-properties style:min-row-height="0.2361in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7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7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582" style:family="table-row">
      <style:table-row-properties style:row-height="0.5513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9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603" style:family="table-row">
      <style:table-row-properties style:row-height="0.2361in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1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624" style:family="table-row">
      <style:table-row-properties style:row-height="0.5513in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3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3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645" style:family="table-row">
      <style:table-row-properties style:row-height="0.2361in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5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5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656" style:family="table-row">
      <style:table-row-properties style:row-height="0.5513in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P667" style:parent-style-name="內文" style:family="paragraph">
      <style:paragraph-properties fo:text-align="center" fo:text-indent="0.4611in"/>
      <style:text-properties style:font-name-asian="標楷體" fo:color="#000000" fo:letter-spacing="0.018in" fo:font-size="14pt" style:font-size-asian="14pt" style:font-size-complex="14pt"/>
    </style:style>
    <style:style style:name="P668" style:parent-style-name="內文" style:family="paragraph">
      <style:paragraph-properties fo:text-align="center" fo:text-indent="0.4611in"/>
    </style:style>
    <style:style style:name="T669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T670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T671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T672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T673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T674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T675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4pt"/>
    </style:style>
    <style:style style:name="T677" style:parent-style-name="預設段落字型" style:family="text">
      <style:text-properties style:font-name-asian="標楷體" fo:color="#000000" fo:letter-spacing="0.018in" fo:font-size="14pt" style:font-size-asian="14pt" style:font-size-complex="14pt"/>
    </style:style>
    <style:style style:name="P678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680" style:family="table-column">
      <style:table-column-properties style:column-width="0.893in"/>
    </style:style>
    <style:style style:name="TableColumn681" style:family="table-column">
      <style:table-column-properties style:column-width="0.893in"/>
    </style:style>
    <style:style style:name="TableColumn682" style:family="table-column">
      <style:table-column-properties style:column-width="0.8937in"/>
    </style:style>
    <style:style style:name="TableColumn683" style:family="table-column">
      <style:table-column-properties style:column-width="0.8937in"/>
    </style:style>
    <style:style style:name="TableColumn684" style:family="table-column">
      <style:table-column-properties style:column-width="0.8937in"/>
    </style:style>
    <style:style style:name="TableColumn685" style:family="table-column">
      <style:table-column-properties style:column-width="0.893in"/>
    </style:style>
    <style:style style:name="TableColumn686" style:family="table-column">
      <style:table-column-properties style:column-width="0.893in"/>
    </style:style>
    <style:style style:name="TableColumn687" style:family="table-column">
      <style:table-column-properties style:column-width="0.893in"/>
    </style:style>
    <style:style style:name="TableColumn688" style:family="table-column">
      <style:table-column-properties style:column-width="0.8937in"/>
    </style:style>
    <style:style style:name="TableColumn689" style:family="table-column">
      <style:table-column-properties style:column-width="0.8944in"/>
    </style:style>
    <style:style style:name="Table679" style:family="table">
      <style:table-properties style:width="8.9347in" fo:margin-left="0in" table:align="left"/>
    </style:style>
    <style:style style:name="TableRow690" style:family="table-row">
      <style:table-row-properties style:min-row-height="0.2361in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711" style:family="table-row">
      <style:table-row-properties style:row-height="0.5909in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P732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733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735" style:family="table-column">
      <style:table-column-properties style:column-width="0.8937in"/>
    </style:style>
    <style:style style:name="TableColumn736" style:family="table-column">
      <style:table-column-properties style:column-width="0.8937in"/>
    </style:style>
    <style:style style:name="TableColumn737" style:family="table-column">
      <style:table-column-properties style:column-width="0.8937in"/>
    </style:style>
    <style:style style:name="TableColumn738" style:family="table-column">
      <style:table-column-properties style:column-width="0.8937in"/>
    </style:style>
    <style:style style:name="TableColumn739" style:family="table-column">
      <style:table-column-properties style:column-width="0.893in"/>
    </style:style>
    <style:style style:name="TableColumn740" style:family="table-column">
      <style:table-column-properties style:column-width="0.893in"/>
    </style:style>
    <style:style style:name="TableColumn741" style:family="table-column">
      <style:table-column-properties style:column-width="0.893in"/>
    </style:style>
    <style:style style:name="TableColumn742" style:family="table-column">
      <style:table-column-properties style:column-width="0.893in"/>
    </style:style>
    <style:style style:name="TableColumn743" style:family="table-column">
      <style:table-column-properties style:column-width="0.8937in"/>
    </style:style>
    <style:style style:name="TableColumn744" style:family="table-column">
      <style:table-column-properties style:column-width="0.8937in"/>
    </style:style>
    <style:style style:name="Table734" style:family="table">
      <style:table-properties style:width="8.9347in" fo:margin-left="0in" table:align="left"/>
    </style:style>
    <style:style style:name="TableRow745" style:family="table-row">
      <style:table-row-properties style:min-row-height="0.2361in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754" style:family="table-row">
      <style:table-row-properties style:row-height="0.5909in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20pt" style:font-size-asian="20pt" style:font-size-complex="20pt"/>
    </style:style>
    <style:style style:name="P775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777" style:family="table-column">
      <style:table-column-properties style:column-width="2.9777in"/>
    </style:style>
    <style:style style:name="TableColumn778" style:family="table-column">
      <style:table-column-properties style:column-width="2.9784in"/>
    </style:style>
    <style:style style:name="TableColumn779" style:family="table-column">
      <style:table-column-properties style:column-width="2.9784in"/>
    </style:style>
    <style:style style:name="Table776" style:family="table">
      <style:table-properties style:width="8.9347in" fo:margin-left="0in" table:align="left"/>
    </style:style>
    <style:style style:name="TableRow780" style:family="table-row">
      <style:table-row-properties style:min-row-height="0.5909in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widows="2" fo:orphans="2" fo:text-align="justify"/>
    </style:style>
    <style:style style:name="T783" style:parent-style-name="預設段落字型" style:family="text">
      <style:text-properties style:font-name="標楷體" style:font-name-asian="標楷體" fo:color="#000000" style:letter-kerning="false"/>
    </style:style>
    <style:style style:name="T784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widows="2" fo:orphans="2" fo:text-align="justify"/>
    </style:style>
    <style:style style:name="T787" style:parent-style-name="預設段落字型" style:family="text">
      <style:text-properties style:font-name="標楷體" style:font-name-asian="標楷體" fo:color="#000000" style:letter-kerning="false"/>
    </style:style>
    <style:style style:name="T788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widows="2" fo:orphans="2" fo:text-align="justify"/>
    </style:style>
    <style:style style:name="T791" style:parent-style-name="預設段落字型" style:family="text">
      <style:text-properties style:font-name="標楷體" style:font-name-asian="標楷體" fo:color="#000000" style:letter-kerning="false"/>
    </style:style>
    <style:style style:name="T792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793" style:family="table-row">
      <style:table-row-properties style:row-height="0.5909in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widows="2" fo:orphans="2" fo:text-align="justify"/>
    </style:style>
    <style:style style:name="T796" style:parent-style-name="預設段落字型" style:family="text">
      <style:text-properties style:font-name="標楷體" style:font-name-asian="標楷體" fo:color="#000000" style:letter-kerning="false"/>
    </style:style>
    <style:style style:name="T797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widows="2" fo:orphans="2" fo:text-align="justify"/>
    </style:style>
    <style:style style:name="T800" style:parent-style-name="預設段落字型" style:family="text">
      <style:text-properties style:font-name="標楷體" style:font-name-asian="標楷體" fo:color="#000000" style:letter-kerning="false"/>
    </style:style>
    <style:style style:name="T801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P802" style:parent-style-name="清單段落" style:family="paragraph">
      <style:paragraph-properties fo:widows="2" fo:orphans="2" fo:margin-left="0.3888in" fo:text-indent="-0.3888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804" style:family="table-column">
      <style:table-column-properties style:column-width="0.8937in"/>
    </style:style>
    <style:style style:name="TableColumn805" style:family="table-column">
      <style:table-column-properties style:column-width="0.8937in"/>
    </style:style>
    <style:style style:name="TableColumn806" style:family="table-column">
      <style:table-column-properties style:column-width="0.8937in"/>
    </style:style>
    <style:style style:name="TableColumn807" style:family="table-column">
      <style:table-column-properties style:column-width="0.8937in"/>
    </style:style>
    <style:style style:name="TableColumn808" style:family="table-column">
      <style:table-column-properties style:column-width="0.893in"/>
    </style:style>
    <style:style style:name="TableColumn809" style:family="table-column">
      <style:table-column-properties style:column-width="0.893in"/>
    </style:style>
    <style:style style:name="TableColumn810" style:family="table-column">
      <style:table-column-properties style:column-width="0.893in"/>
    </style:style>
    <style:style style:name="TableColumn811" style:family="table-column">
      <style:table-column-properties style:column-width="0.893in"/>
    </style:style>
    <style:style style:name="TableColumn812" style:family="table-column">
      <style:table-column-properties style:column-width="0.8937in"/>
    </style:style>
    <style:style style:name="TableColumn813" style:family="table-column">
      <style:table-column-properties style:column-width="0.8937in"/>
    </style:style>
    <style:style style:name="Table803" style:family="table">
      <style:table-properties style:width="8.9347in" fo:margin-left="0in" table:align="left"/>
    </style:style>
    <style:style style:name="TableRow814" style:family="table-row">
      <style:table-row-properties style:min-row-height="0.2361in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2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2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835" style:family="table-row">
      <style:table-row-properties style:row-height="0.5513in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4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Row856" style:family="table-row">
      <style:table-row-properties style:row-height="0.2361in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6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6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6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877" style:family="table-row">
      <style:table-row-properties style:row-height="0.5513in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8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8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Row898" style:family="table-row">
      <style:table-row-properties style:row-height="0.2361in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Cell90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/>
    </style:style>
    <style:style style:name="TableRow909" style:family="table-row">
      <style:table-row-properties style:row-height="0.5513in"/>
    </style:style>
    <style:style style:name="TableCell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9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9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TableCell91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color="#000000" style:letter-kerning="false" fo:font-size="20pt" style:font-size-asian="20pt" style:font-size-complex="20pt"/>
    </style:style>
    <style:style style:name="P920" style:parent-style-name="內文" style:family="paragraph">
      <style:text-properties fo:color="#000000" fo:font-size="14pt" style:font-size-asian="14pt" style:font-size-complex="14pt"/>
    </style:style>
    <style:style style:name="P921" style:parent-style-name="內文" style:family="paragraph">
      <style:text-properties style:font-name="標楷體" style:font-name-asian="標楷體" fo:font-size="14pt" style:font-size-asian="14pt" style:font-size-complex="14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 國文科 試題卷</text:p>
      <text:p text:style-name="P12"><text:span text:style-name="T13">九</text:span><draw:connector draw:type="line" svg:x1="0.05486in" svg:y1="0.41944in" svg:x2="8.92986in" svg:y2="0.41944in" draw:z-index="251659264" draw:id="id0" draw:style-name="a0" draw:name="直線接點 1" text:anchor-type="paragraph"><svg:title/><svg:desc/></draw:connector><text:span text:style-name="T14">年級</text:span><text:span text:style-name="T15">　　　</text:span><text:span text:style-name="T16">班 座號</text:span><text:span text:style-name="T17">　　　</text:span><text:span text:style-name="T18"><text:s/>姓名</text:span><text:span text:style-name="T19">　　　　　　　　</text:span><text:span text:style-name="T20"><text:s/></text:span></text:p>
      <text:list text:style-name="LFO29" text:continue-numbering="true">
        <text:list-item>
          <text:p text:style-name="P21">國字注音：１０％</text:p>
        </text:list-item>
      </text:list>
      <text:p text:style-name="P22">1.細「ㄋㄧˋ」　2.豔「ㄒㄧㄢˋ」　3.百「ㄓㄜˊ」裙　4.「ㄆㄧㄠˇ」碧　5.經綸世「ㄨˋ」</text:p>
      <text:p text:style-name="P23">6.玉「胚」　　7.「茆」店　　8.「偌」大　　9.<text:s/>急「湍」甚箭　　10.軒「邈」</text:p>
      <text:list text:style-name="LFO29" text:continue-numbering="true">
        <text:list-item>
          <text:p text:style-name="P24">注釋：２０％</text:p>
        </text:list-item>
      </text:list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1.耿耿：</text:p>
          </table:table-cell>
          <table:table-cell table:style-name="TableCell31">
            <text:p text:style-name="P32">2.不消殘酒：</text:p>
          </table:table-cell>
        </table:table-row>
        <table:table-row table:style-name="TableRow33">
          <table:table-cell table:style-name="TableCell34">
            <text:p text:style-name="P35">3.社林：</text:p>
          </table:table-cell>
          <table:table-cell table:style-name="TableCell36">
            <text:p text:style-name="P37">4.啟蒙：</text:p>
          </table:table-cell>
        </table:table-row>
        <table:table-row table:style-name="TableRow38">
          <table:table-cell table:style-name="TableCell39">
            <text:p text:style-name="P40">5.默契：</text:p>
          </table:table-cell>
          <table:table-cell table:style-name="TableCell41">
            <text:p text:style-name="P42">6.急湍甚箭：</text:p>
          </table:table-cell>
        </table:table-row>
        <table:table-row table:style-name="TableRow43">
          <table:table-cell table:style-name="TableCell44">
            <text:p text:style-name="P45">7.寒樹：</text:p>
          </table:table-cell>
          <table:table-cell table:style-name="TableCell46">
            <text:p text:style-name="P47">8.泠泠：</text:p>
          </table:table-cell>
        </table:table-row>
        <table:table-row table:style-name="TableRow48">
          <table:table-cell table:style-name="TableCell49">
            <text:p text:style-name="P50">9.望峰「息心」：</text:p>
          </table:table-cell>
          <table:table-cell table:style-name="TableCell51">
            <text:p text:style-name="P52">10.疏條：</text:p>
          </table:table-cell>
        </table:table-row>
      </table:table>
      <text:list text:style-name="LFO29" text:continue-numbering="true">
        <text:list-item>
          <text:p text:style-name="P53">改錯：１０％</text:p>
        </text:list-item>
      </text:list>
      <text:p text:style-name="P54">1.聽聞倚馬可代的才子上門求見，主人不敢怠慢，立刻倒徙相迎熱誠款待。</text:p>
      <text:p text:style-name="P55">2.一生戎馬倥總的將軍，竟遭朝中奸臣陷害，其桑愉晚景實在令人嘆息。</text:p>
      <text:p text:style-name="P56">3.古代器物上的圖案，常反映出人們驅吉避兇及追求美好生活的願望。例如：翠玉白菜上凋刻的盅斯，即象徵「多子多孫」。</text:p>
      <text:p text:style-name="P57"><text:span text:style-name="T58">4.</text:span><text:span text:style-name="T59">冠佑</text:span><text:span text:style-name="T60">因為被朋友誤會了，急得抓耳饒腮，不知</text:span><text:span text:style-name="T61">道</text:span><text:span text:style-name="T62">如何為自己辨</text:span><text:span text:style-name="T63">解才好</text:span><text:span text:style-name="T64">。</text:span></text:p>
      <text:list text:style-name="LFO29" text:continue-numbering="true">
        <text:list-item>
          <text:p text:style-name="P65">默寫：１０％</text:p>
        </text:list-item>
      </text:list>
      <text:p text:style-name="P66">明月（　1　），清風半夜鳴蟬，（　2　）豐年，聽取蛙聲一片。</text:p>
      <text:p text:style-name="P67">泉水激石，泠泠作響；好鳥相鳴，（　3　）。蟬則（　4　），猿則（　5　）。</text:p>
      <text:list text:style-name="LFO29" text:continue-numbering="true">
        <text:list-item>
          <text:p text:style-name="P68">綜合測驗：５０％</text:p>
        </text:list-item>
      </text:list>
      <text:p text:style-name="P69">1.下列「　」中的讀音，何者前後相同？　(A)「掄」元／「掄」刀弄劍　(B)<text:s/>性情乖「戾」／鶴「唳」雲端　(C)<text:s/>舟「楫」／作「揖」　(D)粗「獷」／「曠」野</text:p>
      <text:p text:style-name="P70">2.下列「　」中注音寫成國字，何者正確？　(A)「ㄇㄧㄢˇ」懷先人：緬　(B)義憤填「ㄧㄥ」：鷹　(C)<text:s/>「ㄧˋ」揚頓挫：易　(D)「ㄆㄧㄠˋ」取財物：瞟</text:p>
      <text:soft-page-break/>
      <text:p text:style-name="P71"><text:span text:style-name="T72">3.下列各句的「</text:span><text:span text:style-name="T73">　</text:span><text:span text:style-name="T74">」中，何者</text:span><text:span text:style-name="T75">不是</text:span><text:span text:style-name="T76">用來表示數量？　(A)</text:span><text:span text:style-name="T77">撒入海中的</text:span><text:span text:style-name="T78">「</text:span><text:span text:style-name="T79">一把</text:span><text:span text:style-name="T80">」</text:span><text:span text:style-name="T81">粗糠</text:span><text:span text:style-name="T82">　(B)</text:span><text:span text:style-name="T83">掀「一道</text:span><text:span text:style-name="T84">」</text:span><text:span text:style-name="T85">小縫快速瞄一下</text:span><text:span text:style-name="T86">　(C)「一</text:span><text:span text:style-name="T87">起</text:span><text:span text:style-name="T88">」</text:span><text:span text:style-name="T89">打掃戶外，一起種菜</text:span><text:span text:style-name="T90">　(D)</text:span><text:span text:style-name="T91">衣服上「一團」大球印</text:span></text:p>
      <text:p text:style-name="P92">4.下列成語用字，何者完全正確？　(A)煥然冰釋／人為刀阻　(B)驚鴻一撇／罪不容株　(C)鼓掌之上／哀衿勿喜　(D)懷璧其罪／插科打諢</text:p>
      <text:p text:style-name="P93">5.「流光容易把人拋，紅了櫻桃，綠了芭蕉」中的「綠」字，詞性與下列何者相同？　(A)千里鶯啼「綠」映紅　(B)紅桃「綠」柳垂簷向　(C)枝間新「綠」一重重　(D)春風又「綠」江南岸</text:p>
      <text:p text:style-name="P94">6.「只為當日，那巧匠接你出來／卻自己將精魂耿耿／投生在玉胚的深處／不讓時光緊迫地追捕」，此段文字的含義為何？　(A)玉匠為翠玉白菜不惜犧牲生命　(B)玉匠的藝術精神不被時光拘限，永恆長存　(C)翠玉白菜的前身充滿靈異傳奇　(D)世人為得到翠玉白菜，不擇手段互相爭奪</text:p>
      <text:p text:style-name="P95"><text:span text:style-name="T96">7.</text:span><text:span text:style-name="T97">關於詞的敘述，下列何者</text:span><text:span text:style-name="T98">有誤</text:span><text:span text:style-name="T99">？</text:span><text:span text:style-name="T100">　(A)</text:span><text:span text:style-name="T101">按</text:span><text:span text:style-name="T102">句</text:span><text:span text:style-name="T103">數可分</text:span><text:span text:style-name="T104">為</text:span><text:span text:style-name="T105">小令、中調</text:span><text:span text:style-name="T106">和</text:span><text:span text:style-name="T107">長調</text:span><text:span text:style-name="T108">　(B)</text:span><text:span text:style-name="T109">平仄、句數、字數等格律限制嚴格，故稱「填詞」</text:span><text:span text:style-name="T110">　(C)</text:span><text:span text:style-name="T111">承襲樂府詩的遺風，受外來音樂影響，又名「詩餘」</text:span><text:span text:style-name="T112">　(D)</text:span><text:span text:style-name="T113">詞人按照詞牌填詞，內容和詞牌名稱無關</text:span></text:p>
      <text:p text:style-name="P114">8.「這些動作都在桌底下進行，好像兩個匪諜交換情報」，上述句子中所使用的修辭技巧，與下列何者相同？　(A)每個人的身體裡都有兩個自己，一個在表面堅強一個躲在心底　(B)青春是段跌跌撞撞的旅行，擁有著後知後覺的美麗　(C)樹梢緊緊擁抱著樹葉，有誰能聽見　(D)我的簡訊在你手機裡面哭，你不碰它孤獨</text:p>
      <text:p text:style-name="P115"><text:span text:style-name="T116">9.</text:span><text:span text:style-name="T117">「我和當初的那一群小孩，都像被撒入海中的一把粗糠，隨著潮汐而漂浮」，在這段文句中所要表達的意思為何？</text:span><text:span text:style-name="T118">　(A)</text:span><text:span text:style-name="T119">生命短促，</text:span><text:span text:style-name="T120">應</text:span><text:span text:style-name="T121">及時行樂不必</text:span><text:span text:style-name="T122">自尋煩惱</text:span><text:span text:style-name="T123">　(B)</text:span><text:span text:style-name="T124">每個</text:span><text:span text:style-name="T125">人</text:span><text:span text:style-name="T126">都</text:span><text:span text:style-name="T127">是為</text:span><text:span text:style-name="T128">了</text:span><text:span text:style-name="T129">其他的人</text:span><text:span text:style-name="T130">而</text:span><text:span text:style-name="T131">活著</text:span><text:span text:style-name="T132">　(C)</text:span><text:s/><text:span text:style-name="T133">人如滄海一粟，際遇不定</text:span><text:span text:style-name="T134">　(D)</text:span><text:span text:style-name="T135">人定勝天，事在人為</text:span></text:p>
      <text:p text:style-name="P136">10.下列哪一項的語詞結構，與「奇山異水」相同？　(A)望峰息心　(B)鳶飛戾天　(C)猛浪若奔　(D)游魚細石</text:p>
      <text:p text:style-name="P137"><text:span text:style-name="T138">11.</text:span><text:span text:style-name="T139">為了參加</text:span><text:span text:style-name="T140">雨昇</text:span><text:span text:style-name="T141">的婚禮，</text:span><text:span text:style-name="T142">嘉</text:span><text:span text:style-name="T143">佑</text:span><text:span text:style-name="T144">特地準備了「桂圓、蓮子、紅棗、花生」當作祝福新人的禮物</text:span><text:span text:style-name="T145">。</text:span><text:span text:style-name="T146">這是想要表達什麼意涵？</text:span><text:span text:style-name="T147">　(A)</text:span><text:span text:style-name="T148">百年好合</text:span><text:span text:style-name="T149">　(B)</text:span><text:span text:style-name="T150">珠聯璧合</text:span><text:span text:style-name="T151">　(C)</text:span><text:span text:style-name="T152">琴瑟和鳴</text:span><text:span text:style-name="T153">　(D)</text:span><text:span text:style-name="T154">早生貴子</text:span></text:p>
      <text:p text:style-name="P155"><text:span text:style-name="T156">12.</text:span><text:span text:style-name="T157">詩詞</text:span><text:span text:style-name="T158">中利用</text:span><text:span text:style-name="T159">「驚鵲」、「蟬鳴」、「蛙聲」</text:span><text:span text:style-name="T160">等聲音來</text:span><text:span text:style-name="T161">烘托</text:span><text:span text:style-name="T162">反襯</text:span><text:span text:style-name="T163">出周遭環境的寧靜，下列何者</text:span><text:span text:style-name="T164">沒有</text:span><text:span text:style-name="T165">使用</text:span><text:span text:style-name="T166">這種</text:span><text:span text:style-name="T167">方式</text:span><text:span text:style-name="T168">？</text:span><text:span text:style-name="T169">　(A)</text:span><text:span text:style-name="T170">空山不見人，但聞人語響</text:span><text:span text:style-name="T171">　(B)</text:span><text:span text:style-name="T172">舉杯邀明月，對影成三人</text:span><text:span text:style-name="T173">　(C)</text:span><text:span text:style-name="T174">蟬噪林逾靜，鳥鳴山更幽</text:span><text:span text:style-name="T175">　(D)</text:span><text:span text:style-name="T176">只有遠處牛奶車的鈴聲，點綴這周遭的沉默</text:span></text:p>
      <text:soft-page-break/>
      <text:p text:style-name="P177"><text:span text:style-name="T178">13.</text:span><text:span text:style-name="T179">下列「　」中的語詞，何者使用</text:span><text:span text:style-name="T180">不恰當</text:span><text:span text:style-name="T181">？　</text:span><text:span text:style-name="T182">(A)</text:span><text:span text:style-name="T183">他「流暢」地演奏這首鋼琴名曲，贏得在場觀眾熱烈的掌聲</text:span><text:span text:style-name="T184">　(B)</text:span><text:span text:style-name="T185">動作要加快，「或許」趕不上交貨的時間就糟了！</text:span><text:span text:style-name="T186">　(C)</text:span><text:span text:style-name="T187">立法院</text:span><text:span text:style-name="T188">「聚焦」在這項法案上，格外引人注目</text:span><text:span text:style-name="T189">　(D)</text:span><text:span text:style-name="T190">你一直找我麻煩，</text:span><text:span text:style-name="T191">「</text:span><text:span text:style-name="T192">莫非</text:span><text:span text:style-name="T193">」</text:span><text:span text:style-name="T194">是認為我好欺負</text:span></text:p>
      <text:p text:style-name="P195"><text:span text:style-name="T196">14.</text:span><text:span text:style-name="T197">「這種鳥的羽毛非常鮮</text:span><text:span text:style-name="T198">豔</text:span><text:span text:style-name="T199">，雄性的羽毛呈紅色，名翡鳥；雌性的羽毛呈綠色，名翠鳥，合稱翡翠。</text:span><text:span text:style-name="T200">明朝</text:span><text:span text:style-name="T201">時，</text:span><text:span text:style-name="T202">緬甸</text:span><text:span text:style-name="T203">玉傳入</text:span><text:span text:style-name="T204">中國</text:span><text:span text:style-name="T205">後，就冠以『翡翠』之名。」上述文字主要說明下列何者？</text:span><text:span text:style-name="T206">　(A)</text:span><text:span text:style-name="T207">翡翠</text:span><text:span text:style-name="T208">的外形色澤</text:span><text:span text:style-name="T209">　(B)</text:span><text:span text:style-name="T210">翡翠</text:span><text:span text:style-name="T211">的名稱由來</text:span><text:span text:style-name="T212">　(C)</text:span><text:span text:style-name="T213">翡翠</text:span><text:span text:style-name="T214">的主要產地</text:span><text:span text:style-name="T215">　(D)</text:span><text:span text:style-name="T216">翡翠</text:span><text:span text:style-name="T217">的</text:span><text:span text:style-name="T218">組成物質</text:span></text:p>
      <text:p text:style-name="P219"><text:span text:style-name="T220">15.下列</text:span><text:span text:style-name="T221">有關祝賀開業的題辭，</text:span><text:span text:style-name="T222">何者</text:span><text:span text:style-name="T223">使用對象</text:span><text:span text:style-name="T224">錯誤</text:span><text:span text:style-name="T225">？　(A)</text:span><text:span text:style-name="T226">博采輿情─報社</text:span><text:span text:style-name="T227">　(B)</text:span><text:span text:style-name="T228">名山事業─書店</text:span><text:span text:style-name="T229">　(C)</text:span><text:span text:style-name="T230">杏壇之光</text:span><text:span text:style-name="T231">─醫院</text:span><text:span text:style-name="T232">　(D)</text:span><text:span text:style-name="T233">近悅遠來─旅館</text:span></text:p>
      <text:p text:style-name="P234"><text:span text:style-name="T235">16.在</text:span><text:span text:style-name="T236">中國</text:span><text:span text:style-name="T237">文學作品裡，常見作者藉由與時令有關的</text:span><text:span text:style-name="T238">景</text:span><text:span text:style-name="T239">物</text:span><text:span text:style-name="T240">來</text:span><text:span text:style-name="T241">暗示季節，下列何者</text:span><text:span text:style-name="T242">有誤</text:span><text:span text:style-name="T243">？　(A)</text:span><text:span text:style-name="T244">最是橙黃橘綠時</text:span><text:span text:style-name="T245">：春　(B)</text:span><text:span text:style-name="T246">映日荷花別樣紅</text:span><text:span text:style-name="T247">：夏　(C)</text:span><text:span text:style-name="T248">金風玉露一相逢</text:span><text:span text:style-name="T249">：秋　(D)</text:span><text:span text:style-name="T250">天涯霜雪霽寒霄</text:span><text:span text:style-name="T251">：冬</text:span></text:p>
      <text:p text:style-name="P252"><text:span text:style-name="T253">17.</text:span><text:span text:style-name="T254">下列各詩詞，何者</text:span><text:span text:style-name="T255">並非</text:span><text:span text:style-name="T256">採用</text:span><text:span text:style-name="T257">「</text:span><text:span text:style-name="T258">有問有答</text:span><text:span text:style-name="T259">」</text:span><text:span text:style-name="T260">的技巧？</text:span><text:span text:style-name="T261">　(A)</text:span><text:span text:style-name="T262">試問捲簾人，卻道海棠依舊</text:span><text:span text:style-name="T263">　(B)</text:span><text:span text:style-name="T264">春草明年綠，王孫歸不歸</text:span><text:span text:style-name="T265">　(C)</text:span><text:span text:style-name="T266">松下問童子，言師採藥去</text:span><text:span text:style-name="T267">　(D)</text:span><text:span text:style-name="T268">君家何處住，妾住在橫塘</text:span></text:p>
      <text:p text:style-name="P269">18.「從流飄蕩，任意東西」句中作者所要表現的心境，與下列何者相同？　(A)此地一為別，孤蓬萬里征　(B)飄飄何所似，天地一沙鷗　(C)仍憐故鄉水，萬里送行舟　(D)行到水窮處，坐看雲起時</text:p>
      <text:p text:style-name="P270"><text:span text:style-name="T271">19</text:span><text:span text:style-name="T272">.</text:span><text:span text:style-name="T273">余光中</text:span><text:span text:style-name="T274">：「你是扭不脫的</text:span><text:span text:style-name="T275">夸父</text:span><text:span text:style-name="T276">／飛不起來的</text:span><text:span text:style-name="T277">伊卡瑞斯</text:span><text:span text:style-name="T278">／每天一次的輪</text:span><text:span text:style-name="T279">迴／從曙到暮／扭不屈之頸，昂不垂之頭／去追一個高懸的號召」，</text:span><text:span text:style-name="T280">這首詩所描寫的對象</text:span><text:span text:style-name="T281">是什麼</text:span><text:span text:style-name="T282">？</text:span><text:span text:style-name="T283">　(A)</text:span><text:span text:style-name="T284">仙人掌</text:span><text:span text:style-name="T285">　(B)</text:span><text:span text:style-name="T286">七里香</text:span><text:span text:style-name="T287">　(C)</text:span><text:span text:style-name="T288">蓮花</text:span><text:span text:style-name="T289">　(D)</text:span><text:span text:style-name="T290">向日葵</text:span></text:p>
      <text:p text:style-name="P291">20.「來到山林，四面綠意盎然，野花綻放山澗，鳥兒站在枝頭，啁啁啾啾的唱著春之曲。我獨坐在清泉旁的石椅上，享受這一刻的靜謐。空氣中飄著清新的草味，潔淨、銀白的泉水，向山澗流去，流過卵石、流過細沙，偶爾也有飄零的落花、綠葉，隨著清泉順流而下，潺潺的流水聲，細訴著山中的故事，為寂靜的山林，編出一首甜蜜的歌。」這篇寫景的短文，主題是什麼？　(A)賞鳥　(B)聽泉　(C)品茗　(D)蒔花</text:p>
      <text:p text:style-name="P292">21.某甲岳母去世，託人擬作祭文一篇。受託者依照古本誤抄了祭妻文，喪家大怒，前往興師問罪。受託者曰：「該祭文是依照標準本抄寫，絕不會錯，只怕是他家死錯了人，不關我的事。」上文受託者的行徑，與下列哪一項意思相同？　(A)古調獨彈　(B)古人之風　(C)食古不化　(D)古為今用</text:p>
      <text:soft-page-break/>
      <text:p text:style-name="P293">小小一支釘子，被榔頭敲入牆壁後，竟能掛住比它重百倍的畫或櫃子，多麼奇妙！信心與意志力也有相同的作用，它是我們人生的釘子與榔頭，能掛住夢想，實現願望。當我們欣賞一幅畫或看到別人牆上的掛櫃時，很少翻看背後用什麼釘子掛的；同理，對於他人的成功，總是驚嘆、羨慕或生出不是滋味的嫉妒，也很少探問釘在他們背後的那根釘子有多粗多長，是何等深入地敲進身體才能掛住龐大的夢想！</text:p>
      <text:p text:style-name="P294"><text:span text:style-name="T295">我希望你把自己的釘子、榔頭收好，不要丟棄，以自信與意志力迎接成長過程的每一場挑戰，不要畏縮、驚慌、逃避，遇事不可自我打擊：「我不行，我做不到……」何不換個角度想：「我要給自己一個機會嘗試，不難，一定可以做到……」即使當你嘗試時，四周傳來嘲笑，你也要為自己展現更強大的信心與意志，不可敗陣下來成為一生的痛苦回憶。（</text:span><text:span text:style-name="T296">簡媜</text:span><text:span text:style-name="T297"><text:s/></text:span><text:span text:style-name="T298">媽媽送你九樣禮</text:span><text:span text:style-name="T299">）</text:span></text:p>
      <text:p text:style-name="P300">22.作者認為在成長中遇到挫折考驗時所應當抱持的態度，與下列何者最接近？　(A)無懼挑戰勇敢前進，期許掌握自己的勝局　(B)天賦是最重要的，在關鍵時刻，它能使你反敗為勝　(C)學習見機行事，若無成功把握，不要輕易嘗試　(D)世界上沒有大不了的事，人生苦短，要懂得及時行樂</text:p>
      <text:p text:style-name="P301">23.「對於他人的成功，總是驚嘆、羨慕或生出不是滋味的嫉妒，也很少探問釘在他們背後的那根釘子有多粗多長，是何等深入地敲進身體才能掛住龐大的夢想！」這段話提醒我們應該如何看待他人的成功？　(A)歌頌讚美，分享他人成功的榮耀　(B)吹毛求疵，努力找出對方的缺點與不足　(C)探究根源，了解對方所付出的心力　(D)自慚形穢，只能望洋興嘆</text:p>
      <text:p text:style-name="P302"><text:span text:style-name="T303">春，正月，</text:span><text:span text:style-name="T304">曹操</text:span><text:span text:style-name="T305">進軍</text:span><text:span text:style-name="T306">濡須</text:span><text:span text:style-name="T307">口，號步騎四十萬，攻破</text:span><text:span text:style-name="T308">孫權</text:span><text:span text:style-name="T309"><text:s/></text:span><text:span text:style-name="T310">江西</text:span><text:span text:style-name="T311">營，獲其都督</text:span><text:span text:style-name="T312">公孫陽</text:span><text:span text:style-name="T313">。</text:span><text:span text:style-name="T314">孫權</text:span><text:span text:style-name="T315">率眾七萬，御之，相守月餘。</text:span><text:span text:style-name="T316">操</text:span><text:span text:style-name="T317">見其舟船器仗軍伍整肅，嘆曰：「生子當如</text:span><text:span text:style-name="T318">孫仲謀</text:span><text:span text:style-name="T319">；如</text:span><text:span text:style-name="T320">劉景升</text:span><text:span text:style-name="T321">兒子，豚犬耳！」</text:span><text:span text:style-name="T322">權</text:span><text:span text:style-name="T323">為箋與</text:span><text:span text:style-name="T324">操</text:span><text:span text:style-name="T325">，說：「春水方生，公</text:span><text:span text:style-name="T326">宜速去。」別紙，言：「足下不死，孤不得安。」</text:span><text:span text:style-name="T327">操</text:span><text:span text:style-name="T328">語</text:span><text:span text:style-name="T329">諸將曰：「</text:span><text:span text:style-name="T330">孫權</text:span><text:span text:style-name="T331">不欺孤。」乃撤軍還。 （</text:span><text:span text:style-name="T332">三國志</text:span><text:span text:style-name="T333"><text:s/></text:span><text:span text:style-name="T334">吳書</text:span><text:span text:style-name="T335"><text:s/></text:span><text:span text:style-name="T336">吳主傳</text:span><text:span text:style-name="T337">）</text:span></text:p>
      <text:p text:style-name="P338"><text:span text:style-name="T339">24</text:span><text:span text:style-name="T340">.</text:span><text:span text:style-name="T341">曹操</text:span><text:span text:style-name="T342">感嘆「</text:span><text:span text:style-name="T343">生子當如</text:span><text:span text:style-name="T344">孫仲謀</text:span><text:span text:style-name="T345">」，這是讚美</text:span><text:span text:style-name="T346">孫權</text:span><text:span text:style-name="T347">的哪一項特質？</text:span><text:span text:style-name="T348">　(A)</text:span><text:span text:style-name="T349">百折不撓</text:span><text:span text:style-name="T350">　(B)</text:span><text:span text:style-name="T351">知人善任</text:span><text:span text:style-name="T352">　(C)</text:span><text:span text:style-name="T353">循規蹈矩</text:span><text:span text:style-name="T354">　(D)</text:span><text:span text:style-name="T355">膽識才華</text:span></text:p>
      <text:p text:style-name="P356"><text:span text:style-name="T357">2</text:span><text:span text:style-name="T358">5</text:span><text:span text:style-name="T359">.</text:span><text:span text:style-name="T360">關於本文，下列敘述何者</text:span><text:span text:style-name="T361">有誤</text:span><text:span text:style-name="T362">？</text:span><text:span text:style-name="T363">　(A)</text:span><text:span text:style-name="T364">「春水方生，公宜速去」</text:span><text:span text:style-name="T365">有警告意味，也是善意提醒</text:span><text:span text:style-name="T366">　(B)</text:span><text:span text:style-name="T367">「足下不死，孤不得安」</text:span><text:span text:style-name="T368">顯現出</text:span><text:span text:style-name="T369">孫權</text:span><text:span text:style-name="T370">的</text:span><text:span text:style-name="T371">猜忌多疑</text:span><text:span text:style-name="T372">，容不下異己</text:span><text:span text:style-name="T373">　(C)</text:span><text:span text:style-name="T374">「</text:span><text:span text:style-name="T375">如</text:span><text:span text:style-name="T376">劉景升</text:span><text:span text:style-name="T377">兒子，豚犬耳」</text:span><text:span text:style-name="T378">語帶鄙夷</text:span><text:span text:style-name="T379">，嘲諷其昏庸</text:span><text:span text:style-name="T380">無能</text:span><text:span text:style-name="T381">　(D)</text:span><text:span text:style-name="T382">「</text:span><text:span text:style-name="T383">操</text:span><text:span text:style-name="T384">語</text:span><text:span text:style-name="T385">諸將曰：</text:span><text:span text:style-name="T386">『</text:span><text:span text:style-name="T387">孫權</text:span><text:span text:style-name="T388">不欺孤</text:span><text:span text:style-name="T389">。</text:span><text:span text:style-name="T390">』」</text:span><text:span text:style-name="T391">是表現出</text:span><text:span text:style-name="T392">曹操</text:span><text:span text:style-name="T393">對</text:span><text:span text:style-name="T394">孫權</text:span><text:span text:style-name="T395">的敬重</text:span></text:p>
      <text:p text:style-name="P396"/>
      <text:soft-page-break/>
      <text:p text:style-name="P397">新北市立溪崑國民中學106學年度第一學期第一次定期評量 國文科 答案卷</text:p>
      <text:p text:style-name="P398"><text:span text:style-name="T399">九</text:span><draw:connector draw:type="line" svg:x1="0.05486in" svg:y1="0.41944in" svg:x2="8.92986in" svg:y2="0.41944in" draw:z-index="251661312" draw:id="id1" draw:style-name="a1" draw:name="直線接點 2" text:anchor-type="paragraph"><svg:title/><svg:desc/></draw:connector><text:span text:style-name="T400">年級</text:span><text:span text:style-name="T401">　　　</text:span><text:span text:style-name="T402">班 座號</text:span><text:span text:style-name="T403">　　　</text:span><text:span text:style-name="T404"><text:s/>姓名</text:span><text:span text:style-name="T405">　　　　　　　　</text:span><text:span text:style-name="T406"><text:s/></text:span></text:p>
      <text:list text:style-name="LFO31" text:continue-numbering="true">
        <text:list-item>
          <text:p text:style-name="P407">國字注音：１０％</text:p>
        </text:list-item>
      </text:list>
      <table:table table:style-name="Table408">
        <table:table-columns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</table:table-columns>
        <table:table-row table:style-name="TableRow419">
          <table:table-cell table:style-name="TableCell420">
            <text:p text:style-name="P421">1.</text:p>
          </table:table-cell>
          <table:table-cell table:style-name="TableCell422">
            <text:p text:style-name="P423">2.</text:p>
          </table:table-cell>
          <table:table-cell table:style-name="TableCell424">
            <text:p text:style-name="P425">3.</text:p>
          </table:table-cell>
          <table:table-cell table:style-name="TableCell426">
            <text:p text:style-name="P427">4.</text:p>
          </table:table-cell>
          <table:table-cell table:style-name="TableCell428">
            <text:p text:style-name="P429">5.</text:p>
          </table:table-cell>
          <table:table-cell table:style-name="TableCell430">
            <text:p text:style-name="P431">6.</text:p>
          </table:table-cell>
          <table:table-cell table:style-name="TableCell432">
            <text:p text:style-name="P433">7.</text:p>
          </table:table-cell>
          <table:table-cell table:style-name="TableCell434">
            <text:p text:style-name="P435">8.</text:p>
          </table:table-cell>
          <table:table-cell table:style-name="TableCell436">
            <text:p text:style-name="P437">9.</text:p>
          </table:table-cell>
          <table:table-cell table:style-name="TableCell438">
            <text:p text:style-name="P439">10.</text:p>
          </table:table-cell>
        </table:table-row>
        <table:table-row table:style-name="TableRow440"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</table:table-row>
      </table:table>
      <text:list text:style-name="LFO31" text:continue-numbering="true">
        <text:list-item>
          <text:p text:style-name="P461">注釋：２０％（每一題２分，錯一字扣１分）</text:p>
        </text:list-item>
      </text:list>
      <table:table table:style-name="Table462">
        <table:table-columns>
          <table:table-column table:style-name="TableColumn463"/>
          <table:table-column table:style-name="TableColumn464"/>
        </table:table-columns>
        <table:table-row table:style-name="TableRow465">
          <table:table-cell table:style-name="TableCell466">
            <text:p text:style-name="P467">1.耿耿：</text:p>
          </table:table-cell>
          <table:table-cell table:style-name="TableCell468">
            <text:p text:style-name="P469">2.不消殘酒：</text:p>
          </table:table-cell>
        </table:table-row>
        <table:table-row table:style-name="TableRow470">
          <table:table-cell table:style-name="TableCell471">
            <text:p text:style-name="P472">3.社林：</text:p>
          </table:table-cell>
          <table:table-cell table:style-name="TableCell473">
            <text:p text:style-name="P474">4.啟蒙：</text:p>
          </table:table-cell>
        </table:table-row>
        <table:table-row table:style-name="TableRow475">
          <table:table-cell table:style-name="TableCell476">
            <text:p text:style-name="P477">5.默契：</text:p>
          </table:table-cell>
          <table:table-cell table:style-name="TableCell478">
            <text:p text:style-name="P479">6.急湍甚箭：</text:p>
          </table:table-cell>
        </table:table-row>
        <table:table-row table:style-name="TableRow480">
          <table:table-cell table:style-name="TableCell481">
            <text:p text:style-name="P482">7.寒樹：</text:p>
          </table:table-cell>
          <table:table-cell table:style-name="TableCell483">
            <text:p text:style-name="P484">8.泠泠：</text:p>
          </table:table-cell>
        </table:table-row>
        <table:table-row table:style-name="TableRow485">
          <table:table-cell table:style-name="TableCell486">
            <text:p text:style-name="P487">9.望峰「息心」：</text:p>
          </table:table-cell>
          <table:table-cell table:style-name="TableCell488">
            <text:p text:style-name="P489">10.疏條：</text:p>
          </table:table-cell>
        </table:table-row>
      </table:table>
      <text:list text:style-name="LFO31" text:continue-numbering="true">
        <text:list-item>
          <text:p text:style-name="P490">改錯：１０％</text:p>
        </text:list-item>
      </text:list>
      <table:table table:style-name="Table491">
        <table:table-columns>
          <table:table-column table:style-name="TableColumn492"/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</table:table-columns>
        <table:table-row table:style-name="TableRow502">
          <table:table-cell table:style-name="TableCell503" table:number-columns-spanned="2">
            <text:p text:style-name="P504">1.</text:p>
          </table:table-cell>
          <table:covered-table-cell/>
          <table:table-cell table:style-name="TableCell505" table:number-columns-spanned="2">
            <text:p text:style-name="P506">2.</text:p>
          </table:table-cell>
          <table:covered-table-cell/>
          <table:table-cell table:style-name="TableCell507" table:number-columns-spanned="4">
            <text:p text:style-name="P508">3.</text:p>
          </table:table-cell>
          <table:covered-table-cell/>
          <table:covered-table-cell/>
          <table:covered-table-cell/>
          <table:table-cell table:style-name="TableCell509" table:number-columns-spanned="2">
            <text:p text:style-name="P510">4.</text:p>
          </table:table-cell>
          <table:covered-table-cell/>
        </table:table-row>
        <table:table-row table:style-name="TableRow511"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</table:table>
      <text:list text:style-name="LFO31" text:continue-numbering="true">
        <text:list-item>
          <text:p text:style-name="P532">默寫：１０％（每一格２分，錯一字扣１分，請注意題號順序）</text:p>
        </text:list-item>
      </text:list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</table:table-columns>
        <table:table-row table:style-name="TableRow537">
          <table:table-cell table:style-name="TableCell538">
            <text:p text:style-name="P539">1.</text:p>
          </table:table-cell>
          <table:table-cell table:style-name="TableCell540">
            <text:p text:style-name="P541">2.</text:p>
          </table:table-cell>
          <table:table-cell table:style-name="TableCell542">
            <text:p text:style-name="P543">3.</text:p>
          </table:table-cell>
        </table:table-row>
        <table:table-row table:style-name="TableRow544">
          <table:table-cell table:style-name="TableCell545">
            <text:p text:style-name="P546">4.</text:p>
          </table:table-cell>
          <table:table-cell table:style-name="TableCell547" table:number-columns-spanned="2">
            <text:p text:style-name="P548">5.</text:p>
          </table:table-cell>
          <table:covered-table-cell/>
        </table:table-row>
      </table:table>
      <text:list text:style-name="LFO31" text:continue-numbering="true">
        <text:list-item>
          <text:p text:style-name="P549">綜合測驗：５０％</text:p>
        </text:list-item>
      </text:list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</table:table-columns>
        <table:table-row table:style-name="TableRow561">
          <table:table-cell table:style-name="TableCell562">
            <text:p text:style-name="P563">1.</text:p>
          </table:table-cell>
          <table:table-cell table:style-name="TableCell564">
            <text:p text:style-name="P565">2.</text:p>
          </table:table-cell>
          <table:table-cell table:style-name="TableCell566">
            <text:p text:style-name="P567">3.</text:p>
          </table:table-cell>
          <table:table-cell table:style-name="TableCell568">
            <text:p text:style-name="P569">4.</text:p>
          </table:table-cell>
          <table:table-cell table:style-name="TableCell570">
            <text:p text:style-name="P571">5.</text:p>
          </table:table-cell>
          <table:table-cell table:style-name="TableCell572">
            <text:p text:style-name="P573">6.</text:p>
          </table:table-cell>
          <table:table-cell table:style-name="TableCell574">
            <text:p text:style-name="P575">7.</text:p>
          </table:table-cell>
          <table:table-cell table:style-name="TableCell576">
            <text:p text:style-name="P577">8.</text:p>
          </table:table-cell>
          <table:table-cell table:style-name="TableCell578">
            <text:p text:style-name="P579">9.</text:p>
          </table:table-cell>
          <table:table-cell table:style-name="TableCell580">
            <text:p text:style-name="P581">10.</text:p>
          </table:table-cell>
        </table:table-row>
        <table:table-row table:style-name="TableRow582"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>
            <text:p text:style-name="P605">11.</text:p>
          </table:table-cell>
          <table:table-cell table:style-name="TableCell606">
            <text:p text:style-name="P607">12.</text:p>
          </table:table-cell>
          <table:table-cell table:style-name="TableCell608">
            <text:p text:style-name="P609">13.</text:p>
          </table:table-cell>
          <table:table-cell table:style-name="TableCell610">
            <text:p text:style-name="P611">14.</text:p>
          </table:table-cell>
          <table:table-cell table:style-name="TableCell612">
            <text:p text:style-name="P613">15.</text:p>
          </table:table-cell>
          <table:table-cell table:style-name="TableCell614">
            <text:p text:style-name="P615">16.</text:p>
          </table:table-cell>
          <table:table-cell table:style-name="TableCell616">
            <text:p text:style-name="P617">17.</text:p>
          </table:table-cell>
          <table:table-cell table:style-name="TableCell618">
            <text:p text:style-name="P619">18.</text:p>
          </table:table-cell>
          <table:table-cell table:style-name="TableCell620">
            <text:p text:style-name="P621">19.</text:p>
          </table:table-cell>
          <table:table-cell table:style-name="TableCell622">
            <text:p text:style-name="P623">20.</text:p>
          </table:table-cell>
        </table:table-row>
        <table:table-row table:style-name="TableRow624"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</table:table-row>
        <table:table-row table:style-name="TableRow645">
          <table:table-cell table:style-name="TableCell646">
            <text:p text:style-name="P647">21.</text:p>
          </table:table-cell>
          <table:table-cell table:style-name="TableCell648">
            <text:p text:style-name="P649">22.</text:p>
          </table:table-cell>
          <table:table-cell table:style-name="TableCell650">
            <text:p text:style-name="P651">23.</text:p>
          </table:table-cell>
          <table:table-cell table:style-name="TableCell652">
            <text:p text:style-name="P653">24.</text:p>
          </table:table-cell>
          <table:table-cell table:style-name="TableCell654">
            <text:p text:style-name="P655">25.</text:p>
          </table:table-cell>
          <table:table-cell>
            <text:p text:style-name="P655"/>
          </table:table-cell>
          <table:table-cell>
            <text:p text:style-name="P655"/>
          </table:table-cell>
          <table:table-cell>
            <text:p text:style-name="P655"/>
          </table:table-cell>
          <table:table-cell>
            <text:p text:style-name="P655"/>
          </table:table-cell>
          <table:table-cell>
            <text:p text:style-name="P655"/>
          </table:table-cell>
        </table:table-row>
        <table:table-row table:style-name="TableRow656"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>
            <text:p text:style-name="P666"/>
          </table:table-cell>
          <table:table-cell>
            <text:p text:style-name="P666"/>
          </table:table-cell>
          <table:table-cell>
            <text:p text:style-name="P666"/>
          </table:table-cell>
          <table:table-cell>
            <text:p text:style-name="P666"/>
          </table:table-cell>
          <table:table-cell>
            <text:p text:style-name="P666"/>
          </table:table-cell>
        </table:table-row>
      </table:table>
      <text:p text:style-name="P667"/>
      <text:soft-page-break/>
      <text:p text:style-name="P668"><text:span text:style-name="T669">10</text:span><text:span text:style-name="T670">6</text:span><text:span text:style-name="T671">-1-1</text:span><text:span text:style-name="T672">九</text:span><text:span text:style-name="T673">年級</text:span><text:span text:style-name="T674">國文</text:span><text:span text:style-name="T675">科</text:span><text:span text:style-name="T676">－</text:span><text:span text:style-name="T677">解答</text:span></text:p>
      <text:list text:style-name="LFO32" text:continue-numbering="true">
        <text:list-item>
          <text:p text:style-name="P678">國字注音：１０％</text:p>
        </text:list-item>
      </text:list>
      <table:table table:style-name="Table679">
        <table:table-columns>
          <table:table-column table:style-name="TableColumn680"/>
          <table:table-column table:style-name="TableColumn681"/>
          <table:table-column table:style-name="TableColumn682"/>
          <table:table-column table:style-name="TableColumn683"/>
          <table:table-column table:style-name="TableColumn684"/>
          <table:table-column table:style-name="TableColumn685"/>
          <table:table-column table:style-name="TableColumn686"/>
          <table:table-column table:style-name="TableColumn687"/>
          <table:table-column table:style-name="TableColumn688"/>
          <table:table-column table:style-name="TableColumn689"/>
        </table:table-columns>
        <table:table-row table:style-name="TableRow690">
          <table:table-cell table:style-name="TableCell691">
            <text:p text:style-name="P692">1.</text:p>
          </table:table-cell>
          <table:table-cell table:style-name="TableCell693">
            <text:p text:style-name="P694">2.</text:p>
          </table:table-cell>
          <table:table-cell table:style-name="TableCell695">
            <text:p text:style-name="P696">3.</text:p>
          </table:table-cell>
          <table:table-cell table:style-name="TableCell697">
            <text:p text:style-name="P698">4.</text:p>
          </table:table-cell>
          <table:table-cell table:style-name="TableCell699">
            <text:p text:style-name="P700">5.</text:p>
          </table:table-cell>
          <table:table-cell table:style-name="TableCell701">
            <text:p text:style-name="P702">6.</text:p>
          </table:table-cell>
          <table:table-cell table:style-name="TableCell703">
            <text:p text:style-name="P704">7.</text:p>
          </table:table-cell>
          <table:table-cell table:style-name="TableCell705">
            <text:p text:style-name="P706">8.</text:p>
          </table:table-cell>
          <table:table-cell table:style-name="TableCell707">
            <text:p text:style-name="P708">9.</text:p>
          </table:table-cell>
          <table:table-cell table:style-name="TableCell709">
            <text:p text:style-name="P710">10.</text:p>
          </table:table-cell>
        </table:table-row>
        <table:table-row table:style-name="TableRow711">
          <table:table-cell table:style-name="TableCell712">
            <text:p text:style-name="P713">膩</text:p>
          </table:table-cell>
          <table:table-cell table:style-name="TableCell714">
            <text:p text:style-name="P715">羨</text:p>
          </table:table-cell>
          <table:table-cell table:style-name="TableCell716">
            <text:p text:style-name="P717">褶</text:p>
          </table:table-cell>
          <table:table-cell table:style-name="TableCell718">
            <text:p text:style-name="P719">縹</text:p>
          </table:table-cell>
          <table:table-cell table:style-name="TableCell720">
            <text:p text:style-name="P721">務</text:p>
          </table:table-cell>
          <table:table-cell table:style-name="TableCell722">
            <text:p text:style-name="P723">ㄆㄟ</text:p>
          </table:table-cell>
          <table:table-cell table:style-name="TableCell724">
            <text:p text:style-name="P725">ㄇㄠˊ</text:p>
          </table:table-cell>
          <table:table-cell table:style-name="TableCell726">
            <text:p text:style-name="P727">ㄖㄨㄛˋ</text:p>
          </table:table-cell>
          <table:table-cell table:style-name="TableCell728">
            <text:p text:style-name="P729">ㄊㄨㄢ</text:p>
          </table:table-cell>
          <table:table-cell table:style-name="TableCell730">
            <text:p text:style-name="P731">ㄇㄧㄠˇ</text:p>
          </table:table-cell>
        </table:table-row>
      </table:table>
      <text:list text:style-name="LFO32" text:continue-numbering="true">
        <text:list-item>
          <text:p text:style-name="P732">注釋：２０％（每一題２分，錯一字扣１分）</text:p>
        </text:list-item>
        <text:list-item>
          <text:p text:style-name="P733">改錯：１０％</text:p>
        </text:list-item>
      </text:list>
      <table:table table:style-name="Table734">
        <table:table-columns>
          <table:table-column table:style-name="TableColumn735"/>
          <table:table-column table:style-name="TableColumn736"/>
          <table:table-column table:style-name="TableColumn737"/>
          <table:table-column table:style-name="TableColumn738"/>
          <table:table-column table:style-name="TableColumn739"/>
          <table:table-column table:style-name="TableColumn740"/>
          <table:table-column table:style-name="TableColumn741"/>
          <table:table-column table:style-name="TableColumn742"/>
          <table:table-column table:style-name="TableColumn743"/>
          <table:table-column table:style-name="TableColumn744"/>
        </table:table-columns>
        <table:table-row table:style-name="TableRow745">
          <table:table-cell table:style-name="TableCell746" table:number-columns-spanned="2">
            <text:p text:style-name="P747">1.</text:p>
          </table:table-cell>
          <table:covered-table-cell/>
          <table:table-cell table:style-name="TableCell748" table:number-columns-spanned="2">
            <text:p text:style-name="P749">2.</text:p>
          </table:table-cell>
          <table:covered-table-cell/>
          <table:table-cell table:style-name="TableCell750" table:number-columns-spanned="4">
            <text:p text:style-name="P751">3.</text:p>
          </table:table-cell>
          <table:covered-table-cell/>
          <table:covered-table-cell/>
          <table:covered-table-cell/>
          <table:table-cell table:style-name="TableCell752" table:number-columns-spanned="2">
            <text:p text:style-name="P753">4.</text:p>
          </table:table-cell>
          <table:covered-table-cell/>
        </table:table-row>
        <table:table-row table:style-name="TableRow754">
          <table:table-cell table:style-name="TableCell755">
            <text:p text:style-name="P756">待</text:p>
          </table:table-cell>
          <table:table-cell table:style-name="TableCell757">
            <text:p text:style-name="P758">屣</text:p>
          </table:table-cell>
          <table:table-cell table:style-name="TableCell759">
            <text:p text:style-name="P760">傯</text:p>
          </table:table-cell>
          <table:table-cell table:style-name="TableCell761">
            <text:p text:style-name="P762">榆</text:p>
          </table:table-cell>
          <table:table-cell table:style-name="TableCell763">
            <text:p text:style-name="P764">趨</text:p>
          </table:table-cell>
          <table:table-cell table:style-name="TableCell765">
            <text:p text:style-name="P766">凶</text:p>
          </table:table-cell>
          <table:table-cell table:style-name="TableCell767">
            <text:p text:style-name="P768">雕</text:p>
          </table:table-cell>
          <table:table-cell table:style-name="TableCell769">
            <text:p text:style-name="P770">螽</text:p>
          </table:table-cell>
          <table:table-cell table:style-name="TableCell771">
            <text:p text:style-name="P772">撓</text:p>
          </table:table-cell>
          <table:table-cell table:style-name="TableCell773">
            <text:p text:style-name="P774">辯</text:p>
          </table:table-cell>
        </table:table-row>
      </table:table>
      <text:list text:style-name="LFO32" text:continue-numbering="true">
        <text:list-item>
          <text:p text:style-name="P775">默寫：１０％（每一格２分，錯一字扣１分，請注意題號順序）</text:p>
        </text:list-item>
      </text:list>
      <table:table table:style-name="Table776">
        <table:table-columns>
          <table:table-column table:style-name="TableColumn777"/>
          <table:table-column table:style-name="TableColumn778"/>
          <table:table-column table:style-name="TableColumn779"/>
        </table:table-columns>
        <table:table-row table:style-name="TableRow780">
          <table:table-cell table:style-name="TableCell781">
            <text:p text:style-name="P782"><text:span text:style-name="T783">1.</text:span><text:span text:style-name="T784"><text:s/>別枝驚鵲</text:span></text:p>
          </table:table-cell>
          <table:table-cell table:style-name="TableCell785">
            <text:p text:style-name="P786"><text:span text:style-name="T787">2.</text:span><text:span text:style-name="T788"><text:s/>稻花香裡說</text:span></text:p>
          </table:table-cell>
          <table:table-cell table:style-name="TableCell789">
            <text:p text:style-name="P790"><text:span text:style-name="T791">3.</text:span><text:span text:style-name="T792"><text:s/>嚶嚶成韻</text:span></text:p>
          </table:table-cell>
        </table:table-row>
        <table:table-row table:style-name="TableRow793">
          <table:table-cell table:style-name="TableCell794">
            <text:p text:style-name="P795"><text:span text:style-name="T796">4.</text:span><text:span text:style-name="T797"><text:s/>千轉不窮</text:span></text:p>
          </table:table-cell>
          <table:table-cell table:style-name="TableCell798" table:number-columns-spanned="2">
            <text:p text:style-name="P799"><text:span text:style-name="T800">5.</text:span><text:span text:style-name="T801"><text:s/>百叫無絕</text:span></text:p>
          </table:table-cell>
          <table:covered-table-cell/>
        </table:table-row>
      </table:table>
      <text:list text:style-name="LFO32" text:continue-numbering="true">
        <text:list-item>
          <text:p text:style-name="P802">綜合測驗：５０％</text:p>
        </text:list-item>
      </text:list>
      <table:table table:style-name="Table803">
        <table:table-columns>
          <table:table-column table:style-name="TableColumn804"/>
          <table:table-column table:style-name="TableColumn805"/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</table:table-columns>
        <table:table-row table:style-name="TableRow814">
          <table:table-cell table:style-name="TableCell815">
            <text:p text:style-name="P816">1.</text:p>
          </table:table-cell>
          <table:table-cell table:style-name="TableCell817">
            <text:p text:style-name="P818">2.</text:p>
          </table:table-cell>
          <table:table-cell table:style-name="TableCell819">
            <text:p text:style-name="P820">3.</text:p>
          </table:table-cell>
          <table:table-cell table:style-name="TableCell821">
            <text:p text:style-name="P822">4.</text:p>
          </table:table-cell>
          <table:table-cell table:style-name="TableCell823">
            <text:p text:style-name="P824">5.</text:p>
          </table:table-cell>
          <table:table-cell table:style-name="TableCell825">
            <text:p text:style-name="P826">6.</text:p>
          </table:table-cell>
          <table:table-cell table:style-name="TableCell827">
            <text:p text:style-name="P828">7.</text:p>
          </table:table-cell>
          <table:table-cell table:style-name="TableCell829">
            <text:p text:style-name="P830">8.</text:p>
          </table:table-cell>
          <table:table-cell table:style-name="TableCell831">
            <text:p text:style-name="P832">9.</text:p>
          </table:table-cell>
          <table:table-cell table:style-name="TableCell833">
            <text:p text:style-name="P834">10.</text:p>
          </table:table-cell>
        </table:table-row>
        <table:table-row table:style-name="TableRow835">
          <table:table-cell table:style-name="TableCell836">
            <text:p text:style-name="P837">B</text:p>
          </table:table-cell>
          <table:table-cell table:style-name="TableCell838">
            <text:p text:style-name="P839">A</text:p>
          </table:table-cell>
          <table:table-cell table:style-name="TableCell840">
            <text:p text:style-name="P841">C</text:p>
          </table:table-cell>
          <table:table-cell table:style-name="TableCell842">
            <text:p text:style-name="P843">D</text:p>
          </table:table-cell>
          <table:table-cell table:style-name="TableCell844">
            <text:p text:style-name="P845">D</text:p>
          </table:table-cell>
          <table:table-cell table:style-name="TableCell846">
            <text:p text:style-name="P847">B</text:p>
          </table:table-cell>
          <table:table-cell table:style-name="TableCell848">
            <text:p text:style-name="P849">A</text:p>
          </table:table-cell>
          <table:table-cell table:style-name="TableCell850">
            <text:p text:style-name="P851">B</text:p>
          </table:table-cell>
          <table:table-cell table:style-name="TableCell852">
            <text:p text:style-name="P853">C</text:p>
          </table:table-cell>
          <table:table-cell table:style-name="TableCell854">
            <text:p text:style-name="P855">D</text:p>
          </table:table-cell>
        </table:table-row>
        <table:table-row table:style-name="TableRow856">
          <table:table-cell table:style-name="TableCell857">
            <text:p text:style-name="P858">11.</text:p>
          </table:table-cell>
          <table:table-cell table:style-name="TableCell859">
            <text:p text:style-name="P860">12.</text:p>
          </table:table-cell>
          <table:table-cell table:style-name="TableCell861">
            <text:p text:style-name="P862">13.</text:p>
          </table:table-cell>
          <table:table-cell table:style-name="TableCell863">
            <text:p text:style-name="P864">14.</text:p>
          </table:table-cell>
          <table:table-cell table:style-name="TableCell865">
            <text:p text:style-name="P866">15.</text:p>
          </table:table-cell>
          <table:table-cell table:style-name="TableCell867">
            <text:p text:style-name="P868">16.</text:p>
          </table:table-cell>
          <table:table-cell table:style-name="TableCell869">
            <text:p text:style-name="P870">17.</text:p>
          </table:table-cell>
          <table:table-cell table:style-name="TableCell871">
            <text:p text:style-name="P872">18.</text:p>
          </table:table-cell>
          <table:table-cell table:style-name="TableCell873">
            <text:p text:style-name="P874">19.</text:p>
          </table:table-cell>
          <table:table-cell table:style-name="TableCell875">
            <text:p text:style-name="P876">20.</text:p>
          </table:table-cell>
        </table:table-row>
        <table:table-row table:style-name="TableRow877">
          <table:table-cell table:style-name="TableCell878">
            <text:p text:style-name="P879">D</text:p>
          </table:table-cell>
          <table:table-cell table:style-name="TableCell880">
            <text:p text:style-name="P881">B</text:p>
          </table:table-cell>
          <table:table-cell table:style-name="TableCell882">
            <text:p text:style-name="P883">B</text:p>
          </table:table-cell>
          <table:table-cell table:style-name="TableCell884">
            <text:p text:style-name="P885">B</text:p>
          </table:table-cell>
          <table:table-cell table:style-name="TableCell886">
            <text:p text:style-name="P887">C</text:p>
          </table:table-cell>
          <table:table-cell table:style-name="TableCell888">
            <text:p text:style-name="P889">A</text:p>
          </table:table-cell>
          <table:table-cell table:style-name="TableCell890">
            <text:p text:style-name="P891">B</text:p>
          </table:table-cell>
          <table:table-cell table:style-name="TableCell892">
            <text:p text:style-name="P893">D</text:p>
          </table:table-cell>
          <table:table-cell table:style-name="TableCell894">
            <text:p text:style-name="P895">D</text:p>
          </table:table-cell>
          <table:table-cell table:style-name="TableCell896">
            <text:p text:style-name="P897">B</text:p>
          </table:table-cell>
        </table:table-row>
        <table:table-row table:style-name="TableRow898">
          <table:table-cell table:style-name="TableCell899">
            <text:p text:style-name="P900">21.</text:p>
          </table:table-cell>
          <table:table-cell table:style-name="TableCell901">
            <text:p text:style-name="P902">22.</text:p>
          </table:table-cell>
          <table:table-cell table:style-name="TableCell903">
            <text:p text:style-name="P904">23.</text:p>
          </table:table-cell>
          <table:table-cell table:style-name="TableCell905">
            <text:p text:style-name="P906">24.</text:p>
          </table:table-cell>
          <table:table-cell table:style-name="TableCell907">
            <text:p text:style-name="P908">25.</text:p>
          </table:table-cell>
          <table:table-cell>
            <text:p text:style-name="P908"/>
          </table:table-cell>
          <table:table-cell>
            <text:p text:style-name="P908"/>
          </table:table-cell>
          <table:table-cell>
            <text:p text:style-name="P908"/>
          </table:table-cell>
          <table:table-cell>
            <text:p text:style-name="P908"/>
          </table:table-cell>
          <table:table-cell>
            <text:p text:style-name="P908"/>
          </table:table-cell>
        </table:table-row>
        <table:table-row table:style-name="TableRow909">
          <table:table-cell table:style-name="TableCell910">
            <text:p text:style-name="P911">C</text:p>
          </table:table-cell>
          <table:table-cell table:style-name="TableCell912">
            <text:p text:style-name="P913">A</text:p>
          </table:table-cell>
          <table:table-cell table:style-name="TableCell914">
            <text:p text:style-name="P915">C</text:p>
          </table:table-cell>
          <table:table-cell table:style-name="TableCell916">
            <text:p text:style-name="P917">D</text:p>
          </table:table-cell>
          <table:table-cell table:style-name="TableCell918">
            <text:p text:style-name="P919">B</text:p>
          </table:table-cell>
          <table:table-cell>
            <text:p text:style-name="P919"/>
          </table:table-cell>
          <table:table-cell>
            <text:p text:style-name="P919"/>
          </table:table-cell>
          <table:table-cell>
            <text:p text:style-name="P919"/>
          </table:table-cell>
          <table:table-cell>
            <text:p text:style-name="P919"/>
          </table:table-cell>
          <table:table-cell>
            <text:p text:style-name="P919"/>
          </table:table-cell>
        </table:table-row>
      </table:table>
      <text:p text:style-name="P920"/>
      <text:p text:style-name="P9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imes new roam" svg:font-family="Times new roam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4字元" style:display-name="標題 4 字元" style:family="text">
      <style:text-properties style:font-name="Arial" style:letter-kerning="true" fo:font-size="18pt" style:font-size-asian="18pt" style:font-size-complex="18pt"/>
    </style:style>
    <style:style style:name="標題5字元" style:display-name="標題 5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>
      <style:text-properties style:font-name="Arial" style:letter-kerning="true" fo:font-size="18pt" style:font-size-asian="18pt" style:font-size-complex="18pt"/>
    </style:style>
    <style:style style:name="標題7字元" style:display-name="標題 7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國中題目" style:display-name="國中題目" style:family="paragraph" style:parent-style-name="內文">
      <style:paragraph-properties style:snap-to-layout-grid="false" fo:text-align="justify"/>
      <style:text-properties style:letter-kerning="false" fo:hyphenate="false"/>
    </style:style>
    <style:style style:name="註解文字" style:display-name="註解文字" style:family="paragraph" style:parent-style-name="內文">
      <style:text-properties style:font-size-complex="10pt"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問候" style:display-name="問候" style:family="paragraph" style:parent-style-name="內文" style:next-style-name="內文">
      <style:text-properties style:font-name="標楷體" style:font-name-asian="標楷體" fo:font-size="14pt" style:font-size-asian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letter-kerning="true" fo:font-size="14pt" style:font-size-asian="14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4pt" style:font-size-asian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letter-kerning="true" fo:font-size="14pt" style:font-size-asian="14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font-name-asian="華康中明體" style:letter-kerning="true"/>
    </style:style>
    <style:style style:name="E" style:display-name="1." style:family="paragraph" style:auto-update="true">
      <style:paragraph-properties fo:widows="0" fo:orphans="0" fo:text-align="justify" fo:line-height="0.25in" fo:margin-left="0.193in" fo:text-indent="-0.193in">
        <style:tab-stops>
          <style:tab-stop style:type="left" style:position="1.8069in"/>
        </style:tab-stops>
      </style:paragraph-properties>
      <style:text-properties style:letter-kerning="true" fo:font-size="12pt" style:font-size-asian="12pt" style:font-size-complex="12pt" fo:hyphenate="false"/>
    </style:style>
    <style:style style:name="A" style:display-name="(A)" style:family="paragraph" style:auto-update="true">
      <style:paragraph-properties fo:line-height="0.25in" fo:margin-left="0.4368in" fo:text-indent="-0.2333in">
        <style:tab-stops/>
      </style:paragraph-properties>
      <style:text-properties style:letter-kerning="true" fo:font-size="12pt" style:font-size-asian="12pt" style:font-size-complex="12pt" fo:hyphenate="false"/>
    </style:style>
    <style:style style:name="E0" style:display-name="11." style:family="paragraph" style:parent-style-name="E" style:auto-update="true">
      <style:paragraph-properties style:line-break="normal" fo:line-height="0.2638in" fo:margin-left="0.2083in" fo:text-indent="-0.2083in">
        <style:tab-stops/>
      </style:paragraph-properties>
      <style:text-properties style:font-name="Times new roam" fo:language="pt" fo:country="BR" fo:hyphenate="false"/>
    </style:style>
    <style:style style:name="apple-style-span" style:display-name="apple-style-span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5LVL1" style:family="text">
      <style:text-properties style:use-window-font-color="true"/>
    </style:style>
    <style:style style:name="WW_CharLFO26LVL1" style:family="text">
      <style:text-properties style:font-name-complex="Times New Roman"/>
    </style:style>
    <style:style style:name="WW_CharLFO28LVL1" style:family="text">
      <style:text-properties fo:color="#000000"/>
    </style:style>
    <style:style style:name="WW_CharLFO29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   )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suffix=".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729in" text:list-level-position-and-space-mode="label-alignment">
          <style:list-level-label-alignment text:label-followed-by="space" fo:margin-left="0.6694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3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4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5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6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7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8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9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 text:start-value="2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一, 十, 一百(繁), ...">
        <style:list-level-properties text:space-before="0in" text:min-label-width="0.3583in" text:list-level-position-and-space-mode="label-alignment">
          <style:list-level-label-alignment text:label-followed-by="listtab" fo:margin-left="0.35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一, 十, 一百(繁), ...">
        <style:list-level-properties text:space-before="0.25in" text:min-label-width="0.3583in" text:list-level-position-and-space-mode="label-alignment">
          <style:list-level-label-alignment text:label-followed-by="listtab" fo:margin-left="0.6083in" fo:text-indent="-0.3583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4083in" text:list-level-position-and-space-mode="label-alignment">
          <style:list-level-label-alignment text:label-followed-by="listtab" fo:margin-left="0.4083in" fo:text-indent="-0.4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甲, 乙, 丙, ...">
        <style:list-level-properties text:space-before="0.875in" text:min-label-width="0.5833in" text:list-level-position-and-space-mode="label-alignment">
          <style:list-level-label-alignment text:label-followed-by="listtab" fo:margin-left="1.458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3937in" fo:margin-left="0.5909in" fo:margin-bottom="0.3937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style:language-asian="zh" style:country-asian="TW"/>
    </style:style>
    <style:style style:name="T5" style:parent-style-name="預設段落字型" style:family="text">
      <style:text-properties fo:language="zh" fo:country="TW" style:language-asian="zh" style:country-asian="TW"/>
    </style:style>
    <style:style style:name="T6" style:parent-style-name="預設段落字型" style:family="text">
      <style:text-properties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font-name="新細明體"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T10" style:parent-style-name="預設段落字型" style:family="text">
      <style:text-properties style:language-asian="zh" style:country-asian="TW"/>
    </style:style>
    <style:style style:name="T11" style:parent-style-name="預設段落字型" style:family="text">
      <style:text-properties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1</text:page-number></text:span><text:span text:style-name="T6"><text:s/></text:span><text:span text:style-name="T7">頁</text:span><text:span text:style-name="T8">，</text:span><text:span text:style-name="T9">共</text:span><text:span text:style-name="T10">4</text:span><text:span text:style-name="T11">頁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1學年度第1學期第1次定期評量國文科試題</dc:title>
    <meta:initial-creator>溪崑國中教務處</meta:initial-creator>
    <dc:creator>sweettung</dc:creator>
    <meta:creation-date>2026-02-04T05:53:00Z</meta:creation-date>
    <dc:date>2026-02-04T05:53:00Z</dc:date>
    <meta:print-date>2017-09-28T05:38:00Z</meta:print-date>
    <meta:template xlink:href="Normal" xlink:type="simple"/>
    <meta:editing-cycles>2</meta:editing-cycles>
    <meta:editing-duration>PT60S</meta:editing-duration>
    <meta:document-statistic meta:page-count="6" meta:paragraph-count="9" meta:word-count="674" meta:character-count="4509" meta:row-count="32" meta:non-whitespace-character-count="3844"/>
  </office:meta>
</office:document-meta>
</file>