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清單段落" style:list-style-name="LFO1" style:family="paragraph">
      <style:paragraph-properties style:snap-to-layout-grid="false" fo:line-height="150%" fo:margin-left="0.4319in">
        <style:tab-stops/>
      </style:paragraph-properties>
      <style:text-properties style:font-name="標楷體" style:font-name-asian="標楷體" style:font-size-complex="12pt"/>
    </style:style>
    <style:style style:name="P13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4" style:parent-style-name="清單段落" style:family="paragraph">
      <style:paragraph-properties style:snap-to-layout-grid="false" fo:line-height="150%" fo:margin-left="0.3333in">
        <style:tab-stops/>
      </style:paragraph-properties>
      <style:text-properties style:font-name="標楷體" style:font-name-asian="標楷體" style:font-size-complex="12pt"/>
    </style:style>
    <style:style style:name="P15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16" style:parent-style-name="內文" style:family="paragraph">
      <style:paragraph-properties style:snap-to-layout-grid="false" fo:line-height="150%" fo:margin-left="0.3333in" fo:text-indent="-0.3333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fo:color="#000000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family="paragraph">
      <style:paragraph-properties style:snap-to-layout-grid="false" fo:line-height="150%" fo:margin-left="0.3319in" fo:text-indent="-0.0368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0" style:parent-style-name="內文" style:family="paragraph">
      <style:paragraph-properties style:snap-to-layout-grid="false" fo:line-height="150%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P48" style:parent-style-name="內文" style:family="paragraph">
      <style:paragraph-properties style:snap-to-layout-grid="false" fo:line-height="150%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P6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66" style:parent-style-name="內文" style:family="paragraph">
      <style:paragraph-properties style:snap-to-layout-grid="false" style:line-height-at-least="0.25in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P7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7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75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style:line-height-at-least="0.25in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P82" style:parent-style-name="內文" style:family="paragraph">
      <style:paragraph-properties style:snap-to-layout-grid="false" style:line-height-at-least="0.25in">
        <style:tab-stops>
          <style:tab-stop style:type="left" style:position="7.1666in"/>
        </style:tab-stops>
      </style:paragraph-properties>
      <style:text-properties style:font-name="標楷體" style:font-name-asian="標楷體" style:font-size-complex="12pt"/>
    </style:style>
    <style:style style:name="P8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8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85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86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87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88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89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90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91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9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9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95" style:parent-style-name="內文" style:family="paragraph">
      <style:paragraph-properties style:snap-to-layout-grid="false" style:line-height-at-least="0.25in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02" style:parent-style-name="內文" style:family="paragraph">
      <style:paragraph-properties style:snap-to-layout-grid="false" style:line-height-at-least="0.25in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P106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07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08" style:parent-style-name="內文" style:family="paragraph">
      <style:paragraph-properties style:snap-to-layout-grid="false" style:line-height-at-least="0.25in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P112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1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14" style:parent-style-name="內文" style:family="paragraph">
      <style:paragraph-properties style:snap-to-layout-grid="false" style:line-height-at-least="0.25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P12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2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snap-to-layout-grid="false" style:line-height-at-least="0.25in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P130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31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32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3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134" style:parent-style-name="內文" style:family="paragraph">
      <style:paragraph-properties style:snap-to-layout-grid="false" style:line-height-at-least="0.2361in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P138" style:parent-style-name="內文" style:family="paragraph">
      <style:paragraph-properties style:snap-to-layout-grid="false" style:line-height-at-least="0.2361in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P143" style:parent-style-name="內文" style:family="paragraph">
      <style:paragraph-properties style:snap-to-layout-grid="false" style:line-height-at-least="0.2361in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P150" style:parent-style-name="內文" style:family="paragraph">
      <style:paragraph-properties style:snap-to-layout-grid="false" style:line-height-at-least="0.2361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P155" style:parent-style-name="內文" style:family="paragraph">
      <style:paragraph-properties style:snap-to-layout-grid="false" style:line-height-at-least="0.2361in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P161" style:parent-style-name="內文" style:family="paragraph">
      <style:paragraph-properties style:snap-to-layout-grid="false" style:line-height-at-least="0.2361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P165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166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167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168" style:parent-style-name="內文" style:family="paragraph">
      <style:paragraph-properties style:snap-to-layout-grid="false" style:line-height-at-least="0.2361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P176" style:parent-style-name="內文" style:family="paragraph">
      <style:paragraph-properties style:snap-to-layout-grid="false" style:line-height-at-least="0.2361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style:snap-to-layout-grid="false" style:line-height-at-least="0.2361in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style:snap-to-layout-grid="false" style:line-height-at-least="0.2361in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P196" style:parent-style-name="內文" style:family="paragraph">
      <style:paragraph-properties style:snap-to-layout-grid="false" style:line-height-at-least="0.2361in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fo:color="#000000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標楷體" style:font-name-asian="標楷體" fo:color="#000000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P205" style:parent-style-name="內文" style:family="paragraph">
      <style:paragraph-properties style:snap-to-layout-grid="false" style:line-height-at-least="0.2361in"/>
      <style:text-properties style:font-name="標楷體" style:font-name-asian="標楷體" fo:color="#000000" style:font-size-complex="12pt"/>
    </style:style>
    <style:style style:name="P206" style:parent-style-name="內文" style:family="paragraph">
      <style:paragraph-properties style:snap-to-layout-grid="false" style:line-height-at-least="0.2361in"/>
      <style:text-properties style:font-name="標楷體" style:font-name-asian="標楷體" fo:color="#000000" style:font-size-complex="12pt"/>
    </style:style>
    <style:style style:name="P207" style:parent-style-name="內文" style:family="paragraph">
      <style:paragraph-properties style:snap-to-layout-grid="false" style:line-height-at-least="0.2361in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209" style:parent-style-name="預設段落字型" style:family="text">
      <style:text-properties style:font-name="標楷體" style:font-name-asian="標楷體" fo:color="#000000" style:font-size-complex="12pt" style:text-underline-type="single" style:text-underline-style="wave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211" style:parent-style-name="預設段落字型" style:family="text">
      <style:text-properties style:font-name="標楷體" style:font-name-asian="標楷體" fo:color="#000000" style:font-size-complex="12pt"/>
    </style:style>
    <style:style style:name="T212" style:parent-style-name="預設段落字型" style:family="text">
      <style:text-properties style:font-name="標楷體" style:font-name-asian="標楷體" fo:color="#000000" style:font-size-complex="12pt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/>
    </style:style>
    <style:style style:name="P215" style:parent-style-name="內文" style:family="paragraph">
      <style:paragraph-properties style:snap-to-layout-grid="false" style:line-height-at-least="0.2361in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P221" style:parent-style-name="內文" style:family="paragraph">
      <style:paragraph-properties style:snap-to-layout-grid="false" style:line-height-at-least="0.2361in"/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fo:color="#000000" style:font-size-complex="12pt"/>
    </style:style>
    <style:style style:name="P225" style:parent-style-name="內文" style:family="paragraph">
      <style:paragraph-properties style:snap-to-layout-grid="false" style:line-height-at-least="0.2361in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fo:color="#000000" style:font-size-complex="12pt"/>
    </style:style>
    <style:style style:name="T228" style:parent-style-name="預設段落字型" style:family="text">
      <style:text-properties style:font-name="標楷體" style:font-name-asian="標楷體" fo:color="#000000" style:font-size-complex="12pt"/>
    </style:style>
    <style:style style:name="T229" style:parent-style-name="預設段落字型" style:family="text">
      <style:text-properties style:font-name="標楷體" style:font-name-asian="標楷體" fo:color="#000000" style:font-size-complex="12pt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T231" style:parent-style-name="預設段落字型" style:family="text">
      <style:text-properties style:font-name="標楷體" style:font-name-asian="標楷體" fo:color="#000000" style:font-size-complex="12pt"/>
    </style:style>
    <style:style style:name="P232" style:parent-style-name="內文" style:family="paragraph">
      <style:paragraph-properties style:snap-to-layout-grid="false" style:line-height-at-least="0.2361in"/>
      <style:text-properties style:font-name="標楷體" style:font-name-asian="標楷體" fo:color="#000000" style:font-size-complex="12pt"/>
    </style:style>
    <style:style style:name="P233" style:parent-style-name="內文" style:family="paragraph">
      <style:paragraph-properties style:snap-to-layout-grid="false" style:line-height-at-least="0.2361in"/>
      <style:text-properties style:font-name="標楷體" style:font-name-asian="標楷體" fo:color="#000000" style:font-size-complex="12pt"/>
    </style:style>
    <style:style style:name="P234" style:parent-style-name="內文" style:family="paragraph">
      <style:paragraph-properties style:snap-to-layout-grid="false" style:line-height-at-least="0.2361in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P238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39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40" style:parent-style-name="內文" style:family="paragraph">
      <style:paragraph-properties style:snap-to-layout-grid="false" style:line-height-at-least="0.2361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P246" style:parent-style-name="內文" style:family="paragraph">
      <style:paragraph-properties style:snap-to-layout-grid="false" style:line-height-at-least="0.2361in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Arial" fo:color="#000000" style:font-size-complex="12pt" fo:background-color="#FFFAF0"/>
    </style:style>
    <style:style style:name="T249" style:parent-style-name="預設段落字型" style:family="text">
      <style:text-properties style:font-name="標楷體" style:font-name-asian="標楷體" fo:color="#000000" style:font-size-complex="12pt"/>
    </style:style>
    <style:style style:name="P250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51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52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53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54" style:parent-style-name="內文" style:family="paragraph">
      <style:paragraph-properties style:snap-to-layout-grid="false" style:line-height-at-least="0.2361in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paragraph-properties style:snap-to-layout-grid="false" style:line-height-at-least="0.2361in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內文" style:family="paragraph">
      <style:paragraph-properties style:snap-to-layout-grid="false" style:line-height-at-least="0.2361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P281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82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83" style:parent-style-name="內文" style:family="paragraph">
      <style:paragraph-properties style:snap-to-layout-grid="false" style:line-height-at-least="0.2361in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P287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88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289" style:parent-style-name="內文" style:family="paragraph">
      <style:paragraph-properties style:snap-to-layout-grid="false" style:line-height-at-least="0.2361in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P295" style:parent-style-name="內文" style:family="paragraph">
      <style:paragraph-properties style:snap-to-layout-grid="false" style:line-height-at-least="0.2361in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P299" style:parent-style-name="內文" style:family="paragraph">
      <style:paragraph-properties style:snap-to-layout-grid="false" style:line-height-at-least="0.2361in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P305" style:parent-style-name="內文" style:family="paragraph">
      <style:paragraph-properties style:snap-to-layout-grid="false" style:line-height-at-least="0.2361in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P310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11" style:parent-style-name="內文" style:family="paragraph">
      <style:paragraph-properties style:snap-to-layout-grid="false" style:line-height-at-least="0.2361in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P315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16" style:parent-style-name="內文" style:family="paragraph">
      <style:paragraph-properties style:snap-to-layout-grid="false" style:line-height-at-least="0.2361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P322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23" style:parent-style-name="內文" style:family="paragraph">
      <style:paragraph-properties style:snap-to-layout-grid="false" style:line-height-at-least="0.2361in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28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29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style:line-height-at-least="0.2361in"/>
      <style:text-properties style:font-name="標楷體" style:font-name-asian="標楷體" style:font-size-complex="12pt"/>
    </style:style>
    <style:style style:name="P33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32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5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6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7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8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39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4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4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olumn343" style:family="table-column">
      <style:table-column-properties style:column-width="7.3069in"/>
    </style:style>
    <style:style style:name="Table342" style:family="table">
      <style:table-properties style:width="7.3069in" fo:margin-left="0in" table:align="lef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47" style:parent-style-name="內文" style:family="paragraph">
      <style:paragraph-properties style:snap-to-layout-grid="false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P360" style:parent-style-name="內文" style:family="paragraph">
      <style:paragraph-properties style:snap-to-layout-grid="false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P36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6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69" style:parent-style-name="內文" style:family="paragraph">
      <style:paragraph-properties style:snap-to-layout-grid="false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P37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7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76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77" style:parent-style-name="內文" style:family="paragraph">
      <style:paragraph-properties style:snap-to-layout-grid="false" style:line-height-at-least="0.25in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P384" style:parent-style-name="內文" style:family="paragraph">
      <style:paragraph-properties style:snap-to-layout-grid="false" style:line-height-at-least="0.25in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P391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92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93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9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95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39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olumn398" style:family="table-column">
      <style:table-column-properties style:column-width="7.3069in"/>
    </style:style>
    <style:style style:name="Table397" style:family="table">
      <style:table-properties style:width="7.3069in" fo:margin-left="0in" table:align="left"/>
    </style:style>
    <style:style style:name="TableRow399" style:family="table-row">
      <style:table-row-properties style:min-row-height="1.0229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02" style:parent-style-name="內文" style:family="paragraph">
      <style:paragraph-properties style:snap-to-layout-grid="false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P41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12" style:parent-style-name="內文" style:family="paragraph">
      <style:paragraph-properties style:snap-to-layout-grid="false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P42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2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2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2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24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425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426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427" style:parent-style-name="內文" style:family="paragraph">
      <style:paragraph-properties style:snap-to-layout-grid="false" style:line-height-at-least="0.25in"/>
      <style:text-properties style:font-name="標楷體" style:font-name-asian="標楷體" style:font-size-complex="12pt"/>
    </style:style>
    <style:style style:name="P428" style:parent-style-name="內文" style:family="paragraph">
      <style:paragraph-properties style:line-height-at-least="0.25in"/>
      <style:text-properties style:font-name="標楷體" style:font-name-asian="標楷體" style:font-size-complex="12pt"/>
    </style:style>
    <style:style style:name="P429" style:parent-style-name="內文" style:family="paragraph">
      <style:paragraph-properties style:line-height-at-least="0.25in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P436" style:parent-style-name="內文" style:family="paragraph">
      <style:text-properties style:font-name="標楷體" style:font-name-asian="標楷體"/>
    </style:style>
    <style:style style:name="P437" style:parent-style-name="內文" style:family="paragraph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P441" style:parent-style-name="內文" style:family="paragraph">
      <style:paragraph-properties fo:widows="2" fo:orphans="2" fo:break-before="page"/>
    </style:style>
    <style:style style:name="P442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443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font-size="14pt" style:font-size-asian="14pt"/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/>
    </style:style>
    <style:style style:name="T4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font-size="14pt" style:font-size-asian="14pt"/>
    </style:style>
    <style:style style:name="T45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/>
    </style:style>
    <style:style style:name="P452" style:parent-style-name="內文" style:family="paragraph">
      <style:paragraph-properties fo:text-align="justify" fo:margin-top="0.075in" fo:margin-bottom="0.075in" fo:line-height="0.2777in"/>
    </style:style>
    <style:style style:name="T453" style:parent-style-name="預設段落字型" style:family="text">
      <style:text-properties style:font-name="標楷體" style:font-name-asian="標楷體" style:font-weight-complex="bold" fo:color="#000000"/>
    </style:style>
    <style:style style:name="TableColumn455" style:family="table-column">
      <style:table-column-properties style:column-width="0.8895in"/>
    </style:style>
    <style:style style:name="TableColumn456" style:family="table-column">
      <style:table-column-properties style:column-width="0.8902in"/>
    </style:style>
    <style:style style:name="TableColumn457" style:family="table-column">
      <style:table-column-properties style:column-width="0.8902in"/>
    </style:style>
    <style:style style:name="TableColumn458" style:family="table-column">
      <style:table-column-properties style:column-width="0.8902in"/>
    </style:style>
    <style:style style:name="TableColumn459" style:family="table-column">
      <style:table-column-properties style:column-width="0.8902in"/>
    </style:style>
    <style:style style:name="TableColumn460" style:family="table-column">
      <style:table-column-properties style:column-width="0.8895in"/>
    </style:style>
    <style:style style:name="TableColumn461" style:family="table-column">
      <style:table-column-properties style:column-width="0.8902in"/>
    </style:style>
    <style:style style:name="TableColumn462" style:family="table-column">
      <style:table-column-properties style:column-width="0.8902in"/>
    </style:style>
    <style:style style:name="TableColumn463" style:family="table-column">
      <style:table-column-properties style:column-width="0.8902in"/>
    </style:style>
    <style:style style:name="TableColumn464" style:family="table-column">
      <style:table-column-properties style:column-width="0.8902in"/>
    </style:style>
    <style:style style:name="Table454" style:family="table">
      <style:table-properties style:width="8.9013in" fo:margin-left="0.075in" table:align="left"/>
    </style:style>
    <style:style style:name="TableRow465" style:family="table-row">
      <style:table-row-properties style:min-row-height="0.3083in"/>
    </style:style>
    <style:style style:name="TableCell4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486" style:family="table-row">
      <style:table-row-properties style:min-row-height="0.5916in"/>
    </style:style>
    <style:style style:name="TableCell4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49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5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50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50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olumn510" style:family="table-column">
      <style:table-column-properties style:column-width="4.4506in"/>
    </style:style>
    <style:style style:name="TableColumn511" style:family="table-column">
      <style:table-column-properties style:column-width="4.4506in"/>
    </style:style>
    <style:style style:name="Table509" style:family="table">
      <style:table-properties style:width="8.9013in" fo:margin-left="0.075in" table:align="left"/>
    </style:style>
    <style:style style:name="TableRow512" style:family="table-row">
      <style:table-row-properties style:min-row-height="0.5159in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text-align="justify" fo:margin-top="0.075in" fo:margin-bottom="0.075in" fo:line-height="0.2777in"/>
    </style:style>
    <style:style style:name="T515" style:parent-style-name="預設段落字型" style:family="text">
      <style:text-properties style:font-name="標楷體" style:font-name-asian="標楷體" style:font-size-complex="12pt"/>
    </style:style>
    <style:style style:name="T516" style:parent-style-name="預設段落字型" style:family="text">
      <style:text-properties style:font-name="標楷體" style:font-name-asian="標楷體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justify" fo:margin-top="0.075in" fo:margin-bottom="0.075in" fo:line-height="0.2777in"/>
    </style:style>
    <style:style style:name="T519" style:parent-style-name="預設段落字型" style:family="text">
      <style:text-properties style:font-name="標楷體" style:font-name-asian="標楷體" style:font-size-complex="12pt"/>
    </style:style>
    <style:style style:name="T520" style:parent-style-name="預設段落字型" style:family="text">
      <style:text-properties style:font-name="標楷體" style:font-name-asian="標楷體"/>
    </style:style>
    <style:style style:name="TableRow521" style:family="table-row">
      <style:table-row-properties style:min-row-height="0.5159in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justify" fo:margin-top="0.075in" fo:margin-bottom="0.075in" fo:line-height="0.2777in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justify" fo:margin-top="0.075in" fo:margin-bottom="0.075in" fo:line-height="0.2777in"/>
    </style:style>
    <style:style style:name="T528" style:parent-style-name="預設段落字型" style:family="text">
      <style:text-properties style:font-name="標楷體" style:font-name-asian="標楷體" style:font-size-complex="12pt"/>
    </style:style>
    <style:style style:name="T529" style:parent-style-name="預設段落字型" style:family="text">
      <style:text-properties style:font-name="標楷體" style:font-name-asian="標楷體"/>
    </style:style>
    <style:style style:name="TableRow530" style:family="table-row">
      <style:table-row-properties style:min-row-height="0.5159in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justify" fo:margin-top="0.075in" fo:margin-bottom="0.075in" fo:line-height="0.2777in"/>
    </style:style>
    <style:style style:name="T533" style:parent-style-name="預設段落字型" style:family="text">
      <style:text-properties style:font-name="標楷體" style:font-name-asian="標楷體" style:font-size-complex="12pt"/>
    </style:style>
    <style:style style:name="T534" style:parent-style-name="預設段落字型" style:family="text"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justify" fo:margin-top="0.075in" fo:margin-bottom="0.075in" fo:line-height="0.2777in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ableRow538" style:family="table-row">
      <style:table-row-properties style:min-row-height="0.5159in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justify" fo:margin-top="0.075in" fo:margin-bottom="0.075in" fo:line-height="0.2777in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text-align="justify" fo:margin-top="0.075in" fo:margin-bottom="0.075in" fo:line-height="0.2777in"/>
    </style:style>
    <style:style style:name="T544" style:parent-style-name="預設段落字型" style:family="text">
      <style:text-properties style:font-name="標楷體" style:font-name-asian="標楷體" style:font-size-complex="12pt"/>
    </style:style>
    <style:style style:name="T545" style:parent-style-name="預設段落字型" style:family="text">
      <style:text-properties style:font-name="標楷體" style:font-name-asian="標楷體"/>
    </style:style>
    <style:style style:name="TableRow546" style:family="table-row">
      <style:table-row-properties style:min-row-height="0.5159in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justify" fo:margin-top="0.075in" fo:margin-bottom="0.075in" fo:line-height="0.2777in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line-height="150%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553" style:parent-style-name="內文" style:family="paragraph">
      <style:paragraph-properties fo:text-align="justify" fo:margin-top="0.075in" fo:margin-bottom="0.075in" fo:line-height="0.2777in"/>
    </style:style>
    <style:style style:name="T554" style:parent-style-name="預設段落字型" style:family="text">
      <style:text-properties style:font-name="標楷體" style:font-name-asian="標楷體" style:font-weight-complex="bold" fo:color="#000000"/>
    </style:style>
    <style:style style:name="TableColumn556" style:family="table-column">
      <style:table-column-properties style:column-width="0.3055in"/>
    </style:style>
    <style:style style:name="TableColumn557" style:family="table-column">
      <style:table-column-properties style:column-width="1.368in"/>
    </style:style>
    <style:style style:name="TableColumn558" style:family="table-column">
      <style:table-column-properties style:column-width="0.2951in"/>
    </style:style>
    <style:style style:name="TableColumn559" style:family="table-column">
      <style:table-column-properties style:column-width="1.477in"/>
    </style:style>
    <style:style style:name="TableColumn560" style:family="table-column">
      <style:table-column-properties style:column-width="0.2951in"/>
    </style:style>
    <style:style style:name="TableColumn561" style:family="table-column">
      <style:table-column-properties style:column-width="1.6736in"/>
    </style:style>
    <style:style style:name="TableColumn562" style:family="table-column">
      <style:table-column-properties style:column-width="0.2951in"/>
    </style:style>
    <style:style style:name="TableColumn563" style:family="table-column">
      <style:table-column-properties style:column-width="1.4548in"/>
    </style:style>
    <style:style style:name="TableColumn564" style:family="table-column">
      <style:table-column-properties style:column-width="0.3166in"/>
    </style:style>
    <style:style style:name="TableColumn565" style:family="table-column">
      <style:table-column-properties style:column-width="1.4201in"/>
    </style:style>
    <style:style style:name="Table555" style:family="table">
      <style:table-properties style:width="8.9013in" fo:margin-left="0.075in" table:align="left"/>
    </style:style>
    <style:style style:name="TableRow566" style:family="table-row">
      <style:table-row-properties style:min-row-height="0.4763in"/>
    </style:style>
    <style:style style:name="TableCell5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7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Row587" style:family="table-row">
      <style:table-row-properties style:min-row-height="0.4763in"/>
    </style:style>
    <style:style style:name="TableCell5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9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59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6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6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60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60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608" style:parent-style-name="內文" style:family="paragraph">
      <style:paragraph-properties fo:text-align="justify" fo:margin-top="0.075in" fo:margin-bottom="0.075in" fo:line-height="0.2777in"/>
    </style:style>
    <style:style style:name="T609" style:parent-style-name="預設段落字型" style:family="text">
      <style:text-properties style:font-name="標楷體" style:font-name-asian="標楷體" style:font-weight-complex="bold" fo:color="#000000"/>
    </style:style>
    <style:style style:name="TableColumn611" style:family="table-column">
      <style:table-column-properties style:column-width="0.8895in"/>
    </style:style>
    <style:style style:name="TableColumn612" style:family="table-column">
      <style:table-column-properties style:column-width="0.8902in"/>
    </style:style>
    <style:style style:name="TableColumn613" style:family="table-column">
      <style:table-column-properties style:column-width="0.8902in"/>
    </style:style>
    <style:style style:name="TableColumn614" style:family="table-column">
      <style:table-column-properties style:column-width="0.8902in"/>
    </style:style>
    <style:style style:name="TableColumn615" style:family="table-column">
      <style:table-column-properties style:column-width="0.8902in"/>
    </style:style>
    <style:style style:name="TableColumn616" style:family="table-column">
      <style:table-column-properties style:column-width="0.8895in"/>
    </style:style>
    <style:style style:name="TableColumn617" style:family="table-column">
      <style:table-column-properties style:column-width="0.8951in"/>
    </style:style>
    <style:style style:name="TableColumn618" style:family="table-column">
      <style:table-column-properties style:column-width="0.8902in"/>
    </style:style>
    <style:style style:name="TableColumn619" style:family="table-column">
      <style:table-column-properties style:column-width="0.8902in"/>
    </style:style>
    <style:style style:name="TableColumn620" style:family="table-column">
      <style:table-column-properties style:column-width="0.8902in"/>
    </style:style>
    <style:style style:name="Table610" style:family="table">
      <style:table-properties style:width="8.9062in" fo:margin-left="0.075in" table:align="left"/>
    </style:style>
    <style:style style:name="TableRow621" style:family="table-row">
      <style:table-row-properties style:min-row-height="0.3576in"/>
    </style:style>
    <style:style style:name="TableCell6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style:snap-to-layout-grid="false" fo:text-align="center" fo:line-height="0.25in"/>
    </style:style>
    <style:style style:name="T624" style:parent-style-name="預設段落字型" style:family="text">
      <style:text-properties style:font-name="標楷體" style:font-name-asian="標楷體" style:font-weight-complex="bold" fo:color="#000000"/>
    </style:style>
    <style:style style:name="TableCell6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style:snap-to-layout-grid="false" fo:text-align="center" fo:line-height="0.25in"/>
    </style:style>
    <style:style style:name="T627" style:parent-style-name="預設段落字型" style:family="text">
      <style:text-properties style:font-name="標楷體" style:font-name-asian="標楷體" style:font-weight-complex="bold" fo:color="#000000"/>
    </style:style>
    <style:style style:name="TableCell6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style:snap-to-layout-grid="false" fo:text-align="center" fo:line-height="0.25in"/>
    </style:style>
    <style:style style:name="T630" style:parent-style-name="預設段落字型" style:family="text">
      <style:text-properties style:font-name="標楷體" style:font-name-asian="標楷體" style:font-weight-complex="bold" fo:color="#000000"/>
    </style:style>
    <style:style style:name="TableCell6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fo:text-align="center" fo:line-height="0.25in"/>
    </style:style>
    <style:style style:name="T633" style:parent-style-name="預設段落字型" style:family="text">
      <style:text-properties style:font-name="標楷體" style:font-name-asian="標楷體" style:font-weight-complex="bold" fo:color="#000000"/>
    </style:style>
    <style:style style:name="TableCell63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 fo:text-align="center" fo:line-height="0.25in"/>
    </style:style>
    <style:style style:name="T636" style:parent-style-name="預設段落字型" style:family="text">
      <style:text-properties style:font-name="標楷體" style:font-name-asian="標楷體" style:font-weight-complex="bold" fo:color="#000000"/>
    </style:style>
    <style:style style:name="TableCell6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fo:text-align="center" fo:line-height="0.25in"/>
    </style:style>
    <style:style style:name="T639" style:parent-style-name="預設段落字型" style:family="text">
      <style:text-properties style:font-name="標楷體" style:font-name-asian="標楷體" style:font-weight-complex="bold" fo:color="#000000"/>
    </style:style>
    <style:style style:name="TableCell6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 fo:text-align="center" fo:line-height="0.25in"/>
    </style:style>
    <style:style style:name="T642" style:parent-style-name="預設段落字型" style:family="text">
      <style:text-properties style:font-name="標楷體" style:font-name-asian="標楷體" style:font-weight-complex="bold" fo:color="#000000"/>
    </style:style>
    <style:style style:name="TableCell6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style:snap-to-layout-grid="false" fo:text-align="center" fo:line-height="0.25in"/>
    </style:style>
    <style:style style:name="T645" style:parent-style-name="預設段落字型" style:family="text">
      <style:text-properties style:font-name="標楷體" style:font-name-asian="標楷體" style:font-weight-complex="bold" fo:color="#000000"/>
    </style:style>
    <style:style style:name="TableCell6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fo:text-align="center" fo:line-height="0.25in"/>
    </style:style>
    <style:style style:name="T648" style:parent-style-name="預設段落字型" style:family="text">
      <style:text-properties style:font-name="標楷體" style:font-name-asian="標楷體" style:font-weight-complex="bold" fo:color="#000000"/>
    </style:style>
    <style:style style:name="TableCell6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style:snap-to-layout-grid="false" fo:text-align="center" fo:line-height="0.25in"/>
    </style:style>
    <style:style style:name="T651" style:parent-style-name="預設段落字型" style:family="text">
      <style:text-properties style:font-name="標楷體" style:font-name-asian="標楷體" style:font-weight-complex="bold" fo:color="#000000"/>
    </style:style>
    <style:style style:name="TableRow652" style:family="table-row">
      <style:table-row-properties style:min-row-height="0.5076in"/>
    </style:style>
    <style:style style:name="TableCell6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5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6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Row673" style:family="table-row">
      <style:table-row-properties style:min-row-height="0.3062in"/>
    </style:style>
    <style:style style:name="TableCell6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style:snap-to-layout-grid="false" fo:text-align="center" fo:line-height="0.2222in"/>
    </style:style>
    <style:style style:name="T676" style:parent-style-name="預設段落字型" style:family="text">
      <style:text-properties style:font-name="標楷體" style:font-name-asian="標楷體" style:font-weight-complex="bold" fo:color="#000000"/>
    </style:style>
    <style:style style:name="TableCell6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style:snap-to-layout-grid="false" fo:text-align="center" fo:line-height="0.2222in"/>
    </style:style>
    <style:style style:name="T679" style:parent-style-name="預設段落字型" style:family="text">
      <style:text-properties style:font-name="標楷體" style:font-name-asian="標楷體" style:font-weight-complex="bold" fo:color="#000000"/>
    </style:style>
    <style:style style:name="TableCell6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style:snap-to-layout-grid="false" fo:text-align="center" fo:line-height="0.2222in"/>
    </style:style>
    <style:style style:name="T682" style:parent-style-name="預設段落字型" style:family="text">
      <style:text-properties style:font-name="標楷體" style:font-name-asian="標楷體" style:font-weight-complex="bold" fo:color="#000000"/>
    </style:style>
    <style:style style:name="TableCell6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style:snap-to-layout-grid="false" fo:text-align="center" fo:line-height="0.2222in"/>
    </style:style>
    <style:style style:name="T685" style:parent-style-name="預設段落字型" style:family="text">
      <style:text-properties style:font-name="標楷體" style:font-name-asian="標楷體" style:font-weight-complex="bold" fo:color="#000000"/>
    </style:style>
    <style:style style:name="TableCell6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center" fo:line-height="0.2222in"/>
    </style:style>
    <style:style style:name="T688" style:parent-style-name="預設段落字型" style:family="text">
      <style:text-properties style:font-name="標楷體" style:font-name-asian="標楷體" style:font-weight-complex="bold" fo:color="#000000"/>
    </style:style>
    <style:style style:name="TableCell6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text-align="center" fo:line-height="0.2222in"/>
    </style:style>
    <style:style style:name="T691" style:parent-style-name="預設段落字型" style:family="text">
      <style:text-properties style:font-name="標楷體" style:font-name-asian="標楷體" style:font-weight-complex="bold" fo:color="#000000"/>
    </style:style>
    <style:style style:name="TableCell6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style:snap-to-layout-grid="false" fo:text-align="center" fo:line-height="0.2222in"/>
    </style:style>
    <style:style style:name="T694" style:parent-style-name="預設段落字型" style:family="text">
      <style:text-properties style:font-name="標楷體" style:font-name-asian="標楷體" style:font-weight-complex="bold" fo:color="#000000"/>
    </style:style>
    <style:style style:name="TableCell6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style:snap-to-layout-grid="false" fo:text-align="center" fo:line-height="0.2222in"/>
    </style:style>
    <style:style style:name="T697" style:parent-style-name="預設段落字型" style:family="text">
      <style:text-properties style:font-name="標楷體" style:font-name-asian="標楷體" style:font-weight-complex="bold" fo:color="#000000"/>
    </style:style>
    <style:style style:name="TableCell69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center" fo:line-height="0.2222in"/>
    </style:style>
    <style:style style:name="T700" style:parent-style-name="預設段落字型" style:family="text">
      <style:text-properties style:font-name="標楷體" style:font-name-asian="標楷體" style:font-weight-complex="bold" fo:color="#000000"/>
    </style:style>
    <style:style style:name="TableCell7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style:snap-to-layout-grid="false" fo:text-align="center" fo:line-height="0.2222in"/>
    </style:style>
    <style:style style:name="T703" style:parent-style-name="預設段落字型" style:family="text">
      <style:text-properties style:font-name="標楷體" style:font-name-asian="標楷體" style:font-weight-complex="bold" fo:color="#000000"/>
    </style:style>
    <style:style style:name="TableRow704" style:family="table-row">
      <style:table-row-properties style:min-row-height="0.4534in"/>
    </style:style>
    <style:style style:name="TableCell7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1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1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1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1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72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Row725" style:family="table-row">
      <style:table-row-properties style:min-row-height="0.3361in"/>
    </style:style>
    <style:style style:name="TableCell72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 fo:line-height="0.2222in"/>
    </style:style>
    <style:style style:name="T728" style:parent-style-name="預設段落字型" style:family="text">
      <style:text-properties style:font-name="標楷體" style:font-name-asian="標楷體" style:font-weight-complex="bold" fo:color="#000000"/>
    </style:style>
    <style:style style:name="TableCell7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style:snap-to-layout-grid="false" fo:text-align="center" fo:line-height="0.2222in"/>
    </style:style>
    <style:style style:name="T731" style:parent-style-name="預設段落字型" style:family="text">
      <style:text-properties style:font-name="標楷體" style:font-name-asian="標楷體" style:font-weight-complex="bold" fo:color="#000000"/>
    </style:style>
    <style:style style:name="TableCell73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style:snap-to-layout-grid="false" fo:text-align="center" fo:line-height="0.2222in"/>
    </style:style>
    <style:style style:name="T734" style:parent-style-name="預設段落字型" style:family="text">
      <style:text-properties style:font-name="標楷體" style:font-name-asian="標楷體" style:font-weight-complex="bold" fo:color="#000000"/>
    </style:style>
    <style:style style:name="TableCell7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style:snap-to-layout-grid="false" fo:text-align="center" fo:line-height="0.2222in"/>
    </style:style>
    <style:style style:name="T737" style:parent-style-name="預設段落字型" style:family="text">
      <style:text-properties style:font-name="標楷體" style:font-name-asian="標楷體" style:font-weight-complex="bold" fo:color="#000000"/>
    </style:style>
    <style:style style:name="TableCell73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style:snap-to-layout-grid="false" fo:text-align="center" fo:line-height="0.2222in"/>
    </style:style>
    <style:style style:name="T740" style:parent-style-name="預設段落字型" style:family="text">
      <style:text-properties style:font-name="標楷體" style:font-name-asian="標楷體" style:font-weight-complex="bold" fo:color="#000000"/>
    </style:style>
    <style:style style:name="TableRow741" style:family="table-row">
      <style:table-row-properties style:min-row-height="0.4354in"/>
    </style:style>
    <style:style style:name="TableCell7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4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752" style:parent-style-name="內文" style:family="paragraph">
      <style:paragraph-properties fo:text-align="justify" fo:margin-top="0.075in" fo:margin-bottom="0.075in" fo:line-height="0.2777in"/>
    </style:style>
    <style:style style:name="T753" style:parent-style-name="預設段落字型" style:family="text">
      <style:text-properties style:font-name="標楷體" style:font-name-asian="標楷體" style:font-weight-complex="bold" fo:color="#000000"/>
    </style:style>
    <style:style style:name="TableColumn755" style:family="table-column">
      <style:table-column-properties style:column-width="0.8861in"/>
    </style:style>
    <style:style style:name="TableColumn756" style:family="table-column">
      <style:table-column-properties style:column-width="0.8861in"/>
    </style:style>
    <style:style style:name="TableColumn757" style:family="table-column">
      <style:table-column-properties style:column-width="0.8861in"/>
    </style:style>
    <style:style style:name="TableColumn758" style:family="table-column">
      <style:table-column-properties style:column-width="0.8854in"/>
    </style:style>
    <style:style style:name="TableColumn759" style:family="table-column">
      <style:table-column-properties style:column-width="0.8861in"/>
    </style:style>
    <style:style style:name="Table754" style:family="table">
      <style:table-properties style:width="4.4298in" fo:margin-left="0.075in" table:align="left"/>
    </style:style>
    <style:style style:name="TableRow760" style:family="table-row">
      <style:table-row-properties style:min-row-height="0.327in"/>
    </style:style>
    <style:style style:name="TableCell7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text-align="center" fo:margin-top="0.075in" fo:margin-bottom="0.075in" fo:line-height="0.2777in"/>
    </style:style>
    <style:style style:name="T763" style:parent-style-name="預設段落字型" style:family="text">
      <style:text-properties style:font-name="標楷體" style:font-name-asian="標楷體" style:font-weight-complex="bold" fo:color="#000000"/>
    </style:style>
    <style:style style:name="TableCell7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text-align="center" fo:margin-top="0.075in" fo:margin-bottom="0.075in" fo:line-height="0.2777in"/>
    </style:style>
    <style:style style:name="T766" style:parent-style-name="預設段落字型" style:family="text">
      <style:text-properties style:font-name="標楷體" style:font-name-asian="標楷體" style:font-weight-complex="bold" fo:color="#000000"/>
    </style:style>
    <style:style style:name="TableCell7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center" fo:margin-top="0.075in" fo:margin-bottom="0.075in" fo:line-height="0.2777in"/>
    </style:style>
    <style:style style:name="T769" style:parent-style-name="預設段落字型" style:family="text">
      <style:text-properties style:font-name="標楷體" style:font-name-asian="標楷體" style:font-weight-complex="bold" fo:color="#000000"/>
    </style:style>
    <style:style style:name="TableCell7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text-align="center" fo:margin-top="0.075in" fo:margin-bottom="0.075in" fo:line-height="0.2777in"/>
    </style:style>
    <style:style style:name="T772" style:parent-style-name="預設段落字型" style:family="text">
      <style:text-properties style:font-name="標楷體" style:font-name-asian="標楷體" style:font-weight-complex="bold" fo:color="#000000"/>
    </style:style>
    <style:style style:name="TableCell7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fo:text-align="center" fo:margin-top="0.075in" fo:margin-bottom="0.075in" fo:line-height="0.2777in"/>
    </style:style>
    <style:style style:name="T775" style:parent-style-name="預設段落字型" style:family="text">
      <style:text-properties style:font-name="標楷體" style:font-name-asian="標楷體" style:font-weight-complex="bold" fo:color="#000000"/>
    </style:style>
    <style:style style:name="TableRow776" style:family="table-row">
      <style:table-row-properties style:min-row-height="0.4104in"/>
    </style:style>
    <style:style style:name="TableCell7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787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6pt"/>
    </style:style>
    <style:style style:name="P796" style:parent-style-name="清單段落" style:list-style-name="LFO3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797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798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799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800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801" style:parent-style-name="內文" style:family="paragraph">
      <style:text-properties style:font-name="標楷體" style:font-name-asian="標楷體" style:font-size-complex="12pt"/>
    </style:style>
    <style:style style:name="P802" style:parent-style-name="內文" style:family="paragraph">
      <style:paragraph-properties fo:text-indent="0.3333in"/>
      <style:text-properties style:font-name="標楷體" style:font-name-asian="標楷體" style:font-size-complex="12pt"/>
    </style:style>
    <style:style style:name="P803" style:parent-style-name="內文" style:family="paragraph">
      <style:paragraph-properties fo:text-indent="0.3333in"/>
      <style:text-properties style:font-name="標楷體" style:font-name-asian="標楷體" style:font-size-complex="12pt"/>
    </style:style>
    <style:style style:name="P804" style:parent-style-name="內文" style:family="paragraph">
      <style:text-properties style:font-name="標楷體" style:font-name-asian="標楷體" style:font-size-complex="12pt"/>
    </style:style>
    <style:style style:name="P805" style:parent-style-name="內文" style:family="paragraph">
      <style:text-properties style:font-name="標楷體" style:font-name-asian="標楷體" style:font-size-complex="12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國文科<text:s/>試題卷</text:p>
      <text:p text:style-name="P2"><text:span text:style-name="T3">八</text:span><text:span text:style-name="T4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　</text:span><text:span text:style-name="T11"><text:s/></text:span></text:p>
      <text:list text:style-name="LFO1" text:continue-numbering="true">
        <text:list-item>
          <text:p text:style-name="P12">注音國字 10% (每題一分)<text:s/></text:p>
        </text:list-item>
      </text:list>
      <text:p text:style-name="P13"><text:s text:c="3"/><text:s/>1.「攫」取<text:s text:c="6"/><text:s text:c="2"/><text:s/>2.病「歿」<text:s text:c="5"/><text:s text:c="2"/>3.星「宿」<text:s text:c="6"/><text:s text:c="2"/>4.粗「獷」<text:s text:c="7"/><text:s text:c="2"/>5.自「矜」 <text:s/></text:p>
      <text:p text:style-name="P14">6.<text:s/>震「ㄓㄜˊ」 <text:s/><text:s text:c="2"/>7.機「ㄓㄨˋ」<text:s/><text:s text:c="2"/>8.「ㄌㄧˊ」黑 <text:s/><text:s text:c="2"/>9.「ㄈㄨˋ」蓋 <text:s text:c="2"/><text:s text:c="2"/>10.釋「ㄉㄢˋ」而立</text:p>
      <text:p text:style-name="P15">二、注釋 <text:s/>20% (每題兩分)</text:p>
      <text:p text:style-name="P16"><text:span text:style-name="T17"><text:s text:c="4"/>1.咫尺 <text:s text:c="6"/></text:span><text:span text:style-name="T18"><text:s text:c="4"/></text:span><text:span text:style-name="T19">2.滂沱 <text:s text:c="6"/>3.氣脫萎頓 <text:s text:c="6"/></text:span><text:span text:style-name="T20"><text:s/></text:span><text:span text:style-name="T21"><text:s/>4.</text:span><text:span text:style-name="T22">經年</text:span><text:span text:style-name="T23"><text:s text:c="6"/></text:span><text:span text:style-name="T24"><text:s/></text:span><text:span text:style-name="T25"><text:s/></text:span><text:span text:style-name="T26"><text:s/></text:span><text:span text:style-name="T27">5.纖纖 <text:s text:c="5"/></text:span></text:p>
      <text:p text:style-name="P28">6.斯徒輩 <text:s text:c="4"/><text:s text:c="4"/>7.窸窣 <text:s text:c="5"/><text:s/><text:s/>8.薄暮 <text:s text:c="10"/><text:s/><text:s/>9.忿然 <text:s text:c="4"/><text:s text:c="2"/><text:s/>10.但手熟爾</text:p>
      <text:p text:style-name="P29">三、默寫10% (每格一分)</text:p>
      <text:p text:style-name="P30"><text:span text:style-name="T31"><text:s text:c="4"/></text:span><text:span text:style-name="T32">終</text:span><text:span text:style-name="T33"><text:s text:c="3"/>1 <text:s text:c="2"/></text:span><text:span text:style-name="T34">，</text:span><text:span text:style-name="T35">泣涕零如雨。河</text:span><text:span text:style-name="T36"><text:s text:c="3"/>2 <text:s text:c="2"/></text:span><text:span text:style-name="T37">，</text:span><text:span text:style-name="T38"><text:s text:c="3"/>3 <text:s/></text:span><text:span text:style-name="T39">許？</text:span><text:span text:style-name="T40"><text:s text:c="2"/>4 <text:s text:c="2"/></text:span><text:span text:style-name="T41">間，</text:span><text:span text:style-name="T42"><text:s/></text:span><text:span text:style-name="T43"><text:s text:c="3"/>5 <text:s text:c="2"/></text:span><text:span text:style-name="T44">語</text:span><text:span text:style-name="T45">。（</text:span><text:span text:style-name="T46">古詩十九首</text:span><text:span text:style-name="T47">）</text:span></text:p>
      <text:p text:style-name="P48"><text:span text:style-name="T49"><text:s text:c="4"/>慈</text:span><text:span text:style-name="T50"><text:s text:c="3"/>6 <text:s text:c="2"/></text:span><text:span text:style-name="T51">，</text:span><text:span text:style-name="T52"><text:s text:c="2"/>7 <text:s text:c="3"/></text:span><text:span text:style-name="T53">音。晝</text:span><text:span text:style-name="T54"><text:s text:c="3"/>8 <text:s text:c="2"/></text:span><text:span text:style-name="T55">，經</text:span><text:span text:style-name="T56"><text:s text:c="3"/>9 <text:s text:c="2"/></text:span><text:span text:style-name="T57">。夜夜夜半啼，聞</text:span><text:span text:style-name="T58"><text:s text:c="2"/>10 <text:s text:c="3"/></text:span><text:span text:style-name="T59">。（</text:span><text:span text:style-name="T60">慈烏</text:span><text:span text:style-name="T61">夜啼</text:span><text:span text:style-name="T62"><text:s/></text:span><text:span text:style-name="T63">白居易</text:span><text:span text:style-name="T64">）</text:span></text:p>
      <text:p text:style-name="P65">四、選擇題 50% (每題兩分)<text:s/></text:p>
      <text:p text:style-name="P66"><text:span text:style-name="T67">1、下列文句「 <text:s/>」中的</text:span><text:span text:style-name="T68">詞</text:span><text:span text:style-name="T69">語，何者使用最</text:span><text:span text:style-name="T70">不恰當</text:span><text:span text:style-name="T71">?</text:span><text:span text:style-name="T72"><text:s/></text:span></text:p>
      <text:p text:style-name="P73"><text:s text:c="2"/>（A）「氣勢萬鈞」的濛濛細雨，使大地看起來像水洗過一番。</text:p>
      <text:p text:style-name="P74"><text:s text:c="2"/>（B）每當地震發生時，總會使人們感到「膽破魂奪」。</text:p>
      <text:p text:style-name="P75"><text:s text:c="2"/>（C）世大運的各項運動，正在「如火如荼」的展開。 <text:s/></text:p>
      <text:p text:style-name="P76"><text:span text:style-name="T77"><text:s text:c="2"/>（D）</text:span><text:span text:style-name="T78">美國</text:span><text:span text:style-name="T79">奧運選手</text:span><text:span text:style-name="T80">菲爾普斯</text:span><text:span text:style-name="T81">在奧運游泳競賽中，獲得無數的金牌，可說「當世無雙」。</text:span></text:p>
      <text:p text:style-name="P82">2、下列文句中，何者用字最精簡?<text:tab/></text:p>
      <text:p text:style-name="P83"><text:s text:c="2"/>（A）一場不斷持續下了一小時的超級豪大西北雨，讓人感覺真涼爽。 <text:s/></text:p>
      <text:p text:style-name="P84"><text:s text:c="2"/>（B）少年朋友似乎好像枝頭上青綠的果子，需要足夠的陽光、空氣和水。 <text:s text:c="15"/></text:p>
      <text:p text:style-name="P85"><text:s text:c="2"/>（C）飛魚一路熱鬧相伴，離岸越來越遠。 <text:s text:c="6"/></text:p>
      <text:p text:style-name="P86"><text:s text:c="2"/>（D）大海嘯造成傷亡嚴重又慘重，政府官員苦思重建對策。</text:p>
      <text:p text:style-name="P87">3、下列文句，何者用字完全正確?</text:p>
      <text:p text:style-name="P88"><text:s text:c="2"/>（A）英文儉定考試沒有通過，他再接再立，準備明年捲土重來。</text:p>
      <text:p text:style-name="P89"><text:s text:c="2"/>（B）在田徑比賽中原本遙遙領先，接近終點時卻跌倒了，令他扼腕不已。</text:p>
      <text:p text:style-name="P90"><text:s text:c="2"/>（C）與其玲淵現魚，不如付朱行動，踏實築夢。</text:p>
      <text:p text:style-name="P91"><text:s text:c="2"/>（D）這些惡意的批評與指控，全是無地放矢，毫無可信。</text:p>
      <text:p text:style-name="P92">4、下列選項文句「 <text:s/>」中的字，何組用字完全正確?</text:p>
      <text:p text:style-name="P93"><text:s text:c="2"/>（A）「殲」滅敵軍/一語成「讖」 <text:s text:c="5"/><text:s text:c="11"/>（B）氣勢「滂」礡/「徬」徨失措</text:p>
      <text:p text:style-name="P94"><text:s text:c="2"/>（C）招「幕」職員/「慕」名而來 <text:s text:c="4"/><text:s text:c="11"/>（D）「蕭」聲淒涼/環堵「蕭」然</text:p>
      <text:p text:style-name="P95"><text:span text:style-name="T96">5、下列</text:span><text:span text:style-name="T97">選項</text:span><text:span text:style-name="T98">，何者說明</text:span><text:span text:style-name="T99">錯誤</text:span><text:span text:style-name="T100">?</text:span></text:p>
      <text:p text:style-name="P101"><text:s text:c="2"/>（A）我、躊、缺、蜂、逍等字皆可以獨立成「詞」 （B）「字」是紀錄語言的符號</text:p>
      <text:p text:style-name="P102"><text:span text:style-name="T103"><text:s text:c="2"/>（C）「詞」是表示意義的基本單位 <text:s text:c="15"/>（D）</text:span><text:span text:style-name="T104">漢</text:span><text:span text:style-name="T105">字每一個字都是單音節</text:span></text:p>
      <text:p text:style-name="P106">6、下列文句，何者修辭使用說明正確?</text:p>
      <text:p text:style-name="P107"><text:s text:c="2"/>（A）大自然有時很像戲劇――誇飾 <text:s text:c="8"/></text:p>
      <text:p text:style-name="P108"><text:span text:style-name="T109"><text:s text:c="2"/>（B）慈烏復慈烏，鳥中之</text:span><text:span text:style-name="T110">曾參</text:span><text:span text:style-name="T111">。―― <text:s/>借代</text:span></text:p>
      <text:p text:style-name="P112"><text:s text:c="2"/>（C）燈火密密湧湧簡直如海上鬧市夜街――倒反 <text:s/></text:p>
      <text:p text:style-name="P113"><text:s text:c="2"/>（D）飛魚從船頭四散驚起，如田地犁頭邊驚飛的蚱蜢。――排比</text:p>
      <text:p text:style-name="P114"><text:span text:style-name="T115">7、</text:span><text:span text:style-name="T116">田園之秋選</text:span><text:span text:style-name="T117">一文中，作者最後寫到「彷彿聽見了</text:span><text:span text:style-name="T118">貝多芬</text:span><text:span text:style-name="T119">田園交響曲</text:span><text:span text:style-name="T120">第四樂章</text:span><text:span text:style-name="T121">牧羊人之歌</text:span><text:span text:style-name="T122">」，</text:span></text:p>
      <text:p text:style-name="P123"><text:s text:c="3"/>此句文意是指下列何者選項?</text:p>
      <text:p text:style-name="P124"><text:s text:c="2"/>（A）一心一意要把番薯蒂趕快摘完 <text:s text:c="2"/>（B）天上降下的雨，好像水壩洩洪似的。</text:p>
      <text:p text:style-name="P125"><text:s text:c="2"/>（C）這是我酷愛這一帶旱地的原因 <text:s text:c="2"/>（D）太陽又出來了，一片清新的空氣。</text:p>
      <text:p text:style-name="P126"><text:span text:style-name="T127">8、</text:span><text:span text:style-name="T128">田園之秋選</text:span><text:span text:style-name="T129">一文中描述西北雨的順序，下列選項中，何者正確?</text:span></text:p>
      <text:p text:style-name="P130"><text:s text:c="2"/>（A）大雨滂沱→雷電交加→滿天烏雲→雨過天青</text:p>
      <text:p text:style-name="P131"><text:s text:c="2"/>（B）滿天烏雲→雷電交加→大雨滂沱→雨過天青</text:p>
      <text:p text:style-name="P132"><text:s text:c="2"/>（C）雷電交加→大雨滂沱→滿天烏雲→雨過天青</text:p>
      <text:p text:style-name="P133"><text:s text:c="2"/>（D）滿天烏雲→雨過天青→雷電交加→大雨滂沱</text:p>
      <text:p text:style-name="P134"><text:span text:style-name="T135">9、以下</text:span><text:span text:style-name="T136">迢迢牽牛星</text:span><text:span text:style-name="T137">一詩的敘述，何者正確?</text:span></text:p>
      <text:soft-page-break/>
      <text:p text:style-name="P138"><text:span text:style-name="T139"><text:s text:c="2"/>（A）</text:span><text:span text:style-name="T140">迢迢牽牛星</text:span><text:span text:style-name="T141">是一首近體詩</text:span><text:span text:style-name="T142">，詩中多用疊字。</text:span></text:p>
      <text:p text:style-name="P143"><text:span text:style-name="T144"><text:s text:c="2"/>（B）</text:span><text:span text:style-name="T145">迢迢牽牛星</text:span><text:span text:style-name="T146">中</text:span><text:span text:style-name="T147">前二句寫</text:span><text:span text:style-name="T148">牛郎</text:span><text:span text:style-name="T149">仰望星空所感</text:span></text:p>
      <text:p text:style-name="P150"><text:span text:style-name="T151"><text:s text:c="2"/>（C）</text:span><text:span text:style-name="T152">迢迢牽牛星</text:span><text:span text:style-name="T153">的</text:span><text:span text:style-name="T154">作者，間接用傳說中的故事來比喻男女的相思之苦。</text:span></text:p>
      <text:p text:style-name="P155"><text:span text:style-name="T156"><text:s text:c="2"/>（D）詩中細寫</text:span><text:span text:style-name="T157">牛郎</text:span><text:span text:style-name="T158">與</text:span><text:span text:style-name="T159">織女</text:span><text:span text:style-name="T160">各分東西的原因</text:span></text:p>
      <text:p text:style-name="P161"><text:span text:style-name="T162">10、下列有關古體詩與近體詩的說明，何者</text:span><text:span text:style-name="T163">錯誤</text:span><text:span text:style-name="T164">?</text:span></text:p>
      <text:p text:style-name="P165"><text:s text:c="2"/>（A）古體詩句數不定，近體詩分四句及八句。</text:p>
      <text:p text:style-name="P166"><text:s text:c="2"/>（B）古體詩平仄要求不嚴，近體詩每句平仄有規定。</text:p>
      <text:p text:style-name="P167"><text:s text:c="2"/>（C）古體詩押韻較寬，近體詩一韻到底，不可換韻。</text:p>
      <text:p text:style-name="P168"><text:span text:style-name="T169"><text:s text:c="2"/>（D）古體詩流行於</text:span><text:span text:style-name="T170">唐</text:span><text:span text:style-name="T171">、</text:span><text:span text:style-name="T172">宋</text:span><text:span text:style-name="T173">，近體詩成熟於</text:span><text:span text:style-name="T174">唐</text:span><text:span text:style-name="T175">代。</text:span></text:p>
      <text:p text:style-name="P176"><text:span text:style-name="T177">11、</text:span><text:span text:style-name="T178">慈烏</text:span><text:span text:style-name="T179">夜啼</text:span><text:span text:style-name="T180">一詩的敘述，下列何者正確?</text:span></text:p>
      <text:p text:style-name="P181"><text:span text:style-name="T182"><text:s text:c="2"/>（A）此詩之遣詞造句淺顯易懂，展現</text:span><text:span text:style-name="T183">白居易</text:span><text:span text:style-name="T184">作品之特色。</text:span><text:span text:style-name="T185"><text:s text:c="2"/></text:span><text:span text:style-name="T186">（B）這是一首以人寄意的諷諭詩</text:span></text:p>
      <text:p text:style-name="P187"><text:span text:style-name="T188"><text:s text:c="2"/>（C）文末以孝子</text:span><text:span text:style-name="T189">吳起</text:span><text:span text:style-name="T190">為例，讚頌他的孝親之情。</text:span><text:span text:style-name="T191"><text:s text:c="7"/></text:span><text:span text:style-name="T192"><text:s text:c="3"/></text:span><text:span text:style-name="T193">（D</text:span><text:span text:style-name="T194">）慈烏</text:span><text:span text:style-name="T195">夜啼是因為高飛受傷而整夜啼叫</text:span></text:p>
      <text:p text:style-name="P196"><text:span text:style-name="T197">12、</text:span><text:span text:style-name="T198">下列</text:span><text:span text:style-name="T199">各</text:span><text:span text:style-name="T200">選項</text:span><text:span text:style-name="T201">「 」中的詞語</text:span><text:span text:style-name="T202">，</text:span><text:span text:style-name="T203">何者詞性相同</text:span><text:span text:style-name="T204">?</text:span></text:p>
      <text:p text:style-name="P205"><text:s text:c="2"/>（A）他一再「道歉」，她不接受他的「道歉。」<text:s text:c="2"/><text:s text:c="2"/>（B）閱讀完「說明」書上的「說明」，就會使用了。<text:s text:c="2"/></text:p>
      <text:p text:style-name="P206"><text:s/><text:s/>（C）你「溫暖」的關懷，就像「溫暖」的春風。<text:s/><text:s text:c="2"/>（D）目前最重要的「計畫」是「計畫」把書讀好。</text:p>
      <text:p text:style-name="P207"><text:span text:style-name="T208">13、</text:span><text:span text:style-name="T209">田園之秋選</text:span><text:span text:style-name="T210">一文中寫到：「牛群在原野上狂奔，羊群在哀哀慘叫，樹木在盡力縮矮」。</text:span><text:span text:style-name="T211">對</text:span><text:span text:style-name="T212">於以上</text:span><text:span text:style-name="T213">句子之</text:span><text:span text:style-name="T214">描述，</text:span></text:p>
      <text:p text:style-name="P215"><text:span text:style-name="T216"><text:s text:c="3"/>以下</text:span><text:span text:style-name="T217">選項</text:span><text:span text:style-name="T218">何者</text:span><text:span text:style-name="T219">不包括</text:span><text:span text:style-name="T220">在內?</text:span></text:p>
      <text:p text:style-name="P221"><text:span text:style-name="T222"><text:s text:c="2"/>（A）雷電交加 <text:s text:c="3"/>（B）畏懼惶恐 <text:s text:c="4"/>（C）</text:span><text:span text:style-name="T223">雨過天青</text:span><text:span text:style-name="T224"><text:s text:c="6"/>（D）驚惶失措</text:span></text:p>
      <text:p text:style-name="P225"><text:span text:style-name="T226">14、</text:span><text:span text:style-name="T227">下列</text:span><text:span text:style-name="T228">「 」中的注音寫成國字後，</text:span><text:span text:style-name="T229">何者</text:span><text:span text:style-name="T230">字形相同</text:span><text:span text:style-name="T231">?</text:span></text:p>
      <text:p text:style-name="P232"><text:s text:c="2"/>（A）空拍機越過丘「ㄌㄧㄥˊ」╱「ㄌㄧㄥˊ」空拍攝。 <text:s/>（B）人人各「ㄕㄨ」己見╱銀行「ㄕㄨ」困貸款</text:p>
      <text:p text:style-name="P233"><text:s text:c="2"/>（C）晴天「ㄆㄧ」靂╱天打雷「ㄆㄧ」<text:s text:c="5"/><text:s text:c="13"/>（D）她工作不「ㄧˊ」餘力╱鉅細靡「ㄧˊ」</text:p>
      <text:p text:style-name="P234"><text:span text:style-name="T235">15、下列選項關於季節的描述，何者</text:span><text:span text:style-name="T236">錯誤</text:span><text:span text:style-name="T237">?</text:span></text:p>
      <text:p text:style-name="P238"><text:s text:c="2"/>（A）黃梅時節家家雨，青草池塘處處蛙。――夏</text:p>
      <text:p text:style-name="P239"><text:s text:c="2"/>（B）最喜小兒無賴，溪頭臥剝蓮蓬。――春</text:p>
      <text:p text:style-name="P240"><text:span text:style-name="T241"><text:s text:c="2"/>（C）且欲近尋</text:span><text:span text:style-name="T242">彭澤</text:span><text:span text:style-name="T243">令，</text:span><text:span text:style-name="T244">陶</text:span><text:span text:style-name="T245">然共醉菊花杯。――秋</text:span></text:p>
      <text:p text:style-name="P246"><text:span text:style-name="T247"><text:s text:c="2"/>（D）</text:span><text:span text:style-name="T248">晨起開門雪滿山，雪睛雲淡日光寒。</text:span><text:span text:style-name="T249">――冬</text:span></text:p>
      <text:p text:style-name="P250">16、「牠快速的身影從船邊一閃而過，在深邃的波光中閃耀著青藍光芒。偶爾，牠會放慢速度，</text:p>
      <text:p text:style-name="P251"><text:s text:c="4"/>甚或停在船邊，用好奇的龍銀大眼與我在不同的世界裡相互對望。那眼神肆無忌憚，</text:p>
      <text:p text:style-name="P252"><text:s text:c="4"/>高傲銳利得像把刀」。這段文字描述的對象，是下列何選項?</text:p>
      <text:p text:style-name="P253"><text:s text:c="2"/>（A）鬼頭刀<text:s text:c="4"/>（B）水母<text:s text:c="5"/>（C）鯊魚 <text:s text:c="5"/>（D）虎鯨</text:p>
      <text:p text:style-name="P254"><text:span text:style-name="T255">17、關於</text:span><text:span text:style-name="T256">飛魚</text:span><text:span text:style-name="T257">一文的說明，下列何者正確?</text:span></text:p>
      <text:p text:style-name="P258"><text:span text:style-name="T259"><text:s text:c="2"/>（A）</text:span><text:span text:style-name="T260">捕捉</text:span><text:span text:style-name="T261">飛魚是</text:span><text:span text:style-name="T262">達悟族</text:span><text:span text:style-name="T263">及</text:span><text:span text:style-name="T264">排灣族</text:span><text:span text:style-name="T265">的休閒活動之一 <text:s/>（B）</text:span><text:span text:style-name="T266">飛魚</text:span><text:span text:style-name="T267">一文是作者進行鯊魚生態調查時所寫</text:span></text:p>
      <text:p text:style-name="P268"><text:span text:style-name="T269"><text:s text:c="2"/>（C）漁獲是</text:span><text:span text:style-name="T270">達悟族</text:span><text:span text:style-name="T271">男人無價的勛</text:span><text:span text:style-name="T272">章 <text:s text:c="9"/></text:span><text:span text:style-name="T273"><text:s text:c="4"/></text:span><text:span text:style-name="T274">（D</text:span><text:span text:style-name="T275">）內容描述</text:span><text:span text:style-name="T276">阿美族</text:span><text:span text:style-name="T277">男人捕</text:span><text:span text:style-name="T278">捉</text:span><text:span text:style-name="T279">飛魚的情形</text:span><text:span text:style-name="T280"><text:s text:c="5"/></text:span></text:p>
      <text:p text:style-name="P281">18、下列選項中，何者是飛魚亢奮的藥引，能使牠們渾身是勁，瘋狂神經質的衝撞起來?</text:p>
      <text:p text:style-name="P282"><text:s text:c="3"/>（A）陽光 <text:s text:c="2"/>（B）星光 <text:s text:c="2"/>（C）月光 <text:s text:c="2"/>（D）燈光</text:p>
      <text:p text:style-name="P283"><text:span text:style-name="T284">19、下列文字之描述，何者</text:span><text:span text:style-name="T285">不是</text:span><text:span text:style-name="T286">對飛魚的描述?</text:span></text:p>
      <text:p text:style-name="P287"><text:s text:c="3"/>（A）像一群被燈光懾怔住的大型蜻蜓 <text:s text:c="4"/>（B）如黃昏時刻原野上漫飛的小昆蟲</text:p>
      <text:p text:style-name="P288"><text:s text:c="3"/>（C）像一群海面上撐起無數燈火的船夫 <text:s text:c="2"/>（D）如田地犁頭邊驚飛的蚱蜢</text:p>
      <text:p text:style-name="P289"><text:span text:style-name="T290">20、下列有關</text:span><text:span text:style-name="T291">賣油翁</text:span><text:span text:style-name="T292">一文之敘述，何者</text:span><text:span text:style-name="T293">正確</text:span><text:span text:style-name="T294">?</text:span></text:p>
      <text:p text:style-name="P295"><text:span text:style-name="T296"><text:s text:c="3"/>（A）</text:span><text:span text:style-name="T297">陳堯咨</text:span><text:span text:style-name="T298">的射箭技術，令賣油翁心服口服。</text:span></text:p>
      <text:p text:style-name="P299"><text:span text:style-name="T300"><text:s text:c="3"/>（B）賣油翁向</text:span><text:span text:style-name="T301">陳堯咨</text:span><text:span text:style-name="T302">拜師學藝，</text:span><text:span text:style-name="T303">陳堯咨</text:span><text:span text:style-name="T304">欣然接受。</text:span></text:p>
      <text:p text:style-name="P305"><text:span text:style-name="T306"><text:s text:c="3"/>（C）</text:span><text:span text:style-name="T307">歐陽</text:span><text:span text:style-name="T308">脩</text:span><text:span text:style-name="T309">在文章中，以對話凸顯故事中二人的性格。</text:span></text:p>
      <text:p text:style-name="P310"><text:s text:c="3"/>（D）二人經過公平競爭，彼此互較高下。</text:p>
      <text:p text:style-name="P311"><text:span text:style-name="T312">21、賣油翁酌油示範之後，</text:span><text:span text:style-name="T313">陳堯咨</text:span><text:span text:style-name="T314">領悟了什麼道理?</text:span></text:p>
      <text:p text:style-name="P315"><text:s text:c="3"/>（A）一傅眾咻 <text:s/>（B）能者多勞 <text:s/>（C）熟能生巧 <text:s/>（D）箭無虛發</text:p>
      <text:p text:style-name="P316"><text:span text:style-name="T317">22、</text:span><text:span text:style-name="T318">陳堯咨</text:span><text:span text:style-name="T319">看了賣油翁酌油之後，下列何者是</text:span><text:span text:style-name="T320">陳堯咨</text:span><text:span text:style-name="T321">的反應?</text:span></text:p>
      <text:p text:style-name="P322"><text:s text:c="3"/>（A）默默不語 <text:s/>（B）心生怨恨 <text:s/>（C）讚嘆不已 <text:s/>（D）笑而遣之</text:p>
      <text:p text:style-name="P323"><text:span text:style-name="T324">23、下列「 」中的成語，何者使用</text:span><text:span text:style-name="T325">不當</text:span><text:span text:style-name="T326">?</text:span></text:p>
      <text:p text:style-name="P327"><text:s text:c="3"/>（A）案情經過警方「抽絲剝繭」，終於真相大白。</text:p>
      <text:p text:style-name="P328"><text:s text:c="3"/>（B）對他分析努力的重要，他似乎「泥牛入海」， 仍不改進。</text:p>
      <text:p text:style-name="P329"><text:s text:c="3"/>（C）在世大運得到金牌後，他在台灣已經是「如雷貫耳」之人。</text:p>
      <text:p text:style-name="P330"><text:s text:c="3"/>（D）很久沒有下雨，上午的一陣，也只是「杯水車薪」，無助於解除乾旱。</text:p>
      <text:p text:style-name="P331"/>
      <text:p text:style-name="P332">24、（甲）過江之鯽（乙）墨守成規（丙）如喪考比（丁）集腋成裘（戊）不卑不抗。</text:p>
      <text:p text:style-name="P333"><text:s text:c="4"/>以上成語共有幾個選項的字是完全正確?</text:p>
      <text:soft-page-break/>
      <text:p text:style-name="P334"><text:s text:c="3"/>（A）（甲）（乙）（丁） <text:s text:c="4"/>（B）（甲）（丙）（丁） <text:s text:c="2"/></text:p>
      <text:p text:style-name="P335"><text:s text:c="3"/>（C）（甲）（乙） <text:s text:c="9"/>（D）（乙）（丁）（丙）</text:p>
      <text:p text:style-name="P336">25、（甲）□雁往返（乙）□飾太平（丙）掩□盜鈴（丁）□虞我詐（戊）□前方丈，</text:p>
      <text:p text:style-name="P337"><text:s text:c="4"/>以上空格內的字，應是何選項?</text:p>
      <text:p text:style-name="P338"><text:s text:c="3"/>（A）粉、魚、爾、耳、食 <text:s/>（B）魚、粉、耳、爾、食</text:p>
      <text:p text:style-name="P339"><text:s text:c="3"/>（C）魚、粉、爾、食、耳 <text:s/>（D）魚、耳、粉、爾、食</text:p>
      <text:p text:style-name="P340">五、閱讀 10% (每題兩分)</text:p>
      <text:p text:style-name="P341"/>
      <table:table table:style-name="Table342">
        <table:table-columns>
          <table:table-column table:style-name="TableColumn343"/>
        </table:table-columns>
        <table:table-row table:style-name="TableRow344">
          <table:table-cell table:style-name="TableCell345">
            <text:p text:style-name="P346"><text:s text:c="2"/></text:p>
            <text:p text:style-name="P347"><text:span text:style-name="T348"><text:s text:c="4"/></text:span><text:span text:style-name="T349"><text:s/></text:span><text:span text:style-name="T350">六一居士</text:span><text:span text:style-name="T351">初謫</text:span><text:span text:style-name="T352">滁</text:span><text:span text:style-name="T353">山</text:span><text:span text:style-name="T354">，自號</text:span><text:span text:style-name="T355">醉翁</text:span><text:span text:style-name="T356">。既老而衰且病，將退休於</text:span><text:span text:style-name="T357">潁</text:span><text:span text:style-name="T358">水</text:span><text:span text:style-name="T359">之上，</text:span></text:p>
            <text:p text:style-name="P360"><text:span text:style-name="T361"><text:s text:c="2"/></text:span><text:span text:style-name="T362">則又更號</text:span><text:span text:style-name="T363">六一居士</text:span><text:span text:style-name="T364">。客有問曰：「六一</text:span><text:span text:style-name="T365">，</text:span><text:span text:style-name="T366">何謂也?」居士曰：「吾家藏書一萬卷，</text:span></text:p>
            <text:p text:style-name="P367"><text:s text:c="2"/>集錄三代以來金石遺文一千卷，有琴一張，有棋一局，而常置酒一壺。」</text:p>
            <text:p text:style-name="P368"><text:s text:c="2"/>客曰：「是為五一爾，奈何?」居士曰：「以吾一翁，老於此五物之間，是豈不為六一乎?」 <text:s text:c="2"/></text:p>
            <text:p text:style-name="P369"><text:span text:style-name="T370"><text:s text:c="2"/></text:span><text:span text:style-name="T371">（</text:span><text:span text:style-name="T372">歐陽脩</text:span><text:span text:style-name="T373">）</text:span></text:p>
            <text:p text:style-name="P374"><text:s text:c="36"/></text:p>
          </table:table-cell>
        </table:table-row>
      </table:table>
      <text:p text:style-name="P375"/>
      <text:p text:style-name="P376">1、以上文字內容，下列何者說明正確?</text:p>
      <text:p text:style-name="P377"><text:span text:style-name="T378"><text:s text:c="2"/>（A）</text:span><text:span text:style-name="T379">歐陽脩</text:span><text:span text:style-name="T380">對好友說明貶官之苦（B）好友對</text:span><text:span text:style-name="T381">歐陽</text:span><text:span text:style-name="T382">脩</text:span><text:span text:style-name="T383">說明貶官之苦</text:span></text:p>
      <text:p text:style-name="P384"><text:span text:style-name="T385"><text:s text:c="2"/>（C）好友對</text:span><text:span text:style-name="T386">歐陽</text:span><text:span text:style-name="T387">脩</text:span><text:span text:style-name="T388">說明更號之因（D）</text:span><text:span text:style-name="T389">歐陽脩</text:span><text:span text:style-name="T390">對好友說明六一之內容</text:span></text:p>
      <text:p text:style-name="P391">2、文中所說的「六一」，下列選項何者是「六一」的內容?</text:p>
      <text:p text:style-name="P392"><text:s text:c="2"/>（A）歐陽脩、好友、琴一張、一座豪宅、酒一缸、棋一局。</text:p>
      <text:p text:style-name="P393"><text:s text:c="2"/>（B）歐陽脩、好友、琴一張、酒一缸、棋一局、藏書一萬卷。</text:p>
      <text:p text:style-name="P394"><text:s text:c="2"/>（C）歐陽脩、金石遺文一千卷、琴一張、酒一壺、棋一局、藏書一萬卷。</text:p>
      <text:p text:style-name="P395"><text:s text:c="2"/>（D）好友、金石遺文一千卷、琴一張、酒一壺、棋一局、藏書一萬卷。</text:p>
      <text:p text:style-name="P396"><text:s text:c="17"/></text:p>
      <table:table table:style-name="Table397">
        <table:table-columns>
          <table:table-column table:style-name="TableColumn398"/>
        </table:table-columns>
        <table:table-row table:style-name="TableRow399">
          <table:table-cell table:style-name="TableCell400">
            <text:p text:style-name="P401"><text:s text:c="2"/></text:p>
            <text:p text:style-name="P402"><text:span text:style-name="T403"><text:s text:c="5"/></text:span><text:span text:style-name="T404">客有為</text:span><text:span text:style-name="T405">齊王</text:span><text:span text:style-name="T406">畫者，</text:span><text:span text:style-name="T407">齊王</text:span><text:span text:style-name="T408">問曰：「畫孰最難者?」曰：「犬馬最難。」「孰</text:span><text:span text:style-name="T409">最</text:span><text:span text:style-name="T410">易者?」</text:span></text:p>
            <text:p text:style-name="P411"><text:s text:c="2"/>曰：「鬼魅最易。夫犬馬，人所知也，旦暮罄於前，不可類之，故難。鬼魅，無形者，</text:p>
            <text:p text:style-name="P412"><text:span text:style-name="T413"><text:s text:c="2"/></text:span><text:span text:style-name="T414">不罄於前，故易之也。</text:span><text:span text:style-name="T415">」</text:span><text:span text:style-name="T416"><text:s text:c="5"/></text:span><text:span text:style-name="T417">（</text:span><text:span text:style-name="T418">韓非子</text:span><text:span text:style-name="T419">）</text:span></text:p>
            <text:p text:style-name="P420"><text:s text:c="3"/></text:p>
            <text:p text:style-name="P421"><text:s text:c="2"/>注釋 <text:s text:c="3"/>1、孰―誰也、何也。2、魅―ㄇㄟˋ。 3、罄―ㄑㄧㄥˋ，見。4、類―相似。<text:s/></text:p>
            <text:p text:style-name="P422"/>
          </table:table-cell>
        </table:table-row>
      </table:table>
      <text:p text:style-name="P423"/>
      <text:p text:style-name="P424">3、文中所說的鬼魅最易畫的原因，何者選項正確?</text:p>
      <text:p text:style-name="P425"><text:s text:c="2"/>（A）鬼魅形態簡單 <text:s/>（B）鬼魅無具體形態 <text:s/>（C）鬼魅常出現於人中 <text:s/>（D）鬼魅比人難畫</text:p>
      <text:p text:style-name="P426">4、下列選項中，文章內容主要說明下列哪個一道理?</text:p>
      <text:p text:style-name="P427"><text:s text:c="2"/>（A）易畫人之道理 <text:s/>（B）易畫鬼之道理 <text:s text:c="3"/>（C）人鬼易畫之之道理 <text:s text:c="2"/>（D）人鬼難畫之之道理</text:p>
      <text:p text:style-name="P428">5、文章中寫道：「不可類之，」此「之」字，指下列何選項?</text:p>
      <text:p text:style-name="P429"><text:span text:style-name="T430"><text:s text:c="2"/>（A）</text:span><text:span text:style-name="T431">犬馬</text:span><text:span text:style-name="T432"><text:s text:c="8"/>（B）</text:span><text:span text:style-name="T433">齊王</text:span><text:span text:style-name="T434"><text:s text:c="11"/></text:span><text:span text:style-name="T435">（C）畫家 <text:s text:c="9"/>（D）鬼魅</text:span></text:p>
      <text:p text:style-name="P436"/>
      <text:p text:style-name="P437"/>
      <text:p text:style-name="內文"><text:span text:style-name="T438"><text:s text:c="23"/></text:span><text:span text:style-name="T439"><text:s text:c="11"/></text:span><text:span text:style-name="T440"><text:s/>題目結束</text:span></text:p>
      <text:p text:style-name="內文"/>
      <text:p text:style-name="P441"/>
      <text:soft-page-break/>
      <text:p text:style-name="P442">新北市立溪崑國民中學106學年度第一學期第一次定期評量 國文科 答案卷</text:p>
      <text:p text:style-name="P443"><text:span text:style-name="T444">八</text:span><draw:connector draw:type="line" svg:x1="0.05486in" svg:y1="0.41944in" svg:x2="8.92986in" svg:y2="0.41944in" draw:z-index="251661312" draw:id="id1" draw:style-name="a1" draw:name="直線接點 1" text:anchor-type="paragraph"><svg:title/><svg:desc/></draw:connector><text:span text:style-name="T445">年級</text:span><text:span text:style-name="T446">　　　</text:span><text:span text:style-name="T447">班 座號</text:span><text:span text:style-name="T448">　　　</text:span><text:span text:style-name="T449"><text:s/>姓名</text:span><text:span text:style-name="T450">　　　　　　　　</text:span><text:span text:style-name="T451"><text:s/></text:span></text:p>
      <text:p text:style-name="P452"><text:span text:style-name="T453">一、國字注音10% (每題1分)</text:span></text:p>
      <table:table table:style-name="Table454">
        <table:table-columns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>
            <text:p text:style-name="P467">1</text:p>
          </table:table-cell>
          <table:table-cell table:style-name="TableCell468">
            <text:p text:style-name="P469">2</text:p>
          </table:table-cell>
          <table:table-cell table:style-name="TableCell470">
            <text:p text:style-name="P471">3</text:p>
          </table:table-cell>
          <table:table-cell table:style-name="TableCell472">
            <text:p text:style-name="P473">4</text:p>
          </table:table-cell>
          <table:table-cell table:style-name="TableCell474">
            <text:p text:style-name="P475">5</text:p>
          </table:table-cell>
          <table:table-cell table:style-name="TableCell476">
            <text:p text:style-name="P477">6</text:p>
          </table:table-cell>
          <table:table-cell table:style-name="TableCell478">
            <text:p text:style-name="P479">7</text:p>
          </table:table-cell>
          <table:table-cell table:style-name="TableCell480">
            <text:p text:style-name="P481">8</text:p>
          </table:table-cell>
          <table:table-cell table:style-name="TableCell482">
            <text:p text:style-name="P483">9</text:p>
          </table:table-cell>
          <table:table-cell table:style-name="TableCell484">
            <text:p text:style-name="P485">10</text:p>
          </table:table-cell>
        </table:table-row>
        <table:table-row table:style-name="TableRow486"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</table:table>
      <text:p text:style-name="P507"/>
      <text:p text:style-name="P508">二、注釋20% (每題2分)</text:p>
      <table:table table:style-name="Table509">
        <table:table-columns>
          <table:table-column table:style-name="TableColumn510"/>
          <table:table-column table:style-name="TableColumn511"/>
        </table:table-columns>
        <table:table-row table:style-name="TableRow512">
          <table:table-cell table:style-name="TableCell513">
            <text:p text:style-name="P514"><text:span text:style-name="T515">1.咫尺</text:span><text:span text:style-name="T516">：</text:span></text:p>
          </table:table-cell>
          <table:table-cell table:style-name="TableCell517">
            <text:p text:style-name="P518"><text:span text:style-name="T519">2.滂沱</text:span><text:span text:style-name="T520">：</text:span></text:p>
          </table:table-cell>
        </table:table-row>
        <table:table-row table:style-name="TableRow521">
          <table:table-cell table:style-name="TableCell522">
            <text:p text:style-name="P523"><text:span text:style-name="T524">3.氣脫萎頓</text:span><text:span text:style-name="T525">：</text:span></text:p>
          </table:table-cell>
          <table:table-cell table:style-name="TableCell526">
            <text:p text:style-name="P527"><text:span text:style-name="T528">4.經年</text:span><text:span text:style-name="T529">：</text:span></text:p>
          </table:table-cell>
        </table:table-row>
        <table:table-row table:style-name="TableRow530">
          <table:table-cell table:style-name="TableCell531">
            <text:p text:style-name="P532"><text:span text:style-name="T533">5.纖纖</text:span><text:span text:style-name="T534">：</text:span></text:p>
          </table:table-cell>
          <table:table-cell table:style-name="TableCell535">
            <text:p text:style-name="P536"><text:span text:style-name="T537">6.斯徒輩：</text:span></text:p>
          </table:table-cell>
        </table:table-row>
        <table:table-row table:style-name="TableRow538">
          <table:table-cell table:style-name="TableCell539">
            <text:p text:style-name="P540"><text:span text:style-name="T541">7.窸窣：</text:span></text:p>
          </table:table-cell>
          <table:table-cell table:style-name="TableCell542">
            <text:p text:style-name="P543"><text:span text:style-name="T544">8.薄暮</text:span><text:span text:style-name="T545">：</text:span></text:p>
          </table:table-cell>
        </table:table-row>
        <table:table-row table:style-name="TableRow546">
          <table:table-cell table:style-name="TableCell547">
            <text:p text:style-name="P548"><text:span text:style-name="T549">9.忿然：<text:s/></text:span><text:span text:style-name="T550"><text:s/></text:span></text:p>
          </table:table-cell>
          <table:table-cell table:style-name="TableCell551">
            <text:p text:style-name="P552">10.但手熟爾：</text:p>
          </table:table-cell>
        </table:table-row>
      </table:table>
      <text:p text:style-name="P553"><text:span text:style-name="T554">三、默書10% (每格一分)</text:span></text:p>
      <table:table table:style-name="Table555">
        <table:table-columns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</table:table-columns>
        <table:table-row table:style-name="TableRow566">
          <table:table-cell table:style-name="TableCell567">
            <text:p text:style-name="P568">1</text:p>
          </table:table-cell>
          <table:table-cell table:style-name="TableCell569">
            <text:p text:style-name="P570"/>
          </table:table-cell>
          <table:table-cell table:style-name="TableCell571">
            <text:p text:style-name="P572">2</text:p>
          </table:table-cell>
          <table:table-cell table:style-name="TableCell573">
            <text:p text:style-name="P574"/>
          </table:table-cell>
          <table:table-cell table:style-name="TableCell575">
            <text:p text:style-name="P576">3</text:p>
          </table:table-cell>
          <table:table-cell table:style-name="TableCell577">
            <text:p text:style-name="P578"/>
          </table:table-cell>
          <table:table-cell table:style-name="TableCell579">
            <text:p text:style-name="P580">4</text:p>
          </table:table-cell>
          <table:table-cell table:style-name="TableCell581">
            <text:p text:style-name="P582"/>
          </table:table-cell>
          <table:table-cell table:style-name="TableCell583">
            <text:p text:style-name="P584">5</text:p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>6</text:p>
          </table:table-cell>
          <table:table-cell table:style-name="TableCell590">
            <text:p text:style-name="P591"/>
          </table:table-cell>
          <table:table-cell table:style-name="TableCell592">
            <text:p text:style-name="P593">7</text:p>
          </table:table-cell>
          <table:table-cell table:style-name="TableCell594">
            <text:p text:style-name="P595"/>
          </table:table-cell>
          <table:table-cell table:style-name="TableCell596">
            <text:p text:style-name="P597">8</text:p>
          </table:table-cell>
          <table:table-cell table:style-name="TableCell598">
            <text:p text:style-name="P599"/>
          </table:table-cell>
          <table:table-cell table:style-name="TableCell600">
            <text:p text:style-name="P601">9</text:p>
          </table:table-cell>
          <table:table-cell table:style-name="TableCell602">
            <text:p text:style-name="P603"/>
          </table:table-cell>
          <table:table-cell table:style-name="TableCell604">
            <text:p text:style-name="P605">10</text:p>
          </table:table-cell>
          <table:table-cell table:style-name="TableCell606">
            <text:p text:style-name="P607"/>
          </table:table-cell>
        </table:table-row>
      </table:table>
      <text:p text:style-name="P608"><text:span text:style-name="T609">四、選擇50% (每題2分)</text:span></text:p>
      <table:table table:style-name="Table610">
        <table:table-columns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</table:table-columns>
        <table:table-row table:style-name="TableRow621">
          <table:table-cell table:style-name="TableCell622">
            <text:p text:style-name="P623"><text:span text:style-name="T624">1</text:span></text:p>
          </table:table-cell>
          <table:table-cell table:style-name="TableCell625">
            <text:p text:style-name="P626"><text:span text:style-name="T627">2</text:span></text:p>
          </table:table-cell>
          <table:table-cell table:style-name="TableCell628">
            <text:p text:style-name="P629"><text:span text:style-name="T630">3</text:span></text:p>
          </table:table-cell>
          <table:table-cell table:style-name="TableCell631">
            <text:p text:style-name="P632"><text:span text:style-name="T633">4</text:span></text:p>
          </table:table-cell>
          <table:table-cell table:style-name="TableCell634">
            <text:p text:style-name="P635"><text:span text:style-name="T636">5</text:span></text:p>
          </table:table-cell>
          <table:table-cell table:style-name="TableCell637">
            <text:p text:style-name="P638"><text:span text:style-name="T639">6</text:span></text:p>
          </table:table-cell>
          <table:table-cell table:style-name="TableCell640">
            <text:p text:style-name="P641"><text:span text:style-name="T642">7</text:span></text:p>
          </table:table-cell>
          <table:table-cell table:style-name="TableCell643">
            <text:p text:style-name="P644"><text:span text:style-name="T645">8</text:span></text:p>
          </table:table-cell>
          <table:table-cell table:style-name="TableCell646">
            <text:p text:style-name="P647"><text:span text:style-name="T648">9</text:span></text:p>
          </table:table-cell>
          <table:table-cell table:style-name="TableCell649">
            <text:p text:style-name="P650"><text:span text:style-name="T651">10</text:span></text:p>
          </table:table-cell>
        </table:table-row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><text:span text:style-name="T676">11</text:span></text:p>
          </table:table-cell>
          <table:table-cell table:style-name="TableCell677">
            <text:p text:style-name="P678"><text:span text:style-name="T679">12</text:span></text:p>
          </table:table-cell>
          <table:table-cell table:style-name="TableCell680">
            <text:p text:style-name="P681"><text:span text:style-name="T682">13</text:span></text:p>
          </table:table-cell>
          <table:table-cell table:style-name="TableCell683">
            <text:p text:style-name="P684"><text:span text:style-name="T685">14</text:span></text:p>
          </table:table-cell>
          <table:table-cell table:style-name="TableCell686">
            <text:p text:style-name="P687"><text:span text:style-name="T688">15</text:span></text:p>
          </table:table-cell>
          <table:table-cell table:style-name="TableCell689">
            <text:p text:style-name="P690"><text:span text:style-name="T691">16</text:span></text:p>
          </table:table-cell>
          <table:table-cell table:style-name="TableCell692">
            <text:p text:style-name="P693"><text:span text:style-name="T694">17</text:span></text:p>
          </table:table-cell>
          <table:table-cell table:style-name="TableCell695">
            <text:p text:style-name="P696"><text:span text:style-name="T697">18</text:span></text:p>
          </table:table-cell>
          <table:table-cell table:style-name="TableCell698">
            <text:p text:style-name="P699"><text:span text:style-name="T700">19</text:span></text:p>
          </table:table-cell>
          <table:table-cell table:style-name="TableCell701">
            <text:p text:style-name="P702"><text:span text:style-name="T703">20</text:span></text:p>
          </table:table-cell>
        </table:table-row>
        <table:table-row table:style-name="TableRow704"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</table:table-row>
        <table:table-row table:style-name="TableRow725">
          <table:table-cell table:style-name="TableCell726">
            <text:p text:style-name="P727"><text:span text:style-name="T728">21</text:span></text:p>
          </table:table-cell>
          <table:table-cell table:style-name="TableCell729">
            <text:p text:style-name="P730"><text:span text:style-name="T731">22</text:span></text:p>
          </table:table-cell>
          <table:table-cell table:style-name="TableCell732">
            <text:p text:style-name="P733"><text:span text:style-name="T734">23</text:span></text:p>
          </table:table-cell>
          <table:table-cell table:style-name="TableCell735">
            <text:p text:style-name="P736"><text:span text:style-name="T737">24</text:span></text:p>
          </table:table-cell>
          <table:table-cell table:style-name="TableCell738">
            <text:p text:style-name="P739"><text:span text:style-name="T740">25</text:span></text:p>
          </table:table-cell>
          <table:table-cell>
            <text:p text:style-name="P739"/>
          </table:table-cell>
          <table:table-cell>
            <text:p text:style-name="P739"/>
          </table:table-cell>
          <table:table-cell>
            <text:p text:style-name="P739"/>
          </table:table-cell>
          <table:table-cell>
            <text:p text:style-name="P739"/>
          </table:table-cell>
          <table:table-cell>
            <text:p text:style-name="P739"/>
          </table:table-cell>
        </table:table-row>
        <table:table-row table:style-name="TableRow741"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>
            <text:p text:style-name="P751"/>
          </table:table-cell>
          <table:table-cell>
            <text:p text:style-name="P751"/>
          </table:table-cell>
          <table:table-cell>
            <text:p text:style-name="P751"/>
          </table:table-cell>
          <table:table-cell>
            <text:p text:style-name="P751"/>
          </table:table-cell>
          <table:table-cell>
            <text:p text:style-name="P751"/>
          </table:table-cell>
        </table:table-row>
      </table:table>
      <text:p text:style-name="P752"><text:span text:style-name="T753">五、閱讀10% (每題2分)</text:span></text:p>
      <table:table table:style-name="Table754">
        <table:table-columns>
          <table:table-column table:style-name="TableColumn755"/>
          <table:table-column table:style-name="TableColumn756"/>
          <table:table-column table:style-name="TableColumn757"/>
          <table:table-column table:style-name="TableColumn758"/>
          <table:table-column table:style-name="TableColumn759"/>
        </table:table-columns>
        <table:table-row table:style-name="TableRow760">
          <table:table-cell table:style-name="TableCell761">
            <text:p text:style-name="P762"><text:span text:style-name="T763">1.</text:span></text:p>
          </table:table-cell>
          <table:table-cell table:style-name="TableCell764">
            <text:p text:style-name="P765"><text:span text:style-name="T766">2.</text:span></text:p>
          </table:table-cell>
          <table:table-cell table:style-name="TableCell767">
            <text:p text:style-name="P768"><text:span text:style-name="T769">3.</text:span></text:p>
          </table:table-cell>
          <table:table-cell table:style-name="TableCell770">
            <text:p text:style-name="P771"><text:span text:style-name="T772">4.</text:span></text:p>
          </table:table-cell>
          <table:table-cell table:style-name="TableCell773">
            <text:p text:style-name="P774"><text:span text:style-name="T775">5.</text:span></text:p>
          </table:table-cell>
        </table:table-row>
        <table:table-row table:style-name="TableRow776"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</table:table-row>
      </table:table>
      <text:soft-page-break/>
      <text:p text:style-name="P787">106-1-1 <text:s/>八年級 <text:s/>國文科－解答</text:p>
      <text:list text:style-name="LFO2">
        <text:list-item text:start-value="1">
          <text:p text:style-name="P796">注音國字 10% (每題一分)</text:p>
        </text:list-item>
      </text:list>
      <text:p text:style-name="P797"><text:s text:c="3"/>1.ㄐㄩㄝˊ 2.ㄇㄛˋ 3.ㄒㄧㄡˋ 4.ㄍㄨㄤˇ 5.ㄐㄧㄣ <text:s text:c="2"/>6.懾7.杼8.黧9.覆10.擔</text:p>
      <text:p text:style-name="P798">二、注釋 <text:s/>20% (每題兩分)</text:p>
      <text:p text:style-name="P799">三、 默寫10% (每格一分)</text:p>
      <text:p text:style-name="P800">四、選擇題 50% (每題兩分)<text:s/></text:p>
      <text:p text:style-name="P801"><text:s text:c="4"/>1.A C B A A <text:s text:c="2"/>6.B D B C D<text:s/></text:p>
      <text:p text:style-name="P802">11.A C C D B <text:s/>16.A D D C C</text:p>
      <text:p text:style-name="P803">21.C D B A B</text:p>
      <text:p text:style-name="P804">五、閱讀 10% (每題兩分)</text:p>
      <text:p text:style-name="P805"><text:s text:c="5"/>D C B B A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4722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788" style:parent-style-name="頁尾" style:family="paragraph">
      <style:paragraph-properties fo:text-align="center"/>
    </style:style>
    <style:style style:name="T789" style:parent-style-name="預設段落字型" style:family="text">
      <style:text-properties style:font-name="標楷體" style:font-name-asian="標楷體"/>
    </style:style>
    <style:style style:name="T790" style:parent-style-name="預設段落字型" style:family="text">
      <style:text-properties style:font-name="標楷體" style:font-name-asian="標楷體"/>
    </style:style>
    <style:style style:name="T791" style:parent-style-name="預設段落字型" style:family="text">
      <style:text-properties style:font-name="標楷體" style:font-name-asian="標楷體" fo:language="zh" fo:country="TW"/>
    </style:style>
    <style:style style:name="T792" style:parent-style-name="預設段落字型" style:family="text">
      <style:text-properties style:font-name="標楷體" style:font-name-asian="標楷體"/>
    </style:style>
    <style:style style:name="T793" style:parent-style-name="預設段落字型" style:family="text">
      <style:text-properties style:font-name="標楷體" style:font-name-asian="標楷體"/>
    </style:style>
    <style:style style:name="T794" style:parent-style-name="預設段落字型" style:family="text">
      <style:text-properties style:font-name="標楷體" style:font-name-asian="標楷體"/>
    </style:style>
    <style:style style:name="T795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>
      <style:footer>
        <text:p text:style-name="P788"><text:span text:style-name="T789">【</text:span><text:span text:style-name="T790">第</text:span><text:span text:style-name="T791"><text:page-number text:fixed="false">5</text:page-number></text:span><text:span text:style-name="T792">頁，共</text:span><text:span text:style-name="T793">3</text:span><text:span text:style-name="T794">頁</text:span><text:span text:style-name="T795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3:00Z</meta:creation-date>
    <dc:date>2026-02-04T05:53:00Z</dc:date>
    <meta:template xlink:href="Normal" xlink:type="simple"/>
    <meta:editing-cycles>2</meta:editing-cycles>
    <meta:editing-duration>PT0S</meta:editing-duration>
    <meta:document-statistic meta:page-count="5" meta:paragraph-count="10" meta:word-count="775" meta:character-count="5183" meta:row-count="36" meta:non-whitespace-character-count="4418"/>
  </office:meta>
</office:document-meta>
</file>