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letter-spacing="0.0138in" fo:font-size="16pt" style:font-size-asian="16pt"/>
    </style:style>
    <style:style style:name="P4" style:parent-style-name="內文" style:family="paragraph">
      <style:paragraph-properties fo:margin-left="3.6416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6pt" style:font-size-asian="16pt"/>
    </style:style>
    <style:style style:name="T6" style:parent-style-name="預設段落字型" style:family="text">
      <style:text-properties style:font-name="標楷體"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bold" style:text-underline-mode="continuous"/>
    </style:style>
    <style:style style:name="T9" style:parent-style-name="預設段落字型" style:family="text">
      <style:text-properties style:font-name="標楷體" style:font-name-asian="標楷體" fo:font-size="16pt" style:font-size-asian="16pt"/>
    </style:style>
    <style:style style:name="T1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bold" style:text-underline-mode="continuous"/>
    </style:style>
    <style:style style:name="T11" style:parent-style-name="預設段落字型" style:family="text">
      <style:text-properties style:font-name="標楷體" style:font-name-asian="標楷體" fo:font-size="16pt" style:font-size-asian="16pt"/>
    </style:style>
    <style:style style:name="T1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bold" style:text-underline-mode="continuous"/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P14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15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P22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/>
    </style:style>
    <style:style style:name="P27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29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5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6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8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9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46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47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48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49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50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51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52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53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/>
    </style:style>
    <style:style style:name="P61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62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69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91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92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/>
    </style:style>
    <style:style style:name="P98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99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00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P110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11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12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13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14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15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P124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25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26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27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28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P134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35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36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P144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45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P151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P157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58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P166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67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/>
    </style:style>
    <style:style style:name="P177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P183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84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/>
    </style:style>
    <style:style style:name="P192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P198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199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200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P207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P217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/>
    </style:style>
    <style:style style:name="P226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227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/>
    </style:style>
    <style:style style:name="P235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236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/>
    </style:style>
    <style:style style:name="P246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/>
    </style:style>
    <style:style style:name="P255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P272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/>
    </style:style>
    <style:style style:name="P291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P297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298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299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00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01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/>
    </style:style>
    <style:style style:name="P306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07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08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309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10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311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12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313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/>
    </style:style>
    <style:style style:name="P321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/>
    </style:style>
    <style:style style:name="P331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332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/>
    </style:style>
    <style:style style:name="P342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343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44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45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P351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52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53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354" style:parent-style-name="內文" style:family="paragraph">
      <style:paragraph-properties style:line-height-at-least="0.2777in" fo:margin-left="0.5881in" fo:text-indent="-0.0965in">
        <style:tab-stops/>
      </style:paragraph-properties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/>
    </style:style>
    <style:style style:name="P360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361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362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363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364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/>
    </style:style>
    <style:style style:name="P372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373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P381" style:parent-style-name="內文" style:family="paragraph">
      <style:paragraph-properties style:line-height-at-least="0.2777in" fo:margin-left="0.4902in">
        <style:tab-stops/>
      </style:paragraph-properties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標楷體" style:font-name-asian="標楷體"/>
    </style:style>
    <style:style style:name="P386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387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388" style:parent-style-name="內文" style:family="paragraph">
      <style:paragraph-properties style:line-height-at-least="0.2777in" fo:margin-left="0.4902in">
        <style:tab-stops/>
      </style:paragraph-properties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標楷體" style:font-name-asian="標楷體"/>
    </style:style>
    <style:style style:name="P396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標楷體" style:font-name-asian="標楷體"/>
    </style:style>
    <style:style style:name="T4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/>
    </style:style>
    <style:style style:name="P409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410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標楷體" style:font-name-asian="標楷體"/>
    </style:style>
    <style:style style:name="P415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416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style:font-name="標楷體" style:font-name-asian="標楷體"/>
    </style:style>
    <style:style style:name="P421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422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423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424" style:parent-style-name="內文" style:family="paragraph">
      <style:paragraph-properties fo:margin-bottom="0.125in" style:line-height-at-least="0.2777in" fo:margin-left="0.4902in">
        <style:tab-stops/>
      </style:paragraph-properties>
      <style:text-properties style:font-name="標楷體" style:font-name-asian="標楷體"/>
    </style:style>
    <style:style style:name="P425" style:parent-style-name="內文" style:family="paragraph">
      <style:paragraph-properties fo:border="0.0069in solid #000000" fo:padding-top="0.0138in" fo:padding-left="0.0555in" fo:padding-bottom="0.0555in" fo:padding-right="0.0555in" style:shadow="none" style:line-height-at-least="0.2777in"/>
      <style:text-properties style:font-name="標楷體" style:font-name-asian="標楷體"/>
    </style:style>
    <style:style style:name="P426" style:parent-style-name="內文" style:family="paragraph">
      <style:paragraph-properties fo:border="0.0069in solid #000000" fo:padding-top="0.0138in" fo:padding-left="0.0555in" fo:padding-bottom="0.0555in" fo:padding-right="0.0555in" style:shadow="none" style:line-height-at-least="0.2777in" fo:text-indent="0.393in"/>
    </style:style>
    <style:style style:name="T4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標楷體" style:font-name-asian="標楷體"/>
    </style:style>
    <style:style style:name="P433" style:parent-style-name="內文" style:family="paragraph">
      <style:paragraph-properties fo:border="0.0069in solid #000000" fo:padding-top="0.0138in" fo:padding-left="0.0555in" fo:padding-bottom="0.0555in" fo:padding-right="0.0555in" style:shadow="none" style:line-height-at-least="0.2777in"/>
      <style:text-properties style:font-name="標楷體" style:font-name-asian="標楷體"/>
    </style:style>
    <style:style style:name="P434" style:parent-style-name="內文" style:family="paragraph">
      <style:paragraph-properties fo:border="0.0069in solid #000000" fo:padding-top="0.0138in" fo:padding-left="0.0555in" fo:padding-bottom="0.0555in" fo:padding-right="0.0555in" style:shadow="none" fo:text-align="end" style:line-height-at-least="0.2777in"/>
      <style:text-properties style:font-name="標楷體" style:font-name-asian="標楷體"/>
    </style:style>
    <style:style style:name="P435" style:parent-style-name="內文" style:family="paragraph">
      <style:paragraph-properties style:line-height-at-least="0.2777in" fo:margin-left="0.5902in" fo:text-indent="-0.5902in">
        <style:tab-stops/>
      </style:paragraph-properties>
    </style:style>
    <style:style style:name="T436" style:parent-style-name="預設段落字型" style:family="text">
      <style:text-properties style:font-name="標楷體" style:font-name-asian="標楷體"/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標楷體" style:font-name-asian="標楷體"/>
    </style:style>
    <style:style style:name="P441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442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443" style:parent-style-name="內文" style:family="paragraph">
      <style:paragraph-properties style:line-height-at-least="0.2777in" fo:margin-left="0.5881in" fo:text-indent="-0.0965in">
        <style:tab-stops/>
      </style:paragraph-properties>
      <style:text-properties style:font-name="標楷體" style:font-name-asian="標楷體"/>
    </style:style>
    <style:style style:name="P444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445" style:parent-style-name="內文" style:family="paragraph">
      <style:paragraph-properties fo:border="0.0069in solid #000000" fo:padding-top="0.0138in" fo:padding-left="0.0555in" fo:padding-bottom="0.0138in" fo:padding-right="0.0555in" style:shadow="none" style:line-height-at-least="0.2777in"/>
      <style:text-properties style:font-name="標楷體" style:font-name-asian="標楷體"/>
    </style:style>
    <style:style style:name="P446" style:parent-style-name="內文" style:family="paragraph">
      <style:paragraph-properties fo:border="0.0069in solid #000000" fo:padding-top="0.0138in" fo:padding-left="0.0555in" fo:padding-bottom="0.0138in" fo:padding-right="0.0555in" style:shadow="none" style:line-height-at-least="0.2777in"/>
      <style:text-properties style:font-name="標楷體" style:font-name-asian="標楷體"/>
    </style:style>
    <style:style style:name="P447" style:parent-style-name="內文" style:family="paragraph">
      <style:paragraph-properties fo:border="0.0069in solid #000000" fo:padding-top="0.0138in" fo:padding-left="0.0555in" fo:padding-bottom="0.0138in" fo:padding-right="0.0555in" style:shadow="none" style:line-height-at-least="0.2777in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/>
    </style:style>
    <style:style style:name="P451" style:parent-style-name="內文" style:family="paragraph">
      <style:paragraph-properties fo:border="0.0069in solid #000000" fo:padding-top="0.0138in" fo:padding-left="0.0555in" fo:padding-bottom="0.0138in" fo:padding-right="0.0555in" style:shadow="none" style:line-height-at-least="0.2777in"/>
      <style:text-properties style:font-name="標楷體" style:font-name-asian="標楷體"/>
    </style:style>
    <style:style style:name="P452" style:parent-style-name="內文" style:family="paragraph">
      <style:paragraph-properties fo:border="0.0069in solid #000000" fo:padding-top="0.0138in" fo:padding-left="0.0555in" fo:padding-bottom="0.0138in" fo:padding-right="0.0555in" style:shadow="none" style:line-height-at-least="0.2777in"/>
    </style:style>
    <style:style style:name="T453" style:parent-style-name="預設段落字型" style:family="text">
      <style:text-properties style:font-name="標楷體" style:font-name-asian="標楷體"/>
    </style:style>
    <style:style style:name="T4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="標楷體" style:font-name-asian="標楷體"/>
    </style:style>
    <style:style style:name="P456" style:parent-style-name="內文" style:family="paragraph">
      <style:paragraph-properties fo:border="0.0069in solid #000000" fo:padding-top="0.0138in" fo:padding-left="0.0555in" fo:padding-bottom="0.0138in" fo:padding-right="0.0555in" style:shadow="none" style:line-height-at-least="0.2777in"/>
      <style:text-properties style:font-name="標楷體" style:font-name-asian="標楷體"/>
    </style:style>
    <style:style style:name="P457" style:parent-style-name="內文" style:family="paragraph">
      <style:paragraph-properties fo:border="0.0069in solid #000000" fo:padding-top="0.0138in" fo:padding-left="0.0555in" fo:padding-bottom="0.0138in" fo:padding-right="0.0555in" style:shadow="none" style:line-height-at-least="0.2777in"/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="標楷體" style:font-name-asian="標楷體"/>
    </style:style>
    <style:style style:name="P462" style:parent-style-name="內文" style:family="paragraph">
      <style:paragraph-properties fo:border="0.0069in solid #000000" fo:padding-top="0.0138in" fo:padding-left="0.0555in" fo:padding-bottom="0.0138in" fo:padding-right="0.0555in" style:shadow="none" style:line-height-at-least="0.2777in"/>
      <style:text-properties style:font-name="標楷體" style:font-name-asian="標楷體"/>
    </style:style>
    <style:style style:name="P463" style:parent-style-name="內文" style:family="paragraph">
      <style:paragraph-properties fo:border="0.0069in solid #000000" fo:padding-top="0.0138in" fo:padding-left="0.0555in" fo:padding-bottom="0.0138in" fo:padding-right="0.0555in" style:shadow="none" style:line-height-at-least="0.2777in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name-asian="標楷體"/>
    </style:style>
    <style:style style:name="P467" style:parent-style-name="內文" style:family="paragraph">
      <style:paragraph-properties fo:border="0.0069in solid #000000" fo:padding-top="0.0138in" fo:padding-left="0.0555in" fo:padding-bottom="0.0138in" fo:padding-right="0.0555in" style:shadow="none" style:line-height-at-least="0.2777in"/>
      <style:text-properties style:font-name="標楷體" style:font-name-asian="標楷體"/>
    </style:style>
    <style:style style:name="P468" style:parent-style-name="內文" style:family="paragraph">
      <style:paragraph-properties fo:border="0.0069in solid #000000" fo:padding-top="0.0138in" fo:padding-left="0.0555in" fo:padding-bottom="0.0138in" fo:padding-right="0.0555in" style:shadow="none" style:line-height-at-least="0.2777in"/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1" style:parent-style-name="預設段落字型" style:family="text">
      <style:text-properties style:font-name="標楷體" style:font-name-asian="標楷體"/>
    </style:style>
    <style:style style:name="P472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473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474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475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476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477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478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479" style:parent-style-name="內文" style:family="paragraph">
      <style:paragraph-properties style:line-height-at-least="0.2777in" fo:margin-left="0.4902in">
        <style:tab-stops/>
      </style:paragraph-properties>
    </style:style>
    <style:style style:name="T480" style:parent-style-name="預設段落字型" style:family="text">
      <style:text-properties style:font-name="標楷體" style:font-name-asian="標楷體"/>
    </style:style>
    <style:style style:name="T481" style:parent-style-name="預設段落字型" style:family="text">
      <style:text-properties style:font-name="標楷體" style:font-name-asian="標楷體"/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="標楷體" style:font-name-asian="標楷體"/>
    </style:style>
    <style:style style:name="T486" style:parent-style-name="預設段落字型" style:family="text">
      <style:text-properties style:font-name="標楷體" style:font-name-asian="標楷體"/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="標楷體" style:font-name-asian="標楷體"/>
    </style:style>
    <style:style style:name="P490" style:parent-style-name="內文" style:family="paragraph">
      <style:paragraph-properties style:line-height-at-least="0.2777in" fo:margin-left="0.4902in">
        <style:tab-stops/>
      </style:paragraph-properties>
      <style:text-properties style:font-name="標楷體" style:font-name-asian="標楷體"/>
    </style:style>
    <style:style style:name="P491" style:parent-style-name="內文" style:family="paragraph">
      <style:paragraph-properties style:line-height-at-least="0.2777in" fo:margin-left="0.5902in" fo:text-indent="-0.5902in">
        <style:tab-stops/>
      </style:paragraph-properties>
      <style:text-properties style:font-name="標楷體" style:font-name-asian="標楷體"/>
    </style:style>
    <style:style style:name="P492" style:parent-style-name="內文" style:family="paragraph">
      <style:text-properties style:font-name="標楷體" style:font-name-asian="標楷體"/>
    </style:style>
    <style:style style:name="P49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94" style:parent-style-name="內文" style:family="paragraph">
      <style:text-properties style:font-name="標楷體" style:font-name-asian="標楷體"/>
    </style:style>
    <style:style style:name="P495" style:parent-style-name="內文" style:family="paragraph">
      <style:text-properties style:font-name="標楷體" style:font-name-asian="標楷體"/>
    </style:style>
    <style:style style:name="P496" style:parent-style-name="內文" style:master-page-name="MP1" style:family="paragraph">
      <style:paragraph-properties fo:break-before="page"/>
      <style:text-properties style:font-name="標楷體" style:font-name-asian="標楷體" fo:font-size="14pt" style:font-size-asian="14pt"/>
    </style:style>
    <style:style style:name="P499" style:parent-style-name="內文" style:family="paragraph">
      <style:text-properties style:font-name="標楷體" style:font-name-asian="標楷體"/>
    </style:style>
    <style:style style:name="P500" style:parent-style-name="內文" style:family="paragraph">
      <style:text-properties style:font-name="標楷體" style:font-name-asian="標楷體"/>
    </style:style>
    <style:style style:name="P501" style:parent-style-name="內文" style:family="paragraph">
      <style:text-properties style:font-name="標楷體" style:font-name-asian="標楷體"/>
    </style:style>
    <style:style style:name="P502" style:parent-style-name="內文" style:family="paragraph">
      <style:text-properties style:font-name="標楷體" style:font-name-asian="標楷體"/>
    </style:style>
    <style:style style:name="P503" style:parent-style-name="內文" style:family="paragraph">
      <style:text-properties style:font-name="標楷體" style:font-name-asian="標楷體"/>
    </style:style>
    <style:style style:name="P504" style:parent-style-name="內文" style:family="paragraph">
      <style:text-properties style:font-name="標楷體" style:font-name-asian="標楷體"/>
    </style:style>
    <style:style style:name="P505" style:parent-style-name="內文" style:family="paragraph">
      <style:text-properties style:font-name="Times New Roman" style:font-name-asian="標楷體" style:font-name-complex="Times New Roman"/>
    </style:style>
    <style:style style:name="P506" style:parent-style-name="內文" style:family="paragraph">
      <style:text-properties style:font-name="Times New Roman" style:font-name-asian="標楷體" style:font-name-complex="Times New Roman"/>
    </style:style>
    <style:style style:name="P507" style:parent-style-name="內文" style:family="paragraph">
      <style:text-properties style:font-name="Times New Roman" style:font-name-asian="標楷體" style:font-name-complex="Times New Roman"/>
    </style:style>
    <style:style style:name="P508" style:parent-style-name="內文" style:family="paragraph">
      <style:text-properties style:font-name="Times New Roman" style:font-name-asian="標楷體" style:font-name-complex="Times New Roman"/>
    </style:style>
    <style:style style:name="P509" style:parent-style-name="內文" style:family="paragraph">
      <style:text-properties style:font-name="Times New Roman" style:font-name-asian="標楷體" style:font-name-complex="Times New Roman"/>
    </style:style>
    <style:style style:name="P510" style:parent-style-name="內文" style:family="paragraph">
      <style:text-properties style:font-name="Times New Roman" style:font-name-asian="標楷體" style:font-name-complex="Times New Roman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 105學年度第二學期 第三次定期評量<text:s/>國文科試卷</text:p>
      <text:p text:style-name="P4"><text:span text:style-name="T5">八</text:span><text:span text:style-name="T6"><draw:connector draw:type="line" svg:x1="0.02361in" svg:y1="0.44028in" svg:x2="8.94028in" svg:y2="0.44028in" draw:z-index="251659264" draw:id="id0" draw:style-name="a0" draw:name="直線接點 1" text:anchor-type="paragraph"><svg:title/><svg:desc/></draw:connector></text:span><text:span text:style-name="T7">年級<text:s/></text:span><text:span text:style-name="T8"><text:s text:c="5"/></text:span><text:span text:style-name="T9"><text:s/>班座號<text:s/></text:span><text:span text:style-name="T10"><text:s text:c="5"/></text:span><text:span text:style-name="T11"><text:s/>姓名<text:s/></text:span><text:span text:style-name="T12"><text:s text:c="15"/></text:span><text:span text:style-name="T13"><text:s/></text:span></text:p>
      <text:p text:style-name="P14">一.綜合測驗（每題2.5分）</text:p>
      <text:p text:style-name="P15"><text:span text:style-name="T16">(　)</text:span><text:span text:style-name="T17">1.以下詞語何者字形</text:span><text:span text:style-name="T18">正確無誤</text:span><text:span text:style-name="T19">？(Ａ)</text:span><text:span text:style-name="T20">初出茅盧</text:span><text:span text:style-name="T21">(Ｂ)報負遠大(Ｃ)運籌帷握(Ｄ)銷聲匿跡</text:span></text:p>
      <text:p text:style-name="P22"><text:span text:style-name="T23">(　)</text:span><text:span text:style-name="T24">2.以下選項「」內的字詞，何者</text:span><text:span text:style-name="T25">用字前後不同</text:span><text:span text:style-name="T26">？</text:span></text:p>
      <text:p text:style-name="P27">(Ａ) 「ㄊㄠˊ」鑄人生/「ㄊㄠˊ」沙揀金　　(Ｂ) 相「ㄖㄨˊ」以沫/耳「ㄖㄨˊ」目染</text:p>
      <text:p text:style-name="P28">(Ｃ) 一「ㄔㄡˊ」莫展/觥「ㄔㄡˊ」交錯　　(Ｄ) 向「ㄅㄧˋ」虛構/　作「ㄅㄧˋ」上觀</text:p>
      <text:p text:style-name="P29"><text:span text:style-name="T30">(　)</text:span><text:span text:style-name="T31">3.以下選項「」內的字詞，何者</text:span><text:span text:style-name="T32">注音前後相同</text:span><text:span text:style-name="T33">？</text:span></text:p>
      <text:p text:style-name="P34">(Ａ) 部「署」軍隊/「署」名負責　　　　　　(Ｂ)「載」歌「載」舞/億「載」金城　</text:p>
      <text:p text:style-name="P35">(Ｃ) 溫和蘊「藉」/杯盤狼「藉」　　　　　　(Ｄ)羽扇「綸」巾/滿腹經「綸」</text:p>
      <text:p text:style-name="P36">(　)4.以下選項「」內的字，前後詞性關係何者與其他三者不同？</text:p>
      <text:p text:style-name="P37">(Ａ)山不在高，有仙則「名」/莫「名」其妙　<text:s/>(Ｂ) 無「懈」可擊/夙夜匪「懈」<text:s/></text:p>
      <text:p text:style-name="P38">(Ｃ) 不「虛」此生 /「虛」位以待　　　　　<text:s/>(Ｄ)「枕」流漱 石/「枕」戈待旦</text:p>
      <text:p text:style-name="P39"><text:span text:style-name="T40">(　)</text:span><text:span text:style-name="T41">5.以下選項句子，何者用字</text:span><text:span text:style-name="T42">正確無誤</text:span><text:span text:style-name="T43">？</text:span><text:span text:style-name="T44"><text:s/></text:span></text:p>
      <text:p text:style-name="P45">(Ａ)科技發達使得訊息傳遞無遠弗界，但人心的距離似乎更遠了<text:s/></text:p>
      <text:p text:style-name="P46">(Ｂ)他才一轉頭，放在桌上的手機竟已不冀而飛<text:s/></text:p>
      <text:p text:style-name="P47">(Ｃ)百貨公司舉辦特賣會，大批顧客蜂湧而至，擠得水洩不通<text:s/></text:p>
      <text:p text:style-name="P48">(Ｄ)嘉南平原灌溉便利沃野平疇，是台灣蔬菜重要產地</text:p>
      <text:p text:style-name="P49">(　)6.以下選項「」內詞語意義何者前後相同？<text:s/></text:p>
      <text:p text:style-name="P50">(Ａ)「望」西北小路而退－「望」百之年　　　(Ｂ)「鴻」鵠之志－「鴻」圖大展<text:s/></text:p>
      <text:p text:style-name="P51">(Ｃ) 汝輩「焉」知－心不在「焉」　　　　　<text:s/>(Ｄ) 尸位「素」餐－「素」行不良</text:p>
      <text:p text:style-name="P52">(　)7.以下選項前後成語的關係，哪個選項與其他三者不同？<text:s/></text:p>
      <text:p text:style-name="P53">(Ａ)狐死首丘/鳥盡弓藏<text:s/>(Ｂ)扣槃捫燭/盲人摸象<text:s/>(Ｃ)班班可考/信而有徵<text:s/>(Ｄ)頭角崢嶸/鶴立雞群</text:p>
      <text:p text:style-name="P54"><text:span text:style-name="T55">(　)</text:span><text:span text:style-name="T56">8.</text:span><text:span text:style-name="T57">「苔痕上階綠，草色入簾青」句中，使用「上」「入</text:span><text:span text:style-name="T58">」使靜態景物描繪中呈現動態感，下列何者</text:span><text:span text:style-name="T59">未使用</text:span><text:span text:style-name="T60">這種寫作手法？</text:span></text:p>
      <text:p text:style-name="P61">(Ａ)返影入深林，復照青苔上　　　　　　　　(Ｂ)兩水夾明鏡，雙橋落彩虹<text:s/></text:p>
      <text:p text:style-name="P62">(Ｃ)春風又綠江南岸，明月何時照我還　　　　(Ｄ)遲日江山麗，春風花草香</text:p>
      <text:p text:style-name="P63"><text:span text:style-name="T64">(　)</text:span><text:span text:style-name="T65">9.以下倒裝句還原成原句哪一個</text:span><text:span text:style-name="T66">錯誤</text:span><text:span text:style-name="T67">？</text:span></text:p>
      <text:p text:style-name="P68">(Ａ)江楓漁火對愁眠→愁對江楓漁火眠　　　　(Ｂ)父母唯其疾之憂→父母唯憂其疾<text:s/></text:p>
      <text:p text:style-name="P69">(Ｃ)綠樹村邊合→村邊合綠樹　　　　　　　　(Ｄ)苔痕上階綠→綠苔痕上階</text:p>
      <text:p text:style-name="P70"><text:span text:style-name="T71">(　)</text:span><text:span text:style-name="T72">10.下列關於</text:span><text:span text:style-name="T73">陋室銘</text:span><text:span text:style-name="T74">文意的敘述，何者</text:span><text:span text:style-name="T75">正確</text:span><text:span text:style-name="T76">？</text:span></text:p>
      <text:p text:style-name="P77"><text:span text:style-name="T78">(Ａ)「</text:span><text:span text:style-name="T79">南陽</text:span><text:span text:style-name="T80"><text:s/></text:span><text:span text:style-name="T81">諸葛</text:span><text:span text:style-name="T82">廬，</text:span><text:span text:style-name="T83">西蜀</text:span><text:span text:style-name="T84"><text:s/></text:span><text:span text:style-name="T85">子雲亭</text:span><text:span text:style-name="T86">」：自比</text:span><text:span text:style-name="T87">諸葛亮揚雄</text:span><text:span text:style-name="T88">顯示出其孤芳自賞　</text:span></text:p>
      <text:p text:style-name="P89">(Ｂ)「談笑有鴻儒，往來無白丁」：運用映襯表達作者不願與地位低下者往來<text:s/></text:p>
      <text:p text:style-name="P90">(Ｃ)「調素琴，閱金經」：從反面襯托生活悠閒自在　</text:p>
      <text:p text:style-name="P91">(Ｄ)「苔痕上階綠，草色入簾青」：暗示訪客少，陋室有盎然的生機</text:p>
      <text:p text:style-name="P92"><text:span text:style-name="T93">(　)</text:span><text:span text:style-name="T94">11.</text:span><text:span text:style-name="T95">劉禹錫</text:span><text:span text:style-name="T96">陋室銘</text:span><text:span text:style-name="T97">「山不在高，有仙則名；水不在深，有龍則靈。斯是陋室，惟吾德馨。」關於上述文句，下列何者說明正確？<text:s/></text:span></text:p>
      <text:p text:style-name="P98">(Ａ)「馨」意思應解釋為「香氣」　　　　　　(Ｂ)與「何必名山吾廬邪」意涵相近<text:s/></text:p>
      <text:p text:style-name="P99">(Ｃ)以山、水暗喻才德　　　　　　　　　　　(Ｄ)最能表達全文意旨的關鍵句是「斯是陋室」</text:p>
      <text:p text:style-name="P100"><text:span text:style-name="T101">(　)</text:span><text:span text:style-name="T102">12.下列關於</text:span><text:span text:style-name="T103">蓉子</text:span><text:span text:style-name="T104">的</text:span><text:span text:style-name="T105">傘</text:span><text:span text:style-name="T106">一詩的詩意理解何者</text:span><text:span text:style-name="T107">正確</text:span><text:span text:style-name="T108">？</text:span><text:span text:style-name="T109"><text:s/></text:span></text:p>
      <text:p text:style-name="P110">(Ａ)「鳥翅初撲/幅幅相連 以蝙蝠弧形的雙翼」寫收傘時的情景　</text:p>
      <text:p text:style-name="P111">(Ｂ)「頂著艷陽 頂著雨/頂著單純兒歌的透明音符/自在自適的小小世界」從傘的功用描寫，由實轉虛<text:s/></text:p>
      <text:p text:style-name="P112">(Ｃ)「一傘在握 開闔自如」表達出作者最重視傘的便利性<text:s/></text:p>
      <text:p text:style-name="P113">(Ｄ)「亭中藏一個寧靜的我」顯示作者沉默是金的生活態度</text:p>
      <text:p text:style-name="P114"/>
      <text:soft-page-break/>
      <text:p text:style-name="P115"><text:span text:style-name="T116">(　)</text:span><text:span text:style-name="T117">13.有關</text:span><text:span text:style-name="T118">白靈</text:span><text:span text:style-name="T119">風箏</text:span><text:span text:style-name="T120">這首詩敘述，何者</text:span><text:span text:style-name="T121">錯誤</text:span><text:span text:style-name="T122">？</text:span><text:span text:style-name="T123"><text:s/></text:span></text:p>
      <text:p text:style-name="P124">(Ａ)以風箏象徵希望理想<text:s/></text:p>
      <text:p text:style-name="P125">(Ｂ)將天空象徵為外在現實環境<text:s/></text:p>
      <text:p text:style-name="P126">(Ｃ)「長長一生莫非這樣一場遊戲吧」看出作者認為應以輕鬆的態度看待人生<text:s/></text:p>
      <text:p text:style-name="P127">(Ｄ)「沿著河堤，我開始拉著天空奔跑」隱含「人定勝天」的道理</text:p>
      <text:p text:style-name="P128"><text:span text:style-name="T129">(　)</text:span><text:span text:style-name="T130">14.</text:span><text:span text:style-name="T131">風箏</text:span><text:span text:style-name="T132">一詩中，哪一句最能看出「人類以小搏大」的意涵？</text:span><text:span text:style-name="T133"><text:s/></text:span></text:p>
      <text:p text:style-name="P134">(Ａ)扶搖直上，小小的希望能懸得多高呢　　　(Ｂ)長長一生莫非這樣一場遊戲吧<text:s/></text:p>
      <text:p text:style-name="P135">(Ｃ)細細一線，卻想與整座天空拔河　　　　　(Ｄ)上去，再上去，都快看不見了</text:p>
      <text:p text:style-name="P136"><text:span text:style-name="T137">(　)</text:span><text:span text:style-name="T138">15.詩化的語言，常需經思索</text:span><text:span text:style-name="T139">轉換才能知其含意，比散文更具抒情性、含蓄性、精鍊性，並能達到意象</text:span><text:span text:style-name="T140">新奇的效果，下列哪個選項何者</text:span><text:span text:style-name="T141">最不具</text:span><text:span text:style-name="T142">有詩化的語言？</text:span><text:span text:style-name="T143"><text:s/></text:span></text:p>
      <text:p text:style-name="P144">(Ａ)打開窗子，讓我的思念住進來　　　　　　　　　(Ｂ)池上長滿綠色的浮萍，小花從林中飛落</text:p>
      <text:p text:style-name="P145"><text:span text:style-name="T146">(Ｃ)</text:span><text:s/><text:span text:style-name="T147">孤</text:span><text:span text:style-name="T148">獨是難以豢養的，搜刮來整座城，也餵牠不飽</text:span><text:span text:style-name="T149"><text:s/></text:span><text:span text:style-name="T150">(Ｄ)命運垂在駱駝頸間，寂寞含在旅客眼裡</text:span></text:p>
      <text:p text:style-name="P151"><text:span text:style-name="T152">(　)</text:span><text:span text:style-name="T153">16.詩句為求精煉常會省略「主語」，以下選項哪個主語</text:span><text:span text:style-name="T154">未省略</text:span><text:span text:style-name="T155">？</text:span><text:span text:style-name="T156"><text:s/></text:span></text:p>
      <text:p text:style-name="P157">(Ａ)亭中藏一個寧靜的我<text:s/>(Ｂ)闔則為竿為杖<text:s/>(Ｃ) 上去，再上去，都快看不見了<text:s/>(Ｄ)頂著單純兒歌的透明音符</text:p>
      <text:p text:style-name="P158"><text:span text:style-name="T159">(　)</text:span><text:span text:style-name="T160">17.有關</text:span><text:span text:style-name="T161">空城計</text:span><text:span text:style-name="T162">一文寫作手法的說明，何者</text:span><text:span text:style-name="T163">錯誤</text:span><text:span text:style-name="T164">？</text:span><text:span text:style-name="T165"><text:s/></text:span></text:p>
      <text:p text:style-name="P166">(Ａ) 依戰事發展時間順序敘述　　　　　　　<text:s/>(Ｂ)運用軍力懸殊對比軍情緊急，營造緊張氣氛<text:s/></text:p>
      <text:p text:style-name="P167"><text:span text:style-name="T168">(Ｃ</text:span><text:span text:style-name="T169">)</text:span><text:span text:style-name="T170">寫</text:span><text:span text:style-name="T171">孔明</text:span><text:span text:style-name="T172">的傳令用連續短句，顯示出權威性<text:s/></text:span><text:span text:style-name="T173"><text:s/></text:span><text:span text:style-name="T174">(Ｄ)全文以</text:span><text:span text:style-name="T175">孔明</text:span><text:span text:style-name="T176">的角度寫成</text:span></text:p>
      <text:p text:style-name="P177"><text:span text:style-name="T178">(　)</text:span><text:span text:style-name="T179">18.以下哪個選項並非</text:span><text:span text:style-name="T180">諸葛亮</text:span><text:span text:style-name="T181">所以設空城計的原因？</text:span><text:span text:style-name="T182"><text:s/></text:span></text:p>
      <text:p text:style-name="P183">(Ａ)兵力太弱無法還擊　　　　　　　　　　　<text:s/>(Ｂ)棄城逃走也無法走太遠<text:s/></text:p>
      <text:p text:style-name="P184"><text:span text:style-name="T185">(Ｃ)</text:span><text:span text:style-name="T186">諸葛亮</text:span><text:span text:style-name="T187">神機妙算神鬼莫測，所以敢兵行險招 (Ｄ</text:span><text:span text:style-name="T188">)</text:span><text:span text:style-name="T189">對</text:span><text:span text:style-name="T190">司馬懿</text:span><text:span text:style-name="T191">的心理有充分了解</text:span></text:p>
      <text:p text:style-name="P192"><text:span text:style-name="T193">(　)</text:span><text:span text:style-name="T194">19.下列語氣的說明何者</text:span><text:span text:style-name="T195">不正確</text:span><text:span text:style-name="T196">？</text:span><text:span text:style-name="T197"><text:s/></text:span></text:p>
      <text:p text:style-name="P198">(Ａ) 吾數年來欲買舟而下，猶未能也，子何恃而往？<text:s/>—輕視<text:s/></text:p>
      <text:p text:style-name="P199">(Ｂ) 丞相玄機，神鬼莫測。若某等之見，必棄城而走矣。<text:s/>—驚嘆佩服<text:s/></text:p>
      <text:p text:style-name="P200"><text:span text:style-name="T201">(Ｃ)<text:s/></text:span><text:span text:style-name="T202">司馬懿</text:span><text:span text:style-name="T203">乃魏之名將，今統十五萬精兵到此，見了丞相，便速退去，何也？</text:span><text:span text:style-name="T204"><text:s/></text:span><text:span text:style-name="T205">—</text:span><text:span text:style-name="T206">疑惑</text:span></text:p>
      <text:p text:style-name="P207"><text:span text:style-name="T208">(Ｄ)</text:span><text:span text:style-name="T209"><text:s/></text:span><text:span text:style-name="T210">噫！菊之愛，</text:span><text:span text:style-name="T211">陶</text:span><text:span text:style-name="T212">後鲜有聞</text:span><text:span text:style-name="T213">。</text:span><text:span text:style-name="T214"><text:s/></text:span><text:span text:style-name="T215">—</text:span><text:span text:style-name="T216">讚嘆</text:span></text:p>
      <text:p text:style-name="P217"><text:span text:style-name="T218">(　)</text:span><text:span text:style-name="T219">20.</text:span><text:span text:style-name="T220">諸葛亮</text:span><text:span text:style-name="T221">在歷史上留下鮮明印象，後人有許多詩詞名句描述其事蹟，以下哪個選項</text:span><text:span text:style-name="T222">不是</text:span><text:span text:style-name="T223">寫</text:span><text:span text:style-name="T224">諸葛亮</text:span><text:span text:style-name="T225">？<text:s/></text:span></text:p>
      <text:p text:style-name="P226">(Ａ)兩表酬三顧，一對足千秋<text:s/></text:p>
      <text:p text:style-name="P227"><text:span text:style-name="T228">(Ｂ</text:span><text:span text:style-name="T229">)</text:span><text:span text:style-name="T230">心在朝廷，原無論</text:span><text:span text:style-name="T231">先主後主</text:span><text:span text:style-name="T232">；名高天下，何必辨</text:span><text:span text:style-name="T233">襄陽南陽</text:span><text:span text:style-name="T234"><text:s/></text:span></text:p>
      <text:p text:style-name="P235">(Ｃ)成大事以小心，一生謹慎；仰忠臣之遺像，萬古清高<text:s/></text:p>
      <text:p text:style-name="P236"><text:span text:style-name="T237">(Ｄ)師</text:span><text:span text:style-name="T238">臥龍</text:span><text:span text:style-name="T239">，友</text:span><text:span text:style-name="T240">子龍</text:span><text:span text:style-name="T241">，龍師龍友；弟</text:span><text:span text:style-name="T242">翼德</text:span><text:span text:style-name="T243">，兄</text:span><text:span text:style-name="T244">玄德</text:span><text:span text:style-name="T245">，德弟德兄　</text:span></text:p>
      <text:p text:style-name="P246"><text:span text:style-name="T247">(　)</text:span><text:span text:style-name="T248">21.以下關於</text:span><text:span text:style-name="T249">三國志</text:span><text:span text:style-name="T250">與</text:span><text:span text:style-name="T251">三國演義</text:span><text:span text:style-name="T252">的比較，何者</text:span><text:span text:style-name="T253">錯誤</text:span><text:span text:style-name="T254">？　</text:span></text:p>
      <text:p text:style-name="P255"><text:span text:style-name="T256">(Ａ)<text:s/></text:span><text:span text:style-name="T257">三國志</text:span><text:span text:style-name="T258">作者</text:span><text:span text:style-name="T259">西晉陳壽</text:span><text:span text:style-name="T260">，</text:span><text:span text:style-name="T261">三國演義</text:span><text:span text:style-name="T262">作者</text:span><text:span text:style-name="T263">元</text:span><text:span text:style-name="T264">末</text:span><text:span text:style-name="T265">羅貫中</text:span><text:span text:style-name="T266"><text:s/>(Ｂ)</text:span><text:span text:style-name="T267"><text:s/>三國志</text:span><text:span text:style-name="T268">為正史，</text:span><text:span text:style-name="T269">三國演義</text:span><text:span text:style-name="T270">為整理說書人話本編寫而成</text:span><text:span text:style-name="T271"><text:s/></text:span></text:p>
      <text:p text:style-name="P272"><text:span text:style-name="T273">(Ｃ)<text:s/></text:span><text:span text:style-name="T274">三國志</text:span><text:span text:style-name="T275">以</text:span><text:span text:style-name="T276">蜀漢</text:span><text:span text:style-name="T277">為正統，</text:span><text:span text:style-name="T278">三國演義</text:span><text:span text:style-name="T279">以</text:span><text:span text:style-name="T280">曹魏</text:span><text:span text:style-name="T281">為正統</text:span><text:span text:style-name="T282"><text:s text:c="2"/></text:span><text:span text:style-name="T283"><text:s/></text:span><text:span text:style-name="T284">(Ｄ</text:span><text:span text:style-name="T285">)</text:span><text:span text:style-name="T286"><text:s/></text:span><text:span text:style-name="T287">三國志</text:span><text:span text:style-name="T288">為紀傳體，</text:span><text:span text:style-name="T289">三國演義</text:span><text:span text:style-name="T290">為長篇章回小說</text:span></text:p>
      <text:p text:style-name="P291"><text:span text:style-name="T292">(　)</text:span><text:span text:style-name="T293">22.下列選項文句文意說明，何者</text:span><text:span text:style-name="T294">錯誤</text:span><text:span text:style-name="T295">？</text:span><text:span text:style-name="T296"><text:s/></text:span></text:p>
      <text:p text:style-name="P297">(Ａ)<text:s/>企圖駕馭別人之前，先能駕馭自己—問心無愧<text:s/></text:p>
      <text:p text:style-name="P298">(Ｂ)<text:s/>真實力量的溫和蘊藉－寧靜致遠，水滴石穿<text:s/></text:p>
      <text:p text:style-name="P299">(Ｃ) 在誠實的失敗之中，能夠自豪而不屈－心安理得<text:s/></text:p>
      <text:p text:style-name="P300">(Ｄ)<text:s/>對未來善加籌畫，但永遠不要忘記過去－前事不忘，後事之師</text:p>
      <text:p text:style-name="P301"><text:span text:style-name="T302">(　)</text:span><text:span text:style-name="T303">23.下列選項文意哪個與「不要引導他走上安逸舒適的道路，而要讓他遭受困難與挑戰的磨鍊和策勵」最</text:span><text:span text:style-name="T304">不接近</text:span><text:span text:style-name="T305">？<text:s/></text:span></text:p>
      <text:p text:style-name="P306">(Ａ)草木不經風霜，則生意不固；吾人不經憂患，則德慧不成　(Ｂ)堅其志，苦其心，勞其力，必有所成</text:p>
      <text:p text:style-name="P307">(Ｃ)千里之行，始於足下；九層之臺，起於累土　　　　　　　(Ｄ)逸豫足以亡身</text:p>
      <text:p text:style-name="P308">(　)24.「陶」本指製瓦器，「冶」本指鑄金屬，合成「陶冶」一詞，因皆含有改造物品，使其成形的意思，而引申為塑造化育。以下詞語的組成運用與此相同？<text:s/></text:p>
      <text:p text:style-name="P309">(Ａ)跋涉 (Ｂ)切磋 (Ｃ)駕馭 (Ｄ)籌畫<text:tab/></text:p>
      <text:p text:style-name="P310">(　)25.以下選項「」的詞語，哪一個是「偏義」詞？<text:s/></text:p>
      <text:p text:style-name="P311">(Ａ)妄行「出入」<text:s/>(Ｂ)品質「粗糙」<text:s/>(Ｃ)事有「輕重」緩急<text:s/>(Ｄ)不宜有「異同」</text:p>
      <text:soft-page-break/>
      <text:p text:style-name="P312">(　)26.以下選項歇後語何者對應錯誤？<text:s/></text:p>
      <text:p text:style-name="P313"><text:span text:style-name="T314">(Ａ)</text:span><text:span text:style-name="T315">司馬昭</text:span><text:span text:style-name="T316">之心—路人皆知</text:span><text:span text:style-name="T317">　　　　　　　　　</text:span><text:span text:style-name="T318">(Ｂ)</text:span><text:span text:style-name="T319">曹操</text:span><text:span text:style-name="T320">吃雞肋－食之無味，棄之可惜<text:s/></text:span></text:p>
      <text:p text:style-name="P321"><text:span text:style-name="T322">(Ｃ)</text:span><text:span text:style-name="T323">孔明</text:span><text:span text:style-name="T324">揮淚斬</text:span><text:span text:style-name="T325">馬謖</text:span><text:span text:style-name="T326">－錯殺無辜</text:span><text:span text:style-name="T327">　　　　　　　</text:span><text:span text:style-name="T328">(Ｄ</text:span><text:span text:style-name="T329">)諸葛亮</text:span><text:span text:style-name="T330">大擺空城計—化險為夷</text:span></text:p>
      <text:p text:style-name="P331">(　)27.下列哪個選項句型與其他三者不同　</text:p>
      <text:p text:style-name="P332"><text:span text:style-name="T333">(Ａ)</text:span><text:span text:style-name="T334">孔明</text:span><text:span text:style-name="T335">乃披鶴氅戴綸巾</text:span><text:span text:style-name="T336">　</text:span><text:span text:style-name="T337">(Ｂ)</text:span><text:span text:style-name="T338">司馬懿</text:span><text:span text:style-name="T339">乃魏之名將</text:span><text:span text:style-name="T340">　</text:span><text:span text:style-name="T341">(Ｃ)自知乃知識的基石　(Ｄ)有恆乃成功之本</text:span></text:p>
      <text:p text:style-name="P342">(　)28.以下選項「」內的詞語，哪個意思不可以替換？<text:s/></text:p>
      <text:p text:style-name="P343">(Ａ)談笑有「鴻儒」－碩彥　　　　　　　　　(Ｂ)「方寸」大亂－內心</text:p>
      <text:p text:style-name="P344">(Ｃ) 「紅顏」棄軒冕，白首臥松雲－年少　　<text:s/>(Ｄ)若「某等」之見－你們</text:p>
      <text:p text:style-name="P345"><text:span text:style-name="T346">(　)</text:span><text:span text:style-name="T347">29.銘，是用以記述功德或警戒自勉的文字，你想策勵自己把握國中最後一年的時間。下列何者</text:span><text:span text:style-name="T348">不適切</text:span><text:span text:style-name="T349">？</text:span><text:span text:style-name="T350"><text:s/></text:span></text:p>
      <text:p text:style-name="P351">(Ａ)白日去如箭，達者惜今陽　　　　　　　　(Ｂ)圖未就之功，不如保已成之業<text:s/></text:p>
      <text:p text:style-name="P352">(Ｃ)盛年不重來，一日難再晨　　　　　　　　(Ｄ)忘掉今天的人，將被明天忘掉</text:p>
      <text:p text:style-name="P353">(　)30.以下成語應用何者不恰當？<text:s/></text:p>
      <text:p text:style-name="P354"><text:span text:style-name="T355">(Ａ) 仰望天空「斗杓東指」，嚴寒的冬天終於結束了　(Ｂ)</text:span><text:span text:style-name="T356">孔明</text:span><text:span text:style-name="T357">一生「摩頂放踵」，為</text:span><text:span text:style-name="T358">蜀</text:span><text:span text:style-name="T359">國竭盡心力死而後已</text:span></text:p>
      <text:p text:style-name="P360">(Ｃ) 近來空氣品質不佳，各種污染物「甚囂塵上」　<text:s/>(Ｄ)人才是國家重要資源，執政者應「握髮吐哺」禮賢下士</text:p>
      <text:p text:style-name="P361">二.閱讀素養（每題2.5分）</text:p>
      <text:p text:style-name="P362">(　)31.《透過了小小的牢獄之窗／終於，和被深深禁錮著的孿生的「我」相見了／縹緲而又憔悴的呀／伸手觸那分隔兩個世界的垂直平面／於是，掌和掌緊緊的貼著了》詩中所描述的是？　</text:p>
      <text:p text:style-name="P363">(Ａ)圍牆　(Ｂ) 鏡子　(Ｃ)窗戶　(Ｄ)雙胞胎</text:p>
      <text:p text:style-name="P364"><text:span text:style-name="T365">(　)</text:span><text:span text:style-name="T366">32.「持身不可太皎潔，一切污辱垢穢，要茹納得；與人不可太分明，一切善惡賢愚，要包容得</text:span><text:span text:style-name="T367">。</text:span><text:span text:style-name="T368">」哪個選項</text:span><text:span text:style-name="T369">不是</text:span><text:span text:style-name="T370">此段話的所要表達的涵義？</text:span><text:span text:style-name="T371"><text:s/></text:span></text:p>
      <text:p text:style-name="P372">(Ａ)隨波逐流，同流合污<text:s/>(Ｂ)放寬心胸，容納天下萬物<text:s/>(Ｃ)勿自視清高，自以為是<text:s/>(Ｄ)清濁並容，與人為善</text:p>
      <text:p text:style-name="P373"><text:span text:style-name="T374">(　)</text:span><text:span text:style-name="T375">33.</text:span><text:span text:style-name="T376">詩人常藉由詩句表達</text:span><text:span text:style-name="T377">感懷，下列詩句所描述的感觸，哪個選項與其他三者最</text:span><text:span text:style-name="T378">不接近</text:span><text:span text:style-name="T379">？</text:span><text:span text:style-name="T380"><text:s/></text:span></text:p>
      <text:p text:style-name="P381"><text:span text:style-name="T382">(Ａ)</text:span><text:span text:style-name="T383"><text:s/>朱雀橋邊野草花，烏衣巷口夕陽斜。舊時</text:span><text:span text:style-name="T384">王謝</text:span><text:span text:style-name="T385">堂前燕，飛入尋常百姓家<text:s/></text:span></text:p>
      <text:p text:style-name="P386">(Ｂ)<text:s/>人事有代謝，往來成古今。江山留勝跡，我輩復登臨<text:s/></text:p>
      <text:p text:style-name="P387">(Ｃ)<text:s/>青青陵上柏，磊磊澗中石。人生天地間，忽如遠行客<text:s/></text:p>
      <text:p text:style-name="P388"><text:span text:style-name="T389">(Ｄ)</text:span><text:span text:style-name="T390"><text:s/></text:span><text:span text:style-name="T391">鳳凰台上鳳凰遊，鳳去樓空江自流。</text:span><text:span text:style-name="T392">吳</text:span><text:span text:style-name="T393">宮花草埋幽徑，</text:span><text:span text:style-name="T394">晉</text:span><text:span text:style-name="T395">代衣冠成古丘</text:span></text:p>
      <text:p text:style-name="P396"><text:span text:style-name="T397">(　)</text:span><text:span text:style-name="T398">34.《</text:span><text:span text:style-name="T399">王</text:span><text:span text:style-name="T400">丞相辟(任用)</text:span><text:span text:style-name="T401">王藍田</text:span><text:span text:style-name="T402">為掾，</text:span><text:span text:style-name="T403">庾</text:span><text:span text:style-name="T404">公問丞相：「</text:span><text:span text:style-name="T405">藍田</text:span><text:span text:style-name="T406">何似？」王曰:「真獨簡貴，不減父祖，然曠淡處，故當不如爾」》根據文意，</text:span><text:span text:style-name="T407">王藍田</text:span><text:span text:style-name="T408">在哪方面不如其父祖？</text:span></text:p>
      <text:p text:style-name="P409">(Ａ)淡泊名利　(Ｂ)包容有量　(Ｃ)富貴簡樸　(Ｄ)為人坦直</text:p>
      <text:p text:style-name="P410"><text:span text:style-name="T411">(　)</text:span><text:span text:style-name="T412">35</text:span><text:span text:style-name="T413">小小</text:span><text:span text:style-name="T414">讀完空城計後，想了解「三十六計」的詳細內容，抄錄了一段文字「摧其堅，奪其魁，以解其體。」但卻忘了計策名稱。請你為他解答，這段文字是在說明哪一個計策？</text:span></text:p>
      <text:p text:style-name="P415">(Ａ)擒賊擒王　(Ｂ)調虎離山　(Ｃ)暗渡陳倉　(Ｄ)拋磚引玉</text:p>
      <text:p text:style-name="P416"><text:span text:style-name="T417">(　)</text:span><text:span text:style-name="T418">36「事件本身並不重要，重要的是個體如何詮釋。只有詮釋才能產生意義，只有意義才能改變人的思考及行為。」下列哪個選項所的意旨與以上這段話最</text:span><text:span text:style-name="T419">不相同</text:span><text:span text:style-name="T420">？</text:span></text:p>
      <text:p text:style-name="P421">(Ａ)物隨心轉，境由心生<text:s/></text:p>
      <text:p text:style-name="P422">(Ｂ)不是我們的思想決定樂觀還是悲觀，而是我們生理和病理引起的意識形成自己的思想<text:s/></text:p>
      <text:p text:style-name="P423">(Ｃ)有人從災難中看到機遇，有人從機遇中看到災難<text:s/></text:p>
      <text:p text:style-name="P424">(Ｄ)人生的道路都是由心來描繪的。所以，無論自己處於多麼嚴酷的境遇之中，心頭都不應為悲觀的思想所縈繞</text:p>
      <text:p text:style-name="P425">景公問忠臣之事君何若</text:p>
      <text:p text:style-name="P426"><text:span text:style-name="T427">景公</text:span><text:span text:style-name="T428">問於</text:span><text:span text:style-name="T429">晏子</text:span><text:span text:style-name="T430">曰：「忠臣之事君也，何若？」</text:span><text:span text:style-name="T431">晏子</text:span><text:span text:style-name="T432">對曰：「有難不死，出亡不送。」</text:span></text:p>
      <text:p text:style-name="P433">公不悅曰：「君裂地而封之，疏爵而貴之， 君有難不死，出亡不送，可謂忠乎？」對曰：「言而見用，終身無難， 臣奚死焉？謀而見從，終身不出（注1），臣奚送焉？ 若言不用，有難而死之，是妄死也；謀而不從，出亡而送之，是詐偽也。故忠臣也者，能納善於君，不能與君陷於難。」</text:p>
      <text:p text:style-name="P434">(注1)不出:不會出亡</text:p>
      <text:soft-page-break/>
      <text:p text:style-name="P435"><text:span text:style-name="T436">(　)</text:span><text:span text:style-name="T437">37.</text:span><text:span text:style-name="T438">根據上文，以下哪一種人才是</text:span><text:span text:style-name="T439">晏子</text:span><text:span text:style-name="T440">心目中的「忠臣」？</text:span></text:p>
      <text:p text:style-name="P441">(Ａ)殺身成仁，捨生取義　(Ｂ)有難不死，出亡不送　(Ｃ)勸諫君王，助君免難　(Ｄ)鞠躬盡瘁，死而後已</text:p>
      <text:p text:style-name="P442">(　)38.以下選項「」內的詞性，何者與其他三者不同？</text:p>
      <text:p text:style-name="P443">(Ａ)疏爵而 「貴」之　(Ｂ)言而「見」用　(Ｃ)忠臣之「事」君　(Ｄ)「謀」而不從</text:p>
      <text:p text:style-name="P444"/>
      <text:p text:style-name="P445">假新聞網站這樣做—以美國大選為例</text:p>
      <text:p text:style-name="P446">一（ <text:s text:c="11"/>）</text:p>
      <text:p text:style-name="P447"><text:span text:style-name="T448">總統選舉前數週，美國匿名論壇聲稱從維基解密電郵發現，</text:span><text:span text:style-name="T449">希拉蕊</text:span><text:span text:style-name="T450">幕僚在華府一家披薩屋地下室，經營兒童色情人蛇站。</text:span></text:p>
      <text:p text:style-name="P451">二（ <text:s text:c="11"/>）</text:p>
      <text:p text:style-name="P452"><text:span text:style-name="T453">推特、臉書上等網友愛按讚、分享、轉發，其它網友（多</text:span><text:span text:style-name="T454">川普</text:span><text:span text:style-name="T455">支持者）宣稱要爆更多料，並製作影音懶人包以利更廣泛散佈。</text:span></text:p>
      <text:p text:style-name="P456">三（ <text:s text:c="11"/>）</text:p>
      <text:p text:style-name="P457"><text:span text:style-name="T458">非主流媒體將此未經證實消息寫成新聞，以獲取商業或政治</text:span><text:span text:style-name="T459">利益。假新聞更稱，FBI內線證實，</text:span><text:span text:style-name="T460">希拉蕊</text:span><text:span text:style-name="T461">電郵與此色情站有關。</text:span></text:p>
      <text:p text:style-name="P462">四（ <text:s text:c="11"/>）</text:p>
      <text:p text:style-name="P463"><text:span text:style-name="T464">政治人物（如</text:span><text:span text:style-name="T465">川普</text:span><text:span text:style-name="T466">本人）引述，主流媒體加入報導，竟有人因此持槍到該披薩屋想搶救地下室的孩童，但根本沒地下室。</text:span></text:p>
      <text:p text:style-name="P467">五（極端陣營獲益）</text:p>
      <text:p text:style-name="P468"><text:span text:style-name="T469">被假新聞攻擊的對象或政策陷入煙幕彈，真相變模糊。與</text:span><text:span text:style-name="T470">希拉蕊</text:span><text:span text:style-name="T471">電郵相關的各種「新聞」不斷，成為希拉蕊敗選的因素之一。</text:span></text:p>
      <text:p text:style-name="P472"/>
      <text:p text:style-name="P473">(　)39.以上報導有幾個標題漏掉了，請你根據報導內容依序在(<text:s text:c="12"/>)填入適合標題？</text:p>
      <text:p text:style-name="P474">(Ａ)<text:s/>社群網站擴散、匿名論壇放消息、非主流媒體製新聞、主流媒體跟進擴散<text:s/></text:p>
      <text:p text:style-name="P475">(Ｂ) 匿名論壇放消息、社群網站擴散、非主流媒體製新聞、主流媒體跟進擴散　</text:p>
      <text:p text:style-name="P476">(Ｃ) 匿名論壇放消息、社群網站擴散、主流媒體跟進擴散、非主流媒體製新聞<text:s/></text:p>
      <text:p text:style-name="P477">(Ｄ)<text:s/>匿名論壇放消息、非主流媒體製新聞、社群網站擴散、主流媒體跟進擴散</text:p>
      <text:p text:style-name="P478">(　)40.以上報導你看懂了嗎？根據上文哪個敘述是正確的？</text:p>
      <text:p text:style-name="P479"><text:span text:style-name="T480">(Ａ</text:span><text:span text:style-name="T481">)</text:span><text:span text:style-name="T482">已證實</text:span><text:span text:style-name="T483">希拉蕊</text:span><text:span text:style-name="T484">電郵與此色情站有關</text:span><text:span text:style-name="T485">　　　　</text:span><text:span text:style-name="T486">(Ｂ)</text:span><text:span text:style-name="T487">假新聞是造成</text:span><text:span text:style-name="T488">希拉蕊</text:span><text:span text:style-name="T489">敗選的最大因素</text:span></text:p>
      <text:p text:style-name="P490">(Ｃ)有人持槍從地下室中搶救出孩童　　　　　(Ｄ)非主流媒體從假新聞報導中得到政治或商業利益</text:p>
      <text:p text:style-name="P491"/>
      <text:p text:style-name="P492"/>
      <text:p text:style-name="P493">【試題結束】</text:p>
      <text:p text:style-name="P494"/>
      <text:p text:style-name="P495"/>
      <text:soft-page-break/>
      <text:p text:style-name="P496">105-2-3<text:s/>八年級<text:s/>國文科－解答</text:p>
      <text:p text:style-name="P499"/>
      <text:p text:style-name="P500">1-5<text:s/><text:s text:c="2"/>DAABD<text:s text:c="2"/><text:s/>6-10<text:s/>BADCD<text:s/></text:p>
      <text:p text:style-name="P501">11-15 BBCCB<text:s/><text:s/>16-20 ADCDD</text:p>
      <text:p text:style-name="P502">21-25 CACBD <text:s/>26-30 CADBC</text:p>
      <text:p text:style-name="P503">31-35 BACAA <text:s/>36-40 BCBBD</text:p>
      <text:p text:style-name="P504"/>
      <text:p text:style-name="P505"/>
      <text:p text:style-name="P506"/>
      <text:p text:style-name="P507"/>
      <text:p text:style-name="P508"/>
      <text:p text:style-name="P509"/>
      <text:p text:style-name="P5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問候字元" style:display-name="問候 字元" style:family="text" style:parent-style-name="預設段落字型">
      <style:text-properties style:font-name="標楷體" style:font-name-asian="標楷體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hyphenate="false"/>
    </style:style>
    <style:style style:name="結語字元" style:display-name="結語 字元" style:family="text" style:parent-style-name="預設段落字型">
      <style:text-properties style:font-name="標楷體" style:font-name-asian="標楷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497" style:parent-style-name="頁尾" style:family="paragraph">
      <style:paragraph-properties fo:text-align="center"/>
    </style:style>
    <style:style style:name="T498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/>共4頁</text:p>
      </style:footer>
    </style:master-page>
    <style:master-page style:name="MP1" style:page-layout-name="PL1">
      <style:footer>
        <text:p text:style-name="P497">第<text:span text:style-name="T498"><text:page-number text:fixed="false">1</text:page-number></text:span>頁<text:s/>共4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46:00Z</meta:creation-date>
    <dc:date>2026-02-04T05:46:00Z</dc:date>
    <meta:print-date>2017-06-05T02:54:00Z</meta:print-date>
    <meta:template xlink:href="Normal" xlink:type="simple"/>
    <meta:editing-cycles>2</meta:editing-cycles>
    <meta:editing-duration>PT0S</meta:editing-duration>
    <meta:document-statistic meta:page-count="5" meta:paragraph-count="11" meta:word-count="847" meta:character-count="5668" meta:row-count="40" meta:non-whitespace-character-count="4832"/>
  </office:meta>
</office:document-meta>
</file>