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start" fo:margin-right="-0.0208in">
        <style:tab-stops/>
      </style:paragraph-properties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21" style:parent-style-name="頁首" style:family="paragraph">
      <style:paragraph-properties fo:margin-top="0.125in" fo:text-indent="4.25in">
        <style:tab-stops/>
      </style:paragraph-properties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language-asian="zh" style:country-asian="TW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29" style:parent-style-name="頁首" style:family="paragraph">
      <style:paragraph-properties fo:line-height="0.1388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31" style:parent-style-name="內文" style:family="paragraph">
      <style:paragraph-properties fo:line-height="0.2777in" fo:margin-left="0.3347in" fo:text-indent="-0.3347in">
        <style:tab-stops>
          <style:tab-stop style:type="left" style:position="0.097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line-height="0.2777in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6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67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fo:line-height="0.2777in" fo:margin-left="0.2479in" fo:text-indent="-0.2479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Tahoma" fo:color="#000000" fo:font-size="14pt" style:font-size-asian="14pt" style:font-size-complex="14pt"/>
    </style:style>
    <style:style style:name="T72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line-height="0.2777in" fo:margin-left="0.2479in" fo:text-indent="-0.2479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fo:line-height="0.2777in">
        <style:tab-stops>
          <style:tab-stop style:type="left" style:position="5.414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fo:line-height="0.2777in">
        <style:tab-stops>
          <style:tab-stop style:type="left" style:position="1.6736in"/>
          <style:tab-stop style:type="left" style:position="3.3472in"/>
          <style:tab-stop style:type="left" style:position="3.4458in"/>
          <style:tab-stop style:type="left" style:position="3.6423in"/>
          <style:tab-stop style:type="left" style:position="5.2173in"/>
          <style:tab-stop style:type="left" style:position="5.4145in"/>
          <style:tab-stop style:type="left" style:position="7.383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fo:line-height="0.2777in">
        <style:tab-stops>
          <style:tab-stop style:type="left" style:position="1.6736in"/>
          <style:tab-stop style:type="left" style:position="3.3472in"/>
          <style:tab-stop style:type="left" style:position="3.4458in"/>
          <style:tab-stop style:type="left" style:position="3.6423in"/>
          <style:tab-stop style:type="left" style:position="5.2173in"/>
          <style:tab-stop style:type="left" style:position="5.4145in"/>
          <style:tab-stop style:type="left" style:position="7.383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line-height="0.2777in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5" style:parent-style-name="內文" style:family="paragraph">
      <style:paragraph-properties fo:line-height="0.2777in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3" style:parent-style-name="內文" style:family="paragraph">
      <style:paragraph-properties fo:line-height="0.2777in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9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0" style:parent-style-name="內文" style:family="paragraph">
      <style:paragraph-properties style:punctuation-wrap="simple" style:text-autospace="none" style:snap-to-layout-grid="false" fo:line-height="0.2777in" fo:margin-left="0.2958in" fo:text-indent="-0.2958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5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6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8" style:parent-style-name="內文" style:family="paragraph">
      <style:paragraph-properties style:punctuation-wrap="simple" style:text-autospace="none" style:snap-to-layout-grid="false" fo:line-height="0.2777in" fo:margin-left="0.6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9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0" style:parent-style-name="內文" style:family="paragraph">
      <style:paragraph-properties style:punctuation-wrap="simple" style:text-autospace="none" style:snap-to-layout-grid="false" fo:line-height="0.2777in" fo:margin-left="0.6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1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16" style:parent-style-name="內文" style:family="paragraph">
      <style:paragraph-properties style:punctuation-wrap="simple" style:text-autospace="none" style:snap-to-layout-grid="false" fo:line-height="0.2777in" fo:margin-left="0.7638in" fo:text-indent="-0.0972in">
        <style:tab-stops/>
      </style:paragraph-properties>
    </style:style>
    <style:style style:name="T2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36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7" style:parent-style-name="內文" style:family="paragraph">
      <style:paragraph-properties style:punctuation-wrap="simple" style:text-autospace="none" style:snap-to-layout-grid="false" fo:line-height="0.2777in" fo:margin-left="0.6666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5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6" style:parent-style-name="內文" style:family="paragraph">
      <style:paragraph-properties style:punctuation-wrap="simple" style:text-autospace="none" style:snap-to-layout-grid="false" fo:line-height="0.2777in" fo:margin-left="0.7638in" fo:text-indent="-0.0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47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5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5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5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5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5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7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7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7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7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T27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P277" style:parent-style-name="內文" style:family="paragraph">
      <style:paragraph-properties style:punctuation-wrap="simple" style:text-autospace="none" style:snap-to-layout-grid="false" fo:line-height="0.2777in" fo:margin-left="0.7638in" fo:text-indent="-0.0972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86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89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90" style:parent-style-name="預設段落字型" style:family="text">
      <style:text-properties style:font-name="標楷體" style:font-name-asian="標楷體" fo:color="#000000" fo:font-size="14pt" style:font-size-asian="14pt" style:font-size-complex="14pt" fo:language="zh" fo:country="TW"/>
    </style:style>
    <style:style style:name="T29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zh" fo:country="TW"/>
    </style:style>
    <style:style style:name="P292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05" style:parent-style-name="內文" style:family="paragraph">
      <style:paragraph-properties style:punctuation-wrap="simple" style:text-autospace="none" style:snap-to-layout-grid="false" fo:line-height="0.2777in" fo:margin-left="0.7638in" fo:text-indent="-0.0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06" style:parent-style-name="內文" style:family="paragraph">
      <style:paragraph-properties style:punctuation-wrap="simple" style:text-autospace="none" style:snap-to-layout-grid="false" fo:line-height="0.2777in" fo:margin-left="0.5909in" fo:text-indent="-0.5909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15" style:parent-style-name="內文" style:family="paragraph">
      <style:paragraph-properties style:punctuation-wrap="simple" style:text-autospace="none" style:snap-to-layout-grid="false" fo:line-height="0.2777in" fo:margin-left="0.7777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16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17" style:parent-style-name="內文" style:family="paragraph">
      <style:paragraph-properties style:punctuation-wrap="simple" style:text-autospace="none" style:snap-to-layout-grid="false" fo:line-height="0.2777in" fo:margin-left="0.0833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18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</style:style>
    <style:style style:name="T3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9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3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3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3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6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3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0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4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4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5" style:parent-style-name="預設段落字型" style:family="text">
      <style:text-properties style:font-name="Wingdings" style:font-name-asian="Wingdings" style:font-name-complex="Wingdings" fo:color="#00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4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bold" style:text-underline-mode="continuous"/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60" style:parent-style-name="內文" style:family="paragraph">
      <style:paragraph-properties style:punctuation-wrap="simple" style:text-autospace="none" style:snap-to-layout-grid="false" fo:line-height="0.2777in" fo:margin-left="0.0833in" fo:text-indent="0.6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61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</style:style>
    <style:style style:name="T3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71" style:parent-style-name="內文" style:family="paragraph">
      <style:paragraph-properties style:punctuation-wrap="simple" style:text-autospace="none" style:snap-to-layout-grid="false" fo:line-height="0.2777in" fo:margin-left="0.7638in" fo:text-indent="-0.0972in">
        <style:tab-stops/>
      </style:paragraph-properties>
    </style:style>
    <style:style style:name="T3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90" style:parent-style-name="內文" style:family="paragraph">
      <style:paragraph-properties fo:line-height="0.2777in" fo:margin-left="0.875in" fo:text-indent="-0.875in">
        <style:tab-stops/>
      </style:paragraph-properties>
    </style:style>
    <style:style style:name="T3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1" style:parent-style-name="內文" style:family="paragraph">
      <style:paragraph-properties fo:line-height="0.2777in" fo:margin-left="0.7638in" fo:text-indent="-0.0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02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1" style:parent-style-name="內文" style:family="paragraph">
      <style:paragraph-properties style:punctuation-wrap="simple" style:text-autospace="none" style:snap-to-layout-grid="false" fo:line-height="0.2777in" fo:margin-left="0.8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12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</style:style>
    <style:style style:name="T4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29" style:parent-style-name="內文" style:family="paragraph">
      <style:paragraph-properties style:punctuation-wrap="simple" style:text-autospace="none" style:snap-to-layout-grid="false" fo:line-height="0.2777in" fo:margin-left="0.7638in" fo:text-indent="-0.0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0" style:parent-style-name="內文" style:family="paragraph">
      <style:paragraph-properties style:punctuation-wrap="simple" style:text-autospace="none" style:snap-to-layout-grid="false" fo:line-height="0.2777in" fo:margin-left="0.7777in" fo:text-indent="-0.7777in">
        <style:tab-stops/>
      </style:paragraph-properties>
    </style:style>
    <style:style style:name="T4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37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8" style:parent-style-name="內文" style:family="paragraph">
      <style:paragraph-properties style:punctuation-wrap="simple" style:text-autospace="none" style:snap-to-layout-grid="false" fo:line-height="0.2777in" fo:margin-left="0.6895in" fo:text-indent="-0.6895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7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58" style:parent-style-name="內文" style:family="paragraph">
      <style:paragraph-properties style:punctuation-wrap="simple" style:text-autospace="none" style:snap-to-layout-grid="false" fo:line-height="0.2777in" fo:margin-left="0.9041in" fo:text-indent="-0.9041in">
        <style:tab-stops/>
      </style:paragraph-properties>
    </style:style>
    <style:style style:name="T4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1" style:parent-style-name="內文" style:family="paragraph">
      <style:paragraph-properties style:punctuation-wrap="simple" style:text-autospace="none" style:snap-to-layout-grid="false" fo:line-height="0.2777in" fo:margin-left="0.7097in" fo:text-indent="-0.709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72" style:parent-style-name="內文" style:family="paragraph">
      <style:paragraph-properties style:punctuation-wrap="simple" style:text-autospace="none" style:snap-to-layout-grid="false" fo:line-height="0.2777in"/>
    </style:style>
    <style:style style:name="T4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81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2" style:parent-style-name="內文" style:family="paragraph">
      <style:paragraph-properties style:punctuation-wrap="simple" style:text-autospace="none" style:snap-to-layout-grid="false" fo:line-height="0.2777in" fo:margin-left="0.875in" fo:text-indent="-0.875in">
        <style:tab-stops/>
      </style:paragraph-properties>
    </style:style>
    <style:style style:name="T4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11" style:parent-style-name="內文" style:family="paragraph">
      <style:paragraph-properties style:punctuation-wrap="simple" style:text-autospace="none" style:snap-to-layout-grid="false" fo:line-height="0.2777in" fo:margin-left="0.9444in" fo:text-indent="-0.1944in">
        <style:tab-stops/>
      </style:paragraph-properties>
    </style:style>
    <style:style style:name="T5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36" style:parent-style-name="內文" style:family="paragraph">
      <style:paragraph-properties style:punctuation-wrap="simple" style:text-autospace="none" style:snap-to-layout-grid="false" fo:line-height="0.2777in"/>
    </style:style>
    <style:style style:name="T5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38" style:parent-style-name="內文" style:family="paragraph">
      <style:paragraph-properties style:punctuation-wrap="simple" style:text-autospace="none" style:snap-to-layout-grid="false" style:line-height-at-least="0.25in" fo:margin-right="0.1666in">
        <style:tab-stops>
          <style:tab-stop style:type="left" style:position="0.1972in"/>
        </style:tab-stops>
      </style:paragraph-properties>
    </style:style>
    <style:style style:name="T539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1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2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3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4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5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6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7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8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49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550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1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3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4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5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6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7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8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59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60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T561" style:parent-style-name="預設段落字型" style:family="text">
      <style:text-properties style:font-name="標楷體" style:font-name-asian="標楷體" style:font-name-complex="Times New Roman" fo:color="#000000" fo:font-size="13.5pt" style:font-size-asian="13.5pt" style:font-size-complex="13.5pt"/>
    </style:style>
    <style:style style:name="P562" style:parent-style-name="內文" style:family="paragraph">
      <style:paragraph-properties style:punctuation-wrap="simple" style:text-autospace="none" style:snap-to-layout-grid="false" style:line-height-at-least="0.25in" fo:margin-right="0.1666in"/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/>
    </style:style>
    <style:style style:name="T5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wave" style:text-underline-width="auto" style:text-underline-mode="continuous"/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2" style:parent-style-name="內文" style:family="paragraph">
      <style:paragraph-properties style:punctuation-wrap="simple" style:text-autospace="none" style:snap-to-layout-grid="false" style:line-height-at-least="0.25in" fo:margin-right="0.1666in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style:font-size-complex="12pt"/>
    </style:style>
    <style:style style:name="P575" style:parent-style-name="內文" style:family="paragraph">
      <style:paragraph-properties style:punctuation-wrap="simple" style:text-autospace="none" style:snap-to-layout-grid="false" style:line-height-at-least="0.25in" fo:margin-left="3.9166in" fo:margin-right="0.1666in" fo:text-indent="-3.9166in">
        <style:tab-stops/>
      </style:paragraph-properties>
      <style:text-properties style:font-name="標楷體" style:font-name-asian="標楷體" style:font-size-complex="12pt"/>
    </style:style>
    <style:style style:name="P576" style:parent-style-name="內文" style:family="paragraph">
      <style:paragraph-properties style:punctuation-wrap="simple" style:text-autospace="none" style:snap-to-layout-grid="false" style:line-height-at-least="0.25in" fo:margin-left="3.9166in" fo:margin-right="0.1666in" fo:text-indent="-3.9166in">
        <style:tab-stops/>
      </style:paragraph-properties>
      <style:text-properties style:font-name="標楷體" style:font-name-asian="標楷體" style:font-size-complex="12pt"/>
    </style:style>
    <style:style style:name="P577" style:parent-style-name="內文" style:family="paragraph">
      <style:paragraph-properties style:punctuation-wrap="simple" style:text-autospace="none" style:snap-to-layout-grid="false" style:line-height-at-least="0.25in" fo:margin-left="3.9166in" fo:margin-right="0.1666in" fo:text-indent="-3.9166in">
        <style:tab-stops/>
      </style:paragraph-properties>
      <style:text-properties style:font-name="標楷體" style:font-name-asian="標楷體" style:font-size-complex="12pt"/>
    </style:style>
    <style:style style:name="P578" style:parent-style-name="內文" style:family="paragraph">
      <style:paragraph-properties style:punctuation-wrap="simple" style:text-autospace="none" style:snap-to-layout-grid="false" style:line-height-at-least="0.25in" fo:margin-left="3.9166in" fo:margin-right="0.1666in" fo:text-indent="-3.9166in">
        <style:tab-stops/>
      </style:paragraph-properties>
      <style:text-properties style:font-name="標楷體" style:font-name-asian="標楷體" style:font-size-complex="12pt"/>
    </style:style>
    <style:style style:name="P579" style:parent-style-name="內文" style:family="paragraph">
      <style:paragraph-properties style:punctuation-wrap="simple" style:text-autospace="none" style:snap-to-layout-grid="false" style:line-height-at-least="0.25in" fo:margin-left="4.5694in" fo:margin-right="0.1666in" fo:text-indent="-4.56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80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2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3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4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5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6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7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8" style:parent-style-name="內文" style:family="paragraph">
      <style:paragraph-properties style:punctuation-wrap="simple" style:text-autospace="none" style:snap-to-layout-grid="false" style:line-height-at-least="0.25in" fo:margin-right="0.1666in"/>
      <style:text-properties style:font-name="微軟正黑體" style:font-name-asian="微軟正黑體"/>
    </style:style>
    <style:style style:name="P589" style:parent-style-name="內文" style:family="paragraph">
      <style:paragraph-properties style:punctuation-wrap="simple" style:text-autospace="none" style:snap-to-layout-grid="false" style:line-height-at-least="0.25in" fo:margin-right="0.1666in"/>
    </style:style>
    <style:style style:name="T590" style:parent-style-name="預設段落字型" style:family="text">
      <style:text-properties style:font-name="微軟正黑體" style:font-name-asian="微軟正黑體"/>
    </style:style>
    <style:style style:name="T591" style:parent-style-name="預設段落字型" style:family="text">
      <style:text-properties style:font-name="微軟正黑體" style:font-name-asian="微軟正黑體"/>
    </style:style>
    <style:style style:name="T592" style:parent-style-name="預設段落字型" style:family="text">
      <style:text-properties style:font-name="微軟正黑體" style:font-name-asian="微軟正黑體"/>
    </style:style>
    <style:style style:name="T593" style:parent-style-name="預設段落字型" style:family="text">
      <style:text-properties style:font-name="標楷體"/>
    </style:style>
    <style:style style:name="P594" style:parent-style-name="內文" style:family="paragraph">
      <style:paragraph-properties fo:line-height="0.2777in" fo:margin-right="0.1666in">
        <style:tab-stops>
          <style:tab-stop style:type="left" style:position="0.1972in"/>
        </style:tab-stops>
      </style:paragraph-properties>
    </style:style>
    <style:style style:name="T595" style:parent-style-name="預設段落字型" style:family="text">
      <style:text-properties style:font-name="微軟正黑體" style:font-name-asian="微軟正黑體"/>
    </style:style>
    <style:style style:name="T596" style:parent-style-name="預設段落字型" style:family="text">
      <style:text-properties style:font-name="微軟正黑體" style:font-name-asian="微軟正黑體" style:text-underline-type="single" style:text-underline-style="wave" style:text-underline-width="auto" style:text-underline-mode="continuous"/>
    </style:style>
    <style:style style:name="T597" style:parent-style-name="預設段落字型" style:family="text">
      <style:text-properties style:font-name="微軟正黑體" style:font-name-asian="微軟正黑體"/>
    </style:style>
    <style:style style:name="T598" style:parent-style-name="預設段落字型" style:family="text">
      <style:text-properties style:font-name="微軟正黑體" style:font-name-asian="微軟正黑體" style:text-underline-type="single" style:text-underline-style="wave" style:text-underline-width="auto" style:text-underline-mode="continuous"/>
    </style:style>
    <style:style style:name="T599" style:parent-style-name="預設段落字型" style:family="text">
      <style:text-properties style:font-name="微軟正黑體" style:font-name-asian="微軟正黑體"/>
    </style:style>
    <style:style style:name="T6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fo:background-color="#D3D3D3"/>
    </style:style>
    <style:style style:name="T60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03" style:parent-style-name="內文" style:family="paragraph">
      <style:paragraph-properties style:punctuation-wrap="simple" style:text-autospace="none" style:snap-to-layout-grid="false" fo:line-height="0.2777in" fo:margin-left="0.583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04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6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name-complex="細明體" fo:color="#000000" fo:letter-spacing="0.0069in" style:letter-kerning="false" fo:font-size="14pt" style:font-size-asian="14pt" style:font-size-complex="14pt" style:language-complex="th" style:country-complex="TH"/>
    </style:style>
    <style:style style:name="P617" style:parent-style-name="內文" style:family="paragraph">
      <style:paragraph-properties style:punctuation-wrap="simple" style:text-autospace="none" style:snap-to-layout-grid="false" fo:line-height="0.2777in"/>
    </style:style>
    <style:style style:name="T6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27" style:parent-style-name="內文" style:family="paragraph">
      <style:paragraph-properties style:punctuation-wrap="simple" style:text-autospace="none" style:snap-to-layout-grid="false" fo:line-height="0.2777in" fo:text-indent="0.5833in"/>
    </style:style>
    <style:style style:name="T6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38" style:parent-style-name="內文" style:family="paragraph">
      <style:paragraph-properties style:punctuation-wrap="simple" style:text-autospace="none" style:snap-to-layout-grid="false" fo:line-height="0.2777in" fo:margin-right="0.1805in"/>
    </style:style>
    <style:style style:name="T6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doub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46" style:parent-style-name="內文" style:family="paragraph">
      <style:paragraph-properties style:punctuation-wrap="simple" style:text-autospace="none" style:snap-to-layout-grid="false" fo:line-height="0.2777in" fo:margin-left="0.5in" fo:margin-right="0.1805in">
        <style:tab-stops/>
      </style:paragraph-properties>
    </style:style>
    <style:style style:name="T6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54" style:parent-style-name="內文" style:family="paragraph">
      <style:paragraph-properties style:punctuation-wrap="simple" style:text-autospace="none" style:snap-to-layout-grid="false" fo:line-height="0.2777in" fo:margin-right="0.1805in"/>
      <style:text-properties style:font-name="標楷體" style:font-name-asian="標楷體" fo:color="#000000" fo:font-size="14pt" style:font-size-asian="14pt" style:font-size-complex="14pt"/>
    </style:style>
    <style:style style:name="P655" style:parent-style-name="內文" style:family="paragraph">
      <style:paragraph-properties fo:border="0.0069in solid #000000" fo:padding-top="0.0138in" fo:padding-left="0in" fo:padding-bottom="0.0138in" fo:padding-right="0.0555in" style:shadow="none" style:punctuation-wrap="simple" style:text-autospace="none" style:snap-to-layout-grid="false" fo:line-height="0.2777in" fo:margin-left="0.0986in" fo:margin-right="0.0986in">
        <style:tab-stops/>
      </style:paragraph-properties>
    </style:style>
    <style:style style:name="T656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61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62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P663" style:parent-style-name="內文" style:family="paragraph">
      <style:paragraph-properties fo:border="0.0069in solid #000000" fo:padding-top="0.0138in" fo:padding-left="0in" fo:padding-bottom="0.0138in" fo:padding-right="0.0555in" style:shadow="none" style:punctuation-wrap="simple" style:text-autospace="none" style:snap-to-layout-grid="false" fo:line-height="0.2777in" fo:margin-left="0.0986in" fo:margin-right="0.0986in">
        <style:tab-stops/>
      </style:paragraph-properties>
    </style:style>
    <style:style style:name="T664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6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668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 style:text-underline-type="single" style:text-underline-style="wave" style:text-underline-width="auto" style:text-underline-mode="continuous"/>
    </style:style>
    <style:style style:name="T671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P672" style:parent-style-name="內文" style:family="paragraph">
      <style:paragraph-properties style:punctuation-wrap="simple" style:text-autospace="none" style:snap-to-layout-grid="false" fo:line-height="0.2777in" fo:margin-right="0.1805in"/>
    </style:style>
    <style:style style:name="T6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83" style:parent-style-name="內文" style:family="paragraph">
      <style:paragraph-properties style:punctuation-wrap="simple" style:text-autospace="none" style:snap-to-layout-grid="false" fo:line-height="0.2777in" fo:margin-right="0.1805in" fo:text-indent="0.4861in"/>
      <style:text-properties style:font-name="標楷體" style:font-name-asian="標楷體" fo:color="#000000" fo:font-size="14pt" style:font-size-asian="14pt" style:font-size-complex="14pt"/>
    </style:style>
    <style:style style:name="P684" style:parent-style-name="內文" style:family="paragraph">
      <style:paragraph-properties style:punctuation-wrap="simple" style:text-autospace="none" style:snap-to-layout-grid="false" fo:line-height="0.2777in" fo:margin-left="0.25in" fo:text-indent="0.5833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olumn686" style:family="table-column">
      <style:table-column-properties style:column-width="8.9368in"/>
    </style:style>
    <style:style style:name="Table685" style:family="table">
      <style:table-properties style:width="8.9368in" fo:margin-left="0.1736in" table:align="left"/>
    </style:style>
    <style:style style:name="TableRow687" style:family="table-row">
      <style:table-row-properties style:min-row-height="1.625in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fo:widows="2" fo:orphans="2" style:snap-to-layout-grid="false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3" style:parent-style-name="內文" style:family="paragraph">
      <style:paragraph-properties fo:widows="2" fo:orphans="2" style:snap-to-layout-grid="false"/>
    </style:style>
    <style:style style:name="T7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7" style:parent-style-name="內文" style:family="paragraph">
      <style:paragraph-properties fo:widows="2" fo:orphans="2" fo:margin-left="0.583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8" style:parent-style-name="內文" style:family="paragraph">
      <style:paragraph-properties fo:widows="2" fo:orphans="2" style:snap-to-layout-grid="false" fo:line-height="0.1666in" fo:margin-left="0.5138in" fo:text-indent="-0.0972in">
        <style:tab-stops/>
      </style:paragraph-properties>
    </style:style>
    <style:style style:name="T7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20" style:parent-style-name="內文" style:family="paragraph">
      <style:paragraph-properties fo:widows="2" fo:orphans="2" fo:text-indent="2.8333in"/>
      <style:text-properties style:font-name="標楷體" fo:color="#000000" fo:font-size="24pt" style:font-size-asian="24pt" style:font-size-complex="24pt"/>
    </style:style>
    <style:style style:name="P721" style:parent-style-name="頁首" style:family="paragraph">
      <style:paragraph-properties fo:text-align="center" fo:margin-right="0.2479in" fo:text-indent="0.2222in">
        <style:tab-stops>
          <style:tab-stop style:type="center" style:position="2.884in"/>
          <style:tab-stop style:type="left" style:position="5.6111in"/>
          <style:tab-stop style:type="right" style:position="5.768in"/>
        </style:tab-stops>
      </style:paragraph-properties>
    </style:style>
    <style:style style:name="T72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2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24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72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26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72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28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72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30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73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732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73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734" style:parent-style-name="頁首" style:family="paragraph">
      <style:paragraph-properties fo:margin-top="0.125in">
        <style:tab-stops>
          <style:tab-stop style:type="right" style:position="-2.1659in"/>
        </style:tab-stops>
      </style:paragraph-properties>
    </style:style>
    <style:style style:name="T73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73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73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73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73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74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language-asian="zh" style:country-asian="TW"/>
    </style:style>
    <style:style style:name="T74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74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74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74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74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74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747" style:parent-style-name="頁首" style:family="paragraph">
      <style:paragraph-properties fo:line-height="0.1388in">
        <style:tab-stops/>
      </style:paragraph-properties>
    </style:style>
    <style:style style:name="T748" style:parent-style-name="預設段落字型" style:family="text">
      <style:text-properties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749" style:parent-style-name="內文" style:family="paragraph">
      <style:paragraph-properties fo:margin-top="0.125in" fo:margin-bottom="0.125in" fo:line-height="0.2222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751" style:family="table-column">
      <style:table-column-properties style:column-width="0.9131in"/>
    </style:style>
    <style:style style:name="TableColumn752" style:family="table-column">
      <style:table-column-properties style:column-width="0.9131in"/>
    </style:style>
    <style:style style:name="TableColumn753" style:family="table-column">
      <style:table-column-properties style:column-width="0.9131in"/>
    </style:style>
    <style:style style:name="TableColumn754" style:family="table-column">
      <style:table-column-properties style:column-width="0.9131in"/>
    </style:style>
    <style:style style:name="TableColumn755" style:family="table-column">
      <style:table-column-properties style:column-width="0.9138in"/>
    </style:style>
    <style:style style:name="TableColumn756" style:family="table-column">
      <style:table-column-properties style:column-width="0.9131in"/>
    </style:style>
    <style:style style:name="TableColumn757" style:family="table-column">
      <style:table-column-properties style:column-width="0.9131in"/>
    </style:style>
    <style:style style:name="TableColumn758" style:family="table-column">
      <style:table-column-properties style:column-width="0.9131in"/>
    </style:style>
    <style:style style:name="TableColumn759" style:family="table-column">
      <style:table-column-properties style:column-width="0.9131in"/>
    </style:style>
    <style:style style:name="TableColumn760" style:family="table-column">
      <style:table-column-properties style:column-width="0.9138in"/>
    </style:style>
    <style:style style:name="Table750" style:family="table">
      <style:table-properties style:width="9.1333in" fo:margin-left="0in" table:align="left"/>
    </style:style>
    <style:style style:name="TableRow761" style:family="table-row">
      <style:table-row-properties style:min-row-height="0.2381in"/>
    </style:style>
    <style:style style:name="TableCell7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782" style:family="table-row">
      <style:table-row-properties style:min-row-height="0.527in"/>
    </style:style>
    <style:style style:name="TableCell7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803" style:parent-style-name="內文" style:family="paragraph">
      <style:paragraph-properties fo:margin-top="0.125in" fo:margin-bottom="0.125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805" style:family="table-column">
      <style:table-column-properties style:column-width="1.8479in"/>
    </style:style>
    <style:style style:name="TableColumn806" style:family="table-column">
      <style:table-column-properties style:column-width="1.8243in"/>
    </style:style>
    <style:style style:name="TableColumn807" style:family="table-column">
      <style:table-column-properties style:column-width="1.8243in"/>
    </style:style>
    <style:style style:name="TableColumn808" style:family="table-column">
      <style:table-column-properties style:column-width="1.8243in"/>
    </style:style>
    <style:style style:name="TableColumn809" style:family="table-column">
      <style:table-column-properties style:column-width="1.834in"/>
    </style:style>
    <style:style style:name="Table804" style:family="table">
      <style:table-properties style:width="9.1548in" fo:margin-left="-0.0236in" table:align="left"/>
    </style:style>
    <style:style style:name="TableRow810" style:family="table-row">
      <style:table-row-properties style:min-row-height="0.1993in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13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16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19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22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25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/>
    </style:style>
    <style:style style:name="TableRow826" style:family="table-row">
      <style:table-row-properties style:min-row-height="0.5013in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837" style:family="table-row">
      <style:table-row-properties style:min-row-height="0.1993in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40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43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46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49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</style:style>
    <style:style style:name="T852" style:parent-style-name="預設段落字型" style:family="text">
      <style:text-properties style:font-name="Wingdings" style:font-name-asian="Wingdings" style:font-name-complex="Wingdings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ableRow853" style:family="table-row">
      <style:table-row-properties style:min-row-height="0.4722in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864" style:parent-style-name="內文" style:family="paragraph">
      <style:paragraph-properties fo:margin-top="0.125in" fo:margin-bottom="0.125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866" style:family="table-column">
      <style:table-column-properties style:column-width="4.5604in"/>
    </style:style>
    <style:style style:name="TableColumn867" style:family="table-column">
      <style:table-column-properties style:column-width="4.5604in"/>
    </style:style>
    <style:style style:name="Table865" style:family="table">
      <style:table-properties style:width="9.1208in" fo:margin-left="0in" table:align="left"/>
    </style:style>
    <style:style style:name="TableRow868" style:family="table-row">
      <style:table-row-properties style:min-row-height="0.5895in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paragraph-properties>
        <style:tab-stops>
          <style:tab-stop style:type="left" style:position="5.4145in"/>
        </style:tab-stops>
      </style:paragraph-properties>
    </style:style>
    <style:style style:name="T87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7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87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87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879" style:family="table-row">
      <style:table-row-properties style:min-row-height="0.5895in"/>
    </style:style>
    <style:style style:name="TableCell8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1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88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8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88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8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88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890" style:family="table-row">
      <style:table-row-properties style:min-row-height="0.5895in"/>
    </style:style>
    <style:style style:name="TableCell8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2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893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9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8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7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898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89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9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01" style:family="table-row">
      <style:table-row-properties style:min-row-height="0.5895in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904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905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90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909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91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91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912" style:family="table-row">
      <style:table-row-properties style:min-row-height="0.5895in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915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91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917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頁首" style:family="paragraph">
      <style:paragraph-properties fo:text-align="justify" fo:line-height="0.2083in">
        <style:tab-stops>
          <style:tab-stop style:type="center" style:position="-1.125in"/>
        </style:tab-stops>
      </style:paragraph-properties>
    </style:style>
    <style:style style:name="T920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921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 style:language-asian="zh" style:country-asian="TW"/>
    </style:style>
    <style:style style:name="T922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923" style:parent-style-name="內文" style:family="paragraph">
      <style:paragraph-properties fo:margin-top="0.125in" fo:margin-bottom="0.125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925" style:family="table-column">
      <style:table-column-properties style:column-width="0.9131in"/>
    </style:style>
    <style:style style:name="TableColumn926" style:family="table-column">
      <style:table-column-properties style:column-width="0.9131in"/>
    </style:style>
    <style:style style:name="TableColumn927" style:family="table-column">
      <style:table-column-properties style:column-width="0.9131in"/>
    </style:style>
    <style:style style:name="TableColumn928" style:family="table-column">
      <style:table-column-properties style:column-width="0.9131in"/>
    </style:style>
    <style:style style:name="TableColumn929" style:family="table-column">
      <style:table-column-properties style:column-width="0.9138in"/>
    </style:style>
    <style:style style:name="TableColumn930" style:family="table-column">
      <style:table-column-properties style:column-width="0.9131in"/>
    </style:style>
    <style:style style:name="TableColumn931" style:family="table-column">
      <style:table-column-properties style:column-width="0.9131in"/>
    </style:style>
    <style:style style:name="TableColumn932" style:family="table-column">
      <style:table-column-properties style:column-width="0.9131in"/>
    </style:style>
    <style:style style:name="TableColumn933" style:family="table-column">
      <style:table-column-properties style:column-width="0.9131in"/>
    </style:style>
    <style:style style:name="TableColumn934" style:family="table-column">
      <style:table-column-properties style:column-width="0.9138in"/>
    </style:style>
    <style:style style:name="Table924" style:family="table">
      <style:table-properties style:width="9.1333in" fo:margin-left="0in" table:align="left"/>
    </style:style>
    <style:style style:name="TableRow935" style:family="table-row">
      <style:table-row-properties style:min-row-height="0.2423in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956" style:family="table-row">
      <style:table-row-properties style:min-row-height="0.6548in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0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頁首" style:family="paragraph">
      <style:paragraph-properties fo:text-align="center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977" style:parent-style-name="內文" style:family="paragraph">
      <style:paragraph-properties fo:margin-top="0.125in" fo:margin-bottom="0.125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979" style:family="table-column">
      <style:table-column-properties style:column-width="0.9145in"/>
    </style:style>
    <style:style style:name="TableColumn980" style:family="table-column">
      <style:table-column-properties style:column-width="0.9145in"/>
    </style:style>
    <style:style style:name="TableColumn981" style:family="table-column">
      <style:table-column-properties style:column-width="0.9145in"/>
    </style:style>
    <style:style style:name="TableColumn982" style:family="table-column">
      <style:table-column-properties style:column-width="0.9145in"/>
    </style:style>
    <style:style style:name="TableColumn983" style:family="table-column">
      <style:table-column-properties style:column-width="0.9152in"/>
    </style:style>
    <style:style style:name="TableColumn984" style:family="table-column">
      <style:table-column-properties style:column-width="0.9145in"/>
    </style:style>
    <style:style style:name="TableColumn985" style:family="table-column">
      <style:table-column-properties style:column-width="0.9145in"/>
    </style:style>
    <style:style style:name="TableColumn986" style:family="table-column">
      <style:table-column-properties style:column-width="0.9145in"/>
    </style:style>
    <style:style style:name="TableColumn987" style:family="table-column">
      <style:table-column-properties style:column-width="0.9145in"/>
    </style:style>
    <style:style style:name="TableColumn988" style:family="table-column">
      <style:table-column-properties style:column-width="0.9152in"/>
    </style:style>
    <style:style style:name="Table978" style:family="table">
      <style:table-properties style:width="9.1472in" fo:margin-left="0in" table:align="left"/>
    </style:style>
    <style:style style:name="TableRow989" style:family="table-row">
      <style:table-row-properties style:min-row-height="0.268in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1010" style:family="table-row">
      <style:table-row-properties style:min-row-height="0.5986in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4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8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1031" style:family="table-row">
      <style:table-row-properties style:min-row-height="0.2159in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9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1052" style:family="table-row">
      <style:table-row-properties style:min-row-height="0.5986in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1073" style:parent-style-name="內文" style:family="paragraph">
      <style:paragraph-properties fo:margin-top="0.125in" fo:margin-bottom="0.125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1075" style:family="table-column">
      <style:table-column-properties style:column-width="1.8256in"/>
    </style:style>
    <style:style style:name="TableColumn1076" style:family="table-column">
      <style:table-column-properties style:column-width="1.8263in"/>
    </style:style>
    <style:style style:name="TableColumn1077" style:family="table-column">
      <style:table-column-properties style:column-width="1.8256in"/>
    </style:style>
    <style:style style:name="TableColumn1078" style:family="table-column">
      <style:table-column-properties style:column-width="1.8263in"/>
    </style:style>
    <style:style style:name="TableColumn1079" style:family="table-column">
      <style:table-column-properties style:column-width="1.8263in"/>
    </style:style>
    <style:style style:name="Table1074" style:family="table">
      <style:table-properties style:width="9.1305in" fo:margin-left="0in" table:align="left"/>
    </style:style>
    <style:style style:name="TableRow1080" style:family="table-row">
      <style:table-row-properties style:min-row-height="0.2236in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4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0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Row1091" style:family="table-row">
      <style:table-row-properties style:min-row-height="0.4972in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5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1098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頁首" style:family="paragraph">
      <style:paragraph-properties fo:text-align="center"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ableCell1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2" style:parent-style-name="頁首" style:family="paragraph">
      <style:paragraph-properties fo:line-height="0.2083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1103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1113" style:parent-style-name="內文" style:family="paragraph">
      <style:paragraph-properties fo:line-height="0.2777in" fo:margin-left="0.3347in" fo:text-indent="-0.3347in">
        <style:tab-stops>
          <style:tab-stop style:type="left" style:position="-0.0013in"/>
        </style:tab-stops>
      </style:paragraph-properties>
      <style:text-properties style:font-name="標楷體" fo:font-weight="bold" style:font-weight-asian="bold" style:font-size-complex="14pt"/>
    </style:style>
    <style:style style:name="TableColumn1115" style:family="table-column">
      <style:table-column-properties style:column-width="0.9847in" style:use-optimal-column-width="false"/>
    </style:style>
    <style:style style:name="TableColumn1116" style:family="table-column">
      <style:table-column-properties style:column-width="0.7875in" style:use-optimal-column-width="false"/>
    </style:style>
    <style:style style:name="TableColumn1117" style:family="table-column">
      <style:table-column-properties style:column-width="0.6888in" style:use-optimal-column-width="false"/>
    </style:style>
    <style:style style:name="TableColumn1118" style:family="table-column">
      <style:table-column-properties style:column-width="0.8861in" style:use-optimal-column-width="false"/>
    </style:style>
    <style:style style:name="TableColumn1119" style:family="table-column">
      <style:table-column-properties style:column-width="0.6888in" style:use-optimal-column-width="false"/>
    </style:style>
    <style:style style:name="TableColumn1120" style:family="table-column">
      <style:table-column-properties style:column-width="0.5909in" style:use-optimal-column-width="false"/>
    </style:style>
    <style:style style:name="TableColumn1121" style:family="table-column">
      <style:table-column-properties style:column-width="0.5902in" style:use-optimal-column-width="false"/>
    </style:style>
    <style:style style:name="TableColumn1122" style:family="table-column">
      <style:table-column-properties style:column-width="0.5909in" style:use-optimal-column-width="false"/>
    </style:style>
    <style:style style:name="TableColumn1123" style:family="table-column">
      <style:table-column-properties style:column-width="0.6888in" style:use-optimal-column-width="false"/>
    </style:style>
    <style:style style:name="TableColumn1124" style:family="table-column">
      <style:table-column-properties style:column-width="0.5902in" style:use-optimal-column-width="false"/>
    </style:style>
    <style:style style:name="Table1114" style:family="table">
      <style:table-properties style:width="7.0875in" fo:margin-left="0.075in" table:align="left"/>
    </style:style>
    <style:style style:name="TableRow1125" style:family="table-row">
      <style:table-row-properties style:min-row-height="0.2381in" style:use-optimal-row-height="false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146" style:family="table-row">
      <style:table-row-properties style:min-row-height="0.7875in" style:use-optimal-row-height="false" fo:keep-together="always"/>
    </style:style>
    <style:style style:name="TableCell1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148" style:parent-style-name="強調粗體" style:family="text">
      <style:text-properties fo:font-weight="normal" style:font-weight-asian="normal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1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fo:text-align="center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fo:text-align="center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fo:text-align="center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fo:text-align="center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fo:text-align="center"/>
    </style:style>
    <style:style style:name="P1163" style:parent-style-name="內文" style:family="paragraph">
      <style:paragraph-properties fo:line-height="0.2777in"/>
    </style:style>
    <style:style style:name="T1164" style:parent-style-name="預設段落字型" style:family="text">
      <style:text-properties style:font-name="標楷體" fo:font-weight="bold" style:font-weight-asian="bold" style:font-size-complex="14pt"/>
    </style:style>
    <style:style style:name="T1165" style:parent-style-name="預設段落字型" style:family="text">
      <style:text-properties style:font-name="新細明體" fo:font-weight="bold" style:font-weight-asian="bold" style:font-size-complex="14pt"/>
    </style:style>
    <style:style style:name="T1166" style:parent-style-name="預設段落字型" style:family="text">
      <style:text-properties style:font-name="標楷體" fo:font-weight="bold" style:font-weight-asian="bold" style:font-size-complex="14pt"/>
    </style:style>
    <style:style style:name="T1167" style:parent-style-name="預設段落字型" style:family="text">
      <style:text-properties style:font-name="標楷體" fo:font-weight="bold" style:font-weight-asian="bold" style:font-size-complex="14pt"/>
    </style:style>
    <style:style style:name="T1168" style:parent-style-name="預設段落字型" style:family="text">
      <style:text-properties style:font-name="標楷體" fo:font-weight="bold" style:font-weight-asian="bold" style:font-size-complex="14pt"/>
    </style:style>
    <style:style style:name="T1169" style:parent-style-name="預設段落字型" style:family="text">
      <style:text-properties style:font-name="標楷體" fo:font-weight="bold" style:font-weight-asian="bold" style:font-size-complex="14pt"/>
    </style:style>
    <style:style style:name="T1170" style:parent-style-name="預設段落字型" style:family="text">
      <style:text-properties style:font-name="標楷體" fo:font-weight="bold" style:font-weight-asian="bold" style:font-size-complex="14pt"/>
    </style:style>
    <style:style style:name="T1171" style:parent-style-name="預設段落字型" style:family="text">
      <style:text-properties style:font-name="標楷體" fo:font-weight="bold" style:font-weight-asian="bold" style:font-size-complex="14pt"/>
    </style:style>
    <style:style style:name="T1172" style:parent-style-name="預設段落字型" style:family="text">
      <style:text-properties style:font-name="標楷體" fo:font-weight="bold" style:font-weight-asian="bold" style:font-size-complex="14pt"/>
    </style:style>
    <style:style style:name="T1173" style:parent-style-name="預設段落字型" style:family="text">
      <style:text-properties style:font-name="標楷體" fo:font-weight="bold" style:font-weight-asian="bold" style:font-size-complex="14pt"/>
    </style:style>
    <style:style style:name="T1174" style:parent-style-name="預設段落字型" style:family="text">
      <style:text-properties style:font-name="標楷體" fo:font-weight="bold" style:font-weight-asian="bold" style:font-size-complex="14pt"/>
    </style:style>
    <style:style style:name="T1175" style:parent-style-name="預設段落字型" style:family="text">
      <style:text-properties style:font-name="標楷體" fo:font-weight="bold" style:font-weight-asian="bold" style:font-size-complex="14pt"/>
    </style:style>
    <style:style style:name="T1176" style:parent-style-name="預設段落字型" style:family="text">
      <style:text-properties style:font-name="標楷體" fo:font-weight="bold" style:font-weight-asian="bold" style:font-size-complex="14pt"/>
    </style:style>
    <style:style style:name="T1177" style:parent-style-name="預設段落字型" style:family="text">
      <style:text-properties style:font-name="標楷體" fo:font-weight="bold" style:font-weight-asian="bold" style:font-size-complex="14pt"/>
    </style:style>
    <style:style style:name="T1178" style:parent-style-name="預設段落字型" style:family="text">
      <style:text-properties style:font-name="標楷體" fo:font-weight="bold" style:font-weight-asian="bold" style:font-size-complex="14pt"/>
    </style:style>
    <style:style style:name="TableColumn1180" style:family="table-column">
      <style:table-column-properties style:column-width="1.4173in"/>
    </style:style>
    <style:style style:name="TableColumn1181" style:family="table-column">
      <style:table-column-properties style:column-width="1.4173in"/>
    </style:style>
    <style:style style:name="TableColumn1182" style:family="table-column">
      <style:table-column-properties style:column-width="1.4173in"/>
    </style:style>
    <style:style style:name="TableColumn1183" style:family="table-column">
      <style:table-column-properties style:column-width="1.4173in"/>
    </style:style>
    <style:style style:name="TableColumn1184" style:family="table-column">
      <style:table-column-properties style:column-width="1.418in"/>
    </style:style>
    <style:style style:name="Table1179" style:family="table">
      <style:table-properties style:width="7.0875in" fo:margin-left="0.075in" table:align="left"/>
    </style:style>
    <style:style style:name="TableRow1185" style:family="table-row">
      <style:table-row-properties style:min-row-height="0.1993in"/>
    </style:style>
    <style:style style:name="TableCell1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7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9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1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3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頁首" style:family="paragraph">
      <style:paragraph-properties fo:text-align="center" fo:line-height="0.2083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1196" style:family="table-row">
      <style:table-row-properties style:min-row-height="0.3472in"/>
    </style:style>
    <style:style style:name="TableCell1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8" style:parent-style-name="內文" style:family="paragraph">
      <style:paragraph-properties fo:text-align="center"/>
    </style:style>
    <style:style style:name="TableCell1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0" style:parent-style-name="內文" style:family="paragraph">
      <style:paragraph-properties fo:text-align="center"/>
    </style:style>
    <style:style style:name="TableCell1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2" style:parent-style-name="內文" style:family="paragraph">
      <style:paragraph-properties fo:text-align="center"/>
    </style:style>
    <style:style style:name="TableCell1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4" style:parent-style-name="內文" style:family="paragraph">
      <style:paragraph-properties fo:text-align="center"/>
    </style:style>
    <style:style style:name="TableCell1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6" style:parent-style-name="內文" style:family="paragraph">
      <style:paragraph-properties fo:text-align="center"/>
    </style:style>
    <style:style style:name="TableRow1207" style:family="table-row">
      <style:table-row-properties style:min-row-height="0.1993in"/>
    </style:style>
    <style:style style:name="TableCell1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fo:text-align="center"/>
    </style:style>
    <style:style style:name="TableCell1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fo:text-align="center"/>
    </style:style>
    <style:style style:name="TableCell1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fo:text-align="center"/>
    </style:style>
    <style:style style:name="TableCell1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5" style:parent-style-name="內文" style:family="paragraph">
      <style:paragraph-properties fo:text-align="center"/>
    </style:style>
    <style:style style:name="TableCell1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7" style:parent-style-name="內文" style:family="paragraph">
      <style:paragraph-properties fo:text-align="center"/>
    </style:style>
    <style:style style:name="TableRow1218" style:family="table-row">
      <style:table-row-properties style:min-row-height="0.3659in"/>
    </style:style>
    <style:style style:name="TableCell1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0" style:parent-style-name="內文" style:family="paragraph">
      <style:paragraph-properties fo:text-align="center"/>
    </style:style>
    <style:style style:name="TableCell1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2" style:parent-style-name="內文" style:family="paragraph">
      <style:paragraph-properties fo:text-align="center"/>
    </style:style>
    <style:style style:name="TableCell1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fo:text-align="center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fo:text-align="center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fo:text-align="center"/>
    </style:style>
    <style:style style:name="P1229" style:parent-style-name="內文" style:family="paragraph">
      <style:paragraph-properties fo:line-height="0.2777in"/>
    </style:style>
    <style:style style:name="T1230" style:parent-style-name="預設段落字型" style:family="text">
      <style:text-properties style:font-name="標楷體" fo:font-weight="bold" style:font-weight-asian="bold" style:font-size-complex="14pt"/>
    </style:style>
    <style:style style:name="T1231" style:parent-style-name="預設段落字型" style:family="text">
      <style:text-properties style:font-name="新細明體" fo:font-weight="bold" style:font-weight-asian="bold" style:font-size-complex="14pt"/>
    </style:style>
    <style:style style:name="T1232" style:parent-style-name="預設段落字型" style:family="text">
      <style:text-properties style:font-name="標楷體" fo:font-weight="bold" style:font-weight-asian="bold" style:font-size-complex="14pt"/>
    </style:style>
    <style:style style:name="T1233" style:parent-style-name="預設段落字型" style:family="text">
      <style:text-properties style:font-name="標楷體" fo:font-weight="bold" style:font-weight-asian="bold" style:font-size-complex="14pt"/>
    </style:style>
    <style:style style:name="T1234" style:parent-style-name="預設段落字型" style:family="text">
      <style:text-properties style:font-name="標楷體" fo:font-weight="bold" style:font-weight-asian="bold" style:font-size-complex="14pt"/>
    </style:style>
    <style:style style:name="T1235" style:parent-style-name="預設段落字型" style:family="text">
      <style:text-properties style:font-name="標楷體" fo:font-weight="bold" style:font-weight-asian="bold" style:font-size-complex="14pt"/>
    </style:style>
    <style:style style:name="T1236" style:parent-style-name="預設段落字型" style:family="text">
      <style:text-properties style:font-name="標楷體" fo:font-weight="bold" style:font-weight-asian="bold" style:font-size-complex="14pt"/>
    </style:style>
    <style:style style:name="T1237" style:parent-style-name="預設段落字型" style:family="text">
      <style:text-properties style:font-name="標楷體" fo:font-weight="bold" style:font-weight-asian="bold" style:font-size-complex="14pt"/>
    </style:style>
    <style:style style:name="T1238" style:parent-style-name="預設段落字型" style:family="text">
      <style:text-properties style:font-name="標楷體" fo:font-weight="bold" style:font-weight-asian="bold" style:font-size-complex="14pt"/>
    </style:style>
    <style:style style:name="T1239" style:parent-style-name="預設段落字型" style:family="text">
      <style:text-properties style:font-name="標楷體" fo:font-weight="bold" style:font-weight-asian="bold" style:font-size-complex="14pt"/>
    </style:style>
    <style:style style:name="T1240" style:parent-style-name="預設段落字型" style:family="text">
      <style:text-properties style:font-name="標楷體" fo:font-weight="bold" style:font-weight-asian="bold" style:font-size-complex="14pt"/>
    </style:style>
    <style:style style:name="T1241" style:parent-style-name="預設段落字型" style:family="text">
      <style:text-properties style:font-name="標楷體" fo:font-weight="bold" style:font-weight-asian="bold" style:font-size-complex="14pt"/>
    </style:style>
    <style:style style:name="T1242" style:parent-style-name="預設段落字型" style:family="text">
      <style:text-properties style:font-name="標楷體" fo:font-weight="bold" style:font-weight-asian="bold" style:font-size-complex="14pt"/>
    </style:style>
    <style:style style:name="T1243" style:parent-style-name="預設段落字型" style:family="text">
      <style:text-properties style:font-name="標楷體" fo:font-weight="bold" style:font-weight-asian="bold" style:font-size-complex="14pt"/>
    </style:style>
    <style:style style:name="T1244" style:parent-style-name="預設段落字型" style:family="text">
      <style:text-properties style:font-name="標楷體" fo:font-weight="bold" style:font-weight-asian="bold" style:font-size-complex="14pt"/>
    </style:style>
    <style:style style:name="P1245" style:parent-style-name="內文" style:family="paragraph">
      <style:paragraph-properties fo:line-height="0.2777in"/>
    </style:style>
    <style:style style:name="T1246" style:parent-style-name="預設段落字型" style:family="text">
      <style:text-properties style:font-name="標楷體" fo:font-weight="bold" style:font-weight-asian="bold" style:font-size-complex="14pt" fo:background-color="#D3D3D3"/>
    </style:style>
    <style:style style:name="T1247" style:parent-style-name="預設段落字型" style:family="text">
      <style:text-properties style:font-name="新細明體" fo:font-weight="bold" style:font-weight-asian="bold" style:font-size-complex="14pt" fo:background-color="#D3D3D3"/>
    </style:style>
    <style:style style:name="T1248" style:parent-style-name="預設段落字型" style:family="text">
      <style:text-properties style:font-name="標楷體" fo:font-weight="bold" style:font-weight-asian="bold" style:font-size-complex="14pt"/>
    </style:style>
    <style:style style:name="T1249" style:parent-style-name="預設段落字型" style:family="text">
      <style:text-properties style:font-name="標楷體" fo:font-weight="bold" style:font-weight-asian="bold" style:font-size-complex="14pt"/>
    </style:style>
    <style:style style:name="T1250" style:parent-style-name="預設段落字型" style:family="text">
      <style:text-properties style:font-name="標楷體" fo:font-weight="bold" style:font-weight-asian="bold" style:font-size-complex="14pt"/>
    </style:style>
    <style:style style:name="T1251" style:parent-style-name="預設段落字型" style:family="text">
      <style:text-properties style:font-name="標楷體" fo:font-weight="bold" style:font-weight-asian="bold" style:font-size-complex="14pt"/>
    </style:style>
    <style:style style:name="T1252" style:parent-style-name="預設段落字型" style:family="text">
      <style:text-properties style:font-name="標楷體" fo:font-weight="bold" style:font-weight-asian="bold" style:font-size-complex="14pt"/>
    </style:style>
    <style:style style:name="T1253" style:parent-style-name="預設段落字型" style:family="text">
      <style:text-properties style:font-name="標楷體" fo:font-weight="bold" style:font-weight-asian="bold" style:font-size-complex="14pt"/>
    </style:style>
    <style:style style:name="T1254" style:parent-style-name="預設段落字型" style:family="text">
      <style:text-properties style:font-name="標楷體" fo:font-weight="bold" style:font-weight-asian="bold" style:font-size-complex="14pt"/>
    </style:style>
    <style:style style:name="T1255" style:parent-style-name="預設段落字型" style:family="text">
      <style:text-properties style:font-name="標楷體" fo:font-weight="bold" style:font-weight-asian="bold" style:font-size-complex="14pt"/>
    </style:style>
    <style:style style:name="T1256" style:parent-style-name="預設段落字型" style:family="text">
      <style:text-properties style:font-name="標楷體" fo:font-weight="bold" style:font-weight-asian="bold" style:font-size-complex="14pt"/>
    </style:style>
    <style:style style:name="T1257" style:parent-style-name="預設段落字型" style:family="text">
      <style:text-properties style:font-name="標楷體" fo:font-weight="bold" style:font-weight-asian="bold" style:font-size-complex="14pt"/>
    </style:style>
    <style:style style:name="TableColumn1259" style:family="table-column">
      <style:table-column-properties style:column-width="0.7076in"/>
    </style:style>
    <style:style style:name="TableColumn1260" style:family="table-column">
      <style:table-column-properties style:column-width="0.7076in"/>
    </style:style>
    <style:style style:name="TableColumn1261" style:family="table-column">
      <style:table-column-properties style:column-width="0.7076in"/>
    </style:style>
    <style:style style:name="TableColumn1262" style:family="table-column">
      <style:table-column-properties style:column-width="0.7076in"/>
    </style:style>
    <style:style style:name="TableColumn1263" style:family="table-column">
      <style:table-column-properties style:column-width="0.7076in"/>
    </style:style>
    <style:style style:name="TableColumn1264" style:family="table-column">
      <style:table-column-properties style:column-width="0.7076in"/>
    </style:style>
    <style:style style:name="TableColumn1265" style:family="table-column">
      <style:table-column-properties style:column-width="0.7076in"/>
    </style:style>
    <style:style style:name="TableColumn1266" style:family="table-column">
      <style:table-column-properties style:column-width="0.7076in"/>
    </style:style>
    <style:style style:name="TableColumn1267" style:family="table-column">
      <style:table-column-properties style:column-width="0.7076in"/>
    </style:style>
    <style:style style:name="TableColumn1268" style:family="table-column">
      <style:table-column-properties style:column-width="0.7083in"/>
    </style:style>
    <style:style style:name="Table1258" style:family="table">
      <style:table-properties style:width="7.077in" fo:margin-left="0.075in" table:align="left"/>
    </style:style>
    <style:style style:name="TableRow1269" style:family="table-row">
      <style:table-row-properties style:min-row-height="0.4562in"/>
    </style:style>
    <style:style style:name="TableCell1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72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75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78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81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84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87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90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93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96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</style:style>
    <style:style style:name="T1299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P1300" style:parent-style-name="內文" style:family="paragraph">
      <style:paragraph-properties fo:line-height="0.2777in"/>
    </style:style>
    <style:style style:name="T1301" style:parent-style-name="預設段落字型" style:family="text">
      <style:text-properties style:font-name="標楷體" fo:font-weight="bold" style:font-weight-asian="bold" style:font-size-complex="14pt"/>
    </style:style>
    <style:style style:name="T1302" style:parent-style-name="預設段落字型" style:family="text">
      <style:text-properties style:font-name="新細明體" fo:font-weight="bold" style:font-weight-asian="bold" style:font-size-complex="14pt"/>
    </style:style>
    <style:style style:name="T1303" style:parent-style-name="預設段落字型" style:family="text">
      <style:text-properties style:font-name="標楷體" fo:font-weight="bold" style:font-weight-asian="bold" style:font-size-complex="14pt"/>
    </style:style>
    <style:style style:name="T1304" style:parent-style-name="預設段落字型" style:family="text">
      <style:text-properties style:font-name="標楷體" fo:font-weight="bold" style:font-weight-asian="bold" style:font-size-complex="14pt"/>
    </style:style>
    <style:style style:name="T1305" style:parent-style-name="預設段落字型" style:family="text">
      <style:text-properties style:font-name="標楷體" fo:font-weight="bold" style:font-weight-asian="bold" style:font-size-complex="14pt"/>
    </style:style>
    <style:style style:name="T1306" style:parent-style-name="預設段落字型" style:family="text">
      <style:text-properties style:font-name="標楷體" fo:font-weight="bold" style:font-weight-asian="bold" style:font-size-complex="14pt"/>
    </style:style>
    <style:style style:name="T1307" style:parent-style-name="預設段落字型" style:family="text">
      <style:text-properties style:font-name="標楷體" fo:font-weight="bold" style:font-weight-asian="bold" style:font-size-complex="14pt"/>
    </style:style>
    <style:style style:name="T1308" style:parent-style-name="預設段落字型" style:family="text">
      <style:text-properties style:font-name="標楷體" fo:font-weight="bold" style:font-weight-asian="bold" style:font-size-complex="14pt"/>
    </style:style>
    <style:style style:name="T1309" style:parent-style-name="預設段落字型" style:family="text">
      <style:text-properties style:font-name="標楷體" fo:font-weight="bold" style:font-weight-asian="bold" style:font-size-complex="14pt"/>
    </style:style>
    <style:style style:name="T1310" style:parent-style-name="預設段落字型" style:family="text">
      <style:text-properties style:font-name="標楷體" fo:font-weight="bold" style:font-weight-asian="bold" style:font-size-complex="14pt"/>
    </style:style>
    <style:style style:name="T1311" style:parent-style-name="預設段落字型" style:family="text">
      <style:text-properties style:font-name="標楷體" fo:font-weight="bold" style:font-weight-asian="bold" style:font-size-complex="14pt"/>
    </style:style>
    <style:style style:name="TableColumn1313" style:family="table-column">
      <style:table-column-properties style:column-width="0.7083in"/>
    </style:style>
    <style:style style:name="TableColumn1314" style:family="table-column">
      <style:table-column-properties style:column-width="0.709in"/>
    </style:style>
    <style:style style:name="TableColumn1315" style:family="table-column">
      <style:table-column-properties style:column-width="0.7083in"/>
    </style:style>
    <style:style style:name="TableColumn1316" style:family="table-column">
      <style:table-column-properties style:column-width="0.709in"/>
    </style:style>
    <style:style style:name="TableColumn1317" style:family="table-column">
      <style:table-column-properties style:column-width="0.709in"/>
    </style:style>
    <style:style style:name="TableColumn1318" style:family="table-column">
      <style:table-column-properties style:column-width="0.7083in"/>
    </style:style>
    <style:style style:name="TableColumn1319" style:family="table-column">
      <style:table-column-properties style:column-width="0.709in"/>
    </style:style>
    <style:style style:name="TableColumn1320" style:family="table-column">
      <style:table-column-properties style:column-width="0.7083in"/>
    </style:style>
    <style:style style:name="TableColumn1321" style:family="table-column">
      <style:table-column-properties style:column-width="0.709in"/>
    </style:style>
    <style:style style:name="TableColumn1322" style:family="table-column">
      <style:table-column-properties style:column-width="0.709in"/>
    </style:style>
    <style:style style:name="Table1312" style:family="table">
      <style:table-properties style:width="7.0875in" fo:margin-left="0.075in" table:align="left"/>
    </style:style>
    <style:style style:name="TableRow1323" style:family="table-row">
      <style:table-row-properties style:min-row-height="0.4243in"/>
    </style:style>
    <style:style style:name="TableCell1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Row1344" style:family="table-row">
      <style:table-row-properties style:min-row-height="0.3888in"/>
    </style:style>
    <style:style style:name="TableCell1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8" style:parent-style-name="頁首" style:family="paragraph">
      <style:paragraph-properties fo:text-align="center" fo:line-height="0.2777in">
        <style:tab-stops>
          <style:tab-stop style:type="center" style:position="-1.125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6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8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0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2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4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P1365" style:parent-style-name="內文" style:family="paragraph">
      <style:paragraph-properties fo:line-height="0.2777in"/>
    </style:style>
    <style:style style:name="T1366" style:parent-style-name="預設段落字型" style:family="text">
      <style:text-properties style:font-name="標楷體" fo:font-weight="bold" style:font-weight-asian="bold" style:font-size-complex="14pt"/>
    </style:style>
    <style:style style:name="T1367" style:parent-style-name="預設段落字型" style:family="text">
      <style:text-properties style:font-name="新細明體" fo:font-weight="bold" style:font-weight-asian="bold" style:font-size-complex="14pt"/>
    </style:style>
    <style:style style:name="T1368" style:parent-style-name="預設段落字型" style:family="text">
      <style:text-properties style:font-name="標楷體" fo:font-weight="bold" style:font-weight-asian="bold" style:font-size-complex="14pt"/>
    </style:style>
    <style:style style:name="T1369" style:parent-style-name="預設段落字型" style:family="text">
      <style:text-properties style:font-name="標楷體" fo:font-weight="bold" style:font-weight-asian="bold" style:font-size-complex="14pt"/>
    </style:style>
    <style:style style:name="T1370" style:parent-style-name="預設段落字型" style:family="text">
      <style:text-properties style:font-name="標楷體" fo:font-weight="bold" style:font-weight-asian="bold" style:font-size-complex="14pt"/>
    </style:style>
    <style:style style:name="T1371" style:parent-style-name="預設段落字型" style:family="text">
      <style:text-properties style:font-name="標楷體" fo:font-weight="bold" style:font-weight-asian="bold" style:font-size-complex="14pt"/>
    </style:style>
    <style:style style:name="T1372" style:parent-style-name="預設段落字型" style:family="text">
      <style:text-properties style:font-name="標楷體" fo:font-weight="bold" style:font-weight-asian="bold" style:font-size-complex="14pt"/>
    </style:style>
    <style:style style:name="T1373" style:parent-style-name="預設段落字型" style:family="text">
      <style:text-properties style:font-name="標楷體" fo:font-weight="bold" style:font-weight-asian="bold" style:font-size-complex="14pt"/>
    </style:style>
    <style:style style:name="T1374" style:parent-style-name="預設段落字型" style:family="text">
      <style:text-properties style:font-name="標楷體" fo:font-weight="bold" style:font-weight-asian="bold" style:font-size-complex="14pt"/>
    </style:style>
    <style:style style:name="T1375" style:parent-style-name="預設段落字型" style:family="text">
      <style:text-properties style:font-name="標楷體" fo:font-weight="bold" style:font-weight-asian="bold" style:font-size-complex="14pt"/>
    </style:style>
    <style:style style:name="T1376" style:parent-style-name="預設段落字型" style:family="text">
      <style:text-properties style:font-name="標楷體" fo:font-weight="bold" style:font-weight-asian="bold" style:font-size-complex="14pt"/>
    </style:style>
    <style:style style:name="TableColumn1378" style:family="table-column">
      <style:table-column-properties style:column-width="0.6375in"/>
    </style:style>
    <style:style style:name="TableColumn1379" style:family="table-column">
      <style:table-column-properties style:column-width="0.7125in"/>
    </style:style>
    <style:style style:name="TableColumn1380" style:family="table-column">
      <style:table-column-properties style:column-width="0.7125in"/>
    </style:style>
    <style:style style:name="TableColumn1381" style:family="table-column">
      <style:table-column-properties style:column-width="0.7125in"/>
    </style:style>
    <style:style style:name="TableColumn1382" style:family="table-column">
      <style:table-column-properties style:column-width="0.7125in"/>
    </style:style>
    <style:style style:name="Table1377" style:family="table">
      <style:table-properties style:width="3.4875in" fo:margin-left="0.075in" table:align="left"/>
    </style:style>
    <style:style style:name="TableRow1383" style:family="table-row">
      <style:table-row-properties style:min-row-height="0.4in"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P1385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P1387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頁首" style:family="paragraph">
      <style:paragraph-properties fo:text-align="center" fo:line-height="0.2777in">
        <style:tab-stops>
          <style:tab-stop style:type="center" style:position="-1.12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6pt" style:font-size-asian="16pt" style:font-size-complex="18pt" style:language-asian="zh" style:country-asian="TW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1">新北市立溪崑國民中學</text:span><text:span text:style-name="T12">10</text:span><text:span text:style-name="T13">5</text:span><text:span text:style-name="T14">學年度第</text:span><text:span text:style-name="T15">二</text:span><text:span text:style-name="T16">學期第</text:span><text:span text:style-name="T17">一</text:span><text:span text:style-name="T18">次定期評量</text:span><text:span text:style-name="T19">國文</text:span><text:span text:style-name="T20">科試卷</text:span></text:p>
      <text:p text:style-name="P21"><text:span text:style-name="T22">八</text:span><text:span text:style-name="T23">年級</text:span><text:span text:style-name="T24">　　　</text:span><text:span text:style-name="T25">班座號</text:span><text:span text:style-name="T26">　　　</text:span><text:span text:style-name="T27">姓名</text:span><text:span text:style-name="T28">　　　　　</text:span></text:p>
      <text:p text:style-name="P29"><text:span text:style-name="T30"><draw:connector draw:type="line" svg:x1="0.02361in" svg:y1="0.09097in" svg:x2="8.90903in" svg:y2="0.09097in" draw:z-index="251659264" draw:id="id0" draw:style-name="a0" draw:name="Line 2" text:anchor-type="paragraph"><svg:title/><svg:desc/></draw:connector></text:span></text:p>
      <text:list text:style-name="LFO1" text:continue-numbering="true">
        <text:list-item>
          <text:p text:style-name="P31">國字注音10%【每一格1分，共10分】</text:p>
        </text:list-item>
      </text:list>
      <text:p text:style-name="P32"><text:span text:style-name="T33">1.</text:span><text:span text:style-name="T34">狂</text:span><text:span text:style-name="T35">「</text:span><text:span text:style-name="T36">狷</text:span><text:span text:style-name="T37">」</text:span><text:span text:style-name="T38"><text:s/></text:span><text:span text:style-name="T39"><text:s/></text:span><text:span text:style-name="T40"><text:s/></text:span><text:span text:style-name="T41"><text:s/></text:span><text:span text:style-name="T42"><text:s text:c="2"/></text:span><text:span text:style-name="T43">2.</text:span><text:span text:style-name="T44">「</text:span><text:span text:style-name="T45">糝</text:span><text:span text:style-name="T46">」</text:span><text:span text:style-name="T47">上</text:span><text:span text:style-name="T48"><text:s text:c="4"/></text:span><text:span text:style-name="T49"><text:s/></text:span><text:span text:style-name="T50"><text:s text:c="2"/></text:span><text:span text:style-name="T51">3.</text:span><text:span text:style-name="T52">「曙」色</text:span><text:span text:style-name="T53"><text:s text:c="5"/></text:span><text:span text:style-name="T54"><text:s/></text:span><text:span text:style-name="T55"><text:s/>4.<text:s/></text:span><text:span text:style-name="T56">申「悃」語</text:span><text:span text:style-name="T57"><text:s text:c="6"/></text:span><text:span text:style-name="T58"><text:s/></text:span><text:span text:style-name="T59">5</text:span><text:span text:style-name="T60">.</text:span><text:span text:style-name="T61">「</text:span><text:span text:style-name="T62">枵</text:span><text:span text:style-name="T63">」</text:span><text:span text:style-name="T64">腹從公</text:span><text:span text:style-name="T65"><text:s text:c="2"/></text:span></text:p>
      <text:p text:style-name="P66">6.窈「ㄊ一ㄠˇ」<text:s/><text:s/><text:s/>7.「一ˋ」入天聽<text:s text:c="4"/>8.「ㄇ一ˊ」漫 <text:s/><text:s/>9.「ㄒㄩˋ」酒<text:s text:c="2"/><text:s/>10.握手寒「ㄒㄩㄢ」</text:p>
      <text:p text:style-name="P67">二、默書10%【每一格1分，錯1字扣1分，共10分】<text:s/></text:p>
      <text:list text:style-name="LFO2" text:continue-numbering="true">
        <text:list-item>
          <text:p text:style-name="P68"><text:span text:style-name="T69">臣有二馬</text:span><text:span text:style-name="T70">，</text:span><text:span text:style-name="T71">（</text:span><text:span text:style-name="T72"></text:span><text:span text:style-name="T73">）</text:span><text:span text:style-name="T74">，飲</text:span><text:span text:style-name="T75">泉一斛</text:span><text:span text:style-name="T76">，</text:span><text:span text:style-name="T77">然非精潔即不受；</text:span><text:span text:style-name="T78">（</text:span><text:span text:style-name="T79"></text:span><text:span text:style-name="T80">），</text:span><text:span text:style-name="T81">初不甚</text:span><text:span text:style-name="T82">疾，比行百里</text:span><text:span text:style-name="T83">，</text:span><text:span text:style-name="T84">始奮迅，</text:span><text:span text:style-name="T85">自</text:span><text:span text:style-name="T86">午至酉，猶可二百里，</text:span><text:span text:style-name="T87">（</text:span><text:span text:style-name="T88"></text:span><text:span text:style-name="T89">）</text:span><text:span text:style-name="T90">，若無事然。</text:span><text:span text:style-name="T91">（</text:span><text:span text:style-name="T92"></text:span><text:span text:style-name="T93">），（</text:span><text:span text:style-name="T94"></text:span><text:span text:style-name="T95">）</text:span><text:span text:style-name="T96">，致遠之材也。</text:span></text:p>
        </text:list-item>
        <text:list-item>
          <text:p text:style-name="P97"><text:span text:style-name="T98">今所乘者，日不過數升，（</text:span><text:span text:style-name="T99"></text:span><text:span text:style-name="T100">），（</text:span><text:span text:style-name="T101"></text:span><text:span text:style-name="T102">）</text:span><text:span text:style-name="T103">；（</text:span><text:span text:style-name="T104"></text:span><text:span text:style-name="T105">），踴躍疾驅，甫百里，（</text:span><text:span text:style-name="T106"></text:span><text:span text:style-name="T107">），（</text:span><text:span text:style-name="T108"></text:span><text:span text:style-name="T109">）。此其寡取易盈，好</text:span><text:span text:style-name="T110">逞易窮，駑鈍之材也。</text:span></text:p>
        </text:list-item>
      </text:list>
      <text:p text:style-name="P111">三、解釋20%【每一題2分，錯1字扣1分，共20分】</text:p>
      <text:p text:style-name="P112">1.長揖 <text:s text:c="9"/>2.愧謝<text:s text:c="10"/>3.漠楞楞 <text:s text:c="6"/>4.爛縵<text:s text:c="6"/><text:s/><text:s/>5.冉冉</text:p>
      <text:p text:style-name="P113">6.駑鈍<text:s text:c="10"/>7.寡取易盈 <text:s text:c="5"/>8.環節<text:s text:c="5"/><text:s text:c="4"/>9.徬徨<text:s text:c="6"/><text:s/>10.參差<text:s/></text:p>
      <text:p text:style-name="P114">四、改錯10%【每一格1分，共10分】</text:p>
      <text:p text:style-name="P115"><text:span text:style-name="T116">1</text:span><text:span text:style-name="T117">面對老闆今早</text:span><text:span text:style-name="T118">急言</text:span><text:span text:style-name="T119">厲色的</text:span><text:span text:style-name="T120">斥責，</text:span><text:span text:style-name="T121">婉琴</text:span><text:span text:style-name="T122">不禁委屈地</text:span><text:span text:style-name="T123">姍然淚下。</text:span><text:span text:style-name="T124"><text:s text:c="10"/></text:span></text:p>
      <text:p text:style-name="P125"><text:span text:style-name="T126">2.</text:span><text:span text:style-name="T127">只有高中肆業的</text:span><text:span text:style-name="T128">祐瑞</text:span><text:span text:style-name="T129">總是</text:span><text:span text:style-name="T130">烊</text:span><text:span text:style-name="T131">裝自己是國立大學畢業的高材生，</text:span><text:span text:style-name="T132">在</text:span><text:span text:style-name="T133">同事中常顯出一副飛揚拔</text:span><text:span text:style-name="T134">扈的姿態。</text:span><text:span text:style-name="T135"><text:s text:c="11"/>3.</text:span><text:span text:style-name="T136">嵐昊</text:span><text:span text:style-name="T137">衣錦還鄉，在家鄉大擺筵席，在一片恭籌交錯中，家鄉父老紛紛聳恿他</text:span><text:span text:style-name="T138">兢</text:span><text:span text:style-name="T139">選民代，真是</text:span><text:span text:style-name="T140">風</text:span><text:span text:style-name="T141">光至極。 <text:s text:c="2"/></text:span><text:span text:style-name="T142"><text:s text:c="10"/></text:span></text:p>
      <text:p text:style-name="P143"><text:span text:style-name="T144">4.</text:span><text:span text:style-name="T145">喆煒</text:span><text:span text:style-name="T146">不僅度</text:span><text:span text:style-name="T147">量狹小，說話又喜含沙攝影，真是令人避之危恐不及。</text:span><text:span text:style-name="T148"><text:s text:c="34"/></text:span></text:p>
      <text:p text:style-name="P149">五、選擇40%【一題2分，共40分】</text:p>
      <text:p text:style-name="P150"><text:span text:style-name="T151">(<text:s/></text:span><text:span text:style-name="T152"><text:s/></text:span><text:span text:style-name="T153"><text:s/></text:span><text:span text:style-name="T154">)</text:span><text:span text:style-name="T155">1.</text:span><text:span text:style-name="T156"><text:s/></text:span><text:span text:style-name="T157">下列「　」中的</text:span><text:span text:style-name="T158">國字</text:span><text:span text:style-name="T159">寫成</text:span><text:span text:style-name="T160">注音</text:span><text:span text:style-name="T161">後，何組</text:span><text:span text:style-name="T162">字音</text:span><text:span text:style-name="T163">相同</text:span><text:span text:style-name="T164">？　</text:span><text:bookmark-start text:name="OP1_DE8BD7455DAD4B57A3E10718482815FD"/></text:p>
      <text:p text:style-name="P165"><text:s text:c="8"/>(Ａ)<text:bookmark-start text:name="OPTG1_DE8BD7455DAD4B57A3E10718482815FD"/>編「輯」<text:bookmark-start text:name="OP2_DE8BD7455DAD4B57A3E10718482815FD"/><text:bookmark-end text:name="OP1_DE8BD7455DAD4B57A3E10718482815FD"/><text:bookmark-end text:name="OPTG1_DE8BD7455DAD4B57A3E10718482815FD"/>／「緝」捕<text:s/>(Ｂ)<text:bookmark-start text:name="OPTG2_DE8BD7455DAD4B57A3E10718482815FD"/>「逾」越／「榆」樹　<text:bookmark-start text:name="OP3_DE8BD7455DAD4B57A3E10718482815FD"/><text:bookmark-end text:name="OP2_DE8BD7455DAD4B57A3E10718482815FD"/><text:bookmark-end text:name="OPTG2_DE8BD7455DAD4B57A3E10718482815FD"/>(Ｃ)<text:bookmark-start text:name="OPTG3_DE8BD7455DAD4B57A3E10718482815FD"/><text:s/>安「撫」／<text:bookmark-start text:name="OP4_DE8BD7455DAD4B57A3E10718482815FD"/><text:bookmark-end text:name="OP3_DE8BD7455DAD4B57A3E10718482815FD"/><text:bookmark-end text:name="OPTG3_DE8BD7455DAD4B57A3E10718482815FD"/>「嫵」媚<text:s text:c="2"/>(Ｄ)<text:bookmark-start text:name="OPTG4_DE8BD7455DAD4B57A3E10718482815FD"/>「粟」米／<text:bookmark-end text:name="OP4_DE8BD7455DAD4B57A3E10718482815FD"/><text:bookmark-end text:name="OPTG4_DE8BD7455DAD4B57A3E10718482815FD"/>「栗」子。</text:p>
      <text:p text:style-name="P166"><text:span text:style-name="T167">(<text:s/></text:span><text:span text:style-name="T168"><text:s/></text:span><text:span text:style-name="T169"><text:s/>)</text:span><text:span text:style-name="T170">2.</text:span><text:span text:style-name="T171"><text:s/></text:span><text:span text:style-name="T172">下列</text:span><text:span text:style-name="T173">詞</text:span><text:span text:style-name="T174">語，有幾組字形</text:span><text:span text:style-name="T175">完全正確</text:span><text:span text:style-name="T176">？</text:span><text:span text:style-name="T177"><text:s/></text:span><text:span text:style-name="T178">攬繩</text:span><text:span text:style-name="T179"><text:s/>／招纜</text:span><text:span text:style-name="T180">／</text:span><text:span text:style-name="T181">壅戴</text:span><text:span text:style-name="T182">／</text:span><text:span text:style-name="T183">訛傳</text:span><text:span text:style-name="T184">／</text:span><text:span text:style-name="T185">淤青</text:span><text:span text:style-name="T186">／手娟／荒蕪</text:span><text:span text:style-name="T187"><text:s/></text:span></text:p>
      <text:p text:style-name="P188">(Ａ)<text:s/>二組　(Ｂ)<text:s/>三組<text:s/>(Ｃ)<text:s/>四組<text:s/>(Ｄ)<text:s/>五組。<text:s text:c="2"/></text:p>
      <text:p text:style-name="P189"><text:span text:style-name="T190">(<text:s/></text:span><text:span text:style-name="T191"><text:s/></text:span><text:span text:style-name="T192"><text:s/></text:span><text:span text:style-name="T193">)</text:span><text:span text:style-name="T194">3. 下列「</text:span><text:span text:style-name="T195"><text:s/></text:span><text:span text:style-name="T196"><text:s/></text:span><text:span text:style-name="T197">」中詞語的解釋，何組</text:span><text:span text:style-name="T198">相同</text:span><text:span text:style-name="T199">？</text:span></text:p>
      <text:p text:style-name="P200">(Ａ)卻上輕「輿」趁晚涼╱「輿」論(Ｂ)「伺候」著河上的風光╱「伺候」雙親(Ｃ)「朝」霧漸漸升起╱頗有「朝」氣<text:s/>(Ｄ)朱墨「爛」然╱「爛」縵在人間。</text:p>
      <text:p text:style-name="P201"><text:span text:style-name="T202">(<text:s/></text:span><text:span text:style-name="T203"><text:s/></text:span><text:span text:style-name="T204"><text:s/></text:span><text:span text:style-name="T205">)</text:span><text:span text:style-name="T206">4.</text:span><text:span text:style-name="T207"><text:s/></text:span><text:span text:style-name="T208">「</text:span><text:span text:style-name="T209">人生</text:span><text:span text:style-name="T210">有很多意想不到的巧合，有時一</text:span><text:span text:style-name="T211">點善</text:span><text:span text:style-name="T212">心會像蝴蝶效應一樣，改變了十萬八千里外某個人的一生。」上文作者抱持的意念與下列何者</text:span><text:span text:style-name="T213">相同</text:span><text:span text:style-name="T214">？</text:span><text:span text:style-name="T215"><text:s/></text:span></text:p>
      <text:p text:style-name="P216"><text:span text:style-name="T217">(Ａ)</text:span><text:span text:style-name="T218">在海邊把海星擲回海裡的男孩，相信被擲回海裡的海星</text:span><text:span text:style-name="T219">的</text:span><text:span text:style-name="T220">命運</text:span><text:span text:style-name="T221">將會被改變</text:span><text:span text:style-name="T222"><text:s/>(Ｂ)</text:span><text:span text:style-name="T223">細心呵護花朵的園丁，</text:span><text:span text:style-name="T224">相信花兒最後一定會有為</text:span><text:span text:style-name="T225">自己綻放的時刻</text:span><text:span text:style-name="T226"><text:s/></text:span><text:span text:style-name="T227">(Ｃ)</text:span><text:span text:style-name="T228">在單親家庭中成長的</text:span><text:span text:style-name="T229">派大星</text:span><text:span text:style-name="T230">，相信自己總有一天能夠出人頭地</text:span><text:span text:style-name="T231"><text:s/>(Ｄ)</text:span><text:span text:style-name="T232">熱愛旅行的</text:span><text:span text:style-name="T233">葦卉</text:span><text:span text:style-name="T234">，認為旅行能改變自己的想法和作法。</text:span><text:span text:style-name="T235"><text:s text:c="4"/></text:span></text:p>
      <text:p text:style-name="P236">( <text:s/><text:s/>)<text:bookmark-start text:name="Q_8B6C97DB94724DF59D7A692FD8ABFC45"/>5.「我慣作好事，以肩當梯，與汝踏上瓦，何如？」歹徒說這段話的心態最適合用下列哪句歇後語形容<text:bookmark-start text:name="OP1_8B6C97DB94724DF59D7A692FD8ABFC45"/>？</text:p>
      <text:p text:style-name="P237"><text:span text:style-name="T238">(Ａ)</text:span><text:bookmark-start text:name="OP2_8B6C97DB94724DF59D7A692FD8ABFC45"/><text:bookmark-end text:name="OP1_8B6C97DB94724DF59D7A692FD8ABFC45"/><text:span text:style-name="T239">魯班門前弄大斧 (Ｂ)</text:span><text:bookmark-start text:name="OPTG2_8B6C97DB94724DF59D7A692FD8ABFC45"/><text:span text:style-name="T240">老虎頭上打蒼蠅</text:span><text:bookmark-start text:name="OP3_8B6C97DB94724DF59D7A692FD8ABFC45"/><text:bookmark-end text:name="OP2_8B6C97DB94724DF59D7A692FD8ABFC45"/><text:bookmark-end text:name="OPTG2_8B6C97DB94724DF59D7A692FD8ABFC45"/><text:span text:style-name="T241"><text:s/>(Ｃ)</text:span><text:bookmark-start text:name="OP4_8B6C97DB94724DF59D7A692FD8ABFC45"/><text:bookmark-end text:name="OP3_8B6C97DB94724DF59D7A692FD8ABFC45"/><text:span text:style-name="T242">大水沖倒龍王廟 <text:s/>(Ｄ)</text:span><text:bookmark-end text:name="OP4_8B6C97DB94724DF59D7A692FD8ABFC45"/><text:span text:style-name="T243">黃鼠狼給雞拜年</text:span><text:span text:style-name="T244">。</text:span><text:bookmark-end text:name="Q_8B6C97DB94724DF59D7A692FD8ABFC45"/></text:p>
      <text:p text:style-name="P245">( <text:s text:c="2"/>)<text:bookmark-start text:name="Q_1BCBB12D8F434488B2F9BB91C7135FF6"/>6<text:bookmark-start text:name="Z_15767CE6FB454E9FB5CA27451B6BD9D2"/><text:bookmark-end text:name="Q_1BCBB12D8F434488B2F9BB91C7135FF6"/>.<text:s/>「當我們選拔人才時，須留意此人的真才實學，而非視其家世背景，以免＿＿＿，白白糟蹋優秀人選。」根據文意判斷，句中畫線處填入下列何者最恰當？<text:s/></text:p>
      <text:p text:style-name="P246">(Ａ)剖開頑石方知玉，淘盡泥沙始見金<text:s/>(Ｂ)器滿才難御，功高主自疑<text:s/>(Ｃ)騏驥因瘦見棄，賢士因貧遭黜<text:s/>(Ｄ)以言取人，人飾其言；以行取人，人竭其行。</text:p>
      <text:p text:style-name="P247"><text:span text:style-name="T248">(<text:s/></text:span><text:span text:style-name="T249"><text:s/></text:span><text:span text:style-name="T250"><text:s/></text:span><text:span text:style-name="T251">)</text:span><text:bookmark-start text:name="Q_15767CE6FB454E9FB5CA27451B6BD9D2"/><text:span text:style-name="T252">7.</text:span><text:span text:style-name="T253">「</text:span><text:span text:style-name="T254">晉</text:span><text:span text:style-name="T255"><text:s/></text:span><text:span text:style-name="T256">中行寅</text:span><text:span text:style-name="T257">將亡，召其太祝</text:span><text:span text:style-name="T258">簡</text:span><text:span text:style-name="T259">欲加罪。曰『子為我祝，齋戒不敬，使吾國</text:span><text:span text:style-name="T260">亡。</text:span><text:span text:style-name="T261">』太祝</text:span><text:span text:style-name="T262">簡</text:span><text:span text:style-name="T263">對曰：『今舟車飾，賦斂厚，民怨謗詛多矣。</text:span><text:span text:style-name="T264">苟</text:span><text:span text:style-name="T265">以為</text:span><text:span text:style-name="T266">祝</text:span><text:span text:style-name="T267">有</text:span><text:span text:style-name="T268">益於</text:span><text:span text:style-name="T269">國</text:span><text:span text:style-name="T270">，則詛亦將為損。一人祝之，一國詛之，一祝不勝萬詛，國亡不亦宜乎，祝其何罪？</text:span><text:span text:style-name="T271">』</text:span><text:span text:style-name="T272">」</text:span><text:span text:style-name="T273">文中太祝</text:span><text:span text:style-name="T274">簡</text:span><text:span text:style-name="T275">所言的主要涵義應為下列何者</text:span><text:span text:style-name="T276">？</text:span><text:bookmark-start text:name="OP1_15767CE6FB454E9FB5CA27451B6BD9D2"/></text:p>
      <text:p text:style-name="P277"><text:span text:style-name="T278">(Ａ)</text:span><text:bookmark-start text:name="OP2_15767CE6FB454E9FB5CA27451B6BD9D2"/><text:bookmark-end text:name="OP1_15767CE6FB454E9FB5CA27451B6BD9D2"/><text:span text:style-name="T279">批評主政者只重視享受，疏於齋敬</text:span><text:span text:style-name="T280"><text:s/>(</text:span><text:span text:style-name="T281">Ｂ</text:span><text:span text:style-name="T282">)</text:span><text:bookmark-start text:name="OP3_15767CE6FB454E9FB5CA27451B6BD9D2"/><text:bookmark-end text:name="OP2_15767CE6FB454E9FB5CA27451B6BD9D2"/><text:span text:style-name="T283">表達國之存亡繫於施政，非關祝者 (</text:span><text:span text:style-name="T284">Ｃ</text:span><text:span text:style-name="T285">)</text:span><text:bookmark-start text:name="OP4_15767CE6FB454E9FB5CA27451B6BD9D2"/><text:bookmark-end text:name="OP3_15767CE6FB454E9FB5CA27451B6BD9D2"/><text:span text:style-name="T286"><text:s/>說明亡國乃因上位者迷信怪力亂神(</text:span><text:span text:style-name="T287">Ｄ</text:span><text:span text:style-name="T288">)</text:span><text:bookmark-end text:name="OP4_15767CE6FB454E9FB5CA27451B6BD9D2"/><text:span text:style-name="T289">辯解祝者力寡，</text:span><text:span text:style-name="T290">禱詞難以上達天聽</text:span><text:span text:style-name="T291">。</text:span><text:bookmark-end text:name="Z_15767CE6FB454E9FB5CA27451B6BD9D2"/><text:bookmark-end text:name="Q_15767CE6FB454E9FB5CA27451B6BD9D2"/></text:p>
      <text:soft-page-break/>
      <text:p text:style-name="P292"><text:span text:style-name="T293">(<text:s/></text:span><text:span text:style-name="T294"><text:s/></text:span><text:span text:style-name="T295"><text:s/></text:span><text:span text:style-name="T296">)</text:span><text:span text:style-name="T297">8.</text:span><text:bookmark-start text:name="Q_D5C2ACA4C6224AB0A4FEFC3F4AA5F69B"/><text:span text:style-name="T298"><text:s/></text:span><text:bookmark-end text:name="Q_D5C2ACA4C6224AB0A4FEFC3F4AA5F69B"/><text:span text:style-name="T299">「</text:span><text:bookmark-start text:name="OP1_D5C2ACA4C6224AB0A4FEFC3F4AA5F69B"/><text:span text:style-name="T300">沒有哪一個人生故事是單獨存在的。有時候</text:span><text:span text:style-name="T301">，</text:span><text:span text:style-name="T302">故事與故事會在轉角相遇；有時候，一個故事會疊上另一個故事，像河床底下的石頭層層疊起。」這句話的涵義與下列何者</text:span><text:span text:style-name="T303">最接近</text:span><text:span text:style-name="T304">？</text:span></text:p>
      <text:p text:style-name="P305">(Ａ)<text:bookmark-start text:name="OP2_D5C2ACA4C6224AB0A4FEFC3F4AA5F69B"/><text:bookmark-end text:name="OP1_D5C2ACA4C6224AB0A4FEFC3F4AA5F69B"/>沒有人能單獨生活，珍惜與朋友相遇的機會，把它化成未來的助力 (Ｂ)<text:s/>人生是由一連串的故事組合而成，認真生活，就會是一本精采的小說(Ｃ)<text:bookmark-end text:name="OP2_D5C2ACA4C6224AB0A4FEFC3F4AA5F69B"/>人與人之間是交織的網路，無論相逢與否，都存在不同程度的關聯<text:s/>(Ｄ)故事鋪陳了生活中的喜怒哀樂，有了故事，心情才有宣洩的出口。</text:p>
      <text:p text:style-name="P306"><text:span text:style-name="T307">(<text:s/></text:span><text:span text:style-name="T308"><text:s/></text:span><text:span text:style-name="T309"><text:s/>)</text:span><text:span text:style-name="T310">9. 下列關於</text:span><text:span text:style-name="T311">良馬對</text:span><text:span text:style-name="T312">一文的敘述，何者</text:span><text:span text:style-name="T313">有誤</text:span><text:span text:style-name="T314">？</text:span><text:bookmark-start text:name="OP1_4FFCF2DFD7FD4925969CA3A1EC7CE432"/></text:p>
      <text:p text:style-name="P315">(Ａ)<text:bookmark-start text:name="OPTG1_4FFCF2DFD7FD4925969CA3A1EC7CE432"/>劣馬雖然資質差，但只要鍥而不捨，仍能跑得比良馬快　<text:bookmark-start text:name="OP2_4FFCF2DFD7FD4925969CA3A1EC7CE432"/><text:bookmark-end text:name="OP1_4FFCF2DFD7FD4925969CA3A1EC7CE432"/><text:bookmark-end text:name="OPTG1_4FFCF2DFD7FD4925969CA3A1EC7CE432"/>(Ｂ)<text:bookmark-start text:name="OPTG2_4FFCF2DFD7FD4925969CA3A1EC7CE432"/>記敘岳飛因功入宮覲見宋高宗，和宋高宗關於馬的一段對答<text:bookmark-start text:name="OP3_4FFCF2DFD7FD4925969CA3A1EC7CE432"/><text:bookmark-end text:name="OP2_4FFCF2DFD7FD4925969CA3A1EC7CE432"/><text:bookmark-end text:name="OPTG2_4FFCF2DFD7FD4925969CA3A1EC7CE432"/><text:s/>(Ｃ)<text:bookmark-start text:name="OPTG3_4FFCF2DFD7FD4925969CA3A1EC7CE432"/>隱含有規諫宋高宗任用賢才的意涵　<text:bookmark-start text:name="OP4_4FFCF2DFD7FD4925969CA3A1EC7CE432"/><text:bookmark-end text:name="OP3_4FFCF2DFD7FD4925969CA3A1EC7CE432"/><text:bookmark-end text:name="OPTG3_4FFCF2DFD7FD4925969CA3A1EC7CE432"/>(Ｄ)<text:bookmark-end text:name="OP4_4FFCF2DFD7FD4925969CA3A1EC7CE432"/>以良馬的自重自愛來比喻賢能之人。</text:p>
      <text:p text:style-name="P316">(<text:s/><text:s/><text:s/>)10.<text:bookmark-start text:name="Q_4AE54911500E4EEDA860B59B785B8B9A"/>「馬之千里者，一食或盡粟一石。食馬者，不知其能千里而食也。」這段話主要在敘述人才遭埋沒的原因是什麼？<text:s/></text:p>
      <text:p text:style-name="P317">(Ａ)小人群起攻訐<text:s/>(Ｂ)工作內容難以發揮所長<text:s/>(Ｃ)賢才難尋　(Ｄ)主事者缺乏識人之明。</text:p>
      <text:p text:style-name="P318"><text:span text:style-name="T319">(<text:s/></text:span><text:span text:style-name="T320"><text:s/></text:span><text:span text:style-name="T321"><text:s/>)</text:span><text:span text:style-name="T322">11.</text:span><text:span text:style-name="T323">「</text:span><text:span text:style-name="T324">海綿寶寶</text:span><text:span text:style-name="T325">為了營救</text:span><text:span text:style-name="T326">被綁票的</text:span><text:span text:style-name="T327">小蝸</text:span><text:span text:style-name="T328">，</text:span><text:span text:style-name="T329"></text:span><text:span text:style-name="T330">到處奔走</text:span><text:span text:style-name="T331">而</text:span><text:span text:style-name="T332">忙碌不</text:span><text:span text:style-name="T333">堪</text:span><text:span text:style-name="T334">，</text:span><text:span text:style-name="T335">無奈他</text:span><text:span text:style-name="T336"></text:span><text:span text:style-name="T337">沒</text:span><text:span text:style-name="T338">有外力可求援，只能單獨行動</text:span><text:span text:style-name="T339">，在營救過程中</text:span><text:span text:style-name="T340"></text:span><text:span text:style-name="T341">歷經好幾次的險境，所幸最後仍</text:span><text:span text:style-name="T342">能</text:span><text:span text:style-name="T343">逢險化夷</text:span><text:span text:style-name="T344">，</text:span><text:span text:style-name="T345"></text:span><text:span text:style-name="T346">順利營救出了</text:span><text:span text:style-name="T347">小蝸</text:span><text:span text:style-name="T348">。」這段話中包含了</text:span><text:span text:style-name="T349">四</text:span><text:span text:style-name="T350">個成語，請你按照內容推衍</text:span><text:span text:style-name="T351">出</text:span><text:span text:style-name="T352">成語的順序</text:span><text:span text:style-name="T353">？</text:span><text:span text:style-name="T354">甲、單槍匹馬。乙、馬到成功。</text:span><text:span text:style-name="T355"><text:s text:c="6"/></text:span><text:span text:style-name="T356">丙、九死一生。</text:span><text:span text:style-name="T357">丁</text:span><text:span text:style-name="T358">、馬不停蹄。</text:span><text:span text:style-name="T359">　</text:span><text:bookmark-start text:name="OP1_4AE54911500E4EEDA860B59B785B8B9A"/></text:p>
      <text:p text:style-name="P360">(Ａ)<text:bookmark-start text:name="OP2_4AE54911500E4EEDA860B59B785B8B9A"/><text:bookmark-end text:name="OP1_4AE54911500E4EEDA860B59B785B8B9A"/>甲乙丙丁 (Ｂ)<text:bookmark-start text:name="OPTG2_4AE54911500E4EEDA860B59B785B8B9A"/>甲丁乙丙　<text:bookmark-start text:name="OP3_4AE54911500E4EEDA860B59B785B8B9A"/><text:bookmark-end text:name="OP2_4AE54911500E4EEDA860B59B785B8B9A"/><text:bookmark-end text:name="OPTG2_4AE54911500E4EEDA860B59B785B8B9A"/>(Ｃ)<text:bookmark-start text:name="OPTG3_4AE54911500E4EEDA860B59B785B8B9A"/>丁甲丙乙　<text:bookmark-start text:name="OP4_4AE54911500E4EEDA860B59B785B8B9A"/><text:bookmark-end text:name="OP3_4AE54911500E4EEDA860B59B785B8B9A"/><text:bookmark-end text:name="OPTG3_4AE54911500E4EEDA860B59B785B8B9A"/>(Ｄ)<text:bookmark-end text:name="OP4_4AE54911500E4EEDA860B59B785B8B9A"/>乙甲丁丙。</text:p>
      <text:p text:style-name="P361"><text:bookmark-start text:name="Q_21AC7B4905E54EF9BA3FBB199EB921CE"/><text:bookmark-end text:name="Q_4AE54911500E4EEDA860B59B785B8B9A"/><text:span text:style-name="T362">(<text:s/></text:span><text:span text:style-name="T363"><text:s/></text:span><text:span text:style-name="T364"><text:s/>)</text:span><text:span text:style-name="T365">12</text:span><text:span text:style-name="T366">.</text:span><text:bookmark-start text:name="OP1_35B8921573EA4C66B8154C550A6C4F0B"/><text:span text:style-name="T367">文學作品中，常見到轉變感官印象來描寫事物，使形象更鮮明的技巧，下列分析何者</text:span><text:span text:style-name="T368">正確</text:span><text:span text:style-name="T369"><text:s/>﹖</text:span><text:span text:style-name="T370"><text:s/></text:span></text:p>
      <text:p text:style-name="P371"><text:span text:style-name="T372">(Ａ)</text:span><text:bookmark-start text:name="OPTG1_35B8921573EA4C66B8154C550A6C4F0B"/><text:span text:style-name="T373">「我的味</text:span><text:span text:style-name="T374">蕾響起</text:span><text:span text:style-name="T375">非洲</text:span><text:span text:style-name="T376">數千隻獅子在奔跑的聲音」，這是「以嗅覺表現味覺」</text:span><text:span text:style-name="T377"><text:s/>(Ｂ)</text:span><text:bookmark-start text:name="OP3_35B8921573EA4C66B8154C550A6C4F0B"/><text:bookmark-end text:name="OP1_35B8921573EA4C66B8154C550A6C4F0B"/><text:bookmark-end text:name="OPTG1_35B8921573EA4C66B8154C550A6C4F0B"/><text:span text:style-name="T378">「陽光好亮，透過葉隙叮叮噹噹擲下一大把金幣」，這是「以聽覺表現視覺」</text:span><text:span text:style-name="T379"><text:s/>(Ｃ)</text:span><text:bookmark-start text:name="OP4_35B8921573EA4C66B8154C550A6C4F0B"/><text:bookmark-end text:name="OP3_35B8921573EA4C66B8154C550A6C4F0B"/><text:span text:style-name="T380">「</text:span><text:span text:style-name="T381">塘中的月色並不均勻，但光和影有著和</text:span><text:span text:style-name="T382">諧</text:span><text:span text:style-name="T383">的旋律</text:span><text:span text:style-name="T384">」</text:span><text:span text:style-name="T385">，這是「以視覺表現聽覺」(Ｄ)</text:span><text:bookmark-end text:name="OP4_35B8921573EA4C66B8154C550A6C4F0B"/><text:span text:style-name="T386">「</text:span><text:span text:style-name="T387">幽幽的香味</text:span><text:span text:style-name="T388">，像蛛網上的絲，在空間中不斷的蜿蜒前進」，這是「以嗅覺表現視覺」</text:span><text:span text:style-name="T389">。</text:span></text:p>
      <text:p text:style-name="P390"><text:span text:style-name="T391">(<text:s/></text:span><text:span text:style-name="T392"><text:s/></text:span><text:span text:style-name="T393"><text:s/>)</text:span><text:span text:style-name="T394">13.</text:span><text:span text:style-name="T395">下</text:span><text:span text:style-name="T396">列「</text:span><text:span text:style-name="T397"><text:s text:c="2"/></text:span><text:span text:style-name="T398">」內的詞語，何者使用</text:span><text:span text:style-name="T399">不當</text:span><text:bookmark-start text:name="OP1_D1C386D726594FF0B25A6A7A652B727B"/><text:bookmark-start text:name="Q_D1C386D726594FF0B25A6A7A652B727B"/><text:span text:style-name="T400">？</text:span></text:p>
      <text:p text:style-name="P401">(Ａ)<text:bookmark-start text:name="OPTG1_D1C386D726594FF0B25A6A7A652B727B"/>康橋只是一帶茂林，擁戴幾處「娉婷」的尖閣<text:bookmark-start text:name="OP2_D1C386D726594FF0B25A6A7A652B727B"/><text:bookmark-end text:name="OP1_D1C386D726594FF0B25A6A7A652B727B"/><text:bookmark-end text:name="OPTG1_D1C386D726594FF0B25A6A7A652B727B"/><text:s/>(Ｂ)<text:bookmark-start text:name="OPTG2_D1C386D726594FF0B25A6A7A652B727B"/>繽紛的落葉給這「寂寥」的庭院增加淒清的美<text:bookmark-start text:name="OP3_D1C386D726594FF0B25A6A7A652B727B"/><text:bookmark-end text:name="OP2_D1C386D726594FF0B25A6A7A652B727B"/><text:bookmark-end text:name="OPTG2_D1C386D726594FF0B25A6A7A652B727B"/><text:s/>(Ｃ)<text:bookmark-start text:name="OPTG3_D1C386D726594FF0B25A6A7A652B727B"/>「偌大」的晨曦為這春的田野添了顏色<text:bookmark-start text:name="OP4_D1C386D726594FF0B25A6A7A652B727B"/><text:bookmark-end text:name="OP3_D1C386D726594FF0B25A6A7A652B727B"/><text:bookmark-end text:name="OPTG3_D1C386D726594FF0B25A6A7A652B727B"/>(Ｄ)<text:bookmark-end text:name="OP4_D1C386D726594FF0B25A6A7A652B727B"/>「迷濛」的霧氣挾著寒氣，絲絲滲進肌膚。<text:bookmark-end text:name="Q_D1C386D726594FF0B25A6A7A652B727B"/></text:p>
      <text:p text:style-name="P402"><text:bookmark-start text:name="Q_B3B307304C714C78A7F02E8316FC7A4E"/><text:span text:style-name="T403">(<text:s/></text:span><text:span text:style-name="T404"><text:s/></text:span><text:span text:style-name="T405"><text:s/>)</text:span><text:span text:style-name="T406">14.</text:span><text:span text:style-name="T407">近年詐騙案件不斷，下列何者</text:span><text:span text:style-name="T408">沒有</text:span><text:span text:style-name="T409">警惕人民的作用</text:span><text:bookmark-start text:name="OP1_B3B307304C714C78A7F02E8316FC7A4E"/><text:span text:style-name="T410">？</text:span></text:p>
      <text:p text:style-name="P411">(Ａ)<text:bookmark-start text:name="OPTG1_B3B307304C714C78A7F02E8316FC7A4E"/>以人為鏡，可以明得失<text:s/><text:bookmark-start text:name="OP2_B3B307304C714C78A7F02E8316FC7A4E"/><text:bookmark-end text:name="OP1_B3B307304C714C78A7F02E8316FC7A4E"/><text:bookmark-end text:name="OPTG1_B3B307304C714C78A7F02E8316FC7A4E"/>(Ｂ)<text:bookmark-start text:name="OP3_B3B307304C714C78A7F02E8316FC7A4E"/><text:bookmark-end text:name="OP2_B3B307304C714C78A7F02E8316FC7A4E"/><text:s/>隔層肚皮隔層山，人心難測 (Ｃ)<text:bookmark-start text:name="OPTG3_B3B307304C714C78A7F02E8316FC7A4E"/>畫虎畫皮難畫骨，知人知面不知心<text:bookmark-start text:name="OP4_B3B307304C714C78A7F02E8316FC7A4E"/><text:bookmark-end text:name="OP3_B3B307304C714C78A7F02E8316FC7A4E"/><text:bookmark-end text:name="OPTG3_B3B307304C714C78A7F02E8316FC7A4E"/><text:s/>(Ｄ)<text:bookmark-end text:name="OP4_B3B307304C714C78A7F02E8316FC7A4E"/>害人之心不可有，防人之心不可無。<text:s/></text:p>
      <text:p text:style-name="P412"><text:bookmark-start text:name="Q_08B37216A86A41CEA7A60168F05A3861"/><text:bookmark-end text:name="Q_B3B307304C714C78A7F02E8316FC7A4E"/><text:span text:style-name="T413">(<text:s/></text:span><text:span text:style-name="T414"><text:s/></text:span><text:span text:style-name="T415"><text:s/></text:span><text:span text:style-name="T416">)</text:span><text:span text:style-name="T417">15.「</text:span><text:span text:style-name="T418">一大片草原，開著豔紅的罌粟，在青草裡亭亭地像是萬盞的金燈</text:span><text:span text:style-name="T419">。」</text:span><text:span text:style-name="T420">這段話所呈現出來的美感</text:span><text:span text:style-name="T421">，</text:span><text:span text:style-name="T422">與</text:span><text:span text:style-name="T423">下列</text:span><text:span text:style-name="T424">何者</text:span><text:span text:style-name="T425">最</text:span><text:span text:style-name="T426">不</text:span><text:span text:style-name="T427">相近</text:span><text:span text:style-name="T428">﹖</text:span></text:p>
      <text:p text:style-name="P429">(Ａ)每分鐘數以萬計的紫斑蝶構成紫色的「蝶河」，飛過南二高國道<text:s/>(Ｂ)大海萬頃的波浪，戴著各式的白帽，在日光裡動盪著，起落著<text:s/>(Ｃ)泰山頂上的雲海，巨萬的雲峰在晨光裡靜定著<text:s/>(Ｄ)這座山在熱烘烘的晨曦照耀下開始膨脹，發出劈哩啪啦的聲響。</text:p>
      <text:p text:style-name="P430"><text:bookmark-start text:name="Q_9D088D98DFC2472A897A641CFB086763"/><text:span text:style-name="T431">(<text:s/></text:span><text:span text:style-name="T432"><text:s/></text:span><text:span text:style-name="T433"><text:s/>)</text:span><text:span text:style-name="T434">16.下列「甲乙丙丁」中的文句所形容的歷史人物，何者排列</text:span><text:span text:style-name="T435">正確</text:span><text:span text:style-name="T436">？甲：薦汾陽再造唐家，並無尺土酬功，只落得採石青山，供當日神仙笑傲／喜妃子能讒學士，不是七言感怨，怎脫去名韁利鎖，讓先生詩酒逍 乙：何處招魂，香草還生三戶地／當年呵壁，湘流應識九歌心 丙：世上瘡痍，詩中聖哲／民間疾苦，筆底波瀾 丁：巾扇任逍遙，試看抱膝長吟，高臥尚留名士跡／井廬空眷戀，可憐鞠躬盡瘁，歸耕未遂老人心。</text:span><text:bookmark-start text:name="OP1_9D088D98DFC2472A897A641CFB086763"/></text:p>
      <text:p text:style-name="P437"><text:s text:c="8"/>(Ａ)<text:bookmark-start text:name="OP2_9D088D98DFC2472A897A641CFB086763"/><text:bookmark-end text:name="OP1_9D088D98DFC2472A897A641CFB086763"/>李白／屈原／杜甫／孔明(Ｂ)<text:bookmark-start text:name="OP3_9D088D98DFC2472A897A641CFB086763"/><text:bookmark-end text:name="OP2_9D088D98DFC2472A897A641CFB086763"/>劉備／項羽／<text:s/>孔子／關羽(Ｃ)<text:bookmark-start text:name="OP4_9D088D98DFC2472A897A641CFB086763"/><text:bookmark-end text:name="OP3_9D088D98DFC2472A897A641CFB086763"/>杜甫／孔子／李白／關羽 (Ｄ)<text:bookmark-end text:name="Q_9D088D98DFC2472A897A641CFB086763"/><text:bookmark-end text:name="OP4_9D088D98DFC2472A897A641CFB086763"/>孔明／關羽／杜甫／劉備。</text:p>
      <text:p text:style-name="P438"><text:span text:style-name="T439">(<text:s/></text:span><text:span text:style-name="T440"><text:s/></text:span><text:span text:style-name="T441"><text:s/></text:span><text:span text:style-name="T442">)</text:span><text:span text:style-name="T443">17.</text:span><text:bookmark-start text:name="Q_4C19CE63767C4ED6829199CD37163B9D"/><text:bookmark-end text:name="Q_21AC7B4905E54EF9BA3FBB199EB921CE"/><text:bookmark-end text:name="Q_08B37216A86A41CEA7A60168F05A3861"/><text:span text:style-name="T444">下列何者與「客上天然居，居然天上客」的修辭</text:span><text:span text:style-name="T445">相同</text:span><text:bookmark-start text:name="OP1_4C19CE63767C4ED6829199CD37163B9D"/><text:span text:style-name="T446">？</text:span></text:p>
      <text:p text:style-name="P447"><text:span text:style-name="T448"><text:s text:c="8"/></text:span><text:span text:style-name="T449">(Ａ)</text:span><text:bookmark-start text:name="OPTG1_4C19CE63767C4ED6829199CD37163B9D"/><text:span text:style-name="T450">得之於人者太多，出之於己者太少</text:span><text:span text:style-name="T451"><text:s/>(Ｂ)</text:span><text:span text:style-name="T452">月光戀愛著海洋，海洋戀愛著月光</text:span><text:bookmark-start text:name="OP3_4C19CE63767C4ED6829199CD37163B9D"/><text:bookmark-end text:name="OP1_4C19CE63767C4ED6829199CD37163B9D"/><text:bookmark-end text:name="OPTG1_4C19CE63767C4ED6829199CD37163B9D"/><text:span text:style-name="T453"><text:s/>(Ｃ)</text:span><text:bookmark-start text:name="OPTG3_4C19CE63767C4ED6829199CD37163B9D"/><text:span text:style-name="T454">名不正，則言不順；言不順，則事不成</text:span><text:bookmark-start text:name="OP4_4C19CE63767C4ED6829199CD37163B9D"/><text:bookmark-end text:name="OP3_4C19CE63767C4ED6829199CD37163B9D"/><text:bookmark-end text:name="OPTG3_4C19CE63767C4ED6829199CD37163B9D"/><text:span text:style-name="T455"><text:s/>(Ｄ)</text:span><text:bookmark-end text:name="OP4_4C19CE63767C4ED6829199CD37163B9D"/><text:span text:style-name="T456">關心這水流的緩急，關心水草的滋長</text:span><text:span text:style-name="T457">。</text:span><text:bookmark-end text:name="Q_4C19CE63767C4ED6829199CD37163B9D"/></text:p>
      <text:p text:style-name="P458"><text:bookmark-start text:name="Q_A00B9558AE82426FA9B54CC57236675E"/><text:span text:style-name="T459">(<text:s/></text:span><text:span text:style-name="T460"><text:s/></text:span><text:span text:style-name="T461"><text:s/></text:span><text:span text:style-name="T462">)</text:span><text:span text:style-name="T463">18.</text:span><text:bookmark-start text:name="Q_BE764130470D48CEB7E20C32EE5A6831"/><text:bookmark-end text:name="Q_A00B9558AE82426FA9B54CC57236675E"/><text:span text:style-name="T464">奇珍</text:span><text:span text:style-name="T465">和同學今天相約在正午時碰面，她們先花了半個小時吃飯，再花了二個時辰的時間逛畫展，</text:span><text:span text:style-name="T466">奇珍</text:span><text:span text:style-name="T467">最後才依依不捨的花了一刻鐘的時間回到家，請問</text:span><text:span text:style-name="T468">奇珍</text:span><text:span text:style-name="T469">回到家最有可能的時間為何</text:span><text:bookmark-start text:name="OP1_BE764130470D48CEB7E20C32EE5A6831"/><text:span text:style-name="T470">？</text:span></text:p>
      <text:soft-page-break/>
      <text:p text:style-name="P471"><text:s text:c="8"/>(Ａ)<text:bookmark-start text:name="OPTG1_BE764130470D48CEB7E20C32EE5A6831"/>寅時　<text:bookmark-start text:name="OP2_BE764130470D48CEB7E20C32EE5A6831"/><text:bookmark-end text:name="OP1_BE764130470D48CEB7E20C32EE5A6831"/><text:bookmark-end text:name="OPTG1_BE764130470D48CEB7E20C32EE5A6831"/>(Ｂ)<text:bookmark-start text:name="OPTG2_BE764130470D48CEB7E20C32EE5A6831"/>未時　<text:bookmark-start text:name="OP3_BE764130470D48CEB7E20C32EE5A6831"/><text:bookmark-end text:name="OP2_BE764130470D48CEB7E20C32EE5A6831"/><text:bookmark-end text:name="OPTG2_BE764130470D48CEB7E20C32EE5A6831"/>(Ｃ)<text:bookmark-start text:name="OPTG3_BE764130470D48CEB7E20C32EE5A6831"/>申時　<text:bookmark-start text:name="OP4_BE764130470D48CEB7E20C32EE5A6831"/><text:bookmark-end text:name="OP3_BE764130470D48CEB7E20C32EE5A6831"/><text:bookmark-end text:name="OPTG3_BE764130470D48CEB7E20C32EE5A6831"/>(Ｄ)<text:bookmark-end text:name="OP4_BE764130470D48CEB7E20C32EE5A6831"/>卯時。<text:bookmark-end text:name="Q_BE764130470D48CEB7E20C32EE5A6831"/></text:p>
      <text:p text:style-name="P472"><text:span text:style-name="T473">(</text:span><text:span text:style-name="T474"><text:s/></text:span><text:span text:style-name="T475"><text:s/></text:span><text:span text:style-name="T476"><text:s/></text:span><text:span text:style-name="T477">)</text:span><text:span text:style-name="T478">19. 有關書信的用法，下列敘述何者</text:span><text:span text:style-name="T479">有誤</text:span><text:span text:style-name="T480">？</text:span></text:p>
      <text:p text:style-name="P481"><text:s text:c="8"/>(Ａ)名信片不能用「啟」，只能用「收」(Ｂ)提到自己已死的卑幼，加「舍」字，如「舍弟」(Ｃ)橫式信封的寄信人地址要寫在左上方 (Ｄ)信封上的稱呼是指送信人對受信人的稱呼。<text:s/></text:p>
      <text:p text:style-name="P482"><text:span text:style-name="T483">(</text:span><text:span text:style-name="T484"><text:s/></text:span><text:span text:style-name="T485"><text:s/></text:span><text:span text:style-name="T486"><text:s/></text:span><text:span text:style-name="T487">)</text:span><text:span text:style-name="T488">20</text:span><text:span text:style-name="T489">.</text:span><text:span text:style-name="T490">「</text:span><text:span text:style-name="T491">孫堅</text:span><text:span text:style-name="T492">夫人</text:span><text:span text:style-name="T493">吳</text:span><text:span text:style-name="T494">氏，孕而夢月入懷，已而生</text:span><text:span text:style-name="T495">策</text:span><text:span text:style-name="T496">。及</text:span><text:span text:style-name="T497">權</text:span><text:span text:style-name="T498">在孕，又夢日入懷。已告</text:span><text:span text:style-name="T499">堅</text:span><text:span text:style-name="T500">曰：『妾昔懷</text:span><text:span text:style-name="T501">策</text:span><text:span text:style-name="T502">，夢月入懷</text:span><text:span text:style-name="T503">。今又夢日，何也？</text:span><text:span text:style-name="T504">』</text:span><text:span text:style-name="T505">堅</text:span><text:span text:style-name="T506">曰：『日月者，陰陽之精，極貴之象。吾子孫其興乎？</text:span><text:span text:style-name="T507">』」</text:span><text:span text:style-name="T508">根據文中人物的關係，下列說明何者</text:span><text:span text:style-name="T509">正確</text:span><text:span text:style-name="T510">﹖</text:span><text:bookmark-start text:name="OP1_036891DAB04B4221B197F0EAB0BFE2F4"/></text:p>
      <text:p text:style-name="P511"><text:span text:style-name="T512">(Ａ)</text:span><text:bookmark-start text:name="OPTG1_036891DAB04B4221B197F0EAB0BFE2F4"/><text:span text:style-name="T513">他人稱</text:span><text:span text:style-name="T514">孫策</text:span><text:span text:style-name="T515">與</text:span><text:span text:style-name="T516">孫權</text:span><text:span text:style-name="T517">為「賢喬</text:span><text:span text:style-name="T518">梓」</text:span><text:bookmark-start text:name="OP2_036891DAB04B4221B197F0EAB0BFE2F4"/><text:bookmark-end text:name="OP1_036891DAB04B4221B197F0EAB0BFE2F4"/><text:bookmark-end text:name="OPTG1_036891DAB04B4221B197F0EAB0BFE2F4"/><text:span text:style-name="T519">(Ｂ</text:span><text:span text:style-name="T520">)</text:span><text:bookmark-start text:name="OPTG2_036891DAB04B4221B197F0EAB0BFE2F4"/><text:span text:style-name="T521">孫策</text:span><text:span text:style-name="T522">對他人稱</text:span><text:span text:style-name="T523">吳</text:span><text:span text:style-name="T524">氏為「家母」 (Ｃ)</text:span><text:span text:style-name="T525">孫權</text:span><text:span text:style-name="T526">對</text:span><text:span text:style-name="T527">孫</text:span><text:span text:style-name="T528">策</text:span><text:span text:style-name="T529">自稱「愚兄」</text:span><text:bookmark-start text:name="OP4_036891DAB04B4221B197F0EAB0BFE2F4"/><text:bookmark-end text:name="OP2_036891DAB04B4221B197F0EAB0BFE2F4"/><text:bookmark-end text:name="OPTG2_036891DAB04B4221B197F0EAB0BFE2F4"/><text:span text:style-name="T530">(Ｄ)</text:span><text:bookmark-end text:name="OP4_036891DAB04B4221B197F0EAB0BFE2F4"/><text:span text:style-name="T531">孫堅</text:span><text:span text:style-name="T532">對</text:span><text:span text:style-name="T533">孫策</text:span><text:span text:style-name="T534">自稱「尊翁」</text:span><text:span text:style-name="T535">。</text:span></text:p>
      <text:p text:style-name="P536"><text:span text:style-name="T537"><draw:frame draw:z-index="251657216" draw:id="id1" draw:style-name="a1" draw:name="文字方塊 6" text:anchor-type="paragraph" svg:x="0.04792in" svg:y="0.30486in" svg:width="8.86458in" svg:height="2.70139in" style:rel-width="scale" style:rel-height="scale"><draw:text-box><text:p text:style-name="P538"><text:s text:c="3"/><text:span text:style-name="T539">宋</text:span><text:span text:style-name="T540">人有酤酒者，升概甚平，</text:span><text:span text:style-name="T541">遇</text:span><text:span text:style-name="T542">客甚謹，為酒甚美，縣幟甚高，然</text:span><text:span text:style-name="T543">而</text:span><text:span text:style-name="T544">不售，酒酸</text:span><text:span text:style-name="T545">，</text:span><text:span text:style-name="T546">怪其故</text:span><text:span text:style-name="T547">。</text:span><text:span text:style-name="T548">問其所知閭長者</text:span><text:span text:style-name="T549">楊倩</text:span><text:span text:style-name="T550">。</text:span><text:span text:style-name="T551">倩</text:span><text:span text:style-name="T552">日:「汝狗猛耶</text:span><text:span text:style-name="T553">﹖</text:span><text:span text:style-name="T554">」</text:span><text:span text:style-name="T555">曰</text:span><text:span text:style-name="T556">：「狗猛，則酒何故而不售?」</text:span><text:span text:style-name="T557">曰</text:span><text:span text:style-name="T558">:「人畏焉。或令孺子懷錢</text:span><text:span text:style-name="T559">，</text:span><text:span text:style-name="T560">挈壺甕而往酤，而狗迓而齕之，此</text:span><text:span text:style-name="T561">酒所以酸而不售也。」</text:span></text:p><text:p text:style-name="P562"><text:span text:style-name="T563"><text:s text:c="2"/></text:span><text:span text:style-name="T564"><text:s/>夫國亦有狗，有道之士，懷其術而欲以明萬乘之主，大臣為猛狗，迎而齕之，此人主之所以蔽脅，而有道之士所以不用也</text:span><text:span text:style-name="T565">。</text:span><text:span text:style-name="T566"><text:s text:c="47"/></text:span><text:span text:style-name="T567">(</text:span><text:span text:style-name="T568">韓非子</text:span><text:span text:style-name="T569"><text:s text:c="2"/></text:span><text:span text:style-name="T570">外儲說</text:span><text:span text:style-name="T571">)</text:span></text:p><text:p text:style-name="P572"><text:span text:style-name="T573"><text:s text:c="35"/></text:span><text:span text:style-name="T574">酤酒︰酒、買酒、賣酒</text:span></text:p><text:p text:style-name="P575"><text:s text:c="41"/>升概︰量酒。升，量器。概，以升、鬥量古時用來刮平的木棍</text:p><text:p text:style-name="P576"><text:s text:c="41"/>閭︰中國古時以25家為一閭</text:p><text:p text:style-name="P577"><text:s text:c="41"/>迓︰ㄧㄚˋ，迎接</text:p><text:p text:style-name="P578"><text:s text:c="41"/>齕︰ㄏㄜˊ，咬也</text:p><text:p text:style-name="P579"><text:s text:c="41"/></text:p><text:p text:style-name="P580"><text:s/><text:s text:c="47"/></text:p><text:p text:style-name="P581"/><text:p text:style-name="P582"/><text:p text:style-name="P583"/><text:p text:style-name="P584"/><text:p text:style-name="P585"/><text:p text:style-name="P586"/><text:p text:style-name="P587"/><text:p text:style-name="P588"/><text:p text:style-name="P589"><text:span text:style-name="T590"><text:s/></text:span><text:span text:style-name="T591"><text:s text:c="61"/></text:span><text:span text:style-name="T592">(</text:span><text:span text:style-name="T593"><text:s text:c="48"/></text:span></text:p><text:p text:style-name="P594"><text:s text:c="68"/><text:span text:style-name="T595">(</text:span><text:span text:style-name="T596">韓非子</text:span><text:span text:style-name="T597">．</text:span><text:span text:style-name="T598">外儲說</text:span><text:span text:style-name="T599">右上)</text:span></text:p></draw:text-box><svg:title/><svg:desc/></draw:frame></text:span><text:span text:style-name="T600">六、</text:span><text:span text:style-name="T601">閱讀素養10%</text:span><text:span text:style-name="T602">【一題2分，共10分】</text:span></text:p>
      <text:p text:style-name="P603">(<text:s/><text:s/><text:s/>)1.本文運用「狗惡酒酸」的故事說明︰國家若是有像惡狗一樣的人當道，最可能會得到什麼樣的結果？</text:p>
      <text:p text:style-name="P604"><text:span text:style-name="T605"><text:s text:c="6"/>(</text:span><text:span text:style-name="T606">Ａ)</text:span><text:span text:style-name="T607">國君的特權得到保障</text:span><text:span text:style-name="T608"><text:s/></text:span><text:span text:style-name="T609">(Ｂ)</text:span><text:span text:style-name="T610">令賢才裹足不前</text:span><text:span text:style-name="T611"><text:s/></text:span><text:span text:style-name="T612">(Ｃ)</text:span><text:span text:style-name="T613">使滿朝皆同流合汙</text:span><text:span text:style-name="T614"><text:s/>(Ｄ)</text:span><text:span text:style-name="T615">激起人民的同仇敵愾</text:span><text:span text:style-name="T616">。</text:span></text:p>
      <text:p text:style-name="P617"><text:span text:style-name="T618">(<text:s/></text:span><text:span text:style-name="T619"><text:s/></text:span><text:span text:style-name="T620"><text:s/></text:span><text:span text:style-name="T621">)</text:span><text:span text:style-name="T622">2.</text:span><text:span text:style-name="T623">下列何者</text:span><text:span text:style-name="T624">最不可能</text:span><text:span text:style-name="T625">是此家酒店的特色</text:span><text:span text:style-name="T626">？</text:span></text:p>
      <text:p text:style-name="P627"><text:span text:style-name="T628">(Ａ)</text:span><text:span text:style-name="T629">薄利多銷</text:span><text:span text:style-name="T630">　(Ｂ)</text:span><text:span text:style-name="T631">童叟無欺</text:span><text:span text:style-name="T632">　(Ｃ)</text:span><text:span text:style-name="T633">內有惡犬</text:span><text:span text:style-name="T634">　(Ｄ)</text:span><text:span text:style-name="T635">製酒術</text:span><text:span text:style-name="T636">佳</text:span><text:span text:style-name="T637">。</text:span></text:p>
      <text:p text:style-name="P638"><text:span text:style-name="T639">(<text:s/></text:span><text:span text:style-name="T640"><text:s/></text:span><text:span text:style-name="T641"><text:s/></text:span><text:span text:style-name="T642">)</text:span><text:span text:style-name="T643">3.依據本文內容所述，下列何項所列舉的狀況，其發展的先後次序</text:span><text:span text:style-name="T644">正確</text:span><text:span text:style-name="T645">﹖</text:span></text:p>
      <text:p text:style-name="P646"><text:span text:style-name="T647">(Ａ)酒美→酒酸→酒不售→狗猛</text:span><text:span text:style-name="T648"><text:s/>(Ｂ)狗猛→酒美→酒不售→酒酸 (Ｃ)酒美→酒酸→狗猛→酒不售 (Ｄ)</text:span><text:span text:style-name="T649"><text:s/>酒美→狗猛</text:span><text:span text:style-name="T650">→酒不售</text:span><text:span text:style-name="T651">→酒</text:span><text:span text:style-name="T652">酸</text:span><text:span text:style-name="T653">。</text:span></text:p>
      <text:p text:style-name="P654"><text:s text:c="7"/></text:p>
      <text:p text:style-name="P655"><text:span text:style-name="T656"><text:s text:c="3"/></text:span><text:span text:style-name="T657">刑天</text:span><text:span text:style-name="T658">與</text:span><text:span text:style-name="T659">帝</text:span><text:span text:style-name="T660">爭神，帝斷其首，葬之</text:span><text:span text:style-name="T661">常羊</text:span><text:span text:style-name="T662">之山。乃以乳為目，以臍為口，操干戚以舞。</text:span></text:p>
      <text:p text:style-name="P663"><text:span text:style-name="T664"><text:s text:c="59"/></text:span><text:span text:style-name="T665"><text:s text:c="11"/></text:span><text:span text:style-name="T666">(</text:span><text:span text:style-name="T667">山</text:span><text:span text:style-name="T668">海經</text:span><text:span text:style-name="T669"><text:s/></text:span><text:span text:style-name="T670">海外西經</text:span><text:span text:style-name="T671">)</text:span></text:p>
      <text:p text:style-name="P672"><text:span text:style-name="T673">(<text:s/></text:span><text:span text:style-name="T674"><text:s/></text:span><text:span text:style-name="T675"><text:s/></text:span><text:span text:style-name="T676">)</text:span><text:span text:style-name="T677">4</text:span><text:span text:style-name="T678">.</text:span><text:span text:style-name="T679">這則故事中，</text:span><text:span text:style-name="T680">刑天</text:span><text:span text:style-name="T681">的性格特質可用下列哪個語詞來形容</text:span><text:span text:style-name="T682">？</text:span></text:p>
      <text:p text:style-name="P683">（Ａ）不自量力（Ｂ）大逆不道（Ｃ）不屈不撓（Ｄ）剛愎自用。</text:p>
      <text:p text:style-name="P684"/>
      <table:table table:style-name="Table685">
        <table:table-columns>
          <table:table-column table:style-name="TableColumn686"/>
        </table:table-columns>
        <table:table-row table:style-name="TableRow687">
          <table:table-cell table:style-name="TableCell688">
            <text:p text:style-name="P689"><text:span text:style-name="T690"><text:s text:c="2"/></text:span><text:span text:style-name="T691">蘇東</text:span><text:span text:style-name="T692">坡</text:span><text:span text:style-name="T693">晚間在房間打坐練功時，</text:span><text:span text:style-name="T694">忽然</text:span><text:span text:style-name="T695">聽見屋裡有老鼠的咀嚼聲，</text:span><text:span text:style-name="T696">他</text:span><text:span text:style-name="T697">拍一下床板，聲音就停下來，過了一會兒，聲音又響起</text:span><text:span text:style-name="T698">。</text:span><text:span text:style-name="T699">心煩意亂之下，</text:span><text:span text:style-name="T700">他</text:span><text:span text:style-name="T701">便讓侍童點亮蠟燭</text:span><text:span text:style-name="T702">，發現</text:span><text:span text:style-name="T703">原來聲音來自一個空布袋，老鼠因困在裡面而啃噬不已。</text:span><text:span text:style-name="T704">待</text:span><text:span text:style-name="T705">侍童打開布袋，只見一隻死老鼠直挺挺地躺在布袋裡，似乎已經死掉。</text:span><text:span text:style-name="T706">侍童對這隻老鼠竟然這麼快死掉感到很困惑，便順手將死掉的老鼠倒出來，沒想到老鼠身子才剛剛落地，</text:span><text:span text:style-name="T707">突然</text:span><text:span text:style-name="T708">倏地活</text:span><text:span text:style-name="T709">了</text:span><text:span text:style-name="T710">過來，轉眼間便跑得不見蹤影，那份敏捷，著實讓</text:span><text:span text:style-name="T711">蘇東坡</text:span><text:span text:style-name="T712">驚訝不已。</text:span></text:p>
            <text:p text:style-name="P713"><text:span text:style-name="T714"><text:s text:c="80"/>(</text:span><text:span text:style-name="T715">石良德</text:span><text:span text:style-name="T716">) <text:s text:c="8"/></text:span></text:p>
          </table:table-cell>
        </table:table-row>
      </table:table>
      <text:p text:style-name="P717">(<text:s/><text:s/><text:s/>)5.文中老鼠身處險境，卻運用技巧脫困，正如三十六計中哪一計﹖</text:p>
      <text:p text:style-name="P718"><text:span text:style-name="T719">（Ａ）李代桃僵（Ｂ）調虎離山（Ｃ）金蟬脫殼（Ｄ）聲東擊西。</text:span></text:p>
      <text:p text:style-name="P720">【試題到此結束】</text:p>
      <text:soft-page-break/>
      <text:p text:style-name="P721"><text:span text:style-name="T722">新北市立溪崑國民中學</text:span><text:span text:style-name="T723">10</text:span><text:span text:style-name="T724">5</text:span><text:span text:style-name="T725">學年度第</text:span><text:span text:style-name="T726">二</text:span><text:span text:style-name="T727">學期第</text:span><text:span text:style-name="T728">一</text:span><text:span text:style-name="T729">次定期評量</text:span><text:span text:style-name="T730">國文</text:span><text:span text:style-name="T731">科</text:span><text:span text:style-name="T732">答案</text:span><text:span text:style-name="T733">卷</text:span></text:p>
      <text:p text:style-name="P734"><text:span text:style-name="T735">　　</text:span><text:span text:style-name="T736"><text:s text:c="8"/></text:span><text:span text:style-name="T737">　　　　　　　　</text:span><text:span text:style-name="T738"><text:s/></text:span><text:span text:style-name="T739"><text:s/></text:span><text:span text:style-name="T740">八</text:span><text:span text:style-name="T741">年級</text:span><text:span text:style-name="T742">　　　</text:span><text:span text:style-name="T743">班座號</text:span><text:span text:style-name="T744">　　　</text:span><text:span text:style-name="T745">姓名</text:span><text:span text:style-name="T746"><text:s text:c="14"/></text:span></text:p>
      <text:p text:style-name="P747"><text:span text:style-name="T748"><draw:connector draw:type="line" svg:x1="0.02361in" svg:y1="0.08403in" svg:x2="8.90903in" svg:y2="0.08403in" draw:z-index="251661312" draw:id="id2" draw:style-name="a2" draw:name="Line 2" text:anchor-type="paragraph"><svg:title/><svg:desc/></draw:connector></text:span></text:p>
      <text:list text:style-name="LFO3" text:continue-numbering="true">
        <text:list-item>
          <text:p text:style-name="P749">國字注音10%【每一格1分，共10分】</text:p>
        </text:list-item>
      </text:list>
      <table:table table:style-name="Table750">
        <table:table-columns>
          <table:table-column table:style-name="TableColumn751"/>
          <table:table-column table:style-name="TableColumn752"/>
          <table:table-column table:style-name="TableColumn753"/>
          <table:table-column table:style-name="TableColumn754"/>
          <table:table-column table:style-name="TableColumn755"/>
          <table:table-column table:style-name="TableColumn756"/>
          <table:table-column table:style-name="TableColumn757"/>
          <table:table-column table:style-name="TableColumn758"/>
          <table:table-column table:style-name="TableColumn759"/>
          <table:table-column table:style-name="TableColumn760"/>
        </table:table-columns>
        <table:table-row table:style-name="TableRow761">
          <table:table-cell table:style-name="TableCell762">
            <text:p text:style-name="P763">1</text:p>
          </table:table-cell>
          <table:table-cell table:style-name="TableCell764">
            <text:p text:style-name="P765">2</text:p>
          </table:table-cell>
          <table:table-cell table:style-name="TableCell766">
            <text:p text:style-name="P767">3</text:p>
          </table:table-cell>
          <table:table-cell table:style-name="TableCell768">
            <text:p text:style-name="P769">4</text:p>
          </table:table-cell>
          <table:table-cell table:style-name="TableCell770">
            <text:p text:style-name="P771">5</text:p>
          </table:table-cell>
          <table:table-cell table:style-name="TableCell772">
            <text:p text:style-name="P773">6</text:p>
          </table:table-cell>
          <table:table-cell table:style-name="TableCell774">
            <text:p text:style-name="P775">7</text:p>
          </table:table-cell>
          <table:table-cell table:style-name="TableCell776">
            <text:p text:style-name="P777">8</text:p>
          </table:table-cell>
          <table:table-cell table:style-name="TableCell778">
            <text:p text:style-name="P779">9</text:p>
          </table:table-cell>
          <table:table-cell table:style-name="TableCell780">
            <text:p text:style-name="P781">10</text:p>
          </table:table-cell>
        </table:table-row>
        <table:table-row table:style-name="TableRow782"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</table:table-row>
      </table:table>
      <text:list text:style-name="LFO3" text:continue-numbering="true">
        <text:list-item>
          <text:p text:style-name="P803">默書10%【每一格1分，錯1字扣1分，共10分】</text:p>
        </text:list-item>
      </text:list>
      <table:table table:style-name="Table804">
        <table:table-columns>
          <table:table-column table:style-name="TableColumn805"/>
          <table:table-column table:style-name="TableColumn806"/>
          <table:table-column table:style-name="TableColumn807"/>
          <table:table-column table:style-name="TableColumn808"/>
          <table:table-column table:style-name="TableColumn809"/>
        </table:table-columns>
        <table:table-row table:style-name="TableRow810">
          <table:table-cell table:style-name="TableCell811">
            <text:p text:style-name="P812"><text:span text:style-name="T813"></text:span></text:p>
          </table:table-cell>
          <table:table-cell table:style-name="TableCell814">
            <text:p text:style-name="P815"><text:span text:style-name="T816"></text:span></text:p>
          </table:table-cell>
          <table:table-cell table:style-name="TableCell817">
            <text:p text:style-name="P818"><text:span text:style-name="T819"></text:span></text:p>
          </table:table-cell>
          <table:table-cell table:style-name="TableCell820">
            <text:p text:style-name="P821"><text:span text:style-name="T822"></text:span></text:p>
          </table:table-cell>
          <table:table-cell table:style-name="TableCell823">
            <text:p text:style-name="P824"><text:span text:style-name="T825"></text:span></text:p>
          </table:table-cell>
        </table:table-row>
        <table:table-row table:style-name="TableRow826"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</table:table-row>
        <table:table-row table:style-name="TableRow837">
          <table:table-cell table:style-name="TableCell838">
            <text:p text:style-name="P839"><text:span text:style-name="T840"></text:span></text:p>
          </table:table-cell>
          <table:table-cell table:style-name="TableCell841">
            <text:p text:style-name="P842"><text:span text:style-name="T843"></text:span></text:p>
          </table:table-cell>
          <table:table-cell table:style-name="TableCell844">
            <text:p text:style-name="P845"><text:span text:style-name="T846"></text:span></text:p>
          </table:table-cell>
          <table:table-cell table:style-name="TableCell847">
            <text:p text:style-name="P848"><text:span text:style-name="T849"></text:span></text:p>
          </table:table-cell>
          <table:table-cell table:style-name="TableCell850">
            <text:p text:style-name="P851"><text:span text:style-name="T852"></text:span></text:p>
          </table:table-cell>
        </table:table-row>
        <table:table-row table:style-name="TableRow853"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</table:table-row>
      </table:table>
      <text:list text:style-name="LFO3" text:continue-numbering="true">
        <text:list-item>
          <text:p text:style-name="P864">解釋20%【每一題2分，錯1字扣1分，共20分】</text:p>
        </text:list-item>
      </text:list>
      <table:table table:style-name="Table865">
        <table:table-columns>
          <table:table-column table:style-name="TableColumn866"/>
          <table:table-column table:style-name="TableColumn867"/>
        </table:table-columns>
        <table:table-row table:style-name="TableRow868">
          <table:table-cell table:style-name="TableCell869">
            <text:p text:style-name="P870"><text:span text:style-name="T871">1.</text:span><text:span text:style-name="T872">長揖</text:span><text:span text:style-name="T873">: <text:s text:c="13"/></text:span></text:p>
          </table:table-cell>
          <table:table-cell table:style-name="TableCell874">
            <text:p text:style-name="P875"><text:span text:style-name="T876">6.</text:span><text:span text:style-name="T877">駑鈍</text:span><text:span text:style-name="T878">：</text:span></text:p>
          </table:table-cell>
        </table:table-row>
        <table:table-row table:style-name="TableRow879">
          <table:table-cell table:style-name="TableCell880">
            <text:p text:style-name="P881"><text:span text:style-name="T882">2.</text:span><text:span text:style-name="T883">愧謝</text:span><text:span text:style-name="T884">:</text:span></text:p>
          </table:table-cell>
          <table:table-cell table:style-name="TableCell885">
            <text:p text:style-name="P886"><text:span text:style-name="T887">7.</text:span><text:span text:style-name="T888">寡取易盈</text:span><text:span text:style-name="T889">：</text:span></text:p>
          </table:table-cell>
        </table:table-row>
        <table:table-row table:style-name="TableRow890">
          <table:table-cell table:style-name="TableCell891">
            <text:p text:style-name="P892"><text:span text:style-name="T893">3.</text:span><text:span text:style-name="T894">漠楞楞</text:span><text:span text:style-name="T895">: <text:s text:c="10"/></text:span></text:p>
          </table:table-cell>
          <table:table-cell table:style-name="TableCell896">
            <text:p text:style-name="P897"><text:span text:style-name="T898">8</text:span><text:span text:style-name="T899">.環節</text:span><text:span text:style-name="T900">: <text:s text:c="4"/></text:span></text:p>
          </table:table-cell>
        </table:table-row>
        <table:table-row table:style-name="TableRow901">
          <table:table-cell table:style-name="TableCell902">
            <text:p text:style-name="P903"><text:span text:style-name="T904">4.</text:span><text:span text:style-name="T905">爛縵</text:span><text:span text:style-name="T906">：</text:span></text:p>
          </table:table-cell>
          <table:table-cell table:style-name="TableCell907">
            <text:p text:style-name="P908"><text:span text:style-name="T909">9.</text:span><text:span text:style-name="T910">彷徨</text:span><text:span text:style-name="T911">：</text:span></text:p>
          </table:table-cell>
        </table:table-row>
        <table:table-row table:style-name="TableRow912">
          <table:table-cell table:style-name="TableCell913">
            <text:p text:style-name="P914"><text:span text:style-name="T915">5.</text:span><text:span text:style-name="T916">冉冉</text:span><text:span text:style-name="T917">：</text:span></text:p>
          </table:table-cell>
          <table:table-cell table:style-name="TableCell918">
            <text:p text:style-name="P919"><text:span text:style-name="T920">10.</text:span><text:span text:style-name="T921">參差</text:span><text:span text:style-name="T922">：</text:span></text:p>
          </table:table-cell>
        </table:table-row>
      </table:table>
      <text:list text:style-name="LFO3" text:continue-numbering="true">
        <text:list-item>
          <text:p text:style-name="P923">改錯10%【每一格1分，共10分】</text:p>
        </text:list-item>
      </text:list>
      <table:table table:style-name="Table924">
        <table:table-columns>
          <table:table-column table:style-name="TableColumn925"/>
          <table:table-column table:style-name="TableColumn926"/>
          <table:table-column table:style-name="TableColumn927"/>
          <table:table-column table:style-name="TableColumn928"/>
          <table:table-column table:style-name="TableColumn929"/>
          <table:table-column table:style-name="TableColumn930"/>
          <table:table-column table:style-name="TableColumn931"/>
          <table:table-column table:style-name="TableColumn932"/>
          <table:table-column table:style-name="TableColumn933"/>
          <table:table-column table:style-name="TableColumn934"/>
        </table:table-columns>
        <table:table-row table:style-name="TableRow935">
          <table:table-cell table:style-name="TableCell936">
            <text:p text:style-name="P937">1</text:p>
          </table:table-cell>
          <table:table-cell table:style-name="TableCell938">
            <text:p text:style-name="P939">2</text:p>
          </table:table-cell>
          <table:table-cell table:style-name="TableCell940">
            <text:p text:style-name="P941">3</text:p>
          </table:table-cell>
          <table:table-cell table:style-name="TableCell942">
            <text:p text:style-name="P943">4</text:p>
          </table:table-cell>
          <table:table-cell table:style-name="TableCell944">
            <text:p text:style-name="P945">5</text:p>
          </table:table-cell>
          <table:table-cell table:style-name="TableCell946">
            <text:p text:style-name="P947">6</text:p>
          </table:table-cell>
          <table:table-cell table:style-name="TableCell948">
            <text:p text:style-name="P949">7</text:p>
          </table:table-cell>
          <table:table-cell table:style-name="TableCell950">
            <text:p text:style-name="P951">8</text:p>
          </table:table-cell>
          <table:table-cell table:style-name="TableCell952">
            <text:p text:style-name="P953">9</text:p>
          </table:table-cell>
          <table:table-cell table:style-name="TableCell954">
            <text:p text:style-name="P955">10</text:p>
          </table:table-cell>
        </table:table-row>
        <table:table-row table:style-name="TableRow956"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</table:table-row>
      </table:table>
      <text:list text:style-name="LFO3" text:continue-numbering="true">
        <text:list-item>
          <text:p text:style-name="P977">選擇40%【每一題2分，共40分】</text:p>
        </text:list-item>
      </text:list>
      <table:table table:style-name="Table978">
        <table:table-columns>
          <table:table-column table:style-name="TableColumn979"/>
          <table:table-column table:style-name="TableColumn980"/>
          <table:table-column table:style-name="TableColumn981"/>
          <table:table-column table:style-name="TableColumn982"/>
          <table:table-column table:style-name="TableColumn983"/>
          <table:table-column table:style-name="TableColumn984"/>
          <table:table-column table:style-name="TableColumn985"/>
          <table:table-column table:style-name="TableColumn986"/>
          <table:table-column table:style-name="TableColumn987"/>
          <table:table-column table:style-name="TableColumn988"/>
        </table:table-columns>
        <table:table-row table:style-name="TableRow989">
          <table:table-cell table:style-name="TableCell990">
            <text:p text:style-name="P991">1</text:p>
          </table:table-cell>
          <table:table-cell table:style-name="TableCell992">
            <text:p text:style-name="P993">2</text:p>
          </table:table-cell>
          <table:table-cell table:style-name="TableCell994">
            <text:p text:style-name="P995">3</text:p>
          </table:table-cell>
          <table:table-cell table:style-name="TableCell996">
            <text:p text:style-name="P997">4</text:p>
          </table:table-cell>
          <table:table-cell table:style-name="TableCell998">
            <text:p text:style-name="P999">5</text:p>
          </table:table-cell>
          <table:table-cell table:style-name="TableCell1000">
            <text:p text:style-name="P1001">6</text:p>
          </table:table-cell>
          <table:table-cell table:style-name="TableCell1002">
            <text:p text:style-name="P1003">7</text:p>
          </table:table-cell>
          <table:table-cell table:style-name="TableCell1004">
            <text:p text:style-name="P1005">8</text:p>
          </table:table-cell>
          <table:table-cell table:style-name="TableCell1006">
            <text:p text:style-name="P1007">9</text:p>
          </table:table-cell>
          <table:table-cell table:style-name="TableCell1008">
            <text:p text:style-name="P1009">10</text:p>
          </table:table-cell>
        </table:table-row>
        <table:table-row table:style-name="TableRow1010"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</table:table-row>
        <table:table-row table:style-name="TableRow1031">
          <table:table-cell table:style-name="TableCell1032">
            <text:p text:style-name="P1033">11</text:p>
          </table:table-cell>
          <table:table-cell table:style-name="TableCell1034">
            <text:p text:style-name="P1035">12</text:p>
          </table:table-cell>
          <table:table-cell table:style-name="TableCell1036">
            <text:p text:style-name="P1037">13</text:p>
          </table:table-cell>
          <table:table-cell table:style-name="TableCell1038">
            <text:p text:style-name="P1039">14</text:p>
          </table:table-cell>
          <table:table-cell table:style-name="TableCell1040">
            <text:p text:style-name="P1041">15</text:p>
          </table:table-cell>
          <table:table-cell table:style-name="TableCell1042">
            <text:p text:style-name="P1043">16</text:p>
          </table:table-cell>
          <table:table-cell table:style-name="TableCell1044">
            <text:p text:style-name="P1045">17</text:p>
          </table:table-cell>
          <table:table-cell table:style-name="TableCell1046">
            <text:p text:style-name="P1047">18</text:p>
          </table:table-cell>
          <table:table-cell table:style-name="TableCell1048">
            <text:p text:style-name="P1049">19</text:p>
          </table:table-cell>
          <table:table-cell table:style-name="TableCell1050">
            <text:p text:style-name="P1051">20</text:p>
          </table:table-cell>
        </table:table-row>
        <table:table-row table:style-name="TableRow1052"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</table:table-row>
      </table:table>
      <text:list text:style-name="LFO3" text:continue-numbering="true">
        <text:list-item>
          <text:p text:style-name="P1073">閱讀素養10%【每一題2分，共10分】</text:p>
        </text:list-item>
      </text:list>
      <table:table table:style-name="Table1074">
        <table:table-columns>
          <table:table-column table:style-name="TableColumn1075"/>
          <table:table-column table:style-name="TableColumn1076"/>
          <table:table-column table:style-name="TableColumn1077"/>
          <table:table-column table:style-name="TableColumn1078"/>
          <table:table-column table:style-name="TableColumn1079"/>
        </table:table-columns>
        <table:table-row table:style-name="TableRow1080">
          <table:table-cell table:style-name="TableCell1081">
            <text:p text:style-name="P1082">1</text:p>
          </table:table-cell>
          <table:table-cell table:style-name="TableCell1083">
            <text:p text:style-name="P1084">2</text:p>
          </table:table-cell>
          <table:table-cell table:style-name="TableCell1085">
            <text:p text:style-name="P1086">3</text:p>
          </table:table-cell>
          <table:table-cell table:style-name="TableCell1087">
            <text:p text:style-name="P1088">4</text:p>
          </table:table-cell>
          <table:table-cell table:style-name="TableCell1089">
            <text:p text:style-name="P1090">5</text:p>
          </table:table-cell>
        </table:table-row>
        <table:table-row table:style-name="TableRow1091"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  <text:p text:style-name="P1098"/>
          </table:table-cell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</table:table-row>
      </table:table>
      <text:soft-page-break/>
      <text:p text:style-name="P1103">105-2-1<text:s/>八年級國文科―解答</text:p>
      <text:list text:style-name="LFO4" text:continue-numbering="true">
        <text:list-item>
          <text:p text:style-name="P1113">國字注音10%【每一格1分，共10分】</text:p>
        </text:list-item>
      </text:list>
      <table:table table:style-name="Table1114">
        <table:table-columns>
          <table:table-column table:style-name="TableColumn1115"/>
          <table:table-column table:style-name="TableColumn1116"/>
          <table:table-column table:style-name="TableColumn1117"/>
          <table:table-column table:style-name="TableColumn1118"/>
          <table:table-column table:style-name="TableColumn1119"/>
          <table:table-column table:style-name="TableColumn1120"/>
          <table:table-column table:style-name="TableColumn1121"/>
          <table:table-column table:style-name="TableColumn1122"/>
          <table:table-column table:style-name="TableColumn1123"/>
          <table:table-column table:style-name="TableColumn1124"/>
        </table:table-columns>
        <table:table-row table:style-name="TableRow1125">
          <table:table-cell table:style-name="TableCell1126">
            <text:p text:style-name="P1127">1</text:p>
          </table:table-cell>
          <table:table-cell table:style-name="TableCell1128">
            <text:p text:style-name="P1129">2</text:p>
          </table:table-cell>
          <table:table-cell table:style-name="TableCell1130">
            <text:p text:style-name="P1131">3</text:p>
          </table:table-cell>
          <table:table-cell table:style-name="TableCell1132">
            <text:p text:style-name="P1133">4</text:p>
          </table:table-cell>
          <table:table-cell table:style-name="TableCell1134">
            <text:p text:style-name="P1135">5</text:p>
          </table:table-cell>
          <table:table-cell table:style-name="TableCell1136">
            <text:p text:style-name="P1137">6</text:p>
          </table:table-cell>
          <table:table-cell table:style-name="TableCell1138">
            <text:p text:style-name="P1139">7</text:p>
          </table:table-cell>
          <table:table-cell table:style-name="TableCell1140">
            <text:p text:style-name="P1141">8</text:p>
          </table:table-cell>
          <table:table-cell table:style-name="TableCell1142">
            <text:p text:style-name="P1143">9</text:p>
          </table:table-cell>
          <table:table-cell table:style-name="TableCell1144">
            <text:p text:style-name="P1145">10</text:p>
          </table:table-cell>
        </table:table-row>
        <table:table-row table:style-name="TableRow1146">
          <table:table-cell table:style-name="TableCell1147">
            <text:p text:style-name="內文"><text:span text:style-name="T1148">ㄐㄩㄢˋ</text:span></text:p>
          </table:table-cell>
          <table:table-cell table:style-name="TableCell1149">
            <text:p text:style-name="內文">ㄙㄢˇ</text:p>
          </table:table-cell>
          <table:table-cell table:style-name="TableCell1150">
            <text:p text:style-name="內文">ㄕㄨˋ</text:p>
          </table:table-cell>
          <table:table-cell table:style-name="TableCell1151">
            <text:p text:style-name="內文">ㄎㄨㄣˇ</text:p>
          </table:table-cell>
          <table:table-cell table:style-name="TableCell1152">
            <text:p text:style-name="內文">ㄒㄧㄠ</text:p>
          </table:table-cell>
          <table:table-cell table:style-name="TableCell1153">
            <text:p text:style-name="P1154"><text:span text:style-name="強調粗體">窕</text:span></text:p>
          </table:table-cell>
          <table:table-cell table:style-name="TableCell1155">
            <text:p text:style-name="P1156">翳</text:p>
          </table:table-cell>
          <table:table-cell table:style-name="TableCell1157">
            <text:p text:style-name="P1158">瀰</text:p>
          </table:table-cell>
          <table:table-cell table:style-name="TableCell1159">
            <text:p text:style-name="P1160">酗</text:p>
          </table:table-cell>
          <table:table-cell table:style-name="TableCell1161">
            <text:p text:style-name="P1162">暄</text:p>
          </table:table-cell>
        </table:table-row>
      </table:table>
      <text:p text:style-name="P1163"><text:span text:style-name="T1164">二</text:span><text:span text:style-name="T1165">、</text:span><text:span text:style-name="T1166">默書</text:span><text:span text:style-name="T1167">10%</text:span><text:span text:style-name="T1168">【</text:span><text:span text:style-name="T1169">每</text:span><text:span text:style-name="T1170">一格</text:span><text:span text:style-name="T1171">1</text:span><text:span text:style-name="T1172">分，錯</text:span><text:span text:style-name="T1173">1</text:span><text:span text:style-name="T1174">字扣</text:span><text:span text:style-name="T1175">1</text:span><text:span text:style-name="T1176">分，共</text:span><text:span text:style-name="T1177">10</text:span><text:span text:style-name="T1178">分】</text:span></text:p>
      <table:table table:style-name="Table1179">
        <table:table-columns>
          <table:table-column table:style-name="TableColumn1180"/>
          <table:table-column table:style-name="TableColumn1181"/>
          <table:table-column table:style-name="TableColumn1182"/>
          <table:table-column table:style-name="TableColumn1183"/>
          <table:table-column table:style-name="TableColumn1184"/>
        </table:table-columns>
        <table:table-row table:style-name="TableRow1185">
          <table:table-cell table:style-name="TableCell1186">
            <text:p text:style-name="P1187">1</text:p>
          </table:table-cell>
          <table:table-cell table:style-name="TableCell1188">
            <text:p text:style-name="P1189">2</text:p>
          </table:table-cell>
          <table:table-cell table:style-name="TableCell1190">
            <text:p text:style-name="P1191">3</text:p>
          </table:table-cell>
          <table:table-cell table:style-name="TableCell1192">
            <text:p text:style-name="P1193">4</text:p>
          </table:table-cell>
          <table:table-cell table:style-name="TableCell1194">
            <text:p text:style-name="P1195">5</text:p>
          </table:table-cell>
        </table:table-row>
        <table:table-row table:style-name="TableRow1196">
          <table:table-cell table:style-name="TableCell1197">
            <text:p text:style-name="P1198">日啗芻豆數斗</text:p>
          </table:table-cell>
          <table:table-cell table:style-name="TableCell1199">
            <text:p text:style-name="P1200">介而馳</text:p>
          </table:table-cell>
          <table:table-cell table:style-name="TableCell1201">
            <text:p text:style-name="P1202">褫鞍甲而不息不汗</text:p>
          </table:table-cell>
          <table:table-cell table:style-name="TableCell1203">
            <text:p text:style-name="P1204">此其受大而不苟取</text:p>
          </table:table-cell>
          <table:table-cell table:style-name="TableCell1205">
            <text:p text:style-name="P1206">力裕而不求逞</text:p>
          </table:table-cell>
        </table:table-row>
        <table:table-row table:style-name="TableRow1207">
          <table:table-cell table:style-name="TableCell1208">
            <text:p text:style-name="P1209">6</text:p>
          </table:table-cell>
          <table:table-cell table:style-name="TableCell1210">
            <text:p text:style-name="P1211">7</text:p>
          </table:table-cell>
          <table:table-cell table:style-name="TableCell1212">
            <text:p text:style-name="P1213">8</text:p>
          </table:table-cell>
          <table:table-cell table:style-name="TableCell1214">
            <text:p text:style-name="P1215">9</text:p>
          </table:table-cell>
          <table:table-cell table:style-name="TableCell1216">
            <text:p text:style-name="P1217">10</text:p>
          </table:table-cell>
        </table:table-row>
        <table:table-row table:style-name="TableRow1218">
          <table:table-cell table:style-name="TableCell1219">
            <text:p text:style-name="P1220">而秣不擇粟</text:p>
          </table:table-cell>
          <table:table-cell table:style-name="TableCell1221">
            <text:p text:style-name="P1222">飲不擇泉</text:p>
          </table:table-cell>
          <table:table-cell table:style-name="TableCell1223">
            <text:p text:style-name="P1224">攬轡未安</text:p>
          </table:table-cell>
          <table:table-cell table:style-name="TableCell1225">
            <text:p text:style-name="P1226">力竭汗喘</text:p>
          </table:table-cell>
          <table:table-cell table:style-name="TableCell1227">
            <text:p text:style-name="P1228">殆欲斃然</text:p>
          </table:table-cell>
        </table:table-row>
      </table:table>
      <text:p text:style-name="P1229"><text:span text:style-name="T1230">三</text:span><text:span text:style-name="T1231">、</text:span><text:span text:style-name="T1232">解釋</text:span><text:span text:style-name="T1233">20%</text:span><text:span text:style-name="T1234">【</text:span><text:span text:style-name="T1235">每</text:span><text:span text:style-name="T1236">一題</text:span><text:span text:style-name="T1237">2</text:span><text:span text:style-name="T1238">分，錯</text:span><text:span text:style-name="T1239">1</text:span><text:span text:style-name="T1240">字扣</text:span><text:span text:style-name="T1241">1</text:span><text:span text:style-name="T1242">分，共</text:span><text:span text:style-name="T1243">20</text:span><text:span text:style-name="T1244">分】</text:span></text:p>
      <text:p text:style-name="P1245"><text:span text:style-name="T1246">四</text:span><text:span text:style-name="T1247">、</text:span><text:span text:style-name="T1248">改錯</text:span><text:span text:style-name="T1249">10%</text:span><text:span text:style-name="T1250">【</text:span><text:span text:style-name="T1251">每</text:span><text:span text:style-name="T1252">一</text:span><text:span text:style-name="T1253">格</text:span><text:span text:style-name="T1254">1</text:span><text:span text:style-name="T1255">分，共</text:span><text:span text:style-name="T1256">10</text:span><text:span text:style-name="T1257">分】</text:span></text:p>
      <table:table table:style-name="Table1258">
        <table:table-columns>
          <table:table-column table:style-name="TableColumn1259"/>
          <table:table-column table:style-name="TableColumn1260"/>
          <table:table-column table:style-name="TableColumn1261"/>
          <table:table-column table:style-name="TableColumn1262"/>
          <table:table-column table:style-name="TableColumn1263"/>
          <table:table-column table:style-name="TableColumn1264"/>
          <table:table-column table:style-name="TableColumn1265"/>
          <table:table-column table:style-name="TableColumn1266"/>
          <table:table-column table:style-name="TableColumn1267"/>
          <table:table-column table:style-name="TableColumn1268"/>
        </table:table-columns>
        <table:table-row table:style-name="TableRow1269">
          <table:table-cell table:style-name="TableCell1270">
            <text:p text:style-name="P1271"><text:span text:style-name="T1272">疾</text:span></text:p>
          </table:table-cell>
          <table:table-cell table:style-name="TableCell1273">
            <text:p text:style-name="P1274"><text:span text:style-name="T1275">潸</text:span></text:p>
          </table:table-cell>
          <table:table-cell table:style-name="TableCell1276">
            <text:p text:style-name="P1277"><text:span text:style-name="T1278">肄</text:span></text:p>
          </table:table-cell>
          <table:table-cell table:style-name="TableCell1279">
            <text:p text:style-name="P1280"><text:span text:style-name="T1281">佯</text:span></text:p>
          </table:table-cell>
          <table:table-cell table:style-name="TableCell1282">
            <text:p text:style-name="P1283"><text:span text:style-name="T1284">跋</text:span></text:p>
          </table:table-cell>
          <table:table-cell table:style-name="TableCell1285">
            <text:p text:style-name="P1286"><text:span text:style-name="T1287">觥</text:span></text:p>
          </table:table-cell>
          <table:table-cell table:style-name="TableCell1288">
            <text:p text:style-name="P1289"><text:span text:style-name="T1290">慫</text:span></text:p>
          </table:table-cell>
          <table:table-cell table:style-name="TableCell1291">
            <text:p text:style-name="P1292"><text:span text:style-name="T1293">競</text:span></text:p>
          </table:table-cell>
          <table:table-cell table:style-name="TableCell1294">
            <text:p text:style-name="P1295"><text:span text:style-name="T1296">射</text:span></text:p>
          </table:table-cell>
          <table:table-cell table:style-name="TableCell1297">
            <text:p text:style-name="P1298"><text:span text:style-name="T1299">唯</text:span></text:p>
          </table:table-cell>
        </table:table-row>
      </table:table>
      <text:p text:style-name="P1300"><text:span text:style-name="T1301">五</text:span><text:span text:style-name="T1302">、</text:span><text:span text:style-name="T1303">選擇</text:span><text:span text:style-name="T1304">40%</text:span><text:span text:style-name="T1305">【</text:span><text:span text:style-name="T1306">每一</text:span><text:span text:style-name="T1307">題</text:span><text:span text:style-name="T1308">2</text:span><text:span text:style-name="T1309">分，共</text:span><text:span text:style-name="T1310">40</text:span><text:span text:style-name="T1311">分】</text:span></text:p>
      <table:table table:style-name="Table1312">
        <table:table-columns>
          <table:table-column table:style-name="TableColumn1313"/>
          <table:table-column table:style-name="TableColumn1314"/>
          <table:table-column table:style-name="TableColumn1315"/>
          <table:table-column table:style-name="TableColumn1316"/>
          <table:table-column table:style-name="TableColumn1317"/>
          <table:table-column table:style-name="TableColumn1318"/>
          <table:table-column table:style-name="TableColumn1319"/>
          <table:table-column table:style-name="TableColumn1320"/>
          <table:table-column table:style-name="TableColumn1321"/>
          <table:table-column table:style-name="TableColumn1322"/>
        </table:table-columns>
        <table:table-row table:style-name="TableRow1323">
          <table:table-cell table:style-name="TableCell1324">
            <text:p text:style-name="P1325">1.B</text:p>
          </table:table-cell>
          <table:table-cell table:style-name="TableCell1326">
            <text:p text:style-name="P1327">2.A</text:p>
          </table:table-cell>
          <table:table-cell table:style-name="TableCell1328">
            <text:p text:style-name="P1329">3.D</text:p>
          </table:table-cell>
          <table:table-cell table:style-name="TableCell1330">
            <text:p text:style-name="P1331">4.A</text:p>
          </table:table-cell>
          <table:table-cell table:style-name="TableCell1332">
            <text:p text:style-name="P1333">5.D</text:p>
          </table:table-cell>
          <table:table-cell table:style-name="TableCell1334">
            <text:p text:style-name="P1335">6.C</text:p>
          </table:table-cell>
          <table:table-cell table:style-name="TableCell1336">
            <text:p text:style-name="P1337">7.B</text:p>
          </table:table-cell>
          <table:table-cell table:style-name="TableCell1338">
            <text:p text:style-name="P1339">8.C</text:p>
          </table:table-cell>
          <table:table-cell table:style-name="TableCell1340">
            <text:p text:style-name="P1341">9.A</text:p>
          </table:table-cell>
          <table:table-cell table:style-name="TableCell1342">
            <text:p text:style-name="P1343">10.D</text:p>
          </table:table-cell>
        </table:table-row>
        <table:table-row table:style-name="TableRow1344">
          <table:table-cell table:style-name="TableCell1345">
            <text:p text:style-name="P1346">11.C</text:p>
          </table:table-cell>
          <table:table-cell table:style-name="TableCell1347">
            <text:p text:style-name="P1348">12.B</text:p>
          </table:table-cell>
          <table:table-cell table:style-name="TableCell1349">
            <text:p text:style-name="P1350">13.C</text:p>
          </table:table-cell>
          <table:table-cell table:style-name="TableCell1351">
            <text:p text:style-name="P1352">14.A</text:p>
          </table:table-cell>
          <table:table-cell table:style-name="TableCell1353">
            <text:p text:style-name="P1354">15.D</text:p>
          </table:table-cell>
          <table:table-cell table:style-name="TableCell1355">
            <text:p text:style-name="P1356">16.A</text:p>
          </table:table-cell>
          <table:table-cell table:style-name="TableCell1357">
            <text:p text:style-name="P1358">17.B</text:p>
          </table:table-cell>
          <table:table-cell table:style-name="TableCell1359">
            <text:p text:style-name="P1360">18.C</text:p>
          </table:table-cell>
          <table:table-cell table:style-name="TableCell1361">
            <text:p text:style-name="P1362">19.B</text:p>
          </table:table-cell>
          <table:table-cell table:style-name="TableCell1363">
            <text:p text:style-name="P1364">20.B</text:p>
          </table:table-cell>
        </table:table-row>
      </table:table>
      <text:p text:style-name="P1365"><text:span text:style-name="T1366">六</text:span><text:span text:style-name="T1367">、</text:span><text:span text:style-name="T1368">閱讀素養</text:span><text:span text:style-name="T1369">10%</text:span><text:span text:style-name="T1370">【</text:span><text:span text:style-name="T1371">每</text:span><text:span text:style-name="T1372">一題</text:span><text:span text:style-name="T1373">2</text:span><text:span text:style-name="T1374">分，共</text:span><text:span text:style-name="T1375">10</text:span><text:span text:style-name="T1376">分】</text:span></text:p>
      <table:table table:style-name="Table1377">
        <table:table-columns>
          <table:table-column table:style-name="TableColumn1378"/>
          <table:table-column table:style-name="TableColumn1379"/>
          <table:table-column table:style-name="TableColumn1380"/>
          <table:table-column table:style-name="TableColumn1381"/>
          <table:table-column table:style-name="TableColumn1382"/>
        </table:table-columns>
        <table:table-row table:style-name="TableRow1383">
          <table:table-cell table:style-name="TableCell1384">
            <text:p text:style-name="P1385">1.B</text:p>
          </table:table-cell>
          <table:table-cell table:style-name="TableCell1386">
            <text:p text:style-name="P1387">2.A</text:p>
          </table:table-cell>
          <table:table-cell table:style-name="TableCell1388">
            <text:p text:style-name="P1389">3.D</text:p>
          </table:table-cell>
          <table:table-cell table:style-name="TableCell1390">
            <text:p text:style-name="P1391">4.C</text:p>
          </table:table-cell>
          <table:table-cell table:style-name="TableCell1392">
            <text:p text:style-name="P1393">5.C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問候" style:display-name="問候" style:family="paragraph" style:parent-style-name="內文" style:next-style-name="內文">
      <style:text-properties style:font-name="標楷體" fo:color="#000000" fo:hyphenate="false"/>
    </style:style>
    <style:style style:name="問候字元" style:display-name="問候 字元" style:family="text" style:parent-style-name="預設段落字型">
      <style:text-properties style:font-name="標楷體" fo:color="#000000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fo:color="#000000" fo:hyphenate="false"/>
    </style:style>
    <style:style style:name="結語字元" style:display-name="結語 字元" style:family="text" style:parent-style-name="預設段落字型">
      <style:text-properties style:font-name="標楷體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font-weight="bold" style:font-weight-asian="bold"/>
    </style:style>
    <style:style style:name="WW_CharLFO1LVL2" style:family="text">
      <style:text-properties fo:font-weight="bold" style:font-weight-asian="bold" style:use-window-font-color="true"/>
    </style:style>
    <style:style style:name="WW_CharLFO1LVL3" style:family="text">
      <style:text-properties fo:font-weight="bold" style:font-weight-asian="bold"/>
    </style:style>
    <style:style style:name="WW_CharLFO1LVL4" style:family="text">
      <style:text-properties fo:font-weight="bold" style:font-weight-asian="bold" style:use-window-font-color="true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bold" style:font-weight-asian="bold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1LVL2" style:num-prefix="(    )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1LVL3" style:num-suffix=". (　　)" style:num-format="1">
        <style:list-level-properties text:space-before="0.6666in" text:min-label-width="0.3347in" text:list-level-position-and-space-mode="label-alignment">
          <style:list-level-label-alignment text:label-followed-by="listtab" fo:margin-left="1.0013in" fo:text-indent="-0.3347in"/>
        </style:list-level-properties>
      </text:list-level-style-number>
      <text:list-level-style-number text:level="4" text:style-name="WW_CharLFO1LVL4" style:num-prefix="(    )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708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104" style:parent-style-name="頁尾" style:family="paragraph">
      <style:paragraph-properties fo:text-align="center"/>
    </style:style>
    <style:style style:name="T1105" style:parent-style-name="預設段落字型" style:family="text">
      <style:text-properties style:language-asian="zh" style:country-asian="TW"/>
    </style:style>
    <style:style style:name="T1106" style:parent-style-name="預設段落字型" style:family="text">
      <style:text-properties fo:language="zh" fo:country="TW" style:language-asian="zh" style:country-asian="TW"/>
    </style:style>
    <style:style style:name="T1107" style:parent-style-name="預設段落字型" style:family="text">
      <style:text-properties style:language-asian="zh" style:country-asian="TW"/>
    </style:style>
    <style:style style:name="T1108" style:parent-style-name="預設段落字型" style:family="text">
      <style:text-properties style:font-name="新細明體" style:language-asian="zh" style:country-asian="TW"/>
    </style:style>
    <style:style style:name="T1109" style:parent-style-name="預設段落字型" style:family="text">
      <style:text-properties style:language-asian="zh" style:country-asian="TW"/>
    </style:style>
    <style:style style:name="T1110" style:parent-style-name="預設段落字型" style:family="text">
      <style:text-properties style:language-asian="zh" style:country-asian="TW"/>
    </style:style>
    <style:style style:name="T1111" style:parent-style-name="預設段落字型" style:family="text">
      <style:text-properties style:language-asian="zh" style:country-asian="TW"/>
    </style:style>
    <style:style style:name="P1112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text:span text:style-name="T6">，</text:span><text:span text:style-name="T7">共</text:span><text:span text:style-name="T8">3</text:span><text:span text:style-name="T9">頁</text:span></text:p>
        <text:p text:style-name="P10"/>
      </style:footer>
    </style:master-page>
    <style:master-page style:name="MP1" style:page-layout-name="PL1">
      <style:footer>
        <text:p text:style-name="P1104"><text:span text:style-name="T1105">第</text:span><text:span text:style-name="T1106"><text:page-number text:fixed="false">1</text:page-number></text:span><text:span text:style-name="T1107">頁</text:span><text:span text:style-name="T1108">，</text:span><text:span text:style-name="T1109">共</text:span><text:span text:style-name="T1110">3</text:span><text:span text:style-name="T1111">頁</text:span></text:p>
        <text:p text:style-name="P11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05:47:00Z</meta:creation-date>
    <dc:date>2026-02-04T05:47:00Z</dc:date>
    <meta:template xlink:href="Normal" xlink:type="simple"/>
    <meta:editing-cycles>2</meta:editing-cycles>
    <meta:editing-duration>PT0S</meta:editing-duration>
    <meta:document-statistic meta:page-count="5" meta:paragraph-count="11" meta:word-count="830" meta:character-count="5552" meta:row-count="39" meta:non-whitespace-character-count="4733"/>
  </office:meta>
</office:document-meta>
</file>