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/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margin-bottom="0.125in" fo:margin-left="4.0347in">
        <style:tab-stops/>
      </style:paragraph-properties>
    </style:style>
    <style:style style:name="T7" style:parent-style-name="預設段落字型" style:family="text">
      <style:text-properties fo:font-size="11pt" style:font-size-asian="11pt"/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5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text-indent="0.0833in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49" style:parent-style-name="清單段落" style:list-style-name="LFO9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P73" style:parent-style-name="內文" style:family="paragraph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font-weight="bold" style:font-weight-asian="bold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font-weight="bold" style:font-weight-asian="bold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font-weight="bold" style:font-weight-asian="bold"/>
    </style:style>
    <style:style style:name="T109" style:parent-style-name="預設段落字型" style:family="text">
      <style:text-properties style:font-name="標楷體" style:font-name-asian="標楷體"/>
    </style:style>
    <style:style style:name="P110" style:parent-style-name="內文" style:family="paragraph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family="paragraph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 fo:font-weight="bold" style:font-weight-asian="bold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 fo:font-weight="bold" style:font-weight-asian="bold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fo:font-weight="bold" style:font-weight-asian="bold"/>
    </style:style>
    <style:style style:name="T154" style:parent-style-name="預設段落字型" style:family="text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P156" style:parent-style-name="內文" style:family="paragraph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fo:font-weight="bold" style:font-weight-asian="bold"/>
    </style:style>
    <style:style style:name="T160" style:parent-style-name="預設段落字型" style:family="text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 fo:font-weight="bold" style:font-weight-asian="bold"/>
    </style:style>
    <style:style style:name="T166" style:parent-style-name="預設段落字型" style:family="text">
      <style:text-properties style:font-name="標楷體" style:font-name-asian="標楷體"/>
    </style:style>
    <style:style style:name="P167" style:parent-style-name="內文" style:family="paragraph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fo:font-weight="bold" style:font-weight-asian="bold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P173" style:parent-style-name="內文" style:family="paragraph">
      <style:text-properties style:font-name="標楷體" style:font-name-asian="標楷體"/>
    </style:style>
    <style:style style:name="P174" style:parent-style-name="內文" style:family="paragraph">
      <style:text-properties style:font-name="標楷體" style:font-name-asian="標楷體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/>
    </style:style>
    <style:style style:name="P187" style:parent-style-name="內文" style:family="paragraph">
      <style:text-properties style:font-name="標楷體" style:font-name-asian="標楷體"/>
    </style:style>
    <style:style style:name="P188" style:parent-style-name="內文" style:family="paragraph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內文" style:family="paragraph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內文" style:family="paragraph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/>
    </style:style>
    <style:style style:name="P226" style:parent-style-name="內文" style:family="paragraph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 fo:font-weight="bold" style:font-weight-asian="bold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P233" style:parent-style-name="內文" style:family="paragraph">
      <style:text-properties style:font-name="標楷體" style:font-name-asian="標楷體"/>
    </style:style>
    <style:style style:name="P234" style:parent-style-name="內文" style:family="paragraph"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 fo:font-weight="bold" style:font-weight-asian="bold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P244" style:parent-style-name="內文" style:family="paragraph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fo:font-weight="bold" style:font-weight-asian="bold"/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內文" style:family="paragraph">
      <style:text-properties style:font-name="標楷體" style:font-name-asian="標楷體"/>
    </style:style>
    <style:style style:name="P250" style:parent-style-name="內文" style:family="paragraph"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text-properties style:font-name="標楷體" style:font-name-asian="標楷體"/>
    </style:style>
    <style:style style:name="P253" style:parent-style-name="內文" style:family="paragraph">
      <style:text-properties style:font-name="標楷體" style:font-name-asian="標楷體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6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7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8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59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60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61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62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/>
    </style:style>
    <style:style style:name="P266" style:parent-style-name="清單段落" style:list-style-name="LFO10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67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68" style:parent-style-name="清單段落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69" style:parent-style-name="清單段落" style:list-style-name="LFO10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270" style:parent-style-name="清單段落" style:list-style-name="LFO11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P271" style:parent-style-name="內文" style:family="paragraph">
      <style:text-properties style:font-name="標楷體" style:font-name-asian="標楷體"/>
    </style:style>
    <style:style style:name="P272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73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/>
    </style:style>
    <style:style style:name="P277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278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/>
    </style:style>
    <style:style style:name="P282" style:parent-style-name="內文" style:family="paragraph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/>
    </style:style>
    <style:style style:name="P303" style:parent-style-name="內文" style:family="paragraph">
      <style:text-properties style:font-name="標楷體" style:font-name-asian="標楷體"/>
    </style:style>
    <style:style style:name="P304" style:parent-style-name="內文" style:family="paragraph">
      <style:paragraph-properties fo:border="0.0069in solid #000000" fo:padding-top="0.0138in" fo:padding-left="0.0555in" fo:padding-bottom="0.0138in" fo:padding-right="0.0555in" style:shadow="none"/>
      <style:text-properties style:font-name="標楷體" style:font-name-asian="標楷體"/>
    </style:style>
    <style:style style:name="P305" style:parent-style-name="內文" style:family="paragraph">
      <style:paragraph-properties fo:border="0.0069in solid #000000" fo:padding-top="0.0138in" fo:padding-left="0.0555in" fo:padding-bottom="0.0138in" fo:padding-right="0.0555in" style:shadow="none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/>
    </style:style>
    <style:style style:name="P309" style:parent-style-name="內文" style:family="paragraph">
      <style:text-properties style:font-name="標楷體" style:font-name-asian="標楷體"/>
    </style:style>
    <style:style style:name="P310" style:parent-style-name="內文" style:family="paragraph">
      <style:text-properties style:font-name="標楷體" style:font-name-asian="標楷體"/>
    </style:style>
    <style:style style:name="P311" style:parent-style-name="內文" style:family="paragraph">
      <style:text-properties style:font-name="標楷體" style:font-name-asian="標楷體"/>
    </style:style>
    <style:style style:name="P312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313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P314" style:parent-style-name="內文" style:family="paragraph">
      <style:paragraph-properties fo:margin-left="4.0347in">
        <style:tab-stops/>
      </style:paragraph-properties>
    </style:style>
    <style:style style:name="T315" style:parent-style-name="預設段落字型" style:family="text">
      <style:text-properties fo:font-size="11pt" style:font-size-asian="11pt"/>
    </style:style>
    <style:style style:name="T31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317" style:parent-style-name="預設段落字型" style:family="text">
      <style:text-properties style:font-name="標楷體" style:font-name-asian="標楷體" fo:font-size="14pt" style:font-size-asian="14pt"/>
    </style:style>
    <style:style style:name="T3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fo:font-size="14pt" style:font-size-asian="14pt"/>
    </style:style>
    <style:style style:name="T3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font-size="14pt" style:font-size-asian="14pt"/>
    </style:style>
    <style:style style:name="T3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23" style:parent-style-name="內文" style:family="paragraph">
      <style:text-properties style:font-name="標楷體" style:font-name-asian="標楷體" fo:font-weight="bold" style:font-weight-asian="bold"/>
    </style:style>
    <style:style style:name="TableColumn325" style:family="table-column">
      <style:table-column-properties style:column-width="0.893in"/>
    </style:style>
    <style:style style:name="TableColumn326" style:family="table-column">
      <style:table-column-properties style:column-width="0.893in"/>
    </style:style>
    <style:style style:name="TableColumn327" style:family="table-column">
      <style:table-column-properties style:column-width="0.893in"/>
    </style:style>
    <style:style style:name="TableColumn328" style:family="table-column">
      <style:table-column-properties style:column-width="0.8923in"/>
    </style:style>
    <style:style style:name="TableColumn329" style:family="table-column">
      <style:table-column-properties style:column-width="0.893in"/>
    </style:style>
    <style:style style:name="TableColumn330" style:family="table-column">
      <style:table-column-properties style:column-width="0.893in"/>
    </style:style>
    <style:style style:name="TableColumn331" style:family="table-column">
      <style:table-column-properties style:column-width="0.893in"/>
    </style:style>
    <style:style style:name="TableColumn332" style:family="table-column">
      <style:table-column-properties style:column-width="0.893in"/>
    </style:style>
    <style:style style:name="TableColumn333" style:family="table-column">
      <style:table-column-properties style:column-width="0.893in"/>
    </style:style>
    <style:style style:name="TableColumn334" style:family="table-column">
      <style:table-column-properties style:column-width="0.8937in"/>
    </style:style>
    <style:style style:name="Table324" style:family="table">
      <style:table-properties style:width="8.9305in" fo:margin-left="0in" table:align="left"/>
    </style:style>
    <style:style style:name="TableRow335" style:family="table-row">
      <style:table-row-properties style:min-row-height="0.8798in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 fo:font-weight="bold" style:font-weight-asian="bold"/>
    </style:style>
    <style:style style:name="TableColumn348" style:family="table-column">
      <style:table-column-properties style:column-width="4.4645in"/>
    </style:style>
    <style:style style:name="TableColumn349" style:family="table-column">
      <style:table-column-properties style:column-width="4.4659in"/>
    </style:style>
    <style:style style:name="Table347" style:family="table">
      <style:table-properties style:width="8.9305in" fo:margin-left="0in" table:align="left"/>
    </style:style>
    <style:style style:name="TableRow350" style:family="table-row">
      <style:table-row-properties style:min-row-height="0.7493i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text-properties style:font-name="標楷體" style:font-name-asian="標楷體"/>
    </style:style>
    <style:style style:name="TableRow355" style:family="table-row">
      <style:table-row-properties style:min-row-height="0.7493in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text-properties style:font-name="標楷體" style:font-name-asian="標楷體"/>
    </style:style>
    <style:style style:name="TableRow360" style:family="table-row">
      <style:table-row-properties style:min-row-height="0.7493in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/>
    </style:style>
    <style:style style:name="TableRow365" style:family="table-row">
      <style:table-row-properties style:min-row-height="0.7493in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/>
    </style:style>
    <style:style style:name="TableRow370" style:family="table-row">
      <style:table-row-properties style:min-row-height="0.7493in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text-properties style:font-name="標楷體" style:font-name-asian="標楷體"/>
    </style:style>
    <style:style style:name="P375" style:parent-style-name="內文" style:family="paragraph">
      <style:text-properties style:font-name="標楷體" style:font-name-asian="標楷體" fo:font-weight="bold" style:font-weight-asian="bold"/>
    </style:style>
    <style:style style:name="TableColumn377" style:family="table-column">
      <style:table-column-properties style:column-width="2.9763in"/>
    </style:style>
    <style:style style:name="TableColumn378" style:family="table-column">
      <style:table-column-properties style:column-width="2.977in"/>
    </style:style>
    <style:style style:name="TableColumn379" style:family="table-column">
      <style:table-column-properties style:column-width="2.977in"/>
    </style:style>
    <style:style style:name="Table376" style:family="table">
      <style:table-properties style:width="8.9305in" fo:margin-left="0in" table:align="left"/>
    </style:style>
    <style:style style:name="TableRow380" style:family="table-row">
      <style:table-row-properties style:min-row-height="0.7506in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84" style:family="table-row">
      <style:table-row-properties style:min-row-height="0.7506in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7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388" style:parent-style-name="內文" style:family="paragraph">
      <style:text-properties style:font-name="標楷體" style:font-name-asian="標楷體" fo:font-weight="bold" style:font-weight-asian="bold"/>
    </style:style>
    <style:style style:name="TableColumn390" style:family="table-column">
      <style:table-column-properties style:column-width="0.893in"/>
    </style:style>
    <style:style style:name="TableColumn391" style:family="table-column">
      <style:table-column-properties style:column-width="0.893in"/>
    </style:style>
    <style:style style:name="TableColumn392" style:family="table-column">
      <style:table-column-properties style:column-width="0.893in"/>
    </style:style>
    <style:style style:name="TableColumn393" style:family="table-column">
      <style:table-column-properties style:column-width="0.893in"/>
    </style:style>
    <style:style style:name="TableColumn394" style:family="table-column">
      <style:table-column-properties style:column-width="0.893in"/>
    </style:style>
    <style:style style:name="TableColumn395" style:family="table-column">
      <style:table-column-properties style:column-width="0.893in"/>
    </style:style>
    <style:style style:name="TableColumn396" style:family="table-column">
      <style:table-column-properties style:column-width="0.893in"/>
    </style:style>
    <style:style style:name="TableColumn397" style:family="table-column">
      <style:table-column-properties style:column-width="0.893in"/>
    </style:style>
    <style:style style:name="TableColumn398" style:family="table-column">
      <style:table-column-properties style:column-width="0.893in"/>
    </style:style>
    <style:style style:name="TableColumn399" style:family="table-column">
      <style:table-column-properties style:column-width="0.893in"/>
    </style:style>
    <style:style style:name="Table389" style:family="table">
      <style:table-properties style:width="8.9305in" fo:margin-left="0in" table:align="left"/>
    </style:style>
    <style:style style:name="TableRow400" style:family="table-row">
      <style:table-row-properties style:min-row-height="1.0125i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text-properties style:font-name="標楷體" style:font-name-asian="標楷體" fo:font-weight="bold" style:font-weight-asian="bold"/>
    </style:style>
    <style:style style:name="TableColumn413" style:family="table-column">
      <style:table-column-properties style:column-width="0.893in"/>
    </style:style>
    <style:style style:name="TableColumn414" style:family="table-column">
      <style:table-column-properties style:column-width="0.893in"/>
    </style:style>
    <style:style style:name="TableColumn415" style:family="table-column">
      <style:table-column-properties style:column-width="0.893in"/>
    </style:style>
    <style:style style:name="TableColumn416" style:family="table-column">
      <style:table-column-properties style:column-width="0.893in"/>
    </style:style>
    <style:style style:name="TableColumn417" style:family="table-column">
      <style:table-column-properties style:column-width="0.893in"/>
    </style:style>
    <style:style style:name="TableColumn418" style:family="table-column">
      <style:table-column-properties style:column-width="0.893in"/>
    </style:style>
    <style:style style:name="TableColumn419" style:family="table-column">
      <style:table-column-properties style:column-width="0.893in"/>
    </style:style>
    <style:style style:name="TableColumn420" style:family="table-column">
      <style:table-column-properties style:column-width="0.893in"/>
    </style:style>
    <style:style style:name="TableColumn421" style:family="table-column">
      <style:table-column-properties style:column-width="0.893in"/>
    </style:style>
    <style:style style:name="TableColumn422" style:family="table-column">
      <style:table-column-properties style:column-width="0.893in"/>
    </style:style>
    <style:style style:name="Table412" style:family="table">
      <style:table-properties style:width="8.9305in" fo:margin-left="0in" table:align="left"/>
    </style:style>
    <style:style style:name="TableRow423" style:family="table-row">
      <style:table-row-properties style:min-row-height="0.9486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34" style:family="table-row">
      <style:table-row-properties style:min-row-height="0.9486in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fo:font-weight="bold" style:font-weight-asian="bold"/>
    </style:style>
    <style:style style:name="TableColumn447" style:family="table-column">
      <style:table-column-properties style:column-width="1.1368in"/>
    </style:style>
    <style:style style:name="TableColumn448" style:family="table-column">
      <style:table-column-properties style:column-width="1.1375in"/>
    </style:style>
    <style:style style:name="TableColumn449" style:family="table-column">
      <style:table-column-properties style:column-width="1.1368in"/>
    </style:style>
    <style:style style:name="TableColumn450" style:family="table-column">
      <style:table-column-properties style:column-width="1.1375in"/>
    </style:style>
    <style:style style:name="TableColumn451" style:family="table-column">
      <style:table-column-properties style:column-width="1.1375in"/>
    </style:style>
    <style:style style:name="Table446" style:family="table">
      <style:table-properties style:width="5.6861in" fo:margin-left="0in" table:align="left"/>
    </style:style>
    <style:style style:name="TableRow452" style:family="table-row">
      <style:table-row-properties style:min-row-height="1.0048in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master-page-name="MP1" style:family="paragraph">
      <style:paragraph-properties fo:break-before="page" fo:text-align="center"/>
      <style:text-properties style:font-name="標楷體" style:font-name-asian="標楷體" fo:font-size="14pt" style:font-size-asian="14pt"/>
    </style:style>
    <style:style style:name="P463" style:parent-style-name="清單段落" style:list-style-name="LFO1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TableColumn465" style:family="table-column">
      <style:table-column-properties style:column-width="0.7645in"/>
    </style:style>
    <style:style style:name="TableColumn466" style:family="table-column">
      <style:table-column-properties style:column-width="0.5902in"/>
    </style:style>
    <style:style style:name="TableColumn467" style:family="table-column">
      <style:table-column-properties style:column-width="0.5868in"/>
    </style:style>
    <style:style style:name="TableColumn468" style:family="table-column">
      <style:table-column-properties style:column-width="0.6472in"/>
    </style:style>
    <style:style style:name="TableColumn469" style:family="table-column">
      <style:table-column-properties style:column-width="0.7347in"/>
    </style:style>
    <style:style style:name="TableColumn470" style:family="table-column">
      <style:table-column-properties style:column-width="0.6298in"/>
    </style:style>
    <style:style style:name="TableColumn471" style:family="table-column">
      <style:table-column-properties style:column-width="0.6298in"/>
    </style:style>
    <style:style style:name="TableColumn472" style:family="table-column">
      <style:table-column-properties style:column-width="0.6298in"/>
    </style:style>
    <style:style style:name="TableColumn473" style:family="table-column">
      <style:table-column-properties style:column-width="0.6298in"/>
    </style:style>
    <style:style style:name="TableColumn474" style:family="table-column">
      <style:table-column-properties style:column-width="0.6305in"/>
    </style:style>
    <style:style style:name="Table464" style:family="table">
      <style:table-properties style:width="6.4736in" fo:margin-left="0in" table:align="left"/>
    </style:style>
    <style:style style:name="TableRow475" style:family="table-row">
      <style:table-row-properties style:min-row-height="0.5166in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/>
    </style:style>
    <style:style style:name="P47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/>
    </style:style>
    <style:style style:name="P48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text-properties style:font-name="標楷體" style:font-name-asian="標楷體"/>
    </style:style>
    <style:style style:name="P48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text-properties style:font-name="標楷體" style:font-name-asian="標楷體"/>
    </style:style>
    <style:style style:name="P487" style:parent-style-name="內文" style:family="paragraph">
      <style:text-properties style:font-name="標楷體" style:font-name-asian="標楷體" fo:font-size="11pt" style:font-size-asian="11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="標楷體" style:font-name-asian="標楷體"/>
    </style:style>
    <style:style style:name="P49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text-properties style:font-name="標楷體" style:font-name-asian="標楷體"/>
    </style:style>
    <style:style style:name="P493" style:parent-style-name="內文" style:family="paragraph"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text-properties style:font-name="標楷體" style:font-name-asian="標楷體"/>
    </style:style>
    <style:style style:name="P496" style:parent-style-name="內文" style:family="paragraph"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/>
    </style:style>
    <style:style style:name="P499" style:parent-style-name="內文" style:family="paragraph"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text-properties style:font-name="標楷體" style:font-name-asian="標楷體"/>
    </style:style>
    <style:style style:name="P502" style:parent-style-name="內文" style:family="paragraph"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text-properties style:font-name="標楷體" style:font-name-asian="標楷體"/>
    </style:style>
    <style:style style:name="P505" style:parent-style-name="內文" style:family="paragraph">
      <style:text-properties style:font-name="標楷體" style:font-name-asian="標楷體"/>
    </style:style>
    <style:style style:name="P506" style:parent-style-name="清單段落" style:list-style-name="LFO12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507" style:parent-style-name="內文" style:family="paragraph">
      <style:text-properties style:font-name="標楷體" style:font-name-asian="標楷體"/>
    </style:style>
    <style:style style:name="TableColumn509" style:family="table-column">
      <style:table-column-properties style:column-width="1.4159in"/>
    </style:style>
    <style:style style:name="TableColumn510" style:family="table-column">
      <style:table-column-properties style:column-width="1.4159in"/>
    </style:style>
    <style:style style:name="TableColumn511" style:family="table-column">
      <style:table-column-properties style:column-width="1.4159in"/>
    </style:style>
    <style:style style:name="TableColumn512" style:family="table-column">
      <style:table-column-properties style:column-width="1.4159in"/>
    </style:style>
    <style:style style:name="TableColumn513" style:family="table-column">
      <style:table-column-properties style:column-width="1.4159in"/>
    </style:style>
    <style:style style:name="Table508" style:family="table">
      <style:table-properties style:width="7.0798in" fo:margin-left="0in" table:align="left"/>
    </style:style>
    <style:style style:name="TableRow514" style:family="table-row">
      <style:table-row-properties style:min-row-height="0.4166in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/>
    </style:style>
    <style:style style:name="P525" style:parent-style-name="內文" style:family="paragraph">
      <style:text-properties style:font-name="標楷體" style:font-name-asian="標楷體"/>
    </style:style>
    <style:style style:name="TableColumn527" style:family="table-column">
      <style:table-column-properties style:column-width="0.6763in"/>
    </style:style>
    <style:style style:name="TableColumn528" style:family="table-column">
      <style:table-column-properties style:column-width="0.677in"/>
    </style:style>
    <style:style style:name="TableColumn529" style:family="table-column">
      <style:table-column-properties style:column-width="0.677in"/>
    </style:style>
    <style:style style:name="TableColumn530" style:family="table-column">
      <style:table-column-properties style:column-width="0.6763in"/>
    </style:style>
    <style:style style:name="TableColumn531" style:family="table-column">
      <style:table-column-properties style:column-width="0.677in"/>
    </style:style>
    <style:style style:name="TableColumn532" style:family="table-column">
      <style:table-column-properties style:column-width="0.677in"/>
    </style:style>
    <style:style style:name="TableColumn533" style:family="table-column">
      <style:table-column-properties style:column-width="0.6763in"/>
    </style:style>
    <style:style style:name="TableColumn534" style:family="table-column">
      <style:table-column-properties style:column-width="0.677in"/>
    </style:style>
    <style:style style:name="TableColumn535" style:family="table-column">
      <style:table-column-properties style:column-width="0.677in"/>
    </style:style>
    <style:style style:name="TableColumn536" style:family="table-column">
      <style:table-column-properties style:column-width="0.677in"/>
    </style:style>
    <style:style style:name="Table526" style:family="table">
      <style:table-properties style:width="6.7687in" fo:margin-left="0in" table:align="left"/>
    </style:style>
    <style:style style:name="TableRow537" style:family="table-row">
      <style:table-row-properties style:min-row-height="0.5347in"/>
    </style:style>
    <style:style style:name="TableCell5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58" style:parent-style-name="內文" style:family="paragraph">
      <style:text-properties style:font-name="標楷體" style:font-name-asian="標楷體"/>
    </style:style>
    <style:style style:name="TableColumn560" style:family="table-column">
      <style:table-column-properties style:column-width="0.6763in"/>
    </style:style>
    <style:style style:name="TableColumn561" style:family="table-column">
      <style:table-column-properties style:column-width="0.677in"/>
    </style:style>
    <style:style style:name="TableColumn562" style:family="table-column">
      <style:table-column-properties style:column-width="0.677in"/>
    </style:style>
    <style:style style:name="TableColumn563" style:family="table-column">
      <style:table-column-properties style:column-width="0.6763in"/>
    </style:style>
    <style:style style:name="TableColumn564" style:family="table-column">
      <style:table-column-properties style:column-width="0.677in"/>
    </style:style>
    <style:style style:name="TableColumn565" style:family="table-column">
      <style:table-column-properties style:column-width="0.677in"/>
    </style:style>
    <style:style style:name="TableColumn566" style:family="table-column">
      <style:table-column-properties style:column-width="0.6763in"/>
    </style:style>
    <style:style style:name="TableColumn567" style:family="table-column">
      <style:table-column-properties style:column-width="0.677in"/>
    </style:style>
    <style:style style:name="TableColumn568" style:family="table-column">
      <style:table-column-properties style:column-width="0.677in"/>
    </style:style>
    <style:style style:name="TableColumn569" style:family="table-column">
      <style:table-column-properties style:column-width="0.677in"/>
    </style:style>
    <style:style style:name="Table559" style:family="table">
      <style:table-properties style:width="6.7687in" fo:margin-left="0in" table:align="left"/>
    </style:style>
    <style:style style:name="TableRow570" style:family="table-row">
      <style:table-row-properties style:min-row-height="0.4277in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591" style:family="table-row">
      <style:table-row-properties style:min-row-height="0.4277in"/>
    </style:style>
    <style:style style:name="TableCell5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612" style:parent-style-name="內文" style:family="paragraph">
      <style:text-properties style:font-name="標楷體" style:font-name-asian="標楷體"/>
    </style:style>
    <style:style style:name="TableColumn614" style:family="table-column">
      <style:table-column-properties style:column-width="0.7826in"/>
    </style:style>
    <style:style style:name="TableColumn615" style:family="table-column">
      <style:table-column-properties style:column-width="0.7826in"/>
    </style:style>
    <style:style style:name="TableColumn616" style:family="table-column">
      <style:table-column-properties style:column-width="0.7833in"/>
    </style:style>
    <style:style style:name="TableColumn617" style:family="table-column">
      <style:table-column-properties style:column-width="0.7826in"/>
    </style:style>
    <style:style style:name="TableColumn618" style:family="table-column">
      <style:table-column-properties style:column-width="0.7833in"/>
    </style:style>
    <style:style style:name="Table613" style:family="table">
      <style:table-properties style:width="3.9145in" fo:margin-left="0in" table:align="left"/>
    </style:style>
    <style:style style:name="TableRow619" style:family="table-row">
      <style:table-row-properties style:min-row-height="0.4263in"/>
    </style:style>
    <style:style style:name="TableCell6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630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二學期第一次定期評量國文科試卷</text:p>
      <text:p text:style-name="P6"><text:span text:style-name="T7"><draw:connector draw:type="line" svg:x1="-0.04931in" svg:y1="0.40903in" svg:x2="8.92986in" svg:y2="0.40903in" draw:z-index="251659264" draw:id="id0" draw:style-name="a0" draw:name="直線接點 1" text:anchor-type="paragraph"><svg:title/><svg:desc/></draw:connector></text:span><text:span text:style-name="T8">七</text:span><text:span text:style-name="T9">年級</text:span><text:span text:style-name="T10">　　　</text:span><text:span text:style-name="T11">班座號</text:span><text:span text:style-name="T12">　　　</text:span><text:span text:style-name="T13"><text:s/>姓名</text:span><text:span text:style-name="T14">　　　　　　　　　</text:span></text:p>
      <text:list text:style-name="LFO1" text:continue-numbering="true">
        <text:list-item>
          <text:p text:style-name="P15">國字注音10%(每字一分)</text:p>
        </text:list-item>
      </text:list>
      <text:p text:style-name="P16"><text:span text:style-name="T17">1.</text:span><text:span text:style-name="T18">「</text:span><text:span text:style-name="T19">嬪</text:span><text:span text:style-name="T20">」</text:span><text:span text:style-name="T21">妃</text:span><text:span text:style-name="T22"><text:s text:c="2"/></text:span><text:span text:style-name="T23">2.「</text:span><text:span text:style-name="T24">薊</text:span><text:span text:style-name="T25">」</text:span><text:span text:style-name="T26">州</text:span><text:span text:style-name="T27"><text:s/></text:span><text:span text:style-name="T28"><text:s/></text:span><text:span text:style-name="T29">3.「</text:span><text:span text:style-name="T30">懲</text:span><text:span text:style-name="T31">」</text:span><text:span text:style-name="T32">罰</text:span><text:span text:style-name="T33"><text:s/></text:span><text:span text:style-name="T34"><text:s/></text:span><text:span text:style-name="T35">4.「</text:span><text:span text:style-name="T36">諄</text:span><text:span text:style-name="T37">」</text:span><text:span text:style-name="T38">諄教誨</text:span><text:span text:style-name="T39"><text:s/></text:span><text:span text:style-name="T40"><text:s/></text:span><text:span text:style-name="T41">5.</text:span><text:span text:style-name="T42">麥</text:span><text:span text:style-name="T43">「</text:span><text:span text:style-name="T44">穗</text:span><text:span text:style-name="T45">」</text:span></text:p>
      <text:p text:style-name="P46"><text:s/>6.「ㄅㄧㄝˋ」扭<text:s/><text:s/>7.「ㄅㄟˋ」嘗艱辛<text:s/><text:s/>8.「ㄔㄢˇ」揚<text:s/><text:s/>9.「ㄊㄠ」天大禍<text:s/><text:s/>10.「ㄓㄢˇ」露頭角<text:s/></text:p>
      <text:p text:style-name="P47"/>
      <text:list text:style-name="LFO1" text:continue-numbering="true">
        <text:list-item>
          <text:p text:style-name="P48">解釋20%(每題2分)</text:p>
        </text:list-item>
      </text:list>
      <text:list text:style-name="LFO9" text:continue-numbering="true">
        <text:list-item>
          <text:p text:style-name="P49">漫卷 <text:s/>2.待人接物<text:s/><text:s/>3.遺愛<text:s/><text:s/>4.湛藍<text:s/><text:s/>5.縱酒<text:s/><text:s/>6.教誨<text:s/><text:s/>7.瀏覽<text:s/><text:s/>8.「過」故人莊<text:s/><text:s/>9.尷尬<text:s/><text:s/>10.說嘴</text:p>
        </text:list-item>
      </text:list>
      <text:p text:style-name="P50"/>
      <text:p text:style-name="P51">三、默書10%(每格2分，錯一字扣一分)</text:p>
      <text:p text:style-name="內文"><text:span text:style-name="T52">甲、</text:span><text:span text:style-name="T53">劍</text:span><text:span text:style-name="T54">外</text:span><text:span text:style-name="T55">忽傳收</text:span><text:span text:style-name="T56">薊</text:span><text:span text:style-name="T57">北</text:span><text:span text:style-name="T58">，【</text:span><text:span text:style-name="T59"><text:s/>1.</text:span><text:span text:style-name="T60">】</text:span><text:span text:style-name="T61">。</text:span><text:span text:style-name="T62">【</text:span><text:span text:style-name="T63"><text:s/>2.</text:span><text:span text:style-name="T64">】，漫卷詩書喜欲狂。</text:span></text:p>
      <text:p text:style-name="P65">乙、【<text:s/>3.】，邀我至田家。綠樹村邊合，【<text:s/>4.】。【<text:s/>5.】，把酒話桑麻。</text:p>
      <text:p text:style-name="P66"/>
      <text:p text:style-name="P67">四、改錯10%(每字1分)</text:p>
      <text:p text:style-name="P68">1.那位將軍的功績啅著，曾被授予國家最高榮譽的燻章。</text:p>
      <text:p text:style-name="P69">2.像這種貪臧往法、草管人命的官員，早該革職查辦了。</text:p>
      <text:p text:style-name="P70">3.歹徒抓著人躓當遁牌，使得警方投鼠記器，不敢輕易開槍。</text:p>
      <text:p text:style-name="P71">4.對於友人的無理取鬧，他終於按那不住胸中的怒氣而大發雷庭。</text:p>
      <text:p text:style-name="P72"/>
      <text:p text:style-name="P73">五、選擇40%(每題2分)</text:p>
      <text:p text:style-name="內文"><text:span text:style-name="T74">1.</text:span><text:span text:style-name="T75">下列「」中的注音寫成國字後，</text:span><text:span text:style-name="T76">何組字形</text:span><text:span text:style-name="T77">相同</text:span><text:span text:style-name="T78">？</text:span><text:span text:style-name="T79"><text:s/></text:span></text:p>
      <text:p text:style-name="P80"><text:s text:c="2"/>(A)河清海「一ㄢˋ」/設「一ㄢˋ」款待<text:s/><text:s/>(B)傳「ㄉ一ˋ」消息/逐年「ㄉ一ˋ」減</text:p>
      <text:p text:style-name="P81"><text:s text:c="2"/>(C)頭角「ㄓㄥ」嶸/面目「ㄓㄥ」獰<text:s text:c="5"/><text:s/>(D)糟「ㄊㄚˋ」糧食/下「ㄊㄚˋ」飯店</text:p>
      <text:p text:style-name="內文"><text:span text:style-name="T82">2.</text:span><text:span text:style-name="T83">下列各組形似字，何者讀音前後</text:span><text:span text:style-name="T84">相同</text:span><text:span text:style-name="T85">？</text:span><text:span text:style-name="T86"><text:s/></text:span></text:p>
      <text:p text:style-name="P87"><text:s text:c="2"/>(A)「渺」小微物/虛無縹「緲」<text:s/><text:s/>(B)「誨」人不倦/「悔」不當初</text:p>
      <text:p text:style-name="P88"><text:s text:c="2"/>(C)風行草「偃」/「揠」苗助長<text:s/><text:s/>(D)老「圃」黃花/慈烏反「哺」</text:p>
      <text:p text:style-name="內文"><text:span text:style-name="T89">3.</text:span><text:span text:style-name="T90">下列「」中的字義，哪一組兩兩</text:span><text:span text:style-name="T91">相同</text:span><text:span text:style-name="T92">？</text:span></text:p>
      <text:p text:style-name="P93"><text:s/><text:s/>(A)相「提」並論/「提」心吊膽<text:s/><text:s/>(B)放歌「縱」酒/「縱」橫交錯</text:p>
      <text:p text:style-name="P94"><text:s text:c="2"/>(C)人「微」言輕/出身寒「微」<text:s/><text:s/>(D)「掙」脫束縛/「掙」錢養家</text:p>
      <text:p text:style-name="內文"><text:span text:style-name="T95">4.</text:span><text:span text:style-name="T96">根據詩意推斷，下列詠物詩描寫的主題何者</text:span><text:span text:style-name="T97">正確</text:span><text:span text:style-name="T98">？</text:span></text:p>
      <text:p text:style-name="P99"><text:s/><text:s/>(A)開，或者關/都可以/有時候是阻擋/有時候是歡迎：燈</text:p>
      <text:p text:style-name="P100"><text:s text:c="2"/>(B)感謝你們/對於我/小小的存在/還報予/生命最熱烈的掌聲：蚊子</text:p>
      <text:p text:style-name="P101"><text:s text:c="2"/>(C)只有翅翼而無身軀的鳥/在哭和笑之間/不斷飛翔：眼</text:p>
      <text:p text:style-name="P102"><text:s text:c="2"/>(D)不論是/去舊也好/迎新也好/一次炸裂，已然注定：/我是，要在/一個聲響裡誕生/一個聲響裡絕滅：信號彈</text:p>
      <text:p text:style-name="內文"><text:span text:style-name="T103">5.</text:span><text:span text:style-name="T104">「</text:span><text:span text:style-name="T105">創業的人都會自然而然地想到上天</text:span><text:span text:style-name="T106">」</text:span><text:span text:style-name="T107">所蘊含的意旨與下列何者</text:span><text:span text:style-name="T108">相同</text:span><text:span text:style-name="T109">？</text:span></text:p>
      <text:p text:style-name="P110"><text:s text:c="2"/>(A)以牙還牙，以眼還眼<text:s/><text:s/>(B)人在做，天在看<text:s/><text:s/>(C)小心駛得萬年船<text:s/><text:s/>(D)食果子拜樹頭</text:p>
      <text:p text:style-name="內文"><text:span text:style-name="T111">6.</text:span><text:span text:style-name="T112">「你總要踏上你老子的腳步，我一生只曉得這一個完全的人，你要學他，不要跌他的股。」</text:span><text:span text:style-name="T113">從這段話可知</text:span><text:span text:style-name="T114">胡適</text:span><text:span text:style-name="T115">的母親對他的期望是什麼？</text:span></text:p>
      <text:p text:style-name="P116"><text:s text:c="2"/>(A)當機立斷<text:s/><text:s/>(B)墨守成規<text:s/><text:s/>(C)克紹箕裘<text:s/><text:s/>(D)得過且過</text:p>
      <text:p text:style-name="內文"><text:span text:style-name="T117">7.</text:span><text:span text:style-name="T118">關於律詩的說明，</text:span><text:span text:style-name="T119">下列何者</text:span><text:span text:style-name="T120">錯誤</text:span><text:span text:style-name="T121">？</text:span></text:p>
      <text:p text:style-name="內文"><text:span text:style-name="T122"><text:s text:c="2"/></text:span><text:span text:style-name="T123">(A)</text:span><text:span text:style-name="T124">是</text:span><text:span text:style-name="T125">唐代</text:span><text:span text:style-name="T126">新興詩體，</text:span><text:span text:style-name="T127">與絕句合稱為近體詩</text:span><text:span text:style-name="T128"><text:s/></text:span><text:span text:style-name="T129"><text:s/></text:span><text:span text:style-name="T130">(B)</text:span><text:span text:style-name="T131">每首八句，字數、平仄有一定</text:span><text:span text:style-name="T132">的規定和限制</text:span></text:p>
      <text:p text:style-name="P133"><text:s text:c="2"/>(C)律詩的第二、三聯須對仗 <text:s text:c="12"/><text:s/>(D)偶數句須押韻，且可轉韻</text:p>
      <text:p text:style-name="內文"><text:span text:style-name="T134">8.</text:span><text:span text:style-name="T135">關於</text:span><text:span text:style-name="T136">跳水</text:span><text:span text:style-name="T137">與</text:span><text:span text:style-name="T138">風箏</text:span><text:span text:style-name="T139">兩首詩的比較，下列何者</text:span><text:span text:style-name="T140">錯誤</text:span><text:span text:style-name="T141">？</text:span></text:p>
      <text:p text:style-name="內文"><text:span text:style-name="T142"><text:s text:c="2"/></text:span><text:span text:style-name="T143">(A)</text:span><text:span text:style-name="T144">跳水</text:span><text:span text:style-name="T145">描寫追求理想的活力青春<text:s/></text:span><text:span text:style-name="T146"><text:s/></text:span><text:span text:style-name="T147">(B)</text:span><text:span text:style-name="T148">風箏</text:span><text:span text:style-name="T149">蘊含奮力不懈的人生態度</text:span></text:p>
      <text:p text:style-name="P150"><text:s text:c="2"/>(C)兩首詩皆營造出動態的畫面感<text:s/><text:s/>(D)二詩都是詠物抒懷的小詩作品</text:p>
      <text:p text:style-name="內文"><text:span text:style-name="T151">9.</text:span><text:span text:style-name="T152">對仗的作用在於使文章詩句形式工整，音韻和諧。下列詩句，何者</text:span><text:span text:style-name="T153">不屬於</text:span><text:span text:style-name="T154">對仗句？</text:span></text:p>
      <text:p text:style-name="P155"><text:s text:c="2"/>(A)烽火連三月，家書抵萬金<text:s/><text:s/>(B)偶然值林叟，談笑無還期</text:p>
      <text:p text:style-name="P156"><text:s text:c="2"/>(C)海內存知己，天涯若比鄰<text:s/><text:s/>(D)渡頭餘落日，墟里上孤煙</text:p>
      <text:soft-page-break/>
      <text:p text:style-name="內文"><text:span text:style-name="T157">10.</text:span><text:span text:style-name="T158">「得之於人者太多，出之於己者太少。」使用了映襯修辭，下列何者</text:span><text:span text:style-name="T159">沒有</text:span><text:span text:style-name="T160">使用映襯修辭？</text:span></text:p>
      <text:p text:style-name="P161"><text:s/><text:s/>(A)嚴以律己，寬以待人 <text:s text:c="4"/><text:s/>(B)聰明一世，糊塗一時</text:p>
      <text:p text:style-name="P162"><text:s text:c="2"/>(C)沒事多喝水，多喝水沒事<text:s/><text:s/>(D)只溶你口，不溶你手</text:p>
      <text:p text:style-name="內文"><text:span text:style-name="T163">11.</text:span><text:span text:style-name="T164">「無鉛無掛加油站」是使用了諧音雙關來命名的商店，下列哪一個店名</text:span><text:span text:style-name="T165">未使用</text:span><text:span text:style-name="T166">諧音雙關？</text:span></text:p>
      <text:p text:style-name="P167"><text:s/><text:s/>(A)一茗驚人紅茶店<text:s/><text:s/>(B)萬家香烤肉店<text:s/><text:s/>(C)隨心所浴三溫暖<text:s/><text:s/>(D)麵麵俱到拉麵館</text:p>
      <text:p text:style-name="內文"><text:span text:style-name="T168">12.</text:span><text:span text:style-name="T169">下列名言佳句，何組的涵義</text:span><text:span text:style-name="T170">沒有</text:span><text:span text:style-name="T171">相對應？</text:span><text:span text:style-name="T172"><text:s/></text:span></text:p>
      <text:p text:style-name="P173"><text:s text:c="2"/>(A)要怎麼收穫，先那麼栽－－學如不及，猶恐失之</text:p>
      <text:p text:style-name="P174"><text:s text:c="2"/>(B)做學問要在不疑處有疑－－盡信書，則不如無書</text:p>
      <text:p text:style-name="P175"><text:s text:c="2"/>(C)記住，飯碗裡一粒米都不許剩－－一粥一飯，當思來之不易</text:p>
      <text:p text:style-name="P176"><text:s text:c="2"/>(D)要滴下眉毛上的汗珠，才能撿起田中的麥穗－－汗水和豐收是忠實的夥伴</text:p>
      <text:p text:style-name="內文"><text:span text:style-name="T177">13.</text:span><text:span text:style-name="T178">下列文句「」中的詩句，何者使用</text:span><text:span text:style-name="T179">不恰當</text:span><text:span text:style-name="T180">？</text:span><text:span text:style-name="T181"><text:s/></text:span></text:p>
      <text:p text:style-name="內文"><text:span text:style-name="T182"><text:s text:c="2"/></text:span><text:span text:style-name="T183">(A)</text:span><text:span text:style-name="T184">跆拳道選手</text:span><text:span text:style-name="T185">陳詩欣</text:span><text:span text:style-name="T186">在奧運中奪金，媒體爭相報導，真可說是「一舉成名天下知」啊！</text:span></text:p>
      <text:p text:style-name="P187"><text:s text:c="2"/>(B)雖說「人生七十古來稀」，但拜科技、醫藥的進步，人類的平均壽命已大幅延長。</text:p>
      <text:p text:style-name="P188"><text:s text:c="2"/>(C)我正想打電話找你聊天，你就先打來，我們倆真是「柳暗花明又一村」。</text:p>
      <text:p text:style-name="內文"><text:span text:style-name="T189"><text:s text:c="2"/></text:span><text:span text:style-name="T190">(D)</text:span><text:span text:style-name="T191">長年留學海外，「每逢佳節倍思親」，總使他分外想念在</text:span><text:span text:style-name="T192">臺灣</text:span><text:span text:style-name="T193">的家人。</text:span></text:p>
      <text:p text:style-name="內文"><text:span text:style-name="T194">14.</text:span><text:span text:style-name="T195">「我有迷魂招不得，雄雞一聲天下□</text:span><text:span text:style-name="T196">。</text:span><text:span text:style-name="T197">」</text:span><text:span text:style-name="T198">這是</text:span><text:span text:style-name="T199">唐朝</text:span><text:span text:style-name="T200">詩人</text:span><text:span text:style-name="T201">李賀</text:span><text:span text:style-name="T202">的名句。依照詩意，□中應該填入什麼顏色最適合？</text:span></text:p>
      <text:p text:style-name="P203"><text:s/><text:s/>(A)白<text:s/>(B)紅<text:s/>(C)黑<text:s/>(D)青</text:p>
      <text:p text:style-name="內文"><text:span text:style-name="T204">15.</text:span><text:span text:style-name="T205">「把時間切碎</text:span><text:span text:style-name="T206">/</text:span><text:span text:style-name="T207">一粒粒地</text:span><text:span text:style-name="T208">/</text:span><text:span text:style-name="T209">像燒餅上的芝麻</text:span><text:span text:style-name="T210">/</text:span><text:span text:style-name="T211">一口只品嘗一粒</text:span><text:span text:style-name="T212">/而且不加茶</text:span><text:span text:style-name="T213">」</text:span><text:span text:style-name="T214">（</text:span><text:span text:style-name="T215">張健</text:span><text:span text:style-name="T216"><text:s/></text:span><text:span text:style-name="T217">時間</text:span><text:span text:style-name="T218">）</text:span><text:span text:style-name="T219">這首詩主要在表達什麼人生哲學？</text:span></text:p>
      <text:p text:style-name="P220"><text:s/><text:s/>(A)及時行樂<text:s/><text:s/>(B)追名逐利<text:s/><text:s/>(C)勤能補拙<text:s/><text:s/>(D)腳踏實地</text:p>
      <text:p text:style-name="內文"><text:span text:style-name="T221">16.</text:span><text:span text:style-name="T222">愛因斯坦</text:span><text:span text:style-name="T223">曾說：「仇恨的箭也常射向我，但從未射中我，因為它們多少屬於另外一個世界，而我與之毫無聯繫。」這句話表現出</text:span><text:span text:style-name="T224">愛因斯坦</text:span><text:span text:style-name="T225">的何種人生態度？</text:span></text:p>
      <text:p text:style-name="P226"><text:s/><text:s/>(A)專一執著 <text:s/>(B)鍥而不捨 <text:s/>(C)寬厚包容 <text:s/>(D)謙沖自牧</text:p>
      <text:p text:style-name="內文"><text:span text:style-name="T227">17.</text:span><text:span text:style-name="T228">下列文句「」中</text:span><text:span text:style-name="T229">的成語替換之後，何者意思</text:span><text:span text:style-name="T230">改變</text:span><text:span text:style-name="T231">了？</text:span><text:span text:style-name="T232"><text:s/></text:span></text:p>
      <text:p text:style-name="P233"><text:s text:c="3"/>(A)他已經非常有名了，再頒這個獎給他只是「錦上添花」罷了：天花亂墜</text:p>
      <text:p text:style-name="P234"><text:s text:c="3"/>(B)對方已是個「行將就木」的人，你就饒了他吧：風燭殘年</text:p>
      <text:p text:style-name="P235"><text:s text:c="3"/>(C)他們夫妻感情深厚，互重互愛，「相敬如賓」：舉案齊眉</text:p>
      <text:p text:style-name="P236"><text:s text:c="3"/>(D)自從他當上部長後，「門庭若市」，來訪的賓客絡繹於途：萬人空巷</text:p>
      <text:p text:style-name="內文"><text:span text:style-name="T237">18.</text:span><text:span text:style-name="T238">下列</text:span><text:span text:style-name="T239">各</text:span><text:span text:style-name="T240">成語「」中的字，何者讀音</text:span><text:span text:style-name="T241">有誤</text:span><text:span text:style-name="T242">？</text:span><text:span text:style-name="T243"><text:s/></text:span></text:p>
      <text:p text:style-name="P244"><text:s text:c="3"/>(A)獨樹一「幟」：ㄓˋ<text:s/>(B)「庖」丁解牛：ㄅㄠ<text:s/>(C)牛山濯「濯」：ㄓㄨㄛˊ<text:s/>(D)相「濡」以沫：ㄖㄨˊ</text:p>
      <text:p text:style-name="內文"><text:span text:style-name="T245">19.</text:span><text:span text:style-name="T246">「形聲字」是由「形符」和「聲符」組合而成。下列哪一組字</text:span><text:span text:style-name="T247">全</text:span><text:span text:style-name="T248">屬於六書中的形聲字？</text:span></text:p>
      <text:p text:style-name="P249"><text:s text:c="2"/><text:s/>(A)唱、集、猛、倫<text:s/><text:s/>(B)詐、銘、梅、功<text:s/></text:p>
      <text:p text:style-name="P250"><text:s text:c="3"/>(C)明、領、玲、枝<text:s/><text:s/>(D)忠、烈、析、燃</text:p>
      <text:p text:style-name="P251">20.在「酒足飯飽」一詞中，包含了哪幾種造字方法？</text:p>
      <text:p text:style-name="P252"><text:s text:c="2"/><text:s/>(A)象形、指事<text:s/>(B)指事、形聲<text:s/>(C)象形、形聲<text:s/>(D)形聲、會意</text:p>
      <text:p text:style-name="P253"/>
      <text:p text:style-name="P254">六、閱讀題組10%(每題2分)</text:p>
      <text:p text:style-name="P255">黑色的火車穿過黑漆漆的隧道/撞上不知名的小站的夜/夜就變得更夜了</text:p>
      <text:p text:style-name="P256"/>
      <text:p text:style-name="P257">站長手上的粉筆被黑煙染成炭筆/在夜空的黑板上寫黑黑的字：/「X時X分，一列沒有車次的禍車</text:p>
      <text:p text:style-name="P258">戴著不詳的貨霧，從火車時瞌表外/闖過夢的瓶交道，進入笨站……」</text:p>
      <text:p text:style-name="P259">路過的精靈看到打瞌睡的他/黑暗中寫錯了許多字，好心地/拿起立可白，幫他把錯字塗掉</text:p>
      <text:p text:style-name="P260"/>
      <text:p text:style-name="P261">我們於是在天空中看見一些閃爍的星</text:p>
      <text:p text:style-name="P262"><text:span text:style-name="T263"><text:s text:c="64"/></text:span><text:span text:style-name="T264">陳黎</text:span><text:span text:style-name="T265">＜立可白的夜 夏夜微笑＞</text:span></text:p>
      <text:list text:style-name="LFO10" text:continue-numbering="true">
        <text:list-item>
          <text:p text:style-name="P266">下列文句，何者所描繪的時間與本詩最接近？<text:s/></text:p>
        </text:list-item>
      </text:list>
      <text:p text:style-name="P267">(A)晚霞悄悄為湖心的春秋雙塔影像染上色彩<text:s text:c="2"/>(B)無須警告我夜有多深，該打四鼓或三更了</text:p>
      <text:p text:style-name="P268">(C)旭日高升之後，市聲喧騰，鳥兒就沉默了<text:s text:c="2"/>(D)半昧不明的曙色裡，樹影在窗，鳥聲未起</text:p>
      <text:list text:style-name="LFO10" text:continue-numbering="true">
        <text:list-item>
          <text:p text:style-name="P269">路過的精靈將錯字修正後，下列哪一文句中還有錯字？<text:s/></text:p>
        </text:list-item>
      </text:list>
      <text:list text:style-name="LFO11" text:continue-numbering="true">
        <text:list-item>
          <text:p text:style-name="P270">一列沒有車次的貨車<text:s/>(B)闖過夢的平交道<text:s/>(C)從火車時刻表外<text:s/>(D)戴著不詳的貨物</text:p>
        </text:list-item>
      </text:list>
      <text:p text:style-name="P271"/>
      <text:soft-page-break/>
      <text:p text:style-name="P272">風急天高猿嘯哀，渚清沙白鳥飛迴。</text:p>
      <text:p text:style-name="P273"><text:span text:style-name="T274">無邊落木蕭蕭下，不盡</text:span><text:span text:style-name="T275">長江</text:span><text:span text:style-name="T276">滾滾來。</text:span></text:p>
      <text:p text:style-name="P277">萬里悲秋常作客，百年多病獨登臺。</text:p>
      <text:p text:style-name="P278"><text:span text:style-name="T279">艱難苦恨繁霜鬢，潦倒新停濁酒杯。 <text:s text:c="13"/></text:span><text:span text:style-name="T280">杜甫</text:span><text:span text:style-name="T281">＜登高＞</text:span></text:p>
      <text:p text:style-name="P282">3.從詩中哪些關鍵字可判斷出本詩所描寫的季節？<text:s/>(A)無邊落木、悲秋<text:s/>(B)鳥飛迴<text:s/>(C)渚清沙白<text:s/>(D)猿嘯哀</text:p>
      <text:p text:style-name="內文"><text:span text:style-name="T283">4.</text:span><text:span text:style-name="T284">「不盡</text:span><text:span text:style-name="T285">長江</text:span><text:span text:style-name="T286">滾滾來」</text:span><text:span text:style-name="T287">所描寫的景色，與下列哪一句詩詞相似？</text:span><text:span text:style-name="T288"><text:s/></text:span></text:p>
      <text:p text:style-name="內文"><text:span text:style-name="T289"><text:s text:c="2"/></text:span><text:span text:style-name="T290">(A)</text:span><text:span text:style-name="T291">山重水複疑無路</text:span><text:span text:style-name="T292"><text:s/></text:span><text:span text:style-name="T293">(B)</text:span><text:span text:style-name="T294">天階夜色涼如水</text:span><text:span text:style-name="T295"><text:s/></text:span><text:span text:style-name="T296">(C)</text:span><text:span text:style-name="T297">一水護田將綠遶</text:span><text:span text:style-name="T298"><text:s/></text:span><text:span text:style-name="T299">(D)</text:span><text:span text:style-name="T300">滾滾</text:span><text:span text:style-name="T301">長江</text:span><text:span text:style-name="T302">東逝水</text:span></text:p>
      <text:p text:style-name="P303"/>
      <text:p text:style-name="P304"><text:s text:c="4"/>兄弟二人一起種田，收成時節分好稻穀後，做哥哥的心疼弟弟的孩子小，半夜起來偷偷挑一擔穀子放在弟弟家門前：弟弟顧念哥哥的孩子多，也摸黑挑穀子到哥哥家門前。天亮了，兄弟倆人都很驚訝地發現自家門前有一擔穀子。</text:p>
      <text:p text:style-name="P305"><text:span text:style-name="T306"><text:s text:c="70"/></text:span><text:span text:style-name="T307">劉靜娟</text:span><text:span text:style-name="T308">＜成熟備忘錄 感謝拾荒人＞ <text:s text:c="5"/></text:span></text:p>
      <text:p text:style-name="P309">5.在上述故事中，兄弟二人的行為可用下列哪一句成語來形容？<text:s/></text:p>
      <text:p text:style-name="P310"><text:s text:c="2"/>(A)忙裡偷閒<text:s text:c="2"/>(B)同室操戈<text:s text:c="2"/>(C)推己及人<text:s text:c="2"/>(D)煮豆燃萁</text:p>
      <text:p text:style-name="P311"/>
      <text:p text:style-name="P312"/>
      <text:soft-page-break/>
      <text:p text:style-name="P313">新北市立溪崑國民中學105學年度第二學期第一次定期評量國文科―答案卷</text:p>
      <text:p text:style-name="P314"><text:span text:style-name="T315"><draw:connector draw:type="line" svg:x1="-0.04931in" svg:y1="0.40903in" svg:x2="8.92986in" svg:y2="0.40903in" draw:z-index="251661312" draw:id="id1" draw:style-name="a1" draw:name="直線接點 1" text:anchor-type="paragraph"><svg:title/><svg:desc/></draw:connector></text:span><text:span text:style-name="T316">七</text:span><text:span text:style-name="T317">年級</text:span><text:span text:style-name="T318">　　　</text:span><text:span text:style-name="T319">班座號</text:span><text:span text:style-name="T320">　　　</text:span><text:span text:style-name="T321"><text:s/>姓名</text:span><text:span text:style-name="T322">　　　　　　　　　</text:span></text:p>
      <text:p text:style-name="P323">一、國字注音10%(每題一分)</text:p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>
            <text:p text:style-name="內文">1.</text:p>
          </table:table-cell>
          <table:table-cell table:style-name="TableCell337">
            <text:p text:style-name="內文">2.</text:p>
          </table:table-cell>
          <table:table-cell table:style-name="TableCell338">
            <text:p text:style-name="內文">3.</text:p>
          </table:table-cell>
          <table:table-cell table:style-name="TableCell339">
            <text:p text:style-name="內文">4.</text:p>
          </table:table-cell>
          <table:table-cell table:style-name="TableCell340">
            <text:p text:style-name="內文">5.</text:p>
          </table:table-cell>
          <table:table-cell table:style-name="TableCell341">
            <text:p text:style-name="內文">6.</text:p>
          </table:table-cell>
          <table:table-cell table:style-name="TableCell342">
            <text:p text:style-name="內文">7.</text:p>
          </table:table-cell>
          <table:table-cell table:style-name="TableCell343">
            <text:p text:style-name="內文">8.</text:p>
          </table:table-cell>
          <table:table-cell table:style-name="TableCell344">
            <text:p text:style-name="內文">9.</text:p>
          </table:table-cell>
          <table:table-cell table:style-name="TableCell345">
            <text:p text:style-name="內文">10.</text:p>
          </table:table-cell>
        </table:table-row>
      </table:table>
      <text:p text:style-name="P346">二、解釋20%(每題2分)</text:p>
      <table:table table:style-name="Table347">
        <table:table-columns>
          <table:table-column table:style-name="TableColumn348"/>
          <table:table-column table:style-name="TableColumn349"/>
        </table:table-columns>
        <table:table-row table:style-name="TableRow350">
          <table:table-cell table:style-name="TableCell351">
            <text:p text:style-name="P352">1.漫卷：</text:p>
          </table:table-cell>
          <table:table-cell table:style-name="TableCell353">
            <text:p text:style-name="P354">6.教誨：</text:p>
          </table:table-cell>
        </table:table-row>
        <table:table-row table:style-name="TableRow355">
          <table:table-cell table:style-name="TableCell356">
            <text:p text:style-name="P357">2.待人接物：</text:p>
          </table:table-cell>
          <table:table-cell table:style-name="TableCell358">
            <text:p text:style-name="P359">7.瀏覽：</text:p>
          </table:table-cell>
        </table:table-row>
        <table:table-row table:style-name="TableRow360">
          <table:table-cell table:style-name="TableCell361">
            <text:p text:style-name="P362">3.遺愛：</text:p>
          </table:table-cell>
          <table:table-cell table:style-name="TableCell363">
            <text:p text:style-name="P364">8.「過」故人莊：</text:p>
          </table:table-cell>
        </table:table-row>
        <table:table-row table:style-name="TableRow365">
          <table:table-cell table:style-name="TableCell366">
            <text:p text:style-name="P367">4.湛藍：</text:p>
          </table:table-cell>
          <table:table-cell table:style-name="TableCell368">
            <text:p text:style-name="P369">9.尷尬：</text:p>
          </table:table-cell>
        </table:table-row>
        <table:table-row table:style-name="TableRow370">
          <table:table-cell table:style-name="TableCell371">
            <text:p text:style-name="P372">5.縱酒：</text:p>
          </table:table-cell>
          <table:table-cell table:style-name="TableCell373">
            <text:p text:style-name="P374">10.說嘴：</text:p>
          </table:table-cell>
        </table:table-row>
      </table:table>
      <text:p text:style-name="P375">三、默書10%(每格2分，錯一字扣一分)</text:p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內文">1.</text:p>
          </table:table-cell>
          <table:table-cell table:style-name="TableCell382">
            <text:p text:style-name="內文">2.</text:p>
          </table:table-cell>
          <table:table-cell table:style-name="TableCell383">
            <text:p text:style-name="內文">3.</text:p>
          </table:table-cell>
        </table:table-row>
        <table:table-row table:style-name="TableRow384">
          <table:table-cell table:style-name="TableCell385">
            <text:p text:style-name="內文">4.</text:p>
          </table:table-cell>
          <table:table-cell table:style-name="TableCell386">
            <text:p text:style-name="內文">5.</text:p>
          </table:table-cell>
          <table:table-cell table:style-name="TableCell387">
            <text:p text:style-name="內文"/>
          </table:table-cell>
        </table:table-row>
      </table:table>
      <text:p text:style-name="P388">四、改錯10%(每字一分)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</table:table-columns>
        <table:table-row table:style-name="TableRow400">
          <table:table-cell table:style-name="TableCell401">
            <text:p text:style-name="內文"/>
          </table:table-cell>
          <table:table-cell table:style-name="TableCell402">
            <text:p text:style-name="內文"/>
          </table:table-cell>
          <table:table-cell table:style-name="TableCell403">
            <text:p text:style-name="內文"/>
          </table:table-cell>
          <table:table-cell table:style-name="TableCell404">
            <text:p text:style-name="內文"/>
          </table:table-cell>
          <table:table-cell table:style-name="TableCell405">
            <text:p text:style-name="內文"/>
          </table:table-cell>
          <table:table-cell table:style-name="TableCell406">
            <text:p text:style-name="內文"/>
          </table:table-cell>
          <table:table-cell table:style-name="TableCell407">
            <text:p text:style-name="內文"/>
          </table:table-cell>
          <table:table-cell table:style-name="TableCell408">
            <text:p text:style-name="內文"/>
          </table:table-cell>
          <table:table-cell table:style-name="TableCell409">
            <text:p text:style-name="內文"/>
          </table:table-cell>
          <table:table-cell table:style-name="TableCell410">
            <text:p text:style-name="內文"/>
          </table:table-cell>
        </table:table-row>
      </table:table>
      <text:p text:style-name="P411">五、選擇40%(每題2分)</text:p>
      <table:table table:style-name="Table412">
        <table:table-columns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</table:table-columns>
        <table:table-row table:style-name="TableRow423">
          <table:table-cell table:style-name="TableCell424">
            <text:p text:style-name="內文">1.</text:p>
          </table:table-cell>
          <table:table-cell table:style-name="TableCell425">
            <text:p text:style-name="內文">2.</text:p>
          </table:table-cell>
          <table:table-cell table:style-name="TableCell426">
            <text:p text:style-name="內文">3.</text:p>
          </table:table-cell>
          <table:table-cell table:style-name="TableCell427">
            <text:p text:style-name="內文">4.</text:p>
          </table:table-cell>
          <table:table-cell table:style-name="TableCell428">
            <text:p text:style-name="內文">5.</text:p>
          </table:table-cell>
          <table:table-cell table:style-name="TableCell429">
            <text:p text:style-name="內文">6.</text:p>
          </table:table-cell>
          <table:table-cell table:style-name="TableCell430">
            <text:p text:style-name="內文">7.</text:p>
          </table:table-cell>
          <table:table-cell table:style-name="TableCell431">
            <text:p text:style-name="內文">8.</text:p>
          </table:table-cell>
          <table:table-cell table:style-name="TableCell432">
            <text:p text:style-name="內文">9.</text:p>
          </table:table-cell>
          <table:table-cell table:style-name="TableCell433">
            <text:p text:style-name="內文">10.</text:p>
          </table:table-cell>
        </table:table-row>
        <table:table-row table:style-name="TableRow434">
          <table:table-cell table:style-name="TableCell435">
            <text:p text:style-name="內文">11.</text:p>
          </table:table-cell>
          <table:table-cell table:style-name="TableCell436">
            <text:p text:style-name="內文">12.</text:p>
          </table:table-cell>
          <table:table-cell table:style-name="TableCell437">
            <text:p text:style-name="內文">13.</text:p>
          </table:table-cell>
          <table:table-cell table:style-name="TableCell438">
            <text:p text:style-name="內文">14.</text:p>
          </table:table-cell>
          <table:table-cell table:style-name="TableCell439">
            <text:p text:style-name="內文">15.</text:p>
          </table:table-cell>
          <table:table-cell table:style-name="TableCell440">
            <text:p text:style-name="內文">16.</text:p>
          </table:table-cell>
          <table:table-cell table:style-name="TableCell441">
            <text:p text:style-name="內文">17.</text:p>
          </table:table-cell>
          <table:table-cell table:style-name="TableCell442">
            <text:p text:style-name="內文">18.</text:p>
          </table:table-cell>
          <table:table-cell table:style-name="TableCell443">
            <text:p text:style-name="內文">19.</text:p>
          </table:table-cell>
          <table:table-cell table:style-name="TableCell444">
            <text:p text:style-name="內文">20.</text:p>
          </table:table-cell>
        </table:table-row>
      </table:table>
      <text:p text:style-name="P445">六、閱讀題組10%(每題2分)</text:p>
      <table:table table:style-name="Table446">
        <table:table-columns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</table:table-columns>
        <table:table-row table:style-name="TableRow452">
          <table:table-cell table:style-name="TableCell453">
            <text:p text:style-name="內文">1.</text:p>
          </table:table-cell>
          <table:table-cell table:style-name="TableCell454">
            <text:p text:style-name="內文">2.</text:p>
          </table:table-cell>
          <table:table-cell table:style-name="TableCell455">
            <text:p text:style-name="內文">3.</text:p>
          </table:table-cell>
          <table:table-cell table:style-name="TableCell456">
            <text:p text:style-name="內文">4.</text:p>
          </table:table-cell>
          <table:table-cell table:style-name="TableCell457">
            <text:p text:style-name="內文">5.</text:p>
          </table:table-cell>
        </table:table-row>
      </table:table>
      <text:soft-page-break/>
      <text:p text:style-name="P458">105-2-1七年級國文科－解答</text:p>
      <text:list text:style-name="LFO12">
        <text:list-item text:start-value="1">
          <text:p text:style-name="P463">國字注音</text:p>
        </text:list-item>
      </text:list>
      <table:table table:style-name="Table464">
        <table:table-columns>
          <table:table-column table:style-name="TableColumn465"/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</table:table-columns>
        <table:table-row table:style-name="TableRow475">
          <table:table-cell table:style-name="TableCell476">
            <text:p text:style-name="P477">1</text:p>
            <text:p text:style-name="P478">ㄆㄧㄣˊ</text:p>
          </table:table-cell>
          <table:table-cell table:style-name="TableCell479">
            <text:p text:style-name="P480">2</text:p>
            <text:p text:style-name="P481">ㄐㄧˋ</text:p>
          </table:table-cell>
          <table:table-cell table:style-name="TableCell482">
            <text:p text:style-name="P483">3</text:p>
            <text:p text:style-name="P484">ㄔㄥˊ</text:p>
          </table:table-cell>
          <table:table-cell table:style-name="TableCell485">
            <text:p text:style-name="P486">4</text:p>
            <text:p text:style-name="P487">ㄓㄨㄣ</text:p>
          </table:table-cell>
          <table:table-cell table:style-name="TableCell488">
            <text:p text:style-name="P489">5</text:p>
            <text:p text:style-name="P490">ㄙㄨㄟˋ</text:p>
          </table:table-cell>
          <table:table-cell table:style-name="TableCell491">
            <text:p text:style-name="P492">6</text:p>
            <text:p text:style-name="P493">彆</text:p>
          </table:table-cell>
          <table:table-cell table:style-name="TableCell494">
            <text:p text:style-name="P495">7</text:p>
            <text:p text:style-name="P496">備</text:p>
          </table:table-cell>
          <table:table-cell table:style-name="TableCell497">
            <text:p text:style-name="P498">8</text:p>
            <text:p text:style-name="P499">闡</text:p>
          </table:table-cell>
          <table:table-cell table:style-name="TableCell500">
            <text:p text:style-name="P501">9</text:p>
            <text:p text:style-name="P502">滔</text:p>
          </table:table-cell>
          <table:table-cell table:style-name="TableCell503">
            <text:p text:style-name="P504">10</text:p>
            <text:p text:style-name="P505">嶄</text:p>
          </table:table-cell>
        </table:table-row>
      </table:table>
      <text:list text:style-name="LFO12" text:continue-numbering="true">
        <text:list-item>
          <text:p text:style-name="P506">解釋：略。</text:p>
        </text:list-item>
      </text:list>
      <text:p text:style-name="P507">三、默書</text:p>
      <table:table table:style-name="Table508">
        <table:table-columns>
          <table:table-column table:style-name="TableColumn509"/>
          <table:table-column table:style-name="TableColumn510"/>
          <table:table-column table:style-name="TableColumn511"/>
          <table:table-column table:style-name="TableColumn512"/>
          <table:table-column table:style-name="TableColumn513"/>
        </table:table-columns>
        <table:table-row table:style-name="TableRow514">
          <table:table-cell table:style-name="TableCell515">
            <text:p text:style-name="P516">初聞涕淚滿衣裳</text:p>
          </table:table-cell>
          <table:table-cell table:style-name="TableCell517">
            <text:p text:style-name="P518">卻看妻子愁何在</text:p>
          </table:table-cell>
          <table:table-cell table:style-name="TableCell519">
            <text:p text:style-name="P520">故人具雞黍</text:p>
          </table:table-cell>
          <table:table-cell table:style-name="TableCell521">
            <text:p text:style-name="P522">青山郭外斜</text:p>
          </table:table-cell>
          <table:table-cell table:style-name="TableCell523">
            <text:p text:style-name="P524">開筵面場圃</text:p>
          </table:table-cell>
        </table:table-row>
      </table:table>
      <text:p text:style-name="P525">四、改錯</text:p>
      <table:table table:style-name="Table526">
        <table:table-columns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>1.卓</text:p>
          </table:table-cell>
          <table:table-cell table:style-name="TableCell540">
            <text:p text:style-name="P541">勛</text:p>
          </table:table-cell>
          <table:table-cell table:style-name="TableCell542">
            <text:p text:style-name="P543">2.贓</text:p>
          </table:table-cell>
          <table:table-cell table:style-name="TableCell544">
            <text:p text:style-name="P545">枉</text:p>
          </table:table-cell>
          <table:table-cell table:style-name="TableCell546">
            <text:p text:style-name="P547">菅</text:p>
          </table:table-cell>
          <table:table-cell table:style-name="TableCell548">
            <text:p text:style-name="P549">3.質</text:p>
          </table:table-cell>
          <table:table-cell table:style-name="TableCell550">
            <text:p text:style-name="P551">盾</text:p>
          </table:table-cell>
          <table:table-cell table:style-name="TableCell552">
            <text:p text:style-name="P553">忌</text:p>
          </table:table-cell>
          <table:table-cell table:style-name="TableCell554">
            <text:p text:style-name="P555">4.捺</text:p>
          </table:table-cell>
          <table:table-cell table:style-name="TableCell556">
            <text:p text:style-name="P557">霆</text:p>
          </table:table-cell>
        </table:table-row>
      </table:table>
      <text:p text:style-name="P558">五、選擇</text:p>
      <table:table table:style-name="Table559">
        <table:table-columns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</table:table-columns>
        <table:table-row table:style-name="TableRow570">
          <table:table-cell table:style-name="TableCell571">
            <text:p text:style-name="P572">B</text:p>
          </table:table-cell>
          <table:table-cell table:style-name="TableCell573">
            <text:p text:style-name="P574">A</text:p>
          </table:table-cell>
          <table:table-cell table:style-name="TableCell575">
            <text:p text:style-name="P576">C</text:p>
          </table:table-cell>
          <table:table-cell table:style-name="TableCell577">
            <text:p text:style-name="P578">B</text:p>
          </table:table-cell>
          <table:table-cell table:style-name="TableCell579">
            <text:p text:style-name="P580">D</text:p>
          </table:table-cell>
          <table:table-cell table:style-name="TableCell581">
            <text:p text:style-name="P582">C</text:p>
          </table:table-cell>
          <table:table-cell table:style-name="TableCell583">
            <text:p text:style-name="P584">D</text:p>
          </table:table-cell>
          <table:table-cell table:style-name="TableCell585">
            <text:p text:style-name="P586">D</text:p>
          </table:table-cell>
          <table:table-cell table:style-name="TableCell587">
            <text:p text:style-name="P588">B</text:p>
          </table:table-cell>
          <table:table-cell table:style-name="TableCell589">
            <text:p text:style-name="P590">C</text:p>
          </table:table-cell>
        </table:table-row>
        <table:table-row table:style-name="TableRow591">
          <table:table-cell table:style-name="TableCell592">
            <text:p text:style-name="P593">B</text:p>
          </table:table-cell>
          <table:table-cell table:style-name="TableCell594">
            <text:p text:style-name="P595">A</text:p>
          </table:table-cell>
          <table:table-cell table:style-name="TableCell596">
            <text:p text:style-name="P597">C</text:p>
          </table:table-cell>
          <table:table-cell table:style-name="TableCell598">
            <text:p text:style-name="P599">A</text:p>
          </table:table-cell>
          <table:table-cell table:style-name="TableCell600">
            <text:p text:style-name="P601">D</text:p>
          </table:table-cell>
          <table:table-cell table:style-name="TableCell602">
            <text:p text:style-name="P603">C</text:p>
          </table:table-cell>
          <table:table-cell table:style-name="TableCell604">
            <text:p text:style-name="P605">A</text:p>
          </table:table-cell>
          <table:table-cell table:style-name="TableCell606">
            <text:p text:style-name="P607">B</text:p>
          </table:table-cell>
          <table:table-cell table:style-name="TableCell608">
            <text:p text:style-name="P609">B</text:p>
          </table:table-cell>
          <table:table-cell table:style-name="TableCell610">
            <text:p text:style-name="P611">C</text:p>
          </table:table-cell>
        </table:table-row>
      </table:table>
      <text:p text:style-name="P612">六、閱讀題組</text:p>
      <table:table table:style-name="Table613">
        <table:table-columns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</table:table-columns>
        <table:table-row table:style-name="TableRow619">
          <table:table-cell table:style-name="TableCell620">
            <text:p text:style-name="P621">B</text:p>
          </table:table-cell>
          <table:table-cell table:style-name="TableCell622">
            <text:p text:style-name="P623">D</text:p>
          </table:table-cell>
          <table:table-cell table:style-name="TableCell624">
            <text:p text:style-name="P625">A</text:p>
          </table:table-cell>
          <table:table-cell table:style-name="TableCell626">
            <text:p text:style-name="P627">D</text:p>
          </table:table-cell>
          <table:table-cell table:style-name="TableCell628">
            <text:p text:style-name="P629">C</text:p>
          </table:table-cell>
        </table:table-row>
      </table:table>
      <text:p text:style-name="P6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459" style:parent-style-name="頁尾" style:family="paragraph">
      <style:paragraph-properties fo:text-align="center"/>
    </style:style>
    <style:style style:name="T460" style:parent-style-name="預設段落字型" style:family="text">
      <style:text-properties style:font-name="新細明體" style:font-name-asian="新細明體"/>
    </style:style>
    <style:style style:name="T461" style:parent-style-name="預設段落字型" style:family="text">
      <style:text-properties fo:language="zh" fo:country="TW"/>
    </style:style>
    <style:style style:name="T462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頁<text:span text:style-name="T5">】</text:span></text:p>
        <text:p text:style-name="頁尾"/>
      </style:footer>
    </style:master-page>
    <style:master-page style:name="MP1" style:page-layout-name="PL1">
      <style:footer>
        <text:p text:style-name="P459"><text:span text:style-name="T460">【第</text:span><text:span text:style-name="T461"><text:page-number text:fixed="false">1</text:page-number></text:span>頁<text:span text:style-name="T462">】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憲坤</meta:initial-creator>
    <dc:creator>sweettung</dc:creator>
    <meta:creation-date>2026-02-04T05:47:00Z</meta:creation-date>
    <dc:date>2026-02-04T05:47:00Z</dc:date>
    <meta:template xlink:href="Normal" xlink:type="simple"/>
    <meta:editing-cycles>2</meta:editing-cycles>
    <meta:editing-duration>PT60S</meta:editing-duration>
    <meta:document-statistic meta:page-count="5" meta:paragraph-count="8" meta:word-count="630" meta:character-count="4217" meta:row-count="29" meta:non-whitespace-character-count="3595"/>
  </office:meta>
</office:document-meta>
</file>