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.1972in" text:min-label-width="0.4729in" text:list-level-position-and-space-mode="label-alignment">
          <style:list-level-label-alignment text:label-followed-by="space" fo:margin-left="0.6701in" fo:text-indent="-0.4729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margin-left="4.0347in">
        <style:tab-stops/>
      </style:paragraph-properties>
    </style:style>
    <style:style style:name="T9" style:parent-style-name="預設段落字型" style:family="text">
      <style:text-properties fo:font-size="11pt" style:font-size-asian="11pt"/>
    </style:style>
    <style:style style:name="T1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5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wave" style:text-underline-width="auto" style:text-underline-mode="continuous" style:language-asian="zh" style:country-asian="HK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6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6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1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0" style:parent-style-name="預設段落字型" style:family="text">
      <style:text-properties style:font-name="新細明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9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8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21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8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33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38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58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88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97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0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4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5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20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25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32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37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wave" style:text-underline-width="auto" style:text-underline-mode="continuous" style:language-asian="zh" style:country-asian="HK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wave" style:text-underline-width="auto" style:text-underline-mode="continuous" style:language-asian="zh" style:country-asian="HK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wave" style:text-underline-width="auto" style:text-underline-mode="continuous" style:language-asian="zh" style:country-asian="HK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55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64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72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7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87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93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96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1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3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5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11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5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24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3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32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3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37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P338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0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1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49" style:parent-style-name="國中題目" style:family="paragraph">
      <style:paragraph-properties style:punctuation-wrap="simple" style:text-autospace="none" fo:text-align="start" fo:line-height="0.3055in" fo:margin-left="0.25in" fo:text-indent="0.5833in">
        <style:tab-stops/>
      </style:paragraph-properties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54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66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89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wave" style:text-underline-width="auto" style:text-underline-mode="continuous" style:language-asian="zh" style:country-asian="HK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wave" style:text-underline-width="auto" style:text-underline-mode="continuous" style:language-asian="zh" style:country-asian="HK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39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06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13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16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2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37" style:parent-style-name="國中題目" style:family="paragraph">
      <style:paragraph-properties style:punctuation-wrap="simple" style:text-autospace="none" fo:text-align="start" fo:line-height="0.3055in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42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54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61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6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475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2" style:parent-style-name="國中題目" style:family="paragraph">
      <style:paragraph-properties style:punctuation-wrap="simple" style:text-autospace="none" fo:text-align="start" fo:line-height="0.3055in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6" style:parent-style-name="國中題目" style:family="paragraph">
      <style:paragraph-properties style:punctuation-wrap="simple" style:text-autospace="none" fo:text-align="start" fo:line-height="0.3055in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16" style:parent-style-name="國中題目" style:family="paragraph">
      <style:paragraph-properties style:punctuation-wrap="simple" style:text-autospace="none" fo:text-align="start" fo:line-height="0.3055in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24" style:parent-style-name="國中題目" style:family="paragraph">
      <style:paragraph-properties style:punctuation-wrap="simple" style:text-autospace="none" fo:text-align="start" fo:line-height="0.3055in"/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33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42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4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5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60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63" style:parent-style-name="國中題目" style:family="paragraph">
      <style:paragraph-properties style:punctuation-wrap="simple" style:text-autospace="none" fo:text-align="start" fo:line-height="0.3055in" fo:margin-left="0.25in" fo:text-indent="0in">
        <style:tab-stops/>
      </style:paragraph-properties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9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5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74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5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83" style:parent-style-name="國中題目" style:family="paragraph">
      <style:paragraph-properties style:punctuation-wrap="simple" style:text-autospace="none" fo:text-align="start" fo:line-height="0.3055in" fo:margin-left="0.25in">
        <style:tab-stops/>
      </style:paragraph-properties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586" style:parent-style-name="國中題目" style:family="paragraph">
      <style:paragraph-properties style:punctuation-wrap="simple" style:text-autospace="none" fo:text-align="start" fo:line-height="0.3055in"/>
      <style:text-properties style:font-name="標楷體" style:font-name-asian="標楷體" fo:font-size="14pt" style:font-size-asian="14pt" style:font-size-complex="14pt"/>
    </style:style>
    <style:style style:name="P587" style:parent-style-name="國中題目" style:family="paragraph">
      <style:paragraph-properties style:punctuation-wrap="simple" style:text-autospace="none" fo:text-align="start" fo:line-height="0.3055in"/>
    </style:style>
    <style:style style:name="T588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589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5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95" style:parent-style-name="國中題目" style:family="paragraph">
      <style:paragraph-properties style:punctuation-wrap="simple" style:text-autospace="none" fo:text-align="start" fo:line-height="0.3055in" fo:margin-left="0.1965in">
        <style:tab-stops/>
      </style:paragraph-properties>
    </style:style>
    <style:style style:name="T5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9" style:parent-style-name="國中題目" style:family="paragraph">
      <style:paragraph-properties style:punctuation-wrap="simple" style:text-autospace="none" fo:text-align="start" fo:line-height="0.3055in" fo:margin-left="0.1965in">
        <style:tab-stops/>
      </style:paragraph-properties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634" style:parent-style-name="內文" style:family="paragraph">
      <style:paragraph-properties style:punctuation-wrap="simple" style:text-autospace="none" style:snap-to-layout-grid="false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35" style:parent-style-name="內文" style:family="paragraph">
      <style:paragraph-properties style:punctuation-wrap="simple" style:text-autospace="none" style:snap-to-layout-grid="false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36" style:parent-style-name="國中題目" style:family="paragraph">
      <style:paragraph-properties style:punctuation-wrap="simple" style:text-autospace="none" fo:text-align="start" fo:line-height="0.3055in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4" style:parent-style-name="國中題目" style:family="paragraph">
      <style:paragraph-properties style:punctuation-wrap="simple" style:text-autospace="none" fo:text-align="start" fo:line-height="0.3055in"/>
    </style:style>
    <style:style style:name="T6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653" style:parent-style-name="內文" style:family="paragraph">
      <style:paragraph-properties style:punctuation-wrap="simple" style:text-autospace="none" style:snap-to-layout-grid="false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54" style:parent-style-name="國中題目" style:family="paragraph">
      <style:paragraph-properties style:punctuation-wrap="simple" style:text-autospace="none" fo:text-align="start" fo:line-height="0.3055in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7" style:parent-style-name="國中題目" style:family="paragraph">
      <style:paragraph-properties style:punctuation-wrap="simple" style:text-autospace="none" fo:text-align="start" fo:line-height="0.3055in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0" style:parent-style-name="國中題目" style:family="paragraph">
      <style:paragraph-properties style:punctuation-wrap="simple" style:text-autospace="none" fo:text-align="start" fo:line-height="0.3055in"/>
      <style:text-properties style:font-name="標楷體" style:font-name-asian="標楷體" fo:font-size="14pt" style:font-size-asian="14pt" style:font-size-complex="14pt"/>
    </style:style>
    <style:style style:name="P661" style:parent-style-name="國中題目" style:family="paragraph">
      <style:paragraph-properties style:punctuation-wrap="simple" style:text-autospace="none" fo:text-align="start" fo:line-height="0.3055in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4" style:parent-style-name="國中題目" style:family="paragraph">
      <style:paragraph-properties style:punctuation-wrap="simple" style:text-autospace="none" fo:text-align="start" fo:line-height="0.3055in"/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7" style:parent-style-name="國中題目" style:family="paragraph">
      <style:paragraph-properties style:punctuation-wrap="simple" style:text-autospace="none" fo:text-align="start" fo:line-height="0.3055in"/>
    </style:style>
    <style:style style:name="T66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0" style:parent-style-name="國中題目" style:family="paragraph">
      <style:paragraph-properties style:punctuation-wrap="simple" style:text-autospace="none" fo:text-align="start" fo:line-height="0.3055in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3" style:parent-style-name="國中題目" style:family="paragraph">
      <style:paragraph-properties style:punctuation-wrap="simple" style:text-autospace="none" fo:text-align="start" fo:line-height="0.3055in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6" style:parent-style-name="國中題目" style:family="paragraph">
      <style:paragraph-properties style:punctuation-wrap="simple" style:text-autospace="none" fo:text-align="start" fo:line-height="0.3055in"/>
    </style:style>
    <style:style style:name="T6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9" style:parent-style-name="國中題目" style:family="paragraph">
      <style:paragraph-properties style:punctuation-wrap="simple" style:text-autospace="none" fo:text-align="start" fo:line-height="0.3055in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2" style:parent-style-name="國中題目" style:family="paragraph">
      <style:paragraph-properties style:punctuation-wrap="simple" style:text-autospace="none" fo:text-align="start" fo:line-height="0.3055in"/>
      <style:text-properties style:font-name="標楷體" style:font-name-asian="標楷體" fo:font-size="14pt" style:font-size-asian="14pt" style:font-size-complex="14pt"/>
    </style:style>
    <style:style style:name="P683" style:parent-style-name="內文" style:family="paragraph">
      <style:paragraph-properties style:punctuation-wrap="simple" style:text-autospace="none" style:snap-to-layout-grid="false" fo:line-height="0.3055in"/>
    </style:style>
    <style:style style:name="T6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87" style:parent-style-name="內文" style:family="paragraph">
      <style:paragraph-properties style:punctuation-wrap="simple" style:text-autospace="none" style:snap-to-layout-grid="false" fo:line-height="0.3055in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9" style:parent-style-name="內文" style:family="paragraph">
      <style:paragraph-properties style:punctuation-wrap="simple" style:text-autospace="none" style:snap-to-layout-grid="false" fo:line-height="0.3055in"/>
    </style:style>
    <style:style style:name="T7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70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706" style:parent-style-name="內文" style:family="paragraph">
      <style:paragraph-properties style:punctuation-wrap="simple" style:text-autospace="none" style:snap-to-layout-grid="false" fo:line-height="0.3055in"/>
    </style:style>
    <style:style style:name="T7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0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714" style:parent-style-name="內文" style:family="paragraph">
      <style:paragraph-properties style:punctuation-wrap="simple" style:text-autospace="none" style:snap-to-layout-grid="false" fo:line-height="0.3055in"/>
      <style:text-properties style:font-name="標楷體" style:font-name-asian="標楷體" fo:font-size="14pt" style:font-size-asian="14pt" style:font-size-complex="14pt"/>
    </style:style>
    <style:style style:name="P715" style:parent-style-name="內文" style:family="paragraph">
      <style:paragraph-properties style:punctuation-wrap="simple" style:text-autospace="none" style:snap-to-layout-grid="false" fo:line-height="0.3055in"/>
    </style:style>
    <style:style style:name="T7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7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25" style:parent-style-name="內文" style:family="paragraph">
      <style:paragraph-properties fo:line-height="0.3055in"/>
    </style:style>
    <style:style style:name="T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6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37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38" style:parent-style-name="內文" style:family="paragraph">
      <style:paragraph-properties fo:line-height="0.3055in" fo:text-indent="0.3888in"/>
    </style:style>
    <style:style style:name="T7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2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43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44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45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46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47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48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49" style:parent-style-name="內文" style:family="paragraph">
      <style:paragraph-properties fo:line-height="0.3055in" fo:text-indent="0.3888in"/>
    </style:style>
    <style:style style:name="T7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5" style:parent-style-name="內文" style:family="paragraph">
      <style:paragraph-properties fo:line-height="0.3055in" fo:text-indent="0.3888in"/>
    </style:style>
    <style:style style:name="T7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760" style:parent-style-name="內文" style:family="paragraph">
      <style:paragraph-properties fo:line-height="0.3055in" fo:text-indent="0.3888in"/>
    </style:style>
    <style:style style:name="T7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765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66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67" style:parent-style-name="內文" style:family="paragraph">
      <style:paragraph-properties fo:line-height="0.3055in"/>
    </style:style>
    <style:style style:name="T7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3" style:parent-style-name="內文" style:family="paragraph">
      <style:paragraph-properties fo:line-height="0.3055in" fo:text-indent="0.3888in"/>
    </style:style>
    <style:style style:name="T7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783" style:parent-style-name="內文" style:family="paragraph">
      <style:paragraph-properties fo:line-height="0.3055in" fo:text-indent="0.3888in"/>
    </style:style>
    <style:style style:name="T7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785" style:parent-style-name="內文" style:family="paragraph">
      <style:paragraph-properties fo:line-height="0.3055in" fo:text-indent="0.3888in"/>
    </style:style>
    <style:style style:name="T7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787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788" style:parent-style-name="內文" style:family="paragraph">
      <style:paragraph-properties fo:line-height="0.3055in"/>
    </style:style>
    <style:style style:name="T7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796" style:parent-style-name="內文" style:family="paragraph">
      <style:paragraph-properties fo:line-height="0.3055in"/>
    </style:style>
    <style:style style:name="T7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12" style:parent-style-name="內文" style:family="paragraph">
      <style:paragraph-properties fo:line-height="0.3055in"/>
    </style:style>
    <style:style style:name="T8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16" style:parent-style-name="內文" style:family="paragraph">
      <style:paragraph-properties fo:line-height="0.3055in"/>
    </style:style>
    <style:style style:name="T8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4" style:parent-style-name="內文" style:family="paragraph">
      <style:paragraph-properties fo:line-height="0.3055in" fo:text-indent="0.875in"/>
    </style:style>
    <style:style style:name="T8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8" style:parent-style-name="內文" style:family="paragraph">
      <style:paragraph-properties fo:line-height="0.3055in" fo:text-indent="0.875in"/>
    </style:style>
    <style:style style:name="T8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3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836" style:parent-style-name="內文" style:family="paragraph">
      <style:paragraph-properties fo:line-height="0.3055in"/>
    </style:style>
    <style:style style:name="T8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8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43" style:parent-style-name="內文" style:family="paragraph">
      <style:paragraph-properties fo:line-height="0.3055in"/>
    </style:style>
    <style:style style:name="T8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8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47" style:parent-style-name="內文" style:family="paragraph">
      <style:paragraph-properties fo:line-height="0.3055in"/>
    </style:style>
    <style:style style:name="T8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8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85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85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57" style:parent-style-name="內文" style:family="paragraph">
      <style:paragraph-properties fo:line-height="0.3055in"/>
    </style:style>
    <style:style style:name="T8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6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861" style:parent-style-name="內文" style:family="paragraph">
      <style:paragraph-properties fo:line-height="0.3055in"/>
    </style:style>
    <style:style style:name="T8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86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67" style:parent-style-name="內文" style:family="paragraph">
      <style:paragraph-properties fo:line-height="0.3055in"/>
    </style:style>
    <style:style style:name="T8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70" style:parent-style-name="內文" style:family="paragraph">
      <style:paragraph-properties fo:line-height="0.3055in"/>
    </style:style>
    <style:style style:name="T8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75" style:parent-style-name="內文" style:family="paragraph">
      <style:paragraph-properties fo:line-height="0.3055in"/>
    </style:style>
    <style:style style:name="T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87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879" style:parent-style-name="內文" style:family="paragraph">
      <style:paragraph-properties fo:widows="2" fo:orphans="2" fo:break-before="page"/>
    </style:style>
    <style:style style:name="P880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P881" style:parent-style-name="內文" style:family="paragraph">
      <style:paragraph-properties fo:margin-bottom="0.125in" fo:margin-left="4.0347in">
        <style:tab-stops/>
      </style:paragraph-properties>
    </style:style>
    <style:style style:name="T88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883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88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885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88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887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P888" style:parent-style-name="內文" style:family="paragraph">
      <style:paragraph-properties style:punctuation-wrap="simple" style:text-autospace="none" style:snap-to-layout-grid="false"/>
    </style:style>
    <style:style style:name="T8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91" style:family="table-column">
      <style:table-column-properties style:column-width="0.9013in"/>
    </style:style>
    <style:style style:name="TableColumn892" style:family="table-column">
      <style:table-column-properties style:column-width="0.902in"/>
    </style:style>
    <style:style style:name="TableColumn893" style:family="table-column">
      <style:table-column-properties style:column-width="0.902in"/>
    </style:style>
    <style:style style:name="TableColumn894" style:family="table-column">
      <style:table-column-properties style:column-width="0.902in"/>
    </style:style>
    <style:style style:name="TableColumn895" style:family="table-column">
      <style:table-column-properties style:column-width="0.902in"/>
    </style:style>
    <style:style style:name="TableColumn896" style:family="table-column">
      <style:table-column-properties style:column-width="0.9013in"/>
    </style:style>
    <style:style style:name="TableColumn897" style:family="table-column">
      <style:table-column-properties style:column-width="0.902in"/>
    </style:style>
    <style:style style:name="TableColumn898" style:family="table-column">
      <style:table-column-properties style:column-width="0.902in"/>
    </style:style>
    <style:style style:name="TableColumn899" style:family="table-column">
      <style:table-column-properties style:column-width="0.902in"/>
    </style:style>
    <style:style style:name="TableColumn900" style:family="table-column">
      <style:table-column-properties style:column-width="0.902in"/>
    </style:style>
    <style:style style:name="Table890" style:family="table">
      <style:table-properties style:width="9.0194in" fo:margin-left="0in" table:align="left"/>
    </style:style>
    <style:style style:name="TableRow901" style:family="table-row">
      <style:table-row-properties/>
    </style:style>
    <style:style style:name="TableCell902" style:family="table-cell">
      <style:table-cell-properties fo:border="0.0069in solid #000000" style:writing-mode="lr-tb" fo:padding-top="0in" fo:padding-left="0.0194in" fo:padding-bottom="0in" fo:padding-right="0.0194in"/>
    </style:style>
    <style:style style:name="P90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04" style:family="table-cell">
      <style:table-cell-properties fo:border="0.0069in solid #000000" style:writing-mode="lr-tb" fo:padding-top="0in" fo:padding-left="0.0194in" fo:padding-bottom="0in" fo:padding-right="0.0194in"/>
    </style:style>
    <style:style style:name="P90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06" style:family="table-cell">
      <style:table-cell-properties fo:border="0.0069in solid #000000" style:writing-mode="lr-tb" fo:padding-top="0in" fo:padding-left="0.0194in" fo:padding-bottom="0in" fo:padding-right="0.0194in"/>
    </style:style>
    <style:style style:name="P90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08" style:family="table-cell">
      <style:table-cell-properties fo:border="0.0069in solid #000000" style:writing-mode="lr-tb" fo:padding-top="0in" fo:padding-left="0.0194in" fo:padding-bottom="0in" fo:padding-right="0.0194in"/>
    </style:style>
    <style:style style:name="P90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1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12" style:family="table-cell">
      <style:table-cell-properties fo:border="0.0069in solid #000000" style:writing-mode="lr-tb" fo:padding-top="0in" fo:padding-left="0.0194in" fo:padding-bottom="0in" fo:padding-right="0.0194in"/>
    </style:style>
    <style:style style:name="P91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14" style:family="table-cell">
      <style:table-cell-properties fo:border="0.0069in solid #000000" style:writing-mode="lr-tb" fo:padding-top="0in" fo:padding-left="0.0194in" fo:padding-bottom="0in" fo:padding-right="0.0194in"/>
    </style:style>
    <style:style style:name="P91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16" style:family="table-cell">
      <style:table-cell-properties fo:border="0.0069in solid #000000" style:writing-mode="lr-tb" fo:padding-top="0in" fo:padding-left="0.0194in" fo:padding-bottom="0in" fo:padding-right="0.0194in"/>
    </style:style>
    <style:style style:name="P91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18" style:family="table-cell">
      <style:table-cell-properties fo:border="0.0069in solid #000000" style:writing-mode="lr-tb" fo:padding-top="0in" fo:padding-left="0.0194in" fo:padding-bottom="0in" fo:padding-right="0.0194in"/>
    </style:style>
    <style:style style:name="P91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20" style:family="table-cell">
      <style:table-cell-properties fo:border="0.0069in solid #000000" style:writing-mode="lr-tb" fo:padding-top="0in" fo:padding-left="0.0194in" fo:padding-bottom="0in" fo:padding-right="0.0194in"/>
    </style:style>
    <style:style style:name="P92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922" style:family="table-row">
      <style:table-row-properties/>
    </style:style>
    <style:style style:name="TableCell923" style:family="table-cell">
      <style:table-cell-properties fo:border="0.0069in solid #000000" style:writing-mode="lr-tb" fo:padding-top="0in" fo:padding-left="0.0194in" fo:padding-bottom="0in" fo:padding-right="0.0194in"/>
    </style:style>
    <style:style style:name="P92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25" style:family="table-cell">
      <style:table-cell-properties fo:border="0.0069in solid #000000" style:writing-mode="lr-tb" fo:padding-top="0in" fo:padding-left="0.0194in" fo:padding-bottom="0in" fo:padding-right="0.0194in"/>
    </style:style>
    <style:style style:name="P92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92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28" style:family="table-cell">
      <style:table-cell-properties fo:border="0.0069in solid #000000" style:writing-mode="lr-tb" fo:padding-top="0in" fo:padding-left="0.0194in" fo:padding-bottom="0in" fo:padding-right="0.0194in"/>
    </style:style>
    <style:style style:name="P92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30" style:family="table-cell">
      <style:table-cell-properties fo:border="0.0069in solid #000000" style:writing-mode="lr-tb" fo:padding-top="0in" fo:padding-left="0.0194in" fo:padding-bottom="0in" fo:padding-right="0.0194in"/>
    </style:style>
    <style:style style:name="P93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3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34" style:family="table-cell">
      <style:table-cell-properties fo:border="0.0069in solid #000000" style:writing-mode="lr-tb" fo:padding-top="0in" fo:padding-left="0.0194in" fo:padding-bottom="0in" fo:padding-right="0.0194in"/>
    </style:style>
    <style:style style:name="P93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36" style:family="table-cell">
      <style:table-cell-properties fo:border="0.0069in solid #000000" style:writing-mode="lr-tb" fo:padding-top="0in" fo:padding-left="0.0194in" fo:padding-bottom="0in" fo:padding-right="0.0194in"/>
    </style:style>
    <style:style style:name="P93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38" style:family="table-cell">
      <style:table-cell-properties fo:border="0.0069in solid #000000" style:writing-mode="lr-tb" fo:padding-top="0in" fo:padding-left="0.0194in" fo:padding-bottom="0in" fo:padding-right="0.0194in"/>
    </style:style>
    <style:style style:name="P93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40" style:family="table-cell">
      <style:table-cell-properties fo:border="0.0069in solid #000000" style:writing-mode="lr-tb" fo:padding-top="0in" fo:padding-left="0.0194in" fo:padding-bottom="0in" fo:padding-right="0.0194in"/>
    </style:style>
    <style:style style:name="P94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42" style:family="table-cell">
      <style:table-cell-properties fo:border="0.0069in solid #000000" style:writing-mode="lr-tb" fo:padding-top="0in" fo:padding-left="0.0194in" fo:padding-bottom="0in" fo:padding-right="0.0194in"/>
    </style:style>
    <style:style style:name="P94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Row944" style:family="table-row">
      <style:table-row-properties/>
    </style:style>
    <style:style style:name="TableCell945" style:family="table-cell">
      <style:table-cell-properties fo:border="0.0069in solid #000000" style:writing-mode="lr-tb" fo:padding-top="0in" fo:padding-left="0.0194in" fo:padding-bottom="0in" fo:padding-right="0.0194in"/>
    </style:style>
    <style:style style:name="P94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47" style:family="table-cell">
      <style:table-cell-properties fo:border="0.0069in solid #000000" style:writing-mode="lr-tb" fo:padding-top="0in" fo:padding-left="0.0194in" fo:padding-bottom="0in" fo:padding-right="0.0194in"/>
    </style:style>
    <style:style style:name="P94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49" style:family="table-cell">
      <style:table-cell-properties fo:border="0.0069in solid #000000" style:writing-mode="lr-tb" fo:padding-top="0in" fo:padding-left="0.0194in" fo:padding-bottom="0in" fo:padding-right="0.0194in"/>
    </style:style>
    <style:style style:name="P95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51" style:family="table-cell">
      <style:table-cell-properties fo:border="0.0069in solid #000000" style:writing-mode="lr-tb" fo:padding-top="0in" fo:padding-left="0.0194in" fo:padding-bottom="0in" fo:padding-right="0.0194in"/>
    </style:style>
    <style:style style:name="P95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53" style:family="table-cell">
      <style:table-cell-properties fo:border="0.0069in solid #000000" style:writing-mode="lr-tb" fo:padding-top="0in" fo:padding-left="0.0194in" fo:padding-bottom="0in" fo:padding-right="0.0194in"/>
    </style:style>
    <style:style style:name="P95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55" style:family="table-cell">
      <style:table-cell-properties fo:border="0.0069in solid #000000" style:writing-mode="lr-tb" fo:padding-top="0in" fo:padding-left="0.0194in" fo:padding-bottom="0in" fo:padding-right="0.0194in"/>
    </style:style>
    <style:style style:name="P95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57" style:family="table-cell">
      <style:table-cell-properties fo:border="0.0069in solid #000000" style:writing-mode="lr-tb" fo:padding-top="0in" fo:padding-left="0.0194in" fo:padding-bottom="0in" fo:padding-right="0.0194in"/>
    </style:style>
    <style:style style:name="P95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59" style:family="table-cell">
      <style:table-cell-properties fo:border="0.0069in solid #000000" style:writing-mode="lr-tb" fo:padding-top="0in" fo:padding-left="0.0194in" fo:padding-bottom="0in" fo:padding-right="0.0194in"/>
    </style:style>
    <style:style style:name="P96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61" style:family="table-cell">
      <style:table-cell-properties fo:border="0.0069in solid #000000" style:writing-mode="lr-tb" fo:padding-top="0in" fo:padding-left="0.0194in" fo:padding-bottom="0in" fo:padding-right="0.0194in"/>
    </style:style>
    <style:style style:name="P96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63" style:family="table-cell">
      <style:table-cell-properties fo:border="0.0069in solid #000000" style:writing-mode="lr-tb" fo:padding-top="0in" fo:padding-left="0.0194in" fo:padding-bottom="0in" fo:padding-right="0.0194in"/>
    </style:style>
    <style:style style:name="P96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965" style:family="table-row">
      <style:table-row-properties/>
    </style:style>
    <style:style style:name="TableCell966" style:family="table-cell">
      <style:table-cell-properties fo:border="0.0069in solid #000000" style:writing-mode="lr-tb" fo:padding-top="0in" fo:padding-left="0.0194in" fo:padding-bottom="0in" fo:padding-right="0.0194in"/>
    </style:style>
    <style:style style:name="P96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68" style:family="table-cell">
      <style:table-cell-properties fo:border="0.0069in solid #000000" style:writing-mode="lr-tb" fo:padding-top="0in" fo:padding-left="0.0194in" fo:padding-bottom="0in" fo:padding-right="0.0194in"/>
    </style:style>
    <style:style style:name="P96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70" style:family="table-cell">
      <style:table-cell-properties fo:border="0.0069in solid #000000" style:writing-mode="lr-tb" fo:padding-top="0in" fo:padding-left="0.0194in" fo:padding-bottom="0in" fo:padding-right="0.0194in"/>
    </style:style>
    <style:style style:name="P97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72" style:family="table-cell">
      <style:table-cell-properties fo:border="0.0069in solid #000000" style:writing-mode="lr-tb" fo:padding-top="0in" fo:padding-left="0.0194in" fo:padding-bottom="0in" fo:padding-right="0.0194in"/>
    </style:style>
    <style:style style:name="P97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74" style:family="table-cell">
      <style:table-cell-properties fo:border="0.0069in solid #000000" style:writing-mode="lr-tb" fo:padding-top="0in" fo:padding-left="0.0194in" fo:padding-bottom="0in" fo:padding-right="0.0194in"/>
    </style:style>
    <style:style style:name="P97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7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78" style:family="table-cell">
      <style:table-cell-properties fo:border="0.0069in solid #000000" style:writing-mode="lr-tb" fo:padding-top="0in" fo:padding-left="0.0194in" fo:padding-bottom="0in" fo:padding-right="0.0194in"/>
    </style:style>
    <style:style style:name="P97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98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81" style:family="table-cell">
      <style:table-cell-properties fo:border="0.0069in solid #000000" style:writing-mode="lr-tb" fo:padding-top="0in" fo:padding-left="0.0194in" fo:padding-bottom="0in" fo:padding-right="0.0194in"/>
    </style:style>
    <style:style style:name="P98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83" style:family="table-cell">
      <style:table-cell-properties fo:border="0.0069in solid #000000" style:writing-mode="lr-tb" fo:padding-top="0in" fo:padding-left="0.0194in" fo:padding-bottom="0in" fo:padding-right="0.0194in"/>
    </style:style>
    <style:style style:name="P98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985" style:family="table-cell">
      <style:table-cell-properties fo:border="0.0069in solid #000000" style:writing-mode="lr-tb" fo:padding-top="0in" fo:padding-left="0.0194in" fo:padding-bottom="0in" fo:padding-right="0.0194in"/>
    </style:style>
    <style:style style:name="P98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987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88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990" style:family="table-column">
      <style:table-column-properties style:column-width="0.893in"/>
    </style:style>
    <style:style style:name="TableColumn991" style:family="table-column">
      <style:table-column-properties style:column-width="0.893in"/>
    </style:style>
    <style:style style:name="TableColumn992" style:family="table-column">
      <style:table-column-properties style:column-width="0.893in"/>
    </style:style>
    <style:style style:name="TableColumn993" style:family="table-column">
      <style:table-column-properties style:column-width="0.893in"/>
    </style:style>
    <style:style style:name="TableColumn994" style:family="table-column">
      <style:table-column-properties style:column-width="0.893in"/>
    </style:style>
    <style:style style:name="TableColumn995" style:family="table-column">
      <style:table-column-properties style:column-width="0.8923in"/>
    </style:style>
    <style:style style:name="TableColumn996" style:family="table-column">
      <style:table-column-properties style:column-width="0.893in"/>
    </style:style>
    <style:style style:name="TableColumn997" style:family="table-column">
      <style:table-column-properties style:column-width="0.893in"/>
    </style:style>
    <style:style style:name="TableColumn998" style:family="table-column">
      <style:table-column-properties style:column-width="0.893in"/>
    </style:style>
    <style:style style:name="TableColumn999" style:family="table-column">
      <style:table-column-properties style:column-width="0.8937in"/>
    </style:style>
    <style:style style:name="Table989" style:family="table">
      <style:table-properties style:width="8.9305in" fo:margin-left="0in" table:align="center"/>
    </style:style>
    <style:style style:name="TableRow1000" style:family="table-row">
      <style:table-row-properties/>
    </style:style>
    <style:style style:name="TableCell10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1021" style:family="table-row">
      <style:table-row-properties/>
    </style:style>
    <style:style style:name="TableCell10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104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1043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44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046" style:family="table-column">
      <style:table-column-properties style:column-width="0.893in"/>
    </style:style>
    <style:style style:name="TableColumn1047" style:family="table-column">
      <style:table-column-properties style:column-width="0.893in"/>
    </style:style>
    <style:style style:name="TableColumn1048" style:family="table-column">
      <style:table-column-properties style:column-width="0.893in"/>
    </style:style>
    <style:style style:name="TableColumn1049" style:family="table-column">
      <style:table-column-properties style:column-width="0.893in"/>
    </style:style>
    <style:style style:name="TableColumn1050" style:family="table-column">
      <style:table-column-properties style:column-width="0.893in"/>
    </style:style>
    <style:style style:name="TableColumn1051" style:family="table-column">
      <style:table-column-properties style:column-width="0.8923in"/>
    </style:style>
    <style:style style:name="TableColumn1052" style:family="table-column">
      <style:table-column-properties style:column-width="0.893in"/>
    </style:style>
    <style:style style:name="TableColumn1053" style:family="table-column">
      <style:table-column-properties style:column-width="0.893in"/>
    </style:style>
    <style:style style:name="TableColumn1054" style:family="table-column">
      <style:table-column-properties style:column-width="0.893in"/>
    </style:style>
    <style:style style:name="TableColumn1055" style:family="table-column">
      <style:table-column-properties style:column-width="0.8937in"/>
    </style:style>
    <style:style style:name="Table1045" style:family="table">
      <style:table-properties style:width="8.9305in" fo:margin-left="0in" table:align="center"/>
    </style:style>
    <style:style style:name="TableRow1056" style:family="table-row">
      <style:table-row-properties/>
    </style:style>
    <style:style style:name="TableCell10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0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1077" style:family="table-row">
      <style:table-row-properties/>
    </style:style>
    <style:style style:name="TableCell10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109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10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1099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00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102" style:family="table-column">
      <style:table-column-properties style:column-width="0.1861in"/>
    </style:style>
    <style:style style:name="TableColumn1103" style:family="table-column">
      <style:table-column-properties style:column-width="4.2666in"/>
    </style:style>
    <style:style style:name="TableColumn1104" style:family="table-column">
      <style:table-column-properties style:column-width="0.2222in"/>
    </style:style>
    <style:style style:name="TableColumn1105" style:family="table-column">
      <style:table-column-properties style:column-width="4.2555in"/>
    </style:style>
    <style:style style:name="Table1101" style:family="table">
      <style:table-properties style:width="8.9305in" fo:margin-left="0in" table:align="left"/>
    </style:style>
    <style:style style:name="TableRow1106" style:family="table-row">
      <style:table-row-properties style:min-row-height="0.5291in"/>
    </style:style>
    <style:style style:name="TableCell1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Cell1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4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Row1115" style:family="table-row">
      <style:table-row-properties style:min-row-height="0.5291in"/>
    </style:style>
    <style:style style:name="TableCell1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P112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4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Row1125" style:family="table-row">
      <style:table-row-properties style:min-row-height="0.5291in"/>
    </style:style>
    <style:style style:name="TableCell1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P113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4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Row1135" style:family="table-row">
      <style:table-row-properties style:min-row-height="0.5291in"/>
    </style:style>
    <style:style style:name="TableCell1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P114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4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Row1145" style:family="table-row">
      <style:table-row-properties style:min-row-height="0.5291in"/>
    </style:style>
    <style:style style:name="TableCell1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P115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4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P1155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56" style:parent-style-name="內文" style:family="paragraph">
      <style:paragraph-properties style:punctuation-wrap="simple" style:text-autospace="none" style:snap-to-layout-grid="false"/>
    </style:style>
    <style:style style:name="T1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5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1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161" style:family="table-column">
      <style:table-column-properties style:column-width="0.2951in"/>
    </style:style>
    <style:style style:name="TableColumn1162" style:family="table-column">
      <style:table-column-properties style:column-width="4.0951in"/>
    </style:style>
    <style:style style:name="TableColumn1163" style:family="table-column">
      <style:table-column-properties style:column-width="0.409in"/>
    </style:style>
    <style:style style:name="TableColumn1164" style:family="table-column">
      <style:table-column-properties style:column-width="4.0562in"/>
    </style:style>
    <style:style style:name="Table1160" style:family="table">
      <style:table-properties style:width="8.8555in" fo:margin-left="0.075in" table:align="left"/>
    </style:style>
    <style:style style:name="TableRow1165" style:family="table-row">
      <style:table-row-properties style:min-row-height="0.4159in"/>
    </style:style>
    <style:style style:name="TableCell1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7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1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74" style:family="table-row">
      <style:table-row-properties style:min-row-height="0.4159in"/>
    </style:style>
    <style:style style:name="TableCell1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6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8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79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82" style:family="table-row">
      <style:table-row-properties style:min-row-height="0.4159in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89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90" style:parent-style-name="內文" style:family="paragraph">
      <style:paragraph-properties style:punctuation-wrap="simple" style:text-autospace="none" style:snap-to-layout-grid="false"/>
    </style:style>
    <style:style style:name="T11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ableColumn1194" style:family="table-column">
      <style:table-column-properties style:column-width="0.8854in"/>
    </style:style>
    <style:style style:name="TableColumn1195" style:family="table-column">
      <style:table-column-properties style:column-width="0.8861in"/>
    </style:style>
    <style:style style:name="TableColumn1196" style:family="table-column">
      <style:table-column-properties style:column-width="0.8861in"/>
    </style:style>
    <style:style style:name="TableColumn1197" style:family="table-column">
      <style:table-column-properties style:column-width="0.8861in"/>
    </style:style>
    <style:style style:name="TableColumn1198" style:family="table-column">
      <style:table-column-properties style:column-width="0.8861in"/>
    </style:style>
    <style:style style:name="Table1193" style:family="table">
      <style:table-properties style:width="4.4298in" fo:margin-left="0.075in" table:align="left"/>
    </style:style>
    <style:style style:name="TableRow1199" style:family="table-row">
      <style:table-row-properties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P120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1210" style:family="table-row">
      <style:table-row-properties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P1213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TableCell1214" style:family="table-cell">
      <style:table-cell-properties fo:border="0.0069in solid #000000" style:writing-mode="lr-tb" fo:padding-top="0in" fo:padding-left="0.075in" fo:padding-bottom="0in" fo:padding-right="0.075in"/>
    </style:style>
    <style:style style:name="P1215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P1217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TableCell1220" style:family="table-cell">
      <style:table-cell-properties fo:border="0.0069in solid #000000" style:writing-mode="lr-tb" fo:padding-top="0in" fo:padding-left="0.075in" fo:padding-bottom="0in" fo:padding-right="0.075in"/>
    </style:style>
    <style:style style:name="P1221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P1222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P1223" style:parent-style-name="內文" style:family="paragraph">
      <style:paragraph-properties fo:widows="2" fo:orphans="2" fo:break-before="page"/>
    </style:style>
    <style:style style:name="P1224" style:parent-style-name="內文" style:master-page-name="MP1" style:family="paragraph">
      <style:paragraph-properties fo:break-before="page" fo:text-align="center"/>
      <style:text-properties style:font-name="標楷體" style:font-name-asian="標楷體" fo:font-size="14pt" style:font-size-asian="14pt"/>
    </style:style>
    <style:style style:name="P1231" style:parent-style-name="內文" style:family="paragraph">
      <style:text-properties style:font-name="標楷體" style:font-name-asian="標楷體" fo:font-size="14pt" style:font-size-asian="14pt"/>
    </style:style>
    <style:style style:name="P1232" style:parent-style-name="內文" style:family="paragraph">
      <style:text-properties style:font-name="標楷體" style:font-name-asian="標楷體" fo:font-size="14pt" style:font-size-asian="14pt"/>
    </style:style>
    <style:style style:name="P1233" style:parent-style-name="內文" style:family="paragraph">
      <style:text-properties style:font-name="標楷體" style:font-name-asian="標楷體" fo:font-size="14pt" style:font-size-asian="14pt"/>
    </style:style>
    <style:style style:name="P1234" style:parent-style-name="內文" style:family="paragraph">
      <style:text-properties style:font-name="標楷體" style:font-name-asian="標楷體" fo:font-size="14pt" style:font-size-asian="14pt"/>
    </style:style>
    <style:style style:name="P1235" style:parent-style-name="內文" style:family="paragraph">
      <style:text-properties style:font-name="標楷體" style:font-name-asian="標楷體" fo:font-size="14pt" style:font-size-asian="14pt"/>
    </style:style>
    <style:style style:name="P1236" style:parent-style-name="內文" style:family="paragraph">
      <style:text-properties style:font-name="標楷體" style:font-name-asian="標楷體" fo:font-size="14pt" style:font-size-asian="14pt"/>
    </style:style>
    <style:style style:name="P1237" style:parent-style-name="內文" style:family="paragraph">
      <style:text-properties style:font-name="標楷體" style:font-name-asian="標楷體" fo:font-size="14pt" style:font-size-asian="14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二學期第二次定期評量國文科試卷</text:p>
      <text:p text:style-name="P8"><text:span text:style-name="T9"><draw:connector draw:type="line" svg:x1="-0.04931in" svg:y1="0.40903in" svg:x2="8.92986in" svg:y2="0.40903in" draw:z-index="251659264" draw:id="id0" draw:style-name="a0" draw:name="直線接點 1" text:anchor-type="paragraph"><svg:title/><svg:desc/></draw:connector></text:span><text:span text:style-name="T10">七</text:span><text:span text:style-name="T11">年級</text:span><text:span text:style-name="T12">　　　</text:span><text:span text:style-name="T13">班</text:span><text:span text:style-name="T14"><text:s/></text:span><text:span text:style-name="T15">座號</text:span><text:span text:style-name="T16">　　　</text:span><text:span text:style-name="T17"><text:s/>姓名</text:span><text:span text:style-name="T18"><text:s text:c="15"/></text:span></text:p>
      <text:p text:style-name="P19"><text:span text:style-name="T20">一、選擇：(每題</text:span><text:span text:style-name="T21">2</text:span><text:span text:style-name="T22">分，共</text:span><text:span text:style-name="T23">40</text:span><text:span text:style-name="T24">分)</text:span></text:p>
      <text:list text:style-name="LFO1" text:continue-numbering="true">
        <text:list-item>
          <text:p text:style-name="P25"><text:span text:style-name="T26">（ <text:s/>）</text:span><text:span text:style-name="T27">關於</text:span><text:span text:style-name="T28">五柳先生傳</text:span><text:span text:style-name="T29">，下列敘述</text:span><text:span text:style-name="T30">何者</text:span><text:span text:style-name="T31">「錯誤」</text:span><text:span text:style-name="T32">？　（Ａ）</text:span><text:span text:style-name="T33">作者</text:span><text:span text:style-name="T34">陶淵明</text:span><text:span text:style-name="T35">詩文自然質樸，被譽為隱逸詩人</text:span></text:p>
        </text:list-item>
      </text:list>
      <text:p text:style-name="P36"><text:span text:style-name="T37">　　　</text:span><text:span text:style-name="T38">之宗</text:span><text:span text:style-name="T39">。（Ｂ）</text:span><text:span text:style-name="T40">本文是</text:span><text:span text:style-name="T41">陶淵明</text:span><text:span text:style-name="T42">託名五柳先生，為自己寫的一篇傳記</text:span><text:span text:style-name="T43">。（Ｃ）</text:span><text:span text:style-name="T44">作者</text:span><text:span text:style-name="T45">採第一人稱立場寫</text:span></text:p>
      <text:p text:style-name="P46"><text:span text:style-name="T47">　　　</text:span><text:span text:style-name="T48">作，抒發自己的心志，將自己淡泊名利、安然自得的生活情態表露無遺</text:span><text:span text:style-name="T49">。（Ｄ）</text:span><text:span text:style-name="T50">文末的贊語引用</text:span></text:p>
      <text:p text:style-name="P51"><text:span text:style-name="T52">　　　</text:span><text:span text:style-name="T53">黔婁</text:span><text:span text:style-name="T54">之妻的話，說明五柳先生不因貧賤而憂戚，不為富貴而鑽營，呼應前文的「不慕榮利」</text:span><text:span text:style-name="T55">。</text:span><text:span text:style-name="T56">　</text:span></text:p>
      <text:list text:style-name="LFO1" text:continue-numbering="true">
        <text:list-item>
          <text:p text:style-name="P57"><text:span text:style-name="T58">（　）「</text:span><text:span text:style-name="T59">彈指</text:span><text:span text:style-name="T60">、</text:span><text:span text:style-name="T61">倉促</text:span><text:span text:style-name="T62">、</text:span><text:span text:style-name="T63">轉瞬</text:span><text:span text:style-name="T64">、</text:span><text:span text:style-name="T65">須臾</text:span><text:span text:style-name="T66">、</text:span><text:span text:style-name="T67">剎那</text:span><text:span text:style-name="T68">、</text:span><text:span text:style-name="T69">頃刻</text:span><text:span text:style-name="T70">、</text:span><text:span text:style-name="T71">逐日</text:span><text:span text:style-name="T72">、</text:span><text:span text:style-name="T73">亙古</text:span><text:span text:style-name="T74">」</text:span><text:span text:style-name="T75">以上詞語，</text:span><text:span text:style-name="T76">用來表達時間短暫</text:span><text:span text:style-name="T77">的有幾</text:span><text:span text:style-name="T78">個</text:span></text:p>
        </text:list-item>
      </text:list>
      <text:p text:style-name="P79">　　　？（Ａ）四（Ｂ）五（Ｃ）六（Ｄ）七</text:p>
      <text:list text:style-name="LFO1" text:continue-numbering="true">
        <text:list-item>
          <text:p text:style-name="P80"><text:span text:style-name="T81">（　）</text:span><text:span text:style-name="T82">下列</text:span><text:span text:style-name="T83">「」</text:span><text:span text:style-name="T84">中的詞，哪個是真正</text:span><text:span text:style-name="T85">表示顏色？</text:span><text:span text:style-name="T86">（Ａ</text:span><text:span text:style-name="T87">）</text:span><text:span text:style-name="T88">雨過天</text:span><text:span text:style-name="T89">「</text:span><text:span text:style-name="T90">青</text:span><text:span text:style-name="T91">」</text:span><text:span text:style-name="T92">（Ｂ</text:span><text:span text:style-name="T93">）</text:span><text:span text:style-name="T94">「紅」顏棄軒冕</text:span><text:span text:style-name="T95">（Ｃ</text:span><text:span text:style-name="T96">）</text:span><text:span text:style-name="T97">「</text:span><text:span text:style-name="T98">黃</text:span></text:p>
        </text:list-item>
      </text:list>
      <text:p text:style-name="P99"><text:span text:style-name="T100"><text:s text:c="6"/></text:span><text:span text:style-name="T101">」</text:span><text:span text:style-name="T102">道吉日（Ｄ）</text:span><text:span text:style-name="T103">「</text:span><text:span text:style-name="T104">黑</text:span><text:span text:style-name="T105">」</text:span><text:span text:style-name="T106">心食品</text:span><text:span text:style-name="T107">　</text:span></text:p>
      <text:list text:style-name="LFO1" text:continue-numbering="true">
        <text:list-item>
          <text:p text:style-name="P108"><text:span text:style-name="T109">（　）</text:span><text:span text:style-name="T110">關於摹寫法，下列選</text:span><text:span text:style-name="T111">項</text:span><text:span text:style-name="T112">中何者配對</text:span><text:span text:style-name="T113">「</text:span><text:span text:style-name="T114">錯誤</text:span><text:span text:style-name="T115">」</text:span><text:span text:style-name="T116">？</text:span><text:span text:style-name="T117">（Ａ）</text:span><text:span text:style-name="T118">他不喜歡青蛙</text:span><text:span text:style-name="T119">，</text:span><text:span text:style-name="T120">他不喜歡青蛙那種軟軟、黏</text:span></text:p>
        </text:list-item>
      </text:list>
      <text:p text:style-name="P121"><text:span text:style-name="T122"><text:s text:c="6"/></text:span><text:span text:style-name="T123">黏的感覺：觸覺摹寫。（Ｂ）晒乾的地瓜籤吃起來澀澀的，苦苦的：味覺摹寫。</text:span><text:span text:style-name="T124">（Ｃ</text:span><text:span text:style-name="T125">）</text:span><text:span text:style-name="T126">嘩啦嘩啦</text:span><text:span text:style-name="T127">　</text:span></text:p>
      <text:p text:style-name="P128"><text:span text:style-name="T129">　　　</text:span><text:span text:style-name="T130">的陽光，灑在一望無際的蒼綠草原上：聽覺摹寫。</text:span><text:span text:style-name="T131">（Ｄ）</text:span><text:span text:style-name="T132">風裡帶些新翻泥土的氣息，混著青草味</text:span></text:p>
      <text:p text:style-name="P133"><text:span text:style-name="T134">　　　</text:span><text:span text:style-name="T135">，</text:span><text:span text:style-name="T136">還</text:span><text:span text:style-name="T137">有各種花的香：嗅覺摹寫。</text:span></text:p>
      <text:list text:style-name="LFO1" text:continue-numbering="true">
        <text:list-item>
          <text:p text:style-name="P138"><text:span text:style-name="T139">（　）「</text:span><text:span text:style-name="T140">□</text:span><text:span text:style-name="T141">躇不前</text:span><text:span text:style-name="T142">／</text:span><text:span text:style-name="T143">平</text:span><text:span text:style-name="T144">□</text:span><text:span text:style-name="T145">沃野</text:span><text:span text:style-name="T146">／</text:span><text:span text:style-name="T147">□</text:span><text:span text:style-name="T148">備會議</text:span><text:span text:style-name="T149">／</text:span><text:span text:style-name="T150">□</text:span><text:span text:style-name="T151">造銅像</text:span><text:span text:style-name="T152">」，以上□中的字依序為何？　（Ａ）</text:span><text:span text:style-name="T153">躊</text:span><text:span text:style-name="T154">／</text:span><text:span text:style-name="T155">疇</text:span><text:span text:style-name="T156">／</text:span><text:span text:style-name="T157">籌</text:span></text:p>
        </text:list-item>
      </text:list>
      <text:p text:style-name="P158"><text:span text:style-name="T159">　　　／</text:span><text:span text:style-name="T160">鑄</text:span><text:span text:style-name="T161">　</text:span><text:span text:style-name="T162">（Ｂ）</text:span><text:span text:style-name="T163">躊</text:span><text:span text:style-name="T164">／</text:span><text:span text:style-name="T165">籌</text:span><text:span text:style-name="T166">／</text:span><text:span text:style-name="T167">疇</text:span><text:span text:style-name="T168">／</text:span><text:span text:style-name="T169">鑄</text:span><text:span text:style-name="T170">　</text:span><text:span text:style-name="T171">（Ｃ）</text:span><text:span text:style-name="T172">鑄</text:span><text:span text:style-name="T173">／</text:span><text:span text:style-name="T174">疇</text:span><text:span text:style-name="T175">／</text:span><text:span text:style-name="T176">籌</text:span><text:span text:style-name="T177">／</text:span><text:span text:style-name="T178">躇</text:span><text:span text:style-name="T179">　</text:span><text:span text:style-name="T180">（Ｄ）</text:span><text:span text:style-name="T181">鑄</text:span><text:span text:style-name="T182">／</text:span><text:span text:style-name="T183">籌</text:span><text:span text:style-name="T184">／</text:span><text:span text:style-name="T185">疇</text:span><text:span text:style-name="T186">／</text:span><text:span text:style-name="T187">躊</text:span></text:p>
      <text:list text:style-name="LFO1" text:continue-numbering="true">
        <text:list-item>
          <text:p text:style-name="P188"><text:span text:style-name="T189">（ <text:s/></text:span><text:span text:style-name="T190">）</text:span><text:span text:style-name="T191">下</text:span><text:span text:style-name="T192">列哪個文句</text:span><text:span text:style-name="T193">「</text:span><text:span text:style-name="T194">沒有」使用「倒反」修辭？</text:span><text:span text:style-name="T195">　（Ａ）</text:span><text:span text:style-name="T196">我那時真是聰明過分，總覺得他說話不大漂</text:span></text:p>
        </text:list-item>
      </text:list>
      <text:p text:style-name="P197"><text:span text:style-name="T198">　　　</text:span><text:span text:style-name="T199">亮。</text:span><text:span text:style-name="T200">（Ｂ）</text:span><text:span text:style-name="T201">昨天</text:span><text:span text:style-name="T202">遲到被罵</text:span><text:span text:style-name="T203">，今天上體育課被</text:span><text:span text:style-name="T204">籃球</text:span><text:span text:style-name="T205">打到，什麼好事全讓我碰上了</text:span><text:span text:style-name="T206">。</text:span><text:span text:style-name="T207">（Ｃ）</text:span><text:span text:style-name="T208">我老漢每</text:span></text:p>
      <text:p text:style-name="P209"><text:span text:style-name="T210">　　　</text:span><text:span text:style-name="T211">日兩餐小菜飯是不少的，每日早上還折兩個錢與你買點心吃。</text:span><text:span text:style-name="T212">（Ｄ）</text:span><text:span text:style-name="T213">籠裡的鳥長年關在柵欄裡，</text:span></text:p>
      <text:p text:style-name="P214">　　　飲啄倒是方便，冬天還有遮風的棉罩，十分的「優待」。</text:p>
      <text:list text:style-name="LFO1" text:continue-numbering="true">
        <text:list-item>
          <text:p text:style-name="P215"><text:span text:style-name="T216">（　）</text:span><text:span text:style-name="T217">下列文句，何者文意最為通暢？</text:span><text:span text:style-name="T218">（Ａ）</text:span><text:span text:style-name="T219">雖然一隻隻蜥蜴都已被烤得全身動彈不得，但是眼睜睜地</text:span></text:p>
        </text:list-item>
      </text:list>
      <text:p text:style-name="P220"><text:span text:style-name="T221">　　　</text:span><text:span text:style-name="T222">看那銀蟻在面前橫行而過。</text:span><text:span text:style-name="T223">（Ｂ）</text:span><text:span text:style-name="T224">須臾，濃雲密布，一陣大雨過了，那黑雲邊上鑲著白雲，漸漸</text:span></text:p>
      <text:p text:style-name="P225"><text:span text:style-name="T226">　　　</text:span><text:span text:style-name="T227">散去，透出一派日光來，照耀得滿湖通紅。</text:span><text:span text:style-name="T228">（Ｃ）</text:span><text:span text:style-name="T229">娘說的是，我在學堂坐著，心裡也悶，即使往</text:span><text:span text:style-name="T230">　</text:span><text:span text:style-name="T231">　</text:span></text:p>
      <text:p text:style-name="P232"><text:span text:style-name="T233">　　　</text:span><text:span text:style-name="T234">他家放牛，倒快活些。</text:span><text:span text:style-name="T235">（Ｄ）</text:span><text:span text:style-name="T236">我很擔心，雖然你咬我，怎麼辦？</text:span></text:p>
      <text:list text:style-name="LFO1" text:continue-numbering="true">
        <text:list-item>
          <text:p text:style-name="P237"><text:span text:style-name="T238">（　）</text:span><text:span text:style-name="T239">有關</text:span><text:span text:style-name="T240">王冕的少年時代</text:span><text:span text:style-name="T241">一文</text:span><text:span text:style-name="T242">，</text:span><text:span text:style-name="T243">下列</text:span><text:span text:style-name="T244">敘述</text:span><text:span text:style-name="T245">何者</text:span><text:span text:style-name="T246">「</text:span><text:span text:style-name="T247">錯誤</text:span><text:span text:style-name="T248">」</text:span><text:span text:style-name="T249">？（Ａ）</text:span><text:span text:style-name="T250">選自</text:span><text:span text:style-name="T251">儒林外史</text:span><text:span text:style-name="T252">，</text:span><text:span text:style-name="T253">儒林外史</text:span><text:span text:style-name="T254">是清代的</text:span></text:p>
        </text:list-item>
      </text:list>
      <text:p text:style-name="P255"><text:span text:style-name="T256"><text:s text:c="6"/></text:span><text:span text:style-name="T257">諷刺章回小說。</text:span><text:span text:style-name="T258">（Ｂ）</text:span><text:span text:style-name="T259">以白描筆法刻畫雨後湖景。</text:span><text:span text:style-name="T260">（Ｃ）</text:span><text:span text:style-name="T261">透過對話表現人物的個性</text:span><text:span text:style-name="T262">，細膩傳神</text:span><text:span text:style-name="T263">。</text:span></text:p>
      <text:p text:style-name="P264"><text:span text:style-name="T265">　　　</text:span><text:span text:style-name="T266">（Ｄ）</text:span><text:span text:style-name="T267">書中的</text:span><text:span text:style-name="T268">王冕</text:span><text:span text:style-name="T269">可視為作者</text:span><text:span text:style-name="T270">吳敬梓</text:span><text:span text:style-name="T271">的化身。</text:span></text:p>
      <text:list text:style-name="LFO1" text:continue-numbering="true">
        <text:list-item>
          <text:p text:style-name="P272"><text:span text:style-name="T273">（　）下列各句，何者「不</text:span><text:span text:style-name="T274">屬於</text:span><text:span text:style-name="T275">」</text:span><text:span text:style-name="T276">設問中的「激問法」</text:span><text:span text:style-name="T277">？　（Ａ）</text:span><text:span text:style-name="T278">我把你咬死了，對我一點好處也沒有</text:span></text:p>
        </text:list-item>
      </text:list>
      <text:p text:style-name="P279"><text:span text:style-name="T280">　　　</text:span><text:span text:style-name="T281">，不是嗎？</text:span><text:span text:style-name="T282">（</text:span><text:span text:style-name="T283">Ｂ）</text:span><text:span text:style-name="T284">天下哪有個學不會的事？我何不自畫他幾枝？</text:span><text:span text:style-name="T285">（Ｃ）</text:span><text:span text:style-name="T286">你能想像在攝氏六十度的</text:span></text:p>
      <text:p text:style-name="P287"><text:span text:style-name="T288">　　　</text:span><text:span text:style-name="T289">沙漠裡，竟然還會有生物敢頂著陽光出巡？</text:span><text:span text:style-name="T290">（Ｄ</text:span><text:span text:style-name="T291">）</text:span><text:span text:style-name="T292">為什麼牠們要這麼辛苦呢？原來在牠們的螞蟻</text:span></text:p>
      <text:p text:style-name="P293"><text:span text:style-name="T294">　　　</text:span><text:span text:style-name="T295">洞外頭，經常有蜥蜴在一旁虎視眈眈。</text:span></text:p>
      <text:list text:style-name="LFO1" text:continue-numbering="true">
        <text:list-item>
          <text:p text:style-name="P296"><text:span text:style-name="T297">（　）下列選項中，哪個「沒有」錯別字？</text:span><text:span text:style-name="T298">（Ａ）</text:span><text:span text:style-name="T299">當醫生雖然收入較優沃，他卻難以忘懷文學。</text:span><text:span text:style-name="T300">（Ｂ）</text:span></text:p>
        </text:list-item>
      </text:list>
      <text:p text:style-name="P301"><text:span text:style-name="T302">　　　</text:span><text:span text:style-name="T303">他雖出身望族，家境富有，由於不善理財，晚年生活窮困潦倒，但仍保持高尚的讀書人氣節</text:span><text:span text:style-name="T304">。</text:span></text:p>
      <text:p text:style-name="P305"><text:span text:style-name="T306">　　　</text:span><text:span text:style-name="T307">（Ｃ）</text:span><text:span text:style-name="T308">或遇秦家煮些腌魚、臘肉給他吃，他便拿塊荷枼包了，回家孝敬母親。</text:span><text:span text:style-name="T309">（Ｄ）</text:span><text:span text:style-name="T310">只要肯用心</text:span></text:p>
      <text:p text:style-name="P311"><text:span text:style-name="T312">　　　</text:span><text:span text:style-name="T313">、多動腦，將會有無窮的奧密展現在我們眼前</text:span><text:span text:style-name="T314">。</text:span></text:p>
      <text:list text:style-name="LFO1" text:continue-numbering="true">
        <text:list-item>
          <text:p text:style-name="P315"><text:span text:style-name="T316">（　）</text:span><text:span text:style-name="T317">根據文意，</text:span><text:span text:style-name="T318">下列哪個選項中的詞語「不屬於</text:span><text:span text:style-name="T319">」</text:span><text:span text:style-name="T320">「偏義複詞」？</text:span><text:span text:style-name="T321">（Ａ）</text:span><text:span text:style-name="T322">天有不測風雲，人有旦</text:span><text:span text:style-name="T323">夕</text:span></text:p>
        </text:list-item>
      </text:list>
      <text:p text:style-name="P324"><text:span text:style-name="T325">　　　</text:span><text:span text:style-name="T326">「</text:span><text:span text:style-name="T327">禍福」。（Ｂ）對於你說的話，我從來</text:span><text:span text:style-name="T328">不曾「忘記」。</text:span><text:span text:style-name="T329">（Ｃ</text:span><text:span text:style-name="T330">）</text:span><text:span text:style-name="T331">做人怎可如此自私，完全不顧</text:span></text:p>
      <text:p text:style-name="P332"><text:span text:style-name="T333">　　　</text:span><text:span text:style-name="T334">他人的「死活」。（</text:span><text:span text:style-name="T335">Ｄ</text:span><text:span text:style-name="T336">）待人要公正無私，不可以因「親疏」關係而有差別。</text:span></text:p>
      <text:soft-page-break/>
      <text:p text:style-name="P337"><draw:frame draw:z-index="251662336" draw:style-name="a1" draw:name="圖片 3" text:anchor-type="paragraph" svg:x="0.85347in" svg:y="0.175in" svg:width="1.83333in" svg:height="1.32153in" style:rel-width="scale" style:rel-height="scale"><draw:image xlink:href="media/image1.jpeg" xlink:type="simple" xlink:show="embed" xlink:actuate="onLoad"/><svg:title/><svg:desc>http://www.yac8.com/upFiles/2013/2013092569869625.jpg</svg:desc></draw:frame></text:p>
      <text:p text:style-name="P338"/>
      <text:p text:style-name="P339"/>
      <text:p text:style-name="P340"/>
      <text:list text:style-name="LFO1" text:continue-numbering="true">
        <text:list-item>
          <text:p text:style-name="P341"><text:span text:style-name="T342">（　）　　　　</text:span><text:span text:style-name="T343"><text:s text:c="11"/></text:span><text:span text:style-name="T344">依據對漢字形體的了解，圖中是用何種字體書寫？</text:span><text:span text:style-name="T345">（Ａ）</text:span><text:span text:style-name="T346">楷書</text:span><text:span text:style-name="T347">（Ｂ）</text:span><text:span text:style-name="T348">隸書</text:span></text:p>
        </text:list-item>
      </text:list>
      <text:p text:style-name="P349"><text:span text:style-name="T350">（Ｃ）</text:span><text:span text:style-name="T351">小篆</text:span><text:span text:style-name="T352">（Ｄ）</text:span><text:span text:style-name="T353">行書</text:span></text:p>
      <text:list text:style-name="LFO1" text:continue-numbering="true">
        <text:list-item>
          <text:p text:style-name="P354"><text:span text:style-name="T355">（　）</text:span><text:span text:style-name="T356">下列「　」中的注音寫成國字後，哪一組字形完全</text:span><text:span text:style-name="T357">「</text:span><text:span text:style-name="T358">相同</text:span><text:span text:style-name="T359">」（Ａ</text:span><text:span text:style-name="T360">）</text:span><text:span text:style-name="T361">環</text:span><text:span text:style-name="T362">「ㄉㄨˇ」</text:span><text:span text:style-name="T363">蕭然</text:span><text:span text:style-name="T364">／</text:span><text:span text:style-name="T365">有目共</text:span></text:p>
        </text:list-item>
      </text:list>
      <text:p text:style-name="P366"><text:span text:style-name="T367">　　　「ㄉㄨˇ」（Ｂ）有條不「ㄨㄣˋ</text:span><text:span text:style-name="T368">」／「</text:span><text:span text:style-name="T369">ㄨㄣˋ</text:span><text:span text:style-name="T370">」</text:span><text:span text:style-name="T371">過飾非</text:span><text:span text:style-name="T372">（Ｃ）「</text:span><text:span text:style-name="T373">ㄌㄚˋ」</text:span><text:span text:style-name="T374">月</text:span><text:span text:style-name="T375">／</text:span><text:span text:style-name="T376">味同嚼</text:span><text:span text:style-name="T377">「</text:span><text:span text:style-name="T378">ㄌㄚˋ</text:span></text:p>
      <text:p text:style-name="P379"><text:span text:style-name="T380">　　　</text:span><text:span text:style-name="T381">」</text:span><text:span text:style-name="T382">（Ｄ）</text:span><text:span text:style-name="T383">晶瑩</text:span><text:span text:style-name="T384">「ㄊ一</text:span><text:span text:style-name="T385">」</text:span><text:span text:style-name="T386">透</text:span><text:span text:style-name="T387">／「ㄊ一」</text:span><text:span text:style-name="T388">除惡習</text:span></text:p>
      <text:list text:style-name="LFO1" text:continue-numbering="true">
        <text:list-item>
          <text:p text:style-name="P389"><text:span text:style-name="T390">（　）</text:span><text:span text:style-name="T391">關於</text:span><text:span text:style-name="T392">蠍子</text:span><text:span text:style-name="T393">文化</text:span><text:span text:style-name="T394">一文，</text:span><text:span text:style-name="T395">下列何者敘述「錯誤」</text:span><text:span text:style-name="T396">？</text:span><text:span text:style-name="T397">（Ａ）</text:span><text:span text:style-name="T398">文中所提的「蠍子文化」，是指為求生存</text:span></text:p>
        </text:list-item>
      </text:list>
      <text:p text:style-name="P399"><text:span text:style-name="T400">　　　</text:span><text:span text:style-name="T401">不擇手段的社會現象。</text:span><text:span text:style-name="T402">（Ｂ）「</text:span><text:span text:style-name="T403">蠍子無法控制自己的非理性</text:span><text:span text:style-name="T404">」，</text:span><text:span text:style-name="T405">強調了物競天擇，適者生存的道</text:span></text:p>
      <text:p text:style-name="P406"><text:span text:style-name="T407">　　　</text:span><text:span text:style-name="T408">理。</text:span><text:span text:style-name="T409">（Ｃ）</text:span><text:span text:style-name="T410">文末作者以呼告的口吻，希望發揚社會善意，互助關懷。（</text:span><text:span text:style-name="T411">Ｄ</text:span><text:span text:style-name="T412">）文章以實例故事法開</text:span></text:p>
      <text:p text:style-name="P413"><text:span text:style-name="T414">　　　</text:span><text:span text:style-name="T415">頭，先敘後議，並結合寓言故事說理。</text:span></text:p>
      <text:list text:style-name="LFO1" text:continue-numbering="true">
        <text:list-item>
          <text:p text:style-name="P416"><text:span text:style-name="T417">（　）下列哪一組</text:span><text:span text:style-name="T418">是</text:span><text:span text:style-name="T419">意思「</text:span><text:span text:style-name="T420">相似」</text:span><text:span text:style-name="T421">的詞？　</text:span></text:p>
        </text:list-item>
      </text:list>
      <text:p text:style-name="P422"><text:span text:style-name="T423">　　　（Ａ）</text:span><text:span text:style-name="T424">簞瓢屢空</text:span><text:span text:style-name="T425">：</text:span><text:span text:style-name="T426">食前方丈</text:span><text:span text:style-name="T427">（Ｂ）</text:span><text:span text:style-name="T428">游刃有餘</text:span><text:span text:style-name="T429">：</text:span><text:span text:style-name="T430">力不勝任</text:span><text:span text:style-name="T431">（Ｃ）</text:span><text:span text:style-name="T432">嶔崎磊落</text:span><text:span text:style-name="T433">：</text:span><text:span text:style-name="T434">光風霽月</text:span><text:span text:style-name="T435">（Ｄ）</text:span><text:span text:style-name="T436">不毛之</text:span></text:p>
      <text:p text:style-name="P437"><text:span text:style-name="T438">　　　　　</text:span><text:span text:style-name="T439">地</text:span><text:span text:style-name="T440">：</text:span><text:span text:style-name="T441">魚米之鄉</text:span></text:p>
      <text:list text:style-name="LFO1" text:continue-numbering="true">
        <text:list-item>
          <text:p text:style-name="P442"><text:span text:style-name="T443">（　）</text:span><text:span text:style-name="T444">關於詞性的說明，下列哪個選項「錯誤」？</text:span><text:span text:style-name="T445">（Ａ）</text:span><text:span text:style-name="T446">因以為號</text:span><text:span text:style-name="T447">「</text:span><text:span text:style-name="T448">焉</text:span><text:span text:style-name="T449">」：</text:span><text:span text:style-name="T450">助</text:span><text:span text:style-name="T451">詞</text:span><text:span text:style-name="T452">（Ｂ）</text:span><text:span text:style-name="T453">咬「噬」：動</text:span></text:p>
        </text:list-item>
      </text:list>
      <text:p text:style-name="P454"><text:span text:style-name="T455">　　　</text:span><text:span text:style-name="T456">詞</text:span><text:span text:style-name="T457">（Ｃ）</text:span><text:span text:style-name="T458">簞瓢「屢」空：副詞</text:span><text:span text:style-name="T459">（Ｄ）</text:span><text:span text:style-name="T460">不「愁」衣食：形容詞</text:span></text:p>
      <text:list text:style-name="LFO1" text:continue-numbering="true">
        <text:list-item>
          <text:p text:style-name="P461"><text:span text:style-name="T462">（　）</text:span><text:span text:style-name="T463">「</text:span><text:span text:style-name="T464">訓練精良的我們，絕對能打倒那群臨時成軍的□合之眾</text:span><text:span text:style-name="T465">。」</text:span><text:span text:style-name="T466">缺空的詞應為下列何者？</text:span><text:span text:style-name="T467">（Ａ）</text:span><text:span text:style-name="T468">烏</text:span></text:p>
        </text:list-item>
      </text:list>
      <text:p text:style-name="P469"><text:span text:style-name="T470">　　　（</text:span><text:span text:style-name="T471">Ｂ）</text:span><text:span text:style-name="T472">蟬</text:span><text:span text:style-name="T473">（Ｃ）</text:span><text:span text:style-name="T474">狼（Ｄ）蜂</text:span></text:p>
      <text:list text:style-name="LFO1" text:continue-numbering="true">
        <text:list-item>
          <text:p text:style-name="P475"><text:span text:style-name="T476">（　）</text:span><text:span text:style-name="T477">「</text:span><text:span text:style-name="T478">京房</text:span><text:span text:style-name="T479">與</text:span><text:span text:style-name="T480">漢元帝</text:span><text:span text:style-name="T481">共論，因問帝：</text:span><text:span text:style-name="T482">『</text:span><text:span text:style-name="T483">幽</text:span><text:span text:style-name="T484">、</text:span><text:span text:style-name="T485">厲</text:span><text:span text:style-name="T486">之君何以亡？所任何人？</text:span><text:span text:style-name="T487">』</text:span><text:span text:style-name="T488"><text:s/>答曰：</text:span><text:span text:style-name="T489">『</text:span><text:span text:style-name="T490">其任人不忠。</text:span><text:span text:style-name="T491">』</text:span></text:p>
        </text:list-item>
      </text:list>
      <text:p text:style-name="P492"><text:span text:style-name="T493">　　　　　</text:span><text:span text:style-name="T494">房</text:span><text:span text:style-name="T495">曰：</text:span><text:span text:style-name="T496">『</text:span><text:span text:style-name="T497">知不忠而任之，何邪？</text:span><text:span text:style-name="T498">』</text:span><text:span text:style-name="T499">曰：</text:span><text:span text:style-name="T500">『</text:span><text:span text:style-name="T501">亡國之君各賢其臣，豈知不忠而任之？</text:span><text:span text:style-name="T502">』</text:span><text:span text:style-name="T503"><text:s/></text:span><text:span text:style-name="T504">房</text:span><text:span text:style-name="T505">稽首曰</text:span></text:p>
      <text:p text:style-name="P506"><text:span text:style-name="T507">　　　　　</text:span><text:span text:style-name="T508">：</text:span><text:span text:style-name="T509">『</text:span><text:span text:style-name="T510"><text:s/>將恐今之視古，亦猶後之視今也。</text:span><text:span text:style-name="T511">』」</text:span><text:span text:style-name="T512">「</text:span><text:span text:style-name="T513">將恐今之視古，亦猶後之視今也。</text:span><text:span text:style-name="T514">」</text:span><text:span text:style-name="T515">這句話的</text:span></text:p>
      <text:p text:style-name="P516"><text:span text:style-name="T517">　　　　　</text:span><text:span text:style-name="T518">涵義，與下列何者最接近？</text:span><text:span text:style-name="T519">（Ａ）</text:span><text:span text:style-name="T520">長江後浪推前</text:span><text:span text:style-name="T521">浪，一代新人換舊人。</text:span><text:span text:style-name="T522">（Ｂ）</text:span><text:span text:style-name="T523">以古為鑑，以免</text:span></text:p>
      <text:p text:style-name="P524"><text:span text:style-name="T525">　　　　　</text:span><text:span text:style-name="T526">重蹈覆轍。</text:span><text:span text:style-name="T527">（Ｃ）</text:span><text:span text:style-name="T528">青出於藍勝於藍</text:span><text:span text:style-name="T529">，</text:span><text:span text:style-name="T530">明師出高徒。</text:span><text:span text:style-name="T531">（Ｄ）</text:span><text:span text:style-name="T532">以人為鏡，可以明得失。</text:span></text:p>
      <text:list text:style-name="LFO1" text:continue-numbering="true">
        <text:list-item>
          <text:p text:style-name="P533"><text:span text:style-name="T534">（　）</text:span><text:span text:style-name="T535">下列選項</text:span><text:span text:style-name="T536">哪個成語有使用</text:span><text:span text:style-name="T537">「</text:span><text:span text:style-name="T538">不當</text:span><text:span text:style-name="T539">」的情形？</text:span><text:span text:style-name="T540">（Ａ）</text:span><text:span text:style-name="T541">他的記憶力強，讀書融會貫通，並且能運用所</text:span></text:p>
        </text:list-item>
      </text:list>
      <text:p text:style-name="P542"><text:span text:style-name="T543">　　　</text:span><text:span text:style-name="T544">學，真是「兩腳書櫥」。</text:span><text:span text:style-name="T545">（Ｂ）</text:span><text:span text:style-name="T546">如今大家就像在一艘船上，生死存亡，「休戚與共」，</text:span><text:span text:style-name="T547">還</text:span><text:span text:style-name="T548">分什麼</text:span></text:p>
      <text:p text:style-name="P549"><text:span text:style-name="T550">　　　</text:span><text:span text:style-name="T551">彼此？</text:span><text:span text:style-name="T552">（Ｃ）</text:span><text:span text:style-name="T553">他只要一著急，說話就</text:span><text:span text:style-name="T554">「</text:span><text:span text:style-name="T555">期期艾艾</text:span><text:span text:style-name="T556">」</text:span><text:span text:style-name="T557">的，半天也吐不出一句話來。</text:span><text:span text:style-name="T558">（Ｄ）</text:span><text:span text:style-name="T559">青春年少</text:span></text:p>
      <text:p text:style-name="P560"><text:span text:style-name="T561">　　　</text:span><text:span text:style-name="T562">，正是胸懷壯志，然而無處抒發，只能「書空咄咄」。</text:span></text:p>
      <text:list text:style-name="LFO1" text:continue-numbering="true">
        <text:list-item>
          <text:p text:style-name="P563"><text:span text:style-name="T564">（　）「</text:span><text:span text:style-name="T565">行動如火</text:span><text:span text:style-name="T566">，話語似煙，煙究竟不是火的本身，火越明亮，煙就越發稀少。」（</text:span><text:span text:style-name="T567">裴斯泰洛齊</text:span><text:span text:style-name="T568">）</text:span></text:p>
        </text:list-item>
      </text:list>
      <text:p text:style-name="P569"><text:span text:style-name="T570"><text:s text:c="6"/></text:span><text:span text:style-name="T571">這句話的含義和下列哪個選項的意思最相近？</text:span><text:span text:style-name="T572">（Ａ）</text:span><text:span text:style-name="T573">心為一身之主，如樹之根，如果之蒂，最</text:span></text:p>
      <text:p text:style-name="P574"><text:span text:style-name="T575">　　　</text:span><text:span text:style-name="T576">不可先壞了心。</text:span><text:span text:style-name="T577">（Ｂ）</text:span><text:span text:style-name="T578">坐而言不如起而行。</text:span><text:span text:style-name="T579">（Ｃ）</text:span><text:span text:style-name="T580">言語是人類所使用最有效果的藥方。</text:span><text:span text:style-name="T581">（Ｄ）</text:span><text:span text:style-name="T582">人</text:span></text:p>
      <text:p text:style-name="P583"><text:span text:style-name="T584">　　　</text:span><text:span text:style-name="T585">生要朝向光明面，樂觀處世。</text:span></text:p>
      <text:p text:style-name="P586"/>
      <text:p text:style-name="P587"><text:span text:style-name="T588">二、</text:span><text:span text:style-name="T589">注音國字</text:span><text:span text:style-name="T590">(每題</text:span><text:span text:style-name="T591">1</text:span><text:span text:style-name="T592">分，共</text:span><text:span text:style-name="T593">10</text:span><text:span text:style-name="T594">分)</text:span></text:p>
      <text:p text:style-name="P595"><text:span text:style-name="T596">1.「</text:span><text:span text:style-name="T597">勾</text:span><text:span text:style-name="T598">」</text:span><text:span text:style-name="T599">當</text:span><text:span text:style-name="T600">　2.</text:span><text:span text:style-name="T601">私</text:span><text:span text:style-name="T602">「</text:span><text:span text:style-name="T603">諡</text:span><text:span text:style-name="T604">」 <text:s/>3.</text:span><text:span text:style-name="T605">一</text:span><text:span text:style-name="T606">「</text:span><text:span text:style-name="T607">塌</text:span><text:span text:style-name="T608">」</text:span><text:span text:style-name="T609">糊塗　</text:span><text:span text:style-name="T610">4.「</text:span><text:span text:style-name="T611">慨</text:span><text:span text:style-name="T612">」</text:span><text:span text:style-name="T613">嘆</text:span><text:span text:style-name="T614"><text:s text:c="2"/>5.「</text:span><text:span text:style-name="T615">籀</text:span><text:span text:style-name="T616">」</text:span><text:span text:style-name="T617">文</text:span><text:span text:style-name="T618">　</text:span></text:p>
      <text:p text:style-name="P619"><text:span text:style-name="T620">6.</text:span><text:span text:style-name="T621">毛骨</text:span><text:span text:style-name="T622">「ㄙㄨㄥˇ」</text:span><text:span text:style-name="T623">然</text:span><text:span text:style-name="T624">　7.</text:span><text:span text:style-name="T625">針</text:span><text:span text:style-name="T626">「ㄓˇ」 <text:s/>8.</text:span><text:span text:style-name="T627">貶</text:span><text:span text:style-name="T628">「ㄓㄜˊ」 <text:s/>9.</text:span><text:span text:style-name="T629">心思</text:span><text:span text:style-name="T630">「ㄓㄣˇ」</text:span><text:span text:style-name="T631">密</text:span><text:span text:style-name="T632"><text:s text:c="2"/>10.「ㄇ一ˋ」</text:span><text:span text:style-name="T633">食</text:span></text:p>
      <text:p text:style-name="P634"/>
      <text:p text:style-name="P635">三、成語改錯：(每題1分，共10分)</text:p>
      <text:p text:style-name="P636"><text:span text:style-name="T637">1.純衣百結 2.</text:span><text:span text:style-name="T638">大放絕詞</text:span><text:span text:style-name="T639"><text:s/>3.始作勇者 4.</text:span><text:span text:style-name="T640">頑世不恭</text:span><text:span text:style-name="T641"><text:s/>5.捨</text:span><text:span text:style-name="T642">人牙</text:span><text:span text:style-name="T643">慧</text:span></text:p>
      <text:p text:style-name="P644"><text:span text:style-name="T645">6.</text:span><text:span text:style-name="T646">暴舔天物</text:span><text:span text:style-name="T647"><text:s/>7.</text:span><text:span text:style-name="T648">聘雞司晨</text:span><text:span text:style-name="T649"><text:s/>8.緋然成章 9.</text:span><text:span text:style-name="T650">簞食胡漿</text:span><text:span text:style-name="T651">　10.</text:span><text:span text:style-name="T652">卵囊羞澀</text:span></text:p>
      <text:soft-page-break/>
      <text:p text:style-name="P653">四、解釋：(每題2分，共20分)</text:p>
      <text:list text:style-name="LFO3" text:continue-numbering="true">
        <text:list-item>
          <text:p text:style-name="P654"><text:span text:style-name="T655">不求甚解</text:span><text:span text:style-name="T656">：</text:span></text:p>
        </text:list-item>
        <text:list-item>
          <text:p text:style-name="P657"><text:span text:style-name="T658">汲汲</text:span><text:span text:style-name="T659">：</text:span></text:p>
        </text:list-item>
        <text:list-item>
          <text:p text:style-name="P660">贊：</text:p>
        </text:list-item>
        <text:list-item>
          <text:p text:style-name="P661"><text:span text:style-name="T662">車水馬龍</text:span><text:span text:style-name="T663">：</text:span></text:p>
        </text:list-item>
        <text:list-item>
          <text:p text:style-name="P664"><text:span text:style-name="T665">無所不用其極</text:span><text:span text:style-name="T666">：</text:span></text:p>
        </text:list-item>
        <text:list-item>
          <text:p text:style-name="P667"><text:span text:style-name="T668">兩箭之地</text:span><text:span text:style-name="T669">：</text:span></text:p>
        </text:list-item>
        <text:list-item>
          <text:p text:style-name="P670"><text:span text:style-name="T671">磊落</text:span><text:span text:style-name="T672">：</text:span></text:p>
        </text:list-item>
        <text:list-item>
          <text:p text:style-name="P673"><text:span text:style-name="T674">間壁</text:span><text:span text:style-name="T675">：</text:span></text:p>
        </text:list-item>
        <text:list-item>
          <text:p text:style-name="P676"><text:span text:style-name="T677">虎視眈眈</text:span><text:span text:style-name="T678">：</text:span></text:p>
        </text:list-item>
        <text:list-item>
          <text:p text:style-name="P679"><text:span text:style-name="T680">坐以待斃</text:span><text:span text:style-name="T681">：</text:span></text:p>
        </text:list-item>
      </text:list>
      <text:p text:style-name="P682"/>
      <text:p text:style-name="P683"><text:span text:style-name="T684">五</text:span><text:span text:style-name="T685">、</text:span><text:span text:style-name="T686">填充式默寫：（每題2分，共10分）</text:span></text:p>
      <text:p text:style-name="P687"><text:span text:style-name="T688">1.</text:span><text:span text:style-name="T689">親舊知其如此</text:span><text:span text:style-name="T690">，</text:span><text:span text:style-name="T691">或置酒而招之，</text:span><text:span text:style-name="T692">　　　(1)　　　</text:span><text:span text:style-name="T693">，</text:span><text:span text:style-name="T694">期在必醉</text:span><text:span text:style-name="T695">，</text:span><text:span text:style-name="T696">既醉而退，</text:span><text:span text:style-name="T697">　　　(2)　　　</text:span><text:span text:style-name="T698">。</text:span></text:p>
      <text:p text:style-name="P699"><text:span text:style-name="T700">2.</text:span><text:span text:style-name="T701">黔婁</text:span><text:span text:style-name="T702">之妻有言：</text:span><text:span text:style-name="T703">　　　(3)　　　</text:span><text:span text:style-name="T704">，</text:span><text:span text:style-name="T705">不汲汲於富貴。</text:span></text:p>
      <text:p text:style-name="P706"><text:span text:style-name="T707">3.</text:span><text:span text:style-name="T708">極其言，</text:span><text:span text:style-name="T709">　　　(4)　　　</text:span><text:span text:style-name="T710">？</text:span><text:span text:style-name="T711">　　　(5)　　　</text:span><text:span text:style-name="T712">，</text:span><text:span text:style-name="T713">以樂其志，無懷氏之民歟？葛天氏之民歟？</text:span></text:p>
      <text:p text:style-name="P714"/>
      <text:p text:style-name="P715"><text:span text:style-name="T716">六</text:span><text:span text:style-name="T717">、</text:span><text:span text:style-name="T718">閱讀</text:span><text:span text:style-name="T719">測驗</text:span><text:span text:style-name="T720">：(</text:span><text:span text:style-name="T721">每題2分，</text:span><text:span text:style-name="T722">共1</text:span><text:span text:style-name="T723">0</text:span><text:span text:style-name="T724">分)</text:span></text:p>
      <text:p text:style-name="P725"><text:span text:style-name="T726">(一)</text:span><text:s/><text:span text:style-name="T727">比正路還長的巷子</text:span><text:span text:style-name="T728"><text:s/>　　　（</text:span><text:span text:style-name="T729">柯裕棻</text:span><text:span text:style-name="T730">＜</text:span><text:span text:style-name="T731">比正路還長的巷子</text:span><text:span text:style-name="T732">＞</text:span><text:span text:style-name="T733">節選</text:span><text:span text:style-name="T734">）　　</text:span><text:span text:style-name="T735"><text:s/></text:span></text:p>
      <text:p text:style-name="P736">午後四點我們蹲坐在陽光傾斜的騎樓下，朋友端出一盤莫名其妙的紅草莓，一包紫菱角，擱在地上。</text:p>
      <text:p text:style-name="P737">□□走過。</text:p>
      <text:p text:style-name="P738"><text:span text:style-name="T739">□□佝僂</text:span><text:span text:style-name="T740">行</text:span><text:span text:style-name="T741">過。</text:span></text:p>
      <text:p text:style-name="P742">蝴蝶飛過。</text:p>
      <text:p text:style-name="P743">□□來過。</text:p>
      <text:p text:style-name="P744">□□飄過。</text:p>
      <text:p text:style-name="P745">□□閃過。</text:p>
      <text:p text:style-name="P746">沒有一輛車經過。</text:p>
      <text:p text:style-name="P747">那是一條很長的巷子，時間行走其中，百轉千迴失去了影子，因此看上去不存在。我們坐在那兒看它，彷彿看見人生。</text:p>
      <text:p text:style-name="P748"/>
      <text:p text:style-name="P749"><text:span text:style-name="T750">1.（　）</text:span><text:span text:style-name="T751">文中，缺空的詞語，依序應為</text:span><text:span text:style-name="T752">（Ａ）</text:span><text:span text:style-name="T753">鄰居老太太／雞群／貓影子／蒼蠅／千百個念頭</text:span><text:span text:style-name="T754">（Ｂ）</text:span></text:p>
      <text:p text:style-name="P755"><text:span text:style-name="T756">　　　　</text:span><text:span text:style-name="T757">貓影子／鄰居老太太／蒼蠅／雞群／千百個念頭</text:span><text:span text:style-name="T758">（Ｃ）</text:span><text:span text:style-name="T759">雞群／鄰居老太太／蒼蠅／貓影子／</text:span></text:p>
      <text:p text:style-name="P760"><text:span text:style-name="T761">　　　　</text:span><text:span text:style-name="T762">千百個念頭</text:span><text:span text:style-name="T763">（Ｄ）</text:span><text:span text:style-name="T764">雞群／千百個念頭／鄰居老太太／貓影子／千百個念頭</text:span></text:p>
      <text:p text:style-name="P765"/>
      <text:p text:style-name="P766"/>
      <text:p text:style-name="P767"><text:span text:style-name="T768">(二)</text:span><text:span text:style-name="T769">小花與茶</text:span><text:span text:style-name="T770"><text:s text:c="8"/>(節選自</text:span><text:span text:style-name="T771">張秀亞&lt;小花與茶&gt;</text:span><text:span text:style-name="T772">)</text:span></text:p>
      <text:p text:style-name="P773"><text:span text:style-name="T774">我喜歡看舊書，更喜歡去買一</text:span><text:span text:style-name="T775">些。試想：撐著一把油紙傘，聽雨腳在傘面上敲打著逗點、句點，翻著</text:span><text:span text:style-name="T776">書</text:span><text:span text:style-name="T777">攤上發黃篇頁上的金句，什麼能比這更快樂？</text:span><text:span text:style-name="T778"><text:line-break/></text:span><text:span text:style-name="T779">　　</text:span><text:span text:style-name="T780">我愛買舊書，還有一個理由：為了欣賞時光在上面留下的</text:span><text:span text:style-name="T781">「</text:span><text:span text:style-name="T782">古斑斕」的痕跡。</text:span></text:p>
      <text:p text:style-name="P783"><text:span text:style-name="T784">每次有機會拿到一本有價值的舊籍，我總是仔細覓尋時間烙在上面的「印鑑」，我不只觀看，以手摩挲，更俯向篇頁，盡情的呼吸著卷帙中那股芬芳的「歷史」氣息。</text:span></text:p>
      <text:soft-page-break/>
      <text:p text:style-name="P785"><text:span text:style-name="T786">看一本舊籍，特別是昔人曾讀過好多遍，且留有批語、手蹟在上面的，我往往憑那娟秀或獷放的字跡，發現一座新的島嶼，一個光怪陸離的世界，同時，我在字句間鋪陳的花光燦爛的綠原上，放牧著自己的想像力、聯想力，然後，細心的穿綴起文字內容的花片，及書額上眉批，編結出一個曲折的人生故事。</text:span></text:p>
      <text:p text:style-name="P787"/>
      <text:p text:style-name="P788"><text:span text:style-name="T789">（　）</text:span><text:span text:style-name="T790">2</text:span><text:span text:style-name="T791">.</text:span><text:span text:style-name="T792">「</text:span><text:span text:style-name="T793">撐著一把油紙傘，聽雨腳在傘面上敲打著逗點、句點，翻著</text:span><text:span text:style-name="T794">書</text:span><text:span text:style-name="T795">攤上發黃篇頁上的金句，什麼能</text:span></text:p>
      <text:p text:style-name="P796"><text:span text:style-name="T797">　　　　</text:span><text:span text:style-name="T798">比這更快樂？</text:span><text:span text:style-name="T799">」</text:span><text:span text:style-name="T800">引號內文句</text:span><text:span text:style-name="T801">「</text:span><text:span text:style-name="T802">沒有</text:span><text:span text:style-name="T803">」</text:span><text:span text:style-name="T804">使用下列哪個修辭技巧</text:span><text:span text:style-name="T805">？（Ａ）</text:span><text:span text:style-name="T806">轉化</text:span><text:span text:style-name="T807">（</text:span><text:span text:style-name="T808">Ｂ）</text:span><text:span text:style-name="T809">摹寫</text:span><text:span text:style-name="T810">（Ｃ）</text:span><text:span text:style-name="T811">設問</text:span></text:p>
      <text:p text:style-name="P812"><text:span text:style-name="T813">　　　　</text:span><text:span text:style-name="T814">（Ｄ）</text:span><text:span text:style-name="T815">映襯</text:span></text:p>
      <text:p text:style-name="P816"><text:span text:style-name="T817">（　）</text:span><text:span text:style-name="T818">3</text:span><text:span text:style-name="T819">.</text:span><text:span text:style-name="T820"><text:s/></text:span><text:span text:style-name="T821">文中作者提及「</text:span><text:span text:style-name="T822">我往往憑那娟秀或獷放的字跡，發現一座新的島嶼，一個光怪陸離的世界。</text:span><text:span text:style-name="T823">」</text:span></text:p>
      <text:p text:style-name="P824"><text:span text:style-name="T825">可以用下列哪句話來詮釋？（Ａ）人間春色太無情，不管音容隔死生</text:span><text:span text:style-name="T826">。</text:span><text:span text:style-name="T827">（Ｂ）江海不擇細流，故</text:span></text:p>
      <text:p text:style-name="P828"><text:span text:style-name="T829">能就其深</text:span><text:span text:style-name="T830">。</text:span><text:span text:style-name="T831">（Ｃ）見一葉落，而知歲之將暮</text:span><text:span text:style-name="T832">。</text:span><text:span text:style-name="T833">（Ｄ）一沙一世界，一花一天堂</text:span><text:span text:style-name="T834">。</text:span></text:p>
      <text:p text:style-name="P835"/>
      <text:p text:style-name="P836"><text:span text:style-name="T837">(</text:span><text:span text:style-name="T838">三)</text:span><text:span text:style-name="T839">齊桓公</text:span><text:span text:style-name="T840">好服紫</text:span><text:span text:style-name="T841"><text:s text:c="7"/>(</text:span><text:span text:style-name="T842">作者:韓非)</text:span></text:p>
      <text:p text:style-name="P843"><text:span text:style-name="T844"><text:s text:c="2"/>　</text:span><text:span text:style-name="T845">齊桓公</text:span><text:span text:style-name="T846">好服紫，一國盡服紫。當是時也，五素不得一紫。</text:span></text:p>
      <text:p text:style-name="P847"><text:span text:style-name="T848">　　</text:span><text:span text:style-name="T849">桓公</text:span><text:span text:style-name="T850">患之，謂</text:span><text:span text:style-name="T851">管仲</text:span><text:span text:style-name="T852">曰：「寡人好服紫，紫貴甚，一國百姓好服紫不已，寡人奈何？」</text:span><text:span text:style-name="T853">管仲</text:span><text:span text:style-name="T854">曰：「君欲止之，何不試勿衣紫也？謂左右曰：『吾甚惡紫之臭。』」公曰</text:span><text:span text:style-name="T855">：</text:span><text:span text:style-name="T856">「諾。」</text:span></text:p>
      <text:p text:style-name="P857"><text:span text:style-name="T858">　　</text:span><text:span text:style-name="T859">於是左右適有衣紫而進者，公必曰：「少卻，吾惡紫臭！」於是日，郎中莫衣紫；甚明日，國中莫衣紫；三日，境內莫衣紫也。</text:span></text:p>
      <text:p text:style-name="P860">　　</text:p>
      <text:p text:style-name="P861"><text:span text:style-name="T862">（　）4.</text:span><text:span text:style-name="T863">齊桓公</text:span><text:span text:style-name="T864">好「服」紫，所用的修辭與下列何者</text:span><text:span text:style-name="T865">「</text:span><text:span text:style-name="T866">不同」？（Ａ）何不試勿「衣」紫也（Ｂ）吾「惡」</text:span></text:p>
      <text:p text:style-name="P867"><text:span text:style-name="T868">　　　　</text:span><text:span text:style-name="T869">紫臭（Ｃ）「蠶」食諸侯（Ｄ）「鞭」數十</text:span></text:p>
      <text:p text:style-name="P870"><text:span text:style-name="T871">（　）5.</text:span><text:span text:style-name="T872">試閱讀本文後，判斷下列解釋何者「錯誤」</text:span><text:span text:style-name="T873">?</text:span><text:span text:style-name="T874">（Ａ）郎中：侍衛近臣（Ｂ）國中：城郭裡面（Ｃ）</text:span></text:p>
      <text:p text:style-name="P875"><text:span text:style-name="T876">　　　　</text:span><text:span text:style-name="T877">少卻：稍退（Ｄ）不得：得不到</text:span></text:p>
      <text:p text:style-name="P878"/>
      <text:p text:style-name="內文"/>
      <text:p text:style-name="P879"/>
      <text:soft-page-break/>
      <text:p text:style-name="P880">新北市立溪崑國民中學105學年度第二學期第二次定期評量國文科―答案卷</text:p>
      <text:p text:style-name="P881"><draw:connector draw:type="line" svg:x1="-0.04931in" svg:y1="0.40903in" svg:x2="8.92986in" svg:y2="0.40903in" draw:z-index="251664384" draw:id="id1" draw:style-name="a2" draw:name="直線接點 2" text:anchor-type="paragraph"><svg:title/><svg:desc/></draw:connector><text:span text:style-name="T882">七年級</text:span><text:span text:style-name="T883">　　　</text:span><text:span text:style-name="T884">班 座號</text:span><text:span text:style-name="T885">　　　</text:span><text:span text:style-name="T886"><text:s/>姓名</text:span><text:span text:style-name="T887"><text:s text:c="15"/></text:span></text:p>
      <text:p text:style-name="P888"><text:span text:style-name="T889">一、選擇：(每題２分，共４０分)</text:span></text:p>
      <table:table table:style-name="Table890">
        <table:table-columns>
          <table:table-column table:style-name="TableColumn891"/>
          <table:table-column table:style-name="TableColumn892"/>
          <table:table-column table:style-name="TableColumn893"/>
          <table:table-column table:style-name="TableColumn894"/>
          <table:table-column table:style-name="TableColumn895"/>
          <table:table-column table:style-name="TableColumn896"/>
          <table:table-column table:style-name="TableColumn897"/>
          <table:table-column table:style-name="TableColumn898"/>
          <table:table-column table:style-name="TableColumn899"/>
          <table:table-column table:style-name="TableColumn900"/>
        </table:table-columns>
        <table:table-row table:style-name="TableRow901">
          <table:table-cell table:style-name="TableCell902">
            <text:p text:style-name="P903">1</text:p>
          </table:table-cell>
          <table:table-cell table:style-name="TableCell904">
            <text:p text:style-name="P905">2</text:p>
          </table:table-cell>
          <table:table-cell table:style-name="TableCell906">
            <text:p text:style-name="P907">3</text:p>
          </table:table-cell>
          <table:table-cell table:style-name="TableCell908">
            <text:p text:style-name="P909">4</text:p>
          </table:table-cell>
          <table:table-cell table:style-name="TableCell910">
            <text:p text:style-name="P911">5</text:p>
          </table:table-cell>
          <table:table-cell table:style-name="TableCell912">
            <text:p text:style-name="P913">6</text:p>
          </table:table-cell>
          <table:table-cell table:style-name="TableCell914">
            <text:p text:style-name="P915">7</text:p>
          </table:table-cell>
          <table:table-cell table:style-name="TableCell916">
            <text:p text:style-name="P917">8</text:p>
          </table:table-cell>
          <table:table-cell table:style-name="TableCell918">
            <text:p text:style-name="P919">9</text:p>
          </table:table-cell>
          <table:table-cell table:style-name="TableCell920">
            <text:p text:style-name="P921">10</text:p>
          </table:table-cell>
        </table:table-row>
        <table:table-row table:style-name="TableRow922">
          <table:table-cell table:style-name="TableCell923">
            <text:p text:style-name="P924"/>
          </table:table-cell>
          <table:table-cell table:style-name="TableCell925">
            <text:p text:style-name="P926"/>
            <text:p text:style-name="P927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</table:table-row>
        <table:table-row table:style-name="TableRow944">
          <table:table-cell table:style-name="TableCell945">
            <text:p text:style-name="P946">11</text:p>
          </table:table-cell>
          <table:table-cell table:style-name="TableCell947">
            <text:p text:style-name="P948">12</text:p>
          </table:table-cell>
          <table:table-cell table:style-name="TableCell949">
            <text:p text:style-name="P950">13</text:p>
          </table:table-cell>
          <table:table-cell table:style-name="TableCell951">
            <text:p text:style-name="P952">14</text:p>
          </table:table-cell>
          <table:table-cell table:style-name="TableCell953">
            <text:p text:style-name="P954">15</text:p>
          </table:table-cell>
          <table:table-cell table:style-name="TableCell955">
            <text:p text:style-name="P956">16</text:p>
          </table:table-cell>
          <table:table-cell table:style-name="TableCell957">
            <text:p text:style-name="P958">17</text:p>
          </table:table-cell>
          <table:table-cell table:style-name="TableCell959">
            <text:p text:style-name="P960">18</text:p>
          </table:table-cell>
          <table:table-cell table:style-name="TableCell961">
            <text:p text:style-name="P962">19</text:p>
          </table:table-cell>
          <table:table-cell table:style-name="TableCell963">
            <text:p text:style-name="P964">20</text:p>
          </table:table-cell>
        </table:table-row>
        <table:table-row table:style-name="TableRow965"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  <text:p text:style-name="P980"/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</table:table-row>
      </table:table>
      <text:p text:style-name="P987"/>
      <text:p text:style-name="P988">二、注音國字：(每題１分，共１０分)</text:p>
      <table:table table:style-name="Table989">
        <table:table-columns>
          <table:table-column table:style-name="TableColumn990"/>
          <table:table-column table:style-name="TableColumn991"/>
          <table:table-column table:style-name="TableColumn992"/>
          <table:table-column table:style-name="TableColumn993"/>
          <table:table-column table:style-name="TableColumn994"/>
          <table:table-column table:style-name="TableColumn995"/>
          <table:table-column table:style-name="TableColumn996"/>
          <table:table-column table:style-name="TableColumn997"/>
          <table:table-column table:style-name="TableColumn998"/>
          <table:table-column table:style-name="TableColumn999"/>
        </table:table-columns>
        <table:table-row table:style-name="TableRow1000">
          <table:table-cell table:style-name="TableCell1001">
            <text:p text:style-name="P1002">1</text:p>
          </table:table-cell>
          <table:table-cell table:style-name="TableCell1003">
            <text:p text:style-name="P1004">2</text:p>
          </table:table-cell>
          <table:table-cell table:style-name="TableCell1005">
            <text:p text:style-name="P1006">3</text:p>
          </table:table-cell>
          <table:table-cell table:style-name="TableCell1007">
            <text:p text:style-name="P1008">4</text:p>
          </table:table-cell>
          <table:table-cell table:style-name="TableCell1009">
            <text:p text:style-name="P1010">5</text:p>
          </table:table-cell>
          <table:table-cell table:style-name="TableCell1011">
            <text:p text:style-name="P1012">6</text:p>
          </table:table-cell>
          <table:table-cell table:style-name="TableCell1013">
            <text:p text:style-name="P1014">7</text:p>
          </table:table-cell>
          <table:table-cell table:style-name="TableCell1015">
            <text:p text:style-name="P1016">8</text:p>
          </table:table-cell>
          <table:table-cell table:style-name="TableCell1017">
            <text:p text:style-name="P1018">9</text:p>
          </table:table-cell>
          <table:table-cell table:style-name="TableCell1019">
            <text:p text:style-name="P1020">10</text:p>
          </table:table-cell>
        </table:table-row>
        <table:table-row table:style-name="TableRow1021"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  <text:p text:style-name="P1040"/>
          </table:table-cell>
          <table:table-cell table:style-name="TableCell1041">
            <text:p text:style-name="P1042"/>
          </table:table-cell>
        </table:table-row>
      </table:table>
      <text:p text:style-name="P1043"/>
      <text:p text:style-name="P1044">三、成語改錯：(每題１分，共１０分)</text:p>
      <table:table table:style-name="Table1045">
        <table:table-columns>
          <table:table-column table:style-name="TableColumn1046"/>
          <table:table-column table:style-name="TableColumn1047"/>
          <table:table-column table:style-name="TableColumn1048"/>
          <table:table-column table:style-name="TableColumn1049"/>
          <table:table-column table:style-name="TableColumn1050"/>
          <table:table-column table:style-name="TableColumn1051"/>
          <table:table-column table:style-name="TableColumn1052"/>
          <table:table-column table:style-name="TableColumn1053"/>
          <table:table-column table:style-name="TableColumn1054"/>
          <table:table-column table:style-name="TableColumn1055"/>
        </table:table-columns>
        <table:table-row table:style-name="TableRow1056">
          <table:table-cell table:style-name="TableCell1057">
            <text:p text:style-name="P1058">1</text:p>
          </table:table-cell>
          <table:table-cell table:style-name="TableCell1059">
            <text:p text:style-name="P1060">2</text:p>
          </table:table-cell>
          <table:table-cell table:style-name="TableCell1061">
            <text:p text:style-name="P1062">3</text:p>
          </table:table-cell>
          <table:table-cell table:style-name="TableCell1063">
            <text:p text:style-name="P1064">4</text:p>
          </table:table-cell>
          <table:table-cell table:style-name="TableCell1065">
            <text:p text:style-name="P1066">5</text:p>
          </table:table-cell>
          <table:table-cell table:style-name="TableCell1067">
            <text:p text:style-name="P1068">6</text:p>
          </table:table-cell>
          <table:table-cell table:style-name="TableCell1069">
            <text:p text:style-name="P1070">7</text:p>
          </table:table-cell>
          <table:table-cell table:style-name="TableCell1071">
            <text:p text:style-name="P1072">8</text:p>
          </table:table-cell>
          <table:table-cell table:style-name="TableCell1073">
            <text:p text:style-name="P1074">9</text:p>
          </table:table-cell>
          <table:table-cell table:style-name="TableCell1075">
            <text:p text:style-name="P1076">10</text:p>
          </table:table-cell>
        </table:table-row>
        <table:table-row table:style-name="TableRow1077"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  <text:p text:style-name="P1096"/>
          </table:table-cell>
          <table:table-cell table:style-name="TableCell1097">
            <text:p text:style-name="P1098"/>
          </table:table-cell>
        </table:table-row>
      </table:table>
      <text:p text:style-name="P1099"/>
      <text:p text:style-name="P1100">四、解釋：(每題２分，共２０分，錯字扣１分)</text:p>
      <table:table table:style-name="Table1101">
        <table:table-columns>
          <table:table-column table:style-name="TableColumn1102"/>
          <table:table-column table:style-name="TableColumn1103"/>
          <table:table-column table:style-name="TableColumn1104"/>
          <table:table-column table:style-name="TableColumn1105"/>
        </table:table-columns>
        <table:table-row table:style-name="TableRow1106">
          <table:table-cell table:style-name="TableCell1107">
            <text:p text:style-name="P1108">1</text:p>
          </table:table-cell>
          <table:table-cell table:style-name="TableCell1109">
            <text:p text:style-name="P1110"/>
          </table:table-cell>
          <table:table-cell table:style-name="TableCell1111">
            <text:p text:style-name="P1112">6</text:p>
          </table:table-cell>
          <table:table-cell table:style-name="TableCell1113">
            <text:p text:style-name="P1114"/>
          </table:table-cell>
        </table:table-row>
        <table:table-row table:style-name="TableRow1115">
          <table:table-cell table:style-name="TableCell1116">
            <text:p text:style-name="P1117">2</text:p>
          </table:table-cell>
          <table:table-cell table:style-name="TableCell1118">
            <text:p text:style-name="P1119"/>
            <text:p text:style-name="P1120"/>
          </table:table-cell>
          <table:table-cell table:style-name="TableCell1121">
            <text:p text:style-name="P1122">7</text:p>
          </table:table-cell>
          <table:table-cell table:style-name="TableCell1123">
            <text:p text:style-name="P1124"/>
          </table:table-cell>
        </table:table-row>
        <table:table-row table:style-name="TableRow1125">
          <table:table-cell table:style-name="TableCell1126">
            <text:p text:style-name="P1127">3</text:p>
          </table:table-cell>
          <table:table-cell table:style-name="TableCell1128">
            <text:p text:style-name="P1129"/>
            <text:p text:style-name="P1130"/>
          </table:table-cell>
          <table:table-cell table:style-name="TableCell1131">
            <text:p text:style-name="P1132">8</text:p>
          </table:table-cell>
          <table:table-cell table:style-name="TableCell1133">
            <text:p text:style-name="P1134"/>
          </table:table-cell>
        </table:table-row>
        <table:table-row table:style-name="TableRow1135">
          <table:table-cell table:style-name="TableCell1136">
            <text:p text:style-name="P1137">4</text:p>
          </table:table-cell>
          <table:table-cell table:style-name="TableCell1138">
            <text:p text:style-name="P1139"/>
            <text:p text:style-name="P1140"/>
          </table:table-cell>
          <table:table-cell table:style-name="TableCell1141">
            <text:p text:style-name="P1142">9</text:p>
          </table:table-cell>
          <table:table-cell table:style-name="TableCell1143">
            <text:p text:style-name="P1144"/>
          </table:table-cell>
        </table:table-row>
        <table:table-row table:style-name="TableRow1145">
          <table:table-cell table:style-name="TableCell1146">
            <text:p text:style-name="P1147">5</text:p>
          </table:table-cell>
          <table:table-cell table:style-name="TableCell1148">
            <text:p text:style-name="P1149"/>
            <text:p text:style-name="P1150"/>
          </table:table-cell>
          <table:table-cell table:style-name="TableCell1151">
            <text:p text:style-name="P1152">10</text:p>
          </table:table-cell>
          <table:table-cell table:style-name="TableCell1153">
            <text:p text:style-name="P1154"/>
          </table:table-cell>
        </table:table-row>
      </table:table>
      <text:p text:style-name="P1155"/>
      <text:p text:style-name="P1156"><text:span text:style-name="T1157">五</text:span><text:span text:style-name="T1158">、</text:span><text:span text:style-name="T1159">填充式默寫：（每題２分，共１０分，每題錯一字扣一分，扣完為止）</text:span></text:p>
      <table:table table:style-name="Table1160">
        <table:table-columns>
          <table:table-column table:style-name="TableColumn1161"/>
          <table:table-column table:style-name="TableColumn1162"/>
          <table:table-column table:style-name="TableColumn1163"/>
          <table:table-column table:style-name="TableColumn1164"/>
        </table:table-columns>
        <table:table-row table:style-name="TableRow1165">
          <table:table-cell table:style-name="TableCell1166">
            <text:p text:style-name="P1167">1</text:p>
          </table:table-cell>
          <table:table-cell table:style-name="TableCell1168">
            <text:p text:style-name="P1169">(1)</text:p>
          </table:table-cell>
          <table:table-cell table:style-name="TableCell1170" table:number-rows-spanned="2">
            <text:p text:style-name="P1171">3</text:p>
          </table:table-cell>
          <table:table-cell table:style-name="TableCell1172">
            <text:p text:style-name="P1173">(4)</text:p>
          </table:table-cell>
        </table:table-row>
        <table:table-row table:style-name="TableRow1174">
          <table:table-cell table:style-name="TableCell1175">
            <text:p text:style-name="P1176"/>
          </table:table-cell>
          <table:table-cell table:style-name="TableCell1177">
            <text:p text:style-name="P1178">(2)</text:p>
          </table:table-cell>
          <table:covered-table-cell>
            <text:p text:style-name="P1179"/>
          </table:covered-table-cell>
          <table:table-cell table:style-name="TableCell1180">
            <text:p text:style-name="P1181">(5)</text:p>
          </table:table-cell>
        </table:table-row>
        <table:table-row table:style-name="TableRow1182">
          <table:table-cell table:style-name="TableCell1183">
            <text:p text:style-name="P1184">2</text:p>
          </table:table-cell>
          <table:table-cell table:style-name="TableCell1185">
            <text:p text:style-name="P1186">(3)</text:p>
          </table:table-cell>
          <table:table-cell table:style-name="TableCell1187" table:number-columns-spanned="2">
            <text:p text:style-name="P1188"/>
          </table:table-cell>
          <table:covered-table-cell/>
        </table:table-row>
      </table:table>
      <text:p text:style-name="P1189"/>
      <text:p text:style-name="P1190"><text:span text:style-name="T1191">六、閱讀：(每題２分，</text:span><text:span text:style-name="T1192">共１０分)</text:span></text:p>
      <table:table table:style-name="Table1193">
        <table:table-columns>
          <table:table-column table:style-name="TableColumn1194"/>
          <table:table-column table:style-name="TableColumn1195"/>
          <table:table-column table:style-name="TableColumn1196"/>
          <table:table-column table:style-name="TableColumn1197"/>
          <table:table-column table:style-name="TableColumn1198"/>
        </table:table-columns>
        <table:table-row table:style-name="TableRow1199">
          <table:table-cell table:style-name="TableCell1200">
            <text:p text:style-name="P1201">1</text:p>
          </table:table-cell>
          <table:table-cell table:style-name="TableCell1202">
            <text:p text:style-name="P1203">2</text:p>
          </table:table-cell>
          <table:table-cell table:style-name="TableCell1204">
            <text:p text:style-name="P1205">3</text:p>
          </table:table-cell>
          <table:table-cell table:style-name="TableCell1206">
            <text:p text:style-name="P1207">4</text:p>
          </table:table-cell>
          <table:table-cell table:style-name="TableCell1208">
            <text:p text:style-name="P1209">5</text:p>
          </table:table-cell>
        </table:table-row>
        <table:table-row table:style-name="TableRow1210">
          <table:table-cell table:style-name="TableCell1211">
            <text:p text:style-name="P1212"/>
            <text:p text:style-name="P1213"/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/>
          </table:table-cell>
          <table:table-cell table:style-name="TableCell1220">
            <text:p text:style-name="P1221"/>
          </table:table-cell>
        </table:table-row>
      </table:table>
      <text:p text:style-name="P1222"/>
      <text:p text:style-name="內文"/>
      <text:p text:style-name="內文"/>
      <text:p text:style-name="P1223"/>
      <text:soft-page-break/>
      <text:p text:style-name="P1224">105-2-2七年級國文科－解答</text:p>
      <text:p text:style-name="P1231">一選擇1-10. ＣＢＡＣＡ <text:s text:c="2"/>ＣＢＤＤＢ</text:p>
      <text:p text:style-name="P1232">　　　11-20 <text:s/>ＤＣＤＢＣ　　ＤＡＢＡＢ</text:p>
      <text:p text:style-name="P1233">二.1.ㄍㄡˋ 2.ㄕˋ 3. ㄊㄚ 4.ㄎㄞˇ 5.ㄓㄡˋ</text:p>
      <text:p text:style-name="P1234"><text:s text:c="3"/>6.悚 <text:s text:c="4"/>7.黹 <text:s text:c="2"/>8.謫 <text:s text:c="3"/>9.縝 <text:s text:c="3"/>10.覓</text:p>
      <text:p text:style-name="P1235">三.1.鶉 2.厥 3.俑 4.玩 <text:s/>5.拾 6.殄 7.牝 8.斐 9.壺 10.阮</text:p>
      <text:p text:style-name="P1236">五.(1)造飲輒盡(2)曾不吝情去留(3)不戚戚於貧賤(4)茲若人之儔乎(5)酣觴賦詩</text:p>
      <text:p text:style-name="P1237">六.1-5. ＣＤＤＢＤ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國中題目" style:display-name="國中題目" style:family="paragraph" style:parent-style-name="內文">
      <style:paragraph-properties style:snap-to-layout-grid="false" fo:text-align="justify"/>
      <style:text-properties style:font-name="Times New Roman" style:font-name-asian="新細明體" style:font-name-complex="Times New Roman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.1972in" text:min-label-width="0.4729in" text:list-level-position-and-space-mode="label-alignment">
          <style:list-level-label-alignment text:label-followed-by="space" fo:margin-left="0.6701in" fo:text-indent="-0.4729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225" style:parent-style-name="頁尾" style:family="paragraph">
      <style:paragraph-properties fo:text-align="center"/>
    </style:style>
    <style:style style:name="T1226" style:parent-style-name="預設段落字型" style:family="text">
      <style:text-properties style:font-name="新細明體" style:font-name-asian="新細明體"/>
    </style:style>
    <style:style style:name="T1227" style:parent-style-name="預設段落字型" style:family="text">
      <style:text-properties fo:language="zh" fo:country="TW"/>
    </style:style>
    <style:style style:name="T1228" style:parent-style-name="預設段落字型" style:family="text">
      <style:text-properties style:font-name="新細明體" style:font-name-asian="新細明體"/>
    </style:style>
    <style:style style:name="T1229" style:parent-style-name="預設段落字型" style:family="text">
      <style:text-properties style:font-name="新細明體" style:font-name-asian="新細明體"/>
    </style:style>
    <style:style style:name="T1230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4</text:span><text:span text:style-name="T7">頁】</text:span></text:p>
        <text:p text:style-name="頁尾"/>
      </style:footer>
    </style:master-page>
    <style:master-page style:name="MP1" style:page-layout-name="PL1">
      <style:footer>
        <text:p text:style-name="P1225"><text:span text:style-name="T1226">【第</text:span><text:span text:style-name="T1227"><text:page-number text:fixed="false">1</text:page-number></text:span>頁<text:span text:style-name="T1228">，共</text:span><text:span text:style-name="T1229">4</text:span><text:span text:style-name="T1230">頁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吳憲坤</meta:initial-creator>
    <dc:creator>sweettung</dc:creator>
    <meta:creation-date>2026-02-04T05:48:00Z</meta:creation-date>
    <dc:date>2026-02-04T05:48:00Z</dc:date>
    <meta:template xlink:href="Normal" xlink:type="simple"/>
    <meta:editing-cycles>2</meta:editing-cycles>
    <meta:editing-duration>PT0S</meta:editing-duration>
    <meta:document-statistic meta:page-count="6" meta:paragraph-count="9" meta:word-count="745" meta:character-count="4989" meta:row-count="35" meta:non-whitespace-character-count="4253"/>
  </office:meta>
</office:document-meta>
</file>