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зũ" svg:font-family="зũ" style:font-family-generic="roman" svg:panose-1="0 0 0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文鼎粗圓" svg:font-family="文鼎粗圓" style:font-family-generic="modern" style:font-pitch="fixed"/>
    <style:font-face style:name="Arial" svg:font-family="Arial" style:font-family-generic="swiss" style:font-pitch="variable" svg:panose-1="2 11 6 4 2 2 2 2 2 4"/>
    <style:font-face style:name="文鼎粗魏碑" svg:font-family="文鼎粗魏碑" style:font-family-generic="script" style:font-pitch="fixed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3">
      <text:list-level-style-number text:level="1" style:num-prefix="﹙" style:num-suffix="﹚" style:num-format="A" style:num-letter-sync="true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1263in" text:min-label-width="0.3333in" text:list-level-position-and-space-mode="label-alignment">
          <style:list-level-label-alignment text:label-followed-by="listtab" fo:margin-left="0.4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97in" text:min-label-width="0.3333in" text:list-level-position-and-space-mode="label-alignment">
          <style:list-level-label-alignment text:label-followed-by="listtab" fo:margin-left="0.7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3in" text:min-label-width="0.3333in" text:list-level-position-and-space-mode="label-alignment">
          <style:list-level-label-alignment text:label-followed-by="listtab" fo:margin-left="1.1263in" fo:text-indent="-0.3333in"/>
        </style:list-level-properties>
      </text:list-level-style-number>
      <text:list-level-style-number text:level="4" style:num-suffix="." style:num-format="1">
        <style:list-level-properties text:space-before="1.1263in" text:min-label-width="0.3333in" text:list-level-position-and-space-mode="label-alignment">
          <style:list-level-label-alignment text:label-followed-by="listtab" fo:margin-left="1.4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97in" text:min-label-width="0.3333in" text:list-level-position-and-space-mode="label-alignment">
          <style:list-level-label-alignment text:label-followed-by="listtab" fo:margin-left="1.7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3in" text:min-label-width="0.3333in" text:list-level-position-and-space-mode="label-alignment">
          <style:list-level-label-alignment text:label-followed-by="listtab" fo:margin-left="2.1263in" fo:text-indent="-0.3333in"/>
        </style:list-level-properties>
      </text:list-level-style-number>
      <text:list-level-style-number text:level="7" style:num-suffix="." style:num-format="1">
        <style:list-level-properties text:space-before="2.1263in" text:min-label-width="0.3333in" text:list-level-position-and-space-mode="label-alignment">
          <style:list-level-label-alignment text:label-followed-by="listtab" fo:margin-left="2.4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97in" text:min-label-width="0.3333in" text:list-level-position-and-space-mode="label-alignment">
          <style:list-level-label-alignment text:label-followed-by="listtab" fo:margin-left="2.7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3in" text:min-label-width="0.3333in" text:list-level-position-and-space-mode="label-alignment">
          <style:list-level-label-alignment text:label-followed-by="listtab" fo:margin-left="3.126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5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17" style:parent-style-name="頁首" style:family="paragraph">
      <style:paragraph-properties fo:margin-top="0.125in">
        <style:tab-stops/>
      </style:paragraph-properties>
    </style:style>
    <style:style style:name="T18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22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3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5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29" style:parent-style-name="頁首" style:family="paragraph">
      <style:paragraph-properties fo:line-height="0.1388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31" style:parent-style-name="頁首" style:family="paragraph">
      <style:paragraph-properties style:line-height-at-least="0.2777in"/>
    </style:style>
    <style:style style:name="T3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33" style:parent-style-name="預設段落字型" style:family="text">
      <style:text-properties style:font-name="新細明體" style:font-name-asian="新細明體" style:letter-kerning="false" fo:font-size="12pt" style:font-size-asian="12pt" style:font-size-complex="12pt"/>
    </style:style>
    <style:style style:name="T3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P35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38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0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48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5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8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3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69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79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80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8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8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9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8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0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0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8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1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1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8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1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23" style:parent-style-name="頁首" style:list-style-name="LFO1" style:family="paragraph">
      <style:paragraph-properties style:line-height-at-least="0.25in">
        <style:tab-stops>
          <style:tab-stop style:type="center" style:position="-0.0375in"/>
          <style:tab-stop style:type="left" style:position="0.5326in"/>
          <style:tab-stop style:type="right" style:position="5.4347in"/>
        </style:tab-stops>
      </style:paragraph-properties>
    </style:style>
    <style:style style:name="T1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38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0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51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3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5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5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57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162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163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5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7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68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16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70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71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7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73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7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75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7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77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78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79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80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81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8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83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8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P185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18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87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92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193" style:parent-style-name="預設段落字型" style:family="text">
      <style:text-properties style:font-name="標楷體" style:font-name-asian="標楷體" fo:font-size="12pt" style:font-size-asian="12pt" style:font-size-complex="12pt" fo:background-color="#FFFFFF" style:language-asian="zh" style:country-asian="TW"/>
    </style:style>
    <style:style style:name="T19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95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96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9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0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20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2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0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2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2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3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21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215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2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19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2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2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2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9" style:parent-style-name="預設段落字型" style:family="text">
      <style:text-properties style:font-name="標楷體" style:font-name-asian="標楷體" fo:font-size="12pt" style:font-size-asian="12pt" style:font-size-complex="12pt" style:text-underline-type="doub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23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23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23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2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37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23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3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4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2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45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24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8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2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51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25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2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60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26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62" style:parent-style-name="預設段落字型" style:family="text">
      <style:text-properties style:font-name="標楷體" style:font-name-asian="標楷體" fo:font-size="12pt" style:font-size-asian="12pt" style:font-size-complex="12pt" style:text-underline-type="double" style:text-underline-style="solid" style:text-underline-width="auto" style:text-underline-mode="continuous" style:language-asian="zh" style:country-asian="TW"/>
    </style:style>
    <style:style style:name="T2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6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2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69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27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2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75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276" style:parent-style-name="預設段落字型" style:family="text">
      <style:text-properties style:font-name="標楷體" style:font-name-asian="標楷體" fo:font-size="12pt" style:font-size-asian="12pt" style:font-size-complex="12pt" fo:background-color="#FFFFFF" style:language-asian="zh" style:country-asian="TW"/>
    </style:style>
    <style:style style:name="T2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8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27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8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82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283" style:parent-style-name="預設段落字型" style:family="text">
      <style:text-properties style:font-name="標楷體" style:font-name-asian="標楷體" fo:font-size="12pt" style:font-size-asian="12pt" style:font-size-complex="12pt" fo:background-color="#FFFFFF" style:language-asian="zh" style:country-asian="TW"/>
    </style:style>
    <style:style style:name="T2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5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2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88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289" style:parent-style-name="預設段落字型" style:family="text">
      <style:text-properties style:font-name="標楷體" style:font-name-asian="標楷體" fo:font-size="12pt" style:font-size-asian="12pt" style:font-size-complex="12pt" fo:background-color="#FFFFFF" style:language-asian="zh" style:country-asian="TW"/>
    </style:style>
    <style:style style:name="T2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91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29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2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2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6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297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298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299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300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01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30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03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30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305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06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307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08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30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10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31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31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13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31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15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31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317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18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31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20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321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22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P323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32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25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26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27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328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29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330" style:parent-style-name="預設段落字型" style:family="text">
      <style:text-properties style:font-name="標楷體" style:font-name-asian="標楷體" style:letter-kerning="false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331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32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333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34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335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36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33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338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339" style:parent-style-name="預設段落字型" style:family="text">
      <style:text-properties style:font-name="標楷體" style:font-name-asian="標楷體" style:letter-kerning="false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340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41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4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43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4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45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34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347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48" style:parent-style-name="預設段落字型" style:family="text">
      <style:text-properties style:font-name="標楷體" style:font-name-asian="標楷體" style:letter-kerning="false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34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50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51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5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53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354" style:parent-style-name="預設段落字型" style:family="text">
      <style:text-properties style:font-name="標楷體" style:font-name-asian="標楷體" fo:font-size="12pt" style:font-size-asian="12pt" style:font-size-complex="12pt" fo:background-color="#FFFFFF" style:language-asian="zh" style:country-asian="TW"/>
    </style:style>
    <style:style style:name="T355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35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357" style:parent-style-name="預設段落字型" style:family="text">
      <style:text-properties style:font-name="標楷體" style:font-name-asian="標楷體" style:letter-kerning="false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358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5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60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61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62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363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64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P365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366" style:parent-style-name="預設段落字型" style:family="text">
      <style:text-properties style:font-name="標楷體" style:font-name-asian="標楷體" style:letter-kerning="false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367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68" style:parent-style-name="預設段落字型" style:family="text">
      <style:text-properties style:font-name="標楷體" style:font-name-asian="標楷體" style:letter-kerning="false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36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70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371" style:parent-style-name="預設段落字型" style:family="text">
      <style:text-properties style:font-name="標楷體" style:font-name-asian="標楷體" fo:font-size="12pt" style:font-size-asian="12pt" style:font-size-complex="12pt" fo:background-color="#FFFFFF" style:language-asian="zh" style:country-asian="TW"/>
    </style:style>
    <style:style style:name="T37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3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74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37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3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7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3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7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380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3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8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3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8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3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8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3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88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38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3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391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39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393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394" style:parent-style-name="預設段落字型" style:family="text">
      <style:text-properties style:font-name="標楷體" style:font-name-asian="標楷體" fo:font-size="12pt" style:font-size-asian="12pt" style:font-size-complex="12pt" fo:background-color="#FFFFFF" style:language-asian="zh" style:country-asian="TW"/>
    </style:style>
    <style:style style:name="T395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39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39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9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399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40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01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402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40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04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405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4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0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09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41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11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41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13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41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4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1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17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41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19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42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21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4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2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25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42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27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428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4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3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31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43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3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34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4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3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38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43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40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44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42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44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4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4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46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44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48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4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5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5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52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45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54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45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56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P457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45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2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46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46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46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7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75" style:parent-style-name="預設段落字型" style:family="text">
      <style:text-properties style:font-name="新細明體" style:font-name-asian="新細明體" fo:font-size="12pt" style:font-size-asian="12pt" style:font-size-complex="12pt" style:language-asian="zh" style:country-asian="TW"/>
    </style:style>
    <style:style style:name="T47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9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4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4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5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4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0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02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50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1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1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51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1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515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16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517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518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519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20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521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P522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5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3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3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0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48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54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55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1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55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53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5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5" style:parent-style-name="預設段落字型" style:family="text">
      <style:text-properties style:font-name="標楷體" style:font-name-asian="標楷體" style:font-name-complex="Arial" fo:font-size="11.5pt" style:font-size-asian="11.5pt" style:font-size-complex="11.5pt" fo:background-color="#FFFFFF"/>
    </style:style>
    <style:style style:name="T556" style:parent-style-name="超連結" style:family="text">
      <style:text-properties style:font-name="標楷體" style:font-name-asian="標楷體" style:font-name-complex="Arial" style:use-window-font-color="true" fo:font-size="11.5pt" style:font-size-asian="11.5pt" style:font-size-complex="11.5pt" fo:background-color="#FFFFFF"/>
    </style:style>
    <style:style style:name="T557" style:parent-style-name="預設段落字型" style:family="text">
      <style:text-properties style:font-name="標楷體" style:font-name-asian="標楷體" style:font-name-complex="Arial" fo:font-size="11.5pt" style:font-size-asian="11.5pt" style:font-size-complex="11.5pt" fo:background-color="#FFFFFF"/>
    </style:style>
    <style:style style:name="T558" style:parent-style-name="預設段落字型" style:family="text">
      <style:text-properties style:font-name="標楷體" style:font-name-asian="標楷體" style:font-name-complex="Arial" fo:font-size="11.5pt" style:font-size-asian="11.5pt" style:font-size-complex="11.5pt" fo:background-color="#FFFFFF" style:language-asian="zh" style:country-asian="TW"/>
    </style:style>
    <style:style style:name="T559" style:parent-style-name="超連結" style:family="text">
      <style:text-properties style:font-name="標楷體" style:font-name-asian="標楷體" style:font-name-complex="Arial" style:use-window-font-color="true" fo:font-size="12pt" style:font-size-asian="12pt" style:font-size-complex="12pt" fo:background-color="#FFFFFF"/>
    </style:style>
    <style:style style:name="T56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61" style:parent-style-name="預設段落字型" style:family="text">
      <style:text-properties style:font-name="標楷體" style:font-name-asian="標楷體" style:font-name-complex="Arial" fo:font-size="11.5pt" style:font-size-asian="11.5pt" style:font-size-complex="11.5pt" fo:background-color="#FFFFFF"/>
    </style:style>
    <style:style style:name="T56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63" style:parent-style-name="預設段落字型" style:family="text">
      <style:text-properties style:font-name="標楷體" style:font-name-asian="標楷體" style:font-name-complex="Arial" fo:font-size="11.5pt" style:font-size-asian="11.5pt" style:font-size-complex="11.5pt" fo:background-color="#FFFFFF"/>
    </style:style>
    <style:style style:name="T56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65" style:parent-style-name="預設段落字型" style:family="text">
      <style:text-properties style:font-name="標楷體" style:font-name-asian="標楷體" style:font-name-complex="Arial" fo:font-size="12pt" style:font-size-asian="12pt" style:font-size-complex="12pt" fo:background-color="#FFFFFF"/>
    </style:style>
    <style:style style:name="T566" style:parent-style-name="超連結" style:family="text">
      <style:text-properties style:font-name="標楷體" style:font-name-asian="標楷體" style:font-name-complex="Arial" style:use-window-font-color="true" fo:font-size="12pt" style:font-size-asian="12pt" style:font-size-complex="12pt" fo:background-color="#FFFFFF"/>
    </style:style>
    <style:style style:name="T567" style:parent-style-name="超連結" style:family="text">
      <style:text-properties style:font-name="標楷體" style:font-name-asian="標楷體" style:font-name-complex="Arial" style:use-window-font-color="true" fo:font-size="12pt" style:font-size-asian="12pt" style:font-size-complex="12pt" fo:background-color="#FFFFFF"/>
    </style:style>
    <style:style style:name="T568" style:parent-style-name="預設段落字型" style:family="text">
      <style:text-properties style:font-name="標楷體" style:font-name-asian="標楷體" style:font-name-complex="Arial" fo:font-size="12pt" style:font-size-asian="12pt" style:font-size-complex="12pt" fo:background-color="#FFFFFF"/>
    </style:style>
    <style:style style:name="T569" style:parent-style-name="超連結" style:family="text">
      <style:text-properties style:font-name="標楷體" style:font-name-asian="標楷體" style:font-name-complex="Arial" style:use-window-font-color="true" fo:font-size="12pt" style:font-size-asian="12pt" style:font-size-complex="12pt" fo:background-color="#FFFFFF"/>
    </style:style>
    <style:style style:name="T57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7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72" style:parent-style-name="預設段落字型" style:family="text">
      <style:text-properties style:font-name="標楷體" style:font-name-asian="標楷體" style:font-name-complex="Arial" fo:font-size="12pt" style:font-size-asian="12pt" style:font-size-complex="12pt" fo:background-color="#FFFFFF"/>
    </style:style>
    <style:style style:name="T573" style:parent-style-name="超連結" style:family="text">
      <style:text-properties style:font-name="標楷體" style:font-name-asian="標楷體" style:font-name-complex="Arial" style:use-window-font-color="true" fo:font-size="12pt" style:font-size-asian="12pt" style:font-size-complex="12pt" fo:background-color="#FFFFFF"/>
    </style:style>
    <style:style style:name="T574" style:parent-style-name="預設段落字型" style:family="text">
      <style:text-properties style:font-name="標楷體" style:font-name-asian="標楷體" style:font-name-complex="Arial" fo:font-size="12pt" style:font-size-asian="12pt" style:font-size-complex="12pt" fo:background-color="#FFFFFF"/>
    </style:style>
    <style:style style:name="T57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76" style:parent-style-name="預設段落字型" style:family="text">
      <style:text-properties style:font-name="標楷體" style:font-name-asian="標楷體" style:font-name-complex="Arial" fo:font-size="12pt" style:font-size-asian="12pt" style:font-size-complex="12pt" fo:background-color="#FFFFFF"/>
    </style:style>
    <style:style style:name="T577" style:parent-style-name="預設段落字型" style:family="text">
      <style:text-properties style:font-name="標楷體" style:font-name-asian="標楷體" style:font-name-complex="Arial" fo:font-size="12pt" style:font-size-asian="12pt" style:font-size-complex="12pt" fo:background-color="#FFFFFF" style:language-asian="zh" style:country-asian="TW"/>
    </style:style>
    <style:style style:name="T578" style:parent-style-name="預設段落字型" style:family="text">
      <style:text-properties style:font-name="標楷體" style:font-name-asian="標楷體" style:font-name-complex="Arial" fo:font-size="12pt" style:font-size-asian="12pt" style:font-size-complex="12pt" fo:background-color="#FFFFFF"/>
    </style:style>
    <style:style style:name="P579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580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5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5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5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6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58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88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9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9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9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9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9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98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6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60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6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608" style:parent-style-name="頁首" style:family="paragraph">
      <style:paragraph-properties style:line-height-at-least="0.2777in" fo:margin-left="0.3333in">
        <style:tab-stops>
          <style:tab-stop style:type="center" style:position="-0.0375in"/>
          <style:tab-stop style:type="right" style:position="5.4347in"/>
        </style:tab-stops>
      </style:paragraph-properties>
      <style:text-properties style:font-name="標楷體" style:font-name-asian="標楷體" style:letter-kerning="false" fo:font-size="12pt" style:font-size-asian="12pt" style:font-size-complex="12pt"/>
    </style:style>
    <style:style style:name="P609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610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13" style:parent-style-name="預設段落字型" style:family="text">
      <style:text-properties style:font-name="標楷體" style:font-name-asian="標楷體" style:letter-kerning="false" fo:font-size="12pt" style:font-size-asian="12pt" style:font-size-complex="12pt" style:text-underline-type="double" style:text-underline-style="solid" style:text-underline-width="auto" style:text-underline-mode="continuous"/>
    </style:style>
    <style:style style:name="T61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15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16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1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18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19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20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2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2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2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2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25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26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2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28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29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30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3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3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3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3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35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36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3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38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39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40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4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4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4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4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45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P646" style:parent-style-name="內文" style:list-style-name="LFO1" style:family="paragraph">
      <style:paragraph-properties style:snap-to-layout-grid="false" style:line-height-at-least="0.2777in">
        <style:tab-stops>
          <style:tab-stop style:type="center" style:position="-0.0375in"/>
        </style:tab-stops>
      </style:paragraph-properties>
    </style:style>
    <style:style style:name="T647" style:parent-style-name="預設段落字型" style:family="text">
      <style:text-properties style:font-name="標楷體" style:font-name-asian="標楷體" style:letter-kerning="false" style:font-size-complex="12pt"/>
    </style:style>
    <style:style style:name="T648" style:parent-style-name="預設段落字型" style:family="text">
      <style:text-properties style:font-name="標楷體" style:font-name-asian="標楷體" style:font-size-complex="12pt"/>
    </style:style>
    <style:style style:name="T649" style:parent-style-name="預設段落字型" style:family="text">
      <style:text-properties style:font-name="標楷體" style:font-name-asian="標楷體" style:letter-kerning="false" style:font-size-complex="12pt"/>
    </style:style>
    <style:style style:name="T650" style:parent-style-name="預設段落字型" style:family="text">
      <style:text-properties style:font-name="標楷體" style:font-name-asian="標楷體" style:letter-kerning="false" style:font-size-complex="12pt"/>
    </style:style>
    <style:style style:name="T651" style:parent-style-name="預設段落字型" style:family="text">
      <style:text-properties style:font-name="標楷體" style:font-name-asian="標楷體" style:letter-kerning="false" style:font-size-complex="12pt"/>
    </style:style>
    <style:style style:name="T652" style:parent-style-name="預設段落字型" style:family="text">
      <style:text-properties style:font-name="標楷體" style:font-name-asian="標楷體" style:letter-kerning="false" style:font-size-complex="12pt"/>
    </style:style>
    <style:style style:name="T653" style:parent-style-name="預設段落字型" style:family="text">
      <style:text-properties style:font-name="標楷體" style:font-name-asian="標楷體" style:font-size-complex="12pt"/>
    </style:style>
    <style:style style:name="T654" style:parent-style-name="預設段落字型" style:family="text">
      <style:text-properties style:font-name="標楷體" style:font-name-asian="標楷體" style:letter-kerning="false" style:font-size-complex="12pt"/>
    </style:style>
    <style:style style:name="T655" style:parent-style-name="預設段落字型" style:family="text">
      <style:text-properties style:font-name="標楷體" style:font-name-asian="標楷體" style:letter-kerning="false" style:font-size-complex="12pt"/>
    </style:style>
    <style:style style:name="T656" style:parent-style-name="預設段落字型" style:family="text">
      <style:text-properties style:font-name="標楷體" style:font-name-asian="標楷體" style:letter-kerning="false" style:font-size-complex="12pt"/>
    </style:style>
    <style:style style:name="T657" style:parent-style-name="預設段落字型" style:family="text">
      <style:text-properties style:font-name="標楷體" style:font-name-asian="標楷體" style:letter-kerning="false" style:font-size-complex="12pt"/>
    </style:style>
    <style:style style:name="T658" style:parent-style-name="預設段落字型" style:family="text">
      <style:text-properties style:font-name="標楷體" style:font-name-asian="標楷體" style:letter-kerning="false" style:font-size-complex="12pt"/>
    </style:style>
    <style:style style:name="T659" style:parent-style-name="預設段落字型" style:family="text">
      <style:text-properties style:font-name="標楷體" style:font-name-asian="標楷體" style:letter-kerning="false" style:font-size-complex="12pt"/>
    </style:style>
    <style:style style:name="T660" style:parent-style-name="預設段落字型" style:family="text">
      <style:text-properties style:font-name="標楷體" style:font-name-asian="標楷體" style:letter-kerning="false" style:font-size-complex="12pt"/>
    </style:style>
    <style:style style:name="T661" style:parent-style-name="預設段落字型" style:family="text">
      <style:text-properties style:font-name="標楷體" style:font-name-asian="標楷體" style:letter-kerning="false" style:font-size-complex="12pt"/>
    </style:style>
    <style:style style:name="P662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66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5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68" style:parent-style-name="預設段落字型" style:family="text">
      <style:text-properties style:font-name="標楷體" style:font-name-asian="標楷體" style:letter-kerning="false" fo:font-size="12pt" style:font-size-asian="12pt" style:font-size-complex="12pt" style:text-underline-type="double" style:text-underline-style="solid" style:text-underline-width="auto" style:text-underline-mode="continuous"/>
    </style:style>
    <style:style style:name="T669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70" style:parent-style-name="預設段落字型" style:family="text">
      <style:text-properties style:font-name="標楷體" style:font-name-asian="標楷體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67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7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6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6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679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80" style:parent-style-name="預設段落字型" style:family="text">
      <style:text-properties style:font-name="標楷體" style:font-name-asian="標楷體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68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8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685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86" style:parent-style-name="預設段落字型" style:family="text">
      <style:text-properties style:font-name="標楷體" style:font-name-asian="標楷體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68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88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69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9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93" style:parent-style-name="預設段落字型" style:family="text">
      <style:text-properties style:font-name="標楷體" style:font-name-asian="標楷體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69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695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96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97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6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00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70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P702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7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705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7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10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711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12" style:parent-style-name="預設段落字型" style:family="text">
      <style:text-properties style:font-name="標楷體" style:font-name-asian="標楷體" style:letter-kerning="false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713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15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17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18" style:parent-style-name="預設段落字型" style:family="text">
      <style:text-properties style:font-name="新細明體" style:font-name-asian="新細明體" style:letter-kerning="false" fo:font-size="12pt" style:font-size-asian="12pt" style:font-size-complex="12pt" style:language-asian="zh" style:country-asian="TW"/>
    </style:style>
    <style:style style:name="T71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20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721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2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6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2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728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0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33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3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35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3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P737" style:parent-style-name="頁首" style:family="paragraph">
      <style:paragraph-properties style:line-height-at-least="0.2777in"/>
      <style:text-properties style:font-name="標楷體" style:font-name-asian="標楷體" style:letter-kerning="false" fo:font-size="14pt" style:font-size-asian="14pt" style:font-size-complex="14pt" style:language-asian="zh" style:country-asian="TW"/>
    </style:style>
    <style:style style:name="P738" style:parent-style-name="頁首" style:family="paragraph">
      <style:paragraph-properties style:line-height-at-least="0.2777in"/>
    </style:style>
    <style:style style:name="T73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40" style:parent-style-name="預設段落字型" style:family="text">
      <style:text-properties style:font-name="新細明體" style:font-name-asian="新細明體" style:letter-kerning="false" fo:font-size="12pt" style:font-size-asian="12pt" style:font-size-complex="12pt"/>
    </style:style>
    <style:style style:name="T74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742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7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5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5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5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5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5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5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6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6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765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76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7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68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76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7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7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7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77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7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7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78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77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8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8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78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8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8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89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790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7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9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9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95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7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9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9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800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801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80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0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8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05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806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8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0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8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1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811" style:parent-style-name="清單段落" style:list-style-name="LFO1" style:family="paragraph">
      <style:paragraph-properties fo:margin-left="0.3333in">
        <style:tab-stops/>
      </style:paragraph-properties>
    </style:style>
    <style:style style:name="T812" style:parent-style-name="預設段落字型" style:family="text">
      <style:text-properties style:font-name="標楷體" style:font-name-asian="標楷體"/>
    </style:style>
    <style:style style:name="T813" style:parent-style-name="預設段落字型" style:family="text">
      <style:text-properties style:font-name="標楷體" style:font-name-asian="標楷體"/>
    </style:style>
    <style:style style:name="T814" style:parent-style-name="預設段落字型" style:family="text">
      <style:text-properties style:font-name="標楷體" style:font-name-asian="標楷體" style:font-name-complex="Arial" style:font-size-complex="14pt"/>
    </style:style>
    <style:style style:name="T815" style:parent-style-name="預設段落字型" style:family="text">
      <style:text-properties style:font-name="標楷體" style:font-name-asian="標楷體"/>
    </style:style>
    <style:style style:name="T816" style:parent-style-name="預設段落字型" style:family="text">
      <style:text-properties style:font-name="標楷體" style:font-name-asian="標楷體" style:font-name-complex="Arial" style:font-size-complex="14pt"/>
    </style:style>
    <style:style style:name="T817" style:parent-style-name="預設段落字型" style:family="text">
      <style:text-properties style:font-name="標楷體" style:font-name-asian="標楷體"/>
    </style:style>
    <style:style style:name="T818" style:parent-style-name="預設段落字型" style:family="text">
      <style:text-properties style:font-name="標楷體" style:font-name-asian="標楷體"/>
    </style:style>
    <style:style style:name="T819" style:parent-style-name="預設段落字型" style:family="text">
      <style:text-properties style:font-name="標楷體" style:font-name-asian="標楷體"/>
    </style:style>
    <style:style style:name="T820" style:parent-style-name="預設段落字型" style:family="text">
      <style:text-properties style:font-name="標楷體" style:font-name-asian="標楷體"/>
    </style:style>
    <style:style style:name="T821" style:parent-style-name="預設段落字型" style:family="text">
      <style:text-properties style:font-name="標楷體" style:font-name-asian="標楷體"/>
    </style:style>
    <style:style style:name="P822" style:parent-style-name="清單段落" style:list-style-name="LFO1" style:family="paragraph">
      <style:paragraph-properties fo:margin-left="0.3333in">
        <style:tab-stops/>
      </style:paragraph-properties>
    </style:style>
    <style:style style:name="T823" style:parent-style-name="預設段落字型" style:family="text">
      <style:text-properties style:font-name="標楷體" style:font-name-asian="標楷體"/>
    </style:style>
    <style:style style:name="T824" style:parent-style-name="預設段落字型" style:family="text">
      <style:text-properties style:font-name="標楷體" style:font-name-asian="標楷體"/>
    </style:style>
    <style:style style:name="T825" style:parent-style-name="預設段落字型" style:family="text">
      <style:text-properties style:font-name="標楷體" style:font-name-asian="標楷體"/>
    </style:style>
    <style:style style:name="T826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827" style:parent-style-name="預設段落字型" style:family="text">
      <style:text-properties style:font-name="標楷體" style:font-name-asian="標楷體"/>
    </style:style>
    <style:style style:name="T828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829" style:parent-style-name="預設段落字型" style:family="text">
      <style:text-properties style:font-name="標楷體" style:font-name-asian="標楷體"/>
    </style:style>
    <style:style style:name="T830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831" style:parent-style-name="預設段落字型" style:family="text">
      <style:text-properties style:font-name="標楷體" style:font-name-asian="標楷體"/>
    </style:style>
    <style:style style:name="T832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833" style:parent-style-name="預設段落字型" style:family="text">
      <style:text-properties style:font-name="標楷體" style:font-name-asian="標楷體"/>
    </style:style>
    <style:style style:name="T834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835" style:parent-style-name="預設段落字型" style:family="text">
      <style:text-properties style:font-name="標楷體" style:font-name-asian="標楷體"/>
    </style:style>
    <style:style style:name="P836" style:parent-style-name="清單段落" style:list-style-name="LFO1" style:family="paragraph">
      <style:paragraph-properties fo:margin-left="0.3333in">
        <style:tab-stops/>
      </style:paragraph-properties>
    </style:style>
    <style:style style:name="T837" style:parent-style-name="預設段落字型" style:family="text">
      <style:text-properties style:font-name="標楷體" style:font-name-asian="標楷體" style:font-size-complex="12pt"/>
    </style:style>
    <style:style style:name="T838" style:parent-style-name="預設段落字型" style:family="text">
      <style:text-properties style:font-name="標楷體" style:font-name-asian="標楷體" style:font-size-complex="12pt"/>
    </style:style>
    <style:style style:name="T839" style:parent-style-name="預設段落字型" style:family="text">
      <style:text-properties style:font-name="標楷體" style:font-name-asian="標楷體" style:font-size-complex="12pt"/>
    </style:style>
    <style:style style:name="T840" style:parent-style-name="預設段落字型" style:family="text">
      <style:text-properties style:font-name="標楷體" style:font-name-asian="標楷體" style:letter-kerning="false" style:font-size-complex="12pt"/>
    </style:style>
    <style:style style:name="T84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42" style:parent-style-name="預設段落字型" style:family="text">
      <style:text-properties style:font-name="標楷體" style:font-name-asian="標楷體" style:font-size-complex="12pt"/>
    </style:style>
    <style:style style:name="T84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44" style:parent-style-name="預設段落字型" style:family="text">
      <style:text-properties style:font-name="標楷體" style:font-name-asian="標楷體" style:font-size-complex="12pt"/>
    </style:style>
    <style:style style:name="T84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46" style:parent-style-name="預設段落字型" style:family="text">
      <style:text-properties style:font-name="標楷體" style:font-name-asian="標楷體" style:font-size-complex="12pt"/>
    </style:style>
    <style:style style:name="T84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48" style:parent-style-name="預設段落字型" style:family="text">
      <style:text-properties style:font-name="標楷體" style:font-name-asian="標楷體" style:letter-kerning="false" style:font-size-complex="12pt"/>
    </style:style>
    <style:style style:name="T849" style:parent-style-name="預設段落字型" style:family="text">
      <style:text-properties style:font-name="標楷體" style:font-name-asian="標楷體" style:letter-kerning="false" style:font-size-complex="12pt"/>
    </style:style>
    <style:style style:name="T850" style:parent-style-name="預設段落字型" style:family="text">
      <style:text-properties style:font-name="標楷體" style:font-name-asian="標楷體" style:letter-kerning="false" style:font-size-complex="12pt"/>
    </style:style>
    <style:style style:name="T851" style:parent-style-name="預設段落字型" style:family="text">
      <style:text-properties style:font-name="標楷體" style:font-name-asian="標楷體" style:letter-kerning="false" style:font-size-complex="12pt"/>
    </style:style>
    <style:style style:name="T852" style:parent-style-name="預設段落字型" style:family="text">
      <style:text-properties style:font-name="標楷體" style:font-name-asian="標楷體" style:letter-kerning="false" style:font-size-complex="12pt"/>
    </style:style>
    <style:style style:name="T853" style:parent-style-name="預設段落字型" style:family="text">
      <style:text-properties style:font-name="標楷體" style:font-name-asian="標楷體" style:letter-kerning="false" style:font-size-complex="12pt"/>
    </style:style>
    <style:style style:name="T85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55" style:parent-style-name="預設段落字型" style:family="text">
      <style:text-properties style:font-name="標楷體" style:font-name-asian="標楷體" style:font-size-complex="12pt"/>
    </style:style>
    <style:style style:name="T85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57" style:parent-style-name="預設段落字型" style:family="text">
      <style:text-properties style:font-name="標楷體" style:font-name-asian="標楷體" style:letter-kerning="false" style:font-size-complex="12pt"/>
    </style:style>
    <style:style style:name="T85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859" style:parent-style-name="預設段落字型" style:family="text">
      <style:text-properties style:font-name="標楷體" style:font-name-asian="標楷體" style:letter-kerning="false" style:font-size-complex="12pt"/>
    </style:style>
    <style:style style:name="T86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61" style:parent-style-name="預設段落字型" style:family="text">
      <style:text-properties style:font-name="標楷體" style:font-name-asian="標楷體" style:letter-kerning="false" style:font-size-complex="12pt"/>
    </style:style>
    <style:style style:name="T862" style:parent-style-name="預設段落字型" style:family="text">
      <style:text-properties style:font-name="標楷體" style:font-name-asian="標楷體" style:letter-kerning="false" style:font-size-complex="12pt"/>
    </style:style>
    <style:style style:name="T86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64" style:parent-style-name="預設段落字型" style:family="text">
      <style:text-properties style:font-name="標楷體" style:font-name-asian="標楷體" style:font-size-complex="12pt"/>
    </style:style>
    <style:style style:name="T86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66" style:parent-style-name="預設段落字型" style:family="text">
      <style:text-properties style:font-name="標楷體" style:font-name-asian="標楷體" style:letter-kerning="false" style:font-size-complex="12pt"/>
    </style:style>
    <style:style style:name="T867" style:parent-style-name="預設段落字型" style:family="text">
      <style:text-properties style:font-name="標楷體" style:font-name-asian="標楷體" style:letter-kerning="false" style:font-size-complex="12pt"/>
    </style:style>
    <style:style style:name="T868" style:parent-style-name="預設段落字型" style:family="text">
      <style:text-properties style:font-name="標楷體" style:font-name-asian="標楷體" style:letter-kerning="false" style:font-size-complex="12pt"/>
    </style:style>
    <style:style style:name="T869" style:parent-style-name="預設段落字型" style:family="text">
      <style:text-properties style:font-name="標楷體" style:font-name-asian="標楷體" style:letter-kerning="false" style:font-size-complex="12pt"/>
    </style:style>
    <style:style style:name="T870" style:parent-style-name="預設段落字型" style:family="text">
      <style:text-properties style:font-name="標楷體" style:font-name-asian="標楷體" style:letter-kerning="false" style:font-size-complex="12pt"/>
    </style:style>
    <style:style style:name="T871" style:parent-style-name="預設段落字型" style:family="text">
      <style:text-properties style:font-name="標楷體" style:font-name-asian="標楷體" style:letter-kerning="false" style:font-size-complex="12pt"/>
    </style:style>
    <style:style style:name="T872" style:parent-style-name="預設段落字型" style:family="text">
      <style:text-properties style:font-name="標楷體" style:font-name-asian="標楷體" style:letter-kerning="false" style:font-size-complex="12pt"/>
    </style:style>
    <style:style style:name="T873" style:parent-style-name="預設段落字型" style:family="text">
      <style:text-properties style:font-name="標楷體" style:font-name-asian="標楷體" style:font-size-complex="12pt"/>
    </style:style>
    <style:style style:name="T874" style:parent-style-name="預設段落字型" style:family="text">
      <style:text-properties style:font-name="標楷體" style:font-name-asian="標楷體" style:font-size-complex="12pt"/>
    </style:style>
    <style:style style:name="T875" style:parent-style-name="預設段落字型" style:family="text">
      <style:text-properties style:font-name="標楷體" style:font-name-asian="標楷體" style:font-size-complex="12pt"/>
    </style:style>
    <style:style style:name="T876" style:parent-style-name="預設段落字型" style:family="text">
      <style:text-properties style:font-name="標楷體" style:font-name-asian="標楷體" style:font-size-complex="12pt"/>
    </style:style>
    <style:style style:name="T87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878" style:parent-style-name="預設段落字型" style:family="text">
      <style:text-properties style:font-name="標楷體" style:font-name-asian="標楷體" style:letter-kerning="false" style:font-size-complex="12pt"/>
    </style:style>
    <style:style style:name="T87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880" style:parent-style-name="預設段落字型" style:family="text">
      <style:text-properties style:font-name="標楷體" style:font-name-asian="標楷體" style:font-size-complex="12pt"/>
    </style:style>
    <style:style style:name="P881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88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883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884" style:parent-style-name="預設段落字型" style:family="text">
      <style:text-properties style:font-name="標楷體" style:font-name-asian="標楷體" fo:font-size="12pt" style:font-size-asian="12pt" style:font-size-complex="12pt" fo:background-color="#FFFFFF" style:language-asian="zh" style:country-asian="TW"/>
    </style:style>
    <style:style style:name="T885" style:parent-style-name="預設段落字型" style:family="text">
      <style:text-properties style:font-name="標楷體" style:font-name-asian="標楷體" fo:font-size="12pt" style:font-size-asian="12pt" style:font-size-complex="12pt" fo:background-color="#FFFFFF" style:text-underline-type="double" style:text-underline-style="solid" style:text-underline-width="auto" style:text-underline-mode="continuous" style:language-asian="zh" style:country-asian="TW"/>
    </style:style>
    <style:style style:name="T886" style:parent-style-name="預設段落字型" style:family="text">
      <style:text-properties style:font-name="標楷體" style:font-name-asian="標楷體" fo:font-size="12pt" style:font-size-asian="12pt" style:font-size-complex="12pt" fo:background-color="#FFFFFF" style:language-asian="zh" style:country-asian="TW"/>
    </style:style>
    <style:style style:name="T88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8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89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89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891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89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893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8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95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8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97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89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899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90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901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90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0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0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906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90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908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90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910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9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1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1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915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91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917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91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919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9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921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92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23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2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9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2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9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2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9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3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93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3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93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3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93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3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9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4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94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4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46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9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48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50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95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5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54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9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956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957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58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5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60" style:parent-style-name="ya-q-text" style:family="text">
      <style:text-properties style:font-name="標楷體" style:font-name-asian="標楷體" fo:font-size="12pt" style:font-size-asian="12pt" style:font-size-complex="12pt"/>
    </style:style>
    <style:style style:name="T961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6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63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6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65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66" style:parent-style-name="ya-q-text" style:family="text">
      <style:text-properties style:font-name="標楷體" style:font-name-asian="標楷體" fo:font-size="12pt" style:font-size-asian="12pt" style:font-size-complex="12pt"/>
    </style:style>
    <style:style style:name="T967" style:parent-style-name="ya-q-full-text" style:family="text">
      <style:text-properties style:font-name="標楷體" style:font-name-asian="標楷體" fo:font-size="12pt" style:font-size-asian="12pt" style:font-size-complex="12pt"/>
    </style:style>
    <style:style style:name="T968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69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70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71" style:parent-style-name="ya-q-full-text" style:family="text">
      <style:text-properties style:font-name="標楷體" style:font-name-asian="標楷體" fo:font-size="12pt" style:font-size-asian="12pt" style:font-size-complex="12pt"/>
    </style:style>
    <style:style style:name="T972" style:parent-style-name="ya-q-text" style:family="text">
      <style:text-properties style:font-name="標楷體" style:font-name-asian="標楷體" fo:font-size="12pt" style:font-size-asian="12pt" style:font-size-complex="12pt"/>
    </style:style>
    <style:style style:name="T973" style:parent-style-name="ya-q-full-text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97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75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7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77" style:parent-style-name="ya-q-text" style:family="text">
      <style:text-properties style:font-name="標楷體" style:font-name-asian="標楷體" fo:font-size="12pt" style:font-size-asian="12pt" style:font-size-complex="12pt"/>
    </style:style>
    <style:style style:name="P978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97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80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981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8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83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84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985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8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8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88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89" style:parent-style-name="預設段落字型" style:family="text">
      <style:text-properties style:font-name="文鼎粗魏碑" style:font-name-asian="文鼎粗魏碑" style:letter-kerning="false" fo:font-size="12pt" style:font-size-asian="12pt" style:font-size-complex="12pt" style:language-asian="zh" style:country-asian="TW"/>
    </style:style>
    <style:style style:name="T990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91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99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9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9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95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996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9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998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99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000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001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100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P1003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100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005" style:parent-style-name="預設段落字型" style:family="text">
      <style:text-properties style:font-name="文鼎粗魏碑" style:font-name-asian="文鼎粗魏碑" style:letter-kerning="false" fo:font-size="12pt" style:font-size-asian="12pt" style:font-size-complex="12pt" style:language-asian="zh" style:country-asian="TW"/>
    </style:style>
    <style:style style:name="T1006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007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1008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009" style:parent-style-name="預設段落字型" style:family="text">
      <style:text-properties style:font-name="標楷體" style:font-name-asian="標楷體" style:letter-kerning="false" fo:font-size="12pt" style:font-size-asian="12pt" style:font-size-complex="12pt" style:text-underline-type="double" style:text-underline-style="solid" style:text-underline-width="auto" style:text-underline-mode="continuous" style:language-asian="zh" style:country-asian="TW"/>
    </style:style>
    <style:style style:name="T1010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01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012" style:parent-style-name="預設段落字型" style:family="text">
      <style:text-properties style:font-name="標楷體" style:font-name-asian="標楷體" style:letter-kerning="false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013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014" style:parent-style-name="預設段落字型" style:family="text">
      <style:text-properties style:font-name="文鼎粗魏碑" style:font-name-asian="文鼎粗魏碑" style:letter-kerning="false" fo:font-size="12pt" style:font-size-asian="12pt" style:font-size-complex="12pt" style:language-asian="zh" style:country-asian="TW"/>
    </style:style>
    <style:style style:name="T1015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01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017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018" style:parent-style-name="預設段落字型" style:family="text">
      <style:text-properties style:font-name="文鼎粗魏碑" style:font-name-asian="文鼎粗魏碑" style:letter-kerning="false" fo:font-size="12pt" style:font-size-asian="12pt" style:font-size-complex="12pt" style:language-asian="zh" style:country-asian="TW"/>
    </style:style>
    <style:style style:name="T1019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020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102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02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023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102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025" style:parent-style-name="預設段落字型" style:family="text">
      <style:text-properties style:font-name="標楷體" style:font-name-asian="標楷體" style:letter-kerning="false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026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027" style:parent-style-name="預設段落字型" style:family="text">
      <style:text-properties style:font-name="文鼎粗魏碑" style:font-name-asian="文鼎粗魏碑" style:letter-kerning="false" fo:font-size="12pt" style:font-size-asian="12pt" style:font-size-complex="12pt" style:language-asian="zh" style:country-asian="TW"/>
    </style:style>
    <style:style style:name="T1028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029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1030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031" style:parent-style-name="預設段落字型" style:family="text">
      <style:text-properties style:font-name="標楷體" style:font-name-asian="標楷體" style:letter-kerning="false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03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033" style:parent-style-name="預設段落字型" style:family="text">
      <style:text-properties style:font-name="文鼎粗魏碑" style:font-name-asian="文鼎粗魏碑" style:letter-kerning="false" fo:font-size="12pt" style:font-size-asian="12pt" style:font-size-complex="12pt" style:language-asian="zh" style:country-asian="TW"/>
    </style:style>
    <style:style style:name="T1034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035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T103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037" style:parent-style-name="預設段落字型" style:family="text">
      <style:text-properties style:font-name="標楷體" style:font-name-asian="標楷體" style:letter-kerning="false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038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039" style:parent-style-name="預設段落字型" style:family="text">
      <style:text-properties style:font-name="文鼎粗圓" style:font-name-asian="文鼎粗圓" style:letter-kerning="false" fo:font-size="12pt" style:font-size-asian="12pt" style:font-size-complex="12pt" style:language-asian="zh" style:country-asian="TW"/>
    </style:style>
    <style:style style:name="P1040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1041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104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0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4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045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wave" style:text-underline-width="auto" style:text-underline-mode="continuous" style:language-asian="zh" style:country-asian="TW"/>
    </style:style>
    <style:style style:name="T104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04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048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0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50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105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052" style:parent-style-name="ya-q-full-text" style:family="text">
      <style:text-properties style:font-name="標楷體" style:font-name-asian="標楷體" fo:font-size="12pt" style:font-size-asian="12pt" style:font-size-complex="12pt"/>
    </style:style>
    <style:style style:name="T105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054" style:parent-style-name="ya-q-full-text" style:family="text">
      <style:text-properties style:font-name="標楷體" style:font-name-asian="標楷體" fo:font-size="12pt" style:font-size-asian="12pt" style:font-size-complex="12pt"/>
    </style:style>
    <style:style style:name="T1055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056" style:parent-style-name="ya-q-full-text" style:family="text">
      <style:text-properties style:font-name="標楷體" style:font-name-asian="標楷體" fo:font-size="12pt" style:font-size-asian="12pt" style:font-size-complex="12pt"/>
    </style:style>
    <style:style style:name="T105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P1058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10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6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0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6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06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6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06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06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6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0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7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0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7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0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7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0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7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07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8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0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8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0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8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P1085" style:parent-style-name="清單段落" style:list-style-name="LFO1" style:family="paragraph">
      <style:paragraph-properties fo:margin-left="0.3333in">
        <style:tab-stops/>
      </style:paragraph-properties>
    </style:style>
    <style:style style:name="T1086" style:parent-style-name="預設段落字型" style:family="text">
      <style:text-properties style:font-name="標楷體" style:font-name-asian="標楷體"/>
    </style:style>
    <style:style style:name="T108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88" style:parent-style-name="預設段落字型" style:family="text">
      <style:text-properties style:font-name="標楷體" style:font-name-asian="標楷體"/>
    </style:style>
    <style:style style:name="T1089" style:parent-style-name="預設段落字型" style:family="text">
      <style:text-properties style:font-name="標楷體" style:font-name-asian="標楷體"/>
    </style:style>
    <style:style style:name="T1090" style:parent-style-name="預設段落字型" style:family="text">
      <style:text-properties style:font-name="標楷體" style:font-name-asian="標楷體"/>
    </style:style>
    <style:style style:name="T1091" style:parent-style-name="預設段落字型" style:family="text">
      <style:text-properties style:font-name="標楷體" style:font-name-asian="標楷體"/>
    </style:style>
    <style:style style:name="T1092" style:parent-style-name="預設段落字型" style:family="text">
      <style:text-properties style:font-name="標楷體" style:font-name-asian="標楷體"/>
    </style:style>
    <style:style style:name="T1093" style:parent-style-name="預設段落字型" style:family="text">
      <style:text-properties style:font-name="標楷體" style:font-name-asian="標楷體"/>
    </style:style>
    <style:style style:name="T1094" style:parent-style-name="預設段落字型" style:family="text">
      <style:text-properties style:font-name="標楷體" style:font-name-asian="標楷體"/>
    </style:style>
    <style:style style:name="P1095" style:parent-style-name="清單段落" style:list-style-name="LFO1" style:family="paragraph">
      <style:paragraph-properties style:line-height-at-least="0.2777in" fo:margin-left="0.3333in">
        <style:tab-stops>
          <style:tab-stop style:type="center" style:position="-0.0375in"/>
        </style:tab-stops>
      </style:paragraph-properties>
    </style:style>
    <style:style style:name="T1096" style:parent-style-name="預設段落字型" style:family="text">
      <style:text-properties style:font-name="標楷體" style:font-name-asian="標楷體"/>
    </style:style>
    <style:style style:name="T1097" style:parent-style-name="預設段落字型" style:family="text">
      <style:text-properties style:font-name="標楷體" style:font-name-asian="標楷體"/>
    </style:style>
    <style:style style:name="T10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99" style:parent-style-name="預設段落字型" style:family="text">
      <style:text-properties style:font-name="標楷體" style:font-name-asian="標楷體"/>
    </style:style>
    <style:style style:name="T1100" style:parent-style-name="預設段落字型" style:family="text">
      <style:text-properties style:font-name="標楷體" style:font-name-asian="標楷體"/>
    </style:style>
    <style:style style:name="T1101" style:parent-style-name="預設段落字型" style:family="text">
      <style:text-properties style:font-name="標楷體" style:font-name-asian="標楷體"/>
    </style:style>
    <style:style style:name="T1102" style:parent-style-name="預設段落字型" style:family="text">
      <style:text-properties style:font-name="標楷體" style:font-name-asian="標楷體"/>
    </style:style>
    <style:style style:name="T1103" style:parent-style-name="預設段落字型" style:family="text">
      <style:text-properties style:font-name="標楷體" style:font-name-asian="標楷體"/>
    </style:style>
    <style:style style:name="T1104" style:parent-style-name="預設段落字型" style:family="text">
      <style:text-properties style:font-name="標楷體" style:font-name-asian="標楷體"/>
    </style:style>
    <style:style style:name="T1105" style:parent-style-name="預設段落字型" style:family="text">
      <style:text-properties style:font-name="標楷體" style:font-name-asian="標楷體"/>
    </style:style>
    <style:style style:name="T110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107" style:parent-style-name="預設段落字型" style:family="text">
      <style:text-properties style:font-name="標楷體" style:font-name-asian="標楷體"/>
    </style:style>
    <style:style style:name="P1108" style:parent-style-name="頁首" style:list-style-name="LFO1" style:family="paragraph">
      <style:paragraph-properties style:line-height-at-least="0.2777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1109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1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1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1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1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1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115" style:parent-style-name="清單段落" style:list-style-name="LFO1" style:family="paragraph">
      <style:paragraph-properties style:line-height-at-least="0.2777in" fo:margin-left="0.3333in">
        <style:tab-stops>
          <style:tab-stop style:type="center" style:position="-0.0375in"/>
        </style:tab-stops>
      </style:paragraph-properties>
    </style:style>
    <style:style style:name="T1116" style:parent-style-name="預設段落字型" style:family="text">
      <style:text-properties style:font-name="標楷體" style:font-name-asian="標楷體"/>
    </style:style>
    <style:style style:name="T11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18" style:parent-style-name="預設段落字型" style:family="text">
      <style:text-properties style:font-name="標楷體" style:font-name-asian="標楷體"/>
    </style:style>
    <style:style style:name="T11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20" style:parent-style-name="預設段落字型" style:family="text">
      <style:text-properties style:font-name="標楷體" style:font-name-asian="標楷體"/>
    </style:style>
    <style:style style:name="P1121" style:parent-style-name="清單段落" style:list-style-name="LFO1" style:family="paragraph">
      <style:paragraph-properties style:snap-to-layout-grid="false" style:line-height-at-least="0.2777in" fo:margin-left="0.3333in">
        <style:tab-stops>
          <style:tab-stop style:type="center" style:position="-0.0375in"/>
        </style:tab-stops>
      </style:paragraph-properties>
    </style:style>
    <style:style style:name="T1122" style:parent-style-name="預設段落字型" style:family="text">
      <style:text-properties style:font-name="標楷體" style:font-name-asian="標楷體"/>
    </style:style>
    <style:style style:name="T1123" style:parent-style-name="預設段落字型" style:family="text">
      <style:text-properties style:font-name="標楷體" style:font-name-asian="標楷體"/>
    </style:style>
    <style:style style:name="T1124" style:parent-style-name="預設段落字型" style:family="text">
      <style:text-properties style:font-name="標楷體" style:font-name-asian="標楷體"/>
    </style:style>
    <style:style style:name="T1125" style:parent-style-name="預設段落字型" style:family="text">
      <style:text-properties style:font-name="標楷體" style:font-name-asian="標楷體"/>
    </style:style>
    <style:style style:name="T1126" style:parent-style-name="預設段落字型" style:family="text">
      <style:text-properties style:font-name="標楷體" style:font-name-asian="標楷體"/>
    </style:style>
    <style:style style:name="T1127" style:parent-style-name="預設段落字型" style:family="text">
      <style:text-properties style:font-name="標楷體" style:font-name-asian="標楷體"/>
    </style:style>
    <style:style style:name="T1128" style:parent-style-name="預設段落字型" style:family="text">
      <style:text-properties style:font-name="標楷體" style:font-name-asian="標楷體"/>
    </style:style>
    <style:style style:name="T1129" style:parent-style-name="預設段落字型" style:family="text">
      <style:text-properties style:font-name="標楷體" style:font-name-asian="標楷體"/>
    </style:style>
    <style:style style:name="T1130" style:parent-style-name="預設段落字型" style:family="text">
      <style:text-properties style:font-name="標楷體" style:font-name-asian="標楷體"/>
    </style:style>
    <style:style style:name="P1131" style:parent-style-name="清單段落" style:list-style-name="LFO1" style:family="paragraph">
      <style:paragraph-properties style:snap-to-layout-grid="false" style:line-height-at-least="0.2777in" fo:margin-left="0.3333in">
        <style:tab-stops/>
      </style:paragraph-properties>
    </style:style>
    <style:style style:name="T1132" style:parent-style-name="預設段落字型" style:family="text">
      <style:text-properties style:font-name="標楷體" style:font-name-asian="標楷體"/>
    </style:style>
    <style:style style:name="P1133" style:parent-style-name="清單段落" style:list-style-name="LFO1" style:family="paragraph">
      <style:paragraph-properties style:snap-to-layout-grid="false" style:line-height-at-least="0.2777in" fo:margin-left="0.3333in">
        <style:tab-stops/>
      </style:paragraph-properties>
      <style:text-properties style:font-name="標楷體" style:font-name-asian="標楷體" style:letter-kerning="false" style:font-size-complex="12pt"/>
    </style:style>
    <style:style style:name="TableColumn1135" style:family="table-column">
      <style:table-column-properties style:column-width="8.7805in"/>
    </style:style>
    <style:style style:name="Table1134" style:family="table">
      <style:table-properties style:width="8.7805in" fo:margin-left="0.4284in" table:align="left"/>
    </style:style>
    <style:style style:name="TableRow1136" style:family="table-row">
      <style:table-row-properties style:min-row-height="1.0229in"/>
    </style:style>
    <style:style style:name="TableCell1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8" style:parent-style-name="頁首" style:family="paragraph">
      <style:paragraph-properties style:line-height-at-least="0.2777in">
        <style:tab-stops>
          <style:tab-stop style:type="center" style:position="0.2958in"/>
          <style:tab-stop style:type="right" style:position="5.768in"/>
        </style:tab-stops>
      </style:paragraph-properties>
    </style:style>
    <style:style style:name="T11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140" style:parent-style-name="頁首" style:family="paragraph">
      <style:paragraph-properties style:line-height-at-least="0.2777in" fo:margin-left="0.393in">
        <style:tab-stops>
          <style:tab-stop style:type="center" style:position="0.2965in"/>
          <style:tab-stop style:type="right" style:position="5.375in"/>
        </style:tab-stops>
      </style:paragraph-properties>
    </style:style>
    <style:style style:name="T11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4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1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144" style:parent-style-name="頁首" style:family="paragraph">
      <style:paragraph-properties style:line-height-at-least="0.2777in">
        <style:tab-stops/>
      </style:paragraph-properties>
      <style:text-properties style:font-name="標楷體" style:font-name-asian="標楷體" style:letter-kerning="false" fo:font-size="12pt" style:font-size-asian="12pt" style:font-size-complex="14pt" style:text-underline-type="single" style:text-underline-style="solid" style:text-underline-width="bold" style:text-underline-mode="continuous" style:language-asian="zh" style:country-asian="TW"/>
    </style:style>
    <style:style style:name="P1145" style:parent-style-name="頁首" style:family="paragraph">
      <style:paragraph-properties style:line-height-at-least="0.2777in">
        <style:tab-stops/>
      </style:paragraph-properties>
      <style:text-properties style:font-name="標楷體" style:font-name-asian="標楷體" style:letter-kerning="false" fo:font-size="12pt" style:font-size-asian="12pt" style:font-size-complex="14pt" style:text-underline-type="single" style:text-underline-style="solid" style:text-underline-width="bold" style:text-underline-mode="continuous" style:language-asian="zh" style:country-asian="TW"/>
    </style:style>
    <style:style style:name="P1146" style:parent-style-name="頁首" style:family="paragraph">
      <style:paragraph-properties style:line-height-at-least="0.2777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bold" style:text-underline-mode="continuous" style:language-asian="zh" style:country-asian="TW"/>
    </style:style>
    <style:style style:name="P1147" style:parent-style-name="頁首" style:family="paragraph">
      <style:paragraph-properties style:line-height-at-least="0.2777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bold" style:text-underline-mode="continuous" style:language-asian="zh" style:country-asian="TW"/>
    </style:style>
    <style:style style:name="P1148" style:parent-style-name="頁首" style:family="paragraph">
      <style:paragraph-properties style:line-height-at-least="0.2777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bold" style:text-underline-mode="continuous" style:language-asian="zh" style:country-asian="TW"/>
    </style:style>
    <style:style style:name="P1149" style:parent-style-name="頁首" style:family="paragraph">
      <style:paragraph-properties style:line-height-at-least="0.2777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bold" style:text-underline-mode="continuous" style:language-asian="zh" style:country-asian="TW"/>
    </style:style>
    <style:style style:name="P1150" style:parent-style-name="內文" style:family="paragraph">
      <style:paragraph-properties fo:widows="2" fo:orphans="2" fo:break-before="page" style:snap-to-layout-grid="false" style:line-height-at-least="0.2777in"/>
    </style:style>
    <style:style style:name="P1151" style:parent-style-name="內文" style:master-page-name="MP1" style:family="paragraph">
      <style:paragraph-properties fo:break-before="page" style:snap-to-layout-grid="false" style:line-height-at-least="0.2777in"/>
      <style:text-properties style:font-name="標楷體" style:font-name-asian="標楷體" fo:letter-spacing="0.0138in" fo:font-size="14pt" style:font-size-asian="14pt"/>
    </style:style>
    <style:style style:name="P1157" style:parent-style-name="清單段落" style:list-style-name="LFO7" style:family="paragraph">
      <style:paragraph-properties style:snap-to-layout-grid="false" style:line-height-at-least="0.2777in" fo:margin-left="0.4597in">
        <style:tab-stops/>
      </style:paragraph-properties>
      <style:text-properties style:font-name="標楷體" style:font-name-asian="標楷體" fo:letter-spacing="0.0138in" fo:font-size="14pt" style:font-size-asian="14pt"/>
    </style:style>
    <style:style style:name="P1158" style:parent-style-name="清單段落" style:list-style-name="LFO7" style:family="paragraph">
      <style:paragraph-properties style:snap-to-layout-grid="false" style:line-height-at-least="0.2777in" fo:margin-left="0.4597in">
        <style:tab-stops/>
      </style:paragraph-properties>
    </style:style>
    <style:style style:name="T1159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1160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1161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1162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1163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1164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1165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1166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1167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7">新北市立溪崑國民中學</text:span><text:span text:style-name="T8">10</text:span><text:span text:style-name="T9">5</text:span><text:span text:style-name="T10">學年度第</text:span><text:span text:style-name="T11">一</text:span><text:span text:style-name="T12">學期第</text:span><text:span text:style-name="T13">三</text:span><text:span text:style-name="T14">次定期評量</text:span><text:span text:style-name="T15">國文</text:span><text:span text:style-name="T16">科試卷</text:span></text:p>
      <text:p text:style-name="P17"><text:span text:style-name="T18">　　</text:span><text:span text:style-name="T19"><text:s text:c="8"/></text:span><text:span text:style-name="T20">　　　　　　　　</text:span><text:span text:style-name="T21"><text:s/></text:span><text:span text:style-name="T22"><text:s/></text:span><text:span text:style-name="T23">八年級</text:span><text:span text:style-name="T24">　　　</text:span><text:span text:style-name="T25">班座號</text:span><text:span text:style-name="T26">　　　</text:span><text:span text:style-name="T27">姓名</text:span><text:span text:style-name="T28"><text:s text:c="14"/></text:span></text:p>
      <text:p text:style-name="P29"><text:span text:style-name="T30"><draw:connector draw:type="line" svg:x1="0.02361in" svg:y1="0.09097in" svg:x2="8.90903in" svg:y2="0.09097in" draw:z-index="251659264" draw:id="id0" draw:style-name="a0" draw:name="Line 2" text:anchor-type="paragraph"><svg:title/><svg:desc/></draw:connector></text:span></text:p>
      <text:p text:style-name="P31"><text:span text:style-name="T32">一</text:span><text:span text:style-name="T33">、</text:span><text:span text:style-name="T34">基礎題40%每題2分</text:span></text:p>
      <text:list text:style-name="LFO1" text:continue-numbering="true">
        <text:list-item>
          <text:p text:style-name="P35"><text:span text:style-name="T36">下列「」中的形似字，何者讀音兩兩相同</text:span><text:span text:style-name="T37">﹖(A)</text:span><text:span text:style-name="T38">沾染油</text:span><text:span text:style-name="T39">「</text:span><text:span text:style-name="T40">漬</text:span><text:span text:style-name="T41">」</text:span><text:span text:style-name="T42">/</text:span><text:span text:style-name="T43">「</text:span><text:span text:style-name="T44">積</text:span><text:span text:style-name="T45">」</text:span><text:span text:style-name="T46">少成多</text:span><text:span text:style-name="T47">(B)</text:span><text:span text:style-name="T48">層</text:span><text:span text:style-name="T49">「</text:span><text:span text:style-name="T50">巒</text:span><text:span text:style-name="T51">」</text:span><text:span text:style-name="T52">疊嶂</text:span><text:span text:style-name="T53">/</text:span><text:span text:style-name="T54">「</text:span><text:span text:style-name="T55">戀</text:span><text:span text:style-name="T56">」</text:span><text:span text:style-name="T57">愛顧問</text:span><text:span text:style-name="T58">(C)</text:span><text:span text:style-name="T59">吟</text:span><text:span text:style-name="T60">「</text:span><text:span text:style-name="T61">哦</text:span><text:span text:style-name="T62">」</text:span><text:span text:style-name="T63">詩歌</text:span><text:span text:style-name="T64">/</text:span><text:span text:style-name="T65">「</text:span><text:span text:style-name="T66">俄</text:span><text:span text:style-name="T67">」</text:span><text:span text:style-name="T68">國風光</text:span><text:span text:style-name="T69">(D)</text:span><text:span text:style-name="T70">「</text:span><text:span text:style-name="T71">傾</text:span><text:span text:style-name="T72">」</text:span><text:span text:style-name="T73">國傾城</text:span><text:span text:style-name="T74">/</text:span><text:span text:style-name="T75">「</text:span><text:span text:style-name="T76">頃</text:span><text:span text:style-name="T77">」</text:span><text:span text:style-name="T78">刻之間</text:span></text:p>
        </text:list-item>
        <text:list-item>
          <text:p text:style-name="P79"><text:span text:style-name="T80">下列</text:span><text:span text:style-name="T81">「 」中的注音寫成國字後，何者字形兩兩相同<text:s/></text:span><text:span text:style-name="T82">﹖(A)</text:span><text:span text:style-name="T83"><text:s/></text:span><text:span text:style-name="T84">清</text:span><text:span text:style-name="T85">「</text:span><text:span text:style-name="T86">ㄘㄨㄟˋ</text:span><text:span text:style-name="T87">」</text:span><text:span text:style-name="T88">/</text:span><text:span text:style-name="T89">青</text:span><text:span text:style-name="T90">「</text:span><text:span text:style-name="T91">ㄘㄨㄟˋ</text:span><text:span text:style-name="T92">」</text:span><text:span text:style-name="T93">(B)</text:span><text:span text:style-name="T94">分</text:span><text:span text:style-name="T95">「</text:span><text:span text:style-name="T96">ㄅㄧㄢˋ</text:span><text:span text:style-name="T97">」</text:span><text:span text:style-name="T98">/</text:span><text:span text:style-name="T99">「</text:span><text:span text:style-name="T100">ㄅㄧㄢˋ</text:span><text:span text:style-name="T101">」</text:span><text:span text:style-name="T102">認</text:span><text:span text:style-name="T103">(C)</text:span><text:span text:style-name="T104"><text:s/>特</text:span><text:span text:style-name="T105">「</text:span><text:span text:style-name="T106">ㄕㄨ</text:span><text:span text:style-name="T107">」</text:span><text:span text:style-name="T108">/</text:span><text:span text:style-name="T109">「</text:span><text:span text:style-name="T110">ㄕㄨ</text:span><text:span text:style-name="T111">」</text:span><text:span text:style-name="T112">解</text:span><text:span text:style-name="T113">(D)</text:span><text:span text:style-name="T114">詭</text:span><text:span text:style-name="T115">「</text:span><text:span text:style-name="T116">ㄐㄩㄝˊ</text:span><text:span text:style-name="T117">」</text:span><text:span text:style-name="T118">/</text:span><text:span text:style-name="T119">杜</text:span><text:span text:style-name="T120">「</text:span><text:span text:style-name="T121">ㄐㄩㄝˊ</text:span><text:span text:style-name="T122">」</text:span></text:p>
        </text:list-item>
        <text:list-item>
          <text:p text:style-name="P123"><text:span text:style-name="T124">下列各組「」中的字，何者意義相同？　</text:span><text:span text:style-name="T125">(</text:span><text:span text:style-name="T126">Ａ</text:span><text:span text:style-name="T127">)</text:span><text:span text:style-name="T128">釋之「為」廷尉／以叢草「為」林　</text:span><text:span text:style-name="T129">(</text:span><text:span text:style-name="T130">Ｂ</text:span><text:span text:style-name="T131">)</text:span><text:span text:style-name="T132"><text:s/>天子所</text:span><text:span text:style-name="T133">「</text:span><text:span text:style-name="T134">與</text:span><text:span text:style-name="T135">」</text:span><text:span text:style-name="T136">天下公共</text:span><text:span text:style-name="T137">/</text:span><text:span text:style-name="T138">念無</text:span><text:span text:style-name="T139">「</text:span><text:span text:style-name="T140">與</text:span><text:span text:style-name="T141">」</text:span><text:span text:style-name="T142">樂者</text:span><text:span text:style-name="T143">(</text:span><text:span text:style-name="T144">Ｃ</text:span><text:span text:style-name="T145">)</text:span><text:span text:style-name="T146">天下之「平」／譬如「平」地，雖覆一簣　</text:span><text:span text:style-name="T147">(</text:span><text:span text:style-name="T148">Ｄ</text:span><text:span text:style-name="T149">)</text:span><text:span text:style-name="T150"><text:s/></text:span><text:span text:style-name="T151">步</text:span><text:span text:style-name="T152">「</text:span><text:span text:style-name="T153">於</text:span><text:span text:style-name="T154">」</text:span><text:span text:style-name="T155">中庭</text:span><text:span text:style-name="T156">/</text:span><text:span text:style-name="T157">法不信</text:span><text:span text:style-name="T158">「</text:span><text:span text:style-name="T159">於</text:span><text:span text:style-name="T160">」</text:span><text:span text:style-name="T161">民也</text:span></text:p>
        </text:list-item>
        <text:list-item>
          <text:p text:style-name="P162"><text:span text:style-name="T163">請將下列文句重組(甲)是法不信於民也(乙)且方其時</text:span><text:span text:style-name="T164">，</text:span><text:span text:style-name="T165">上使立誅之則已(丙)今法如此而更重之(丁)法者</text:span><text:span text:style-name="T166">，</text:span><text:span text:style-name="T167">天子所與天下公共也</text:span><text:span text:style-name="T168">。</text:span><text:span text:style-name="T169">正確順序應為下列何者</text:span><text:span text:style-name="T170">﹖(A)</text:span><text:span text:style-name="T171"><text:s/>(乙)(丙) (甲) (丁)</text:span><text:span text:style-name="T172"><text:s/>(B)</text:span><text:span text:style-name="T173"><text:s/></text:span><text:span text:style-name="T174">(丁)(丙)</text:span><text:span text:style-name="T175">(甲)(乙)</text:span><text:span text:style-name="T176"><text:s/>(C)</text:span><text:span text:style-name="T177"><text:s/>(乙)(丙)(丁)</text:span><text:span text:style-name="T178"><text:s/>(甲)</text:span><text:span text:style-name="T179"><text:s/>(D)</text:span><text:span text:style-name="T180"><text:s/>(甲)</text:span><text:span text:style-name="T181"><text:s/>(丙)<text:s/></text:span><text:span text:style-name="T182">(乙)</text:span><text:span text:style-name="T183"><text:s/></text:span><text:span text:style-name="T184">(丁)</text:span></text:p>
        </text:list-item>
        <text:list-item>
          <text:p text:style-name="P185"><text:span text:style-name="T186">下列</text:span><text:span text:style-name="T187">文句中</text:span><text:span text:style-name="T188">的「</text:span><text:span text:style-name="T189">之</text:span><text:span text:style-name="T190">」</text:span><text:span text:style-name="T191">字都當代名詞使用</text:span><text:span text:style-name="T192">，</text:span><text:span text:style-name="T193">何</text:span><text:span text:style-name="T194">者所指與其他三者不同</text:span><text:span text:style-name="T195">﹖(A)</text:span><text:span text:style-name="T196">屬</text:span><text:span text:style-name="T197">「</text:span><text:span text:style-name="T198">之</text:span><text:span text:style-name="T199">」</text:span><text:span text:style-name="T200">廷尉</text:span><text:span text:style-name="T201">(B)</text:span><text:span text:style-name="T202">乃當</text:span><text:span text:style-name="T203">「</text:span><text:span text:style-name="T204">之</text:span><text:span text:style-name="T205">」</text:span><text:span text:style-name="T206">罰金</text:span><text:span text:style-name="T207">(C)</text:span><text:span text:style-name="T208"><text:s/></text:span><text:span text:style-name="T209">立誅</text:span><text:span text:style-name="T210">「</text:span><text:span text:style-name="T211">之</text:span><text:span text:style-name="T212">」</text:span><text:span text:style-name="T213">則已</text:span><text:span text:style-name="T214"><text:s/>(D)</text:span><text:span text:style-name="T215">唯陛下察</text:span><text:span text:style-name="T216">「</text:span><text:span text:style-name="T217">之</text:span><text:span text:style-name="T218">」</text:span></text:p>
        </text:list-item>
        <text:list-item>
          <text:p text:style-name="P219"><text:span text:style-name="T220">「</text:span><text:span text:style-name="T221">我們都要把自己照顧好</text:span><text:span text:style-name="T222">，</text:span><text:span text:style-name="T223">好到遺憾無法打擾</text:span><text:span text:style-name="T224">」</text:span><text:span text:style-name="T225">(五月天˙好好)</text:span><text:span text:style-name="T226">這句</text:span><text:span text:style-name="T227">歌詞</text:span><text:span text:style-name="T228">所使用的</text:span><text:span text:style-name="T229">修辭</text:span><text:span text:style-name="T230">，與下列何者相同</text:span><text:span text:style-name="T231">﹖</text:span><text:span text:style-name="T232">(</text:span><text:span text:style-name="T233">A</text:span><text:span text:style-name="T234">)</text:span><text:span text:style-name="T235"><text:s/>「</text:span><text:span text:style-name="T236">此刻的你們</text:span><text:span text:style-name="T237">，</text:span><text:span text:style-name="T238">也像那枝頭上青綠的</text:span><text:span text:style-name="T239">果</text:span><text:span text:style-name="T240">子</text:span><text:span text:style-name="T241">」</text:span><text:span text:style-name="T242">(B)</text:span><text:span text:style-name="T243"><text:s/>「</text:span><text:span text:style-name="T244">一吃之下</text:span><text:span text:style-name="T245">，</text:span><text:span text:style-name="T246">大為驚奇：好甜哪</text:span><text:span text:style-name="T247"><text:s/>！」</text:span><text:span text:style-name="T248">(C)</text:span><text:span text:style-name="T249"><text:s/>「</text:span><text:span text:style-name="T250">沒有知識</text:span><text:span text:style-name="T251">，</text:span><text:span text:style-name="T252">就沒有力量</text:span><text:span text:style-name="T253">」</text:span><text:span text:style-name="T254">(D)</text:span><text:span text:style-name="T255"><text:s/>「</text:span><text:span text:style-name="T256">枝頭上青澀的果子</text:span><text:span text:style-name="T257">，</text:span><text:span text:style-name="T258">靜靜地等待成熟</text:span><text:span text:style-name="T259"><text:s/>」</text:span></text:p>
        </text:list-item>
        <text:list-item>
          <text:p text:style-name="P260"><text:span text:style-name="T261">下列何者</text:span><text:span text:style-name="T262">不是</text:span><text:span text:style-name="T263">「</text:span><text:span text:style-name="T264">因果句</text:span><text:span text:style-name="T265">」</text:span><text:span text:style-name="T266">﹖(A)</text:span><text:span text:style-name="T267">「</text:span><text:span text:style-name="T268">月色入戶</text:span><text:span text:style-name="T269">，</text:span><text:span text:style-name="T270">欣然起行</text:span><text:span text:style-name="T271">」</text:span><text:span text:style-name="T272">(B)</text:span><text:span text:style-name="T273">「</text:span><text:span text:style-name="T274">水中藻荇交橫</text:span><text:span text:style-name="T275">，</text:span><text:span text:style-name="T276">蓋竹柏影也</text:span><text:span text:style-name="T277">」</text:span><text:span text:style-name="T278">(C)</text:span><text:span text:style-name="T279">「</text:span><text:span text:style-name="T280">有一人從橋下</text:span><text:span text:style-name="T281">走出</text:span><text:span text:style-name="T282">，</text:span><text:span text:style-name="T283">乘輿馬驚</text:span><text:span text:style-name="T284">」</text:span><text:span text:style-name="T285">(D)</text:span><text:span text:style-name="T286">「</text:span><text:span text:style-name="T287">今法如此而更重之</text:span><text:span text:style-name="T288">，</text:span><text:span text:style-name="T289">是法不信於民也</text:span><text:span text:style-name="T290">」</text:span></text:p>
        </text:list-item>
        <text:list-item>
          <text:p text:style-name="P291"><text:span text:style-name="T292">下列文句中皆出現了帶有</text:span><text:span text:style-name="T293">「</text:span><text:span text:style-name="T294">然</text:span><text:span text:style-name="T295">」</text:span><text:span text:style-name="T296">字的詞語</text:span><text:span text:style-name="T297">，</text:span><text:span text:style-name="T298">何者用法不正確</text:span><text:span text:style-name="T299">﹖(A)</text:span><text:span text:style-name="T300">不慎跌倒的明星被扶起後</text:span><text:span text:style-name="T301">，</text:span><text:span text:style-name="T302">仍泰然自若地跟大家揮手致意</text:span><text:span text:style-name="T303">。</text:span><text:span text:style-name="T304">(B)</text:span><text:span text:style-name="T305">妹妹遺失了最珍貴的照片</text:span><text:span text:style-name="T306">，</text:span><text:span text:style-name="T307">泫然欲泣地站在那兒</text:span><text:span text:style-name="T308">，</text:span><text:span text:style-name="T309">不知如何是好</text:span><text:span text:style-name="T310">。</text:span><text:span text:style-name="T311">(C)</text:span><text:span text:style-name="T312">凡事三思而後行</text:span><text:span text:style-name="T313">，</text:span><text:span text:style-name="T314">貿然行事只會釀成大禍</text:span><text:span text:style-name="T315">。</text:span><text:span text:style-name="T316">(D)</text:span><text:span text:style-name="T317">偷竊麵包的小孩</text:span><text:span text:style-name="T318">，</text:span><text:span text:style-name="T319">在警察局面對老闆的寬恕時</text:span><text:span text:style-name="T320">，</text:span><text:span text:style-name="T321">不禁流下了愕然的眼淚</text:span><text:span text:style-name="T322">。</text:span></text:p>
        </text:list-item>
        <text:list-item>
          <text:p text:style-name="P323"><text:span text:style-name="T324">班上同學進行</text:span><text:span text:style-name="T325">對課文的分析</text:span><text:span text:style-name="T326">討論</text:span><text:span text:style-name="T327">，</text:span><text:span text:style-name="T328">下列何者說明正確</text:span><text:span text:style-name="T329">﹖(A)</text:span><text:span text:style-name="T330">成英</text:span><text:span text:style-name="T331">：《聲音鐘》一文利用聽覺描寫</text:span><text:span text:style-name="T332">，</text:span><text:span text:style-name="T333">來紀錄一天中從早到晚的叫賣聲</text:span><text:span text:style-name="T334">，</text:span><text:span text:style-name="T335">具有時鐘一般的功能</text:span><text:span text:style-name="T336">。</text:span><text:span text:style-name="T337"><text:s/></text:span><text:span text:style-name="T338">(B)</text:span><text:span text:style-name="T339">筱艷</text:span><text:span text:style-name="T340"><text:s/>：《記承天夜遊》文章中內容排列依序是寫景</text:span><text:span text:style-name="T341">—</text:span><text:span text:style-name="T342">敘事</text:span><text:span text:style-name="T343">—</text:span><text:span text:style-name="T344">抒情</text:span><text:span text:style-name="T345">。</text:span><text:span text:style-name="T346">(C)</text:span><text:span text:style-name="T347"><text:s/></text:span><text:span text:style-name="T348">明俊</text:span><text:span text:style-name="T349">：《</text:span><text:span text:style-name="T350">酸橘子</text:span><text:span text:style-name="T351">》</text:span><text:span text:style-name="T352">先論述了抽象的情感問題</text:span><text:span text:style-name="T353">，</text:span><text:span text:style-name="T354">再以酸橘子作為具體的例證</text:span><text:span text:style-name="T355">。</text:span><text:span text:style-name="T356">(D)</text:span><text:span text:style-name="T357">青璉</text:span><text:span text:style-name="T358"><text:s/>：《</text:span><text:span text:style-name="T359">張釋之執法</text:span><text:span text:style-name="T360">》</text:span><text:span text:style-name="T361">文中以張釋之與犯蹕者的對話</text:span><text:span text:style-name="T362">，</text:span><text:span text:style-name="T363">來強調法律之前人人平等的道理</text:span><text:span text:style-name="T364">。</text:span></text:p>
        </text:list-item>
        <text:list-item>
          <text:p text:style-name="P365"><text:span text:style-name="T366">陳小雯</text:span><text:span text:style-name="T367">想在網路上搜尋有關</text:span><text:span text:style-name="T368">蘇軾</text:span><text:span text:style-name="T369">的資料</text:span><text:span text:style-name="T370">，</text:span><text:span text:style-name="T371">輸入哪一個關鍵字會無功而返</text:span><text:span text:style-name="T372">﹖(A)</text:span><text:span text:style-name="T373">「</text:span><text:span text:style-name="T374">唐宋</text:span><text:span text:style-name="T375">古文八大家</text:span><text:span text:style-name="T376">」</text:span><text:span text:style-name="T377">(B)</text:span><text:span text:style-name="T378">「</text:span><text:span text:style-name="T379">三</text:span><text:span text:style-name="T380">蘇</text:span><text:span text:style-name="T381">」</text:span><text:span text:style-name="T382">(C)</text:span><text:span text:style-name="T383">「</text:span><text:span text:style-name="T384">六一居士</text:span><text:span text:style-name="T385">」</text:span><text:span text:style-name="T386">(D)</text:span><text:span text:style-name="T387">「</text:span><text:span text:style-name="T388">北宋</text:span><text:span text:style-name="T389">詞家豪放派</text:span><text:span text:style-name="T390">」</text:span></text:p>
        </text:list-item>
        <text:list-item>
          <text:p text:style-name="P391"><text:span text:style-name="T392">對下列文句的分析</text:span><text:span text:style-name="T393">，</text:span><text:span text:style-name="T394">何者正確無誤</text:span><text:span text:style-name="T395">﹖</text:span><text:span text:style-name="T396">(A)</text:span><text:span text:style-name="T397">「</text:span><text:span text:style-name="T398">念無與樂者</text:span><text:span text:style-name="T399">，</text:span><text:span text:style-name="T400">遂至</text:span><text:span text:style-name="T401">承天寺</text:span><text:span text:style-name="T402">，</text:span><text:span text:style-name="T403">尋</text:span><text:span text:style-name="T404">張懷民</text:span><text:span text:style-name="T405">。</text:span><text:span text:style-name="T406">」</text:span><text:span text:style-name="T407">→</text:span><text:span text:style-name="T408">作者因為找不到朋友一同賞月</text:span><text:span text:style-name="T409">，</text:span><text:span text:style-name="T410">所以請</text:span><text:span text:style-name="T411">張懷民</text:span><text:span text:style-name="T412">代為尋找</text:span><text:span text:style-name="T413">。</text:span><text:span text:style-name="T414">(B)</text:span><text:span text:style-name="T415">「</text:span><text:span text:style-name="T416">枝頭上青澀的果子</text:span><text:span text:style-name="T417">，</text:span><text:span text:style-name="T418">靜靜地等待成熟</text:span><text:span text:style-name="T419">，</text:span><text:span text:style-name="T420">那的確需要時間</text:span><text:span text:style-name="T421">。</text:span><text:span text:style-name="T422">」</text:span><text:span text:style-name="T423">→</text:span><text:span text:style-name="T424">要好好地把握青春年華</text:span><text:span text:style-name="T425">，</text:span><text:span text:style-name="T426">不要虛度</text:span><text:span text:style-name="T427">。</text:span><text:span text:style-name="T428">(C)</text:span><text:span text:style-name="T429">「</text:span><text:span text:style-name="T430">令他馬</text:span><text:span text:style-name="T431">，</text:span><text:span text:style-name="T432">固不敗傷我乎</text:span><text:span text:style-name="T433">?而廷尉乃當之罰金</text:span><text:span text:style-name="T434">。</text:span><text:span text:style-name="T435">」</text:span><text:span text:style-name="T436">→</text:span><text:span text:style-name="T437">表現</text:span><text:span text:style-name="T438">漢文帝</text:span><text:span text:style-name="T439">對廷尉的判決</text:span><text:span text:style-name="T440">，</text:span><text:span text:style-name="T441">生氣不滿的情緒</text:span><text:span text:style-name="T442">。</text:span><text:span text:style-name="T443">(D)</text:span><text:span text:style-name="T444">「</text:span><text:span text:style-name="T445">昨天晚上你也許還吃著燒仙草</text:span><text:span text:style-name="T446">，</text:span><text:span text:style-name="T447">今天你忽然聽到他改叫『冷豆花喔!』</text:span><text:span text:style-name="T448">。</text:span><text:span text:style-name="T449">」</text:span><text:span text:style-name="T450">→</text:span><text:span text:style-name="T451">寫出作者身邊的小販所販賣的吃食</text:span><text:span text:style-name="T452">，</text:span><text:span text:style-name="T453">五花八門</text:span><text:span text:style-name="T454">，</text:span><text:span text:style-name="T455">種類繁多</text:span><text:span text:style-name="T456">。</text:span></text:p>
        </text:list-item>
        <text:list-item>
          <text:p text:style-name="P457"><text:span text:style-name="T458">下列</text:span><text:span text:style-name="T459">句子</text:span><text:span text:style-name="T460">何者與</text:span><text:span text:style-name="T461">「這簡直是人間天籟，</text:span><text:span text:style-name="T462">臺</text:span><text:span text:style-name="T463">語的瑰寶。」</text:span><text:span text:style-name="T464">的</text:span><text:span text:style-name="T465">語氣相同</text:span><text:span text:style-name="T466">﹖</text:span><text:span text:style-name="T467">(A)</text:span><text:span text:style-name="T468">「</text:span><text:span text:style-name="T469">竹子</text:span><text:span text:style-name="T470">是一支支大筆</text:span><text:span text:style-name="T471">，</text:span><text:span text:style-name="T472">在天地之間以青綠的顏色</text:span><text:span text:style-name="T473">，</text:span><text:span text:style-name="T474">寫出正</text:span><text:span text:style-name="T475">、</text:span><text:span text:style-name="T476">直的定義</text:span><text:span text:style-name="T477">。</text:span><text:span text:style-name="T478">」</text:span><text:span text:style-name="T479">(B)</text:span><text:span text:style-name="T480">「</text:span><text:span text:style-name="T481">朋友</text:span><text:span text:style-name="T482">，</text:span><text:span text:style-name="T483">只管走過去!吧不必逗留著採拾路畔的花朵來保存</text:span><text:span text:style-name="T484">。</text:span><text:span text:style-name="T485">」</text:span><text:span text:style-name="T486">(C)</text:span><text:span text:style-name="T487">「</text:span><text:span text:style-name="T488">我買幾個橘子去</text:span><text:span text:style-name="T489">，</text:span><text:span text:style-name="T490">你就在此地</text:span><text:span text:style-name="T491">，</text:span><text:span text:style-name="T492">不要走動</text:span><text:span text:style-name="T493">。</text:span><text:span text:style-name="T494">」</text:span><text:span text:style-name="T495">(D)</text:span><text:span text:style-name="T496">「</text:span><text:span text:style-name="T497">就傳情達意的人類基本需要來說</text:span><text:span text:style-name="T498">，</text:span><text:span text:style-name="T499">現代人真是無能極了</text:span><text:span text:style-name="T500">。</text:span><text:span text:style-name="T501">」</text:span></text:p>
        </text:list-item>
        <text:list-item>
          <text:p text:style-name="P502"><text:span text:style-name="T503"><text:s/></text:span><text:span text:style-name="T504">「</text:span><text:span text:style-name="T505">庭下如積水空明</text:span><text:span text:style-name="T506">，</text:span><text:span text:style-name="T507">水中藻荇交橫</text:span><text:span text:style-name="T508">。</text:span><text:span text:style-name="T509">」</text:span><text:span text:style-name="T510">從這句話中可知作者看到的實景是</text:span><text:span text:style-name="T511">﹖(A)</text:span><text:span text:style-name="T512">積水和藻荇</text:span><text:span text:style-name="T513">(B)</text:span><text:span text:style-name="T514">藻荇和月光</text:span><text:span text:style-name="T515">(C)</text:span><text:span text:style-name="T516">月光和</text:span><text:span text:style-name="T517">竹</text:span><text:span text:style-name="T518">柏</text:span><text:span text:style-name="T519">(D)</text:span><text:span text:style-name="T520">竹</text:span><text:span text:style-name="T521">柏和積水</text:span></text:p>
        </text:list-item>
        <text:list-item>
          <text:p text:style-name="P522"><text:span text:style-name="T523">「</text:span><text:span text:style-name="T524">廷尉</text:span><text:span text:style-name="T525">，</text:span><text:span text:style-name="T526">天下之平也</text:span><text:span text:style-name="T527">。</text:span><text:span text:style-name="T528">一傾而天下用法皆為輕重</text:span><text:span text:style-name="T529">。」</text:span><text:span text:style-name="T530">這句話的涵義可以用下列哪一個成語詮釋</text:span><text:span text:style-name="T531">﹖</text:span><text:span text:style-name="T532">(A)</text:span><text:span text:style-name="T533">「</text:span><text:span text:style-name="T534">上行下效</text:span><text:span text:style-name="T535">」</text:span><text:span text:style-name="T536">(B)</text:span><text:span text:style-name="T537">「</text:span><text:span text:style-name="T538">墨守成規</text:span><text:span text:style-name="T539">」</text:span><text:span text:style-name="T540">(C)</text:span><text:span text:style-name="T541">「</text:span><text:span text:style-name="T542">循循善誘</text:span><text:span text:style-name="T543">」</text:span><text:span text:style-name="T544">(D)</text:span><text:span text:style-name="T545">「</text:span><text:span text:style-name="T546">見賢思齊</text:span><text:span text:style-name="T547">」</text:span></text:p>
        </text:list-item>
        <text:list-item>
          <text:p text:style-name="P548"><text:span text:style-name="T549">對《史記》的描述</text:span><text:span text:style-name="T550">，</text:span><text:span text:style-name="T551">下列何者為是</text:span><text:span text:style-name="T552">﹖(A)</text:span><text:span text:style-name="T553">是第一部通史</text:span><text:span text:style-name="T554">，</text:span><text:span text:style-name="T555">記載了自</text:span><text:a office:title="黃帝" xlink:href="https://zh.wikipedia.org/wiki/%E9%BB%84%E5%B8%9D" office:target-frame-name="_top" xlink:show="replace"><text:span text:style-name="T556">黃帝</text:span></text:a><text:span text:style-name="T557">至</text:span><text:span text:style-name="T558">西</text:span><text:a office:title="漢武帝" xlink:href="https://zh.wikipedia.org/wiki/%E6%B1%89%E6%AD%A6%E5%B8%9D" office:target-frame-name="_top" xlink:show="replace"><text:span text:style-name="T559">漢</text:span></text:a><text:span text:style-name="T560">結束</text:span><text:span text:style-name="T561">共三千多年的歷史</text:span><text:span text:style-name="T562">(B)</text:span><text:span text:style-name="T563">全書包括本紀、世家、列傳、表、書共130 篇</text:span><text:span text:style-name="T564">(C)</text:span><text:span text:style-name="T565"><text:s/>由</text:span><text:a office:title="西漢" xlink:href="https://zh.wikipedia.org/wiki/%E8%A5%BF%E6%B1%89" office:target-frame-name="_top" xlink:show="replace"><text:span text:style-name="T566">西漢</text:span></text:a><text:a office:title="司馬遷" xlink:href="https://zh.wikipedia.org/wiki/%E5%8F%B8%E9%A9%AC%E8%BF%81" office:target-frame-name="_top" xlink:show="replace"><text:span text:style-name="T567">司馬遷</text:span></text:a><text:span text:style-name="T568">編寫的</text:span><text:a office:title="歷史" xlink:href="https://zh.wikipedia.org/wiki/%E5%8E%86%E5%8F%B2" office:target-frame-name="_top" xlink:show="replace"><text:span text:style-name="T569">歷史</text:span></text:a><text:span text:style-name="T570">小說</text:span><text:span text:style-name="T571">(D)</text:span><text:span text:style-name="T572">對後世</text:span><text:a office:title="史學" xlink:href="https://zh.wikipedia.org/wiki/%E5%8F%B2%E5%AD%A6" office:target-frame-name="_top" xlink:show="replace"><text:span text:style-name="T573">史學</text:span></text:a><text:span text:style-name="T574">和</text:span><text:span text:style-name="T575">神學</text:span><text:span text:style-name="T576">的</text:span><text:span text:style-name="T577">發</text:span><text:span text:style-name="T578">展都產生了深遠影響</text:span></text:p>
        </text:list-item>
        <text:list-item>
          <text:p text:style-name="P579"><text:span text:style-name="T580">下列</text:span><text:span text:style-name="T581">「</text:span><text:span text:style-name="T582">借代</text:span><text:span text:style-name="T583">」</text:span><text:span text:style-name="T584">的說明</text:span><text:span text:style-name="T585">何</text:span><text:span text:style-name="T586">者有誤</text:span><text:span text:style-name="T587">﹖</text:span><text:span text:style-name="T588">(A)</text:span><text:span text:style-name="T589">「</text:span><text:span text:style-name="T590">陛下</text:span><text:span text:style-name="T591">」</text:span><text:span text:style-name="T592">指天子</text:span><text:span text:style-name="T593">(B)</text:span><text:span text:style-name="T594">「</text:span><text:span text:style-name="T595">嬋娟</text:span><text:span text:style-name="T596">」</text:span><text:span text:style-name="T597">指月亮</text:span><text:span text:style-name="T598">(C)</text:span><text:span text:style-name="T599">「</text:span><text:span text:style-name="T600">巾幗</text:span><text:span text:style-name="T601">」</text:span><text:span text:style-name="T602">指豪俠</text:span><text:span text:style-name="T603">(D)</text:span><text:span text:style-name="T604">「</text:span><text:span text:style-name="T605">魚雁</text:span><text:span text:style-name="T606">」</text:span><text:span text:style-name="T607">指書信</text:span></text:p>
        </text:list-item>
      </text:list>
      <text:p text:style-name="P608"/>
      <text:soft-page-break/>
      <text:list text:style-name="LFO1" text:continue-numbering="true">
        <text:list-item>
          <text:p text:style-name="P609"><text:span text:style-name="T610">下列成語彼此間的關係</text:span><text:span text:style-name="T611">，</text:span><text:span text:style-name="T612">何者與其他三者</text:span><text:span text:style-name="T613">不同</text:span><text:span text:style-name="T614">﹖(A)</text:span><text:span text:style-name="T615">「</text:span><text:span text:style-name="T616">知所進退</text:span><text:span text:style-name="T617">」</text:span><text:span text:style-name="T618">/</text:span><text:span text:style-name="T619">「</text:span><text:span text:style-name="T620">有為有守</text:span><text:span text:style-name="T621">」</text:span><text:span text:style-name="T622">(B)</text:span><text:span text:style-name="T623">「</text:span><text:span text:style-name="T624">揠苗助長</text:span><text:span text:style-name="T625">」</text:span><text:span text:style-name="T626">/</text:span><text:span text:style-name="T627">「</text:span><text:span text:style-name="T628">按部就班</text:span><text:span text:style-name="T629">」</text:span><text:span text:style-name="T630"><text:s/>(C)</text:span><text:span text:style-name="T631">「</text:span><text:span text:style-name="T632">慢條斯理</text:span><text:span text:style-name="T633">」</text:span><text:span text:style-name="T634">/</text:span><text:span text:style-name="T635">「</text:span><text:span text:style-name="T636">從容不迫</text:span><text:span text:style-name="T637">」</text:span><text:span text:style-name="T638">(D)</text:span><text:span text:style-name="T639">「</text:span><text:span text:style-name="T640">躍躍欲試</text:span><text:span text:style-name="T641">」</text:span><text:span text:style-name="T642">/</text:span><text:span text:style-name="T643">「</text:span><text:span text:style-name="T644">摩拳擦掌</text:span><text:span text:style-name="T645">」</text:span></text:p>
        </text:list-item>
        <text:list-item>
          <text:p text:style-name="P646"><text:span text:style-name="T647">下列成語</text:span><text:span text:style-name="T648">，</text:span><text:span text:style-name="T649">何</text:span><text:span text:style-name="T650">者的</text:span><text:span text:style-name="T651">詞語結構</text:span><text:span text:style-name="T652">與</text:span><text:span text:style-name="T653">「金科玉律」相同</text:span><text:span text:style-name="T654">﹖(A)</text:span><text:span text:style-name="T655">石破天驚</text:span><text:span text:style-name="T656">(B)</text:span><text:span text:style-name="T657">歧路亡羊</text:span><text:span text:style-name="T658">(C)</text:span><text:span text:style-name="T659">按圖索驥</text:span><text:span text:style-name="T660">(D)</text:span><text:span text:style-name="T661">盲人瞎馬</text:span></text:p>
        </text:list-item>
        <text:list-item>
          <text:p text:style-name="P662"><text:span text:style-name="T663">在同學練習成語的作業中</text:span><text:span text:style-name="T664">，</text:span><text:span text:style-name="T665">老師發現不少錯字</text:span><text:span text:style-name="T666">，</text:span><text:span text:style-name="T667">請問下列何人</text:span><text:span text:style-name="T668">未犯</text:span><text:span text:style-name="T669">這種錯誤﹖(A)</text:span><text:span text:style-name="T670">稚洋</text:span><text:span text:style-name="T671">:「</text:span><text:span text:style-name="T672">畢業之後</text:span><text:span text:style-name="T673">，</text:span><text:span text:style-name="T674">未來要做甚麼</text:span><text:span text:style-name="T675">，</text:span><text:span text:style-name="T676">鍾鼎山林</text:span><text:span text:style-name="T677">，</text:span><text:span text:style-name="T678">各有各的選擇</text:span><text:span text:style-name="T679">。」(B)<text:s/></text:span><text:span text:style-name="T680">育霖</text:span><text:span text:style-name="T681">:「</text:span><text:span text:style-name="T682">因為敵隊實力堅強</text:span><text:span text:style-name="T683">，</text:span><text:span text:style-name="T684">致使我們不幸殺羽而歸</text:span><text:span text:style-name="T685">」(C)</text:span><text:span text:style-name="T686">佳豪</text:span><text:span text:style-name="T687"><text:s/>:「</text:span><text:span text:style-name="T688">他一向諱寞如深</text:span><text:span text:style-name="T689">，</text:span><text:span text:style-name="T690">很難跟他打探到甚麼消息</text:span><text:span text:style-name="T691">。</text:span><text:span text:style-name="T692">」(D)</text:span><text:span text:style-name="T693">幗陽</text:span><text:span text:style-name="T694"><text:s/>:「</text:span><text:span text:style-name="T695">幸好</text:span><text:span text:style-name="T696">這位年輕人能</text:span><text:span text:style-name="T697">夠懸崖勒馬</text:span><text:span text:style-name="T698">，</text:span><text:span text:style-name="T699">沒有犯下大錯</text:span><text:span text:style-name="T700">。</text:span><text:span text:style-name="T701">」</text:span></text:p>
        </text:list-item>
        <text:list-item>
          <text:p text:style-name="P702"><text:span text:style-name="T703">下列文句中的成語，何者使用最恰當</text:span><text:span text:style-name="T704">﹖(A)</text:span><text:span text:style-name="T705">選擇住家一定要慎選優質的社區</text:span><text:span text:style-name="T706">，</text:span><text:span text:style-name="T707">能夠擁有熱情友善的鄰居更是重要</text:span><text:span text:style-name="T708">，</text:span><text:span text:style-name="T709">這樣才能享受以鄰為壑的樂趣</text:span><text:span text:style-name="T710">。(B)</text:span><text:span text:style-name="T711">清晨的</text:span><text:span text:style-name="T712">阿里山</text:span><text:span text:style-name="T713">有遊人如織</text:span><text:span text:style-name="T714">，</text:span><text:span text:style-name="T715">因為大家都期待欣賞日出時</text:span><text:span text:style-name="T716">，</text:span><text:span text:style-name="T717">雲霞滿天</text:span><text:span text:style-name="T718">、</text:span><text:span text:style-name="T719">風雲際會的盛大景觀</text:span><text:span text:style-name="T720">。(C)</text:span><text:span text:style-name="T721">這</text:span><text:span text:style-name="T722">件刑事案件的偵辦過程峰迴路轉</text:span><text:span text:style-name="T723">，</text:span><text:span text:style-name="T724">案情十分離奇曲折</text:span><text:span text:style-name="T725">，</text:span><text:span text:style-name="T726">幾乎已經到了匪夷所思的地步</text:span><text:span text:style-name="T727">。(D)</text:span><text:span text:style-name="T728">年幼的弟弟最喜歡的旅遊景點就是動物園了!但是尚未識字的他</text:span><text:span text:style-name="T729">，</text:span><text:span text:style-name="T730">往往指鹿為馬</text:span><text:span text:style-name="T731">，</text:span><text:span text:style-name="T732">把</text:span><text:span text:style-name="T733">梅花鹿</text:span><text:span text:style-name="T734">喊做</text:span><text:span text:style-name="T735">斑馬</text:span><text:span text:style-name="T736">。</text:span></text:p>
        </text:list-item>
      </text:list>
      <text:p text:style-name="P737"/>
      <text:p text:style-name="P738"><text:span text:style-name="T739">二</text:span><text:span text:style-name="T740">、</text:span><text:span text:style-name="T741">進階題60%每題3分</text:span></text:p>
      <text:list text:style-name="LFO1" text:continue-numbering="true">
        <text:list-item>
          <text:p text:style-name="P742"><text:span text:style-name="T743">下</text:span><text:span text:style-name="T744">列</text:span><text:span text:style-name="T745">「</text:span><text:span text:style-name="T746">　</text:span><text:span text:style-name="T747">」中的字，何組讀音</text:span><text:span text:style-name="T748">完全</text:span><text:span text:style-name="T749">相同？</text:span><text:span text:style-name="T750">(Ａ)細心「培」育／麵包烘「焙」(B)令人羨「慕」／「驀」然回首(Ｃ)</text:span><text:span text:style-name="T751">偶然</text:span><text:span text:style-name="T752">「</text:span><text:span text:style-name="T753">邂</text:span><text:span text:style-name="T754">」</text:span><text:span text:style-name="T755">逅</text:span><text:span text:style-name="T756">／「</text:span><text:span text:style-name="T757">解</text:span><text:span text:style-name="T758">」</text:span><text:span text:style-name="T759">府大喜</text:span><text:span text:style-name="T760">(Ｄ) 「納」悶</text:span><text:span text:style-name="T761">疑惑</text:span><text:span text:style-name="T762">／</text:span><text:span text:style-name="T763">為人</text:span><text:span text:style-name="T764">木「訥」</text:span></text:p>
        </text:list-item>
        <text:list-item>
          <text:p text:style-name="P765"><text:span text:style-name="T766">下列</text:span><text:span text:style-name="T767">「 」中的注音寫成國字後，何者字形兩兩相同<text:s/></text:span><text:span text:style-name="T768">﹖(A)</text:span><text:span text:style-name="T769">尚未就</text:span><text:span text:style-name="T770">「</text:span><text:span text:style-name="T771">ㄑ一ㄣˇ</text:span><text:span text:style-name="T772">」</text:span><text:span text:style-name="T773">/</text:span><text:span text:style-name="T774">「</text:span><text:span text:style-name="T775">ㄑ一ㄣˇ</text:span><text:span text:style-name="T776">」</text:span><text:span text:style-name="T777">食難安</text:span><text:span text:style-name="T778">(B)</text:span><text:span text:style-name="T779">無堅不</text:span><text:span text:style-name="T780">「</text:span><text:span text:style-name="T781">ㄘㄨㄟ</text:span><text:span text:style-name="T782">」</text:span><text:span text:style-name="T783">/</text:span><text:span text:style-name="T784">聲聲</text:span><text:span text:style-name="T785">「</text:span><text:span text:style-name="T786">ㄘㄨㄟ</text:span><text:span text:style-name="T787">」</text:span><text:span text:style-name="T788">促</text:span><text:span text:style-name="T789">(C)</text:span><text:span text:style-name="T790">口</text:span><text:span text:style-name="T791">「</text:span><text:span text:style-name="T792">ㄓㄨ</text:span><text:span text:style-name="T793">」</text:span><text:span text:style-name="T794">筆伐</text:span><text:span text:style-name="T795">/</text:span><text:span text:style-name="T796">「</text:span><text:span text:style-name="T797">ㄓㄨ</text:span><text:span text:style-name="T798">」</text:span><text:span text:style-name="T799">連九族</text:span><text:span text:style-name="T800">(D)</text:span><text:span text:style-name="T801">義憤填</text:span><text:span text:style-name="T802">「</text:span><text:span text:style-name="T803">ㄧㄥ</text:span><text:span text:style-name="T804">」</text:span><text:span text:style-name="T805">/</text:span><text:span text:style-name="T806">理所</text:span><text:span text:style-name="T807">「</text:span><text:span text:style-name="T808">ㄧㄥ</text:span><text:span text:style-name="T809">」</text:span><text:span text:style-name="T810">當</text:span></text:p>
        </text:list-item>
        <text:list-item>
          <text:p text:style-name="P811"><text:span text:style-name="T812">下列文句「」中的字義，何者相同？(Ａ)請允「許」我/約九點「許」(Ｂ)</text:span><text:span text:style-name="T813">「乍」暖還寒／</text:span><text:span text:style-name="T814">新來</text:span><text:span text:style-name="T815">「乍」</text:span><text:span text:style-name="T816">到</text:span><text:span text:style-name="T817">(Ｃ)</text:span><text:span text:style-name="T818">「微」言大義</text:span><text:span text:style-name="T819">/</text:span><text:span text:style-name="T820">具體而「微」</text:span><text:span text:style-name="T821">(Ｄ)「陳」述案情/新「陳」代謝</text:span></text:p>
        </text:list-item>
        <text:list-item>
          <text:p text:style-name="P822"><text:span text:style-name="T823">下列有關課文文句的分析，何者說明正確？</text:span><text:span text:style-name="T824"><text:s/></text:span><text:span text:style-name="T825">(Ａ)「繼而又自以為聰明地解說：青綠的，才新鮮哪</text:span><text:span text:style-name="T826">」</text:span><text:span text:style-name="T827">(</text:span><text:span text:style-name="T828">酸橘子)</text:span><text:span text:style-name="T829">→凸顯出自己真的很有智慧(Ｂ)「哪個年輕的心不對愛情懷抱憧憬的」(</text:span><text:span text:style-name="T830">酸橘子)</text:span><text:span text:style-name="T831">→指年輕人總對愛情抱有美好想像(Ｃ)「碰到颳風下雨，這些鐘自然也有停擺、慢擺或亂擺的時候。」</text:span><text:span text:style-name="T832">(聲音鐘)</text:span><text:span text:style-name="T833">→賣時鐘的小販會在颳風下雨時惡作劇(Ｄ)「他們像陽光、綠野、花一樣，是這有活力的城市，有活力的人間，不可或缺的色彩。」(</text:span><text:span text:style-name="T834">聲音鐘</text:span><text:span text:style-name="T835">)→小販的叫賣聲匯集了各種食物的繽紛色彩，特別有趣</text:span></text:p>
        </text:list-item>
        <text:list-item>
          <text:p text:style-name="P836"><text:span text:style-name="T837">「</text:span><text:span text:style-name="T838">這些美妙的叫賣聲，活潑、快樂地在每日生活的舞台裡翻滾跳躍。</text:span><text:span text:style-name="T839">」這句所使用的修辭，與下列何者相同</text:span><text:span text:style-name="T840">﹖(A)</text:span><text:span text:style-name="T841"><text:s/>而那些昨日</text:span><text:span text:style-name="T842">，</text:span><text:span text:style-name="T843">依然繽紛著</text:span><text:span text:style-name="T844">，</text:span><text:span text:style-name="T845">它們都有我</text:span><text:span text:style-name="T846">，</text:span><text:span text:style-name="T847">細心收藏著</text:span><text:span text:style-name="T848">(</text:span><text:span text:style-name="T849">五月天</text:span><text:span text:style-name="T850">˙</text:span><text:span text:style-name="T851">後來的我們</text:span><text:span text:style-name="T852">)</text:span><text:span text:style-name="T853">(B)</text:span><text:span text:style-name="T854"><text:s/>如果我們不曾相遇</text:span><text:span text:style-name="T855">，</text:span><text:span text:style-name="T856">我會是在哪裡？</text:span><text:span text:style-name="T857">(</text:span><text:span text:style-name="T858">五月天</text:span><text:span text:style-name="T859">˙</text:span><text:span text:style-name="T860">如果我們不曾相遇</text:span><text:span text:style-name="T861">)</text:span><text:span text:style-name="T862">(C)</text:span><text:span text:style-name="T863"><text:s/>人生像打電話</text:span><text:span text:style-name="T864">，</text:span><text:span text:style-name="T865">總要有人先掛</text:span><text:span text:style-name="T866"><text:s/></text:span><text:span text:style-name="T867">(</text:span><text:span text:style-name="T868">五月天</text:span><text:span text:style-name="T869">˙</text:span><text:span text:style-name="T870">人生有限公司</text:span><text:span text:style-name="T871">)</text:span><text:span text:style-name="T872">(D)</text:span><text:span text:style-name="T873"><text:s/>當巨浪排山倒海的襲來</text:span><text:span text:style-name="T874">，</text:span><text:span text:style-name="T875">我們的手鬆開</text:span><text:span text:style-name="T876">(</text:span><text:span text:style-name="T877">五月天</text:span><text:span text:style-name="T878">˙</text:span><text:span text:style-name="T879">少年他的奇幻漂流</text:span><text:span text:style-name="T880">)</text:span></text:p>
        </text:list-item>
        <text:list-item>
          <text:p text:style-name="P881"><text:span text:style-name="T882">以下四則新聞報導</text:span><text:span text:style-name="T883">，</text:span><text:span text:style-name="T884">何者</text:span><text:span text:style-name="T885">未</text:span><text:span text:style-name="T886">使用外來語</text:span><text:span text:style-name="T887">﹖(A)</text:span><text:span text:style-name="T888">「</text:span><text:span text:style-name="T889">溪頭妖怪村</text:span><text:span text:style-name="T890">於今年夏季推出【妖怪物語展】</text:span><text:span text:style-name="T891">，</text:span><text:span text:style-name="T892">吸引大批遊客前往觀展</text:span><text:span text:style-name="T893">。</text:span><text:span text:style-name="T894">」</text:span><text:span text:style-name="T895">(B)</text:span><text:span text:style-name="T896">「</text:span><text:span text:style-name="T897">澄清湖</text:span><text:span text:style-name="T898">萬人馬拉松比賽</text:span><text:span text:style-name="T899">，</text:span><text:span text:style-name="T900">將在元旦升旗後開跑</text:span><text:span text:style-name="T901">。</text:span><text:span text:style-name="T902">」</text:span><text:span text:style-name="T903">(C)</text:span><text:span text:style-name="T904">「</text:span><text:span text:style-name="T905">候選人的車隊</text:span><text:span text:style-name="T906">，</text:span><text:span text:style-name="T907">在熱情的選民大喊凍蒜的加油聲中</text:span><text:span text:style-name="T908">，</text:span><text:span text:style-name="T909">緩緩駛進會場</text:span><text:span text:style-name="T910">。</text:span><text:span text:style-name="T911">」</text:span><text:span text:style-name="T912">(D)</text:span><text:span text:style-name="T913">「</text:span><text:span text:style-name="T914">目前的綜藝節目毫無創意</text:span><text:span text:style-name="T915">，</text:span><text:span text:style-name="T916">只是一味拷貝</text:span><text:span text:style-name="T917">日韓</text:span><text:span text:style-name="T918">的節目橋段</text:span><text:span text:style-name="T919">。</text:span><text:span text:style-name="T920">」</text:span></text:p>
        </text:list-item>
        <text:list-item>
          <text:p text:style-name="P921"><text:span text:style-name="T922"><text:s/></text:span><text:span text:style-name="T923">下列句子的</text:span><text:span text:style-name="T924">「</text:span><text:span text:style-name="T925">設問</text:span><text:span text:style-name="T926">」</text:span><text:span text:style-name="T927">方式</text:span><text:span text:style-name="T928">，</text:span><text:span text:style-name="T929">何者與</text:span><text:span text:style-name="T930">「</text:span><text:span text:style-name="T931">何夜無月</text:span><text:span text:style-name="T932">﹖</text:span><text:span text:style-name="T933">何夜無竹柏</text:span><text:span text:style-name="T934">﹖</text:span><text:span text:style-name="T935">」</text:span><text:span text:style-name="T936">相同</text:span><text:span text:style-name="T937">﹖(A)</text:span><text:span text:style-name="T938">「</text:span><text:span text:style-name="T939">夜來風雨聲</text:span><text:span text:style-name="T940">，</text:span><text:span text:style-name="T941">花落知多少</text:span><text:span text:style-name="T942">﹖</text:span><text:span text:style-name="T943">」</text:span><text:span text:style-name="T944">(B)</text:span><text:span text:style-name="T945">「</text:span><text:span text:style-name="T946">醉臥沙場君莫笑，古來征戰幾人回？</text:span><text:span text:style-name="T947">」</text:span><text:span text:style-name="T948">(C)</text:span><text:span text:style-name="T949">「</text:span><text:span text:style-name="T950">春盡絮飛留不得，隨風好去落誰家？</text:span><text:span text:style-name="T951">」</text:span><text:span text:style-name="T952">(D)</text:span><text:span text:style-name="T953">「</text:span><text:span text:style-name="T954">人生到處知何似？應似飛鴻踏雪泥。</text:span><text:span text:style-name="T955">」</text:span></text:p>
        </text:list-item>
        <text:list-item>
          <text:p text:style-name="P956"><text:span text:style-name="T957">下列何者心境與</text:span><text:span text:style-name="T958">「</text:span><text:span text:style-name="T959">但少</text:span><text:span text:style-name="T960">閑</text:span><text:span text:style-name="T961">人如吾兩人耳</text:span><text:span text:style-name="T962">」</text:span><text:span text:style-name="T963">相似</text:span><text:span text:style-name="T964">﹖(A)</text:span><text:span text:style-name="T965">忙人無是非</text:span><text:span text:style-name="T966">，</text:span><text:span text:style-name="T967">閒</text:span><text:span text:style-name="T968">人是非多</text:span><text:span text:style-name="T969">(B)</text:span><text:span text:style-name="T970">莫</text:span><text:span text:style-name="T971">等閒</text:span><text:span text:style-name="T972">，</text:span><text:span text:style-name="T973">白了少年頭</text:span><text:span text:style-name="T974">(C)</text:span><text:span text:style-name="T975">有錢不買半年閑</text:span><text:span text:style-name="T976">(D)</text:span><text:s/><text:span text:style-name="T977">江山風月，本無常主，閑者便是主人。</text:span></text:p>
        </text:list-item>
        <text:list-item>
          <text:p text:style-name="P978"><text:span text:style-name="T979">有關敬詞的使用</text:span><text:span text:style-name="T980">，</text:span><text:span text:style-name="T981">下列何者正確</text:span><text:span text:style-name="T982">﹖(A)</text:span><text:span text:style-name="T983">老師對學生說：「你們的大作我已經批閱完畢了</text:span><text:span text:style-name="T984">。</text:span><text:span text:style-name="T985">」</text:span><text:span text:style-name="T986"><text:s/></text:span><text:span text:style-name="T987">(B)</text:span><text:span text:style-name="T988">員工對老闆說 ：「我因為玉體有恙</text:span><text:span text:style-name="T989">，</text:span><text:span text:style-name="T990">所以要請病假</text:span><text:span text:style-name="T991">。</text:span><text:span text:style-name="T992">」</text:span><text:span text:style-name="T993">(C)</text:span><text:span text:style-name="T994">店員對顧客說 ：「請移駕至樓下櫃台結帳</text:span><text:span text:style-name="T995">。</text:span><text:span text:style-name="T996">」</text:span><text:span text:style-name="T997">(D)</text:span><text:span text:style-name="T998">警察</text:span><text:span text:style-name="T999">對</text:span><text:span text:style-name="T1000">犯人說 ：「在貴府起出毒品及槍械一批</text:span><text:span text:style-name="T1001">。</text:span><text:span text:style-name="T1002">」</text:span></text:p>
        </text:list-item>
        <text:list-item>
          <text:p text:style-name="P1003"><text:span text:style-name="T1004">同學經常寫錯別字</text:span><text:span text:style-name="T1005">，</text:span><text:span text:style-name="T1006">讓老師很頭痛</text:span><text:span text:style-name="T1007">。</text:span><text:span text:style-name="T1008">下列何者</text:span><text:span text:style-name="T1009">並無</text:span><text:span text:style-name="T1010">此種情形發生</text:span><text:span text:style-name="T1011">﹖(A)</text:span><text:span text:style-name="T1012">陳大同</text:span><text:span text:style-name="T1013">:誠信相當的重要</text:span><text:span text:style-name="T1014">，</text:span><text:span text:style-name="T1015">古人說</text:span><text:span text:style-name="T1016">「</text:span><text:span text:style-name="T1017">一言即出</text:span><text:span text:style-name="T1018">，</text:span><text:span text:style-name="T1019">駟馬難追</text:span><text:span text:style-name="T1020">。</text:span><text:span text:style-name="T1021">」</text:span><text:span text:style-name="T1022">就是這個道理</text:span><text:span text:style-name="T1023">。</text:span><text:span text:style-name="T1024">(B)</text:span><text:span text:style-name="T1025">江嘉瑩</text:span><text:span text:style-name="T1026">:我的歌聲雖不敢說繞樑三日</text:span><text:span text:style-name="T1027">，</text:span><text:span text:style-name="T1028">至少也是婉轉有致</text:span><text:span text:style-name="T1029">。</text:span><text:span text:style-name="T1030">(C)</text:span><text:span text:style-name="T1031">張友亮</text:span><text:span text:style-name="T1032">:爺爺釀造的醬油每一滴都是芳淳甘美</text:span><text:span text:style-name="T1033">，</text:span><text:span text:style-name="T1034">可謂人間極品</text:span><text:span text:style-name="T1035">。</text:span><text:span text:style-name="T1036">(D)</text:span><text:span text:style-name="T1037">徐惠玲</text:span><text:span text:style-name="T1038">:機會固然重要，但事前的準備與努力才是成功的要素</text:span><text:span text:style-name="T1039">。</text:span></text:p>
        </text:list-item>
        <text:list-item>
          <text:p text:style-name="P1040">「一聲大喝，推開長空與高崖 / 以如此斷然的姿態 / 奔放而充沛的清白」根據詩意推判，下列何者為本詩所描寫的對象？(A)山嵐(B)晨霧(C)瀑布(D)清泉</text:p>
        </text:list-item>
        <text:list-item>
          <text:p text:style-name="P1041"><text:span text:style-name="T1042">下列何者呈現的季節</text:span><text:span text:style-name="T1043">，</text:span><text:span text:style-name="T1044">會與</text:span><text:span text:style-name="T1045">記承天夜遊</text:span><text:span text:style-name="T1046">一文的季節相同</text:span><text:span text:style-name="T1047">﹖(A)「</text:span><text:span text:style-name="T1048">朔氣傳金柝</text:span><text:span text:style-name="T1049">，</text:span><text:span text:style-name="T1050">寒光照鐵衣</text:span><text:span text:style-name="T1051">」(B)「</text:span><text:span text:style-name="T1052">更無柳絮因風起，唯有葵花向日傾<text:s/></text:span><text:span text:style-name="T1053">」(C)「</text:span><text:span text:style-name="T1054">莫道不消魂，簾捲西風，人比黃花瘦</text:span><text:span text:style-name="T1055">」(D)「</text:span><text:span text:style-name="T1056">留連戲蝶時時舞，自在嬌鶯恰恰啼</text:span><text:span text:style-name="T1057">」</text:span></text:p>
        </text:list-item>
        <text:list-item>
          <text:p text:style-name="P1058"><text:span text:style-name="T1059">「</text:span><text:span text:style-name="T1060">莫聽穿林打葉聲，何妨吟嘯且徐行，竹杖芒鞵輕勝馬，誰怕？一蓑煙雨任平生。料峭春風吹酒醒，微冷！山頭斜照卻相迎，回首向來蕭瑟處，歸去！也無風雨也無晴。</text:span><text:span text:style-name="T1061">」</text:span><text:span text:style-name="T1062">(</text:span><text:span text:style-name="T1063">蘇軾</text:span><text:span text:style-name="T1064">˙</text:span><text:span text:style-name="T1065">定風波</text:span><text:span text:style-name="T1066">)</text:span><text:span text:style-name="T1067">﹖</text:span><text:span text:style-name="T1068">本文在描繪何種狀況？(Ａ)</text:span><text:span text:style-name="T1069">喝了酒又遇風雨</text:span><text:span text:style-name="T1070">的</text:span><text:soft-page-break/><text:span text:style-name="T1071">狼狽　(Ｂ)</text:span><text:span text:style-name="T1072">在</text:span><text:span text:style-name="T1073">山林</text:span><text:span text:style-name="T1074">中迷路</text:span><text:span text:style-name="T1075">的</text:span><text:span text:style-name="T1076">手足</text:span><text:span text:style-name="T1077">無措(Ｃ)歸途遇雨</text:span><text:span text:style-name="T1078">仍從容瀟灑</text:span><text:span text:style-name="T1079">的情況(Ｄ)好友結伴共遊</text:span><text:span text:style-name="T1080">賞月</text:span><text:span text:style-name="T1081">的</text:span><text:span text:style-name="T1082">愉悅</text:span><text:span text:style-name="T1083">情景</text:span><text:span text:style-name="T1084"><text:s/></text:span></text:p>
        </text:list-item>
        <text:list-item>
          <text:p text:style-name="P1085"><text:span text:style-name="T1086">「對於生命中從來沒有被人肯定過的孩子，讚美就像是黑暗裡照進來的一束光，</text:span><text:span text:style-name="T1087">____________</text:span><text:span text:style-name="T1088">。」根據文意判斷，畫線處填入下列何者最適合作為結語？﹙</text:span><text:span text:style-name="T1089">A</text:span><text:span text:style-name="T1090">﹚儘管生命的路途漫長而艱苦，只要有人加油打氣，他就會無怨無悔地繼續前進﹙</text:span><text:span text:style-name="T1091">B</text:span><text:span text:style-name="T1092">﹚當老師願意讚美他一點點的進步時，他的心中就有了一張藍圖，指引著生命的方向﹙C﹚也許一句「你可以的</text:span><text:span text:style-name="T1093">!</text:span><text:span text:style-name="T1094">」，就在他的生命中豎起一座燈塔，讓他看到自己存在的力量﹙D﹚就算是漫天的風雪擋在前方，只要有一個鼓勵的眼神，他便有了足夠的勇氣去抵擋所有阻礙</text:span></text:p>
        </text:list-item>
        <text:list-item>
          <text:p text:style-name="P1095"><text:span text:style-name="T1096">老師在</text:span><text:span text:style-name="T1097">批改完</text:span><text:span text:style-name="T1098">小淳</text:span><text:span text:style-name="T1099">的作文後，給了以下評語：「</text:span><text:span text:style-name="T1100">立論公允但說理簡略</text:span><text:span text:style-name="T1101">，</text:span><text:span text:style-name="T1102">詞句明順但語多空泛</text:span><text:span text:style-name="T1103">。」根據評語可知，</text:span><text:span text:style-name="T1104">小淳</text:span><text:span text:style-name="T1105">的作文可能有什麼缺點？<text:s/></text:span><text:span text:style-name="T1106">(A)立場太過偏頗(B)舉證多有缺漏不足(C)情感過於氾濫</text:span><text:span text:style-name="T1107">(D)段落結構太鬆散</text:span></text:p>
        </text:list-item>
        <text:list-item>
          <text:p text:style-name="P1108"><text:span text:style-name="T1109">賈伯斯</text:span><text:span text:style-name="T1110">說：「不要讓別人的意見淹沒你內在的心聲，擁有追隨自己內心與直覺的勇氣，你的內心與直覺多少已知道，你真正要成為甚麼樣的人。」這段話的涵意，與下列何者最相近？</text:span><text:span text:style-name="T1111">(A)</text:span><text:span text:style-name="T1112">每個人都要相信自我，不要失去信心，並要堅定自己所熱愛的事物</text:span><text:span text:style-name="T1113">(B)</text:span><text:span text:style-name="T1114">學習，可以讓我們一天比一天更加富足，一天比一天更加勇敢(C)堅定自我的品德操守，不要被外界的富貴名利所誘惑(D)保有謙虛的心，才能容納更多善意的批評與建議</text:span></text:p>
        </text:list-item>
        <text:list-item>
          <text:p text:style-name="P1115"><text:span text:style-name="T1116">作文最忌冗言贅字，以下文句敘述何者最為精簡?﹙A﹚父母除了為孩子準備教育及生活費用，也得必須為自己的退休生活打算。﹙B﹚位於北海岸</text:span><text:span text:style-name="T1117">鼻頭角風景區</text:span><text:span text:style-name="T1118">內裡面的</text:span><text:span text:style-name="T1119">鼻頭角國小</text:span><text:span text:style-name="T1120">，依山傍海，處處令人驚豔﹙C﹚幾乎每個小孩都樂於愛吃番茄醬，卻有很多人不知道番茄生長的模樣。﹙D﹚詩是文學之母，是所有藝術中最貼近心靈，最能興發情感與想像力的類型。</text:span></text:p>
        </text:list-item>
        <text:list-item>
          <text:p text:style-name="P1121"><text:span text:style-name="T1122">文城學習古詩詞時，發現有許多記錄節慶的詞句描寫生動，於是隨手記錄下來，不過有一則詩詞與節慶的對應抄寫錯誤。請問下列何者是抄錯的部分?﹙A﹚榴君萱黛增顏色 <text:s/>艾酒蒲漿水記年</text:span><text:span text:style-name="T1123">—</text:span><text:span text:style-name="T1124">端午節﹙B﹚救母原思報母恩 <text:s/>傳來盛會說蘭盆</text:span><text:span text:style-name="T1125">—</text:span><text:span text:style-name="T1126">母親節﹙C﹚火樹銀花觸目紅 <text:s/>揭天鼓吹鬧春風</text:span><text:span text:style-name="T1127">—</text:span><text:span text:style-name="T1128">元宵節﹙D﹚平分秋色一輪滿 <text:s/>常伴雲衢千里明</text:span><text:span text:style-name="T1129">—</text:span><text:span text:style-name="T1130">中秋節</text:span></text:p>
        </text:list-item>
        <text:list-item>
          <text:p text:style-name="P1131"><text:span text:style-name="T1132">「共同經歷喧鬧的人，不一定是真朋友，共同經歷沉默的心靈才相通。共同的熱鬧很快忘卻，共同的沉默永遠銘記。」請問下列何者是文中所說的「真朋友」?﹙A﹚勢利之交﹙B﹚泛泛之交﹙C﹚患難之交﹙D﹚忘年之交</text:span></text:p>
        </text:list-item>
        <text:list-item>
          <text:p text:style-name="P1133"/>
        </text:list-item>
      </text:list>
      <table:table table:style-name="Table1134">
        <table:table-columns>
          <table:table-column table:style-name="TableColumn1135"/>
        </table:table-columns>
        <table:table-row table:style-name="TableRow1136">
          <table:table-cell table:style-name="TableCell1137">
            <text:p text:style-name="P1138"><text:span text:style-name="T1139">狗最善媚人，而又極欺貧重富，故見衣衫襤褸者，則必恣其狂吠也。一日獨行於郊外，四顧無人，忽遇一金錢豹，迎面而來，狗遙見之，大喜曰：「此金錢被體者，必富家郎也，吾當承迎之。」遂即趨而前，搖尾作種種乞憐狀。行既近，豹突起搏之，張口欲噬，狗大驚，返身狂奔，幸得脫，然已魂不附體矣。遇一牛，問狗何來，狗告以故。牛笑曰：「汝自不通世故，豈不聞近來世上，愈是有錢之輩，愈要吃人耶！」</text:span></text:p>
          </table:table-cell>
        </table:table-row>
      </table:table>
      <text:p text:style-name="P1140"><text:span text:style-name="T1141">這篇寓言裡主要是在諷刺下列哪一種人？　(Ａ)吃人脂膏的貪官汙吏　(Ｂ)愛慕虛榮的富家郎　(Ｃ)食古不化的讀書</text:span><text:span text:style-name="T1142"><text:s/></text:span><text:span text:style-name="T1143">人　(Ｄ)欺貧重富的市儈小人</text:span></text:p>
      <text:p text:style-name="P1144"/>
      <text:p text:style-name="P1145"/>
      <text:p text:style-name="P1146"/>
      <text:p text:style-name="P1147"/>
      <text:p text:style-name="P1148"/>
      <text:p text:style-name="P1149"/>
      <text:p text:style-name="P1150"/>
      <text:soft-page-break/>
      <text:p text:style-name="P1151">105-1-3<text:s/>八年級國文科―解答</text:p>
      <text:list text:style-name="LFO7" text:continue-numbering="true">
        <text:list-item>
          <text:p text:style-name="P1157">CBBBD<text:s/>DBDAC<text:s/>CACAB<text:s/>CBDDC</text:p>
        </text:list-item>
        <text:list-item>
          <text:p text:style-name="P1158"><text:span text:style-name="T1159">CABBA</text:span><text:span text:style-name="T1160"><text:s/></text:span><text:span text:style-name="T1161">CBDCD</text:span><text:span text:style-name="T1162"><text:s/></text:span><text:span text:style-name="T1163">C</text:span><text:span text:style-name="T1164">A</text:span><text:span text:style-name="T1165">CCB</text:span><text:span text:style-name="T1166"><text:s/></text:span><text:span text:style-name="T1167">ADBCD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зũ" svg:font-family="зũ" style:font-family-generic="roman" svg:panose-1="0 0 0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文鼎粗圓" svg:font-family="文鼎粗圓" style:font-family-generic="modern" style:font-pitch="fixed"/>
    <style:font-face style:name="Arial" svg:font-family="Arial" style:font-family-generic="swiss" style:font-pitch="variable" svg:panose-1="2 11 6 4 2 2 2 2 2 4"/>
    <style:font-face style:name="文鼎粗魏碑" svg:font-family="文鼎粗魏碑" style:font-family-generic="script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key4" style:display-name="key4" style:family="text">
      <style:text-properties style:font-name="зũ" fo:font-weight="bold" style:font-weight-asian="bold" style:font-weight-complex="bold" fo:color="#FF0000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ya-q-text" style:display-name="ya-q-text" style:family="text" style:parent-style-name="預設段落字型"/>
    <style:style style:name="ya-q-full-text" style:display-name="ya-q-full-text" style:family="text" style:parent-style-name="預設段落字型"/>
    <style:style style:name="預留位置文字1" style:display-name="預留位置文字1" style:family="text" style:parent-style-name="預設段落字型">
      <style:text-properties fo:color="#808080"/>
    </style:style>
    <style:style style:name="選擇題" style:display-name="選擇題" style:family="paragraph">
      <style:paragraph-properties fo:margin-top="0.0833in" fo:margin-bottom="0.0833in" fo:margin-left="0.3937in" fo:text-indent="-0.3937in">
        <style:tab-stops/>
      </style:paragraph-properties>
      <style:text-properties style:font-name="新細明體" style:font-name-asian="新細明體" style:font-name-complex="Times New Roman" style:letter-kerning="false" fo:font-size="10pt" style:font-size-asian="10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apple-converted-space" style:display-name="apple-converted-space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3">
      <text:list-level-style-number text:level="1" style:num-prefix="﹙" style:num-suffix="﹚" style:num-format="A" style:num-letter-sync="true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1263in" text:min-label-width="0.3333in" text:list-level-position-and-space-mode="label-alignment">
          <style:list-level-label-alignment text:label-followed-by="listtab" fo:margin-left="0.4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97in" text:min-label-width="0.3333in" text:list-level-position-and-space-mode="label-alignment">
          <style:list-level-label-alignment text:label-followed-by="listtab" fo:margin-left="0.7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3in" text:min-label-width="0.3333in" text:list-level-position-and-space-mode="label-alignment">
          <style:list-level-label-alignment text:label-followed-by="listtab" fo:margin-left="1.1263in" fo:text-indent="-0.3333in"/>
        </style:list-level-properties>
      </text:list-level-style-number>
      <text:list-level-style-number text:level="4" style:num-suffix="." style:num-format="1">
        <style:list-level-properties text:space-before="1.1263in" text:min-label-width="0.3333in" text:list-level-position-and-space-mode="label-alignment">
          <style:list-level-label-alignment text:label-followed-by="listtab" fo:margin-left="1.4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97in" text:min-label-width="0.3333in" text:list-level-position-and-space-mode="label-alignment">
          <style:list-level-label-alignment text:label-followed-by="listtab" fo:margin-left="1.7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3in" text:min-label-width="0.3333in" text:list-level-position-and-space-mode="label-alignment">
          <style:list-level-label-alignment text:label-followed-by="listtab" fo:margin-left="2.1263in" fo:text-indent="-0.3333in"/>
        </style:list-level-properties>
      </text:list-level-style-number>
      <text:list-level-style-number text:level="7" style:num-suffix="." style:num-format="1">
        <style:list-level-properties text:space-before="2.1263in" text:min-label-width="0.3333in" text:list-level-position-and-space-mode="label-alignment">
          <style:list-level-label-alignment text:label-followed-by="listtab" fo:margin-left="2.4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97in" text:min-label-width="0.3333in" text:list-level-position-and-space-mode="label-alignment">
          <style:list-level-label-alignment text:label-followed-by="listtab" fo:margin-left="2.7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3in" text:min-label-width="0.3333in" text:list-level-position-and-space-mode="label-alignment">
          <style:list-level-label-alignment text:label-followed-by="listtab" fo:margin-left="3.126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708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P6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152" style:parent-style-name="頁尾" style:family="paragraph">
      <style:paragraph-properties fo:text-align="center"/>
    </style:style>
    <style:style style:name="T1153" style:parent-style-name="預設段落字型" style:family="text">
      <style:text-properties style:language-asian="zh" style:country-asian="TW"/>
    </style:style>
    <style:style style:name="T1154" style:parent-style-name="預設段落字型" style:family="text">
      <style:text-properties fo:language="zh" fo:country="TW" style:language-asian="zh" style:country-asian="TW"/>
    </style:style>
    <style:style style:name="T1155" style:parent-style-name="預設段落字型" style:family="text">
      <style:text-properties style:language-asian="zh" style:country-asian="TW"/>
    </style:style>
    <style:style style:name="P1156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</text:span></text:p>
        <text:p text:style-name="P6"/>
      </style:footer>
    </style:master-page>
    <style:master-page style:name="MP1" style:page-layout-name="PL1">
      <style:footer>
        <text:p text:style-name="P1152"><text:span text:style-name="T1153">第</text:span><text:span text:style-name="T1154"><text:page-number text:fixed="false">1</text:page-number></text:span><text:span text:style-name="T1155">頁</text:span></text:p>
        <text:p text:style-name="P1156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5:38:00Z</meta:creation-date>
    <dc:date>2026-02-04T05:39:00Z</dc:date>
    <meta:template xlink:href="Normal" xlink:type="simple"/>
    <meta:editing-cycles>2</meta:editing-cycles>
    <meta:editing-duration>PT60S</meta:editing-duration>
    <meta:document-statistic meta:page-count="4" meta:paragraph-count="11" meta:word-count="862" meta:character-count="5769" meta:row-count="40" meta:non-whitespace-character-count="4918"/>
  </office:meta>
</office:document-meta>
</file>