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text:style-name="WW_CharLFO2LVL2" style:num-format="①, ②, ③, ...">
        <style:list-level-properties text:space-before="0.6284in" text:min-label-width="0.25in" text:list-level-position-and-space-mode="label-alignment">
          <style:list-level-label-alignment text:label-followed-by="listtab" fo:margin-left="0.8784in" fo:text-indent="-0.25in"/>
        </style:list-level-properties>
      </text:list-level-style-number>
      <text:list-level-style-number text:level="3" text:style-name="WW_CharLFO2LVL3" style:num-format="①, ②, ③, ...">
        <style:list-level-properties text:space-before="0.9618in" text:min-label-width="0.25in" text:list-level-position-and-space-mode="label-alignment">
          <style:list-level-label-alignment text:label-followed-by="listtab" fo:margin-left="1.2118in" fo:text-indent="-0.25in"/>
        </style:list-level-properties>
      </text:list-level-style-number>
      <text:list-level-style-number text:level="4" text:style-name="WW_CharLFO2LVL4" style:num-format="①, ②, ③, ...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6" style:parent-style-name="頁首" style:family="paragraph">
      <style:paragraph-properties fo:margin-top="0.125in">
        <style:tab-stops/>
      </style:paragraph-properties>
    </style:style>
    <style:style style:name="T17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7" style:parent-style-name="頁首" style:family="paragraph">
      <style:paragraph-properties fo:line-height="0.1388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9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30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31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32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33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34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35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36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37" style:parent-style-name="頁首" style:list-style-name="LFO2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38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39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40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41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42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43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44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45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46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47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48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49" style:parent-style-name="頁首" style:list-style-name="LFO1" style:family="paragraph">
      <style:paragraph-properties fo:margin-top="0.125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wave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54" style:parent-style-name="頁首" style:family="paragraph">
      <style:paragraph-properties fo:margin-top="0.125in" fo:margin-left="0.2951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T56" style:parent-style-name="預設段落字型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T57" style:parent-style-name="預設段落字型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T58" style:parent-style-name="預設段落字型" style:family="text">
      <style:text-properties style:font-name="標楷體" style:font-name-asian="標楷體" style:font-name-complex="細明體" fo:color="#000000" style:letter-kerning="false" fo:font-size="12pt" style:font-size-asian="12pt" style:font-size-complex="12pt"/>
    </style:style>
    <style:style style:name="T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2" style:parent-style-name="預設段落字型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T63" style:parent-style-name="預設段落字型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P64" style:parent-style-name="頁首" style:family="paragraph">
      <style:paragraph-properties fo:margin-top="0.125in" fo:margin-left="0.2951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T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67" style:parent-style-name="頁首" style:family="paragraph">
      <style:paragraph-properties fo:margin-top="0.125in" fo:margin-left="0.2951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9" style:parent-style-name="預設段落字型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T70" style:parent-style-name="預設段落字型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T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2" style:parent-style-name="預設段落字型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T73" style:parent-style-name="預設段落字型" style:family="text">
      <style:text-properties style:font-name="標楷體" style:font-name-asian="標楷體" style:font-name-complex="Verdana" fo:font-size="12pt" style:font-size-asian="12pt" style:font-size-complex="12pt"/>
    </style:style>
    <style:style style:name="T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5" style:parent-style-name="預設段落字型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T7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8" style:parent-style-name="預設段落字型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T79" style:parent-style-name="預設段落字型" style:family="text">
      <style:text-properties style:font-name="標楷體" style:font-name-asian="標楷體" style:font-name-complex="細明體" fo:font-size="12pt" style:font-size-asian="12pt" style:font-size-complex="12pt"/>
    </style:style>
    <style:style style:name="P80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81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82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83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84" style:parent-style-name="頁首" style:list-style-name="LFO1" style:family="paragraph">
      <style:paragraph-properties fo:margin-top="0.125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89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90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91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92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93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94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95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96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97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98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99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00" style:parent-style-name="頁首" style:list-style-name="LFO1" style:family="paragraph">
      <style:paragraph-properties fo:margin-top="0.125in">
        <style:tab-stops/>
      </style:paragraph-properties>
    </style:style>
    <style:style style:name="T1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04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05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06" style:parent-style-name="頁首" style:list-style-name="LFO1" style:family="paragraph">
      <style:paragraph-properties fo:margin-top="0.125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wave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10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11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12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13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14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15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16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17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18" style:parent-style-name="頁首" style:list-style-name="LFO1" style:family="paragraph">
      <style:paragraph-properties fo:margin-top="0.125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wave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21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22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23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24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25" style:parent-style-name="頁首" style:list-style-name="LFO1" style:family="paragraph">
      <style:paragraph-properties fo:margin-top="0.125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wave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31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32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33" style:parent-style-name="頁首" style:list-style-name="LFO1" style:family="paragraph">
      <style:paragraph-properties fo:margin-top="0.125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wave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37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38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39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40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41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42" style:parent-style-name="頁首" style:list-style-name="LFO1" style:family="paragraph">
      <style:paragraph-properties fo:margin-top="0.125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46" style:parent-style-name="頁首" style:family="paragraph">
      <style:paragraph-properties fo:margin-top="0.125in" fo:margin-left="0.2951in">
        <style:tab-stops/>
      </style:paragraph-properties>
    </style:style>
    <style:style style:name="T1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58" style:parent-style-name="頁首" style:family="paragraph">
      <style:paragraph-properties fo:margin-top="0.125in" fo:margin-left="0.2951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68" style:parent-style-name="頁首" style:list-style-name="LFO1" style:family="paragraph">
      <style:paragraph-properties fo:margin-top="0.125in">
        <style:tab-stops/>
      </style:paragraph-properties>
    </style:style>
    <style:style style:name="T1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wave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71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72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73" style:parent-style-name="頁首" style:list-style-name="LFO1" style:family="paragraph">
      <style:paragraph-properties fo:margin-top="0.125in">
        <style:tab-stops/>
      </style:paragraph-properties>
    </style:style>
    <style:style style:name="T1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78" style:parent-style-name="頁首" style:list-style-name="LFO10" style:family="paragraph">
      <style:paragraph-properties fo:margin-top="0.125in">
        <style:tab-stops/>
      </style:paragraph-properties>
    </style:style>
    <style:style style:name="T1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85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86" style:parent-style-name="頁首" style:list-style-name="LFO1" style:family="paragraph">
      <style:paragraph-properties fo:margin-top="0.125in">
        <style:tab-stops/>
      </style:paragraph-properties>
    </style:style>
    <style:style style:name="T1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wave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93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94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95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96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97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98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99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00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01" style:parent-style-name="頁首" style:family="paragraph">
      <style:paragraph-properties fo:margin-top="0.125in" fo:margin-left="0.2951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09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10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11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12" style:parent-style-name="頁首" style:list-style-name="LFO1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13" style:parent-style-name="頁首" style:list-style-name="LFO1" style:family="paragraph">
      <style:paragraph-properties fo:margin-top="0.125in">
        <style:tab-stops/>
      </style:paragraph-properties>
    </style:style>
    <style:style style:name="T2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20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21" style:parent-style-name="頁首" style:family="paragraph">
      <style:paragraph-properties fo:margin-top="0.125in" fo:margin-left="0.2951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22" style:parent-style-name="清單段落" style:family="paragraph">
      <style:paragraph-properties fo:border="0.0069in solid #000000" fo:padding-top="0.0138in" fo:padding-left="0.0555in" fo:padding-bottom="0.0138in" fo:padding-right="0.0555in" style:shadow="none" fo:margin-left="0.2951in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/>
    </style:style>
    <style:style style:name="P241" style:parent-style-name="清單段落" style:family="paragraph">
      <style:paragraph-properties fo:border="0.0069in solid #000000" fo:padding-top="0.0138in" fo:padding-left="0.0555in" fo:padding-bottom="0.0138in" fo:padding-right="0.0555in" style:shadow="none" fo:margin-left="0.2951in">
        <style:tab-stops/>
      </style:paragraph-properties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 fo:background-color="#BFBFBF"/>
    </style:style>
    <style:style style:name="T246" style:parent-style-name="預設段落字型" style:family="text">
      <style:text-properties style:font-name="標楷體" style:font-name-asian="標楷體" fo:background-color="#BFBFBF" style:text-underline-type="single" style:text-underline-style="wave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background-color="#BFBFBF"/>
    </style:style>
    <style:style style:name="T248" style:parent-style-name="預設段落字型" style:family="text">
      <style:text-properties style:font-name="標楷體" style:font-name-asian="標楷體" fo:background-color="#BFBFBF" style:text-underline-type="single" style:text-underline-style="wave" style:text-underline-width="auto" style:text-underline-mode="continuous"/>
    </style:style>
    <style:style style:name="P249" style:parent-style-name="清單段落" style:list-style-name="LFO1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50" style:parent-style-name="清單段落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51" style:parent-style-name="清單段落" style:list-style-name="LFO1" style:family="paragraph">
      <style:paragraph-properties fo:margin-left="0.2951in">
        <style:tab-stops/>
      </style:paragraph-properties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P256" style:parent-style-name="清單段落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57" style:parent-style-name="清單段落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58" style:parent-style-name="清單段落" style:list-style-name="LFO1" style:family="paragraph">
      <style:paragraph-properties fo:margin-left="0.2951in">
        <style:tab-stops/>
      </style:paragraph-properties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P269" style:parent-style-name="清單段落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70" style:parent-style-name="清單段落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71" style:parent-style-name="清單段落" style:family="paragraph">
      <style:paragraph-properties fo:border="0.0069in solid #000000" fo:padding-top="0.0138in" fo:padding-left="0.0555in" fo:padding-bottom="0.0138in" fo:padding-right="0.0555in" style:shadow="none" fo:margin-left="0.2951in">
        <style:tab-stops/>
      </style:paragraph-properties>
      <style:text-properties style:font-name="標楷體" style:font-name-asian="標楷體"/>
    </style:style>
    <style:style style:name="P272" style:parent-style-name="清單段落" style:list-style-name="LFO1" style:family="paragraph">
      <style:paragraph-properties fo:margin-left="0.2951in">
        <style:tab-stops/>
      </style:paragraph-properties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P277" style:parent-style-name="清單段落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278" style:parent-style-name="頁首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79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6pt" style:font-size-asian="16pt"/>
    </style:style>
    <style:style style:name="P284" style:parent-style-name="內文" style:family="paragraph">
      <style:text-properties style:font-name="Times New Roman" style:font-name-asian="新細明體" style:font-name-complex="Times New Roman" fo:letter-spacing="0.0416in" fo:font-size="16pt" style:font-size-asian="16pt" style:font-size-complex="16pt"/>
    </style:style>
    <style:style style:name="P285" style:parent-style-name="內文" style:family="paragraph">
      <style:text-properties style:font-name="Times New Roman" style:font-name-asian="新細明體" style:font-name-complex="Times New Roman" fo:letter-spacing="0.0416in" fo:font-size="16pt" style:font-size-asian="16pt" style:font-size-complex="16pt"/>
    </style:style>
    <style:style style:name="P286" style:parent-style-name="內文" style:family="paragraph">
      <style:text-properties style:font-name="Times New Roman" style:font-name-asian="新細明體" style:font-name-complex="Times New Roman" fo:letter-spacing="0.0416in" fo:font-size="16pt" style:font-size-asian="16pt" style:font-size-complex="16pt"/>
    </style:style>
    <style:style style:name="P287" style:parent-style-name="內文" style:family="paragraph">
      <style:text-properties style:font-name="Times New Roman" style:font-name-asian="新細明體" style:font-name-complex="Times New Roman" fo:letter-spacing="0.0416in" fo:font-size="16pt" style:font-size-asian="16pt" style:font-size-complex="16pt"/>
    </style:style>
    <style:style style:name="P288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289" style:parent-style-name="內文" style:family="paragraph">
      <style:text-properties style:font-name="標楷體" style:font-name-asian="標楷體"/>
    </style:style>
    <style:style style:name="P290" style:parent-style-name="內文" style:family="paragraph"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6">新北市立溪崑國民中學</text:span><text:span text:style-name="T7">10</text:span><text:span text:style-name="T8">5</text:span><text:span text:style-name="T9">學年度第</text:span><text:span text:style-name="T10">一</text:span><text:span text:style-name="T11">學期第</text:span><text:span text:style-name="T12">三</text:span><text:span text:style-name="T13">次定期評量</text:span><text:span text:style-name="T14">國文</text:span><text:span text:style-name="T15">科試卷</text:span></text:p>
      <text:p text:style-name="P16"><text:span text:style-name="T17">　　</text:span><text:span text:style-name="T18"><text:s text:c="8"/></text:span><text:span text:style-name="T19">　　　　　　　　</text:span><text:span text:style-name="T20"><text:s text:c="2"/></text:span><text:span text:style-name="T21">七年級</text:span><text:span text:style-name="T22">　　　</text:span><text:span text:style-name="T23">班座號</text:span><text:span text:style-name="T24">　　　</text:span><text:span text:style-name="T25">姓名</text:span><text:span text:style-name="T26"><text:s text:c="14"/></text:span></text:p>
      <text:p text:style-name="P27"><text:span text:style-name="T28"><draw:connector draw:type="line" svg:x1="0.02361in" svg:y1="0.08403in" svg:x2="8.90903in" svg:y2="0.08403in" draw:z-index="251659264" draw:id="id0" draw:style-name="a0" draw:name="Line 2" text:anchor-type="paragraph"><svg:title/><svg:desc/></draw:connector></text:span></text:p>
      <text:list text:style-name="LFO1" text:continue-numbering="true">
        <text:list-item>
          <text:p text:style-name="P29">下列何組成語用字完全正確？</text:p>
        </text:list-item>
      </text:list>
      <text:p text:style-name="P30">(A)含貽弄孫/飴笑大方/甘之如貽 <text:s/><text:s text:c="5"/>(B)百步穿揚/並駕齊趨/剛復自用<text:s text:c="2"/></text:p>
      <text:p text:style-name="P31">(C)含辛茹苦/無忝所生/恃才傲物 <text:s/><text:s text:c="5"/>(D)檜炙人口/良莠不齊/言簡意該。</text:p>
      <text:list text:style-name="LFO1" text:continue-numbering="true">
        <text:list-item>
          <text:p text:style-name="P32">下列何組字音完全相同？ <text:s/>(A)囑、矚、屬<text:s text:c="2"/>(B)癸、葵、睽 <text:s/>(C)捩、唳、戾 <text:s/>(D)殛、亟、極。</text:p>
        </text:list-item>
        <text:list-item>
          <text:p text:style-name="P33">下列「」中的字，何組字音前後相同？</text:p>
        </text:list-item>
      </text:list>
      <text:p text:style-name="P34">(A)「勾」留多日/不法「勾」當<text:s text:c="2"/><text:s text:c="5"/>(B)杯盤狼「藉」/全是「藉」口</text:p>
      <text:p text:style-name="P35">(C)「撒」手人寰/「撒」網捕魚<text:s text:c="2"/><text:s text:c="5"/>(D)參「差」不齊/「差」強人意。</text:p>
      <text:list text:style-name="LFO1" text:continue-numbering="true">
        <text:list-item>
          <text:p text:style-name="P36">下列「」中的注音，寫成國字後何組字形前後相同？</text:p>
        </text:list-item>
      </text:list>
      <text:list text:style-name="LFO2" text:continue-numbering="true">
        <text:list-item>
          <text:p text:style-name="P37">「ㄙㄨˋ」 溪而上/雕「ㄙㄨˋ」家<text:s text:c="2"/><text:s/><text:s text:c="4"/>(B)出類拔「ㄘㄨㄟˋ」/人文薈「ㄘㄨㄟˋ」</text:p>
        </text:list-item>
      </text:list>
      <text:p text:style-name="P38">(C)迫不「ㄐㄧˊ」待/緩不濟「ㄐㄧˊ」<text:s text:c="2"/><text:s text:c="4"/>(D)可見一「ㄅㄢ」/按部就「ㄅㄢ」。</text:p>
      <text:list text:style-name="LFO1" text:continue-numbering="true">
        <text:list-item>
          <text:p text:style-name="P39">下列「」中的字，何組意思前後相同？</text:p>
        </text:list-item>
      </text:list>
      <text:p text:style-name="P40">(A)「盡」為所吞/不「盡」相同<text:s text:c="2"/><text:s text:c="6"/>(B)青雲白鶴「觀」/宮「觀」樓</text:p>
      <text:p text:style-name="P41">(C)前後「致」意/興「致」昂昂 <text:s/><text:s text:c="6"/>(D)「恍」然大悟/「恍」如隔世。</text:p>
      <text:list text:style-name="LFO1" text:continue-numbering="true">
        <text:list-item>
          <text:p text:style-name="P42">「躊躇」因聲母相同，所以稱為「雙聲複詞」，下列何者不是「雙聲複詞」？(A)崎嶇<text:s text:c="2"/>(B)枇杷<text:s/>(C)剔透<text:s text:c="2"/>(D)詛咒。</text:p>
        </text:list-item>
        <text:list-item>
          <text:p text:style-name="P43">下列成語的用法，何者錯誤？</text:p>
        </text:list-item>
      </text:list>
      <text:p text:style-name="P44">(A)你對我的指控，簡直是「無的放矢」 <text:s/><text:s text:c="9"/>(B)他愛慕虛榮，「趨炎附勢」，是貪污弊案的幕後黑手<text:s text:c="2"/></text:p>
      <text:p text:style-name="P45">(C)少年時光有如「江郎才盡」，我們要好好把握<text:s text:c="2"/><text:s/>(D)他「予取予求」，吃定對方的態度，引起大家的反感。</text:p>
      <text:list text:style-name="LFO1" text:continue-numbering="true">
        <text:list-item>
          <text:p text:style-name="P46">下列解釋何者不正確？ <text:s/></text:p>
        </text:list-item>
      </text:list>
      <text:p text:style-name="P47">(A)不朽：永不磨滅的名聲<text:s text:c="2"/><text:s text:c="6"/>(B)曙光：傍晚大地初現的亮光<text:s text:c="2"/></text:p>
      <text:p text:style-name="P48">(C)躊躇：猶豫不決的樣子 <text:s/><text:s text:c="6"/>(D)明察秋毫：形容視力很好，能看清楚極細微的東西。</text:p>
      <text:list text:style-name="LFO1" text:continue-numbering="true">
        <text:list-item>
          <text:p text:style-name="P49"><text:span text:style-name="T50">下列</text:span><text:span text:style-name="T51">兒時記趣</text:span><text:span text:style-name="T52">一文順序的重組，何者正確？</text:span><text:span text:style-name="T53"><text:s text:c="2"/></text:span></text:p>
        </text:list-item>
      </text:list>
      <text:p text:style-name="P54"><text:span text:style-name="T55">甲：使之沖煙飛鳴</text:span><text:span text:style-name="T56"><text:s text:c="2"/></text:span><text:span text:style-name="T57"><text:s text:c="2"/></text:span><text:span text:style-name="T58">乙：</text:span><text:span text:style-name="T59">又留蚊於素帳中</text:span><text:span text:style-name="T60"><text:s text:c="2"/></text:span><text:span text:style-name="T61"><text:s text:c="2"/></text:span><text:span text:style-name="T62">丙：為之怡然稱快</text:span><text:span text:style-name="T63"><text:s/></text:span></text:p>
      <text:p text:style-name="P64"><text:span text:style-name="T65">丁：果如鶴唳雲端 <text:s text:c="3"/>戊：作青雲白鶴觀 <text:s text:c="5"/></text:span><text:span text:style-name="T66">己：徐噴以煙</text:span></text:p>
      <text:p text:style-name="P67"><text:span text:style-name="T68">(A)</text:span><text:span text:style-name="T69">乙甲己戊丁丙</text:span><text:span text:style-name="T70"><text:s text:c="2"/></text:span><text:span text:style-name="T71">(B)</text:span><text:span text:style-name="T72">己甲丁丙乙戊</text:span><text:span text:style-name="T73"><text:s text:c="2"/></text:span><text:span text:style-name="T74">(C)</text:span><text:span text:style-name="T75">乙戊己丁甲丙</text:span><text:span text:style-name="T76"><text:s text:c="2"/></text:span><text:span text:style-name="T77">(D)</text:span><text:span text:style-name="T78">乙己甲戊丁丙</text:span><text:span text:style-name="T79">。</text:span></text:p>
      <text:list text:style-name="LFO1" text:continue-numbering="true">
        <text:list-item>
          <text:p text:style-name="P80">下列何者是指顏色的形容詞？ <text:s/><text:s/>(A)「白」衣天使<text:s text:c="2"/>(B)「黑」心油<text:s text:c="2"/>(C)「黃」色笑話<text:s text:c="2"/>(D)「赤」子之心。</text:p>
        </text:list-item>
        <text:list-item>
          <text:p text:style-name="P81">下列文句，何者有語病？ <text:s/><text:s/>(A)水落所以石出 <text:s/>(B)好高但是騖遠<text:s text:c="2"/>(C)樂極反而生悲<text:s text:c="2"/>(D)巧詐不如拙誠。</text:p>
        </text:list-item>
        <text:list-item>
          <text:p text:style-name="P82">「聽到這個徒如其來的消息，他不經愕然，接著摸摸骸下的鬍鬚，槭眉低首想了許久，之後如剝雲見日般，露出陽光般的笑容」以上這段文字共有幾個錯別字？ <text:s/></text:p>
        </text:list-item>
      </text:list>
      <text:p text:style-name="P83">(A)三個 <text:s/><text:s/>(B)四個 <text:s/><text:s/>(C)五個 <text:s/><text:s/>(D)六個。</text:p>
      <text:list text:style-name="LFO1" text:continue-numbering="true">
        <text:list-item>
          <text:p text:style-name="P84"><text:span text:style-name="T85">沈復</text:span><text:span text:style-name="T86">：「見藐小微物，必細察其紋理，故時有物外之趣</text:span><text:span text:style-name="T87">。</text:span><text:span text:style-name="T88">」這段話的涵義，未包含下列哪一選項？</text:span></text:p>
        </text:list-item>
      </text:list>
      <text:p text:style-name="P89">(A)一枝草，一點露<text:s text:c="2"/><text:s text:c="7"/>(B)一沙一世界，一花一天堂 <text:s/></text:p>
      <text:p text:style-name="P90">(C)萬物靜觀皆自得<text:s text:c="2"/><text:s text:c="7"/>(D)培養藝術化的生活。</text:p>
      <text:list text:style-name="LFO1" text:continue-numbering="true">
        <text:list-item>
          <text:p text:style-name="P91">下列修辭，何者配對正確？ <text:s/></text:p>
        </text:list-item>
      </text:list>
      <text:p text:style-name="P92">(A)小鐘如鈴般輕巧的聲音—類疊<text:s text:c="2"/><text:s text:c="3"/>(B)小女孩們也幾乎一會走路，就得學著幫母親做事—誇飾<text:s text:c="2"/></text:p>
      <text:p text:style-name="P93">(C)撒了滿天的珍珠和一枚又大又亮的銀幣—摹寫<text:s text:c="2"/><text:s text:c="3"/>(D)我的菜燒得很成功，我先生決定要請佣人了—映襯。</text:p>
      <text:soft-page-break/>
      <text:list text:style-name="LFO1" text:continue-numbering="true">
        <text:list-item>
          <text:p text:style-name="P94">「我心裡暗笑他的迂，他們只認得錢，託他們真是白託！…… 唉！我現在想想，那時真是太聰明了！」這段話表現出作者何種心境？ <text:s/><text:s/>(A)趾高氣昂 <text:s/>(B)心煩氣躁<text:s text:c="2"/>(C)自鳴得意 <text:s/>(D)悔恨自責。</text:p>
        </text:list-item>
        <text:list-item>
          <text:p text:style-name="P95">下列何組詞語的關係同於「禍不單行/雪上加霜」？ <text:s/></text:p>
        </text:list-item>
      </text:list>
      <text:p text:style-name="P96">(A)風聲鶴唳/草木皆兵<text:s text:c="2"/><text:s text:c="10"/>(B)疲憊不堪/輾轉反側<text:s text:c="2"/></text:p>
      <text:p text:style-name="P97">(C)行將就木/生龍活虎<text:s text:c="2"/><text:s text:c="2"/><text:s text:c="8"/>(D)遠近知名/世所罕有。</text:p>
      <text:list text:style-name="LFO1" text:continue-numbering="true">
        <text:list-item>
          <text:p text:style-name="P98">下列「」中的量詞，何者使用不當？</text:p>
        </text:list-item>
      </text:list>
      <text:p text:style-name="P99">(A)小事一「樁」<text:s/>(B)一「幀」名畫<text:s/><text:s/>(C)幾「口」銅鐘 <text:s/>(D)一「幅」苦瓜臉。</text:p>
      <text:list text:style-name="LFO1" text:continue-numbering="true">
        <text:list-item>
          <text:p text:style-name="P100"><text:span text:style-name="T101">父母對孩子的愛有很多種表達方式，而</text:span><text:span text:style-name="T102">格林</text:span><text:span text:style-name="T103">夫婦的表現是超凡入聖的。這其中除了「愛」之外，所表達的意涵與下列何者最不相關？ <text:s/></text:span></text:p>
        </text:list-item>
      </text:list>
      <text:p text:style-name="P104">(A)能及時放下，可望見更寬廣的人性與人心<text:s text:c="2"/><text:s text:c="2"/>(B)改變心境，就能扭轉事實<text:s text:c="2"/></text:p>
      <text:p text:style-name="P105">(C)擁有過人的勇氣與無私的善意 <text:s/><text:s text:c="12"/>(D)用健全的心態去跨越生死，培養出堅強的心靈。</text:p>
      <text:list text:style-name="LFO1" text:continue-numbering="true">
        <text:list-item>
          <text:p text:style-name="P106"><text:span text:style-name="T107">下列有關</text:span><text:span text:style-name="T108">兒時記趣</text:span><text:span text:style-name="T109">一文的敘述，何者錯誤？ <text:s/></text:span></text:p>
        </text:list-item>
      </text:list>
      <text:p text:style-name="P110">(A)若以寫作技巧來看，本文是屬於寫實性質的文章 <text:s/><text:s text:c="2"/>(B)綜觀全文，有古代「寓言」色彩<text:s/></text:p>
      <text:p text:style-name="P111">(C)全文首先點出題旨是「物外之趣」四字 <text:s text:c="9"/><text:s text:c="2"/>(D)「萬物靜觀皆自得」一語，與全文主旨相符。</text:p>
      <text:list text:style-name="LFO1" text:continue-numbering="true">
        <text:list-item>
          <text:p text:style-name="P112">「你不會成為一個好和尚，但或許你可以成為非常傑出的藝術家。」老和尚這麼說想要傳達什麼意思？</text:p>
        </text:list-item>
      </text:list>
      <text:p text:style-name="P113">(A)<text:s/>認為男孩不學無術，一無是處，將來不會有成就<text:s text:c="3"/><text:s/>(B)對男孩愛畫貓一事深惡痛絕，欲除之而後快</text:p>
      <text:p text:style-name="P114">(C)雖不認同他當和尚的表現，但並沒有全面否定他<text:s text:c="2"/><text:s text:c="2"/><text:s/>(D)後悔收容男孩當學徒，毀了自己的一世英名。</text:p>
      <text:list text:style-name="LFO1" text:continue-numbering="true">
        <text:list-item>
          <text:p text:style-name="P115">下列「」中的詞語，詞性的說明何者有誤？ <text:s/></text:p>
        </text:list-item>
      </text:list>
      <text:p text:style-name="P116">(A)他「直挺挺」地躺著，害怕得屏住呼吸：副詞<text:s text:c="3"/>(B)他又在屏風上畫了好多隻貓，神態鮮活「生動」：形容詞 <text:s/></text:p>
      <text:p text:style-name="P117">(C)他具有「藝術」 天分：形容詞<text:s text:c="2"/><text:s text:c="4"/>(D)老和尚的經書、寺廟裡的屏風、牆壁和柱子都無一「倖免」<text:s/>：形容詞。</text:p>
      <text:list text:style-name="LFO1" text:continue-numbering="true">
        <text:list-item>
          <text:p text:style-name="P118"><text:span text:style-name="T119">孩子的鐘塔</text:span><text:span text:style-name="T120">一文中，格林夫婦將對兒子的情深化為人間大愛，令人動容，其實在我們的生活中處處充滿著溫情。請判斷下列成語與情感的配對，何者正確？</text:span></text:p>
        </text:list-item>
      </text:list>
      <text:p text:style-name="P121">(A)手足之情：兄弟姊妹之情<text:s text:c="2"/><text:s text:c="2"/>(B)舐犢情深：朋友之情 <text:s/>(C)鶼鰈情深：父母子女之情 <text:s/><text:s text:c="2"/>(D)寸草春暉：師生之情。</text:p>
      <text:list text:style-name="LFO1" text:continue-numbering="true">
        <text:list-item>
          <text:p text:style-name="P122">下列選項中，哪一句的語氣說明正確？ <text:s/></text:p>
        </text:list-item>
      </text:list>
      <text:p text:style-name="P123">(A)唉！不知何時再能與他相見：假設<text:s text:c="2"/><text:s text:c="3"/>(B)我那時真是聰明過分：驕傲 <text:s/></text:p>
      <text:p text:style-name="P124">(C)大約大去之期不遠矣：感嘆<text:s text:c="2"/><text:s text:c="9"/>(D)我走了，到那裡來信：指責。</text:p>
      <text:list text:style-name="LFO1" text:continue-numbering="true">
        <text:list-item>
          <text:p text:style-name="P125"><text:span text:style-name="T126">下列名言何者不</text:span><text:span text:style-name="T127">能涵蓋</text:span><text:span text:style-name="T128">孩子的鐘塔</text:span><text:span text:style-name="T129">一文？</text:span><text:span text:style-name="T130"><text:s text:c="2"/></text:span></text:p>
        </text:list-item>
      </text:list>
      <text:p text:style-name="P131">(A)凡事開始最難，然而更難的是何以善終<text:s text:c="2"/><text:s text:c="8"/>(B)當蠟燭點燃另一根蠟燭時，它自己沒有損失，但房間卻更亮了 <text:s/></text:p>
      <text:p text:style-name="P132">(C)無私是稀有的道德，因為從它身上是無利可圖的<text:s text:c="2"/>(D)貝殼雖然死了，卻把它的美麗留給了整個世界。</text:p>
      <text:list text:style-name="LFO1" text:continue-numbering="true">
        <text:list-item>
          <text:p text:style-name="P133"><text:span text:style-name="T134">「不要留在大的地方，要待在小的地方。」此句話在</text:span><text:span text:style-name="T135">畫貓的男孩</text:span><text:span text:style-name="T136">當中有著豐富意涵。下列說明何者錯誤？</text:span></text:p>
        </text:list-item>
      </text:list>
      <text:p text:style-name="P137">(A)是男孩安全過夜的善意提醒 <text:s text:c="2"/><text:s text:c="3"/><text:s/><text:s/>(B)告訴男孩只宜在小廟禪修<text:s text:c="2"/></text:p>
      <text:p text:style-name="P138">(C)教導男孩做小事仍可有番成就 <text:s/><text:s text:c="4"/>(D)可看作是對男孩未來發展方向的指引。</text:p>
      <text:list text:style-name="LFO1" text:continue-numbering="true">
        <text:list-item>
          <text:p text:style-name="P139">下列文句所用的筆法，何者含有最濃厚的主觀想像成分？ <text:s/></text:p>
        </text:list-item>
      </text:list>
      <text:p text:style-name="P140">(A)寂寞街燈的星芒，化作展翅的天使，迎接著夜歸的我<text:s/><text:s/>(B)高腳玻璃杯托住一球細勻結實的冰淇淋，透著鮮嫩的色澤<text:s text:c="2"/></text:p>
      <text:p text:style-name="P141">(C)放眼望去，老舊的城牆磚縫裡，蔓生許多藤蘿與雜草<text:s text:c="2"/>(D)溪邊一棵苦楝樹上，一隻畫眉正引吭高唱，鳴聲響遍四野。</text:p>
      <text:list text:style-name="LFO1" text:continue-numbering="true">
        <text:list-item>
          <text:p text:style-name="P142"><text:span text:style-name="T143">下列有關</text:span><text:span text:style-name="T144">小泉八雲</text:span><text:span text:style-name="T145">，下列何者資料有誤？ <text:s/></text:span></text:p>
        </text:list-item>
      </text:list>
      <text:p text:style-name="P146"><text:span text:style-name="T147">(A)出生於</text:span><text:span text:style-name="T148">希臘</text:span><text:span text:style-name="T149">，但因有</text:span><text:span text:style-name="T150">日本</text:span><text:span text:style-name="T151">血統後來歸化為</text:span><text:span text:style-name="T152">日本</text:span><text:span text:style-name="T153">人<text:s/></text:span><text:span text:style-name="T154"><text:s text:c="3"/></text:span><text:span text:style-name="T155"><text:s/></text:span><text:span text:style-name="T156"><text:s text:c="3"/></text:span><text:span text:style-name="T157">(B)精通多種語言，令其作品有豐富性 <text:s/></text:span></text:p>
      <text:p text:style-name="P158"><text:span text:style-name="T159">(C)將</text:span><text:span text:style-name="T160">日本</text:span><text:span text:style-name="T161">民間故事以</text:span><text:span text:style-name="T162">英</text:span><text:span text:style-name="T163">文寫成短篇小說是他的一大貢獻 <text:s/></text:span><text:span text:style-name="T164"><text:s text:c="2"/></text:span><text:span text:style-name="T165">(D)被視為</text:span><text:span text:style-name="T166">日本</text:span><text:span text:style-name="T167">現代怪談文學的先驅。</text:span></text:p>
      <text:soft-page-break/>
      <text:list text:style-name="LFO1" text:continue-numbering="true">
        <text:list-item>
          <text:p text:style-name="P168"><text:span text:style-name="T169">背影</text:span><text:span text:style-name="T170">一文中，作者看著父親費力地上下月台買橘子的背影，忍不住流下眼淚，其原因為何？</text:span></text:p>
        </text:list-item>
      </text:list>
      <text:p text:style-name="P171">(A)作者為父親的迂腐感到悲憤 <text:s/><text:s text:c="8"/>(B)父親久病纏身，望著父親的背影，作者心生不捨<text:s text:c="2"/></text:p>
      <text:p text:style-name="P172">(C)父親手腳不靈活，作者為父親的安全捏把冷汗 <text:s/><text:s text:c="3"/>(D)作者領悟父親對他的慈愛與關懷。</text:p>
      <text:list text:style-name="LFO1" text:continue-numbering="true">
        <text:list-item>
          <text:p text:style-name="P173"><text:span text:style-name="T174">格林</text:span><text:span text:style-name="T175">夫婦毅然決然地捐出孩子身上可用的器官，且全部用來幫助</text:span><text:span text:style-name="T176">義大利</text:span><text:span text:style-name="T177">人，由此可知他們懷有什麼心態？</text:span></text:p>
        </text:list-item>
      </text:list>
      <text:list text:style-name="LFO10" text:continue-numbering="true">
        <text:list-item>
          <text:p text:style-name="P178"><text:span text:style-name="T179">和</text:span><text:span text:style-name="T180">義大利</text:span><text:span text:style-name="T181">人保持友善，以免惹禍上身 <text:s/></text:span><text:span text:style-name="T182"><text:s text:c="3"/></text:span><text:span text:style-name="T183">(B)</text:span><text:span text:style-name="T184">預先防患別人，以免招惹下一波禍端 <text:s/></text:span></text:p>
        </text:list-item>
      </text:list>
      <text:p text:style-name="P185">(C)寬待別人，用同理心去看待別人<text:s text:c="2"/><text:s text:c="3"/><text:s text:c="3"/><text:s/>(D)人心隔肚皮，表面上仍維持禮尚往來。</text:p>
      <text:list text:style-name="LFO1" text:continue-numbering="true">
        <text:list-item>
          <text:p text:style-name="P186"><text:span text:style-name="T187">孩子的鐘塔</text:span><text:span text:style-name="T188">一文中，</text:span><text:span text:style-name="T189">尼可拉斯</text:span><text:span text:style-name="T190">的父母將孩子的器官全部捐贈後，還捐出</text:span><text:span text:style-name="T191">尼可拉斯</text:span><text:span text:style-name="T192">將來上大學的基金，且設立一個全國性的才智兒童獎學金。如此的用心與作為，可用下列何者來形容？</text:span></text:p>
        </text:list-item>
      </text:list>
      <text:p text:style-name="P193">(A)錢就是萬能 <text:s/><text:s/>(B)為善不欲人知<text:s text:c="2"/><text:s/>(C)化小愛為大愛<text:s text:c="2"/><text:s/>(D)有錢能使鬼推磨。</text:p>
      <text:list text:style-name="LFO1" text:continue-numbering="true">
        <text:list-item>
          <text:p text:style-name="P194">「將橘子一股腦兒放在我的皮大衣上。於是撲撲衣上的泥土，心裡很輕鬆似的。」顯示父親的心情如何？</text:p>
        </text:list-item>
      </text:list>
      <text:p text:style-name="P195">(A)任重道遠<text:s text:c="2"/><text:s/>(B)如釋重負<text:s text:c="2"/><text:s/>(C)心安理得<text:s text:c="2"/><text:s/>(D)隨遇而安。</text:p>
      <text:list text:style-name="LFO1" text:continue-numbering="true">
        <text:list-item>
          <text:p text:style-name="P196">「後來，這個畫貓的男孩成了家喻戶曉的藝術家。」可知小男孩一直在自己的興趣專長上努力。此歷程可用下列何者形容？ <text:s/>(A)以管窺天，以蠡測海<text:s text:c="2"/>(B)二人同心，其利斷金 <text:s/>(C)只知行善，莫問前途 <text:s/>(D)精誠所至，金石為開。</text:p>
        </text:list-item>
        <text:list-item>
          <text:p text:style-name="P197">甲：河東□吼<text:s text:c="8"/>乙：沐□而冠<text:s text:c="6"/><text:s/>丙：千里□毛</text:p>
        </text:list-item>
      </text:list>
      <text:p text:style-name="P198">丁：對□彈琴<text:s text:c="8"/>戊：抱頭□竄<text:s text:c="6"/><text:s/>己：聞□起舞</text:p>
      <text:p text:style-name="P199">上述有關動物的成語中，不屬於十二生肖的有哪些？ <text:s/>(A)甲、丙 <text:s/>(B)乙、丁<text:s text:c="2"/>(C)丙、戊 <text:s/>(D)戊、己。</text:p>
      <text:list text:style-name="LFO1" text:continue-numbering="true">
        <text:list-item>
          <text:p text:style-name="P200">下列各句文意的說明，何者錯誤？ <text:s/></text:p>
        </text:list-item>
      </text:list>
      <text:p text:style-name="P201"><text:span text:style-name="T202">(A)</text:span><text:span text:style-name="T203">「(</text:span><text:span text:style-name="T204">格林</text:span><text:span text:style-name="T205">夫婦)將</text:span><text:span text:style-name="T206">尼可拉斯</text:span><text:span text:style-name="T207">遺體上有用的器官全部捐贈出去」表現出愛超越了仇恨</text:span><text:span text:style-name="T208"><text:s text:c="2"/></text:span></text:p>
      <text:p text:style-name="P209">(B)「廟裡所有東西都蒙上一層灰，而且布滿著蜘蛛網」描述寺廟裡的不尋常處 <text:s/></text:p>
      <text:p text:style-name="P210">(C)「我這樣大年紀的人，難道還不能料理自己麼」是責備自己缺乏信心<text:s text:c="2"/></text:p>
      <text:p text:style-name="P211">(D)「將橘子一股腦兒放在我的皮大衣上」感受到無保留的慈愛。</text:p>
      <text:list text:style-name="LFO1" text:continue-numbering="true">
        <text:list-item>
          <text:p text:style-name="P212">「整個夏天/你的鼓譟/很像我家悍婦/那種重複調子/令人思慮的/不知道誰抄襲誰的語言」這首小詩所描述的對象是下列何者？ <text:s/><text:s text:c="2"/>(A)螢<text:s text:c="2"/><text:s/>(B)蚊<text:s text:c="2"/>(C)蛾<text:s text:c="2"/><text:s/>(D)蟬。</text:p>
        </text:list-item>
        <text:list-item>
          <text:p text:style-name="P213"><text:span text:style-name="T214">「如果一個人只為自己的生活及愛欲努力，這種生命輕如鴻毛！反之，若能積極造福人群，這種生命價值</text:span><text:span text:style-name="T215">則重如</text:span><text:span text:style-name="T216">泰山</text:span><text:span text:style-name="T217">。</text:span><text:span text:style-name="T218">」</text:span><text:span text:style-name="T219">這段文字所要闡明的道理，與下列何者最接近？ <text:s/></text:span></text:p>
        </text:list-item>
      </text:list>
      <text:p text:style-name="P220">(A)忠臣不畏死，終能成大事 <text:s/><text:s text:c="5"/>(B)苟有利於民生，雖死無憾 <text:s/></text:p>
      <text:p text:style-name="P221">(C)事難成而易敗，名難立而易廢 <text:s/><text:s/>(D)利不可以虛受，名不可以苟得。</text:p>
      <text:p text:style-name="P222"><text:span text:style-name="T223">楊時</text:span><text:span text:style-name="T224">見</text:span><text:span text:style-name="T225">程頤</text:span><text:span text:style-name="T226">於</text:span><text:span text:style-name="T227">洛</text:span><text:span text:style-name="T228">，</text:span><text:span text:style-name="T229">時</text:span><text:span text:style-name="T230">蓋年已四十矣。一日見</text:span><text:span text:style-name="T231">頤</text:span><text:span text:style-name="T232">，</text:span><text:span text:style-name="T233">頤</text:span><text:span text:style-name="T234">偶瞑坐，</text:span><text:span text:style-name="T235">時</text:span><text:span text:style-name="T236">與</text:span><text:span text:style-name="T237">游酢</text:span><text:span text:style-name="T238">侍立不去。</text:span><text:span text:style-name="T239">頤</text:span><text:span text:style-name="T240">既覺，則門外雪一尺矣。<text:s/></text:span></text:p>
      <text:p text:style-name="P241"><text:span text:style-name="T242">(蓋：大概</text:span><text:span text:style-name="T243">)</text:span><text:span text:style-name="T244"><text:s text:c="75"/></text:span><text:span text:style-name="T245">節錄自</text:span><text:span text:style-name="T246">宋史</text:span><text:span text:style-name="T247">‧</text:span><text:span text:style-name="T248">楊時傳</text:span></text:p>
      <text:list text:style-name="LFO1" text:continue-numbering="true">
        <text:list-item>
          <text:p text:style-name="P249">文中「偶瞑坐」真正的意思為何？<text:s/></text:p>
        </text:list-item>
      </text:list>
      <text:p text:style-name="P250">(A)偶爾才閉目靜坐<text:s text:c="2"/><text:s/>(B)偶爾閉目打瞌睡<text:s/><text:s/><text:s/>(C)偶爾在傍晚時坐下休息<text:s/><text:s/><text:s/>(D)兩人相對在傍晚時靜坐。</text:p>
      <text:list text:style-name="LFO1" text:continue-numbering="true">
        <text:list-item>
          <text:p text:style-name="P251"><text:span text:style-name="T252">關於「</text:span><text:span text:style-name="T253">頤</text:span><text:span text:style-name="T254">既覺，則門外雪一尺矣」的說明，下列何者為是？</text:span><text:span text:style-name="T255"><text:s text:c="2"/></text:span></text:p>
        </text:list-item>
      </text:list>
      <text:p text:style-name="P256">(A)「既覺」 是指老師發覺學生還沒走<text:s/><text:s text:c="7"/><text:s text:c="2"/><text:s/><text:s/>(B)「既覺」是指老師不知不覺睡著了<text:s/></text:p>
      <text:p text:style-name="P257">(C)「則門外雪一尺矣」意謂當時雪下得非常大<text:s/><text:s text:c="2"/><text:s/><text:s/>(D)「則門外雪一尺矣」意謂學生在旁邊站了很久。</text:p>
      <text:list text:style-name="LFO1" text:continue-numbering="true">
        <text:list-item>
          <text:p text:style-name="P258"><text:span text:style-name="T259">由</text:span><text:span text:style-name="T260">楊時</text:span><text:span text:style-name="T261">、</text:span><text:span text:style-name="T262">游酢</text:span><text:span text:style-name="T263">拜見</text:span><text:span text:style-name="T264">程頤</text:span><text:span text:style-name="T265">衍生出「</text:span><text:span text:style-name="T266">程</text:span><text:span text:style-name="T267">門立雪」一詞，請問其意涵為何？</text:span><text:span text:style-name="T268"><text:s text:c="2"/></text:span></text:p>
        </text:list-item>
      </text:list>
      <text:p text:style-name="P269">(A)十年樹木，百年樹人<text:s text:c="2"/><text:s/><text:s text:c="2"/>(B)經師易得，人師難求<text:s text:c="2"/><text:s/></text:p>
      <text:p text:style-name="P270">(C)尊師重道，虔誠求教<text:s/><text:s/><text:s/><text:s text:c="2"/>(D)一日為師，終身為父。</text:p>
      <text:p text:style-name="P271">見富貴而生讒容者，最可恥。遇貧窮而作驕態者，賤莫甚。</text:p>
      <text:list text:style-name="LFO1" text:continue-numbering="true">
        <text:list-item>
          <text:p text:style-name="P272"><text:span text:style-name="T273">我們可用</text:span><text:span text:style-name="T274">論語</text:span><text:span text:style-name="T275">：「貧而無□；富而無□。」來詮釋上面這段話，依照文意判斷，缺空處應填入：</text:span><text:span text:style-name="T276"><text:s text:c="2"/></text:span></text:p>
        </text:list-item>
      </text:list>
      <text:p text:style-name="P277">(A)賤、讒<text:s text:c="2"/><text:s/>(B)諂、驕<text:s/><text:s/><text:s/>(C)驕、恥<text:s text:c="2"/><text:s/>(D)貴、態。</text:p>
      <text:p text:style-name="P278"/>
      <text:soft-page-break/>
      <text:p text:style-name="P279">105-1-3<text:s/>七年級國文科―解答</text:p>
      <text:p text:style-name="P284">01-10 <text:s text:c="2"/>CDCBA <text:s text:c="2"/>DCBDA</text:p>
      <text:p text:style-name="P285">11-20 <text:s text:c="2"/>BCABD <text:s text:c="2"/>ADBBC</text:p>
      <text:p text:style-name="P286">21-30 <text:s text:c="2"/>DACAB <text:s text:c="2"/>AADCC</text:p>
      <text:p text:style-name="P287">31-40 <text:s text:c="2"/>BDACD <text:s text:c="2"/>BADCB</text:p>
      <text:p text:style-name="P288"/>
      <text:p text:style-name="P289"/>
      <text:p text:style-name="P2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style:font-name="細明體" style:font-name-asian="細明體" style:font-name-complex="細明體" fo:font-size="9.5pt" style:font-size-asian="9.5pt"/>
    </style:style>
    <style:style style:name="WW_CharLFO2LVL3" style:family="text">
      <style:text-properties style:font-name="細明體" style:font-name-asian="細明體" style:font-name-complex="細明體" fo:font-size="9.5pt" style:font-size-asian="9.5pt"/>
    </style:style>
    <style:style style:name="WW_CharLFO2LVL4" style:family="text">
      <style:text-properties style:font-name-asian="細明體" style:font-name-complex="細明體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text:style-name="WW_CharLFO2LVL2" style:num-format="①, ②, ③, ...">
        <style:list-level-properties text:space-before="0.6284in" text:min-label-width="0.25in" text:list-level-position-and-space-mode="label-alignment">
          <style:list-level-label-alignment text:label-followed-by="listtab" fo:margin-left="0.8784in" fo:text-indent="-0.25in"/>
        </style:list-level-properties>
      </text:list-level-style-number>
      <text:list-level-style-number text:level="3" text:style-name="WW_CharLFO2LVL3" style:num-format="①, ②, ③, ...">
        <style:list-level-properties text:space-before="0.9618in" text:min-label-width="0.25in" text:list-level-position-and-space-mode="label-alignment">
          <style:list-level-label-alignment text:label-followed-by="listtab" fo:margin-left="1.2118in" fo:text-indent="-0.25in"/>
        </style:list-level-properties>
      </text:list-level-style-number>
      <text:list-level-style-number text:level="4" text:style-name="WW_CharLFO2LVL4" style:num-format="①, ②, ③, ...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  <style:style style:name="P5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280" style:parent-style-name="頁尾" style:family="paragraph">
      <style:paragraph-properties fo:text-align="center"/>
    </style:style>
    <style:style style:name="T281" style:parent-style-name="預設段落字型" style:family="text">
      <style:text-properties fo:language="zh" fo:country="TW"/>
    </style:style>
    <style:style style:name="T282" style:parent-style-name="預設段落字型" style:family="text">
      <style:text-properties style:font-name="新細明體"/>
    </style:style>
    <style:style style:name="P283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3頁</text:p>
        <text:p text:style-name="P5"/>
      </style:footer>
    </style:master-page>
    <style:master-page style:name="MP1" style:page-layout-name="PL1">
      <style:footer>
        <text:p text:style-name="P280">第<text:span text:style-name="T281"><text:page-number text:fixed="false">1</text:page-number></text:span>頁<text:span text:style-name="T282">，</text:span>共3頁</text:p>
        <text:p text:style-name="P28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5:40:00Z</meta:creation-date>
    <dc:date>2026-02-04T05:40:00Z</dc:date>
    <meta:print-date>2016-12-28T01:38:00Z</meta:print-date>
    <meta:template xlink:href="Normal" xlink:type="simple"/>
    <meta:editing-cycles>2</meta:editing-cycles>
    <meta:editing-duration>PT0S</meta:editing-duration>
    <meta:document-statistic meta:page-count="4" meta:paragraph-count="9" meta:word-count="720" meta:character-count="4821" meta:row-count="34" meta:non-whitespace-character-count="4110"/>
  </office:meta>
</office:document-meta>
</file>