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">
      <text:list-level-style-number text:level="1" style:num-suffix=".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A" style:num-letter-sync="true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A" style:num-letter-sync="true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頁首" style:master-page-name="MP0" style:family="paragraph">
      <style:paragraph-properties fo:break-before="page" fo:text-align="center" fo:margin-right="-0.0208in">
        <style:tab-stops/>
      </style:paragraph-properties>
    </style:style>
    <style:style style:name="T7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8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9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0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1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2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3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4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5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6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P17" style:parent-style-name="頁首" style:family="paragraph">
      <style:paragraph-properties fo:margin-top="0.125in">
        <style:tab-stops/>
      </style:paragraph-properties>
    </style:style>
    <style:style style:name="T18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19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0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1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 style:language-asian="zh" style:country-asian="TW"/>
    </style:style>
    <style:style style:name="T22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3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 style:language-asian="zh" style:country-asian="TW"/>
    </style:style>
    <style:style style:name="T24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5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26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7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28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9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P30" style:parent-style-name="頁首" style:family="paragraph">
      <style:paragraph-properties fo:line-height="0.1388in">
        <style:tab-stops/>
      </style:paragraph-properties>
    </style:style>
    <style:style style:name="T3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P32" style:parent-style-name="頁首" style:family="paragraph">
      <style:paragraph-properties fo:margin-bottom="0.125in" fo:line-height="0.1388in">
        <style:tab-stops/>
      </style:paragraph-properties>
    </style:style>
    <style:style style:name="T3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3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P37" style:parent-style-name="頁首" style:family="paragraph">
      <style:paragraph-properties fo:margin-bottom="0.125in" style:line-height-at-least="0.1666in">
        <style:tab-stops/>
      </style:paragraph-properties>
    </style:style>
    <style:style style:name="T3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P40" style:parent-style-name="頁首" style:family="paragraph">
      <style:paragraph-properties fo:margin-bottom="0.125in" style:line-height-at-least="0.1666in" fo:margin-left="0.25in">
        <style:tab-stops/>
      </style:paragraph-properties>
    </style:style>
    <style:style style:name="T4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4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4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4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5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5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5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5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60" style:parent-style-name="頁首" style:family="paragraph">
      <style:paragraph-properties fo:margin-bottom="0.125in" style:line-height-at-least="0.1666in">
        <style:tab-stops/>
      </style:paragraph-properties>
    </style:style>
    <style:style style:name="T6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6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6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6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65" style:parent-style-name="頁首" style:family="paragraph">
      <style:paragraph-properties fo:margin-bottom="0.125in" style:line-height-at-least="0.1666in">
        <style:tab-stops/>
      </style:paragraph-properties>
    </style:style>
    <style:style style:name="T6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6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6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6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7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7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7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7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7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7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7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7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7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7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8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8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8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8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8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8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8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8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8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8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9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P91" style:parent-style-name="頁首" style:family="paragraph">
      <style:paragraph-properties fo:margin-bottom="0.125in" style:line-height-at-least="0.1666in">
        <style:tab-stops/>
      </style:paragraph-properties>
    </style:style>
    <style:style style:name="T9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9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9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9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96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9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9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9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P101" style:parent-style-name="頁首" style:family="paragraph">
      <style:paragraph-properties fo:margin-bottom="0.125in" style:line-height-at-least="0.1666in">
        <style:tab-stops/>
      </style:paragraph-properties>
    </style:style>
    <style:style style:name="T10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10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105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10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10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10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10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11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11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1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1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1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11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11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11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11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2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P121" style:parent-style-name="頁首" style:family="paragraph">
      <style:paragraph-properties fo:margin-bottom="0.125in" style:line-height-at-least="0.1666in">
        <style:tab-stops/>
      </style:paragraph-properties>
    </style:style>
    <style:style style:name="T12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2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12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2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126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12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12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2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130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13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13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13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P134" style:parent-style-name="頁首" style:family="paragraph">
      <style:paragraph-properties fo:margin-bottom="0.125in" style:line-height-at-least="0.1666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35" style:parent-style-name="頁首" style:family="paragraph">
      <style:paragraph-properties fo:margin-bottom="0.125in" style:line-height-at-least="0.1666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36" style:parent-style-name="頁首" style:family="paragraph">
      <style:paragraph-properties fo:margin-bottom="0.125in" style:line-height-at-least="0.1666in">
        <style:tab-stops/>
      </style:paragraph-properties>
    </style:style>
    <style:style style:name="T13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3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3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14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41" style:parent-style-name="頁首" style:family="paragraph">
      <style:paragraph-properties fo:margin-bottom="0.125in" style:line-height-at-least="0.1666in">
        <style:tab-stops/>
      </style:paragraph-properties>
    </style:style>
    <style:style style:name="T14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43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14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45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14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4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14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4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5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51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15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53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15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5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15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57" style:parent-style-name="頁首" style:family="paragraph">
      <style:paragraph-properties fo:margin-bottom="0.125in" style:line-height-at-least="0.1666in">
        <style:tab-stops/>
      </style:paragraph-properties>
    </style:style>
    <style:style style:name="T15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59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16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61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16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6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16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6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66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16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68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16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70" style:parent-style-name="頁首" style:family="paragraph">
      <style:paragraph-properties fo:margin-bottom="0.125in" style:line-height-at-least="0.1666in">
        <style:tab-stops/>
      </style:paragraph-properties>
    </style:style>
    <style:style style:name="T17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7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7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17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75" style:parent-style-name="頁首" style:family="paragraph">
      <style:paragraph-properties fo:margin-bottom="0.125in" style:line-height-at-least="0.1666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76" style:parent-style-name="頁首" style:family="paragraph">
      <style:paragraph-properties fo:margin-bottom="0.125in" style:line-height-at-least="0.1666in">
        <style:tab-stops/>
      </style:paragraph-properties>
    </style:style>
    <style:style style:name="T17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7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7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wave" style:text-underline-width="auto" style:text-underline-mode="continuous" style:language-asian="zh" style:country-asian="TW"/>
    </style:style>
    <style:style style:name="T18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8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82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18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8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18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86" style:parent-style-name="頁首" style:family="paragraph">
      <style:paragraph-properties fo:margin-bottom="0.125in" style:line-height-at-least="0.1666in">
        <style:tab-stops/>
      </style:paragraph-properties>
    </style:style>
    <style:style style:name="T18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8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18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90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19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92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19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9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19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9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9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98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19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0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01" style:parent-style-name="頁首" style:family="paragraph">
      <style:paragraph-properties fo:margin-bottom="0.125in" style:line-height-at-least="0.1666in">
        <style:tab-stops/>
      </style:paragraph-properties>
    </style:style>
    <style:style style:name="T20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03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20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05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20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07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20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09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21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11" style:parent-style-name="頁首" style:family="paragraph">
      <style:paragraph-properties fo:margin-bottom="0.125in" style:line-height-at-least="0.1666in">
        <style:tab-stops/>
      </style:paragraph-properties>
    </style:style>
    <style:style style:name="T21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1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14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21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16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21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1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19" style:parent-style-name="頁首" style:family="paragraph">
      <style:paragraph-properties fo:margin-bottom="0.125in" style:line-height-at-least="0.1666in">
        <style:tab-stops/>
      </style:paragraph-properties>
    </style:style>
    <style:style style:name="T22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2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22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22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2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2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26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22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28" style:parent-style-name="頁首" style:family="paragraph">
      <style:paragraph-properties fo:margin-bottom="0.125in" style:line-height-at-least="0.1666in">
        <style:tab-stops/>
      </style:paragraph-properties>
    </style:style>
    <style:style style:name="T22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3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3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3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33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23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35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23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37" style:parent-style-name="頁首" style:family="paragraph">
      <style:paragraph-properties fo:margin-bottom="0.125in" style:line-height-at-least="0.1666in">
        <style:tab-stops/>
      </style:paragraph-properties>
    </style:style>
    <style:style style:name="T23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3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4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wave" style:text-underline-width="auto" style:text-underline-mode="continuous" style:language-asian="zh" style:country-asian="TW"/>
    </style:style>
    <style:style style:name="T24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42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24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4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24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46" style:parent-style-name="頁首" style:family="paragraph">
      <style:paragraph-properties fo:margin-bottom="0.125in" style:line-height-at-least="0.1666in">
        <style:tab-stops/>
      </style:paragraph-properties>
    </style:style>
    <style:style style:name="T24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4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4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5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51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25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53" style:parent-style-name="頁首" style:family="paragraph">
      <style:paragraph-properties fo:margin-bottom="0.125in" style:line-height-at-least="0.1666in">
        <style:tab-stops/>
      </style:paragraph-properties>
    </style:style>
    <style:style style:name="T25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5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25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5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25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5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6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6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6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63" style:parent-style-name="頁首" style:family="paragraph">
      <style:paragraph-properties fo:margin-bottom="0.125in" style:line-height-at-least="0.1666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64" style:parent-style-name="頁首" style:list-style-name="LFO5" style:family="paragraph">
      <style:paragraph-properties fo:margin-bottom="0.125in" style:line-height-at-least="0.1666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65" style:parent-style-name="頁首" style:family="paragraph">
      <style:paragraph-properties fo:margin-bottom="0.125in" style:line-height-at-least="0.1666in" fo:margin-left="0.1666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66" style:parent-style-name="頁首" style:family="paragraph">
      <style:paragraph-properties fo:margin-bottom="0.125in" style:line-height-at-least="0.1666in">
        <style:tab-stops/>
      </style:paragraph-properties>
    </style:style>
    <style:style style:name="T26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6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6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wave" style:text-underline-width="auto" style:text-underline-mode="continuous" style:language-asian="zh" style:country-asian="TW"/>
    </style:style>
    <style:style style:name="T27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71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27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73" style:parent-style-name="頁首" style:family="paragraph">
      <style:paragraph-properties fo:margin-bottom="0.125in" style:line-height-at-least="0.1666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74" style:parent-style-name="頁首" style:list-style-name="LFO6" style:family="paragraph">
      <style:paragraph-properties fo:margin-bottom="0.125in" style:line-height-at-least="0.1666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75" style:parent-style-name="頁首" style:family="paragraph">
      <style:paragraph-properties fo:margin-bottom="0.125in" style:line-height-at-least="0.1666in">
        <style:tab-stops/>
      </style:paragraph-properties>
    </style:style>
    <style:style style:name="T27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7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7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7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8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wave" style:text-underline-width="auto" style:text-underline-mode="continuous" style:language-asian="zh" style:country-asian="TW"/>
    </style:style>
    <style:style style:name="T28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82" style:parent-style-name="頁首" style:family="paragraph">
      <style:paragraph-properties style:line-height-at-least="0.1666in">
        <style:tab-stops/>
      </style:paragraph-properties>
    </style:style>
    <style:style style:name="T28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84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28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8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8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88" style:parent-style-name="頁首" style:family="paragraph">
      <style:paragraph-properties fo:margin-bottom="0.125in" style:line-height-at-least="0.1666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89" style:parent-style-name="頁首" style:family="paragraph">
      <style:paragraph-properties fo:margin-bottom="0.125in" style:line-height-at-least="0.1666in">
        <style:tab-stops/>
      </style:paragraph-properties>
    </style:style>
    <style:style style:name="T29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9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9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9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94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29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96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29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98" style:parent-style-name="頁首" style:family="paragraph">
      <style:paragraph-properties fo:margin-bottom="0.125in" style:line-height-at-least="0.1666in">
        <style:tab-stops/>
      </style:paragraph-properties>
    </style:style>
    <style:style style:name="T29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00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30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02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30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04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30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306" style:parent-style-name="頁首" style:family="paragraph">
      <style:paragraph-properties fo:margin-bottom="0.125in" style:line-height-at-least="0.1666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307" style:parent-style-name="頁首" style:family="paragraph">
      <style:paragraph-properties fo:margin-bottom="0.125in" style:line-height-at-least="0.1666in">
        <style:tab-stops/>
      </style:paragraph-properties>
    </style:style>
    <style:style style:name="T30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0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10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31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1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13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31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15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31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17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31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319" style:parent-style-name="頁首" style:family="paragraph">
      <style:paragraph-properties fo:margin-bottom="0.125in" style:line-height-at-least="0.1666in">
        <style:tab-stops/>
      </style:paragraph-properties>
    </style:style>
    <style:style style:name="T32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2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32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23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32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25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32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2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328" style:parent-style-name="頁首" style:family="paragraph">
      <style:paragraph-properties fo:margin-bottom="0.125in" style:line-height-at-least="0.1666in">
        <style:tab-stops/>
      </style:paragraph-properties>
    </style:style>
    <style:style style:name="T32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3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31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33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3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3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35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33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337" style:parent-style-name="頁首" style:family="paragraph">
      <style:paragraph-properties fo:margin-bottom="0.125in" style:line-height-at-least="0.1666in">
        <style:tab-stops/>
      </style:paragraph-properties>
    </style:style>
    <style:style style:name="T33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3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4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41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34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4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4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4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46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34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348" style:parent-style-name="頁首" style:family="paragraph">
      <style:paragraph-properties fo:margin-bottom="0.125in" style:line-height-at-least="0.1666in">
        <style:tab-stops/>
      </style:paragraph-properties>
    </style:style>
    <style:style style:name="T34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5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5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wave" style:text-underline-width="auto" style:text-underline-mode="continuous" style:language-asian="zh" style:country-asian="TW"/>
    </style:style>
    <style:style style:name="T35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53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35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5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356" style:parent-style-name="頁首" style:family="paragraph">
      <style:paragraph-properties fo:margin-bottom="0.125in" style:line-height-at-least="0.1666in">
        <style:tab-stops/>
      </style:paragraph-properties>
    </style:style>
    <style:style style:name="T35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58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35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6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6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62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36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364" style:parent-style-name="頁首" style:family="paragraph">
      <style:paragraph-properties fo:margin-bottom="0.125in" style:line-height-at-least="0.1666in">
        <style:tab-stops/>
      </style:paragraph-properties>
    </style:style>
    <style:style style:name="T36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6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6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68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36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7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71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37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7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374" style:parent-style-name="頁首" style:family="paragraph">
      <style:paragraph-properties fo:margin-bottom="0.125in" style:line-height-at-least="0.1666in">
        <style:tab-stops/>
      </style:paragraph-properties>
    </style:style>
    <style:style style:name="T37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7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wave" style:text-underline-width="auto" style:text-underline-mode="continuous" style:language-asian="zh" style:country-asian="TW"/>
    </style:style>
    <style:style style:name="T37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78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37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380" style:parent-style-name="頁首" style:family="paragraph">
      <style:paragraph-properties fo:margin-bottom="0.125in" style:line-height-at-least="0.1666in">
        <style:tab-stops/>
      </style:paragraph-properties>
    </style:style>
    <style:style style:name="T38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82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38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8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8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386" style:parent-style-name="頁首" style:family="paragraph">
      <style:paragraph-properties fo:margin-bottom="0.125in" style:line-height-at-least="0.1666in">
        <style:tab-stops/>
      </style:paragraph-properties>
    </style:style>
    <style:style style:name="T38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8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89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39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9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39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9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94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39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9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9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398" style:parent-style-name="頁首" style:family="paragraph">
      <style:paragraph-properties fo:margin-bottom="0.125in" style:line-height-at-least="0.1666in">
        <style:tab-stops/>
      </style:paragraph-properties>
    </style:style>
    <style:style style:name="T39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0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wave" style:text-underline-width="auto" style:text-underline-mode="continuous" style:language-asian="zh" style:country-asian="TW"/>
    </style:style>
    <style:style style:name="T40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02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40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0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0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40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407" style:parent-style-name="頁首" style:family="paragraph">
      <style:paragraph-properties fo:margin-bottom="0.125in" style:line-height-at-least="0.1666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408" style:parent-style-name="頁首" style:family="paragraph">
      <style:paragraph-properties fo:margin-bottom="0.125in" style:line-height-at-least="0.1666in" fo:text-indent="0.25in">
        <style:tab-stops/>
      </style:paragraph-properties>
    </style:style>
    <style:style style:name="T40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1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11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41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413" style:parent-style-name="頁首" style:family="paragraph">
      <style:paragraph-properties fo:margin-bottom="0.125in" style:line-height-at-least="0.1666in" fo:text-indent="0.25in">
        <style:tab-stops/>
      </style:paragraph-properties>
    </style:style>
    <style:style style:name="T41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1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1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1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18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41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2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2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2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423" style:parent-style-name="頁首" style:family="paragraph">
      <style:paragraph-properties fo:margin-bottom="0.125in" style:line-height-at-least="0.1666in" fo:text-indent="0.25in">
        <style:tab-stops/>
      </style:paragraph-properties>
    </style:style>
    <style:style style:name="T42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25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42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2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42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2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3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3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3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433" style:parent-style-name="頁首" style:family="paragraph">
      <style:paragraph-properties fo:margin-bottom="0.125in" style:line-height-at-least="0.1666in">
        <style:tab-stops/>
      </style:paragraph-properties>
    </style:style>
    <style:style style:name="T43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3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3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43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3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43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4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44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4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44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4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445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44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44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44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P449" style:parent-style-name="頁首" style:family="paragraph">
      <style:paragraph-properties fo:margin-bottom="0.125in" style:line-height-at-least="0.1666in">
        <style:tab-stops/>
      </style:paragraph-properties>
    </style:style>
    <style:style style:name="T45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5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45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5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45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5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45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5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P458" style:parent-style-name="頁首" style:family="paragraph">
      <style:paragraph-properties fo:margin-bottom="0.125in" style:line-height-at-least="0.1666in">
        <style:tab-stops/>
      </style:paragraph-properties>
    </style:style>
    <style:style style:name="T45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6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461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46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46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P464" style:parent-style-name="頁首" style:family="paragraph">
      <style:paragraph-properties fo:margin-bottom="0.125in" style:line-height-at-least="0.1666in">
        <style:tab-stops/>
      </style:paragraph-properties>
    </style:style>
    <style:style style:name="T46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6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6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6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46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47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47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7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47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47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7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47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7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47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7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8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8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82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48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8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8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486" style:parent-style-name="頁首" style:family="paragraph">
      <style:paragraph-properties fo:margin-bottom="0.125in" style:line-height-at-least="0.1666in">
        <style:tab-stops/>
      </style:paragraph-properties>
    </style:style>
    <style:style style:name="T48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8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48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wave" style:text-underline-width="auto" style:text-underline-mode="continuous" style:language-asian="zh" style:country-asian="TW"/>
    </style:style>
    <style:style style:name="T49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49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492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49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49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49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9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P497" style:parent-style-name="頁首" style:family="paragraph">
      <style:paragraph-properties fo:margin-bottom="0.125in" style:line-height-at-least="0.1666in">
        <style:tab-stops/>
      </style:paragraph-properties>
    </style:style>
    <style:style style:name="T49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9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0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0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50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50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50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50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50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50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0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0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1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1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1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51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1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51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516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51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51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519" style:parent-style-name="頁首" style:family="paragraph">
      <style:paragraph-properties fo:margin-bottom="0.125in" style:line-height-at-least="0.1666in" fo:text-indent="0.1666in">
        <style:tab-stops/>
      </style:paragraph-properties>
    </style:style>
    <style:style style:name="T52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2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2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52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52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52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52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2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2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2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53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531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53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533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53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535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53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537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53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53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4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P541" style:parent-style-name="頁首" style:family="paragraph">
      <style:paragraph-properties fo:margin-bottom="0.125in" style:line-height-at-least="0.1666in">
        <style:tab-stops/>
      </style:paragraph-properties>
    </style:style>
    <style:style style:name="T54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4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4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4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wave" style:text-underline-width="auto" style:text-underline-mode="continuous" style:language-asian="zh" style:country-asian="TW"/>
    </style:style>
    <style:style style:name="T54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47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54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4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5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551" style:parent-style-name="頁首" style:family="paragraph">
      <style:paragraph-properties fo:margin-bottom="0.125in" style:line-height-at-least="0.1666in">
        <style:tab-stops/>
      </style:paragraph-properties>
    </style:style>
    <style:style style:name="T55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5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55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5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55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5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P558" style:parent-style-name="頁首" style:family="paragraph">
      <style:paragraph-properties fo:margin-bottom="0.125in" style:line-height-at-least="0.1666in">
        <style:tab-stops/>
      </style:paragraph-properties>
    </style:style>
    <style:style style:name="T55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6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56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6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56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56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6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P566" style:parent-style-name="頁首" style:family="paragraph">
      <style:paragraph-properties fo:margin-bottom="0.125in" style:line-height-at-least="0.1666in">
        <style:tab-stops/>
      </style:paragraph-properties>
    </style:style>
    <style:style style:name="T56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6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6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7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571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57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57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57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57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wave" style:text-underline-width="auto" style:text-underline-mode="continuous" style:language-asian="zh" style:country-asian="TW"/>
    </style:style>
    <style:style style:name="T57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P577" style:parent-style-name="頁首" style:family="paragraph">
      <style:paragraph-properties fo:margin-bottom="0.125in" style:line-height-at-least="0.1666in">
        <style:tab-stops/>
      </style:paragraph-properties>
    </style:style>
    <style:style style:name="T57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7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580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58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58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8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58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8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58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8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58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8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9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59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9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59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9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P595" style:parent-style-name="頁首" style:family="paragraph">
      <style:paragraph-properties fo:margin-bottom="0.125in" style:line-height-at-least="0.1666in">
        <style:tab-stops/>
      </style:paragraph-properties>
    </style:style>
    <style:style style:name="T59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9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59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99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60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60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60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603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60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P605" style:parent-style-name="頁首" style:family="paragraph">
      <style:paragraph-properties fo:margin-bottom="0.125in" style:line-height-at-least="0.1666in">
        <style:tab-stops/>
      </style:paragraph-properties>
    </style:style>
    <style:style style:name="T60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60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60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60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wave" style:text-underline-width="auto" style:text-underline-mode="continuous" style:language-asian="zh" style:country-asian="TW"/>
    </style:style>
    <style:style style:name="T61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611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61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61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61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615" style:parent-style-name="頁首" style:family="paragraph">
      <style:paragraph-properties fo:margin-bottom="0.125in" style:line-height-at-least="0.1666in">
        <style:tab-stops/>
      </style:paragraph-properties>
    </style:style>
    <style:style style:name="T61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61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618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61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62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62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622" style:parent-style-name="頁首" style:family="paragraph">
      <style:paragraph-properties fo:margin-bottom="0.125in" style:line-height-at-least="0.1666in" fo:text-indent="0.25in">
        <style:tab-stops/>
      </style:paragraph-properties>
    </style:style>
    <style:style style:name="T62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624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62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62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62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628" style:parent-style-name="頁首" style:family="paragraph">
      <style:paragraph-properties fo:margin-bottom="0.125in" style:line-height-at-least="0.1666in">
        <style:tab-stops/>
      </style:paragraph-properties>
    </style:style>
    <style:style style:name="T62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63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63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632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63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63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63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63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637" style:parent-style-name="頁首" style:family="paragraph">
      <style:paragraph-properties fo:margin-bottom="0.125in" style:line-height-at-least="0.1666in" fo:text-indent="0.25in">
        <style:tab-stops/>
      </style:paragraph-properties>
    </style:style>
    <style:style style:name="T63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63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64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64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64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64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64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64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64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64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648" style:parent-style-name="頁首" style:family="paragraph">
      <style:paragraph-properties fo:margin-bottom="0.125in" style:line-height-at-least="0.1666in">
        <style:tab-stops/>
      </style:paragraph-properties>
    </style:style>
    <style:style style:name="T64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65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651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65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653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65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655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65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657" style:parent-style-name="頁首" style:family="paragraph">
      <style:paragraph-properties fo:margin-bottom="0.125in" style:line-height-at-least="0.1666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658" style:parent-style-name="頁首" style:family="paragraph">
      <style:paragraph-properties fo:margin-bottom="0.125in" style:line-height-at-least="0.1666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659" style:parent-style-name="頁首" style:family="paragraph">
      <style:paragraph-properties fo:margin-top="0.0694in" fo:margin-bottom="0.125in" style:line-height-at-least="0.1666in">
        <style:tab-stops/>
      </style:paragraph-properties>
    </style:style>
    <style:style style:name="T66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66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66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663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66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66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66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P667" style:parent-style-name="頁首" style:family="paragraph">
      <style:paragraph-properties fo:margin-bottom="0.125in" style:line-height-at-least="0.1666in" fo:text-indent="0.25in">
        <style:tab-stops/>
      </style:paragraph-properties>
    </style:style>
    <style:style style:name="T66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669" style:parent-style-name="預設段落字型" style:family="text">
      <style:text-properties style:font-name="標楷體" style:font-name-asian="標楷體" fo:color="#111111" fo:font-size="12pt" style:font-size-asian="12pt" style:font-size-complex="12pt" fo:background-color="#FFFFFF"/>
    </style:style>
    <style:style style:name="T670" style:parent-style-name="預設段落字型" style:family="text">
      <style:text-properties style:font-name="標楷體" style:font-name-asian="標楷體" fo:color="#111111" fo:font-size="12pt" style:font-size-asian="12pt" style:font-size-complex="12pt" fo:background-color="#FFFFFF"/>
    </style:style>
    <style:style style:name="T671" style:parent-style-name="預設段落字型" style:family="text">
      <style:text-properties style:font-name="標楷體" style:font-name-asian="標楷體" fo:color="#111111" fo:font-size="12pt" style:font-size-asian="12pt" style:font-size-complex="12pt" fo:background-color="#FFFFFF"/>
    </style:style>
    <style:style style:name="T672" style:parent-style-name="預設段落字型" style:family="text">
      <style:text-properties style:font-name="標楷體" style:font-name-asian="標楷體" fo:color="#111111" fo:font-size="12pt" style:font-size-asian="12pt" style:font-size-complex="12pt" fo:background-color="#FFFFFF"/>
    </style:style>
    <style:style style:name="T673" style:parent-style-name="預設段落字型" style:family="text">
      <style:text-properties style:font-name="標楷體" style:font-name-asian="標楷體" fo:color="#111111" fo:font-size="12pt" style:font-size-asian="12pt" style:font-size-complex="12pt" fo:background-color="#FFFFFF"/>
    </style:style>
    <style:style style:name="P674" style:parent-style-name="頁首" style:family="paragraph">
      <style:paragraph-properties fo:margin-bottom="0.125in" style:line-height-at-least="0.1666in" fo:text-indent="0.25in">
        <style:tab-stops/>
      </style:paragraph-properties>
    </style:style>
    <style:style style:name="T675" style:parent-style-name="預設段落字型" style:family="text">
      <style:text-properties style:font-name="標楷體" style:font-name-asian="標楷體" fo:color="#111111" fo:font-size="12pt" style:font-size-asian="12pt" style:font-size-complex="12pt" fo:background-color="#FFFFFF" style:language-asian="zh" style:country-asian="TW"/>
    </style:style>
    <style:style style:name="T676" style:parent-style-name="預設段落字型" style:family="text">
      <style:text-properties style:font-name="標楷體" style:font-name-asian="標楷體" fo:color="#111111" fo:font-size="12pt" style:font-size-asian="12pt" style:font-size-complex="12pt" fo:background-color="#FFFFFF" style:text-underline-type="single" style:text-underline-style="solid" style:text-underline-width="auto" style:text-underline-mode="continuous" style:language-asian="zh" style:country-asian="HK"/>
    </style:style>
    <style:style style:name="T677" style:parent-style-name="預設段落字型" style:family="text">
      <style:text-properties style:font-name="標楷體" style:font-name-asian="標楷體" fo:color="#111111" fo:font-size="12pt" style:font-size-asian="12pt" style:font-size-complex="12pt" fo:background-color="#FFFFFF" style:language-asian="zh" style:country-asian="HK"/>
    </style:style>
    <style:style style:name="T678" style:parent-style-name="預設段落字型" style:family="text">
      <style:text-properties style:font-name="新細明體" style:font-name-asian="新細明體" fo:color="#111111" fo:font-size="12pt" style:font-size-asian="12pt" style:font-size-complex="12pt" fo:background-color="#FFFFFF" style:language-asian="zh" style:country-asian="HK"/>
    </style:style>
    <style:style style:name="T679" style:parent-style-name="預設段落字型" style:family="text">
      <style:text-properties style:font-name="標楷體" style:font-name-asian="標楷體" fo:color="#111111" fo:font-size="12pt" style:font-size-asian="12pt" style:font-size-complex="12pt" fo:background-color="#FFFFFF" style:text-underline-type="single" style:text-underline-style="solid" style:text-underline-width="auto" style:text-underline-mode="continuous" style:language-asian="zh" style:country-asian="HK"/>
    </style:style>
    <style:style style:name="T680" style:parent-style-name="預設段落字型" style:family="text">
      <style:text-properties style:font-name="標楷體" style:font-name-asian="標楷體" fo:color="#111111" fo:font-size="12pt" style:font-size-asian="12pt" style:font-size-complex="12pt" fo:background-color="#FFFFFF" style:language-asian="zh" style:country-asian="HK"/>
    </style:style>
    <style:style style:name="T681" style:parent-style-name="預設段落字型" style:family="text">
      <style:text-properties style:font-name="新細明體" style:font-name-asian="新細明體" fo:color="#111111" fo:font-size="12pt" style:font-size-asian="12pt" style:font-size-complex="12pt" fo:background-color="#FFFFFF" style:language-asian="zh" style:country-asian="HK"/>
    </style:style>
    <style:style style:name="T682" style:parent-style-name="預設段落字型" style:family="text">
      <style:text-properties style:font-name="標楷體" style:font-name-asian="標楷體" fo:color="#111111" fo:font-size="12pt" style:font-size-asian="12pt" style:font-size-complex="12pt" fo:background-color="#FFFFFF" style:language-asian="zh" style:country-asian="HK"/>
    </style:style>
    <style:style style:name="T683" style:parent-style-name="預設段落字型" style:family="text">
      <style:text-properties style:font-name="新細明體" style:font-name-asian="新細明體" fo:color="#111111" fo:font-size="12pt" style:font-size-asian="12pt" style:font-size-complex="12pt" fo:background-color="#FFFFFF" style:language-asian="zh" style:country-asian="HK"/>
    </style:style>
    <style:style style:name="T684" style:parent-style-name="預設段落字型" style:family="text">
      <style:text-properties style:font-name="標楷體" style:font-name-asian="標楷體" fo:color="#111111" fo:font-size="12pt" style:font-size-asian="12pt" style:font-size-complex="12pt" fo:background-color="#FFFFFF" style:language-asian="zh" style:country-asian="HK"/>
    </style:style>
    <style:style style:name="T685" style:parent-style-name="預設段落字型" style:family="text">
      <style:text-properties style:font-name="標楷體" style:font-name-asian="標楷體" fo:color="#111111" fo:font-size="12pt" style:font-size-asian="12pt" style:font-size-complex="12pt" fo:background-color="#FFFFFF" style:text-underline-type="single" style:text-underline-style="solid" style:text-underline-width="auto" style:text-underline-mode="continuous" style:language-asian="zh" style:country-asian="HK"/>
    </style:style>
    <style:style style:name="T686" style:parent-style-name="預設段落字型" style:family="text">
      <style:text-properties style:font-name="標楷體" style:font-name-asian="標楷體" fo:color="#111111" fo:font-size="12pt" style:font-size-asian="12pt" style:font-size-complex="12pt" fo:background-color="#FFFFFF" style:language-asian="zh" style:country-asian="HK"/>
    </style:style>
    <style:style style:name="T687" style:parent-style-name="預設段落字型" style:family="text">
      <style:text-properties style:font-name="標楷體" style:font-name-asian="標楷體" fo:color="#111111" fo:font-size="12pt" style:font-size-asian="12pt" style:font-size-complex="12pt" fo:background-color="#FFFFFF" style:language-asian="zh" style:country-asian="TW"/>
    </style:style>
    <style:style style:name="T688" style:parent-style-name="預設段落字型" style:family="text">
      <style:text-properties style:font-name="標楷體" style:font-name-asian="標楷體" fo:color="#111111" fo:font-size="12pt" style:font-size-asian="12pt" style:font-size-complex="12pt" fo:background-color="#FFFFFF" style:language-asian="zh" style:country-asian="HK"/>
    </style:style>
    <style:style style:name="P689" style:parent-style-name="頁首" style:family="paragraph">
      <style:paragraph-properties style:line-height-at-least="0.1666in" fo:text-indent="0.25in">
        <style:tab-stops/>
      </style:paragraph-properties>
    </style:style>
    <style:style style:name="T690" style:parent-style-name="預設段落字型" style:family="text">
      <style:text-properties style:font-name="標楷體" style:font-name-asian="標楷體" fo:color="#111111" fo:font-size="12pt" style:font-size-asian="12pt" style:font-size-complex="12pt" fo:background-color="#FFFFFF" style:language-asian="zh" style:country-asian="TW"/>
    </style:style>
    <style:style style:name="T691" style:parent-style-name="預設段落字型" style:family="text">
      <style:text-properties style:font-name="標楷體" style:font-name-asian="標楷體" fo:color="#000000" fo:font-size="12pt" style:font-size-asian="12pt" style:font-size-complex="12pt" fo:background-color="#FFFFFF"/>
    </style:style>
    <style:style style:name="T692" style:parent-style-name="預設段落字型" style:family="text">
      <style:text-properties style:font-name="標楷體" style:font-name-asian="標楷體" fo:color="#000000" fo:font-size="12pt" style:font-size-asian="12pt" style:font-size-complex="12pt" fo:background-color="#FFFFFF" style:text-underline-type="single" style:text-underline-style="wave" style:text-underline-width="auto" style:text-underline-mode="continuous"/>
    </style:style>
    <style:style style:name="T693" style:parent-style-name="預設段落字型" style:family="text">
      <style:text-properties style:font-name="標楷體" style:font-name-asian="標楷體" fo:color="#000000" fo:font-size="12pt" style:font-size-asian="12pt" style:font-size-complex="12pt" fo:background-color="#FFFFFF"/>
    </style:style>
    <style:style style:name="T694" style:parent-style-name="預設段落字型" style:family="text">
      <style:text-properties style:font-name="標楷體" style:font-name-asian="標楷體" fo:color="#000000" fo:font-size="12pt" style:font-size-asian="12pt" style:font-size-complex="12pt" fo:background-color="#FFFFFF"/>
    </style:style>
    <style:style style:name="T695" style:parent-style-name="預設段落字型" style:family="text">
      <style:text-properties style:font-name="標楷體" style:font-name-asian="標楷體" fo:color="#000000" fo:font-size="12pt" style:font-size-asian="12pt" style:font-size-complex="12pt" fo:background-color="#FFFFFF"/>
    </style:style>
    <style:style style:name="T696" style:parent-style-name="預設段落字型" style:family="text">
      <style:text-properties style:font-name="標楷體" style:font-name-asian="標楷體" fo:color="#000000" fo:font-size="12pt" style:font-size-asian="12pt" style:font-size-complex="12pt" fo:background-color="#FFFFFF"/>
    </style:style>
    <style:style style:name="T697" style:parent-style-name="預設段落字型" style:family="text">
      <style:text-properties style:font-name="標楷體" style:font-name-asian="標楷體" fo:color="#DD4D31" fo:font-size="12pt" style:font-size-asian="12pt" style:font-size-complex="12pt" fo:background-color="#FFFFFF"/>
    </style:style>
    <style:style style:name="T698" style:parent-style-name="預設段落字型" style:family="text">
      <style:text-properties style:font-name="標楷體" style:font-name-asian="標楷體" fo:color="#000000" fo:font-size="12pt" style:font-size-asian="12pt" style:font-size-complex="12pt" fo:background-color="#FFFFFF"/>
    </style:style>
    <style:style style:name="T699" style:parent-style-name="預設段落字型" style:family="text">
      <style:text-properties style:font-name="標楷體" style:font-name-asian="標楷體" fo:color="#000000" fo:font-size="12pt" style:font-size-asian="12pt" style:font-size-complex="12pt" fo:background-color="#FFFFFF" style:language-asian="zh" style:country-asian="TW"/>
    </style:style>
    <style:style style:name="T700" style:parent-style-name="預設段落字型" style:family="text">
      <style:text-properties style:font-name="標楷體" style:font-name-asian="標楷體" fo:color="#000000" fo:font-size="12pt" style:font-size-asian="12pt" style:font-size-complex="12pt" fo:background-color="#FFFFFF" style:language-asian="zh" style:country-asian="HK"/>
    </style:style>
    <style:style style:name="T701" style:parent-style-name="預設段落字型" style:family="text">
      <style:text-properties style:font-name="標楷體" style:font-name-asian="標楷體" fo:color="#000000" fo:font-size="12pt" style:font-size-asian="12pt" style:font-size-complex="12pt" fo:background-color="#FFFFFF"/>
    </style:style>
    <style:style style:name="P702" style:parent-style-name="頁首" style:family="paragraph">
      <style:paragraph-properties fo:margin-top="0.125in" style:line-height-at-least="0.1666in" fo:text-indent="0.25in">
        <style:tab-stops/>
      </style:paragraph-properties>
    </style:style>
    <style:style style:name="T703" style:parent-style-name="預設段落字型" style:family="text">
      <style:text-properties style:font-name="標楷體" style:font-name-asian="標楷體" fo:color="#000000" fo:font-size="12pt" style:font-size-asian="12pt" style:font-size-complex="12pt" fo:background-color="#FFFFFF" style:language-asian="zh" style:country-asian="TW"/>
    </style:style>
    <style:style style:name="T704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/>
    </style:style>
    <style:style style:name="T705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/>
    </style:style>
    <style:style style:name="T706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/>
    </style:style>
    <style:style style:name="T707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HK"/>
    </style:style>
    <style:style style:name="T708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/>
    </style:style>
    <style:style style:name="T709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HK"/>
    </style:style>
    <style:style style:name="T710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T711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HK"/>
    </style:style>
    <style:style style:name="P712" style:parent-style-name="頁首" style:family="paragraph">
      <style:paragraph-properties fo:margin-top="0.125in" style:line-height-at-least="0.1666in">
        <style:tab-stops/>
      </style:paragraph-properties>
    </style:style>
    <style:style style:name="T713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T714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HK"/>
    </style:style>
    <style:style style:name="T715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P716" style:parent-style-name="頁首" style:family="paragraph">
      <style:paragraph-properties fo:margin-top="0.125in" style:line-height-at-least="0.1666in">
        <style:tab-stops/>
      </style:paragraph-properties>
    </style:style>
    <style:style style:name="T717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T718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T719" style:parent-style-name="預設段落字型" style:family="text">
      <style:text-properties style:font-name="新細明體" style:font-name-asian="新細明體" style:font-name-complex="Arial" fo:color="#000000" fo:font-size="12pt" style:font-size-asian="12pt" style:font-size-complex="12pt" fo:background-color="#FFFFFF" style:language-asian="zh" style:country-asian="TW"/>
    </style:style>
    <style:style style:name="T720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T721" style:parent-style-name="預設段落字型" style:family="text">
      <style:text-properties style:font-name="新細明體" style:font-name-asian="新細明體" style:font-name-complex="Arial" fo:color="#000000" fo:font-size="12pt" style:font-size-asian="12pt" style:font-size-complex="12pt" fo:background-color="#FFFFFF" style:language-asian="zh" style:country-asian="TW"/>
    </style:style>
    <style:style style:name="T722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T723" style:parent-style-name="預設段落字型" style:family="text">
      <style:text-properties style:font-name="新細明體" style:font-name-asian="新細明體" style:font-name-complex="Arial" fo:color="#000000" fo:font-size="12pt" style:font-size-asian="12pt" style:font-size-complex="12pt" fo:background-color="#FFFFFF" style:language-asian="zh" style:country-asian="TW"/>
    </style:style>
    <style:style style:name="T724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T725" style:parent-style-name="預設段落字型" style:family="text">
      <style:text-properties style:font-name="新細明體" style:font-name-asian="新細明體" style:font-name-complex="Arial" fo:color="#000000" fo:font-size="12pt" style:font-size-asian="12pt" style:font-size-complex="12pt" fo:background-color="#FFFFFF" style:language-asian="zh" style:country-asian="TW"/>
    </style:style>
    <style:style style:name="T726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P727" style:parent-style-name="頁首" style:family="paragraph">
      <style:paragraph-properties fo:margin-top="0.125in" style:line-height-at-least="0.1666in">
        <style:tab-stops/>
      </style:paragraph-properties>
    </style:style>
    <style:style style:name="T728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T729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HK"/>
    </style:style>
    <style:style style:name="T730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text-underline-type="single" style:text-underline-style="wave" style:text-underline-width="auto" style:text-underline-mode="continuous" style:language-asian="zh" style:country-asian="TW"/>
    </style:style>
    <style:style style:name="T731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text-underline-type="single" style:text-underline-style="wave" style:text-underline-width="auto" style:text-underline-mode="continuous" style:language-asian="zh" style:country-asian="HK"/>
    </style:style>
    <style:style style:name="T732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HK"/>
    </style:style>
    <style:style style:name="T733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T734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HK"/>
    </style:style>
    <style:style style:name="T735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HK"/>
    </style:style>
    <style:style style:name="T736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HK"/>
    </style:style>
    <style:style style:name="T737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HK"/>
    </style:style>
    <style:style style:name="T738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P739" style:parent-style-name="頁首" style:family="paragraph">
      <style:paragraph-properties fo:margin-top="0.125in" style:line-height-at-least="0.1666in">
        <style:tab-stops/>
      </style:paragraph-properties>
    </style:style>
    <style:style style:name="T740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T741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HK"/>
    </style:style>
    <style:style style:name="T742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T743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T744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HK"/>
    </style:style>
    <style:style style:name="T745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T746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HK"/>
    </style:style>
    <style:style style:name="T747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T748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HK"/>
    </style:style>
    <style:style style:name="T749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T750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HK"/>
    </style:style>
    <style:style style:name="T751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T752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HK"/>
    </style:style>
    <style:style style:name="P753" style:parent-style-name="頁首" style:family="paragraph">
      <style:paragraph-properties fo:margin-top="0.125in" fo:margin-bottom="0.125in" style:line-height-at-least="0.1666in">
        <style:tab-stops/>
      </style:paragraph-properties>
    </style:style>
    <style:style style:name="T754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T755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HK"/>
    </style:style>
    <style:style style:name="T756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T757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HK"/>
    </style:style>
    <style:style style:name="T758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T759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T760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HK"/>
    </style:style>
    <style:style style:name="T761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T762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HK"/>
    </style:style>
    <style:style style:name="T763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T764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HK"/>
    </style:style>
    <style:style style:name="T765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T766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HK"/>
    </style:style>
    <style:style style:name="T767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T768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HK"/>
    </style:style>
    <style:style style:name="T769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T770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HK"/>
    </style:style>
    <style:style style:name="P771" style:parent-style-name="頁首" style:family="paragraph">
      <style:paragraph-properties fo:margin-top="0.125in" fo:margin-bottom="0.125in" style:line-height-at-least="0.1666in">
        <style:tab-stops/>
      </style:paragraph-properties>
    </style:style>
    <style:style style:name="T772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T773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T774" style:parent-style-name="預設段落字型" style:family="text">
      <style:text-properties style:font-name="新細明體" style:font-name-asian="新細明體" style:font-name-complex="Arial" fo:color="#000000" fo:font-size="12pt" style:font-size-asian="12pt" style:font-size-complex="12pt" fo:background-color="#FFFFFF" style:language-asian="zh" style:country-asian="TW"/>
    </style:style>
    <style:style style:name="T775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T776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P777" style:parent-style-name="頁首" style:family="paragraph">
      <style:paragraph-properties fo:margin-top="0.125in" fo:margin-bottom="0.125in" style:line-height-at-least="0.1666in">
        <style:tab-stops/>
      </style:paragraph-properties>
    </style:style>
    <style:style style:name="T778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T779" style:parent-style-name="預設段落字型" style:family="text">
      <style:text-properties style:font-name="新細明體" style:font-name-asian="新細明體" style:font-name-complex="Arial" fo:color="#000000" fo:font-size="12pt" style:font-size-asian="12pt" style:font-size-complex="12pt" fo:background-color="#FFFFFF" style:language-asian="zh" style:country-asian="TW"/>
    </style:style>
    <style:style style:name="T780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T781" style:parent-style-name="預設段落字型" style:family="text">
      <style:text-properties style:font-name="新細明體" style:font-name-asian="新細明體" style:font-name-complex="Arial" fo:color="#000000" fo:font-size="12pt" style:font-size-asian="12pt" style:font-size-complex="12pt" fo:background-color="#FFFFFF" style:language-asian="zh" style:country-asian="TW"/>
    </style:style>
    <style:style style:name="T782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T783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text-underline-type="single" style:text-underline-style="solid" style:text-underline-width="auto" style:text-underline-mode="continuous" style:language-asian="zh" style:country-asian="TW"/>
    </style:style>
    <style:style style:name="T784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T785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T78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87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788" style:parent-style-name="預設段落字型" style:family="text">
      <style:text-properties style:font-name="標楷體" style:font-name-asian="標楷體" style:font-name-complex="Arial Unicode MS" fo:font-size="12pt" style:font-size-asian="12pt" style:font-size-complex="12pt" style:language-asian="zh" style:country-asian="TW"/>
    </style:style>
    <style:style style:name="T789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790" style:parent-style-name="預設段落字型" style:family="text">
      <style:text-properties style:font-name="標楷體" style:font-name-asian="標楷體" style:font-name-complex="Arial Unicode MS" fo:font-size="12pt" style:font-size-asian="12pt" style:font-size-complex="12pt" style:language-asian="zh" style:country-asian="TW"/>
    </style:style>
    <style:style style:name="T791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792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793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T794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P795" style:parent-style-name="頁首" style:family="paragraph">
      <style:paragraph-properties fo:margin-top="0.125in" fo:margin-bottom="0.125in" style:line-height-at-least="0.1666in">
        <style:tab-stops/>
      </style:paragraph-properties>
    </style:style>
    <style:style style:name="T796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T797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T798" style:parent-style-name="預設段落字型" style:family="text">
      <style:text-properties style:font-name="新細明體" style:font-name-asian="新細明體" style:font-name-complex="Arial" fo:color="#000000" fo:font-size="12pt" style:font-size-asian="12pt" style:font-size-complex="12pt" fo:background-color="#FFFFFF" style:language-asian="zh" style:country-asian="TW"/>
    </style:style>
    <style:style style:name="T799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T800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T801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T802" style:parent-style-name="預設段落字型" style:family="text">
      <style:text-properties style:font-name="新細明體" style:font-name-asian="新細明體" style:font-name-complex="Arial" fo:color="#000000" fo:font-size="12pt" style:font-size-asian="12pt" style:font-size-complex="12pt" fo:background-color="#FFFFFF" style:language-asian="zh" style:country-asian="TW"/>
    </style:style>
    <style:style style:name="T803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T804" style:parent-style-name="預設段落字型" style:family="text">
      <style:text-properties style:font-name="新細明體" style:font-name-asian="新細明體" style:font-name-complex="Arial" fo:color="#000000" fo:font-size="12pt" style:font-size-asian="12pt" style:font-size-complex="12pt" fo:background-color="#FFFFFF" style:language-asian="zh" style:country-asian="TW"/>
    </style:style>
    <style:style style:name="T805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T806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T807" style:parent-style-name="預設段落字型" style:family="text">
      <style:text-properties style:font-name="新細明體" style:font-name-asian="新細明體" style:font-name-complex="Arial" fo:color="#000000" fo:font-size="12pt" style:font-size-asian="12pt" style:font-size-complex="12pt" fo:background-color="#FFFFFF" style:language-asian="zh" style:country-asian="TW"/>
    </style:style>
    <style:style style:name="T808" style:parent-style-name="預設段落字型" style:family="text"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P809" style:parent-style-name="頁首" style:family="paragraph">
      <style:paragraph-properties fo:margin-top="0.125in" fo:margin-bottom="0.125in" style:line-height-at-least="0.1666in">
        <style:tab-stops/>
      </style:paragraph-properties>
      <style:text-properties style:font-name="標楷體" style:font-name-asian="標楷體" style:font-name-complex="Arial" fo:color="#000000" fo:font-size="12pt" style:font-size-asian="12pt" style:font-size-complex="12pt" fo:background-color="#FFFFFF" style:language-asian="zh" style:country-asian="TW"/>
    </style:style>
    <style:style style:name="P810" style:parent-style-name="頁首" style:family="paragraph">
      <style:paragraph-properties fo:margin-bottom="0.125in" style:line-height-at-least="0.1666in">
        <style:tab-stops/>
      </style:paragraph-properties>
    </style:style>
    <style:style style:name="T81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81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81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81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815" style:parent-style-name="頁首" style:family="paragraph">
      <style:paragraph-properties fo:margin-bottom="0.125in" style:line-height-at-least="0.1666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816" style:parent-style-name="頁首" style:family="paragraph">
      <style:paragraph-properties fo:margin-bottom="0.125in" style:line-height-at-least="0.1666in">
        <style:tab-stops>
          <style:tab-stop style:type="left" style:position="2.6166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817" style:parent-style-name="頁首" style:list-style-name="LFO8" style:family="paragraph">
      <style:paragraph-properties fo:margin-bottom="0.125in" style:line-height-at-least="0.1666in">
        <style:tab-stops>
          <style:tab-stop style:type="left" style:position="2.1166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818" style:parent-style-name="頁首" style:family="paragraph">
      <style:paragraph-properties fo:margin-bottom="0.125in" style:line-height-at-least="0.1666in" fo:margin-left="0.25in">
        <style:tab-stops>
          <style:tab-stop style:type="left" style:position="2.3666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819" style:parent-style-name="頁首" style:family="paragraph">
      <style:paragraph-properties fo:margin-bottom="0.125in" style:line-height-at-least="0.1666in">
        <style:tab-stops>
          <style:tab-stop style:type="left" style:position="2.6166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820" style:parent-style-name="頁首" style:family="paragraph">
      <style:paragraph-properties fo:margin-bottom="0.125in" style:line-height-at-least="0.1666in">
        <style:tab-stops>
          <style:tab-stop style:type="left" style:position="2.6166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821" style:parent-style-name="頁首" style:family="paragraph">
      <style:paragraph-properties fo:margin-bottom="0.125in" style:line-height-at-least="0.1666in">
        <style:tab-stops>
          <style:tab-stop style:type="left" style:position="2.6166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822" style:parent-style-name="頁首" style:family="paragraph">
      <style:paragraph-properties fo:margin-bottom="0.125in" style:line-height-at-least="0.1666in">
        <style:tab-stops>
          <style:tab-stop style:type="left" style:position="2.6166in"/>
        </style:tab-stops>
      </style:paragraph-properties>
    </style:style>
    <style:style style:name="T82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82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82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826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82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82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82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830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83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83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83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834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83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836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83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P838" style:parent-style-name="頁首" style:family="paragraph">
      <style:paragraph-properties fo:margin-bottom="0.125in" style:line-height-at-least="0.1666in">
        <style:tab-stops>
          <style:tab-stop style:type="left" style:position="2.6166in"/>
        </style:tab-stops>
      </style:paragraph-properties>
    </style:style>
    <style:style style:name="T83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84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841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84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84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84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P845" style:parent-style-name="頁首" style:family="paragraph">
      <style:paragraph-properties fo:margin-bottom="0.125in" style:line-height-at-least="0.1666in">
        <style:tab-stops>
          <style:tab-stop style:type="left" style:position="2.6166in"/>
        </style:tab-stops>
      </style:paragraph-properties>
    </style:style>
    <style:style style:name="T84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84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84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84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85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P851" style:parent-style-name="頁首" style:family="paragraph">
      <style:paragraph-properties fo:margin-bottom="0.125in" style:line-height-at-least="0.1666in">
        <style:tab-stops>
          <style:tab-stop style:type="left" style:position="2.6166in"/>
        </style:tab-stops>
      </style:paragraph-properties>
    </style:style>
    <style:style style:name="T85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85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85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855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85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85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85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859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86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861" style:parent-style-name="頁首" style:family="paragraph">
      <style:paragraph-properties fo:margin-bottom="0.125in" style:line-height-at-least="0.1666in">
        <style:tab-stops>
          <style:tab-stop style:type="left" style:position="2.6166in"/>
        </style:tab-stops>
      </style:paragraph-properties>
    </style:style>
    <style:style style:name="T86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86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86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86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86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86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868" style:parent-style-name="頁首" style:family="paragraph">
      <style:paragraph-properties fo:margin-bottom="0.125in" style:line-height-at-least="0.1666in">
        <style:tab-stops>
          <style:tab-stop style:type="left" style:position="2.6166in"/>
        </style:tab-stops>
      </style:paragraph-properties>
    </style:style>
    <style:style style:name="T86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87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87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87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87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87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875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87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877" style:parent-style-name="頁首" style:family="paragraph">
      <style:paragraph-properties fo:margin-bottom="0.125in" style:line-height-at-least="0.1666in">
        <style:tab-stops>
          <style:tab-stop style:type="left" style:position="2.6166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878" style:parent-style-name="頁首" style:family="paragraph">
      <style:paragraph-properties fo:margin-bottom="0.125in" style:line-height-at-least="0.1666in">
        <style:tab-stops>
          <style:tab-stop style:type="left" style:position="2.6166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879" style:parent-style-name="頁首" style:family="paragraph">
      <style:paragraph-properties fo:margin-bottom="0.125in" style:line-height-at-least="0.1666in">
        <style:tab-stops>
          <style:tab-stop style:type="left" style:position="2.6166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ableColumn881" style:family="table-column">
      <style:table-column-properties style:column-width="9.1083in"/>
    </style:style>
    <style:style style:name="Table880" style:family="table">
      <style:table-properties style:width="9.1083in" fo:margin-left="-0.0215in" table:align="left"/>
    </style:style>
    <style:style style:name="TableRow882" style:family="table-row">
      <style:table-row-properties style:min-row-height="0.75in"/>
    </style:style>
    <style:style style:name="TableCell883" style:family="table-cell">
      <style:table-cell-properties fo:border="0.0069in solid #000000" style:writing-mode="lr-tb" fo:padding-top="0in" fo:padding-left="0.0194in" fo:padding-bottom="0in" fo:padding-right="0.0194in"/>
    </style:style>
    <style:style style:name="P884" style:parent-style-name="頁首" style:family="paragraph">
      <style:paragraph-properties fo:margin-bottom="0.125in" fo:margin-left="0.0409in">
        <style:tab-stops>
          <style:tab-stop style:type="center" style:position="2.843in"/>
          <style:tab-stop style:type="right" style:position="5.727in"/>
        </style:tab-stops>
      </style:paragraph-properties>
    </style:style>
    <style:style style:name="T88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88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887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88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88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890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89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892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89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894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89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P896" style:parent-style-name="頁首" style:family="paragraph">
      <style:paragraph-properties fo:margin-bottom="0.125in" fo:margin-left="0.0409in">
        <style:tab-stops>
          <style:tab-stop style:type="center" style:position="2.843in"/>
          <style:tab-stop style:type="right" style:position="5.727in"/>
        </style:tab-stops>
      </style:paragraph-properties>
    </style:style>
    <style:style style:name="T89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898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89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90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90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902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90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904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90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906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90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908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90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P910" style:parent-style-name="頁首" style:family="paragraph">
      <style:paragraph-properties fo:margin-bottom="0.125in" fo:margin-left="0.0409in">
        <style:tab-stops>
          <style:tab-stop style:type="center" style:position="2.843in"/>
          <style:tab-stop style:type="right" style:position="5.727in"/>
        </style:tab-stops>
      </style:paragraph-properties>
    </style:style>
    <style:style style:name="T91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912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91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91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915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91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917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91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919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92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92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92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P923" style:parent-style-name="頁首" style:family="paragraph">
      <style:paragraph-properties fo:margin-bottom="0.125in">
        <style:tab-stops/>
      </style:paragraph-properties>
    </style:style>
    <style:style style:name="T92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92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92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92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P928" style:parent-style-name="頁首" style:list-style-name="LFO2" style:family="paragraph">
      <style:paragraph-properties fo:margin-bottom="0.125in">
        <style:tab-stops/>
      </style:paragraph-properties>
    </style:style>
    <style:style style:name="T92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93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93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93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93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93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93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ableColumn937" style:family="table-column">
      <style:table-column-properties style:column-width="9.1583in"/>
    </style:style>
    <style:style style:name="Table936" style:family="table">
      <style:table-properties style:width="9.1583in" fo:margin-left="-0.0548in" table:align="left"/>
    </style:style>
    <style:style style:name="TableRow938" style:family="table-row">
      <style:table-row-properties style:min-row-height="0.675in"/>
    </style:style>
    <style:style style:name="TableCell939" style:family="table-cell">
      <style:table-cell-properties fo:border="0.0069in solid #000000" style:writing-mode="lr-tb" fo:padding-top="0in" fo:padding-left="0.0194in" fo:padding-bottom="0in" fo:padding-right="0.0194in"/>
    </style:style>
    <style:style style:name="P940" style:parent-style-name="頁首" style:family="paragraph">
      <style:paragraph-properties fo:margin-bottom="0.125in" fo:margin-left="0.0743in">
        <style:tab-stops>
          <style:tab-stop style:type="center" style:position="2.8097in"/>
          <style:tab-stop style:type="right" style:position="5.6937in"/>
        </style:tab-stops>
      </style:paragraph-properties>
    </style:style>
    <style:style style:name="T94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94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94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94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94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946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94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948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94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950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95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95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953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95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955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P956" style:parent-style-name="頁首" style:family="paragraph">
      <style:paragraph-properties fo:margin-bottom="0.125in" fo:margin-left="0.0743in">
        <style:tab-stops>
          <style:tab-stop style:type="center" style:position="2.8097in"/>
          <style:tab-stop style:type="right" style:position="5.6937in"/>
        </style:tab-stops>
      </style:paragraph-properties>
    </style:style>
    <style:style style:name="T95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958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95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960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96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962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96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964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96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966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96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968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96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970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97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97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97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P974" style:parent-style-name="頁首" style:family="paragraph">
      <style:paragraph-properties fo:margin-bottom="0.125in" fo:margin-left="0.0743in">
        <style:tab-stops>
          <style:tab-stop style:type="center" style:position="2.8097in"/>
          <style:tab-stop style:type="right" style:position="5.6937in"/>
        </style:tab-stops>
      </style:paragraph-properties>
    </style:style>
    <style:style style:name="T97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976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97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978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97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P980" style:parent-style-name="頁首" style:family="paragraph">
      <style:paragraph-properties fo:margin-bottom="0.125in">
        <style:tab-stops/>
      </style:paragraph-properties>
    </style:style>
    <style:style style:name="T98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98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98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98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98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986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98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P988" style:parent-style-name="頁首" style:family="paragraph">
      <style:paragraph-properties fo:margin-bottom="0.125in" fo:margin-left="0.1666in" fo:text-indent="-0.1666in">
        <style:tab-stops/>
      </style:paragraph-properties>
    </style:style>
    <style:style style:name="T98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99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991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99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99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99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99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99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99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998" style:parent-style-name="頁首" style:family="paragraph">
      <style:paragraph-properties fo:margin-bottom="0.125in" fo:margin-left="0.1666in" fo:text-indent="-0.1666in">
        <style:tab-stops/>
      </style:paragraph-properties>
    </style:style>
    <style:style style:name="T99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0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0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100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1003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100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100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0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0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0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1009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HK"/>
    </style:style>
    <style:style style:name="T101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101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101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1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HK"/>
    </style:style>
    <style:style style:name="TableColumn1015" style:family="table-column">
      <style:table-column-properties style:column-width="9.1083in"/>
    </style:style>
    <style:style style:name="Table1014" style:family="table">
      <style:table-properties style:width="9.1083in" fo:margin-left="-0.0381in" table:align="left"/>
    </style:style>
    <style:style style:name="TableRow1016" style:family="table-row">
      <style:table-row-properties style:min-row-height="0.4666in"/>
    </style:style>
    <style:style style:name="TableCell10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18" style:parent-style-name="頁首" style:family="paragraph">
      <style:paragraph-properties fo:margin-bottom="0.125in" fo:margin-left="0.0576in">
        <style:tab-stops>
          <style:tab-stop style:type="center" style:position="2.8263in"/>
          <style:tab-stop style:type="right" style:position="5.7104in"/>
        </style:tab-stops>
      </style:paragraph-properties>
    </style:style>
    <style:style style:name="T101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2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102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022" style:parent-style-name="頁首" style:family="paragraph">
      <style:paragraph-properties fo:margin-bottom="0.125in" fo:margin-left="0.0576in">
        <style:tab-stops>
          <style:tab-stop style:type="center" style:position="2.8263in"/>
          <style:tab-stop style:type="right" style:position="5.7104in"/>
        </style:tab-stops>
      </style:paragraph-properties>
    </style:style>
    <style:style style:name="T102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24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102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26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102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2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102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030" style:parent-style-name="頁首" style:family="paragraph">
      <style:paragraph-properties fo:margin-bottom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031" style:parent-style-name="頁首" style:family="paragraph">
      <style:paragraph-properties fo:margin-bottom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ableColumn1033" style:family="table-column">
      <style:table-column-properties style:column-width="9.0916in"/>
    </style:style>
    <style:style style:name="Table1032" style:family="table">
      <style:table-properties style:width="9.0916in" fo:margin-left="-0.0465in" table:align="left"/>
    </style:style>
    <style:style style:name="TableRow1034" style:family="table-row">
      <style:table-row-properties style:min-row-height="0.6in"/>
    </style:style>
    <style:style style:name="TableCell103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6" style:parent-style-name="頁首" style:family="paragraph">
      <style:paragraph-properties fo:margin-bottom="0.125in" fo:margin-left="0.0659in">
        <style:tab-stops>
          <style:tab-stop style:type="center" style:position="2.818in"/>
          <style:tab-stop style:type="right" style:position="5.702in"/>
        </style:tab-stops>
      </style:paragraph-properties>
    </style:style>
    <style:style style:name="T103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3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103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40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104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4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043" style:parent-style-name="頁首" style:family="paragraph">
      <style:paragraph-properties fo:margin-bottom="0.125in" fo:margin-left="0.0659in">
        <style:tab-stops>
          <style:tab-stop style:type="center" style:position="2.818in"/>
          <style:tab-stop style:type="right" style:position="5.702in"/>
        </style:tab-stops>
      </style:paragraph-properties>
    </style:style>
    <style:style style:name="T104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45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104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4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104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049" style:parent-style-name="頁首" style:family="paragraph">
      <style:paragraph-properties fo:margin-bottom="0.125in" fo:margin-left="0.0659in">
        <style:tab-stops>
          <style:tab-stop style:type="center" style:position="2.818in"/>
          <style:tab-stop style:type="right" style:position="5.702in"/>
        </style:tab-stops>
      </style:paragraph-properties>
    </style:style>
    <style:style style:name="T105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51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105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053" style:parent-style-name="頁首" style:family="paragraph">
      <style:paragraph-properties fo:margin-bottom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054" style:parent-style-name="頁首" style:family="paragraph">
      <style:paragraph-properties fo:margin-bottom="0.125in">
        <style:tab-stops/>
      </style:paragraph-properties>
    </style:style>
    <style:style style:name="T105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5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5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5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59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106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6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062" style:parent-style-name="頁首" style:family="paragraph">
      <style:paragraph-properties fo:margin-bottom="0.125in">
        <style:tab-stops/>
      </style:paragraph-properties>
    </style:style>
    <style:style style:name="T106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64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106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6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67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106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ableColumn1070" style:family="table-column">
      <style:table-column-properties style:column-width="9.125in"/>
    </style:style>
    <style:style style:name="Table1069" style:family="table">
      <style:table-properties style:width="9.125in" fo:margin-left="-0.0298in" table:align="left"/>
    </style:style>
    <style:style style:name="TableRow1071" style:family="table-row">
      <style:table-row-properties style:min-row-height="0.45in"/>
    </style:style>
    <style:style style:name="TableCell107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3" style:parent-style-name="頁首" style:family="paragraph">
      <style:paragraph-properties fo:margin-bottom="0.125in" fo:margin-left="0.0493in">
        <style:tab-stops>
          <style:tab-stop style:type="center" style:position="2.8347in"/>
          <style:tab-stop style:type="right" style:position="5.7187in"/>
        </style:tab-stops>
      </style:paragraph-properties>
    </style:style>
    <style:style style:name="T107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7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76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107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78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107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80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108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82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108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84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108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86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108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88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108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9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091" style:parent-style-name="頁首" style:family="paragraph">
      <style:paragraph-properties fo:margin-bottom="0.125in" fo:margin-left="0.0493in">
        <style:tab-stops>
          <style:tab-stop style:type="center" style:position="2.8347in"/>
          <style:tab-stop style:type="right" style:position="5.7187in"/>
        </style:tab-stops>
      </style:paragraph-properties>
    </style:style>
    <style:style style:name="T109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9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109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9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wave" style:text-underline-width="auto" style:text-underline-mode="continuous" style:language-asian="zh" style:country-asian="TW"/>
    </style:style>
    <style:style style:name="T109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097" style:parent-style-name="頁首" style:family="paragraph">
      <style:paragraph-properties fo:margin-bottom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098" style:parent-style-name="頁首" style:family="paragraph">
      <style:paragraph-properties fo:margin-bottom="0.125in">
        <style:tab-stops/>
      </style:paragraph-properties>
    </style:style>
    <style:style style:name="T109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10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101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110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10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104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110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10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107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110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10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11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11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112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4pt" style:language-asian="zh" style:country-asian="TW"/>
    </style:style>
    <style:style style:name="T111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114" style:parent-style-name="頁首" style:family="paragraph">
      <style:paragraph-properties fo:margin-bottom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bold" style:text-underline-mode="continuous" style:language-asian="zh" style:country-asian="TW"/>
    </style:style>
    <style:style style:name="P1115" style:parent-style-name="頁首" style:family="paragraph">
      <style:paragraph-properties fo:margin-bottom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solid" style:text-underline-width="bold" style:text-underline-mode="continuous" style:language-asian="zh" style:country-asian="TW"/>
    </style:style>
    <style:style style:name="P1116" style:parent-style-name="內文" style:family="paragraph">
      <style:paragraph-properties fo:widows="2" fo:orphans="2" fo:break-before="page" fo:margin-bottom="0.125in"/>
    </style:style>
    <style:style style:name="P1117" style:parent-style-name="內文" style:master-page-name="MP1" style:family="paragraph">
      <style:paragraph-properties fo:break-before="page"/>
      <style:text-properties style:font-name="標楷體" style:font-name-asian="標楷體" fo:letter-spacing="0.0138in" fo:font-size="14pt" style:font-size-asian="14pt"/>
    </style:style>
    <style:style style:name="T1123" style:parent-style-name="預設段落字型" style:family="text">
      <style:text-properties style:font-name="Times New Roman" style:font-name-complex="Times New Roman" fo:letter-spacing="0.0416in" fo:font-size="16pt" style:font-size-asian="16pt"/>
    </style:style>
    <style:style style:name="T1124" style:parent-style-name="預設段落字型" style:family="text">
      <style:text-properties style:font-name="Times New Roman" style:font-name-complex="Times New Roman" fo:letter-spacing="0.0416in" fo:font-size="16pt" style:font-size-asian="16pt"/>
    </style:style>
    <style:style style:name="T1125" style:parent-style-name="預設段落字型" style:family="text">
      <style:text-properties style:font-name="Times New Roman" style:font-name-complex="Times New Roman" fo:letter-spacing="0.0416in" fo:font-size="16pt" style:font-size-asian="16pt"/>
    </style:style>
    <style:style style:name="T1126" style:parent-style-name="預設段落字型" style:family="text">
      <style:text-properties style:font-name="Times New Roman" style:font-name-complex="Times New Roman" fo:letter-spacing="0.0416in" fo:font-size="16pt" style:font-size-asian="16pt"/>
    </style:style>
    <style:style style:name="T1127" style:parent-style-name="預設段落字型" style:family="text">
      <style:text-properties style:font-name="Times New Roman" style:font-name-complex="Times New Roman" fo:letter-spacing="0.0416in" fo:font-size="16pt" style:font-size-asian="16pt"/>
    </style:style>
    <style:style style:name="T1128" style:parent-style-name="預設段落字型" style:family="text">
      <style:text-properties style:font-name="Times New Roman" style:font-name-complex="Times New Roman" fo:letter-spacing="0.0416in" fo:font-size="16pt" style:font-size-asian="16pt"/>
    </style:style>
    <style:style style:name="T1129" style:parent-style-name="預設段落字型" style:family="text">
      <style:text-properties style:font-name="Times New Roman" style:font-name-complex="Times New Roman" fo:font-size="16pt" style:font-size-asian="16pt"/>
    </style:style>
    <style:style style:name="T1130" style:parent-style-name="預設段落字型" style:family="text">
      <style:text-properties style:font-name="Times New Roman" style:font-name-complex="Times New Roman" fo:font-size="16pt" style:font-size-asian="16pt"/>
    </style:style>
    <style:style style:name="T1131" style:parent-style-name="預設段落字型" style:family="text">
      <style:text-properties style:font-name="Times New Roman" style:font-name-complex="Times New Roman" fo:font-size="16pt" style:font-size-asian="16pt"/>
    </style:style>
    <style:style style:name="T1132" style:parent-style-name="預設段落字型" style:family="text">
      <style:text-properties style:font-name="Times New Roman" style:font-name-complex="Times New Roman" fo:font-size="16pt" style:font-size-asian="16pt"/>
    </style:style>
    <style:style style:name="T1133" style:parent-style-name="預設段落字型" style:family="text">
      <style:text-properties style:font-name="Times New Roman" style:font-name-complex="Times New Roman" fo:letter-spacing="0.0416in" fo:font-size="16pt" style:font-size-asian="16pt"/>
    </style:style>
    <style:style style:name="T1134" style:parent-style-name="預設段落字型" style:family="text">
      <style:text-properties style:font-name="Times New Roman" style:font-name-complex="Times New Roman" fo:letter-spacing="0.0416in" fo:font-size="16pt" style:font-size-asian="16pt"/>
    </style:style>
    <style:style style:name="T1135" style:parent-style-name="預設段落字型" style:family="text">
      <style:text-properties style:font-name="Times New Roman" style:font-name-complex="Times New Roman" fo:letter-spacing="0.0416in" fo:font-size="16pt" style:font-size-asian="16pt"/>
    </style:style>
    <style:style style:name="T1136" style:parent-style-name="預設段落字型" style:family="text">
      <style:text-properties style:font-name="Times New Roman" style:font-name-complex="Times New Roman" fo:letter-spacing="0.0416in" fo:font-size="16pt" style:font-size-asian="16pt"/>
    </style:style>
    <style:style style:name="T1137" style:parent-style-name="預設段落字型" style:family="text">
      <style:text-properties style:font-name="Times New Roman" style:font-name-complex="Times New Roman" fo:letter-spacing="0.0416in" fo:font-size="16pt" style:font-size-asian="16pt"/>
    </style:style>
    <style:style style:name="T1138" style:parent-style-name="預設段落字型" style:family="text">
      <style:text-properties style:font-name="Times New Roman" style:font-name-complex="Times New Roman" fo:letter-spacing="0.0416in" fo:font-size="16pt" style:font-size-asian="16pt"/>
    </style:style>
    <style:style style:name="T1139" style:parent-style-name="預設段落字型" style:family="text">
      <style:text-properties style:font-name="Times New Roman" style:font-name-complex="Times New Roman" fo:font-size="16pt" style:font-size-asian="16pt"/>
    </style:style>
    <style:style style:name="T1140" style:parent-style-name="預設段落字型" style:family="text">
      <style:text-properties style:font-name="Times New Roman" style:font-name-complex="Times New Roman" fo:font-size="16pt" style:font-size-asian="16pt"/>
    </style:style>
    <style:style style:name="T1141" style:parent-style-name="預設段落字型" style:family="text">
      <style:text-properties style:font-name="Times New Roman" style:font-name-complex="Times New Roman" fo:font-size="16pt" style:font-size-asian="16pt"/>
    </style:style>
    <style:style style:name="T1142" style:parent-style-name="預設段落字型" style:family="text">
      <style:text-properties style:font-name="Times New Roman" style:font-name-complex="Times New Roman" fo:font-size="16pt" style:font-size-asian="16pt"/>
    </style:style>
    <style:style style:name="T1143" style:parent-style-name="預設段落字型" style:family="text">
      <style:text-properties style:font-name="Times New Roman" style:font-name-complex="Times New Roman" fo:letter-spacing="0.0416in" fo:font-size="16pt" style:font-size-asian="16pt"/>
    </style:style>
    <style:style style:name="P1144" style:parent-style-name="內文" style:family="paragraph">
      <style:text-properties style:font-name="Times New Roman" style:font-name-complex="Times New Roman" fo:letter-spacing="0.0416in" fo:font-size="16pt" style:font-size-asian="16pt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7">新北市立溪崑國民中學</text:span><text:span text:style-name="T8">10</text:span><text:span text:style-name="T9">5</text:span><text:span text:style-name="T10">學年度第</text:span><text:span text:style-name="T11">一</text:span><text:span text:style-name="T12">學期第</text:span><text:span text:style-name="T13">三</text:span><text:span text:style-name="T14">次定期評量</text:span><text:span text:style-name="T15">國文</text:span><text:span text:style-name="T16">科試卷</text:span></text:p>
      <text:p text:style-name="P17"><text:span text:style-name="T18">　　</text:span><text:span text:style-name="T19"><text:s text:c="8"/></text:span><text:span text:style-name="T20">　　　　　　　　</text:span><text:span text:style-name="T21"><text:s/></text:span><text:span text:style-name="T22"><text:s/></text:span><text:span text:style-name="T23"><text:s/></text:span><text:span text:style-name="T24">九年級</text:span><text:span text:style-name="T25">　　　</text:span><text:span text:style-name="T26">班座號</text:span><text:span text:style-name="T27">　　　</text:span><text:span text:style-name="T28">姓名</text:span><text:span text:style-name="T29"><text:s text:c="14"/></text:span></text:p>
      <text:p text:style-name="P30"><text:span text:style-name="T31"><draw:connector draw:type="line" svg:x1="0.02361in" svg:y1="0.09097in" svg:x2="8.90903in" svg:y2="0.09097in" draw:z-index="251659264" draw:id="id0" draw:style-name="a0" draw:name="Line 2" text:anchor-type="paragraph"><svg:title/><svg:desc/></draw:connector></text:span></text:p>
      <text:p text:style-name="P32"><text:span text:style-name="T33">一.</text:span><text:span text:style-name="T34">選擇題(每題2.5分,共</text:span><text:span text:style-name="T35">4</text:span><text:span text:style-name="T36">0題)</text:span></text:p>
      <text:p text:style-name="P37"><text:span text:style-name="T38">1.</text:span><text:span text:style-name="T39">請選出正確的讀音</text:span></text:p>
      <text:p text:style-name="P40"><text:span text:style-name="T41">(A)「</text:span><text:span text:style-name="T42">捱</text:span><text:span text:style-name="T43">」</text:span><text:span text:style-name="T44">駡</text:span><text:span text:style-name="T45">─</text:span><text:span text:style-name="T46">ㄞ <text:s/>(B)束</text:span><text:span text:style-name="T47">修自「好」</text:span><text:span text:style-name="T48">─</text:span><text:span text:style-name="T49">ㄏㄠˇ <text:s/>(C)「</text:span><text:span text:style-name="T50">狩</text:span><text:span text:style-name="T51">」</text:span><text:span text:style-name="T52">獵</text:span><text:span text:style-name="T53">─</text:span><text:span text:style-name="T54">ㄕㄡˇ <text:s/>(D)</text:span><text:span text:style-name="T55">打「</text:span><text:span text:style-name="T56">盹</text:span><text:span text:style-name="T57">」</text:span><text:span text:style-name="T58">─</text:span><text:span text:style-name="T59">ㄉㄨㄣˇ</text:span></text:p>
      <text:p text:style-name="P60"><text:span text:style-name="T61">2.</text:span><text:span text:style-name="T62">以下字音何</text:span><text:span text:style-name="T63">組完全相同</text:span><text:span text:style-name="T64">?</text:span></text:p>
      <text:p text:style-name="P65"><text:span text:style-name="T66"><text:s text:c="3"/>(A)</text:span><text:span text:style-name="T67">「</text:span><text:span text:style-name="T68">毳</text:span><text:span text:style-name="T69">」</text:span><text:span text:style-name="T70">衣</text:span><text:span text:style-name="T71"><text:s/>/<text:s/></text:span><text:span text:style-name="T72">「茅」廬</text:span><text:span text:style-name="T73"><text:s text:c="2"/>(B)</text:span><text:span text:style-name="T74">沆「碭」</text:span><text:span text:style-name="T75"><text:s/>/<text:s/></text:span><text:span text:style-name="T76">放</text:span><text:span text:style-name="T77">「蕩」 <text:s/>(C)「</text:span><text:span text:style-name="T78">饋</text:span><text:span text:style-name="T79">」</text:span><text:span text:style-name="T80">贈</text:span><text:span text:style-name="T81"><text:s/>/<text:s/></text:span><text:span text:style-name="T82">書</text:span><text:span text:style-name="T83">「</text:span><text:span text:style-name="T84">櫃</text:span><text:span text:style-name="T85">」</text:span><text:span text:style-name="T86"><text:s/>(D)</text:span><text:span text:style-name="T87">積</text:span><text:span text:style-name="T88">「攢」</text:span><text:span text:style-name="T89"><text:s/>/ 「讚」</text:span><text:span text:style-name="T90">同</text:span></text:p>
      <text:p text:style-name="P91"><text:span text:style-name="T92">3.</text:span><text:span text:style-name="T93">下列</text:span><text:span text:style-name="T94">文句</text:span><text:span text:style-name="T95">中</text:span><text:span text:style-name="T96">，</text:span><text:span text:style-name="T97">何</text:span><text:span text:style-name="T98">者</text:span><text:span text:style-name="T99">没有錯字</text:span><text:span text:style-name="T100">?</text:span></text:p>
      <text:p text:style-name="P101"><text:span text:style-name="T102"><text:s text:c="2"/>(A)</text:span><text:span text:style-name="T103">在</text:span><text:span text:style-name="T104">騎車回家途中</text:span><text:span text:style-name="T105">，</text:span><text:span text:style-name="T106">一路涼</text:span><text:span text:style-name="T107">風</text:span><text:span text:style-name="T108">吹</text:span><text:span text:style-name="T109">彿</text:span><text:span text:style-name="T110">，</text:span><text:span text:style-name="T111">好不舒暢</text:span><text:span text:style-name="T112"><text:s/></text:span><text:span text:style-name="T113"><text:s text:c="2"/></text:span><text:span text:style-name="T114"><text:s/>(B)</text:span><text:span text:style-name="T115">小宇</text:span><text:span text:style-name="T116">用辛苦賺來</text:span><text:span text:style-name="T117">的打工錢，買了一副</text:span><text:span text:style-name="T118">名</text:span><text:span text:style-name="T119">牌</text:span><text:span text:style-name="T120">代瑁眼鏡</text:span></text:p>
      <text:p text:style-name="P121"><text:span text:style-name="T122"><text:s text:c="2"/>(C)</text:span><text:span text:style-name="T123">早晨喝一杯用瓦斯爐煮</text:span><text:span text:style-name="T124">沸</text:span><text:span text:style-name="T125">的咖啡</text:span><text:span text:style-name="T126">，</text:span><text:span text:style-name="T127">展開充滿活力的一天</text:span><text:span text:style-name="T128"><text:s text:c="2"/>(D)</text:span><text:span text:style-name="T129">我們唯有保持不卑不抗的態度</text:span><text:span text:style-name="T130">，</text:span><text:span text:style-name="T131">才</text:span><text:span text:style-name="T132">會</text:span><text:span text:style-name="T133">受人尊敬</text:span></text:p>
      <text:p text:style-name="P134">4.請選出正確的字形</text:p>
      <text:p text:style-name="P135"><text:s text:c="2"/>(A)精神矍鑠 <text:s/>(B)有侍無恐<text:s text:c="2"/>(C)氈粥餬口 <text:s/>(D)資金短拙</text:p>
      <text:p text:style-name="P136"><text:span text:style-name="T137">5.</text:span><text:span text:style-name="T138">在語文中出現謙稱自</text:span><text:span text:style-name="T139">己</text:span><text:span text:style-name="T140">的是「謙詞」，敬稱別人的是「敬詞」。請判斷以下對話的稱謂語何者正確？</text:span></text:p>
      <text:p text:style-name="P141"><text:span text:style-name="T142"><text:s text:c="2"/>(A)甲</text:span><text:span text:style-name="T143">：</text:span><text:span text:style-name="T144">「請問寒舍在哪裡？」乙</text:span><text:span text:style-name="T145">：</text:span><text:span text:style-name="T146">「府上</text:span><text:span text:style-name="T147">台南</text:span><text:span text:style-name="T148">。」</text:span><text:span text:style-name="T149"><text:s text:c="2"/></text:span><text:span text:style-name="T150"><text:s/>(B)甲</text:span><text:span text:style-name="T151">：</text:span><text:span text:style-name="T152">「令堂在哪高就？」乙</text:span><text:span text:style-name="T153">：</text:span><text:span text:style-name="T154">「家母任職於</text:span><text:span text:style-name="T155">鴻海</text:span><text:span text:style-name="T156">研發部。」</text:span></text:p>
      <text:p text:style-name="P157"><text:span text:style-name="T158"><text:s text:c="2"/>(C)甲</text:span><text:span text:style-name="T159">：</text:span><text:span text:style-name="T160">「令兄就讀何校？」乙</text:span><text:span text:style-name="T161">：</text:span><text:span text:style-name="T162">「舍兄就讀</text:span><text:span text:style-name="T163">溪崑</text:span><text:span text:style-name="T164">。」 (D)</text:span><text:span text:style-name="T165">甲</text:span><text:span text:style-name="T166">：</text:span><text:span text:style-name="T167">「令弟近來可好？」乙</text:span><text:span text:style-name="T168">：</text:span><text:span text:style-name="T169">「家弟身體微恙。」</text:span></text:p>
      <text:p text:style-name="P170"><text:span text:style-name="T171">6.</text:span><text:span text:style-name="T172">以下何者</text:span><text:span text:style-name="T173">非為</text:span><text:span text:style-name="T174">通同字？</text:span></text:p>
      <text:p text:style-name="P175"><text:s text:c="2"/>(A)入則孝，出則「弟」─悌 <text:s/>(B)「抗」懷千古─亢 <text:s/>(C)修身「見」於世─現 <text:s/>(D)貪求無「厭」─懨</text:p>
      <text:p text:style-name="P176"><text:span text:style-name="T177">7.</text:span><text:span text:style-name="T178">在</text:span><text:span text:style-name="T179">寄弟墨書</text:span><text:span text:style-name="T180">一</text:span><text:span text:style-name="T181">文中</text:span><text:span text:style-name="T182">，</text:span><text:span text:style-name="T183">下列何者最能看出</text:span><text:span text:style-name="T184">鄭板橋</text:span><text:span text:style-name="T185">悲天憫人的胸襟？</text:span></text:p>
      <text:p text:style-name="P186"><text:span text:style-name="T187"><text:s text:c="2"/>(A)</text:span><text:span text:style-name="T188">吾</text:span><text:span text:style-name="T189">家業地雖有三百畝</text:span><text:span text:style-name="T190">，</text:span><text:span text:style-name="T191">總是典產</text:span><text:span text:style-name="T192">，</text:span><text:span text:style-name="T193">不可久</text:span><text:span text:style-name="T194">恃</text:span><text:span text:style-name="T195"><text:s/></text:span><text:span text:style-name="T196"><text:s text:c="2"/></text:span><text:span text:style-name="T197">(B)愚兄平生最重農夫。新招佃地人</text:span><text:span text:style-name="T198">，</text:span><text:span text:style-name="T199">必</text:span><text:span text:style-name="T200">須待之以禮</text:span></text:p>
      <text:p text:style-name="P201"><text:span text:style-name="T202"><text:s text:c="2"/>(C)天下無田無業者多矣</text:span><text:span text:style-name="T203">，</text:span><text:span text:style-name="T204">我獨何人</text:span><text:span text:style-name="T205">，</text:span><text:span text:style-name="T206">貪求無厭</text:span><text:span text:style-name="T207">，</text:span><text:span text:style-name="T208">窮民將何所措手足乎 <text:s/>(D)使天下無農夫</text:span><text:span text:style-name="T209">，</text:span><text:span text:style-name="T210">舉世皆餓死矣</text:span></text:p>
      <text:p text:style-name="P211"><text:span text:style-name="T212">8.</text:span><text:span text:style-name="T213">「得志</text:span><text:span text:style-name="T214">，</text:span><text:span text:style-name="T215">澤加於民；不得志</text:span><text:span text:style-name="T216">，</text:span><text:span text:style-name="T217">修身</text:span><text:span text:style-name="T218">見於世」此句意近於</text:span></text:p>
      <text:p text:style-name="P219"><text:span text:style-name="T220"><text:s text:c="2"/>(A)</text:span><text:span text:style-name="T221">不汲汲於富貴</text:span><text:span text:style-name="T222">，</text:span><text:span text:style-name="T223">不戚戚於貧賤 <text:s/></text:span><text:span text:style-name="T224"><text:s text:c="13"/></text:span><text:span text:style-name="T225">(B)窮則獨善其身</text:span><text:span text:style-name="T226">，</text:span><text:span text:style-name="T227">達則兼善天下<text:s/></text:span></text:p>
      <text:p text:style-name="P228"><text:span text:style-name="T229"><text:s/></text:span><text:span text:style-name="T230"><text:s/>(C)</text:span><text:span text:style-name="T231">淡泊可以</text:span><text:span text:style-name="T232">明志</text:span><text:span text:style-name="T233">，</text:span><text:span text:style-name="T234">寧靜可以致遠 <text:s text:c="14"/>(D)書中自有黃金屋</text:span><text:span text:style-name="T235">，</text:span><text:span text:style-name="T236">書中自有千鍾粟</text:span></text:p>
      <text:p text:style-name="P237"><text:span text:style-name="T238">9.</text:span><text:span text:style-name="T239">關於</text:span><text:span text:style-name="T240">寄弟墨書</text:span><text:span text:style-name="T241">一文的賞析</text:span><text:span text:style-name="T242">，</text:span><text:span text:style-name="T243">下列何者</text:span><text:span text:style-name="T244">有誤</text:span><text:span text:style-name="T245">？</text:span></text:p>
      <text:p text:style-name="P246"><text:span text:style-name="T247"><text:s text:c="2"/>(A)以兄長的立場教誨堂弟並道出自己的處世態度 <text:s/></text:span><text:span text:style-name="T248"><text:s text:c="4"/></text:span><text:span text:style-name="T249">(B)</text:span><text:span text:style-name="T250">作者期許終身為農夫</text:span><text:span text:style-name="T251">，</text:span><text:span text:style-name="T252">並叮嚀家人要敬重農夫</text:span></text:p>
      <text:p text:style-name="P253"><text:span text:style-name="T254"><text:s text:c="2"/>(C)文中透露農夫比起</text:span><text:span text:style-name="T255">想做</text:span><text:span text:style-name="T256">官</text:span><text:span text:style-name="T257">的</text:span><text:span text:style-name="T258">讀書人更要來得高貴</text:span><text:span text:style-name="T259"><text:s text:c="4"/></text:span><text:span text:style-name="T260">(D)</text:span><text:span text:style-name="T261">信中</text:span><text:span text:style-name="T262">呈現收穫的喜悅及置多田產的想法</text:span></text:p>
      <text:p text:style-name="P263">10「農夫上者種地百畝，其次七八十畝，其次五六十畝」為層遞句。下列何句亦使用此法？</text:p>
      <text:list text:style-name="LFO5" text:continue-numbering="true">
        <text:list-item>
          <text:p text:style-name="P264">出淤泥而不染，濯清漣而不妖 <text:s text:c="14"/><text:s text:c="4"/><text:s/>(B)天與雲、與山、與水，上下一白</text:p>
        </text:list-item>
      </text:list>
      <text:p text:style-name="P265">(C)知道危險不如避開危險，避開危險不如遠離危險<text:s/><text:s text:c="2"/><text:s/>(D)人生的光榮，不在永不失敗，而在於屢仆屢起</text:p>
      <text:p text:style-name="P266"><text:span text:style-name="T267">11.</text:span><text:span text:style-name="T268">在</text:span><text:span text:style-name="T269">水神的指引</text:span><text:span text:style-name="T270">一文中，作者的父親曾說過</text:span><text:span text:style-name="T271">：</text:span><text:span text:style-name="T272">「來到這裡的人，才能喝到最甜、最有味道的水。」</text:span></text:p>
      <text:p text:style-name="P273"><text:s text:c="3"/>此句話的含義同於下何者？</text:p>
      <text:list text:style-name="LFO6" text:continue-numbering="true">
        <text:list-item>
          <text:p text:style-name="P274">要怎麼收穫，先那麼栽 <text:s/>(B)如人飲水，冷暖自知 <text:s/>(C)心存感恩，知足常樂 <text:s/>(D)近朱者赤，近墨者黑</text:p>
        </text:list-item>
      </text:list>
      <text:p text:style-name="P275"><text:span text:style-name="T276">12.</text:span><text:span text:style-name="T277">下</text:span><text:span text:style-name="T278">列</text:span><text:span text:style-name="T279">何者是</text:span><text:span text:style-name="T280">水神的指引</text:span><text:span text:style-name="T281">一文所要表達的旨意</text:span></text:p>
      <text:p text:style-name="P282"><text:span text:style-name="T283"><text:s text:c="3"/>(A)學習如何找到水源區 <text:s/>(B)尊重自然</text:span><text:span text:style-name="T284">，</text:span><text:span text:style-name="T285">並與自然溝通 <text:s/>(C)</text:span><text:span text:style-name="T286">原住民與現代文明的衝突</text:span><text:span text:style-name="T287"><text:s text:c="2"/>(D)學會野外求生技能</text:span></text:p>
      <text:p text:style-name="P288"><text:s text:c="779"/>13.「被水親吻的感覺真好」此句修辭同於下列何者</text:p>
      <text:p text:style-name="P289"><text:span text:style-name="T290"><text:s text:c="3"/>(A)竹管裡有如蜜蜂發出嗡嗡的聲音<text:s/></text:span><text:span text:style-name="T291"><text:s text:c="8"/></text:span><text:span text:style-name="T292"><text:s/>(B)</text:span><text:span text:style-name="T293">我輕輕地咬了一口青芒果</text:span><text:span text:style-name="T294">，</text:span><text:span text:style-name="T295">酸澀的滋味</text:span><text:span text:style-name="T296">，</text:span><text:span text:style-name="T297">使我皺起眉頭</text:span></text:p>
      <text:p text:style-name="P298"><text:span text:style-name="T299"><text:s text:c="3"/>(C)把忍耐種在心田</text:span><text:span text:style-name="T300">，</text:span><text:span text:style-name="T301">其根雖苦</text:span><text:span text:style-name="T302">，</text:span><text:span text:style-name="T303">其果卻甜 <text:s text:c="3"/>(D)愛與愁一天天重</text:span><text:span text:style-name="T304">，</text:span><text:span text:style-name="T305">怕是地球也載不動</text:span></text:p>
      <text:soft-page-break/>
      <text:p text:style-name="P306">14.「彌足珍貴」之於「一文不值」猶如下列何者的關係</text:p>
      <text:p text:style-name="P307"><text:span text:style-name="T308"><text:s text:c="3"/>(A</text:span><text:span text:style-name="T309">)束修自好</text:span><text:span text:style-name="T310">／</text:span><text:span text:style-name="T311">同流合汙 <text:s/>(B)</text:span><text:span text:style-name="T312">絞盡腦汁</text:span><text:span text:style-name="T313">／</text:span><text:span text:style-name="T314">殫精竭慮 <text:s/>(C)氣喘吁吁</text:span><text:span text:style-name="T315">／</text:span><text:span text:style-name="T316">氣喘如牛 <text:s/>(D)守先待後</text:span><text:span text:style-name="T317">／</text:span><text:span text:style-name="T318">承先啟後</text:span></text:p>
      <text:p text:style-name="P319"><text:span text:style-name="T320">15.</text:span><text:span text:style-name="T321">撒可努</text:span><text:span text:style-name="T322">的父親在講述故事時</text:span><text:span text:style-name="T323">，</text:span><text:span text:style-name="T324">傳達給兒子「夠用就好」的道理</text:span><text:span text:style-name="T325">，</text:span><text:span text:style-name="T326">這樣的觀念同於下列何者</text:span><text:span text:style-name="T327">？</text:span></text:p>
      <text:p text:style-name="P328"><text:span text:style-name="T329"><text:s text:c="3"/>(A)</text:span><text:span text:style-name="T330">良藥苦口利於病</text:span><text:span text:style-name="T331">，</text:span><text:span text:style-name="T332">忠言逆耳利於行<text:s/></text:span><text:span text:style-name="T333"><text:s text:c="13"/></text:span><text:span text:style-name="T334"><text:s/>(B)一粥一飯</text:span><text:span text:style-name="T335">，</text:span><text:span text:style-name="T336">當思來處不易 <text:s/></text:span></text:p>
      <text:p text:style-name="P337"><text:span text:style-name="T338"><text:s text:c="3"/></text:span><text:span text:style-name="T339">(C)</text:span><text:span text:style-name="T340">精誠所至</text:span><text:span text:style-name="T341">，</text:span><text:span text:style-name="T342">金石為開<text:s/></text:span><text:span text:style-name="T343"><text:s text:c="26"/></text:span><text:span text:style-name="T344">(D)</text:span><text:span text:style-name="T345">斧斤以時入林</text:span><text:span text:style-name="T346">，</text:span><text:span text:style-name="T347">林木不可勝用也</text:span></text:p>
      <text:p text:style-name="P348"><text:span text:style-name="T349">1</text:span><text:span text:style-name="T350">6.在</text:span><text:span text:style-name="T351">湖心亭看雪</text:span><text:span text:style-name="T352">一文中「大雪三日</text:span><text:span text:style-name="T353">，</text:span><text:span text:style-name="T354">湖中人鳥聲俱絕」此意境同於下列何者</text:span><text:span text:style-name="T355">？</text:span></text:p>
      <text:p text:style-name="P356"><text:span text:style-name="T357"><text:s text:c="3"/>(A)明月松間照</text:span><text:span text:style-name="T358">，</text:span><text:span text:style-name="T359">清泉石上流<text:s/></text:span><text:span text:style-name="T360"><text:s text:c="15"/></text:span><text:span text:style-name="T361"><text:s/>(B)人生不相見</text:span><text:span text:style-name="T362">，</text:span><text:span text:style-name="T363">動如參與商 <text:s/></text:span></text:p>
      <text:p text:style-name="P364"><text:span text:style-name="T365"><text:s text:c="3"/></text:span><text:span text:style-name="T366">(C)</text:span><text:span text:style-name="T367">千山鳥飛絕</text:span><text:span text:style-name="T368">，</text:span><text:span text:style-name="T369">萬徑人蹤滅 <text:s text:c="16"/>(D)</text:span><text:span text:style-name="T370">孤舟蓑笠翁</text:span><text:span text:style-name="T371">，</text:span><text:span text:style-name="T372">獨釣寒江雪</text:span><text:span text:style-name="T373"><text:s/></text:span></text:p>
      <text:p text:style-name="P374"><text:span text:style-name="T375">17.</text:span><text:span text:style-name="T376">湖心亭看雪</text:span><text:span text:style-name="T377">一文中</text:span><text:span text:style-name="T378">，</text:span><text:span text:style-name="T379">下列哪一段文字最能看出巧遇同好的意外驚喜？</text:span></text:p>
      <text:p text:style-name="P380"><text:span text:style-name="T381"><text:s text:c="3"/>(A)拉余同飲</text:span><text:span text:style-name="T382">，</text:span><text:span text:style-name="T383">余強飲三大白而別 <text:s/></text:span><text:span text:style-name="T384"><text:s text:c="11"/></text:span><text:span text:style-name="T385">(B)湖中焉得更有此人 <text:s/></text:span></text:p>
      <text:p text:style-name="P386"><text:span text:style-name="T387"><text:s text:c="3"/></text:span><text:span text:style-name="T388">(C)問其姓氏</text:span><text:span text:style-name="T389">，</text:span><text:span text:style-name="T390">是</text:span><text:span text:style-name="T391">金陵</text:span><text:span text:style-name="T392">人客此 <text:s text:c="16"/>(D)</text:span><text:span text:style-name="T393">莫說相公痴</text:span><text:span text:style-name="T394">，</text:span><text:span text:style-name="T395">更有</text:span><text:span text:style-name="T396">痴</text:span><text:span text:style-name="T397">似相公者</text:span></text:p>
      <text:p text:style-name="P398"><text:span text:style-name="T399">18.有關</text:span><text:span text:style-name="T400">湖心亭看雪</text:span><text:span text:style-name="T401">一文的文意解讀</text:span><text:span text:style-name="T402">，</text:span><text:span text:style-name="T403">下列</text:span><text:span text:style-name="T404">何者</text:span><text:span text:style-name="T405">不恰當</text:span><text:span text:style-name="T406">？</text:span></text:p>
      <text:p text:style-name="P407"><text:s text:c="2"/><text:s/>(A)舟中人兩三粒而已：點出人在其中猶如「滄海之一粟」</text:p>
      <text:p text:style-name="P408"><text:span text:style-name="T409">(B)天與雲、與山、與水，上下一白:</text:span><text:span text:style-name="T410">連用三個與字</text:span><text:span text:style-name="T411">，</text:span><text:span text:style-name="T412">呈現一片雪白景象 <text:s text:c="2"/></text:span></text:p>
      <text:p text:style-name="P413"><text:span text:style-name="T414">(</text:span><text:span text:style-name="T415">C</text:span><text:span text:style-name="T416">)</text:span><text:span text:style-name="T417">莫說相公痴</text:span><text:span text:style-name="T418">，</text:span><text:span text:style-name="T419">更有</text:span><text:span text:style-name="T420">痴似相公者：此句意謂作者的痴</text:span><text:span text:style-name="T421">傻不可理喻</text:span><text:span text:style-name="T422"><text:s text:c="3"/></text:span></text:p>
      <text:p text:style-name="P423"><text:span text:style-name="T424">(D)擁毳衣、爐火</text:span><text:span text:style-name="T425">，</text:span><text:span text:style-name="T426">獨往</text:span><text:span text:style-name="T427">湖心亭</text:span><text:span text:style-name="T428">看雪</text:span><text:span text:style-name="T429">：</text:span><text:span text:style-name="T430">可看出作者不同</text:span><text:span text:style-name="T431">世</text:span><text:span text:style-name="T432">俗的雅興</text:span></text:p>
      <text:p text:style-name="P433"><text:span text:style-name="T434">19.</text:span><text:span text:style-name="T435">(</text:span><text:span text:style-name="T436">甲)上下一白</text:span><text:span text:style-name="T437"><text:s/>(</text:span><text:span text:style-name="T438">乙)一魚三吃</text:span><text:span text:style-name="T439"><text:s text:c="2"/>(</text:span><text:span text:style-name="T440">丙)一身是膽</text:span><text:span text:style-name="T441"><text:s text:c="2"/>(</text:span><text:span text:style-name="T442">丁)孤注一擲</text:span><text:span text:style-name="T443"><text:s text:c="2"/>(戊)</text:span><text:span text:style-name="T444">一目十行</text:span><text:span text:style-name="T445">。</text:span><text:span text:style-name="T446">上述選項中的「一」字何者</text:span><text:span text:style-name="T447">非</text:span><text:span text:style-name="T448">指實數？</text:span></text:p>
      <text:p text:style-name="P449"><text:span text:style-name="T450"><text:s text:c="3"/>(A)</text:span><text:span text:style-name="T451">甲丙</text:span><text:span text:style-name="T452"><text:s text:c="2"/>(</text:span><text:span text:style-name="T453">B)乙丙丁</text:span><text:span text:style-name="T454"><text:s text:c="2"/>(</text:span><text:span text:style-name="T455">C)甲丁</text:span><text:span text:style-name="T456"><text:s text:c="2"/>(D)</text:span><text:span text:style-name="T457">甲丙丁</text:span></text:p>
      <text:p text:style-name="P458"><text:span text:style-name="T459">20.</text:span><text:span text:style-name="T460">下列引號中的字詞</text:span><text:span text:style-name="T461">，</text:span><text:span text:style-name="T462">何者替換後意思改變</text:span><text:span text:style-name="T463">？</text:span></text:p>
      <text:p text:style-name="P464"><text:span text:style-name="T465"><text:s/></text:span><text:span text:style-name="T466"><text:s/></text:span><text:span text:style-name="T467"><text:s/>(A)</text:span><text:span text:style-name="T468">強飲三大「白」</text:span><text:span text:style-name="T469">—</text:span><text:span text:style-name="T470">酒杯</text:span><text:span text:style-name="T471"><text:s text:c="2"/>(B)</text:span><text:span text:style-name="T472">余「拏」一小舟</text:span><text:span text:style-name="T473">—</text:span><text:span text:style-name="T474">乘</text:span><text:span text:style-name="T475">坐</text:span><text:span text:style-name="T476"><text:s text:c="2"/>(C)</text:span><text:span text:style-name="T477">貪求無「</text:span><text:span text:style-name="T478">厭」</text:span><text:span text:style-name="T479">—</text:span><text:span text:style-name="T480">嫌棄 <text:s/>(D)擁「</text:span><text:span text:style-name="T481">毳衣」</text:span><text:span text:style-name="T482">、</text:span><text:span text:style-name="T483">爐火</text:span><text:span text:style-name="T484">—</text:span><text:span text:style-name="T485">毛衣</text:span></text:p>
      <text:p text:style-name="P486"><text:span text:style-name="T487">21.</text:span><text:span text:style-name="T488">有關</text:span><text:span text:style-name="T489">湖心亭看雪</text:span><text:span text:style-name="T490">的內容</text:span><text:span text:style-name="T491">說明</text:span><text:span text:style-name="T492">，</text:span><text:span text:style-name="T493">何者</text:span><text:span text:style-name="T494">正</text:span><text:span text:style-name="T495">確</text:span><text:span text:style-name="T496">？</text:span></text:p>
      <text:p text:style-name="P497"><text:span text:style-name="T498"><text:s/></text:span><text:span text:style-name="T499"><text:s/></text:span><text:span text:style-name="T500"><text:s/>(A)</text:span><text:span text:style-name="T501">人</text:span><text:span text:style-name="T502">物包括</text:span><text:span text:style-name="T503">作者及</text:span><text:span text:style-name="T504">金陵</text:span><text:span text:style-name="T505">客</text:span><text:span text:style-name="T506">二人</text:span><text:span text:style-name="T507"><text:s text:c="2"/></text:span><text:span text:style-name="T508"><text:s text:c="6"/></text:span><text:span text:style-name="T509"><text:s text:c="2"/></text:span><text:span text:style-name="T510"><text:s text:c="2"/></text:span><text:span text:style-name="T511">(B)</text:span><text:span text:style-name="T512">時</text:span><text:span text:style-name="T513">間</text:span><text:span text:style-name="T514">發生在</text:span><text:span text:style-name="T515">隆冬臘月</text:span><text:span text:style-name="T516">，</text:span><text:span text:style-name="T517">清晨時分</text:span><text:span text:style-name="T518"><text:s text:c="2"/></text:span></text:p>
      <text:p text:style-name="P519"><text:span text:style-name="T520"><text:s/></text:span><text:span text:style-name="T521">(C)</text:span><text:span text:style-name="T522">賞雪</text:span><text:span text:style-name="T523">地點</text:span><text:span text:style-name="T524">位在</text:span><text:span text:style-name="T525">洞庭湖湖心亭</text:span><text:span text:style-name="T526"><text:s text:c="2"/></text:span><text:span text:style-name="T527"><text:s text:c="10"/></text:span><text:span text:style-name="T528">(D)</text:span><text:span text:style-name="T529">運用「</text:span><text:span text:style-name="T530">痕</text:span><text:span text:style-name="T531">、</text:span><text:span text:style-name="T532">點</text:span><text:span text:style-name="T533">、</text:span><text:span text:style-name="T534">芥</text:span><text:span text:style-name="T535">、</text:span><text:span text:style-name="T536">粒」量詞</text:span><text:span text:style-name="T537">，</text:span><text:span text:style-name="T538">勾</text:span><text:span text:style-name="T539">畫</text:span><text:span text:style-name="T540">出意境渺茫的寫意圖</text:span></text:p>
      <text:p text:style-name="P541"><text:span text:style-name="T542">22</text:span><text:span text:style-name="T543">.</text:span><text:span text:style-name="T544">在</text:span><text:span text:style-name="T545">麥琪的禮物</text:span><text:span text:style-name="T546">課文中</text:span><text:span text:style-name="T547">，</text:span><text:span text:style-name="T548">為何</text:span><text:span text:style-name="T549">最後</text:span><text:span text:style-name="T550">會說「這對夫妻是最聰明的」？</text:span></text:p>
      <text:p text:style-name="P551"><text:span text:style-name="T552"><text:s text:c="3"/>(A)</text:span><text:span text:style-name="T553">因為最有價值的禮物在於彼此的心意</text:span><text:span text:style-name="T554"><text:s text:c="15"/>(B)</text:span><text:span text:style-name="T555">因為彼此都收到夢</text:span><text:span text:style-name="T556">寐</text:span><text:span text:style-name="T557">以求的禮物</text:span></text:p>
      <text:p text:style-name="P558"><text:span text:style-name="T559"><text:s text:c="3"/>(C)</text:span><text:span text:style-name="T560">因為彼此所買的禮物都物超所值</text:span><text:span text:style-name="T561"><text:s text:c="19"/>(D)</text:span><text:span text:style-name="T562">因為彼此</text:span><text:span text:style-name="T563">贈</text:span><text:span text:style-name="T564">送</text:span><text:span text:style-name="T565">的禮物早在預料之中</text:span></text:p>
      <text:p text:style-name="P566"><text:span text:style-name="T567">2</text:span><text:span text:style-name="T568">3</text:span><text:span text:style-name="T569">.</text:span><text:span text:style-name="T570">以下關於愛情的語錄</text:span><text:span text:style-name="T571">，</text:span><text:span text:style-name="T572">何者</text:span><text:span text:style-name="T573">適合用來形</text:span><text:span text:style-name="T574">容</text:span><text:span text:style-name="T575">麥琪的禮物</text:span><text:span text:style-name="T576">一文中的夫妻？</text:span></text:p>
      <text:p text:style-name="P577"><text:span text:style-name="T578"><text:s text:c="3"/>(A)</text:span><text:span text:style-name="T579">你為了一個美麗的未來</text:span><text:span text:style-name="T580">，</text:span><text:span text:style-name="T581">放</text:span><text:span text:style-name="T582">棄</text:span><text:span text:style-name="T583">了我們温</text:span><text:span text:style-name="T584">暖</text:span><text:span text:style-name="T585">的現在</text:span><text:span text:style-name="T586"><text:s text:c="5"/>(B)</text:span><text:span text:style-name="T587">青春就是要</text:span><text:span text:style-name="T588">兵</text:span><text:span text:style-name="T589">荒</text:span><text:span text:style-name="T590">馬</text:span><text:span text:style-name="T591">亂</text:span><text:span text:style-name="T592">肆無忌憚地</text:span><text:span text:style-name="T593">瘋狂</text:span><text:span text:style-name="T594">一場</text:span></text:p>
      <text:p text:style-name="P595"><text:span text:style-name="T596"><text:s text:c="3"/>(C)</text:span><text:span text:style-name="T597">愛情獻出了一</text:span><text:span text:style-name="T598">切</text:span><text:span text:style-name="T599">，</text:span><text:span text:style-name="T600">卻依然富有</text:span><text:span text:style-name="T601"><text:s text:c="21"/>(D)</text:span><text:span text:style-name="T602">我只是不想你為難</text:span><text:span text:style-name="T603">，</text:span><text:span text:style-name="T604">所以我選擇委屈</text:span></text:p>
      <text:p text:style-name="P605"><text:span text:style-name="T606">24</text:span><text:span text:style-name="T607">.</text:span><text:span text:style-name="T608">以下關於</text:span><text:span text:style-name="T609">麥琪的禮物</text:span><text:span text:style-name="T610">文意配對</text:span><text:span text:style-name="T611">，</text:span><text:span text:style-name="T612">何者</text:span><text:span text:style-name="T613">有誤</text:span><text:span text:style-name="T614">？</text:span></text:p>
      <text:p text:style-name="P615"><text:span text:style-name="T616"><text:s text:c="3"/>(A)</text:span><text:span text:style-name="T617">一塊八毛七</text:span><text:span text:style-name="T618">，</text:span><text:span text:style-name="T619">就這麼些錢</text:span><text:span text:style-name="T620">—</text:span><text:span text:style-name="T621">夫妻經濟拮据的窘況 <text:s/></text:span></text:p>
      <text:p text:style-name="P622"><text:span text:style-name="T623">(B)她的眼神變得閃亮</text:span><text:span text:style-name="T624">，</text:span><text:span text:style-name="T625">但臉上卻失去血色</text:span><text:span text:style-name="T626">—</text:span><text:span text:style-name="T627">呈現不捨的矛盾心情</text:span></text:p>
      <text:p text:style-name="P628"><text:span text:style-name="T629"><text:s text:c="3"/>(C)</text:span><text:span text:style-name="T630">黛拉</text:span><text:span text:style-name="T631">把一頭秀髮披到窗外一晾</text:span><text:span text:style-name="T632">，</text:span><text:span text:style-name="T633">女王陛下的珍寶、禮物便會相形見絀</text:span><text:span text:style-name="T634">—</text:span><text:span text:style-name="T635">秀髮</text:span><text:span text:style-name="T636">一文不值 <text:s/></text:span></text:p>
      <text:p text:style-name="P637"><text:span text:style-name="T638">(D)</text:span><text:span text:style-name="T639">她</text:span><text:span text:style-name="T640">把髮插</text:span><text:span text:style-name="T641">緊緊貼在胸口</text:span><text:span text:style-name="T642">—</text:span><text:span text:style-name="T643">黛</text:span><text:span text:style-name="T644">拉</text:span><text:span text:style-name="T645">感受到</text:span><text:span text:style-name="T646">吉姆</text:span><text:span text:style-name="T647">的愛</text:span></text:p>
      <text:p text:style-name="P648"><text:span text:style-name="T649">25.</text:span><text:span text:style-name="T650">「這些添加物沒有劑量的規定</text:span><text:span text:style-name="T651">，</text:span><text:span text:style-name="T652">與其他藥物合用時產生副作用的相關警告</text:span><text:span text:style-name="T653">，</text:span><text:span text:style-name="T654">也一樣</text:span><text:span text:style-name="T655">□□□□</text:span><text:span text:style-name="T656">」缺空處宜填</text:span></text:p>
      <text:p text:style-name="P657"><text:s text:c="3"/>(A)付之闕如 <text:s/>(B)負隅頑抗 <text:s/>(C)失之交臂 <text:s/>(D)不辨菽麥</text:p>
      <text:p text:style-name="P658"/>
      <text:soft-page-break/>
      <text:p text:style-name="P659"><text:span text:style-name="T660">26.</text:span><text:span text:style-name="T661">下列</text:span><text:span text:style-name="T662">有關成語的應用</text:span><text:span text:style-name="T663">，</text:span><text:span text:style-name="T664">何者</text:span><text:span text:style-name="T665">有誤</text:span><text:span text:style-name="T666">?</text:span></text:p>
      <text:p text:style-name="P667"><text:span text:style-name="T668">(A)</text:span><text:span text:style-name="T669">古代君王或自以為聖哲，常</text:span><text:span text:style-name="T670">「</text:span><text:span text:style-name="T671">師心自用</text:span><text:span text:style-name="T672">」</text:span><text:span text:style-name="T673">，固執己見，遂致臣下多曲意逢迎，不敢進言</text:span></text:p>
      <text:p text:style-name="P674"><text:span text:style-name="T675">(B)</text:span><text:span text:style-name="T676">赤壁</text:span><text:span text:style-name="T677">之戰</text:span><text:span text:style-name="T678">，</text:span><text:span text:style-name="T679">蜀吳</text:span><text:span text:style-name="T680">聯軍</text:span><text:span text:style-name="T681">，</text:span><text:span text:style-name="T682">「追亡逐北」</text:span><text:span text:style-name="T683">，</text:span><text:span text:style-name="T684">把</text:span><text:span text:style-name="T685">曹</text:span><text:span text:style-name="T686">軍得</text:span><text:span text:style-name="T687">殺</text:span><text:span text:style-name="T688">得屍骸棄野</text:span></text:p>
      <text:p text:style-name="P689"><text:span text:style-name="T690">(C)</text:span><text:span text:style-name="T691">孔子編寫</text:span><text:span text:style-name="T692">春秋</text:span><text:span text:style-name="T693">，</text:span><text:span text:style-name="T694">被後人看作是一部具有</text:span><text:span text:style-name="T695">「</text:span><text:span text:style-name="T696">微言大義</text:span><text:span text:style-name="T697">」</text:span><text:span text:style-name="T698">的經典，</text:span><text:span text:style-name="T699">同時</text:span><text:span text:style-name="T700">也</text:span><text:span text:style-name="T701">是定名分、制法度的範本</text:span></text:p>
      <text:p text:style-name="P702"><text:span text:style-name="T703">(D)</text:span><text:span text:style-name="T704">復興航空</text:span><text:span text:style-name="T705">公司</text:span><text:span text:style-name="T706">儘管面臨解散，</text:span><text:span text:style-name="T707">但</text:span><text:span text:style-name="T708">仍確保每一位員工的法定資遣費無虞，</text:span><text:span text:style-name="T709">真可謂「昊天</text:span><text:span text:style-name="T710">罔</text:span><text:span text:style-name="T711">極」</text:span></text:p>
      <text:p text:style-name="P712"><text:span text:style-name="T713">27.</text:span><text:span text:style-name="T714">以下的成語用字何組完</text:span><text:span text:style-name="T715">全正確？</text:span></text:p>
      <text:p text:style-name="P716"><text:span text:style-name="T717"><text:s text:c="3"/>(A)</text:span><text:span text:style-name="T718">對薄公堂<text:s/></text:span><text:span text:style-name="T719">／</text:span><text:span text:style-name="T720"><text:s/>歌臺舞榭 <text:s/>(B)震古爍金<text:s/></text:span><text:span text:style-name="T721">／</text:span><text:span text:style-name="T722"><text:s/>優孟衣冠 <text:s/>(C)曲肱而枕<text:s/></text:span><text:span text:style-name="T723">／</text:span><text:span text:style-name="T724"><text:s/>瘦骨嶙峋 <text:s/>(D)合浦珠還<text:s/></text:span><text:span text:style-name="T725">／</text:span><text:span text:style-name="T726"><text:s/>復水難收</text:span></text:p>
      <text:p text:style-name="P727"><text:span text:style-name="T728">28.</text:span><text:span text:style-name="T729">有關</text:span><text:span text:style-name="T730">寄</text:span><text:span text:style-name="T731">弟墨書</text:span><text:span text:style-name="T732">原文</text:span><text:span text:style-name="T733">的排</text:span><text:span text:style-name="T734">列</text:span><text:span text:style-name="T735">，</text:span><text:span text:style-name="T736">何者</text:span><text:span text:style-name="T737">正</text:span><text:span text:style-name="T738">確?</text:span></text:p>
      <text:p text:style-name="P739"><text:span text:style-name="T740"><text:s text:c="3"/>(</text:span><text:span text:style-name="T741">甲)抗懷千古</text:span><text:span text:style-name="T742">者</text:span><text:span text:style-name="T743"><text:s text:c="2"/></text:span><text:span text:style-name="T744">(乙)夫</text:span><text:span text:style-name="T745">束</text:span><text:span text:style-name="T746">修自好者</text:span><text:span text:style-name="T747"><text:s text:c="2"/></text:span><text:span text:style-name="T748">(丙)亦所在多有</text:span><text:span text:style-name="T749"><text:s text:c="2"/></text:span><text:span text:style-name="T750">(丁)豈無其人</text:span><text:span text:style-name="T751"><text:s text:c="2"/>(戊)</text:span><text:span text:style-name="T752">經濟自期</text:span></text:p>
      <text:p text:style-name="P753"><text:span text:style-name="T754"><text:s text:c="3"/>(A)</text:span><text:span text:style-name="T755">乙丁甲</text:span><text:span text:style-name="T756">戊</text:span><text:span text:style-name="T757">丙</text:span><text:span text:style-name="T758"><text:s text:c="2"/>(</text:span><text:span text:style-name="T759">B)</text:span><text:span text:style-name="T760">乙丁</text:span><text:span text:style-name="T761">戊</text:span><text:span text:style-name="T762">甲丙</text:span><text:span text:style-name="T763"><text:s text:c="2"/>(C)</text:span><text:span text:style-name="T764">甲</text:span><text:span text:style-name="T765">戊</text:span><text:span text:style-name="T766">乙丁丙</text:span><text:span text:style-name="T767"><text:s text:c="2"/>(D)</text:span><text:span text:style-name="T768">甲乙</text:span><text:span text:style-name="T769">戊</text:span><text:span text:style-name="T770">丁丙</text:span></text:p>
      <text:p text:style-name="P771"><text:span text:style-name="T772">29.</text:span><text:span text:style-name="T773">下列引號中的詞性</text:span><text:span text:style-name="T774">，</text:span><text:span text:style-name="T775">何者異於</text:span><text:span text:style-name="T776">其它三者？</text:span></text:p>
      <text:p text:style-name="P777"><text:span text:style-name="T778"><text:s text:c="3"/>(A)小頭銳面</text:span><text:span text:style-name="T779">，</text:span><text:span text:style-name="T780">更不可「當」 <text:s/>(B)問其姓氏</text:span><text:span text:style-name="T781">，</text:span><text:span text:style-name="T782">是</text:span><text:span text:style-name="T783">金陵</text:span><text:span text:style-name="T784">人「客」此</text:span><text:span text:style-name="T785"><text:s text:c="2"/>(C)</text:span><text:span text:style-name="T786"><text:s/></text:span><text:span text:style-name="T787">雙手</text:span><text:span text:style-name="T788">「</text:span><text:span text:style-name="T789">枕</text:span><text:span text:style-name="T790">」</text:span><text:span text:style-name="T791">著頭</text:span><text:span text:style-name="T792"><text:s text:c="2"/></text:span><text:span text:style-name="T793">(D)</text:span><text:span text:style-name="T794">「使」天下無農夫</text:span></text:p>
      <text:p text:style-name="P795"><text:span text:style-name="T796">30.</text:span><text:span text:style-name="T797">「貫</text:span><text:span text:style-name="T798">□</text:span><text:span text:style-name="T799">始</text:span><text:span text:style-name="T800">終</text:span><text:span text:style-name="T801">、澄</text:span><text:span text:style-name="T802">□</text:span><text:span text:style-name="T803">湖水、重蹈覆</text:span><text:span text:style-name="T804">□</text:span><text:span text:style-name="T805">、</text:span><text:span text:style-name="T806">拿他沒</text:span><text:span text:style-name="T807">□</text:span><text:span text:style-name="T808">」</text:span></text:p>
      <text:p text:style-name="P809"><text:s text:c="3"/>(A)撤、徹、轍、轍 <text:s/>(B)徹、澈、徹、轍 <text:s/>(C)徹、澈、轍、轍 <text:s/>(D)澈、徹、轍、轍</text:p>
      <text:p text:style-name="P810"><text:span text:style-name="T811">二</text:span><text:span text:style-name="T812">.</text:span><text:span text:style-name="T813">閱讀</text:span><text:span text:style-name="T814">理解題</text:span></text:p>
      <text:p text:style-name="P815">31.「那個名叫『失敗』的媽媽，其實不一定生得出那個名叫『成功』的孩子……除非她能先找到那位名為『反省』的爸爸。』</text:p>
      <text:p text:style-name="P816"><text:s text:c="4"/>依據文意，下列敘述何者正確？</text:p>
      <text:list text:style-name="LFO8" text:continue-numbering="true">
        <text:list-item>
          <text:p text:style-name="P817">失敗了不氣餒，因為日後一定能成功 <text:s/><text:s text:c="2"/><text:s text:c="7"/>(B)爸爸經常反省，小孩一定會成功</text:p>
        </text:list-item>
      </text:list>
      <text:p text:style-name="P818">(C)勝不驕才能享有甜美的果實 <text:s text:c="18"/>(D)失敗後反省檢討，才有成功的機會</text:p>
      <text:p text:style-name="P819">32.「人們總是讚美自石縫中鑽生出來的小草，卻遺忘了日日溫煦召喚小草的陽光」此句意旨為何？</text:p>
      <text:p text:style-name="P820"><text:s text:c="3"/>(A)錦上添花，不如雪中送炭<text:s/><text:s text:c="19"/><text:s/>(B)紅花需綠葉陪襯才能彰顯其可貴之處</text:p>
      <text:p text:style-name="P821"><text:s text:c="3"/>(C)成功是需要旁人的支持及協助 <text:s text:c="16"/>(D)即使再渺小，也有其偉大的存在價值</text:p>
      <text:p text:style-name="P822"><text:span text:style-name="T823">33.</text:span><text:span text:style-name="T824">「</text:span><text:span text:style-name="T825">我們必須有一首</text:span><text:span text:style-name="T826">，</text:span><text:span text:style-name="T827">或是</text:span><text:span text:style-name="T828">幾</text:span><text:span text:style-name="T829">首詩</text:span><text:span text:style-name="T830">，</text:span><text:span text:style-name="T831">放進人生行</text:span><text:span text:style-name="T832">囊</text:span><text:span text:style-name="T833">裡</text:span><text:span text:style-name="T834">，</text:span><text:span text:style-name="T835">足以抗禦這詭譎多變的人間</text:span><text:span text:style-name="T836">。</text:span><text:span text:style-name="T837">」此段話的涵義同於下列何者？</text:span></text:p>
      <text:p text:style-name="P838"><text:span text:style-name="T839"><text:s text:c="3"/>(A)</text:span><text:span text:style-name="T840">詩歌是語言的精髓</text:span><text:span text:style-name="T841">，</text:span><text:span text:style-name="T842">值得珍藏</text:span><text:span text:style-name="T843"><text:s text:c="17"/>(B)</text:span><text:span text:style-name="T844">詩歌中的智慧可以運用於生活中</text:span></text:p>
      <text:p text:style-name="P845"><text:span text:style-name="T846"><text:s text:c="3"/>(C)</text:span><text:span text:style-name="T847">詩歌可以當成日常生活的消遣</text:span><text:span text:style-name="T848"><text:s text:c="17"/>(D)</text:span><text:span text:style-name="T849">詩歌中的意境總是令人</text:span><text:span text:style-name="T850">神往</text:span></text:p>
      <text:p text:style-name="P851"><text:span text:style-name="T852">34.</text:span><text:span text:style-name="T853">臉書創辦人</text:span><text:span text:style-name="T854">札克柏格</text:span><text:span text:style-name="T855">：</text:span><text:span text:style-name="T856">「松鼠死在你的前院裡，可能比有人死在</text:span><text:span text:style-name="T857">非洲</text:span><text:span text:style-name="T858">，讓你更感興趣</text:span><text:span text:style-name="T859">。</text:span><text:span text:style-name="T860">」此句話指出現代人的何種缺失？</text:span></text:p>
      <text:p text:style-name="P861"><text:span text:style-name="T862"><text:s text:c="3"/>(A)缺乏國際視野 <text:s/></text:span><text:span text:style-name="T863">(B)</text:span><text:span text:style-name="T864">缺乏</text:span><text:span text:style-name="T865">適當娛樂 <text:s/>(C)缺乏</text:span><text:span text:style-name="T866">環保意識</text:span><text:span text:style-name="T867"><text:s/>(D)缺乏判斷能力</text:span></text:p>
      <text:p text:style-name="P868"><text:span text:style-name="T869">35.</text:span><text:span text:style-name="T870">「煩悶</text:span><text:span text:style-name="T871">至少是對於現實的欠缺還有敏感，還可激起努力；消沉對於現實的欠缺</text:span><text:span text:style-name="T872">根本</text:span><text:span text:style-name="T873">就</text:span><text:span text:style-name="T874">麻木不仁，絕不會引起改善的企圖</text:span><text:span text:style-name="T875">。</text:span><text:span text:style-name="T876">」</text:span></text:p>
      <text:p text:style-name="P877"><text:s text:c="3"/>此段文字，適合用下列哪一句話總結？</text:p>
      <text:p text:style-name="P878"><text:s text:c="3"/>(A)哀莫大於心死 <text:s/>(B)好死不如歹活 <text:s/>(C)煩悶、悲觀者不利於現實人生 <text:s/>(D)失敗者没有悲觀的權利</text:p>
      <text:p text:style-name="P879"/>
      <table:table table:style-name="Table880">
        <table:table-columns>
          <table:table-column table:style-name="TableColumn881"/>
        </table:table-columns>
        <table:table-row table:style-name="TableRow882">
          <table:table-cell table:style-name="TableCell883">
            <text:p text:style-name="P884"><text:span text:style-name="T885"><text:s text:c="3"/></text:span><text:span text:style-name="T886">晚餐後</text:span><text:span text:style-name="T887">，</text:span><text:span text:style-name="T888"><text:s/></text:span><text:span text:style-name="T889">母親喚著正在修機車的父親說：「我的牙縫有菜屑塞在裡面</text:span><text:span text:style-name="T890">。</text:span><text:span text:style-name="T891">」他趕緊丟下手邊的工作</text:span><text:span text:style-name="T892">，</text:span><text:span text:style-name="T893">拿出肥皂</text:span><text:span text:style-name="T894">，</text:span><text:span text:style-name="T895">不斷沖洗</text:span></text:p>
            <text:p text:style-name="P896"><text:span text:style-name="T897">被污垢沾滿的手</text:span><text:span text:style-name="T898">，</text:span><text:span text:style-name="T899">卻無法</text:span><text:span text:style-name="T900">潔</text:span><text:span text:style-name="T901">淨從學徒就開始累積的油漬</text:span><text:span text:style-name="T902">。</text:span><text:span text:style-name="T903">她說：「好了</text:span><text:span text:style-name="T904">，</text:span><text:span text:style-name="T905">没關係</text:span><text:span text:style-name="T906">。</text:span><text:span text:style-name="T907">」黑色的手拿起牙籤</text:span><text:span text:style-name="T908">，</text:span><text:span text:style-name="T909">在雪白的牙裡尋尋</text:span></text:p>
            <text:p text:style-name="P910"><text:span text:style-name="T911">覓覓</text:span><text:span text:style-name="T912">。</text:span><text:span text:style-name="T913">多年以後，</text:span><text:span text:style-name="T914">母親的牙已掉光</text:span><text:span text:style-name="T915">，</text:span><text:span text:style-name="T916">但那退休多年仍然烏黑如柏油的手</text:span><text:span text:style-name="T917">，</text:span><text:span text:style-name="T918">仍柔柔地替母親梳理白晳如牙的髮</text:span><text:span text:style-name="T919">。</text:span><text:span text:style-name="T920">(</text:span><text:span text:style-name="T921">宫忠樞</text:span><text:span text:style-name="T922">)</text:span></text:p>
          </table:table-cell>
        </table:table-row>
      </table:table>
      <text:p text:style-name="P923"><text:span text:style-name="T924">36.</text:span><text:span text:style-name="T925">請問本文所要表達</text:span><text:span text:style-name="T926">的旨意</text:span><text:span text:style-name="T927">是</text:span></text:p>
      <text:list text:style-name="LFO2" text:continue-numbering="true">
        <text:list-item>
          <text:p text:style-name="P928"><text:span text:style-name="T929">飲水思源</text:span><text:span text:style-name="T930"><text:s text:c="2"/>(B)趨</text:span><text:span text:style-name="T931">炎附勢</text:span><text:span text:style-name="T932"><text:s text:c="2"/>(C)</text:span><text:span text:style-name="T933">琴瑟合鳴</text:span><text:span text:style-name="T934"><text:s text:c="2"/>(D)</text:span><text:span text:style-name="T935">人云亦云</text:span></text:p>
        </text:list-item>
      </text:list>
      <table:table table:style-name="Table936">
        <table:table-columns>
          <table:table-column table:style-name="TableColumn937"/>
        </table:table-columns>
        <table:table-row table:style-name="TableRow938">
          <table:table-cell table:style-name="TableCell939">
            <text:soft-page-break/>
            <text:p text:style-name="P940"><text:span text:style-name="T941"><text:s text:c="3"/></text:span><text:span text:style-name="T942">羅斯福</text:span><text:span text:style-name="T943">還未當上</text:span><text:span text:style-name="T944">美國</text:span><text:span text:style-name="T945">總統之前</text:span><text:span text:style-name="T946">，</text:span><text:span text:style-name="T947">家中遭竊</text:span><text:span text:style-name="T948">，</text:span><text:span text:style-name="T949">朋友寫信安慰他</text:span><text:span text:style-name="T950">。</text:span><text:span text:style-name="T951">羅斯福</text:span><text:span text:style-name="T952">回信說：「謝謝你的來信</text:span><text:span text:style-name="T953">，</text:span><text:span text:style-name="T954">我現在心中很平靜</text:span><text:span text:style-name="T955">，</text:span></text:p>
            <text:p text:style-name="P956"><text:span text:style-name="T957">因為:第一</text:span><text:span text:style-name="T958">、</text:span><text:span text:style-name="T959">竊賊只偷去我的財物</text:span><text:span text:style-name="T960">，</text:span><text:span text:style-name="T961">並没有傷害我的生命</text:span><text:span text:style-name="T962">。</text:span><text:span text:style-name="T963">第二</text:span><text:span text:style-name="T964">、</text:span><text:span text:style-name="T965">竊賊只偷走部分的東西</text:span><text:span text:style-name="T966">，</text:span><text:span text:style-name="T967">而非全部</text:span><text:span text:style-name="T968">。</text:span><text:span text:style-name="T969">第三</text:span><text:span text:style-name="T970">、</text:span><text:span text:style-name="T971">最值得</text:span><text:span text:style-name="T972">慶</text:span><text:span text:style-name="T973">幸的是:</text:span></text:p>
            <text:p text:style-name="P974"><text:span text:style-name="T975">做賊的是他</text:span><text:span text:style-name="T976">，</text:span><text:span text:style-name="T977">而不是我</text:span><text:span text:style-name="T978">。</text:span><text:span text:style-name="T979">」</text:span></text:p>
          </table:table-cell>
        </table:table-row>
      </table:table>
      <text:p text:style-name="P980"><text:span text:style-name="T981">37</text:span><text:span text:style-name="T982">.</text:span><text:span text:style-name="T983">由</text:span><text:span text:style-name="T984">羅斯福</text:span><text:span text:style-name="T985">的回信中</text:span><text:span text:style-name="T986">，</text:span><text:span text:style-name="T987">我們可以推知什麼道理?</text:span></text:p>
      <text:p text:style-name="P988"><text:span text:style-name="T989"><text:s text:c="2"/>(A)</text:span><text:span text:style-name="T990">知名度高的人</text:span><text:span text:style-name="T991">，</text:span><text:span text:style-name="T992">家中容易遭竊</text:span><text:span text:style-name="T993"><text:s/></text:span><text:span text:style-name="T994"><text:s text:c="13"/></text:span><text:span text:style-name="T995">(B)</text:span><text:span text:style-name="T996">大難不死必有後福</text:span><text:span text:style-name="T997"><text:s text:c="2"/></text:span></text:p>
      <text:p text:style-name="P998"><text:span text:style-name="T999"><text:s text:c="2"/></text:span><text:span text:style-name="T1000">(C)</text:span><text:span text:style-name="T1001">對於他人的</text:span><text:span text:style-name="T1002">安慰</text:span><text:span text:style-name="T1003">，</text:span><text:span text:style-name="T1004">要學會給予尊重</text:span><text:span text:style-name="T1005"><text:s/></text:span><text:span text:style-name="T1006"><text:s text:c="8"/></text:span><text:span text:style-name="T1007"><text:s/>(D)</text:span><text:span text:style-name="T1008">樂觀的人</text:span><text:span text:style-name="T1009">，</text:span><text:span text:style-name="T1010">在憂患中能</text:span><text:span text:style-name="T1011">看到</text:span><text:span text:style-name="T1012">機</text:span><text:span text:style-name="T1013">會</text:span></text:p>
      <table:table table:style-name="Table1014">
        <table:table-columns>
          <table:table-column table:style-name="TableColumn1015"/>
        </table:table-columns>
        <table:table-row table:style-name="TableRow1016">
          <table:table-cell table:style-name="TableCell1017">
            <text:p text:style-name="P1018"><text:span text:style-name="T1019"><text:s text:c="3"/></text:span><text:span text:style-name="T1020">西湖</text:span><text:span text:style-name="T1021">之勝在近，湖之易窮亦在近。朝車暮舫，徒行緩步，人人可遊，時時可遊。而酒多於水，肉高於山。春時肩摩趾錯，</text:span></text:p>
            <text:p text:style-name="P1022"><text:span text:style-name="T1023">男女雜沓以挨簇為樂。無論意不在山水</text:span><text:span text:style-name="T1024">，</text:span><text:span text:style-name="T1025">即桃容柳眼，自與東風相倚</text:span><text:span text:style-name="T1026">，</text:span><text:span text:style-name="T1027">遊者何曾一著眸子也。 (</text:span><text:span text:style-name="T1028">張京元</text:span><text:span text:style-name="T1029">)</text:span></text:p>
          </table:table-cell>
        </table:table-row>
      </table:table>
      <text:p text:style-name="P1030">38.「而酒多於水，肉高於山。春時肩摩趾錯，男女雜沓以挨簇為樂。」此句主要在描寫何種現象？</text:p>
      <text:p text:style-name="P1031"><text:s text:c="2"/>(A)草木之美 <text:s/>(B)遊人如織 <text:s/>(C)水光瀲灩<text:s text:c="2"/>(D)春意盎然</text:p>
      <table:table table:style-name="Table1032">
        <table:table-columns>
          <table:table-column table:style-name="TableColumn1033"/>
        </table:table-columns>
        <table:table-row table:style-name="TableRow1034">
          <table:table-cell table:style-name="TableCell1035">
            <text:p text:style-name="P1036"><text:span text:style-name="T1037"><text:s text:c="3"/></text:span><text:span text:style-name="T1038">鄭</text:span><text:span text:style-name="T1039">人有愛惜魚者，計無從得魚，或汕，或網，或設餌鉤之，列三盆庭中，且實水焉。人曰</text:span><text:span text:style-name="T1040">：</text:span><text:span text:style-name="T1041">「魚以江為命</text:span><text:span text:style-name="T1042">，今處一勺</text:span></text:p>
            <text:p text:style-name="P1043"><text:span text:style-name="T1044">之水，日玩弄之，而曰</text:span><text:span text:style-name="T1045">：</text:span><text:span text:style-name="T1046">『我愛魚，我愛魚』，魚不腐者，寡矣！」不聽，未三日，魚皆鱗敗以死。</text:span><text:span text:style-name="T1047">鄭</text:span><text:span text:style-name="T1048">人始悔不用或人之言。</text:span></text:p>
            <text:p text:style-name="P1049"><text:span text:style-name="T1050">(汕</text:span><text:span text:style-name="T1051">：</text:span><text:span text:style-name="T1052">用竹編的器具抓魚)</text:span></text:p>
          </table:table-cell>
        </table:table-row>
      </table:table>
      <text:p text:style-name="P1053">39.本篇故事所要說明的道理是</text:p>
      <text:p text:style-name="P1054"><text:span text:style-name="T1055"><text:s text:c="2"/>(A)環境的保育和我們的生活息息相關 <text:s/></text:span><text:span text:style-name="T1056"><text:s text:c="11"/></text:span><text:span text:style-name="T1057">(B)</text:span><text:span text:style-name="T1058">凡事適可而止</text:span><text:span text:style-name="T1059">，</text:span><text:span text:style-name="T1060">不可貪得<text:s/></text:span><text:span text:style-name="T1061"><text:s/></text:span></text:p>
      <text:p text:style-name="P1062"><text:span text:style-name="T1063"><text:s text:c="2"/>(C)為人最忌目空一切</text:span><text:span text:style-name="T1064">，</text:span><text:span text:style-name="T1065">否則招</text:span><text:span text:style-name="T1066">來橫禍 <text:s text:c="12"/>(D)待物宜順應自然</text:span><text:span text:style-name="T1067">，</text:span><text:span text:style-name="T1068">不可妄加干預</text:span></text:p>
      <table:table table:style-name="Table1069">
        <table:table-columns>
          <table:table-column table:style-name="TableColumn1070"/>
        </table:table-columns>
        <table:table-row table:style-name="TableRow1071">
          <table:table-cell table:style-name="TableCell1072">
            <text:p text:style-name="P1073"><text:span text:style-name="T1074"><text:s text:c="2"/></text:span><text:span text:style-name="T1075">解纜吧<text:s/></text:span><text:span text:style-name="T1076">／</text:span><text:span text:style-name="T1077"><text:s/>那座心靈的碼頭<text:s/></text:span><text:span text:style-name="T1078">／</text:span><text:span text:style-name="T1079">停泊著一艘<text:s/></text:span><text:span text:style-name="T1080">／</text:span><text:span text:style-name="T1081">又一艘<text:s/></text:span><text:span text:style-name="T1082">／</text:span><text:span text:style-name="T1083"><text:s/>慾望<text:s/></text:span><text:span text:style-name="T1084">／</text:span><text:span text:style-name="T1085">都揚帆了<text:s/></text:span><text:span text:style-name="T1086">／</text:span><text:span text:style-name="T1087">慢慢就變得荒蕪<text:s/></text:span><text:span text:style-name="T1088">／</text:span><text:span text:style-name="T1089">請抬起頭來</text:span><text:span text:style-name="T1090"><text:s/>／</text:span></text:p>
            <text:p text:style-name="P1091"><text:span text:style-name="T1092"><text:s/>看看浩邈的藍 <text:s text:c="2"/>(</text:span><text:span text:style-name="T1093">戴天</text:span><text:span text:style-name="T1094"><text:s/></text:span><text:span text:style-name="T1095">看雲記</text:span><text:span text:style-name="T1096">)</text:span></text:p>
          </table:table-cell>
        </table:table-row>
      </table:table>
      <text:p text:style-name="P1097">40.詩中「解纜吧」此句是勸人要</text:p>
      <text:p text:style-name="P1098"><text:span text:style-name="T1099"><text:s text:c="2"/>(</text:span><text:span text:style-name="T1100">A)拋下慾望</text:span><text:span text:style-name="T1101">，</text:span><text:span text:style-name="T1102">洗滌心靈 <text:s/>(B)</text:span><text:span text:style-name="T1103">隨遇而安</text:span><text:span text:style-name="T1104">，</text:span><text:span text:style-name="T1105">順應自然</text:span><text:span text:style-name="T1106"><text:s text:c="2"/>(C)積極進取</text:span><text:span text:style-name="T1107">，</text:span><text:span text:style-name="T1108">表現自我</text:span><text:span text:style-name="T1109"><text:s text:c="2"/></text:span><text:span text:style-name="T1110">(D)</text:span><text:span text:style-name="T1111">努力不輟</text:span><text:span text:style-name="T1112">，</text:span><text:span text:style-name="T1113">愈挫愈勇</text:span></text:p>
      <text:p text:style-name="P1114"/>
      <text:p text:style-name="P1115"/>
      <text:p text:style-name="P1116"/>
      <text:soft-page-break/>
      <text:p text:style-name="P1117">105-1-3<text:s/>九年級國文科―解答</text:p>
      <text:p text:style-name="內文"><text:span text:style-name="T1123">01-10 <text:s text:c="2"/></text:span><text:span text:style-name="T1124">DBC</text:span><text:span text:style-name="T1125">A</text:span><text:span text:style-name="T1126">B</text:span><text:span text:style-name="T1127"><text:s text:c="2"/>DCB</text:span><text:span text:style-name="T1128"><text:s/></text:span><text:span text:style-name="T1129">9</text:span><text:span text:style-name="T1130">.</text:span><text:span text:style-name="T1131">送分</text:span><text:span text:style-name="T1132"><text:s/></text:span><text:span text:style-name="T1133">DC</text:span></text:p>
      <text:p text:style-name="內文"><text:span text:style-name="T1134">11-20 <text:s text:c="2"/></text:span><text:span text:style-name="T1135">A</text:span><text:span text:style-name="T1136">B</text:span><text:span text:style-name="T1137"><text:s/></text:span><text:span text:style-name="T1138">C</text:span><text:span text:style-name="T1139">(</text:span><text:span text:style-name="T1140">或</text:span><text:span text:style-name="T1141">D)</text:span><text:span text:style-name="T1142"><text:s/></text:span><text:span text:style-name="T1143">AD <text:s/>CBCAC</text:span></text:p>
      <text:p text:style-name="P1144">21-30 <text:s text:c="2"/>DACCA <text:s/>DCBDC<text:line-break/>31-40 <text:s text:c="2"/>DCBAA <text:s/>CDBDA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華康中明體" style:font-name-complex="Times New Roman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華康中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新細明體" style:font-name-complex="Times New Roman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">
      <text:list-level-style-number text:level="1" style:num-suffix=".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A" style:num-letter-sync="true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A" style:num-letter-sync="true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708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language-asian="zh" style:country-asian="TW"/>
    </style:style>
    <style:style style:name="T4" style:parent-style-name="預設段落字型" style:family="text">
      <style:text-properties fo:language="zh" fo:country="TW" style:language-asian="zh" style:country-asian="TW"/>
    </style:style>
    <style:style style:name="T5" style:parent-style-name="預設段落字型" style:family="text">
      <style:text-properties style:language-asian="zh" style:country-asian="TW"/>
    </style:style>
    <style:style style:name="P6" style:parent-style-name="頁尾" style:family="paragraph">
      <style:paragraph-properties>
        <style:tab-stops>
          <style:tab-stop style:type="center" style:position="-2.1659in"/>
          <style:tab-stop style:type="center" style:position="4.4687in"/>
          <style:tab-stop style:type="right" style:position="8.9375in"/>
        </style:tab-stops>
      </style:paragraph-properties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1118" style:parent-style-name="頁尾" style:family="paragraph">
      <style:paragraph-properties fo:text-align="center"/>
    </style:style>
    <style:style style:name="T1119" style:parent-style-name="預設段落字型" style:family="text">
      <style:text-properties style:language-asian="zh" style:country-asian="TW"/>
    </style:style>
    <style:style style:name="T1120" style:parent-style-name="預設段落字型" style:family="text">
      <style:text-properties fo:language="zh" fo:country="TW" style:language-asian="zh" style:country-asian="TW"/>
    </style:style>
    <style:style style:name="T1121" style:parent-style-name="預設段落字型" style:family="text">
      <style:text-properties style:language-asian="zh" style:country-asian="TW"/>
    </style:style>
    <style:style style:name="P1122" style:parent-style-name="頁尾" style:family="paragraph">
      <style:paragraph-properties>
        <style:tab-stops>
          <style:tab-stop style:type="center" style:position="-2.1659in"/>
          <style:tab-stop style:type="center" style:position="4.4687in"/>
          <style:tab-stop style:type="right" style:position="8.9375in"/>
        </style:tab-stops>
      </style:paragraph-properties>
    </style:style>
  </office:automatic-styles>
  <office:master-styles>
    <style:master-page style:name="MP0" style:page-layout-name="PL0">
      <style:footer>
        <text:p text:style-name="P2"><text:span text:style-name="T3">第</text:span><text:span text:style-name="T4"><text:page-number text:fixed="false">1</text:page-number></text:span><text:span text:style-name="T5">頁</text:span></text:p>
        <text:p text:style-name="P6"/>
      </style:footer>
    </style:master-page>
    <style:master-page style:name="MP1" style:page-layout-name="PL1">
      <style:footer>
        <text:p text:style-name="P1118"><text:span text:style-name="T1119">第</text:span><text:span text:style-name="T1120"><text:page-number text:fixed="false">1</text:page-number></text:span><text:span text:style-name="T1121">頁</text:span></text:p>
        <text:p text:style-name="P112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ckjhs213</meta:initial-creator>
    <dc:creator>sweettung</dc:creator>
    <meta:creation-date>2026-02-04T05:41:00Z</meta:creation-date>
    <dc:date>2026-02-04T05:41:00Z</dc:date>
    <meta:print-date>2017-01-09T00:17:00Z</meta:print-date>
    <meta:template xlink:href="Normal" xlink:type="simple"/>
    <meta:editing-cycles>2</meta:editing-cycles>
    <meta:editing-duration>PT0S</meta:editing-duration>
    <meta:document-statistic meta:page-count="5" meta:paragraph-count="12" meta:word-count="933" meta:character-count="6242" meta:row-count="44" meta:non-whitespace-character-count="5321"/>
  </office:meta>
</office:document-meta>
</file>